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>
      <style:graphic-properties style:writing-mode="lr-tb"/>
    </style:style>
    <style:style style:name="gr2" style:family="graphic" style:parent-style-name="standard">
      <style:graphic-properties draw:stroke="none" draw:fill="none" draw:fill-color="#ffffff" draw:auto-grow-height="true" draw:auto-grow-width="true" fo:min-height="0.937cm"/>
      <style:paragraph-properties style:writing-mode="lr-tb"/>
    </style:style>
    <style:style style:name="gr3" style:family="graphic" style:parent-style-name="standard">
      <style:graphic-properties draw:stroke="none" draw:fill="none" draw:fill-color="#ffffff" draw:auto-grow-height="true" draw:auto-grow-width="true" fo:min-height="0.949cm" fo:min-width="1.348cm"/>
      <style:paragraph-properties style:writing-mode="lr-tb"/>
    </style:style>
    <style:style style:name="gr4" style:family="graphic" style:parent-style-name="standard">
      <style:graphic-properties svg:stroke-width="0.03cm" svg:stroke-color="#cc6633" draw:textarea-horizontal-align="center" draw:textarea-vertical-align="middle" draw:auto-grow-height="true" draw:auto-grow-width="true" fo:padding-top="0.14cm" fo:padding-bottom="0.14cm" fo:padding-left="0.265cm" fo:padding-right="0.265cm"/>
    </style:style>
    <style:style style:name="gr5" style:family="graphic" style:parent-style-name="standard">
      <style:graphic-properties draw:stroke="none" draw:fill="none" draw:fill-color="#ffffff" draw:auto-grow-height="true" draw:auto-grow-width="true" fo:min-height="0.937cm" fo:min-width="0.159cm"/>
      <style:paragraph-properties style:writing-mode="lr-tb"/>
    </style:style>
    <style:style style:name="gr6" style:family="graphic" style:parent-style-name="standard">
      <style:graphic-properties draw:stroke="none" draw:fill="none" draw:fill-color="#ffffff" draw:auto-grow-height="true" draw:auto-grow-width="true" fo:min-height="0.949cm" fo:min-width="1.314cm"/>
      <style:paragraph-properties style:writing-mode="lr-tb"/>
    </style:style>
    <style:style style:name="gr7" style:family="graphic" style:parent-style-name="standard">
      <style:graphic-properties draw:stroke="none" draw:fill="none" draw:fill-color="#ffffff" draw:auto-grow-height="true" draw:auto-grow-width="true" fo:min-height="0.949cm" fo:min-width="1.111cm"/>
      <style:paragraph-properties style:writing-mode="lr-tb"/>
    </style:style>
    <style:style style:name="gr8" style:family="graphic" style:parent-style-name="standard">
      <style:graphic-properties svg:stroke-width="0.03cm" svg:stroke-color="#cc6633" draw:textarea-horizontal-align="center" draw:textarea-vertical-align="bottom" draw:auto-grow-height="true" draw:auto-grow-width="true" fo:padding-top="0.14cm" fo:padding-bottom="0.14cm" fo:padding-left="0.265cm" fo:padding-right="0.265cm"/>
    </style:style>
    <style:style style:name="gr9" style:family="graphic" style:parent-style-name="standard">
      <style:graphic-properties draw:stroke="none" draw:fill="none" draw:fill-color="#ffffff" draw:auto-grow-height="true" draw:auto-grow-width="true" fo:min-height="0.937cm" fo:min-width="0.476cm"/>
      <style:paragraph-properties style:writing-mode="lr-tb"/>
    </style:style>
    <style:style style:name="gr10" style:family="graphic" style:parent-style-name="standard">
      <style:graphic-properties svg:stroke-width="0.06cm" svg:stroke-color="#006600" draw:textarea-horizontal-align="center" draw:textarea-vertical-align="middle" draw:auto-grow-height="true" draw:auto-grow-width="true" fo:padding-top="0.155cm" fo:padding-bottom="0.155cm" fo:padding-left="0.28cm" fo:padding-right="0.28cm"/>
    </style:style>
    <style:style style:name="gr11" style:family="graphic" style:parent-style-name="standard">
      <style:graphic-properties draw:stroke="none" draw:fill="none" draw:fill-color="#ffffff" draw:auto-grow-height="true" draw:auto-grow-width="true" fo:min-height="0.937cm" fo:min-width="0.679cm"/>
      <style:paragraph-properties style:writing-mode="lr-tb"/>
    </style:style>
    <style:style style:name="gr12" style:family="graphic" style:parent-style-name="standard">
      <style:graphic-properties draw:stroke="none" draw:fill="none" draw:fill-color="#ffffff" draw:auto-grow-height="true" draw:auto-grow-width="true" fo:min-height="0.937cm" fo:min-width="0.544cm"/>
      <style:paragraph-properties style:writing-mode="lr-tb"/>
    </style:style>
    <style:style style:name="gr13" style:family="graphic" style:parent-style-name="standard">
      <style:graphic-properties svg:stroke-width="0.06cm" svg:stroke-color="#006600" draw:textarea-horizontal-align="center" draw:textarea-vertical-align="bottom" draw:auto-grow-height="true" draw:auto-grow-width="true" fo:padding-top="0.155cm" fo:padding-bottom="0.155cm" fo:padding-left="0.28cm" fo:padding-right="0.28cm"/>
      <style:paragraph-properties style:writing-mode="lr-tb"/>
    </style:style>
    <style:style style:name="gr14" style:family="graphic" style:parent-style-name="standard">
      <style:graphic-properties svg:stroke-width="0.06cm" svg:stroke-color="#0000ff" draw:textarea-horizontal-align="center" draw:textarea-vertical-align="middle" draw:auto-grow-height="true" draw:auto-grow-width="true" fo:padding-top="0.155cm" fo:padding-bottom="0.155cm" fo:padding-left="0.28cm" fo:padding-right="0.28cm"/>
    </style:style>
    <style:style style:name="gr15" style:family="graphic" style:parent-style-name="standard">
      <style:graphic-properties svg:stroke-width="0.06cm" svg:stroke-color="#0000ff" draw:textarea-horizontal-align="center" draw:textarea-vertical-align="bottom" draw:auto-grow-height="true" draw:auto-grow-width="true" fo:padding-top="0.155cm" fo:padding-bottom="0.155cm" fo:padding-left="0.28cm" fo:padding-right="0.28cm"/>
      <style:paragraph-properties style:writing-mode="lr-tb"/>
    </style:style>
    <style:style style:name="gr16" style:family="graphic" style:parent-style-name="standard">
      <style:graphic-properties svg:stroke-width="0.05cm" svg:stroke-color="#ff0000" draw:textarea-horizontal-align="center" draw:textarea-vertical-align="middle" draw:auto-grow-height="true" draw:auto-grow-width="true" fo:padding-top="0.15cm" fo:padding-bottom="0.15cm" fo:padding-left="0.275cm" fo:padding-right="0.275cm"/>
    </style:style>
    <style:style style:name="gr17" style:family="graphic" style:parent-style-name="standard">
      <style:graphic-properties svg:stroke-width="0.05cm" svg:stroke-color="#ff0000" draw:textarea-horizontal-align="center" draw:textarea-vertical-align="bottom" draw:auto-grow-height="true" draw:auto-grow-width="true" fo:padding-top="0.15cm" fo:padding-bottom="0.15cm" fo:padding-left="0.275cm" fo:padding-right="0.275cm"/>
      <style:paragraph-properties style:writing-mode="lr-tb"/>
    </style:style>
    <style:style style:name="gr18" style:family="graphic" style:parent-style-name="standard">
      <style:graphic-properties draw:stroke="none" draw:fill="none" draw:fill-color="#ffffff" draw:auto-grow-height="true" draw:auto-grow-width="true" fo:min-height="0.937cm" fo:min-width="0.662cm"/>
      <style:paragraph-properties style:writing-mode="lr-tb"/>
    </style:style>
    <style:style style:name="gr19" style:family="graphic" style:parent-style-name="standard">
      <style:graphic-properties svg:stroke-width="0.05cm" svg:stroke-color="#006600" draw:textarea-horizontal-align="center" draw:textarea-vertical-align="middle" draw:auto-grow-height="true" draw:auto-grow-width="true" fo:padding-top="0.15cm" fo:padding-bottom="0.15cm" fo:padding-left="0.275cm" fo:padding-right="0.275cm"/>
    </style:style>
    <style:style style:name="gr20" style:family="graphic" style:parent-style-name="standard">
      <style:graphic-properties svg:stroke-width="0.05cm" svg:stroke-color="#006600" draw:textarea-horizontal-align="center" draw:textarea-vertical-align="bottom" draw:auto-grow-height="true" draw:auto-grow-width="true" fo:padding-top="0.15cm" fo:padding-bottom="0.15cm" fo:padding-left="0.275cm" fo:padding-right="0.275cm"/>
      <style:paragraph-properties style:writing-mode="lr-tb"/>
    </style:style>
    <style:style style:name="gr21" style:family="graphic" style:parent-style-name="standard">
      <style:graphic-properties svg:stroke-width="0.04cm" svg:stroke-color="#661900" draw:textarea-horizontal-align="center" draw:textarea-vertical-align="middle" draw:auto-grow-height="true" draw:auto-grow-width="true" fo:padding-top="0.145cm" fo:padding-bottom="0.145cm" fo:padding-left="0.27cm" fo:padding-right="0.27cm"/>
    </style:style>
    <style:style style:name="gr22" style:family="graphic" style:parent-style-name="standard">
      <style:graphic-properties svg:stroke-width="0.04cm" svg:stroke-color="#009900" draw:textarea-horizontal-align="center" draw:textarea-vertical-align="middle" draw:auto-grow-height="true" draw:auto-grow-width="true" fo:padding-top="0.145cm" fo:padding-bottom="0.145cm" fo:padding-left="0.27cm" fo:padding-right="0.27cm"/>
    </style:style>
    <style:style style:name="gr23" style:family="graphic" style:parent-style-name="standard">
      <style:graphic-properties svg:stroke-width="0.04cm" svg:stroke-color="#009900" draw:textarea-horizontal-align="center" draw:textarea-vertical-align="bottom" draw:auto-grow-height="true" draw:auto-grow-width="true" fo:padding-top="0.145cm" fo:padding-bottom="0.145cm" fo:padding-left="0.27cm" fo:padding-right="0.27cm"/>
      <style:paragraph-properties style:writing-mode="lr-tb"/>
    </style:style>
    <style:style style:name="gr24" style:family="graphic" style:parent-style-name="standard">
      <style:graphic-properties svg:stroke-width="0.05cm" svg:stroke-color="#a1467e" draw:textarea-horizontal-align="center" draw:textarea-vertical-align="middle" draw:auto-grow-height="true" draw:auto-grow-width="true" fo:padding-top="0.15cm" fo:padding-bottom="0.15cm" fo:padding-left="0.275cm" fo:padding-right="0.275cm"/>
    </style:style>
    <style:style style:name="gr25" style:family="graphic" style:parent-style-name="standard">
      <style:graphic-properties svg:stroke-width="0.05cm" svg:stroke-color="#a1467e" draw:textarea-horizontal-align="center" draw:textarea-vertical-align="bottom" draw:auto-grow-height="true" draw:auto-grow-width="true" fo:padding-top="0.15cm" fo:padding-bottom="0.15cm" fo:padding-left="0.275cm" fo:padding-right="0.275cm"/>
      <style:paragraph-properties style:writing-mode="lr-tb"/>
    </style:style>
    <style:style style:name="gr26" style:family="graphic" style:parent-style-name="standard">
      <style:graphic-properties svg:stroke-width="0.04cm" svg:stroke-color="#ff00f9" draw:textarea-horizontal-align="center" draw:textarea-vertical-align="middle" draw:auto-grow-height="true" draw:auto-grow-width="true" fo:padding-top="0.145cm" fo:padding-bottom="0.145cm" fo:padding-left="0.27cm" fo:padding-right="0.27cm"/>
    </style:style>
    <style:style style:name="gr27" style:family="graphic" style:parent-style-name="standard">
      <style:graphic-properties svg:stroke-width="0.04cm" svg:stroke-color="#ff00f9" draw:textarea-horizontal-align="center" draw:textarea-vertical-align="bottom" draw:auto-grow-height="true" draw:auto-grow-width="true" fo:padding-top="0.145cm" fo:padding-bottom="0.145cm" fo:padding-left="0.27cm" fo:padding-right="0.27cm"/>
      <style:paragraph-properties style:writing-mode="lr-tb"/>
    </style:style>
    <style:style style:name="gr28" style:family="graphic" style:parent-style-name="standard">
      <style:graphic-properties svg:stroke-width="0.04cm" svg:stroke-color="#b85c00" draw:textarea-horizontal-align="center" draw:textarea-vertical-align="middle" draw:auto-grow-height="true" draw:auto-grow-width="true" fo:padding-top="0.145cm" fo:padding-bottom="0.145cm" fo:padding-left="0.27cm" fo:padding-right="0.27cm"/>
    </style:style>
    <style:style style:name="gr29" style:family="graphic" style:parent-style-name="standard">
      <style:graphic-properties svg:stroke-width="0.04cm" svg:stroke-color="#b85c00" draw:textarea-horizontal-align="center" draw:textarea-vertical-align="bottom" draw:auto-grow-height="true" draw:auto-grow-width="true" fo:padding-top="0.145cm" fo:padding-bottom="0.145cm" fo:padding-left="0.27cm" fo:padding-right="0.27cm"/>
      <style:paragraph-properties style:writing-mode="lr-tb"/>
    </style:style>
    <style:style style:name="gr30" style:family="graphic" style:parent-style-name="standard">
      <style:graphic-properties draw:stroke="none" draw:fill="none" draw:fill-color="#ffffff" draw:auto-grow-height="true" draw:auto-grow-width="true" fo:min-height="0.937cm" fo:min-width="0.527cm"/>
      <style:paragraph-properties style:writing-mode="lr-tb"/>
    </style:style>
    <style:style style:name="gr31" style:family="graphic" style:parent-style-name="standard">
      <style:graphic-properties svg:stroke-width="0.1cm" svg:stroke-color="#ff0000" draw:textarea-horizontal-align="center" draw:textarea-vertical-align="middle" draw:auto-grow-height="true" draw:auto-grow-width="true" fo:padding-top="0.175cm" fo:padding-bottom="0.175cm" fo:padding-left="0.3cm" fo:padding-right="0.3cm"/>
    </style:style>
    <style:style style:name="gr32" style:family="graphic" style:parent-style-name="standard">
      <style:graphic-properties svg:stroke-width="0.1cm" svg:stroke-color="#ff0000" draw:textarea-horizontal-align="center" draw:textarea-vertical-align="bottom" draw:auto-grow-height="true" draw:auto-grow-width="true" fo:padding-top="0.175cm" fo:padding-bottom="0.175cm" fo:padding-left="0.3cm" fo:padding-right="0.3cm"/>
    </style:style>
    <style:style style:name="gr33" style:family="graphic" style:parent-style-name="standard">
      <style:graphic-properties svg:stroke-width="0.05cm" svg:stroke-color="#ff00f9" draw:textarea-horizontal-align="center" draw:textarea-vertical-align="middle" draw:auto-grow-height="true" draw:auto-grow-width="true" fo:padding-top="0.15cm" fo:padding-bottom="0.15cm" fo:padding-left="0.275cm" fo:padding-right="0.275cm"/>
    </style:style>
    <style:style style:name="gr34" style:family="graphic" style:parent-style-name="standard">
      <style:graphic-properties svg:stroke-width="0.05cm" svg:stroke-color="#ff00f9" draw:textarea-horizontal-align="center" draw:textarea-vertical-align="bottom" draw:auto-grow-height="true" draw:auto-grow-width="true" fo:padding-top="0.15cm" fo:padding-bottom="0.15cm" fo:padding-left="0.275cm" fo:padding-right="0.275cm"/>
      <style:paragraph-properties style:writing-mode="lr-tb"/>
    </style:style>
    <style:style style:name="gr35" style:family="graphic" style:parent-style-name="standard">
      <style:graphic-properties svg:stroke-width="0.04cm" svg:stroke-color="#ffa900" draw:textarea-horizontal-align="center" draw:textarea-vertical-align="middle" draw:auto-grow-height="true" draw:auto-grow-width="true" fo:padding-top="0.145cm" fo:padding-bottom="0.145cm" fo:padding-left="0.27cm" fo:padding-right="0.27cm"/>
    </style:style>
    <style:style style:name="gr36" style:family="graphic" style:parent-style-name="standard">
      <style:graphic-properties svg:stroke-width="0.04cm" svg:stroke-color="#ffa900" draw:textarea-horizontal-align="center" draw:textarea-vertical-align="bottom" draw:auto-grow-height="true" draw:auto-grow-width="true" fo:padding-top="0.145cm" fo:padding-bottom="0.145cm" fo:padding-left="0.27cm" fo:padding-right="0.27cm"/>
      <style:paragraph-properties style:writing-mode="lr-tb"/>
    </style:style>
    <style:style style:name="gr37" style:family="graphic" style:parent-style-name="standard">
      <style:graphic-properties draw:stroke="none" draw:fill="none" draw:fill-color="#ffffff" draw:auto-grow-height="true" draw:auto-grow-width="true" fo:min-height="0.937cm" fo:min-width="0.552cm"/>
      <style:paragraph-properties style:writing-mode="lr-tb"/>
    </style:style>
    <style:style style:name="gr38" style:family="graphic" style:parent-style-name="standard">
      <style:graphic-properties draw:stroke="none" draw:fill="none" draw:fill-color="#ffffff" draw:auto-grow-height="true" draw:auto-grow-width="true" fo:min-height="0.937cm" fo:min-width="0.286cm"/>
      <style:paragraph-properties style:writing-mode="lr-tb"/>
    </style:style>
    <style:style style:name="gr39" style:family="graphic" style:parent-style-name="standard">
      <style:graphic-properties svg:stroke-width="0.04cm" svg:stroke-color="#661900" draw:textarea-horizontal-align="center" draw:textarea-vertical-align="bottom" draw:auto-grow-height="true" draw:auto-grow-width="true" fo:padding-top="0.145cm" fo:padding-bottom="0.145cm" fo:padding-left="0.27cm" fo:padding-right="0.27cm"/>
      <style:paragraph-properties style:writing-mode="lr-tb"/>
    </style:style>
    <style:style style:name="gr40" style:family="graphic" style:parent-style-name="standard">
      <style:graphic-properties svg:stroke-width="0.04cm" svg:stroke-color="#0099ff" draw:textarea-horizontal-align="center" draw:textarea-vertical-align="middle" draw:auto-grow-height="true" draw:auto-grow-width="true" fo:padding-top="0.145cm" fo:padding-bottom="0.145cm" fo:padding-left="0.27cm" fo:padding-right="0.27cm"/>
    </style:style>
    <style:style style:name="gr41" style:family="graphic" style:parent-style-name="standard">
      <style:graphic-properties svg:stroke-width="0.04cm" svg:stroke-color="#0099ff" draw:textarea-horizontal-align="center" draw:textarea-vertical-align="bottom" draw:auto-grow-height="true" draw:auto-grow-width="true" fo:padding-top="0.145cm" fo:padding-bottom="0.145cm" fo:padding-left="0.27cm" fo:padding-right="0.27cm"/>
      <style:paragraph-properties style:writing-mode="lr-tb"/>
    </style:style>
    <style:style style:name="gr42" style:family="graphic" style:parent-style-name="standard">
      <style:graphic-properties svg:stroke-width="0.1cm" svg:stroke-color="#ff0000" draw:textarea-horizontal-align="center" draw:textarea-vertical-align="bottom" draw:auto-grow-height="true" draw:auto-grow-width="true" fo:padding-top="0.175cm" fo:padding-bottom="0.175cm" fo:padding-left="0.3cm" fo:padding-right="0.3cm"/>
      <style:paragraph-properties style:writing-mode="lr-tb"/>
    </style:style>
    <style:style style:name="P1" style:family="paragraph">
      <style:text-properties fo:color="#cc6633" loext:opacity="100%"/>
    </style:style>
    <style:style style:name="P2" style:family="paragraph">
      <loext:graphic-properties draw:fill="none" draw:fill-color="#ffffff"/>
      <style:text-properties fo:color="#cc6633" loext:opacity="100%" loext:color-lum-mod="100%" loext:color-lum-off="0%"/>
    </style:style>
    <style:style style:name="P3" style:family="paragraph">
      <style:text-properties fo:color="#cc6633" loext:opacity="100%" fo:font-size="12pt"/>
    </style:style>
    <style:style style:name="P4" style:family="paragraph">
      <loext:graphic-properties draw:fill="none" draw:fill-color="#ffffff"/>
      <style:text-properties fo:color="#cc6633" loext:opacity="100%" loext:color-lum-mod="100%" loext:color-lum-off="0%" fo:font-size="12pt"/>
    </style:style>
    <style:style style:name="P5" style:family="paragraph">
      <style:paragraph-properties fo:text-align="center"/>
    </style:style>
    <style:style style:name="P6" style:family="paragraph">
      <style:text-properties fo:color="#cc6633" loext:opacity="100%" fo:font-size="8pt"/>
    </style:style>
    <style:style style:name="P7" style:family="paragraph">
      <loext:graphic-properties draw:fill="none" draw:fill-color="#ffffff"/>
      <style:text-properties fo:color="#cc6633" loext:opacity="100%" loext:color-lum-mod="100%" loext:color-lum-off="0%" fo:font-size="8pt"/>
    </style:style>
    <style:style style:name="P8" style:family="paragraph">
      <style:paragraph-properties fo:text-align="center"/>
      <style:text-properties fo:color="#000000" loext:opacity="100%" loext:color-lum-mod="100%" loext:color-lum-off="0%" fo:font-size="10pt"/>
    </style:style>
    <style:style style:name="P9" style:family="paragraph">
      <style:text-properties fo:color="#000000" loext:opacity="100%" fo:font-size="7pt"/>
    </style:style>
    <style:style style:name="P10" style:family="paragraph">
      <loext:graphic-properties draw:fill="none" draw:fill-color="#ffffff"/>
      <style:text-properties fo:color="#000000" loext:opacity="100%" loext:color-lum-mod="100%" loext:color-lum-off="0%" fo:font-size="7pt"/>
    </style:style>
    <style:style style:name="P11" style:family="paragraph">
      <style:text-properties fo:color="#000000" loext:opacity="100%" fo:font-size="10pt"/>
    </style:style>
    <style:style style:name="T1" style:family="text">
      <style:text-properties fo:font-size="3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Standard"/>
      <draw:page draw:name="Seitenbergbahn I" draw:style-name="dp1" draw:master-page-name="Standard">
        <draw:g draw:style-name="gr1">
          <draw:g>
            <draw:frame draw:style-name="gr2" draw:text-style-name="P2" draw:layer="layout" svg:width="6.835cm" svg:height="1.187cm" svg:x="7.133cm" svg:y="1cm">
              <draw:text-box>
                <text:p text:style-name="P1">Heiligenfeld – Holstedt</text:p>
              </draw:text-box>
            </draw:frame>
          </draw:g>
          <draw:g>
            <draw:frame draw:style-name="gr3" draw:text-style-name="P4" draw:layer="layout" svg:width="1.848cm" svg:height="1.199cm" svg:x="0.426cm" svg:y="2.5cm">
              <draw:text-box>
                <text:p text:style-name="P3">Hfd</text:p>
                <text:p text:style-name="P3">KM: 19</text:p>
              </draw:text-box>
            </draw:frame>
            <draw:line draw:style-name="gr4" draw:text-style-name="P5" draw:layer="layout" svg:x1="1.3cm" svg:y1="4cm" svg:x2="1.3cm" svg:y2="28.7cm">
              <svg:desc>#Track.Hfd.1</svg:desc>
              <text:p/>
            </draw:line>
            <draw:frame draw:style-name="gr5" draw:text-style-name="P7" draw:layer="layout" svg:width="0.659cm" svg:height="1.187cm" svg:x="1.021cm" svg:y="3.6cm">
              <draw:text-box>
                <text:p text:style-name="P6">1</text:p>
              </draw:text-box>
            </draw:frame>
            <draw:line draw:style-name="gr4" draw:text-style-name="P5" draw:layer="layout" svg:x1="1.6cm" svg:y1="4cm" svg:x2="1.6cm" svg:y2="28.7cm">
              <svg:desc>#Track.Hfd.2</svg:desc>
              <text:p/>
            </draw:line>
            <draw:frame draw:style-name="gr5" draw:text-style-name="P7" draw:layer="layout" svg:width="0.659cm" svg:height="1.187cm" svg:x="1.321cm" svg:y="3.6cm">
              <draw:text-box>
                <text:p text:style-name="P6">2</text:p>
              </draw:text-box>
            </draw:frame>
          </draw:g>
          <draw:g>
            <draw:frame draw:style-name="gr3" draw:text-style-name="P4" draw:layer="layout" svg:width="1.848cm" svg:height="1.199cm" svg:x="3.293cm" svg:y="2.5cm">
              <draw:text-box>
                <text:p text:style-name="P3">Knf</text:p>
                <text:p text:style-name="P3">KM: 15</text:p>
              </draw:text-box>
            </draw:frame>
            <draw:line draw:style-name="gr4" draw:text-style-name="P5" draw:layer="layout" svg:x1="4.167cm" svg:y1="4cm" svg:x2="4.167cm" svg:y2="28.7cm">
              <svg:desc>#Track.Knf.1</svg:desc>
              <text:p/>
            </draw:line>
            <draw:frame draw:style-name="gr5" draw:text-style-name="P7" draw:layer="layout" svg:width="0.659cm" svg:height="1.187cm" svg:x="3.888cm" svg:y="3.6cm">
              <draw:text-box>
                <text:p text:style-name="P6">1</text:p>
              </draw:text-box>
            </draw:frame>
            <draw:line draw:style-name="gr4" draw:text-style-name="P5" draw:layer="layout" svg:x1="4.467cm" svg:y1="4cm" svg:x2="4.467cm" svg:y2="28.7cm">
              <svg:desc>#Track.Knf.2</svg:desc>
              <text:p/>
            </draw:line>
            <draw:frame draw:style-name="gr5" draw:text-style-name="P7" draw:layer="layout" svg:width="0.659cm" svg:height="1.187cm" svg:x="4.188cm" svg:y="3.6cm">
              <draw:text-box>
                <text:p text:style-name="P6">2</text:p>
              </draw:text-box>
            </draw:frame>
          </draw:g>
          <draw:g>
            <draw:frame draw:style-name="gr3" draw:text-style-name="P4" draw:layer="layout" svg:width="1.848cm" svg:height="1.199cm" svg:x="6.16cm" svg:y="2.5cm">
              <draw:text-box>
                <text:p text:style-name="P3">Trk</text:p>
                <text:p text:style-name="P3">KM: 13</text:p>
              </draw:text-box>
            </draw:frame>
            <draw:line draw:style-name="gr4" draw:text-style-name="P5" draw:layer="layout" svg:x1="7.034cm" svg:y1="4cm" svg:x2="7.034cm" svg:y2="28.7cm">
              <svg:desc>#Track.Trk.1</svg:desc>
              <text:p/>
            </draw:line>
            <draw:frame draw:style-name="gr5" draw:text-style-name="P7" draw:layer="layout" svg:width="0.659cm" svg:height="1.187cm" svg:x="6.755cm" svg:y="3.6cm">
              <draw:text-box>
                <text:p text:style-name="P6">1</text:p>
              </draw:text-box>
            </draw:frame>
          </draw:g>
          <draw:g>
            <draw:frame draw:style-name="gr6" draw:text-style-name="P4" draw:layer="layout" svg:width="1.814cm" svg:height="1.199cm" svg:x="9.044cm" svg:y="2.5cm">
              <draw:text-box>
                <text:p text:style-name="P3">Sbg</text:p>
                <text:p text:style-name="P3">KM: 11</text:p>
              </draw:text-box>
            </draw:frame>
            <draw:line draw:style-name="gr4" draw:text-style-name="P5" draw:layer="layout" svg:x1="9.901cm" svg:y1="4cm" svg:x2="9.901cm" svg:y2="28.7cm">
              <svg:desc>#Track.Sbg.1</svg:desc>
              <text:p/>
            </draw:line>
            <draw:frame draw:style-name="gr5" draw:text-style-name="P7" draw:layer="layout" svg:width="0.659cm" svg:height="1.187cm" svg:x="9.622cm" svg:y="3.6cm">
              <draw:text-box>
                <text:p text:style-name="P6">1</text:p>
              </draw:text-box>
            </draw:frame>
            <draw:line draw:style-name="gr4" draw:text-style-name="P5" draw:layer="layout" svg:x1="10.201cm" svg:y1="4cm" svg:x2="10.201cm" svg:y2="28.7cm">
              <svg:desc>#Track.Sbg.2</svg:desc>
              <text:p/>
            </draw:line>
            <draw:frame draw:style-name="gr5" draw:text-style-name="P7" draw:layer="layout" svg:width="0.659cm" svg:height="1.187cm" svg:x="9.922cm" svg:y="3.6cm">
              <draw:text-box>
                <text:p text:style-name="P6">2</text:p>
              </draw:text-box>
            </draw:frame>
            <draw:line draw:style-name="gr4" draw:text-style-name="P5" draw:layer="layout" svg:x1="10.501cm" svg:y1="4cm" svg:x2="10.501cm" svg:y2="28.7cm">
              <svg:desc>#Track.Sbg.3</svg:desc>
              <text:p/>
            </draw:line>
            <draw:frame draw:style-name="gr5" draw:text-style-name="P7" draw:layer="layout" svg:width="0.659cm" svg:height="1.187cm" svg:x="10.222cm" svg:y="3.6cm">
              <draw:text-box>
                <text:p text:style-name="P6">3</text:p>
              </draw:text-box>
            </draw:frame>
          </draw:g>
          <draw:g>
            <draw:frame draw:style-name="gr7" draw:text-style-name="P4" draw:layer="layout" svg:width="1.611cm" svg:height="1.199cm" svg:x="12.013cm" svg:y="2.5cm">
              <draw:text-box>
                <text:p text:style-name="P3">Huk</text:p>
                <text:p text:style-name="P3">KM: 4</text:p>
              </draw:text-box>
            </draw:frame>
            <draw:line draw:style-name="gr4" draw:text-style-name="P5" draw:layer="layout" svg:x1="12.768cm" svg:y1="4cm" svg:x2="12.768cm" svg:y2="28.7cm">
              <svg:desc>#Track.Huk.4</svg:desc>
              <text:p/>
            </draw:line>
            <draw:frame draw:style-name="gr5" draw:text-style-name="P7" draw:layer="layout" svg:width="0.659cm" svg:height="1.187cm" svg:x="12.489cm" svg:y="3.6cm">
              <draw:text-box>
                <text:p text:style-name="P6">4</text:p>
              </draw:text-box>
            </draw:frame>
            <draw:line draw:style-name="gr4" draw:text-style-name="P5" draw:layer="layout" svg:x1="13.068cm" svg:y1="4cm" svg:x2="13.068cm" svg:y2="28.7cm">
              <svg:desc>#Track.Huk.2</svg:desc>
              <text:p/>
            </draw:line>
            <draw:frame draw:style-name="gr5" draw:text-style-name="P7" draw:layer="layout" svg:width="0.659cm" svg:height="1.187cm" svg:x="12.789cm" svg:y="3.6cm">
              <draw:text-box>
                <text:p text:style-name="P6">2</text:p>
              </draw:text-box>
            </draw:frame>
            <draw:line draw:style-name="gr4" draw:text-style-name="P5" draw:layer="layout" svg:x1="13.368cm" svg:y1="4cm" svg:x2="13.368cm" svg:y2="28.7cm">
              <svg:desc>#Track.Huk.1</svg:desc>
              <text:p/>
            </draw:line>
            <draw:frame draw:style-name="gr5" draw:text-style-name="P7" draw:layer="layout" svg:width="0.659cm" svg:height="1.187cm" svg:x="13.089cm" svg:y="3.6cm">
              <draw:text-box>
                <text:p text:style-name="P6">1</text:p>
              </draw:text-box>
            </draw:frame>
            <draw:line draw:style-name="gr4" draw:text-style-name="P5" draw:layer="layout" svg:x1="13.668cm" svg:y1="4cm" svg:x2="13.668cm" svg:y2="28.7cm">
              <svg:desc>#Track.Huk.3</svg:desc>
              <text:p/>
            </draw:line>
            <draw:frame draw:style-name="gr5" draw:text-style-name="P7" draw:layer="layout" svg:width="0.659cm" svg:height="1.187cm" svg:x="13.389cm" svg:y="3.6cm">
              <draw:text-box>
                <text:p text:style-name="P6">3</text:p>
              </draw:text-box>
            </draw:frame>
          </draw:g>
          <draw:g>
            <draw:frame draw:style-name="gr3" draw:text-style-name="P4" draw:layer="layout" svg:width="1.848cm" svg:height="1.199cm" svg:x="14.761cm" svg:y="2.5cm">
              <draw:text-box>
                <text:p text:style-name="P3">Dtl</text:p>
                <text:p text:style-name="P3">KM: 13</text:p>
              </draw:text-box>
            </draw:frame>
            <draw:line draw:style-name="gr4" draw:text-style-name="P5" draw:layer="layout" svg:x1="15.635cm" svg:y1="4cm" svg:x2="15.635cm" svg:y2="28.7cm">
              <svg:desc>#Track.Dtl.1</svg:desc>
              <text:p/>
            </draw:line>
            <draw:frame draw:style-name="gr5" draw:text-style-name="P7" draw:layer="layout" svg:width="0.659cm" svg:height="1.187cm" svg:x="15.356cm" svg:y="3.6cm">
              <draw:text-box>
                <text:p text:style-name="P6">1</text:p>
              </draw:text-box>
            </draw:frame>
            <draw:line draw:style-name="gr4" draw:text-style-name="P5" draw:layer="layout" svg:x1="15.935cm" svg:y1="4cm" svg:x2="15.935cm" svg:y2="28.7cm">
              <svg:desc>#Track.Dtl.2</svg:desc>
              <text:p/>
            </draw:line>
            <draw:frame draw:style-name="gr5" draw:text-style-name="P7" draw:layer="layout" svg:width="0.659cm" svg:height="1.187cm" svg:x="15.656cm" svg:y="3.6cm">
              <draw:text-box>
                <text:p text:style-name="P6">2</text:p>
              </draw:text-box>
            </draw:frame>
          </draw:g>
          <draw:g>
            <draw:frame draw:style-name="gr7" draw:text-style-name="P4" draw:layer="layout" svg:width="1.611cm" svg:height="1.199cm" svg:x="17.747cm" svg:y="2.5cm">
              <draw:text-box>
                <text:p text:style-name="P3">Hst</text:p>
                <text:p text:style-name="P3">KM: 8</text:p>
              </draw:text-box>
            </draw:frame>
            <draw:line draw:style-name="gr4" draw:text-style-name="P5" draw:layer="layout" svg:x1="18.502cm" svg:y1="4cm" svg:x2="18.502cm" svg:y2="28.7cm">
              <svg:desc>#Track.Hst.1</svg:desc>
              <text:p/>
            </draw:line>
            <draw:frame draw:style-name="gr5" draw:text-style-name="P7" draw:layer="layout" svg:width="0.659cm" svg:height="1.187cm" svg:x="18.223cm" svg:y="3.6cm">
              <draw:text-box>
                <text:p text:style-name="P6">1</text:p>
              </draw:text-box>
            </draw:frame>
            <draw:line draw:style-name="gr4" draw:text-style-name="P5" draw:layer="layout" svg:x1="18.802cm" svg:y1="4cm" svg:x2="18.802cm" svg:y2="28.7cm">
              <svg:desc>#Track.Hst.2</svg:desc>
              <text:p/>
            </draw:line>
            <draw:frame draw:style-name="gr5" draw:text-style-name="P7" draw:layer="layout" svg:width="0.659cm" svg:height="1.187cm" svg:x="18.523cm" svg:y="3.6cm">
              <draw:text-box>
                <text:p text:style-name="P6">2</text:p>
              </draw:text-box>
            </draw:frame>
            <draw:line draw:style-name="gr4" draw:text-style-name="P5" draw:layer="layout" svg:x1="19.102cm" svg:y1="4cm" svg:x2="19.102cm" svg:y2="28.7cm">
              <svg:desc>#Track.Hst.3</svg:desc>
              <text:p/>
            </draw:line>
            <draw:frame draw:style-name="gr5" draw:text-style-name="P7" draw:layer="layout" svg:width="0.659cm" svg:height="1.187cm" svg:x="18.823cm" svg:y="3.6cm">
              <draw:text-box>
                <text:p text:style-name="P6">3</text:p>
              </draw:text-box>
            </draw:frame>
            <draw:line draw:style-name="gr4" draw:text-style-name="P5" draw:layer="layout" svg:x1="19.402cm" svg:y1="4cm" svg:x2="19.402cm" svg:y2="28.7cm">
              <svg:desc>#Track.Hst.4</svg:desc>
              <text:p/>
            </draw:line>
            <draw:frame draw:style-name="gr5" draw:text-style-name="P7" draw:layer="layout" svg:width="0.659cm" svg:height="1.187cm" svg:x="19.123cm" svg:y="3.6cm">
              <draw:text-box>
                <text:p text:style-name="P6">4</text:p>
              </draw:text-box>
            </draw:frame>
            <draw:line draw:style-name="gr4" draw:text-style-name="P5" draw:layer="layout" svg:x1="19.702cm" svg:y1="4cm" svg:x2="19.702cm" svg:y2="28.7cm">
              <svg:desc>#Track.Hst.6</svg:desc>
              <text:p/>
            </draw:line>
            <draw:frame draw:style-name="gr5" draw:text-style-name="P7" draw:layer="layout" svg:width="0.659cm" svg:height="1.187cm" svg:x="19.423cm" svg:y="3.6cm">
              <draw:text-box>
                <text:p text:style-name="P6">6</text:p>
              </draw:text-box>
            </draw:frame>
          </draw:g>
          <draw:g>
            <draw:line draw:style-name="gr8" draw:text-style-name="P8" draw:layer="layout" svg:x1="1.3cm" svg:y1="4cm" svg:x2="19.7cm" svg:y2="4cm">
              <svg:desc>#Time.12</svg:desc>
              <text:p/>
            </draw:line>
            <draw:frame draw:style-name="gr9" draw:text-style-name="P4" draw:layer="layout" svg:width="0.976cm" svg:height="1.187cm" svg:x="0.462cm" svg:y="3.7cm">
              <draw:text-box>
                <text:p text:style-name="P3">12</text:p>
              </draw:text-box>
            </draw:frame>
            <draw:frame draw:style-name="gr9" draw:text-style-name="P4" draw:layer="layout" svg:width="0.976cm" svg:height="1.187cm" svg:x="19.862cm" svg:y="3.7cm">
              <draw:text-box>
                <text:p text:style-name="P3">12</text:p>
              </draw:text-box>
            </draw:frame>
          </draw:g>
          <draw:g>
            <draw:line draw:style-name="gr8" draw:text-style-name="P8" draw:layer="layout" svg:x1="1.3cm" svg:y1="6.058cm" svg:x2="19.7cm" svg:y2="6.058cm">
              <svg:desc>#Time.13</svg:desc>
              <text:p/>
            </draw:line>
            <draw:frame draw:style-name="gr9" draw:text-style-name="P4" draw:layer="layout" svg:width="0.976cm" svg:height="1.187cm" svg:x="0.462cm" svg:y="5.758cm">
              <draw:text-box>
                <text:p text:style-name="P3">13</text:p>
              </draw:text-box>
            </draw:frame>
            <draw:frame draw:style-name="gr9" draw:text-style-name="P4" draw:layer="layout" svg:width="0.976cm" svg:height="1.187cm" svg:x="19.862cm" svg:y="5.758cm">
              <draw:text-box>
                <text:p text:style-name="P3">13</text:p>
              </draw:text-box>
            </draw:frame>
          </draw:g>
          <draw:g>
            <draw:line draw:style-name="gr8" draw:text-style-name="P8" draw:layer="layout" svg:x1="1.3cm" svg:y1="8.117cm" svg:x2="19.7cm" svg:y2="8.117cm">
              <svg:desc>#Time.14</svg:desc>
              <text:p/>
            </draw:line>
            <draw:frame draw:style-name="gr9" draw:text-style-name="P4" draw:layer="layout" svg:width="0.976cm" svg:height="1.187cm" svg:x="0.462cm" svg:y="7.817cm">
              <draw:text-box>
                <text:p text:style-name="P3">14</text:p>
              </draw:text-box>
            </draw:frame>
            <draw:frame draw:style-name="gr9" draw:text-style-name="P4" draw:layer="layout" svg:width="0.976cm" svg:height="1.187cm" svg:x="19.862cm" svg:y="7.817cm">
              <draw:text-box>
                <text:p text:style-name="P3">14</text:p>
              </draw:text-box>
            </draw:frame>
          </draw:g>
          <draw:g>
            <draw:line draw:style-name="gr8" draw:text-style-name="P8" draw:layer="layout" svg:x1="1.3cm" svg:y1="10.175cm" svg:x2="19.7cm" svg:y2="10.175cm">
              <svg:desc>#Time.15</svg:desc>
              <text:p/>
            </draw:line>
            <draw:frame draw:style-name="gr9" draw:text-style-name="P4" draw:layer="layout" svg:width="0.976cm" svg:height="1.187cm" svg:x="0.462cm" svg:y="9.875cm">
              <draw:text-box>
                <text:p text:style-name="P3">15</text:p>
              </draw:text-box>
            </draw:frame>
            <draw:frame draw:style-name="gr9" draw:text-style-name="P4" draw:layer="layout" svg:width="0.976cm" svg:height="1.187cm" svg:x="19.862cm" svg:y="9.875cm">
              <draw:text-box>
                <text:p text:style-name="P3">15</text:p>
              </draw:text-box>
            </draw:frame>
          </draw:g>
          <draw:g>
            <draw:line draw:style-name="gr8" draw:text-style-name="P8" draw:layer="layout" svg:x1="1.3cm" svg:y1="12.233cm" svg:x2="19.7cm" svg:y2="12.233cm">
              <svg:desc>#Time.16</svg:desc>
              <text:p/>
            </draw:line>
            <draw:frame draw:style-name="gr9" draw:text-style-name="P4" draw:layer="layout" svg:width="0.976cm" svg:height="1.187cm" svg:x="0.462cm" svg:y="11.933cm">
              <draw:text-box>
                <text:p text:style-name="P3">16</text:p>
              </draw:text-box>
            </draw:frame>
            <draw:frame draw:style-name="gr9" draw:text-style-name="P4" draw:layer="layout" svg:width="0.976cm" svg:height="1.187cm" svg:x="19.862cm" svg:y="11.933cm">
              <draw:text-box>
                <text:p text:style-name="P3">16</text:p>
              </draw:text-box>
            </draw:frame>
          </draw:g>
          <draw:g>
            <draw:line draw:style-name="gr8" draw:text-style-name="P8" draw:layer="layout" svg:x1="1.3cm" svg:y1="14.292cm" svg:x2="19.7cm" svg:y2="14.292cm">
              <svg:desc>#Time.17</svg:desc>
              <text:p/>
            </draw:line>
            <draw:frame draw:style-name="gr9" draw:text-style-name="P4" draw:layer="layout" svg:width="0.976cm" svg:height="1.187cm" svg:x="0.462cm" svg:y="13.992cm">
              <draw:text-box>
                <text:p text:style-name="P3">17</text:p>
              </draw:text-box>
            </draw:frame>
            <draw:frame draw:style-name="gr9" draw:text-style-name="P4" draw:layer="layout" svg:width="0.976cm" svg:height="1.187cm" svg:x="19.862cm" svg:y="13.992cm">
              <draw:text-box>
                <text:p text:style-name="P3">17</text:p>
              </draw:text-box>
            </draw:frame>
          </draw:g>
          <draw:g>
            <draw:line draw:style-name="gr8" draw:text-style-name="P8" draw:layer="layout" svg:x1="1.3cm" svg:y1="16.35cm" svg:x2="19.7cm" svg:y2="16.35cm">
              <svg:desc>#Time.18</svg:desc>
              <text:p/>
            </draw:line>
            <draw:frame draw:style-name="gr9" draw:text-style-name="P4" draw:layer="layout" svg:width="0.976cm" svg:height="1.187cm" svg:x="0.462cm" svg:y="16.05cm">
              <draw:text-box>
                <text:p text:style-name="P3">18</text:p>
              </draw:text-box>
            </draw:frame>
            <draw:frame draw:style-name="gr9" draw:text-style-name="P4" draw:layer="layout" svg:width="0.976cm" svg:height="1.187cm" svg:x="19.862cm" svg:y="16.05cm">
              <draw:text-box>
                <text:p text:style-name="P3">18</text:p>
              </draw:text-box>
            </draw:frame>
          </draw:g>
          <draw:g>
            <draw:line draw:style-name="gr8" draw:text-style-name="P8" draw:layer="layout" svg:x1="1.3cm" svg:y1="18.408cm" svg:x2="19.7cm" svg:y2="18.408cm">
              <svg:desc>#Time.19</svg:desc>
              <text:p/>
            </draw:line>
            <draw:frame draw:style-name="gr9" draw:text-style-name="P4" draw:layer="layout" svg:width="0.976cm" svg:height="1.187cm" svg:x="0.462cm" svg:y="18.108cm">
              <draw:text-box>
                <text:p text:style-name="P3">19</text:p>
              </draw:text-box>
            </draw:frame>
            <draw:frame draw:style-name="gr9" draw:text-style-name="P4" draw:layer="layout" svg:width="0.976cm" svg:height="1.187cm" svg:x="19.862cm" svg:y="18.108cm">
              <draw:text-box>
                <text:p text:style-name="P3">19</text:p>
              </draw:text-box>
            </draw:frame>
          </draw:g>
          <draw:g>
            <draw:line draw:style-name="gr8" draw:text-style-name="P8" draw:layer="layout" svg:x1="1.3cm" svg:y1="20.467cm" svg:x2="19.7cm" svg:y2="20.467cm">
              <svg:desc>#Time.20</svg:desc>
              <text:p/>
            </draw:line>
            <draw:frame draw:style-name="gr9" draw:text-style-name="P4" draw:layer="layout" svg:width="0.976cm" svg:height="1.187cm" svg:x="0.462cm" svg:y="20.167cm">
              <draw:text-box>
                <text:p text:style-name="P3">20</text:p>
              </draw:text-box>
            </draw:frame>
            <draw:frame draw:style-name="gr9" draw:text-style-name="P4" draw:layer="layout" svg:width="0.976cm" svg:height="1.187cm" svg:x="19.862cm" svg:y="20.167cm">
              <draw:text-box>
                <text:p text:style-name="P3">20</text:p>
              </draw:text-box>
            </draw:frame>
          </draw:g>
          <draw:g>
            <draw:line draw:style-name="gr8" draw:text-style-name="P8" draw:layer="layout" svg:x1="1.3cm" svg:y1="22.525cm" svg:x2="19.7cm" svg:y2="22.525cm">
              <svg:desc>#Time.21</svg:desc>
              <text:p/>
            </draw:line>
            <draw:frame draw:style-name="gr9" draw:text-style-name="P4" draw:layer="layout" svg:width="0.976cm" svg:height="1.187cm" svg:x="0.462cm" svg:y="22.225cm">
              <draw:text-box>
                <text:p text:style-name="P3">21</text:p>
              </draw:text-box>
            </draw:frame>
            <draw:frame draw:style-name="gr9" draw:text-style-name="P4" draw:layer="layout" svg:width="0.976cm" svg:height="1.187cm" svg:x="19.862cm" svg:y="22.225cm">
              <draw:text-box>
                <text:p text:style-name="P3">21</text:p>
              </draw:text-box>
            </draw:frame>
          </draw:g>
          <draw:g>
            <draw:line draw:style-name="gr8" draw:text-style-name="P8" draw:layer="layout" svg:x1="1.3cm" svg:y1="24.583cm" svg:x2="19.7cm" svg:y2="24.583cm">
              <svg:desc>#Time.22</svg:desc>
              <text:p/>
            </draw:line>
            <draw:frame draw:style-name="gr9" draw:text-style-name="P4" draw:layer="layout" svg:width="0.976cm" svg:height="1.187cm" svg:x="0.462cm" svg:y="24.283cm">
              <draw:text-box>
                <text:p text:style-name="P3">22</text:p>
              </draw:text-box>
            </draw:frame>
            <draw:frame draw:style-name="gr9" draw:text-style-name="P4" draw:layer="layout" svg:width="0.976cm" svg:height="1.187cm" svg:x="19.862cm" svg:y="24.283cm">
              <draw:text-box>
                <text:p text:style-name="P3">22</text:p>
              </draw:text-box>
            </draw:frame>
          </draw:g>
          <draw:g>
            <draw:line draw:style-name="gr8" draw:text-style-name="P8" draw:layer="layout" svg:x1="1.3cm" svg:y1="26.642cm" svg:x2="19.7cm" svg:y2="26.642cm">
              <svg:desc>#Time.23</svg:desc>
              <text:p/>
            </draw:line>
            <draw:frame draw:style-name="gr9" draw:text-style-name="P4" draw:layer="layout" svg:width="0.976cm" svg:height="1.187cm" svg:x="0.462cm" svg:y="26.342cm">
              <draw:text-box>
                <text:p text:style-name="P3">23</text:p>
              </draw:text-box>
            </draw:frame>
            <draw:frame draw:style-name="gr9" draw:text-style-name="P4" draw:layer="layout" svg:width="0.976cm" svg:height="1.187cm" svg:x="19.862cm" svg:y="26.342cm">
              <draw:text-box>
                <text:p text:style-name="P3">23</text:p>
              </draw:text-box>
            </draw:frame>
          </draw:g>
          <draw:g>
            <draw:line draw:style-name="gr8" draw:text-style-name="P8" draw:layer="layout" svg:x1="1.3cm" svg:y1="28.7cm" svg:x2="19.7cm" svg:y2="28.7cm">
              <svg:desc>#Time.24</svg:desc>
              <text:p/>
            </draw:line>
            <draw:line draw:style-name="gr8" draw:text-style-name="P8" draw:layer="layout" svg:x1="1.3cm" svg:y1="28.7cm" svg:x2="19.7cm" svg:y2="28.7cm">
              <svg:desc>#Time.00</svg:desc>
              <text:p/>
            </draw:line>
            <draw:frame draw:style-name="gr9" draw:text-style-name="P4" draw:layer="layout" svg:width="0.976cm" svg:height="1.187cm" svg:x="0.462cm" svg:y="28.4cm">
              <draw:text-box>
                <text:p text:style-name="P3">24</text:p>
              </draw:text-box>
            </draw:frame>
            <draw:frame draw:style-name="gr9" draw:text-style-name="P4" draw:layer="layout" svg:width="0.976cm" svg:height="1.187cm" svg:x="19.862cm" svg:y="28.4cm">
              <draw:text-box>
                <text:p text:style-name="P3">24</text:p>
              </draw:text-box>
            </draw:frame>
          </draw:g>
          <draw:g draw:name="Bp 1687 [Sa]">
            <draw:line draw:name="Bp 1687 [Sa]" draw:style-name="gr10" draw:text-style-name="P5" draw:layer="layout" svg:x1="19.102cm" svg:y1="12.473cm" svg:x2="19.102cm" svg:y2="12.679cm">
              <svg:desc>Bp 1687 [Sa]</svg:desc>
              <text:p/>
            </draw:line>
            <draw:frame draw:name="Bp 1687 [Sa]" draw:style-name="gr11" draw:text-style-name="P10" draw:layer="layout" svg:width="1.179cm" svg:height="1.187cm" svg:x="18.563cm" svg:y="12.629cm">
              <draw:text-box>
                <text:p text:style-name="P9">13 <text:s text:c="5"/></text:p>
              </draw:text-box>
            </draw:frame>
            <draw:frame draw:name="Bp 1687 [Sa]" draw:style-name="gr12" draw:text-style-name="P10" draw:layer="layout" svg:width="1.044cm" svg:height="1.187cm" svg:x="15.463cm" svg:y="12.401cm">
              <draw:text-box>
                <text:p text:style-name="P9"><text:s text:c="4"/>18</text:p>
              </draw:text-box>
            </draw:frame>
            <draw:line draw:name="Bp 1687 [Sa]" draw:style-name="gr13" draw:text-style-name="P8" draw:layer="layout" svg:x1="15.935cm" svg:y1="12.851cm" svg:x2="19.102cm" svg:y2="12.679cm">
              <svg:desc>Bp 1687 [Sa]</svg:desc>
              <text:p text:style-name="P11">Bp 1687 [Sa] <text:s text:c="2"/></text:p>
              <text:p text:style-name="P11"><text:span text:style-name="T1"/></text:p>
            </draw:line>
            <draw:line draw:name="Bp 1687 [Sa]" draw:style-name="gr10" draw:text-style-name="P5" draw:layer="layout" svg:x1="15.935cm" svg:y1="12.751cm" svg:x2="15.935cm" svg:y2="12.951cm">
              <svg:desc>Bp 1687 [Sa]</svg:desc>
              <text:p/>
            </draw:line>
            <draw:frame draw:name="Bp 1687 [Sa]" draw:style-name="gr12" draw:text-style-name="P10" draw:layer="layout" svg:width="1.044cm" svg:height="1.187cm" svg:x="12.896cm" svg:y="12.607cm">
              <draw:text-box>
                <text:p text:style-name="P9"><text:s text:c="4"/>24</text:p>
              </draw:text-box>
            </draw:frame>
            <draw:line draw:name="Bp 1687 [Sa]" draw:style-name="gr13" draw:text-style-name="P8" draw:layer="layout" svg:x1="13.368cm" svg:y1="13.057cm" svg:x2="15.935cm" svg:y2="12.851cm">
              <svg:desc>Bp 1687 [Sa]</svg:desc>
              <text:p text:style-name="P11">Bp 1687 [Sa] <text:s text:c="2"/></text:p>
              <text:p text:style-name="P11"><text:span text:style-name="T1"/></text:p>
            </draw:line>
            <draw:line draw:name="Bp 1687 [Sa]" draw:style-name="gr10" draw:text-style-name="P5" draw:layer="layout" svg:x1="13.368cm" svg:y1="12.957cm" svg:x2="13.368cm" svg:y2="13.157cm">
              <svg:desc>Bp 1687 [Sa]</svg:desc>
              <text:p/>
            </draw:line>
            <draw:frame draw:name="Bp 1687 [Sa]" draw:style-name="gr12" draw:text-style-name="P10" draw:layer="layout" svg:width="1.044cm" svg:height="1.187cm" svg:x="9.429cm" svg:y="12.881cm">
              <draw:text-box>
                <text:p text:style-name="P9"><text:s text:c="4"/>32</text:p>
              </draw:text-box>
            </draw:frame>
            <draw:line draw:name="Bp 1687 [Sa]" draw:style-name="gr13" draw:text-style-name="P8" draw:layer="layout" svg:x1="9.901cm" svg:y1="13.331cm" svg:x2="13.368cm" svg:y2="13.057cm">
              <svg:desc>Bp 1687 [Sa]</svg:desc>
              <text:p text:style-name="P11">Bp 1687 [Sa] <text:s text:c="2"/></text:p>
              <text:p text:style-name="P11"><text:span text:style-name="T1"/></text:p>
            </draw:line>
            <draw:line draw:name="Bp 1687 [Sa]" draw:style-name="gr10" draw:text-style-name="P5" draw:layer="layout" svg:x1="9.901cm" svg:y1="13.231cm" svg:x2="9.901cm" svg:y2="13.431cm">
              <svg:desc>Bp 1687 [Sa]</svg:desc>
              <text:p/>
            </draw:line>
          </draw:g>
          <draw:g draw:name="Bp 1688 [Sa]">
            <draw:line draw:name="Bp 1688 [Sa]" draw:style-name="gr10" draw:text-style-name="P5" draw:layer="layout" svg:x1="9.901cm" svg:y1="14.398cm" svg:x2="9.901cm" svg:y2="14.598cm">
              <svg:desc>Bp 1688 [Sa]</svg:desc>
              <text:p/>
            </draw:line>
            <draw:frame draw:name="Bp 1688 [Sa]" draw:style-name="gr12" draw:text-style-name="P10" draw:layer="layout" svg:width="1.044cm" svg:height="1.187cm" svg:x="9.429cm" svg:y="14.448cm">
              <draw:text-box>
                <text:p text:style-name="P9"><text:s text:c="4"/>06</text:p>
              </draw:text-box>
            </draw:frame>
            <draw:frame draw:name="Bp 1688 [Sa]" draw:style-name="gr11" draw:text-style-name="P10" draw:layer="layout" svg:width="1.179cm" svg:height="1.187cm" svg:x="12.829cm" svg:y="14.322cm">
              <draw:text-box>
                <text:p text:style-name="P9">14 <text:s text:c="5"/></text:p>
              </draw:text-box>
            </draw:frame>
            <draw:line draw:name="Bp 1688 [Sa]" draw:style-name="gr13" draw:text-style-name="P8" draw:layer="layout" svg:x1="9.901cm" svg:y1="14.498cm" svg:x2="13.368cm" svg:y2="14.772cm">
              <svg:desc>Bp 1688 [Sa]</svg:desc>
              <text:p text:style-name="P11"><text:s text:c="3"/>Bp 1688 [Sa]</text:p>
              <text:p text:style-name="P11"><text:span text:style-name="T1"/></text:p>
            </draw:line>
            <draw:line draw:name="Bp 1688 [Sa]" draw:style-name="gr10" draw:text-style-name="P5" draw:layer="layout" svg:x1="13.368cm" svg:y1="14.672cm" svg:x2="13.368cm" svg:y2="14.872cm">
              <svg:desc>Bp 1688 [Sa]</svg:desc>
              <text:p/>
            </draw:line>
            <draw:frame draw:name="Bp 1688 [Sa]" draw:style-name="gr11" draw:text-style-name="P10" draw:layer="layout" svg:width="1.179cm" svg:height="1.187cm" svg:x="15.396cm" svg:y="14.528cm">
              <draw:text-box>
                <text:p text:style-name="P9">20 <text:s text:c="5"/></text:p>
              </draw:text-box>
            </draw:frame>
            <draw:line draw:name="Bp 1688 [Sa]" draw:style-name="gr13" draw:text-style-name="P8" draw:layer="layout" svg:x1="13.368cm" svg:y1="14.772cm" svg:x2="15.935cm" svg:y2="14.978cm">
              <svg:desc>Bp 1688 [Sa]</svg:desc>
              <text:p text:style-name="P11"><text:s text:c="3"/>Bp 1688 [Sa]</text:p>
              <text:p text:style-name="P11"><text:span text:style-name="T1"/></text:p>
            </draw:line>
            <draw:line draw:name="Bp 1688 [Sa]" draw:style-name="gr10" draw:text-style-name="P5" draw:layer="layout" svg:x1="15.935cm" svg:y1="14.878cm" svg:x2="15.935cm" svg:y2="15.078cm">
              <svg:desc>Bp 1688 [Sa]</svg:desc>
              <text:p/>
            </draw:line>
            <draw:frame draw:name="Bp 1688 [Sa]" draw:style-name="gr11" draw:text-style-name="P10" draw:layer="layout" svg:width="1.179cm" svg:height="1.187cm" svg:x="18.563cm" svg:y="14.7cm">
              <draw:text-box>
                <text:p text:style-name="P9">25 <text:s text:c="5"/></text:p>
              </draw:text-box>
            </draw:frame>
            <draw:line draw:name="Bp 1688 [Sa]" draw:style-name="gr13" draw:text-style-name="P8" draw:layer="layout" svg:x1="15.935cm" svg:y1="14.978cm" svg:x2="19.102cm" svg:y2="15.15cm">
              <svg:desc>Bp 1688 [Sa]</svg:desc>
              <text:p text:style-name="P11"><text:s text:c="3"/>Bp 1688 [Sa]</text:p>
              <text:p text:style-name="P11"><text:span text:style-name="T1"/></text:p>
            </draw:line>
            <draw:line draw:name="Bp 1688 [Sa]" draw:style-name="gr10" draw:text-style-name="P5" draw:layer="layout" svg:x1="19.102cm" svg:y1="15.15cm" svg:x2="19.102cm" svg:y2="15.355cm">
              <svg:desc>Bp 1688 [Sa]</svg:desc>
              <text:p/>
            </draw:line>
          </draw:g>
          <draw:g draw:name="Bp 2566 [Sa]">
            <draw:line draw:name="Bp 2566 [Sa]" draw:style-name="gr10" draw:text-style-name="P5" draw:layer="layout" svg:x1="15.635cm" svg:y1="4.998cm" svg:x2="15.635cm" svg:y2="5.198cm">
              <svg:desc>Bp 2566 [Sa]</svg:desc>
              <text:p/>
            </draw:line>
            <draw:frame draw:name="Bp 2566 [Sa]" draw:style-name="gr12" draw:text-style-name="P10" draw:layer="layout" svg:width="1.044cm" svg:height="1.187cm" svg:x="15.163cm" svg:y="5.048cm">
              <draw:text-box>
                <text:p text:style-name="P9"><text:s text:c="4"/>32</text:p>
              </draw:text-box>
            </draw:frame>
            <draw:frame draw:name="Bp 2566 [Sa]" draw:style-name="gr11" draw:text-style-name="P10" draw:layer="layout" svg:width="1.179cm" svg:height="1.187cm" svg:x="18.263cm" svg:y="4.819cm">
              <draw:text-box>
                <text:p text:style-name="P9">37 <text:s text:c="5"/></text:p>
              </draw:text-box>
            </draw:frame>
            <draw:line draw:name="Bp 2566 [Sa]" draw:style-name="gr13" draw:text-style-name="P8" draw:layer="layout" svg:x1="15.635cm" svg:y1="5.098cm" svg:x2="18.802cm" svg:y2="5.269cm">
              <svg:desc>Bp 2566 [Sa]</svg:desc>
              <text:p text:style-name="P11"><text:s text:c="3"/>Bp 2566 [Sa]</text:p>
              <text:p text:style-name="P11"><text:span text:style-name="T1"/></text:p>
            </draw:line>
            <draw:line draw:name="Bp 2566 [Sa]" draw:style-name="gr10" draw:text-style-name="P5" draw:layer="layout" svg:x1="18.802cm" svg:y1="5.269cm" svg:x2="18.802cm" svg:y2="5.406cm">
              <svg:desc>Bp 2566 [Sa]</svg:desc>
              <text:p/>
            </draw:line>
          </draw:g>
          <draw:g draw:name="D 237 [Sa]">
            <draw:line draw:name="D 237 [Sa]" draw:style-name="gr14" draw:text-style-name="P5" draw:layer="layout" svg:x1="19.102cm" svg:y1="11.138cm" svg:x2="19.102cm" svg:y2="11.338cm">
              <svg:desc>D 237 [Sa]</svg:desc>
              <text:p/>
            </draw:line>
            <draw:frame draw:name="D 237 [Sa]" draw:style-name="gr11" draw:text-style-name="P10" draw:layer="layout" svg:width="1.179cm" svg:height="1.187cm" svg:x="18.563cm" svg:y="11.188cm">
              <draw:text-box>
                <text:p text:style-name="P9">31 <text:s text:c="5"/></text:p>
              </draw:text-box>
            </draw:frame>
            <draw:frame draw:name="D 237 [Sa]" draw:style-name="gr12" draw:text-style-name="P10" draw:layer="layout" svg:width="1.044cm" svg:height="1.187cm" svg:x="15.463cm" svg:y="10.96cm">
              <draw:text-box>
                <text:p text:style-name="P9"><text:s text:c="4"/>36</text:p>
              </draw:text-box>
            </draw:frame>
            <draw:line draw:name="D 237 [Sa]" draw:style-name="gr15" draw:text-style-name="P8" draw:layer="layout" svg:x1="15.935cm" svg:y1="11.41cm" svg:x2="19.102cm" svg:y2="11.238cm">
              <svg:desc>D 237 [Sa]</svg:desc>
              <text:p text:style-name="P11">D 237 [Sa] <text:s text:c="2"/></text:p>
              <text:p text:style-name="P11"><text:span text:style-name="T1"/></text:p>
            </draw:line>
            <draw:line draw:name="D 237 [Sa]" draw:style-name="gr14" draw:text-style-name="P5" draw:layer="layout" svg:x1="15.935cm" svg:y1="11.31cm" svg:x2="15.935cm" svg:y2="11.51cm">
              <svg:desc>D 237 [Sa]</svg:desc>
              <text:p/>
            </draw:line>
          </draw:g>
          <draw:g draw:name="Dg 6304 Mi">
            <draw:line draw:name="Dg 6304 Mi" draw:style-name="gr16" draw:text-style-name="P5" draw:layer="layout" svg:x1="10.501cm" svg:y1="15.427cm" svg:x2="10.501cm" svg:y2="15.627cm">
              <svg:desc>Dg 6304 Mi</svg:desc>
              <text:p/>
            </draw:line>
            <draw:frame draw:name="Dg 6304 Mi" draw:style-name="gr12" draw:text-style-name="P10" draw:layer="layout" svg:width="1.044cm" svg:height="1.187cm" svg:x="10.029cm" svg:y="15.477cm">
              <draw:text-box>
                <text:p text:style-name="P9"><text:s text:c="4"/>36</text:p>
              </draw:text-box>
            </draw:frame>
            <draw:frame draw:name="Dg 6304 Mi" draw:style-name="gr11" draw:text-style-name="P10" draw:layer="layout" svg:width="1.179cm" svg:height="1.187cm" svg:x="12.829cm" svg:y="15.351cm">
              <draw:text-box>
                <text:p text:style-name="P9">44 <text:s text:c="5"/></text:p>
              </draw:text-box>
            </draw:frame>
            <draw:line draw:name="Dg 6304 Mi" draw:style-name="gr17" draw:text-style-name="P8" draw:layer="layout" svg:x1="10.501cm" svg:y1="15.527cm" svg:x2="13.368cm" svg:y2="15.801cm">
              <svg:desc>Dg 6304 Mi</svg:desc>
              <text:p text:style-name="P11"><text:s text:c="3"/>Dg 6304 Mi</text:p>
              <text:p text:style-name="P11"><text:span text:style-name="T1"/></text:p>
            </draw:line>
            <draw:line draw:name="Dg 6304 Mi" draw:style-name="gr16" draw:text-style-name="P5" draw:layer="layout" svg:x1="13.368cm" svg:y1="15.701cm" svg:x2="13.368cm" svg:y2="15.901cm">
              <svg:desc>Dg 6304 Mi</svg:desc>
              <text:p/>
            </draw:line>
            <draw:frame draw:name="Dg 6304 Mi" draw:style-name="gr11" draw:text-style-name="P10" draw:layer="layout" svg:width="1.179cm" svg:height="1.187cm" svg:x="15.096cm" svg:y="15.557cm">
              <draw:text-box>
                <text:p text:style-name="P9">50 <text:s text:c="5"/></text:p>
              </draw:text-box>
            </draw:frame>
            <draw:line draw:name="Dg 6304 Mi" draw:style-name="gr17" draw:text-style-name="P8" draw:layer="layout" svg:x1="13.368cm" svg:y1="15.801cm" svg:x2="15.635cm" svg:y2="16.007cm">
              <svg:desc>Dg 6304 Mi</svg:desc>
              <text:p text:style-name="P11"><text:s text:c="3"/>Dg 6304 Mi</text:p>
              <text:p text:style-name="P11"><text:span text:style-name="T1"/></text:p>
            </draw:line>
            <draw:line draw:name="Dg 6304 Mi" draw:style-name="gr16" draw:text-style-name="P5" draw:layer="layout" svg:x1="15.635cm" svg:y1="15.907cm" svg:x2="15.635cm" svg:y2="16.107cm">
              <svg:desc>Dg 6304 Mi</svg:desc>
              <text:p/>
            </draw:line>
            <draw:frame draw:name="Dg 6304 Mi" draw:style-name="gr11" draw:text-style-name="P10" draw:layer="layout" svg:width="1.179cm" svg:height="1.187cm" svg:x="18.263cm" svg:y="15.831cm">
              <draw:text-box>
                <text:p text:style-name="P9">58 <text:s text:c="5"/></text:p>
              </draw:text-box>
            </draw:frame>
            <draw:line draw:name="Dg 6304 Mi" draw:style-name="gr17" draw:text-style-name="P8" draw:layer="layout" svg:x1="15.635cm" svg:y1="16.007cm" svg:x2="18.802cm" svg:y2="16.281cm">
              <svg:desc>Dg 6304 Mi</svg:desc>
              <text:p text:style-name="P11"><text:s text:c="3"/>Dg 6304 Mi</text:p>
              <text:p text:style-name="P11"><text:span text:style-name="T1"/></text:p>
            </draw:line>
            <draw:line draw:name="Dg 6304 Mi" draw:style-name="gr16" draw:text-style-name="P5" draw:layer="layout" svg:x1="18.802cm" svg:y1="16.181cm" svg:x2="18.802cm" svg:y2="16.381cm">
              <svg:desc>Dg 6304 Mi</svg:desc>
              <text:p/>
            </draw:line>
          </draw:g>
          <draw:g draw:name="Dg 6595 [Sa]">
            <draw:line draw:name="Dg 6595 [Sa]" draw:style-name="gr16" draw:text-style-name="P5" draw:layer="layout" svg:x1="19.102cm" svg:y1="19.372cm" svg:x2="19.102cm" svg:y2="19.572cm">
              <svg:desc>Dg 6595 [Sa]</svg:desc>
              <text:p/>
            </draw:line>
            <draw:frame draw:name="Dg 6595 [Sa]" draw:style-name="gr11" draw:text-style-name="P10" draw:layer="layout" svg:width="1.179cm" svg:height="1.187cm" svg:x="18.563cm" svg:y="19.422cm">
              <draw:text-box>
                <text:p text:style-name="P9">31 <text:s text:c="5"/></text:p>
              </draw:text-box>
            </draw:frame>
            <draw:frame draw:name="Dg 6595 [Sa]" draw:style-name="gr12" draw:text-style-name="P10" draw:layer="layout" svg:width="1.044cm" svg:height="1.187cm" svg:x="15.463cm" svg:y="19.296cm">
              <draw:text-box>
                <text:p text:style-name="P9"><text:s text:c="4"/>39</text:p>
              </draw:text-box>
            </draw:frame>
            <draw:line draw:name="Dg 6595 [Sa]" draw:style-name="gr17" draw:text-style-name="P8" draw:layer="layout" svg:x1="15.935cm" svg:y1="19.746cm" svg:x2="19.102cm" svg:y2="19.472cm">
              <svg:desc>Dg 6595 [Sa]</svg:desc>
              <text:p text:style-name="P11">Dg 6595 [Sa] <text:s text:c="2"/></text:p>
              <text:p text:style-name="P11"><text:span text:style-name="T1"/></text:p>
            </draw:line>
            <draw:line draw:name="Dg 6595 [Sa]" draw:style-name="gr16" draw:text-style-name="P5" draw:layer="layout" svg:x1="15.935cm" svg:y1="19.646cm" svg:x2="15.935cm" svg:y2="19.846cm">
              <svg:desc>Dg 6595 [Sa]</svg:desc>
              <text:p/>
            </draw:line>
          </draw:g>
          <draw:g draw:name="Dg 6840">
            <draw:line draw:name="Dg 6840" draw:style-name="gr16" draw:text-style-name="P5" draw:layer="layout" svg:x1="15.635cm" svg:y1="24.14cm" svg:x2="15.635cm" svg:y2="24.34cm">
              <svg:desc>Dg 6840</svg:desc>
              <text:p/>
            </draw:line>
            <draw:frame draw:name="Dg 6840" draw:style-name="gr12" draw:text-style-name="P10" draw:layer="layout" svg:width="1.044cm" svg:height="1.187cm" svg:x="15.163cm" svg:y="24.19cm">
              <draw:text-box>
                <text:p text:style-name="P9"><text:s text:c="4"/>50</text:p>
              </draw:text-box>
            </draw:frame>
            <draw:frame draw:name="Dg 6840" draw:style-name="gr11" draw:text-style-name="P10" draw:layer="layout" svg:width="1.179cm" svg:height="1.187cm" svg:x="18.263cm" svg:y="24.064cm">
              <draw:text-box>
                <text:p text:style-name="P9">58 <text:s text:c="5"/></text:p>
              </draw:text-box>
            </draw:frame>
            <draw:line draw:name="Dg 6840" draw:style-name="gr17" draw:text-style-name="P8" draw:layer="layout" svg:x1="15.635cm" svg:y1="24.24cm" svg:x2="18.802cm" svg:y2="24.514cm">
              <svg:desc>Dg 6840</svg:desc>
              <text:p text:style-name="P11"><text:s text:c="3"/>Dg 6840</text:p>
              <text:p text:style-name="P11"><text:span text:style-name="T1"/></text:p>
            </draw:line>
            <draw:line draw:name="Dg 6840" draw:style-name="gr16" draw:text-style-name="P5" draw:layer="layout" svg:x1="18.802cm" svg:y1="24.414cm" svg:x2="18.802cm" svg:y2="24.614cm">
              <svg:desc>Dg 6840</svg:desc>
              <text:p/>
            </draw:line>
          </draw:g>
          <draw:g draw:name="Dg 6841">
            <draw:line draw:name="Dg 6841" draw:style-name="gr16" draw:text-style-name="P5" draw:layer="layout" svg:x1="19.102cm" svg:y1="8.394cm" svg:x2="19.102cm" svg:y2="8.594cm">
              <svg:desc>Dg 6841</svg:desc>
              <text:p/>
            </draw:line>
            <draw:frame draw:name="Dg 6841" draw:style-name="gr18" draw:text-style-name="P10" draw:layer="layout" svg:width="1.162cm" svg:height="1.187cm" svg:x="18.571cm" svg:y="8.444cm">
              <draw:text-box>
                <text:p text:style-name="P9">11 <text:s text:c="5"/></text:p>
              </draw:text-box>
            </draw:frame>
            <draw:frame draw:name="Dg 6841" draw:style-name="gr12" draw:text-style-name="P10" draw:layer="layout" svg:width="1.044cm" svg:height="1.187cm" svg:x="15.463cm" svg:y="8.319cm">
              <draw:text-box>
                <text:p text:style-name="P9"><text:s text:c="4"/>19</text:p>
              </draw:text-box>
            </draw:frame>
            <draw:line draw:name="Dg 6841" draw:style-name="gr17" draw:text-style-name="P8" draw:layer="layout" svg:x1="15.935cm" svg:y1="8.769cm" svg:x2="19.102cm" svg:y2="8.494cm">
              <svg:desc>Dg 6841</svg:desc>
              <text:p text:style-name="P11">Dg 6841 <text:s text:c="2"/></text:p>
              <text:p text:style-name="P11"><text:span text:style-name="T1"/></text:p>
            </draw:line>
            <draw:line draw:name="Dg 6841" draw:style-name="gr16" draw:text-style-name="P5" draw:layer="layout" svg:x1="15.935cm" svg:y1="8.669cm" svg:x2="15.935cm" svg:y2="8.869cm">
              <svg:desc>Dg 6841</svg:desc>
              <text:p/>
            </draw:line>
          </draw:g>
          <draw:g draw:name="Dg 6978">
            <draw:line draw:name="Dg 6978" draw:style-name="gr16" draw:text-style-name="P5" draw:layer="layout" svg:x1="1.3cm" svg:y1="21.876cm" svg:x2="1.3cm" svg:y2="22.076cm">
              <svg:desc>Dg 6978</svg:desc>
              <text:p/>
            </draw:line>
            <draw:frame draw:name="Dg 6978" draw:style-name="gr12" draw:text-style-name="P10" draw:layer="layout" svg:width="1.044cm" svg:height="1.187cm" svg:x="0.828cm" svg:y="21.926cm">
              <draw:text-box>
                <text:p text:style-name="P9"><text:s text:c="4"/>44</text:p>
              </draw:text-box>
            </draw:frame>
            <draw:frame draw:name="Dg 6978" draw:style-name="gr11" draw:text-style-name="P10" draw:layer="layout" svg:width="1.179cm" svg:height="1.187cm" svg:x="3.628cm" svg:y="21.801cm">
              <draw:text-box>
                <text:p text:style-name="P9">52 <text:s text:c="5"/></text:p>
              </draw:text-box>
            </draw:frame>
            <draw:line draw:name="Dg 6978" draw:style-name="gr17" draw:text-style-name="P8" draw:layer="layout" svg:x1="1.3cm" svg:y1="21.976cm" svg:x2="4.167cm" svg:y2="22.251cm">
              <svg:desc>Dg 6978</svg:desc>
              <text:p text:style-name="P11"><text:s text:c="3"/>Dg 6978</text:p>
              <text:p text:style-name="P11"><text:span text:style-name="T1"/></text:p>
            </draw:line>
            <draw:line draw:name="Dg 6978" draw:style-name="gr16" draw:text-style-name="P5" draw:layer="layout" svg:x1="4.167cm" svg:y1="22.151cm" svg:x2="4.167cm" svg:y2="22.351cm">
              <svg:desc>Dg 6978</svg:desc>
              <text:p/>
            </draw:line>
            <draw:frame draw:name="Dg 6978" draw:style-name="gr11" draw:text-style-name="P10" draw:layer="layout" svg:width="1.179cm" svg:height="1.187cm" svg:x="6.495cm" svg:y="21.904cm">
              <draw:text-box>
                <text:p text:style-name="P9">55 <text:s text:c="5"/></text:p>
              </draw:text-box>
            </draw:frame>
            <draw:line draw:name="Dg 6978" draw:style-name="gr17" draw:text-style-name="P8" draw:layer="layout" svg:x1="4.167cm" svg:y1="22.251cm" svg:x2="7.034cm" svg:y2="22.354cm">
              <svg:desc>Dg 6978</svg:desc>
              <text:p text:style-name="P11"><text:s text:c="3"/>Dg 6978</text:p>
              <text:p text:style-name="P11"><text:span text:style-name="T1"/></text:p>
            </draw:line>
            <draw:line draw:name="Dg 6978" draw:style-name="gr16" draw:text-style-name="P5" draw:layer="layout" svg:x1="7.034cm" svg:y1="22.254cm" svg:x2="7.034cm" svg:y2="22.454cm">
              <svg:desc>Dg 6978</svg:desc>
              <text:p/>
            </draw:line>
            <draw:frame draw:name="Dg 6978" draw:style-name="gr11" draw:text-style-name="P10" draw:layer="layout" svg:width="1.179cm" svg:height="1.187cm" svg:x="9.962cm" svg:y="22.041cm">
              <draw:text-box>
                <text:p text:style-name="P9">59 <text:s text:c="5"/></text:p>
              </draw:text-box>
            </draw:frame>
            <draw:line draw:name="Dg 6978" draw:style-name="gr17" draw:text-style-name="P8" draw:layer="layout" svg:x1="7.034cm" svg:y1="22.354cm" svg:x2="10.501cm" svg:y2="22.491cm">
              <svg:desc>Dg 6978</svg:desc>
              <text:p text:style-name="P11"><text:s text:c="3"/>Dg 6978</text:p>
              <text:p text:style-name="P11"><text:span text:style-name="T1"/></text:p>
            </draw:line>
            <draw:line draw:name="Dg 6978" draw:style-name="gr16" draw:text-style-name="P5" draw:layer="layout" svg:x1="10.501cm" svg:y1="22.491cm" svg:x2="10.501cm" svg:y2="24.412cm">
              <svg:desc>Dg 6978</svg:desc>
              <text:p/>
            </draw:line>
            <draw:frame draw:name="Dg 6978" draw:style-name="gr12" draw:text-style-name="P10" draw:layer="layout" svg:width="1.044cm" svg:height="1.187cm" svg:x="10.029cm" svg:y="24.362cm">
              <draw:text-box>
                <text:p text:style-name="P9"><text:s text:c="4"/>55</text:p>
              </draw:text-box>
            </draw:frame>
            <draw:frame draw:name="Dg 6978" draw:style-name="gr11" draw:text-style-name="P10" draw:layer="layout" svg:width="1.179cm" svg:height="1.187cm" svg:x="12.829cm" svg:y="24.236cm">
              <draw:text-box>
                <text:p text:style-name="P9">03 <text:s text:c="5"/></text:p>
              </draw:text-box>
            </draw:frame>
            <draw:line draw:name="Dg 6978" draw:style-name="gr17" draw:text-style-name="P8" draw:layer="layout" svg:x1="10.501cm" svg:y1="24.412cm" svg:x2="13.368cm" svg:y2="24.686cm">
              <svg:desc>Dg 6978</svg:desc>
              <text:p text:style-name="P11"><text:s text:c="3"/>Dg 6978</text:p>
              <text:p text:style-name="P11"><text:span text:style-name="T1"/></text:p>
            </draw:line>
            <draw:line draw:name="Dg 6978" draw:style-name="gr16" draw:text-style-name="P5" draw:layer="layout" svg:x1="13.368cm" svg:y1="24.586cm" svg:x2="13.368cm" svg:y2="24.786cm">
              <svg:desc>Dg 6978</svg:desc>
              <text:p/>
            </draw:line>
            <draw:frame draw:name="Dg 6978" draw:style-name="gr11" draw:text-style-name="P10" draw:layer="layout" svg:width="1.179cm" svg:height="1.187cm" svg:x="15.396cm" svg:y="24.442cm">
              <draw:text-box>
                <text:p text:style-name="P9">09 <text:s text:c="5"/></text:p>
              </draw:text-box>
            </draw:frame>
            <draw:line draw:name="Dg 6978" draw:style-name="gr17" draw:text-style-name="P8" draw:layer="layout" svg:x1="13.368cm" svg:y1="24.686cm" svg:x2="15.935cm" svg:y2="24.892cm">
              <svg:desc>Dg 6978</svg:desc>
              <text:p text:style-name="P11"><text:s text:c="3"/>Dg 6978</text:p>
              <text:p text:style-name="P11"><text:span text:style-name="T1"/></text:p>
            </draw:line>
            <draw:line draw:name="Dg 6978" draw:style-name="gr16" draw:text-style-name="P5" draw:layer="layout" svg:x1="15.935cm" svg:y1="24.792cm" svg:x2="15.935cm" svg:y2="24.992cm">
              <svg:desc>Dg 6978</svg:desc>
              <text:p/>
            </draw:line>
            <draw:frame draw:name="Dg 6978" draw:style-name="gr11" draw:text-style-name="P10" draw:layer="layout" svg:width="1.179cm" svg:height="1.187cm" svg:x="18.263cm" svg:y="24.716cm">
              <draw:text-box>
                <text:p text:style-name="P9">17 <text:s text:c="5"/></text:p>
              </draw:text-box>
            </draw:frame>
            <draw:line draw:name="Dg 6978" draw:style-name="gr17" draw:text-style-name="P8" draw:layer="layout" svg:x1="15.935cm" svg:y1="24.892cm" svg:x2="18.802cm" svg:y2="25.166cm">
              <svg:desc>Dg 6978</svg:desc>
              <text:p text:style-name="P11"><text:s text:c="3"/>Dg 6978</text:p>
              <text:p text:style-name="P11"><text:span text:style-name="T1"/></text:p>
            </draw:line>
            <draw:line draw:name="Dg 6978" draw:style-name="gr16" draw:text-style-name="P5" draw:layer="layout" svg:x1="18.802cm" svg:y1="25.066cm" svg:x2="18.802cm" svg:y2="25.266cm">
              <svg:desc>Dg 6978</svg:desc>
              <text:p/>
            </draw:line>
          </draw:g>
          <draw:g draw:name="E 823 [Sa]">
            <draw:line draw:name="E 823 [Sa]" draw:style-name="gr19" draw:text-style-name="P5" draw:layer="layout" svg:x1="19.102cm" svg:y1="5.269cm" svg:x2="19.102cm" svg:y2="5.406cm">
              <svg:desc>E 823 [Sa]</svg:desc>
              <text:p/>
            </draw:line>
            <draw:frame draw:name="E 823 [Sa]" draw:style-name="gr11" draw:text-style-name="P10" draw:layer="layout" svg:width="1.179cm" svg:height="1.187cm" svg:x="18.563cm" svg:y="5.356cm">
              <draw:text-box>
                <text:p text:style-name="P9">41 <text:s text:c="5"/></text:p>
              </draw:text-box>
            </draw:frame>
            <draw:frame draw:name="E 823 [Sa]" draw:style-name="gr12" draw:text-style-name="P10" draw:layer="layout" svg:width="1.044cm" svg:height="1.187cm" svg:x="15.463cm" svg:y="5.128cm">
              <draw:text-box>
                <text:p text:style-name="P9"><text:s text:c="4"/>46</text:p>
              </draw:text-box>
            </draw:frame>
            <draw:line draw:name="E 823 [Sa]" draw:style-name="gr20" draw:text-style-name="P8" draw:layer="layout" svg:x1="15.935cm" svg:y1="5.578cm" svg:x2="19.102cm" svg:y2="5.406cm">
              <svg:desc>E 823 [Sa]</svg:desc>
              <text:p text:style-name="P11">E 823 [Sa] <text:s text:c="2"/></text:p>
              <text:p text:style-name="P11"><text:span text:style-name="T1"/></text:p>
            </draw:line>
            <draw:line draw:name="E 823 [Sa]" draw:style-name="gr19" draw:text-style-name="P5" draw:layer="layout" svg:x1="15.935cm" svg:y1="5.478cm" svg:x2="15.935cm" svg:y2="5.678cm">
              <svg:desc>E 823 [Sa]</svg:desc>
              <text:p/>
            </draw:line>
          </draw:g>
          <draw:g draw:name="E 824 [Sa]">
            <draw:line draw:name="E 824 [Sa]" draw:style-name="gr19" draw:text-style-name="P5" draw:layer="layout" svg:x1="15.635cm" svg:y1="19.372cm" svg:x2="15.635cm" svg:y2="19.572cm">
              <svg:desc>E 824 [Sa]</svg:desc>
              <text:p/>
            </draw:line>
            <draw:frame draw:name="E 824 [Sa]" draw:style-name="gr12" draw:text-style-name="P10" draw:layer="layout" svg:width="1.044cm" svg:height="1.187cm" svg:x="15.163cm" svg:y="19.422cm">
              <draw:text-box>
                <text:p text:style-name="P9"><text:s text:c="4"/>31</text:p>
              </draw:text-box>
            </draw:frame>
            <draw:frame draw:name="E 824 [Sa]" draw:style-name="gr11" draw:text-style-name="P10" draw:layer="layout" svg:width="1.179cm" svg:height="1.187cm" svg:x="18.263cm" svg:y="19.193cm">
              <draw:text-box>
                <text:p text:style-name="P9">36 <text:s text:c="5"/></text:p>
              </draw:text-box>
            </draw:frame>
            <draw:line draw:name="E 824 [Sa]" draw:style-name="gr20" draw:text-style-name="P8" draw:layer="layout" svg:x1="15.635cm" svg:y1="19.472cm" svg:x2="18.802cm" svg:y2="19.643cm">
              <svg:desc>E 824 [Sa]</svg:desc>
              <text:p text:style-name="P11"><text:s text:c="3"/>E 824 [Sa]</text:p>
              <text:p text:style-name="P11"><text:span text:style-name="T1"/></text:p>
            </draw:line>
            <draw:line draw:name="E 824 [Sa]" draw:style-name="gr19" draw:text-style-name="P5" draw:layer="layout" svg:x1="18.802cm" svg:y1="19.643cm" svg:x2="18.802cm" svg:y2="19.815cm">
              <svg:desc>E 824 [Sa]</svg:desc>
              <text:p/>
            </draw:line>
          </draw:g>
          <draw:g draw:name="Gmp 9817">
            <draw:line draw:name="Gmp 9817" draw:style-name="gr21" draw:text-style-name="P5" draw:layer="layout" svg:x1="18.502cm" svg:y1="14.192cm" svg:x2="18.502cm" svg:y2="14.392cm">
              <svg:desc>Gmp 9817</svg:desc>
              <text:p/>
            </draw:line>
          </draw:g>
          <draw:g draw:name="Gmp 9818">
            <draw:line draw:name="Gmp 9818" draw:style-name="gr21" draw:text-style-name="P5" draw:layer="layout" svg:x1="18.802cm" svg:y1="16.936cm" svg:x2="18.802cm" svg:y2="17.136cm">
              <svg:desc>Gmp 9818</svg:desc>
              <text:p/>
            </draw:line>
          </draw:g>
          <draw:g draw:name="Kp 4767">
            <draw:line draw:name="Kp 4767" draw:style-name="gr22" draw:text-style-name="P5" draw:layer="layout" svg:x1="9.901cm" svg:y1="6.644cm" svg:x2="9.901cm" svg:y2="6.844cm">
              <svg:desc>Kp 4767</svg:desc>
              <text:p/>
            </draw:line>
            <draw:frame draw:name="Kp 4767" draw:style-name="gr11" draw:text-style-name="P10" draw:layer="layout" svg:width="1.179cm" svg:height="1.187cm" svg:x="9.362cm" svg:y="6.694cm">
              <draw:text-box>
                <text:p text:style-name="P9">20 <text:s text:c="5"/></text:p>
              </draw:text-box>
            </draw:frame>
            <draw:frame draw:name="Kp 4767" draw:style-name="gr12" draw:text-style-name="P10" draw:layer="layout" svg:width="1.044cm" svg:height="1.187cm" svg:x="6.562cm" svg:y="6.432cm">
              <draw:text-box>
                <text:p text:style-name="P9"><text:s text:c="4"/>24</text:p>
              </draw:text-box>
            </draw:frame>
            <draw:line draw:name="Kp 4767" draw:style-name="gr23" draw:text-style-name="P8" draw:layer="layout" svg:x1="7.034cm" svg:y1="6.882cm" svg:x2="9.901cm" svg:y2="6.744cm">
              <svg:desc>Kp 4767</svg:desc>
              <text:p text:style-name="P11">Kp 4767 <text:s text:c="2"/></text:p>
              <text:p text:style-name="P11"><text:span text:style-name="T1"/></text:p>
            </draw:line>
            <draw:line draw:name="Kp 4767" draw:style-name="gr22" draw:text-style-name="P5" draw:layer="layout" svg:x1="7.034cm" svg:y1="6.782cm" svg:x2="7.034cm" svg:y2="6.982cm">
              <svg:desc>Kp 4767</svg:desc>
              <text:p/>
            </draw:line>
            <draw:frame draw:name="Kp 4767" draw:style-name="gr12" draw:text-style-name="P10" draw:layer="layout" svg:width="1.044cm" svg:height="1.187cm" svg:x="3.695cm" svg:y="6.535cm">
              <draw:text-box>
                <text:p text:style-name="P9"><text:s text:c="4"/>27</text:p>
              </draw:text-box>
            </draw:frame>
            <draw:line draw:name="Kp 4767" draw:style-name="gr23" draw:text-style-name="P8" draw:layer="layout" svg:x1="4.167cm" svg:y1="6.985cm" svg:x2="7.034cm" svg:y2="6.882cm">
              <svg:desc>Kp 4767</svg:desc>
              <text:p text:style-name="P11">Kp 4767 <text:s text:c="2"/></text:p>
              <text:p text:style-name="P11"><text:span text:style-name="T1"/></text:p>
            </draw:line>
            <draw:line draw:name="Kp 4767" draw:style-name="gr22" draw:text-style-name="P5" draw:layer="layout" svg:x1="4.167cm" svg:y1="6.985cm" svg:x2="4.167cm" svg:y2="7.122cm">
              <svg:desc>Kp 4767</svg:desc>
              <text:p/>
            </draw:line>
            <draw:frame draw:name="Kp 4767" draw:style-name="gr11" draw:text-style-name="P10" draw:layer="layout" svg:width="1.179cm" svg:height="1.187cm" svg:x="3.628cm" svg:y="7.072cm">
              <draw:text-box>
                <text:p text:style-name="P9">31 <text:s text:c="5"/></text:p>
              </draw:text-box>
            </draw:frame>
            <draw:frame draw:name="Kp 4767" draw:style-name="gr12" draw:text-style-name="P10" draw:layer="layout" svg:width="1.044cm" svg:height="1.187cm" svg:x="0.828cm" svg:y="6.946cm">
              <draw:text-box>
                <text:p text:style-name="P9"><text:s text:c="4"/>39</text:p>
              </draw:text-box>
            </draw:frame>
            <draw:line draw:name="Kp 4767" draw:style-name="gr23" draw:text-style-name="P8" draw:layer="layout" svg:x1="1.3cm" svg:y1="7.396cm" svg:x2="4.167cm" svg:y2="7.122cm">
              <svg:desc>Kp 4767</svg:desc>
              <text:p text:style-name="P11">Kp 4767 <text:s text:c="2"/></text:p>
              <text:p text:style-name="P11"><text:span text:style-name="T1"/></text:p>
            </draw:line>
            <draw:line draw:name="Kp 4767" draw:style-name="gr22" draw:text-style-name="P5" draw:layer="layout" svg:x1="1.3cm" svg:y1="7.296cm" svg:x2="1.3cm" svg:y2="7.496cm">
              <svg:desc>Kp 4767</svg:desc>
              <text:p/>
            </draw:line>
          </draw:g>
          <draw:g draw:name="Kp 4768">
            <draw:line draw:name="Kp 4768" draw:style-name="gr22" draw:text-style-name="P5" draw:layer="layout" svg:x1="1.3cm" svg:y1="8.36cm" svg:x2="1.3cm" svg:y2="8.56cm">
              <svg:desc>Kp 4768</svg:desc>
              <text:p/>
            </draw:line>
            <draw:frame draw:name="Kp 4768" draw:style-name="gr12" draw:text-style-name="P10" draw:layer="layout" svg:width="1.044cm" svg:height="1.187cm" svg:x="0.828cm" svg:y="8.41cm">
              <draw:text-box>
                <text:p text:style-name="P9"><text:s text:c="4"/>10</text:p>
              </draw:text-box>
            </draw:frame>
            <draw:frame draw:name="Kp 4768" draw:style-name="gr11" draw:text-style-name="P10" draw:layer="layout" svg:width="1.179cm" svg:height="1.187cm" svg:x="3.628cm" svg:y="8.284cm">
              <draw:text-box>
                <text:p text:style-name="P9">18 <text:s text:c="5"/></text:p>
              </draw:text-box>
            </draw:frame>
            <draw:line draw:name="Kp 4768" draw:style-name="gr23" draw:text-style-name="P8" draw:layer="layout" svg:x1="1.3cm" svg:y1="8.46cm" svg:x2="4.167cm" svg:y2="8.734cm">
              <svg:desc>Kp 4768</svg:desc>
              <text:p text:style-name="P11"><text:s text:c="3"/>Kp 4768</text:p>
              <text:p text:style-name="P11"><text:span text:style-name="T1"/></text:p>
            </draw:line>
            <draw:line draw:name="Kp 4768" draw:style-name="gr22" draw:text-style-name="P5" draw:layer="layout" svg:x1="4.167cm" svg:y1="8.734cm" svg:x2="4.167cm" svg:y2="8.872cm">
              <svg:desc>Kp 4768</svg:desc>
              <text:p/>
            </draw:line>
            <draw:frame draw:name="Kp 4768" draw:style-name="gr12" draw:text-style-name="P10" draw:layer="layout" svg:width="1.044cm" svg:height="1.187cm" svg:x="3.695cm" svg:y="8.822cm">
              <draw:text-box>
                <text:p text:style-name="P9"><text:s text:c="4"/>22</text:p>
              </draw:text-box>
            </draw:frame>
            <draw:frame draw:name="Kp 4768" draw:style-name="gr11" draw:text-style-name="P10" draw:layer="layout" svg:width="1.179cm" svg:height="1.187cm" svg:x="6.495cm" svg:y="8.525cm">
              <draw:text-box>
                <text:p text:style-name="P9">25 <text:s text:c="5"/></text:p>
              </draw:text-box>
            </draw:frame>
            <draw:line draw:name="Kp 4768" draw:style-name="gr23" draw:text-style-name="P8" draw:layer="layout" svg:x1="4.167cm" svg:y1="8.872cm" svg:x2="7.034cm" svg:y2="8.975cm">
              <svg:desc>Kp 4768</svg:desc>
              <text:p text:style-name="P11"><text:s text:c="3"/>Kp 4768</text:p>
              <text:p text:style-name="P11"><text:span text:style-name="T1"/></text:p>
            </draw:line>
            <draw:line draw:name="Kp 4768" draw:style-name="gr22" draw:text-style-name="P5" draw:layer="layout" svg:x1="7.034cm" svg:y1="8.875cm" svg:x2="7.034cm" svg:y2="9.075cm">
              <svg:desc>Kp 4768</svg:desc>
              <text:p/>
            </draw:line>
            <draw:frame draw:name="Kp 4768" draw:style-name="gr11" draw:text-style-name="P10" draw:layer="layout" svg:width="1.179cm" svg:height="1.187cm" svg:x="9.362cm" svg:y="8.662cm">
              <draw:text-box>
                <text:p text:style-name="P9">29 <text:s text:c="5"/></text:p>
              </draw:text-box>
            </draw:frame>
            <draw:line draw:name="Kp 4768" draw:style-name="gr23" draw:text-style-name="P8" draw:layer="layout" svg:x1="7.034cm" svg:y1="8.975cm" svg:x2="9.901cm" svg:y2="9.112cm">
              <svg:desc>Kp 4768</svg:desc>
              <text:p text:style-name="P11"><text:s text:c="3"/>Kp 4768</text:p>
              <text:p text:style-name="P11"><text:span text:style-name="T1"/></text:p>
            </draw:line>
            <draw:line draw:name="Kp 4768" draw:style-name="gr22" draw:text-style-name="P5" draw:layer="layout" svg:x1="9.901cm" svg:y1="9.012cm" svg:x2="9.901cm" svg:y2="9.212cm">
              <svg:desc>Kp 4768</svg:desc>
              <text:p/>
            </draw:line>
          </draw:g>
          <draw:g draw:name="Kp 4769">
            <draw:line draw:name="Kp 4769" draw:style-name="gr22" draw:text-style-name="P5" draw:layer="layout" svg:x1="9.901cm" svg:y1="19.369cm" svg:x2="9.901cm" svg:y2="19.54cm">
              <svg:desc>Kp 4769</svg:desc>
              <text:p/>
            </draw:line>
            <draw:frame draw:name="Kp 4769" draw:style-name="gr11" draw:text-style-name="P10" draw:layer="layout" svg:width="1.179cm" svg:height="1.187cm" svg:x="9.362cm" svg:y="19.49cm">
              <draw:text-box>
                <text:p text:style-name="P9">33 <text:s text:c="5"/></text:p>
              </draw:text-box>
            </draw:frame>
            <draw:frame draw:name="Kp 4769" draw:style-name="gr12" draw:text-style-name="P10" draw:layer="layout" svg:width="1.044cm" svg:height="1.187cm" svg:x="6.562cm" svg:y="19.228cm">
              <draw:text-box>
                <text:p text:style-name="P9"><text:s text:c="4"/>37</text:p>
              </draw:text-box>
            </draw:frame>
            <draw:line draw:name="Kp 4769" draw:style-name="gr23" draw:text-style-name="P8" draw:layer="layout" svg:x1="7.034cm" svg:y1="19.678cm" svg:x2="9.901cm" svg:y2="19.54cm">
              <svg:desc>Kp 4769</svg:desc>
              <text:p text:style-name="P11">Kp 4769 <text:s text:c="2"/></text:p>
              <text:p text:style-name="P11"><text:span text:style-name="T1"/></text:p>
            </draw:line>
            <draw:line draw:name="Kp 4769" draw:style-name="gr22" draw:text-style-name="P5" draw:layer="layout" svg:x1="7.034cm" svg:y1="19.578cm" svg:x2="7.034cm" svg:y2="19.778cm">
              <svg:desc>Kp 4769</svg:desc>
              <text:p/>
            </draw:line>
            <draw:frame draw:name="Kp 4769" draw:style-name="gr12" draw:text-style-name="P10" draw:layer="layout" svg:width="1.044cm" svg:height="1.187cm" svg:x="3.695cm" svg:y="19.331cm">
              <draw:text-box>
                <text:p text:style-name="P9"><text:s text:c="4"/>40</text:p>
              </draw:text-box>
            </draw:frame>
            <draw:line draw:name="Kp 4769" draw:style-name="gr23" draw:text-style-name="P8" draw:layer="layout" svg:x1="4.167cm" svg:y1="19.781cm" svg:x2="7.034cm" svg:y2="19.678cm">
              <svg:desc>Kp 4769</svg:desc>
              <text:p text:style-name="P11">Kp 4769 <text:s text:c="2"/></text:p>
              <text:p text:style-name="P11"><text:span text:style-name="T1"/></text:p>
            </draw:line>
            <draw:line draw:name="Kp 4769" draw:style-name="gr22" draw:text-style-name="P5" draw:layer="layout" svg:x1="4.167cm" svg:y1="19.781cm" svg:x2="4.167cm" svg:y2="19.918cm">
              <svg:desc>Kp 4769</svg:desc>
              <text:p/>
            </draw:line>
            <draw:frame draw:name="Kp 4769" draw:style-name="gr11" draw:text-style-name="P10" draw:layer="layout" svg:width="1.179cm" svg:height="1.187cm" svg:x="3.628cm" svg:y="19.868cm">
              <draw:text-box>
                <text:p text:style-name="P9">44 <text:s text:c="5"/></text:p>
              </draw:text-box>
            </draw:frame>
            <draw:frame draw:name="Kp 4769" draw:style-name="gr12" draw:text-style-name="P10" draw:layer="layout" svg:width="1.044cm" svg:height="1.187cm" svg:x="0.828cm" svg:y="19.742cm">
              <draw:text-box>
                <text:p text:style-name="P9"><text:s text:c="4"/>52</text:p>
              </draw:text-box>
            </draw:frame>
            <draw:line draw:name="Kp 4769" draw:style-name="gr23" draw:text-style-name="P8" draw:layer="layout" svg:x1="1.3cm" svg:y1="20.192cm" svg:x2="4.167cm" svg:y2="19.918cm">
              <svg:desc>Kp 4769</svg:desc>
              <text:p text:style-name="P11">Kp 4769 <text:s text:c="2"/></text:p>
              <text:p text:style-name="P11"><text:span text:style-name="T1"/></text:p>
            </draw:line>
            <draw:line draw:name="Kp 4769" draw:style-name="gr22" draw:text-style-name="P5" draw:layer="layout" svg:x1="1.3cm" svg:y1="20.092cm" svg:x2="1.3cm" svg:y2="20.292cm">
              <svg:desc>Kp 4769</svg:desc>
              <text:p/>
            </draw:line>
          </draw:g>
          <draw:g draw:name="Kp 4770">
            <draw:line draw:name="Kp 4770" draw:style-name="gr22" draw:text-style-name="P5" draw:layer="layout" svg:x1="1.3cm" svg:y1="20.95cm" svg:x2="1.3cm" svg:y2="21.15cm">
              <svg:desc>Kp 4770</svg:desc>
              <text:p/>
            </draw:line>
            <draw:frame draw:name="Kp 4770" draw:style-name="gr12" draw:text-style-name="P10" draw:layer="layout" svg:width="1.044cm" svg:height="1.187cm" svg:x="0.828cm" svg:y="21cm">
              <draw:text-box>
                <text:p text:style-name="P9"><text:s text:c="4"/>17</text:p>
              </draw:text-box>
            </draw:frame>
            <draw:frame draw:name="Kp 4770" draw:style-name="gr11" draw:text-style-name="P10" draw:layer="layout" svg:width="1.179cm" svg:height="1.187cm" svg:x="3.628cm" svg:y="20.875cm">
              <draw:text-box>
                <text:p text:style-name="P9">25 <text:s text:c="5"/></text:p>
              </draw:text-box>
            </draw:frame>
            <draw:line draw:name="Kp 4770" draw:style-name="gr23" draw:text-style-name="P8" draw:layer="layout" svg:x1="1.3cm" svg:y1="21.05cm" svg:x2="4.167cm" svg:y2="21.325cm">
              <svg:desc>Kp 4770</svg:desc>
              <text:p text:style-name="P11"><text:s text:c="3"/>Kp 4770</text:p>
              <text:p text:style-name="P11"><text:span text:style-name="T1"/></text:p>
            </draw:line>
            <draw:line draw:name="Kp 4770" draw:style-name="gr22" draw:text-style-name="P5" draw:layer="layout" svg:x1="4.167cm" svg:y1="21.325cm" svg:x2="4.167cm" svg:y2="21.462cm">
              <svg:desc>Kp 4770</svg:desc>
              <text:p/>
            </draw:line>
            <draw:frame draw:name="Kp 4770" draw:style-name="gr12" draw:text-style-name="P10" draw:layer="layout" svg:width="1.044cm" svg:height="1.187cm" svg:x="3.695cm" svg:y="21.412cm">
              <draw:text-box>
                <text:p text:style-name="P9"><text:s text:c="4"/>29</text:p>
              </draw:text-box>
            </draw:frame>
            <draw:frame draw:name="Kp 4770" draw:style-name="gr11" draw:text-style-name="P10" draw:layer="layout" svg:width="1.179cm" svg:height="1.187cm" svg:x="6.495cm" svg:y="21.115cm">
              <draw:text-box>
                <text:p text:style-name="P9">32 <text:s text:c="5"/></text:p>
              </draw:text-box>
            </draw:frame>
            <draw:line draw:name="Kp 4770" draw:style-name="gr23" draw:text-style-name="P8" draw:layer="layout" svg:x1="4.167cm" svg:y1="21.462cm" svg:x2="7.034cm" svg:y2="21.565cm">
              <svg:desc>Kp 4770</svg:desc>
              <text:p text:style-name="P11"><text:s text:c="3"/>Kp 4770</text:p>
              <text:p text:style-name="P11"><text:span text:style-name="T1"/></text:p>
            </draw:line>
            <draw:line draw:name="Kp 4770" draw:style-name="gr22" draw:text-style-name="P5" draw:layer="layout" svg:x1="7.034cm" svg:y1="21.465cm" svg:x2="7.034cm" svg:y2="21.665cm">
              <svg:desc>Kp 4770</svg:desc>
              <text:p/>
            </draw:line>
            <draw:frame draw:name="Kp 4770" draw:style-name="gr11" draw:text-style-name="P10" draw:layer="layout" svg:width="1.179cm" svg:height="1.187cm" svg:x="9.362cm" svg:y="21.252cm">
              <draw:text-box>
                <text:p text:style-name="P9">36 <text:s text:c="5"/></text:p>
              </draw:text-box>
            </draw:frame>
            <draw:line draw:name="Kp 4770" draw:style-name="gr23" draw:text-style-name="P8" draw:layer="layout" svg:x1="7.034cm" svg:y1="21.565cm" svg:x2="9.901cm" svg:y2="21.702cm">
              <svg:desc>Kp 4770</svg:desc>
              <text:p text:style-name="P11"><text:s text:c="3"/>Kp 4770</text:p>
              <text:p text:style-name="P11"><text:span text:style-name="T1"/></text:p>
            </draw:line>
            <draw:line draw:name="Kp 4770" draw:style-name="gr22" draw:text-style-name="P5" draw:layer="layout" svg:x1="9.901cm" svg:y1="21.602cm" svg:x2="9.901cm" svg:y2="21.802cm">
              <svg:desc>Kp 4770</svg:desc>
              <text:p/>
            </draw:line>
          </draw:g>
          <draw:g draw:name="Kp 4771">
            <draw:line draw:name="Kp 4771" draw:style-name="gr22" draw:text-style-name="P5" draw:layer="layout" svg:x1="9.901cm" svg:y1="22.871cm" svg:x2="9.901cm" svg:y2="23.071cm">
              <svg:desc>Kp 4771</svg:desc>
              <text:p/>
            </draw:line>
            <draw:frame draw:name="Kp 4771" draw:style-name="gr11" draw:text-style-name="P10" draw:layer="layout" svg:width="1.179cm" svg:height="1.187cm" svg:x="9.362cm" svg:y="22.921cm">
              <draw:text-box>
                <text:p text:style-name="P9">13 <text:s text:c="5"/></text:p>
              </draw:text-box>
            </draw:frame>
            <draw:frame draw:name="Kp 4771" draw:style-name="gr12" draw:text-style-name="P10" draw:layer="layout" svg:width="1.044cm" svg:height="1.187cm" svg:x="6.562cm" svg:y="22.658cm">
              <draw:text-box>
                <text:p text:style-name="P9"><text:s text:c="4"/>17</text:p>
              </draw:text-box>
            </draw:frame>
            <draw:line draw:name="Kp 4771" draw:style-name="gr23" draw:text-style-name="P8" draw:layer="layout" svg:x1="7.034cm" svg:y1="23.108cm" svg:x2="9.901cm" svg:y2="22.971cm">
              <svg:desc>Kp 4771</svg:desc>
              <text:p text:style-name="P11">Kp 4771 <text:s text:c="2"/></text:p>
              <text:p text:style-name="P11"><text:span text:style-name="T1"/></text:p>
            </draw:line>
            <draw:line draw:name="Kp 4771" draw:style-name="gr22" draw:text-style-name="P5" draw:layer="layout" svg:x1="7.034cm" svg:y1="23.008cm" svg:x2="7.034cm" svg:y2="23.208cm">
              <svg:desc>Kp 4771</svg:desc>
              <text:p/>
            </draw:line>
            <draw:frame draw:name="Kp 4771" draw:style-name="gr12" draw:text-style-name="P10" draw:layer="layout" svg:width="1.044cm" svg:height="1.187cm" svg:x="3.695cm" svg:y="22.761cm">
              <draw:text-box>
                <text:p text:style-name="P9"><text:s text:c="4"/>20</text:p>
              </draw:text-box>
            </draw:frame>
            <draw:line draw:name="Kp 4771" draw:style-name="gr23" draw:text-style-name="P8" draw:layer="layout" svg:x1="4.167cm" svg:y1="23.211cm" svg:x2="7.034cm" svg:y2="23.108cm">
              <svg:desc>Kp 4771</svg:desc>
              <text:p text:style-name="P11">Kp 4771 <text:s text:c="2"/></text:p>
              <text:p text:style-name="P11"><text:span text:style-name="T1"/></text:p>
            </draw:line>
            <draw:line draw:name="Kp 4771" draw:style-name="gr22" draw:text-style-name="P5" draw:layer="layout" svg:x1="4.167cm" svg:y1="23.211cm" svg:x2="4.167cm" svg:y2="23.348cm">
              <svg:desc>Kp 4771</svg:desc>
              <text:p/>
            </draw:line>
            <draw:frame draw:name="Kp 4771" draw:style-name="gr11" draw:text-style-name="P10" draw:layer="layout" svg:width="1.179cm" svg:height="1.187cm" svg:x="3.628cm" svg:y="23.298cm">
              <draw:text-box>
                <text:p text:style-name="P9">24 <text:s text:c="5"/></text:p>
              </draw:text-box>
            </draw:frame>
            <draw:frame draw:name="Kp 4771" draw:style-name="gr12" draw:text-style-name="P10" draw:layer="layout" svg:width="1.044cm" svg:height="1.187cm" svg:x="0.828cm" svg:y="23.173cm">
              <draw:text-box>
                <text:p text:style-name="P9"><text:s text:c="4"/>32</text:p>
              </draw:text-box>
            </draw:frame>
            <draw:line draw:name="Kp 4771" draw:style-name="gr23" draw:text-style-name="P8" draw:layer="layout" svg:x1="1.3cm" svg:y1="23.623cm" svg:x2="4.167cm" svg:y2="23.348cm">
              <svg:desc>Kp 4771</svg:desc>
              <text:p text:style-name="P11">Kp 4771 <text:s text:c="2"/></text:p>
              <text:p text:style-name="P11"><text:span text:style-name="T1"/></text:p>
            </draw:line>
            <draw:line draw:name="Kp 4771" draw:style-name="gr22" draw:text-style-name="P5" draw:layer="layout" svg:x1="1.3cm" svg:y1="23.523cm" svg:x2="1.3cm" svg:y2="23.723cm">
              <svg:desc>Kp 4771</svg:desc>
              <text:p/>
            </draw:line>
          </draw:g>
          <draw:g draw:name="Kp 4772">
            <draw:line draw:name="Kp 4772" draw:style-name="gr22" draw:text-style-name="P5" draw:layer="layout" svg:x1="1.3cm" svg:y1="25.066cm" svg:x2="1.3cm" svg:y2="25.266cm">
              <svg:desc>Kp 4772</svg:desc>
              <text:p/>
            </draw:line>
            <draw:frame draw:name="Kp 4772" draw:style-name="gr12" draw:text-style-name="P10" draw:layer="layout" svg:width="1.044cm" svg:height="1.187cm" svg:x="0.828cm" svg:y="25.116cm">
              <draw:text-box>
                <text:p text:style-name="P9"><text:s text:c="4"/>17</text:p>
              </draw:text-box>
            </draw:frame>
            <draw:frame draw:name="Kp 4772" draw:style-name="gr11" draw:text-style-name="P10" draw:layer="layout" svg:width="1.179cm" svg:height="1.187cm" svg:x="3.628cm" svg:y="24.991cm">
              <draw:text-box>
                <text:p text:style-name="P9">25 <text:s text:c="5"/></text:p>
              </draw:text-box>
            </draw:frame>
            <draw:line draw:name="Kp 4772" draw:style-name="gr23" draw:text-style-name="P8" draw:layer="layout" svg:x1="1.3cm" svg:y1="25.166cm" svg:x2="4.167cm" svg:y2="25.441cm">
              <svg:desc>Kp 4772</svg:desc>
              <text:p text:style-name="P11"><text:s text:c="3"/>Kp 4772</text:p>
              <text:p text:style-name="P11"><text:span text:style-name="T1"/></text:p>
            </draw:line>
            <draw:line draw:name="Kp 4772" draw:style-name="gr22" draw:text-style-name="P5" draw:layer="layout" svg:x1="4.167cm" svg:y1="25.441cm" svg:x2="4.167cm" svg:y2="25.578cm">
              <svg:desc>Kp 4772</svg:desc>
              <text:p/>
            </draw:line>
            <draw:frame draw:name="Kp 4772" draw:style-name="gr12" draw:text-style-name="P10" draw:layer="layout" svg:width="1.044cm" svg:height="1.187cm" svg:x="3.695cm" svg:y="25.528cm">
              <draw:text-box>
                <text:p text:style-name="P9"><text:s text:c="4"/>29</text:p>
              </draw:text-box>
            </draw:frame>
            <draw:frame draw:name="Kp 4772" draw:style-name="gr11" draw:text-style-name="P10" draw:layer="layout" svg:width="1.179cm" svg:height="1.187cm" svg:x="6.495cm" svg:y="25.231cm">
              <draw:text-box>
                <text:p text:style-name="P9">32 <text:s text:c="5"/></text:p>
              </draw:text-box>
            </draw:frame>
            <draw:line draw:name="Kp 4772" draw:style-name="gr23" draw:text-style-name="P8" draw:layer="layout" svg:x1="4.167cm" svg:y1="25.578cm" svg:x2="7.034cm" svg:y2="25.681cm">
              <svg:desc>Kp 4772</svg:desc>
              <text:p text:style-name="P11"><text:s text:c="3"/>Kp 4772</text:p>
              <text:p text:style-name="P11"><text:span text:style-name="T1"/></text:p>
            </draw:line>
            <draw:line draw:name="Kp 4772" draw:style-name="gr22" draw:text-style-name="P5" draw:layer="layout" svg:x1="7.034cm" svg:y1="25.581cm" svg:x2="7.034cm" svg:y2="25.781cm">
              <svg:desc>Kp 4772</svg:desc>
              <text:p/>
            </draw:line>
            <draw:frame draw:name="Kp 4772" draw:style-name="gr11" draw:text-style-name="P10" draw:layer="layout" svg:width="1.179cm" svg:height="1.187cm" svg:x="9.362cm" svg:y="25.368cm">
              <draw:text-box>
                <text:p text:style-name="P9">36 <text:s text:c="5"/></text:p>
              </draw:text-box>
            </draw:frame>
            <draw:line draw:name="Kp 4772" draw:style-name="gr23" draw:text-style-name="P8" draw:layer="layout" svg:x1="7.034cm" svg:y1="25.681cm" svg:x2="9.901cm" svg:y2="25.818cm">
              <svg:desc>Kp 4772</svg:desc>
              <text:p text:style-name="P11"><text:s text:c="3"/>Kp 4772</text:p>
              <text:p text:style-name="P11"><text:span text:style-name="T1"/></text:p>
            </draw:line>
            <draw:line draw:name="Kp 4772" draw:style-name="gr22" draw:text-style-name="P5" draw:layer="layout" svg:x1="9.901cm" svg:y1="25.718cm" svg:x2="9.901cm" svg:y2="25.918cm">
              <svg:desc>Kp 4772</svg:desc>
              <text:p/>
            </draw:line>
          </draw:g>
          <draw:g draw:name="Lgo 11315">
            <draw:line draw:name="Lgo 11315" draw:style-name="gr24" draw:text-style-name="P5" draw:layer="layout" svg:x1="19.402cm" svg:y1="10.075cm" svg:x2="19.402cm" svg:y2="10.275cm">
              <svg:desc>Lgo 11315</svg:desc>
              <text:p/>
            </draw:line>
            <draw:frame draw:name="Lgo 11315" draw:style-name="gr11" draw:text-style-name="P10" draw:layer="layout" svg:width="1.179cm" svg:height="1.187cm" svg:x="18.863cm" svg:y="10.125cm">
              <draw:text-box>
                <text:p text:style-name="P9">00 <text:s text:c="5"/></text:p>
              </draw:text-box>
            </draw:frame>
            <draw:frame draw:name="Lgo 11315" draw:style-name="gr12" draw:text-style-name="P10" draw:layer="layout" svg:width="1.044cm" svg:height="1.187cm" svg:x="15.463cm" svg:y="9.999cm">
              <draw:text-box>
                <text:p text:style-name="P9"><text:s text:c="4"/>08</text:p>
              </draw:text-box>
            </draw:frame>
            <draw:line draw:name="Lgo 11315" draw:style-name="gr25" draw:text-style-name="P8" draw:layer="layout" svg:x1="15.935cm" svg:y1="10.449cm" svg:x2="19.402cm" svg:y2="10.175cm">
              <svg:desc>Lgo 11315</svg:desc>
              <text:p text:style-name="P11">Lgo 11315 <text:s text:c="2"/></text:p>
              <text:p text:style-name="P11"><text:span text:style-name="T1"/></text:p>
            </draw:line>
            <draw:line draw:name="Lgo 11315" draw:style-name="gr24" draw:text-style-name="P5" draw:layer="layout" svg:x1="15.935cm" svg:y1="10.349cm" svg:x2="15.935cm" svg:y2="10.549cm">
              <svg:desc>Lgo 11315</svg:desc>
              <text:p/>
            </draw:line>
            <draw:frame draw:name="Lgo 11315" draw:style-name="gr12" draw:text-style-name="P10" draw:layer="layout" svg:width="1.044cm" svg:height="1.187cm" svg:x="12.896cm" svg:y="10.205cm">
              <draw:text-box>
                <text:p text:style-name="P9"><text:s text:c="4"/>14</text:p>
              </draw:text-box>
            </draw:frame>
            <draw:line draw:name="Lgo 11315" draw:style-name="gr25" draw:text-style-name="P8" draw:layer="layout" svg:x1="13.368cm" svg:y1="10.655cm" svg:x2="15.935cm" svg:y2="10.449cm">
              <svg:desc>Lgo 11315</svg:desc>
              <text:p text:style-name="P11">Lgo 11315 <text:s text:c="2"/></text:p>
              <text:p text:style-name="P11"><text:span text:style-name="T1"/></text:p>
            </draw:line>
            <draw:line draw:name="Lgo 11315" draw:style-name="gr24" draw:text-style-name="P5" draw:layer="layout" svg:x1="13.368cm" svg:y1="10.555cm" svg:x2="13.368cm" svg:y2="10.755cm">
              <svg:desc>Lgo 11315</svg:desc>
              <text:p/>
            </draw:line>
            <draw:frame draw:name="Lgo 11315" draw:style-name="gr12" draw:text-style-name="P10" draw:layer="layout" svg:width="1.044cm" svg:height="1.187cm" svg:x="10.029cm" svg:y="10.48cm">
              <draw:text-box>
                <text:p text:style-name="P9"><text:s text:c="4"/>22</text:p>
              </draw:text-box>
            </draw:frame>
            <draw:line draw:name="Lgo 11315" draw:style-name="gr25" draw:text-style-name="P8" draw:layer="layout" svg:x1="10.501cm" svg:y1="10.93cm" svg:x2="13.368cm" svg:y2="10.655cm">
              <svg:desc>Lgo 11315</svg:desc>
              <text:p text:style-name="P11">Lgo 11315 <text:s text:c="2"/></text:p>
              <text:p text:style-name="P11"><text:span text:style-name="T1"/></text:p>
            </draw:line>
            <draw:line draw:name="Lgo 11315" draw:style-name="gr24" draw:text-style-name="P5" draw:layer="layout" svg:x1="10.501cm" svg:y1="10.83cm" svg:x2="10.501cm" svg:y2="11.03cm">
              <svg:desc>Lgo 11315</svg:desc>
              <text:p/>
            </draw:line>
          </draw:g>
          <draw:g draw:name="Lpaz 12305 Mi">
            <draw:line draw:name="Lpaz 12305 Mi" draw:style-name="gr26" draw:text-style-name="P5" draw:layer="layout" svg:x1="19.102cm" svg:y1="17.794cm" svg:x2="19.102cm" svg:y2="17.994cm">
              <svg:desc>Lpaz 12305 Mi</svg:desc>
              <text:p/>
            </draw:line>
            <draw:frame draw:name="Lpaz 12305 Mi" draw:style-name="gr11" draw:text-style-name="P10" draw:layer="layout" svg:width="1.179cm" svg:height="1.187cm" svg:x="18.563cm" svg:y="17.844cm">
              <draw:text-box>
                <text:p text:style-name="P9">45 <text:s text:c="5"/></text:p>
              </draw:text-box>
            </draw:frame>
            <draw:frame draw:name="Lpaz 12305 Mi" draw:style-name="gr12" draw:text-style-name="P10" draw:layer="layout" svg:width="1.044cm" svg:height="1.187cm" svg:x="15.463cm" svg:y="17.718cm">
              <draw:text-box>
                <text:p text:style-name="P9"><text:s text:c="4"/>53</text:p>
              </draw:text-box>
            </draw:frame>
            <draw:line draw:name="Lpaz 12305 Mi" draw:style-name="gr27" draw:text-style-name="P8" draw:layer="layout" svg:x1="15.935cm" svg:y1="18.168cm" svg:x2="19.102cm" svg:y2="17.894cm">
              <svg:desc>Lpaz 12305 Mi</svg:desc>
              <text:p text:style-name="P11">Lpaz 12305 Mi <text:s text:c="2"/></text:p>
              <text:p text:style-name="P11"><text:span text:style-name="T1"/></text:p>
            </draw:line>
            <draw:line draw:name="Lpaz 12305 Mi" draw:style-name="gr26" draw:text-style-name="P5" draw:layer="layout" svg:x1="15.935cm" svg:y1="18.068cm" svg:x2="15.935cm" svg:y2="18.268cm">
              <svg:desc>Lpaz 12305 Mi</svg:desc>
              <text:p/>
            </draw:line>
            <draw:frame draw:name="Lpaz 12305 Mi" draw:style-name="gr12" draw:text-style-name="P10" draw:layer="layout" svg:width="1.044cm" svg:height="1.187cm" svg:x="12.896cm" svg:y="17.924cm">
              <draw:text-box>
                <text:p text:style-name="P9"><text:s text:c="4"/>59</text:p>
              </draw:text-box>
            </draw:frame>
            <draw:line draw:name="Lpaz 12305 Mi" draw:style-name="gr27" draw:text-style-name="P8" draw:layer="layout" svg:x1="13.368cm" svg:y1="18.374cm" svg:x2="15.935cm" svg:y2="18.168cm">
              <svg:desc>Lpaz 12305 Mi</svg:desc>
              <text:p text:style-name="P11">Lpaz 12305 Mi <text:s text:c="2"/></text:p>
              <text:p text:style-name="P11"><text:span text:style-name="T1"/></text:p>
            </draw:line>
            <draw:line draw:name="Lpaz 12305 Mi" draw:style-name="gr26" draw:text-style-name="P5" draw:layer="layout" svg:x1="13.368cm" svg:y1="18.274cm" svg:x2="13.368cm" svg:y2="18.474cm">
              <svg:desc>Lpaz 12305 Mi</svg:desc>
              <text:p/>
            </draw:line>
            <draw:frame draw:name="Lpaz 12305 Mi" draw:style-name="gr12" draw:text-style-name="P10" draw:layer="layout" svg:width="1.044cm" svg:height="1.187cm" svg:x="9.429cm" svg:y="18.198cm">
              <draw:text-box>
                <text:p text:style-name="P9"><text:s text:c="4"/>07</text:p>
              </draw:text-box>
            </draw:frame>
            <draw:line draw:name="Lpaz 12305 Mi" draw:style-name="gr27" draw:text-style-name="P8" draw:layer="layout" svg:x1="9.901cm" svg:y1="18.648cm" svg:x2="13.368cm" svg:y2="18.374cm">
              <svg:desc>Lpaz 12305 Mi</svg:desc>
              <text:p text:style-name="P11">Lpaz 12305 Mi <text:s text:c="2"/></text:p>
              <text:p text:style-name="P11"><text:span text:style-name="T1"/></text:p>
            </draw:line>
            <draw:line draw:name="Lpaz 12305 Mi" draw:style-name="gr26" draw:text-style-name="P5" draw:layer="layout" svg:x1="9.901cm" svg:y1="18.548cm" svg:x2="9.901cm" svg:y2="18.748cm">
              <svg:desc>Lpaz 12305 Mi</svg:desc>
              <text:p/>
            </draw:line>
          </draw:g>
          <draw:g draw:name="N 7">
            <draw:line draw:name="N 7" draw:style-name="gr28" draw:text-style-name="P5" draw:layer="layout" svg:x1="13.068cm" svg:y1="15.53cm" svg:x2="13.068cm" svg:y2="15.73cm">
              <svg:desc>N 7</svg:desc>
              <text:p/>
            </draw:line>
          </draw:g>
          <draw:g draw:name="N 8114">
            <draw:line draw:name="N 8114" draw:style-name="gr28" draw:text-style-name="P5" draw:layer="layout" svg:x1="15.935cm" svg:y1="15.461cm" svg:x2="15.935cm" svg:y2="15.661cm">
              <svg:desc>N 8114</svg:desc>
              <text:p/>
            </draw:line>
            <draw:frame draw:name="N 8114" draw:style-name="gr12" draw:text-style-name="P10" draw:layer="layout" svg:width="1.044cm" svg:height="1.187cm" svg:x="15.463cm" svg:y="15.511cm">
              <draw:text-box>
                <text:p text:style-name="P9"><text:s text:c="4"/>37</text:p>
              </draw:text-box>
            </draw:frame>
            <draw:frame draw:name="N 8114" draw:style-name="gr11" draw:text-style-name="P10" draw:layer="layout" svg:width="1.179cm" svg:height="1.187cm" svg:x="17.963cm" svg:y="15.386cm">
              <draw:text-box>
                <text:p text:style-name="P9">45 <text:s text:c="5"/></text:p>
              </draw:text-box>
            </draw:frame>
            <draw:line draw:name="N 8114" draw:style-name="gr29" draw:text-style-name="P8" draw:layer="layout" svg:x1="15.935cm" svg:y1="15.561cm" svg:x2="18.502cm" svg:y2="15.836cm">
              <svg:desc>N 8114</svg:desc>
              <text:p text:style-name="P11"><text:s text:c="3"/>N 8114</text:p>
              <text:p text:style-name="P11"><text:span text:style-name="T1"/></text:p>
            </draw:line>
            <draw:line draw:name="N 8114" draw:style-name="gr28" draw:text-style-name="P5" draw:layer="layout" svg:x1="18.502cm" svg:y1="15.836cm" svg:x2="18.502cm" svg:y2="18.099cm">
              <svg:desc>N 8114</svg:desc>
              <text:p/>
            </draw:line>
          </draw:g>
          <draw:g draw:name="N 8231">
            <draw:line draw:name="N 8231" draw:style-name="gr28" draw:text-style-name="P5" draw:layer="layout" svg:x1="19.402cm" svg:y1="18.957cm" svg:x2="19.402cm" svg:y2="20.33cm">
              <svg:desc>N 8231</svg:desc>
              <text:p/>
            </draw:line>
            <draw:frame draw:name="N 8231" draw:style-name="gr11" draw:text-style-name="P10" draw:layer="layout" svg:width="1.179cm" svg:height="1.187cm" svg:x="18.863cm" svg:y="20.28cm">
              <draw:text-box>
                <text:p text:style-name="P9">56 <text:s text:c="5"/></text:p>
              </draw:text-box>
            </draw:frame>
            <draw:frame draw:name="N 8231" draw:style-name="gr12" draw:text-style-name="P10" draw:layer="layout" svg:width="1.044cm" svg:height="1.187cm" svg:x="15.163cm" svg:y="20.154cm">
              <draw:text-box>
                <text:p text:style-name="P9"><text:s text:c="4"/>04</text:p>
              </draw:text-box>
            </draw:frame>
            <draw:line draw:name="N 8231" draw:style-name="gr29" draw:text-style-name="P8" draw:layer="layout" svg:x1="15.635cm" svg:y1="20.604cm" svg:x2="19.402cm" svg:y2="20.33cm">
              <svg:desc>N 8231</svg:desc>
              <text:p text:style-name="P11">N 8231 <text:s text:c="2"/></text:p>
              <text:p text:style-name="P11"><text:span text:style-name="T1"/></text:p>
            </draw:line>
            <draw:line draw:name="N 8231" draw:style-name="gr28" draw:text-style-name="P5" draw:layer="layout" svg:x1="15.635cm" svg:y1="20.504cm" svg:x2="15.635cm" svg:y2="20.704cm">
              <svg:desc>N 8231</svg:desc>
              <text:p/>
            </draw:line>
          </draw:g>
          <draw:g draw:name="N 8245 [Sa]">
            <draw:line draw:name="N 8245 [Sa]" draw:style-name="gr28" draw:text-style-name="P5" draw:layer="layout" svg:x1="18.502cm" svg:y1="13.437cm" svg:x2="18.502cm" svg:y2="13.637cm">
              <svg:desc>N 8245 [Sa]</svg:desc>
              <text:p/>
            </draw:line>
            <draw:frame draw:name="N 8245 [Sa]" draw:style-name="gr11" draw:text-style-name="P10" draw:layer="layout" svg:width="1.179cm" svg:height="1.187cm" svg:x="17.963cm" svg:y="13.487cm">
              <draw:text-box>
                <text:p text:style-name="P9">38 <text:s text:c="5"/></text:p>
              </draw:text-box>
            </draw:frame>
            <draw:frame draw:name="N 8245 [Sa]" draw:style-name="gr12" draw:text-style-name="P10" draw:layer="layout" svg:width="1.044cm" svg:height="1.187cm" svg:x="15.163cm" svg:y="13.362cm">
              <draw:text-box>
                <text:p text:style-name="P9"><text:s text:c="4"/>46</text:p>
              </draw:text-box>
            </draw:frame>
            <draw:line draw:name="N 8245 [Sa]" draw:style-name="gr29" draw:text-style-name="P8" draw:layer="layout" svg:x1="15.635cm" svg:y1="13.812cm" svg:x2="18.502cm" svg:y2="13.537cm">
              <svg:desc>N 8245 [Sa]</svg:desc>
              <text:p text:style-name="P11">N 8245 [Sa] <text:s text:c="2"/></text:p>
              <text:p text:style-name="P11"><text:span text:style-name="T1"/></text:p>
            </draw:line>
            <draw:line draw:name="N 8245 [Sa]" draw:style-name="gr28" draw:text-style-name="P5" draw:layer="layout" svg:x1="15.635cm" svg:y1="13.712cm" svg:x2="15.635cm" svg:y2="13.912cm">
              <svg:desc>N 8245 [Sa]</svg:desc>
              <text:p/>
            </draw:line>
          </draw:g>
          <draw:g draw:name="N 8362">
            <draw:line draw:name="N 8362" draw:style-name="gr28" draw:text-style-name="P5" draw:layer="layout" svg:x1="10.501cm" svg:y1="19.44cm" svg:x2="10.501cm" svg:y2="19.64cm">
              <svg:desc>N 8362</svg:desc>
              <text:p/>
            </draw:line>
            <draw:frame draw:name="N 8362" draw:style-name="gr12" draw:text-style-name="P10" draw:layer="layout" svg:width="1.044cm" svg:height="1.187cm" svg:x="10.029cm" svg:y="19.49cm">
              <draw:text-box>
                <text:p text:style-name="P9"><text:s text:c="4"/>33</text:p>
              </draw:text-box>
            </draw:frame>
            <draw:frame draw:name="N 8362" draw:style-name="gr11" draw:text-style-name="P10" draw:layer="layout" svg:width="1.179cm" svg:height="1.187cm" svg:x="13.129cm" svg:y="19.365cm">
              <draw:text-box>
                <text:p text:style-name="P9">41 <text:s text:c="5"/></text:p>
              </draw:text-box>
            </draw:frame>
            <draw:line draw:name="N 8362" draw:style-name="gr29" draw:text-style-name="P8" draw:layer="layout" svg:x1="10.501cm" svg:y1="19.54cm" svg:x2="13.668cm" svg:y2="19.815cm">
              <svg:desc>N 8362</svg:desc>
              <text:p text:style-name="P11"><text:s text:c="3"/>N 8362</text:p>
              <text:p text:style-name="P11"><text:span text:style-name="T1"/></text:p>
            </draw:line>
            <draw:line draw:name="N 8362" draw:style-name="gr28" draw:text-style-name="P5" draw:layer="layout" svg:x1="13.668cm" svg:y1="19.815cm" svg:x2="13.668cm" svg:y2="20.844cm">
              <svg:desc>N 8362</svg:desc>
              <text:p/>
            </draw:line>
            <draw:frame draw:name="N 8362" draw:style-name="gr30" draw:text-style-name="P10" draw:layer="layout" svg:width="1.027cm" svg:height="1.187cm" svg:x="13.205cm" svg:y="20.794cm">
              <draw:text-box>
                <text:p text:style-name="P9"><text:s text:c="4"/>11</text:p>
              </draw:text-box>
            </draw:frame>
            <draw:frame draw:name="N 8362" draw:style-name="gr11" draw:text-style-name="P10" draw:layer="layout" svg:width="1.179cm" svg:height="1.187cm" svg:x="15.096cm" svg:y="20.6cm">
              <draw:text-box>
                <text:p text:style-name="P9">17 <text:s text:c="5"/></text:p>
              </draw:text-box>
            </draw:frame>
            <draw:line draw:name="N 8362" draw:style-name="gr29" draw:text-style-name="P8" draw:layer="layout" svg:x1="13.668cm" svg:y1="20.844cm" svg:x2="15.635cm" svg:y2="21.05cm">
              <svg:desc>N 8362</svg:desc>
              <text:p text:style-name="P11"><text:s text:c="3"/>N 8362</text:p>
              <text:p text:style-name="P11"><text:span text:style-name="T1"/></text:p>
            </draw:line>
            <draw:line draw:name="N 8362" draw:style-name="gr28" draw:text-style-name="P5" draw:layer="layout" svg:x1="15.635cm" svg:y1="20.95cm" svg:x2="15.635cm" svg:y2="21.15cm">
              <svg:desc>N 8362</svg:desc>
              <text:p/>
            </draw:line>
            <draw:frame draw:name="N 8362" draw:style-name="gr11" draw:text-style-name="P10" draw:layer="layout" svg:width="1.179cm" svg:height="1.187cm" svg:x="17.963cm" svg:y="20.875cm">
              <draw:text-box>
                <text:p text:style-name="P9">25 <text:s text:c="5"/></text:p>
              </draw:text-box>
            </draw:frame>
            <draw:line draw:name="N 8362" draw:style-name="gr29" draw:text-style-name="P8" draw:layer="layout" svg:x1="15.635cm" svg:y1="21.05cm" svg:x2="18.502cm" svg:y2="21.325cm">
              <svg:desc>N 8362</svg:desc>
              <text:p text:style-name="P11"><text:s text:c="3"/>N 8362</text:p>
              <text:p text:style-name="P11"><text:span text:style-name="T1"/></text:p>
            </draw:line>
            <draw:line draw:name="N 8362" draw:style-name="gr28" draw:text-style-name="P5" draw:layer="layout" svg:x1="18.502cm" svg:y1="21.325cm" svg:x2="18.502cm" svg:y2="22.354cm">
              <svg:desc>N 8362</svg:desc>
              <text:p/>
            </draw:line>
          </draw:g>
          <draw:g draw:name="N 8602 [Sa]">
            <draw:line draw:name="N 8602 [Sa]" draw:style-name="gr28" draw:text-style-name="P5" draw:layer="layout" svg:x1="10.501cm" svg:y1="8.669cm" svg:x2="10.501cm" svg:y2="8.869cm">
              <svg:desc>N 8602 [Sa]</svg:desc>
              <text:p/>
            </draw:line>
            <draw:frame draw:name="N 8602 [Sa]" draw:style-name="gr12" draw:text-style-name="P10" draw:layer="layout" svg:width="1.044cm" svg:height="1.187cm" svg:x="10.029cm" svg:y="8.719cm">
              <draw:text-box>
                <text:p text:style-name="P9"><text:s text:c="4"/>19</text:p>
              </draw:text-box>
            </draw:frame>
            <draw:frame draw:name="N 8602 [Sa]" draw:style-name="gr11" draw:text-style-name="P10" draw:layer="layout" svg:width="1.179cm" svg:height="1.187cm" svg:x="13.129cm" svg:y="8.593cm">
              <draw:text-box>
                <text:p text:style-name="P9">27 <text:s text:c="5"/></text:p>
              </draw:text-box>
            </draw:frame>
            <draw:line draw:name="N 8602 [Sa]" draw:style-name="gr29" draw:text-style-name="P8" draw:layer="layout" svg:x1="10.501cm" svg:y1="8.769cm" svg:x2="13.668cm" svg:y2="9.043cm">
              <svg:desc>N 8602 [Sa]</svg:desc>
              <text:p text:style-name="P11"><text:s text:c="3"/>N 8602 [Sa]</text:p>
              <text:p text:style-name="P11"><text:span text:style-name="T1"/></text:p>
            </draw:line>
            <draw:line draw:name="N 8602 [Sa]" draw:style-name="gr28" draw:text-style-name="P5" draw:layer="layout" svg:x1="13.668cm" svg:y1="9.043cm" svg:x2="13.668cm" svg:y2="11.547cm">
              <svg:desc>N 8602 [Sa]</svg:desc>
              <text:p/>
            </draw:line>
            <draw:frame draw:name="N 8602 [Sa]" draw:style-name="gr12" draw:text-style-name="P10" draw:layer="layout" svg:width="1.044cm" svg:height="1.187cm" svg:x="13.196cm" svg:y="11.497cm">
              <draw:text-box>
                <text:p text:style-name="P9"><text:s text:c="4"/>40</text:p>
              </draw:text-box>
            </draw:frame>
            <draw:frame draw:name="N 8602 [Sa]" draw:style-name="gr11" draw:text-style-name="P10" draw:layer="layout" svg:width="1.179cm" svg:height="1.187cm" svg:x="15.096cm" svg:y="11.303cm">
              <draw:text-box>
                <text:p text:style-name="P9">46 <text:s text:c="5"/></text:p>
              </draw:text-box>
            </draw:frame>
            <draw:line draw:name="N 8602 [Sa]" draw:style-name="gr29" draw:text-style-name="P8" draw:layer="layout" svg:x1="13.668cm" svg:y1="11.547cm" svg:x2="15.635cm" svg:y2="11.753cm">
              <svg:desc>N 8602 [Sa]</svg:desc>
              <text:p text:style-name="P11"><text:s text:c="3"/>N 8602 [Sa]</text:p>
              <text:p text:style-name="P11"><text:span text:style-name="T1"/></text:p>
            </draw:line>
            <draw:line draw:name="N 8602 [Sa]" draw:style-name="gr28" draw:text-style-name="P5" draw:layer="layout" svg:x1="15.635cm" svg:y1="11.653cm" svg:x2="15.635cm" svg:y2="11.853cm">
              <svg:desc>N 8602 [Sa]</svg:desc>
              <text:p/>
            </draw:line>
            <draw:frame draw:name="N 8602 [Sa]" draw:style-name="gr11" draw:text-style-name="P10" draw:layer="layout" svg:width="1.179cm" svg:height="1.187cm" svg:x="17.963cm" svg:y="11.577cm">
              <draw:text-box>
                <text:p text:style-name="P9">54 <text:s text:c="5"/></text:p>
              </draw:text-box>
            </draw:frame>
            <draw:line draw:name="N 8602 [Sa]" draw:style-name="gr29" draw:text-style-name="P8" draw:layer="layout" svg:x1="15.635cm" svg:y1="11.753cm" svg:x2="18.502cm" svg:y2="12.027cm">
              <svg:desc>N 8602 [Sa]</svg:desc>
              <text:p text:style-name="P11"><text:s text:c="3"/>N 8602 [Sa]</text:p>
              <text:p text:style-name="P11"><text:span text:style-name="T1"/></text:p>
            </draw:line>
            <draw:line draw:name="N 8602 [Sa]" draw:style-name="gr28" draw:text-style-name="P5" draw:layer="layout" svg:x1="18.502cm" svg:y1="11.927cm" svg:x2="18.502cm" svg:y2="12.127cm">
              <svg:desc>N 8602 [Sa]</svg:desc>
              <text:p/>
            </draw:line>
            <draw:line draw:name="N 8602 [Sa]" draw:style-name="gr28" draw:text-style-name="P5" draw:layer="layout" svg:x1="18.502cm" svg:y1="12.027cm" svg:x2="18.502cm" svg:y2="12.027cm">
              <svg:desc>N 8602 [Sa]</svg:desc>
              <text:p/>
            </draw:line>
            <draw:line draw:name="N 8602 [Sa]" draw:style-name="gr28" draw:text-style-name="P5" draw:layer="layout" svg:x1="18.502cm" svg:y1="11.927cm" svg:x2="18.502cm" svg:y2="12.127cm">
              <svg:desc>N 8602 [Sa]</svg:desc>
              <text:p/>
            </draw:line>
          </draw:g>
          <draw:g draw:name="N 8767 [Mi]">
            <draw:line draw:name="N 8767 [Mi]" draw:style-name="gr28" draw:text-style-name="P5" draw:layer="layout" svg:x1="10.501cm" svg:y1="12.133cm" svg:x2="10.501cm" svg:y2="12.333cm">
              <svg:desc>N 8767 [Mi]</svg:desc>
              <text:p/>
            </draw:line>
            <draw:frame draw:name="N 8767 [Mi]" draw:style-name="gr11" draw:text-style-name="P10" draw:layer="layout" svg:width="1.179cm" svg:height="1.187cm" svg:x="9.962cm" svg:y="12.183cm">
              <draw:text-box>
                <text:p text:style-name="P9">00 <text:s text:c="5"/></text:p>
              </draw:text-box>
            </draw:frame>
            <draw:frame draw:name="N 8767 [Mi]" draw:style-name="gr12" draw:text-style-name="P10" draw:layer="layout" svg:width="1.044cm" svg:height="1.187cm" svg:x="6.562cm" svg:y="11.92cm">
              <draw:text-box>
                <text:p text:style-name="P9"><text:s text:c="4"/>04</text:p>
              </draw:text-box>
            </draw:frame>
            <draw:line draw:name="N 8767 [Mi]" draw:style-name="gr29" draw:text-style-name="P8" draw:layer="layout" svg:x1="7.034cm" svg:y1="12.37cm" svg:x2="10.501cm" svg:y2="12.233cm">
              <svg:desc>N 8767 [Mi]</svg:desc>
              <text:p text:style-name="P11">N 8767 [Mi] <text:s text:c="2"/></text:p>
              <text:p text:style-name="P11"><text:span text:style-name="T1"/></text:p>
            </draw:line>
            <draw:line draw:name="N 8767 [Mi]" draw:style-name="gr28" draw:text-style-name="P5" draw:layer="layout" svg:x1="7.034cm" svg:y1="12.37cm" svg:x2="7.034cm" svg:y2="13.4cm">
              <svg:desc>N 8767 [Mi]</svg:desc>
              <text:p/>
            </draw:line>
            <draw:frame draw:name="N 8767 [Mi]" draw:style-name="gr11" draw:text-style-name="P10" draw:layer="layout" svg:width="1.179cm" svg:height="1.187cm" svg:x="6.495cm" svg:y="13.35cm">
              <draw:text-box>
                <text:p text:style-name="P9">34 <text:s text:c="5"/></text:p>
              </draw:text-box>
            </draw:frame>
            <draw:frame draw:name="N 8767 [Mi]" draw:style-name="gr12" draw:text-style-name="P10" draw:layer="layout" svg:width="1.044cm" svg:height="1.187cm" svg:x="3.695cm" svg:y="13.053cm">
              <draw:text-box>
                <text:p text:style-name="P9"><text:s text:c="4"/>37</text:p>
              </draw:text-box>
            </draw:frame>
            <draw:line draw:name="N 8767 [Mi]" draw:style-name="gr29" draw:text-style-name="P8" draw:layer="layout" svg:x1="4.167cm" svg:y1="13.503cm" svg:x2="7.034cm" svg:y2="13.4cm">
              <svg:desc>N 8767 [Mi]</svg:desc>
              <text:p text:style-name="P11">N 8767 [Mi] <text:s text:c="2"/></text:p>
              <text:p text:style-name="P11"><text:span text:style-name="T1"/></text:p>
            </draw:line>
            <draw:line draw:name="N 8767 [Mi]" draw:style-name="gr28" draw:text-style-name="P5" draw:layer="layout" svg:x1="4.167cm" svg:y1="13.503cm" svg:x2="4.167cm" svg:y2="14.875cm">
              <svg:desc>N 8767 [Mi]</svg:desc>
              <text:p/>
            </draw:line>
            <draw:frame draw:name="N 8767 [Mi]" draw:style-name="gr11" draw:text-style-name="P10" draw:layer="layout" svg:width="1.179cm" svg:height="1.187cm" svg:x="3.628cm" svg:y="14.825cm">
              <draw:text-box>
                <text:p text:style-name="P9">17 <text:s text:c="5"/></text:p>
              </draw:text-box>
            </draw:frame>
            <draw:frame draw:name="N 8767 [Mi]" draw:style-name="gr12" draw:text-style-name="P10" draw:layer="layout" svg:width="1.044cm" svg:height="1.187cm" svg:x="0.828cm" svg:y="14.7cm">
              <draw:text-box>
                <text:p text:style-name="P9"><text:s text:c="4"/>25</text:p>
              </draw:text-box>
            </draw:frame>
            <draw:line draw:name="N 8767 [Mi]" draw:style-name="gr29" draw:text-style-name="P8" draw:layer="layout" svg:x1="1.3cm" svg:y1="15.15cm" svg:x2="4.167cm" svg:y2="14.875cm">
              <svg:desc>N 8767 [Mi]</svg:desc>
              <text:p text:style-name="P11">N 8767 [Mi] <text:s text:c="2"/></text:p>
              <text:p text:style-name="P11"><text:span text:style-name="T1"/></text:p>
            </draw:line>
            <draw:line draw:name="N 8767 [Mi]" draw:style-name="gr28" draw:text-style-name="P5" draw:layer="layout" svg:x1="1.3cm" svg:y1="15.05cm" svg:x2="1.3cm" svg:y2="15.25cm">
              <svg:desc>N 8767 [Mi]</svg:desc>
              <text:p/>
            </draw:line>
          </draw:g>
          <draw:g draw:name="N 8767 Mi">
            <draw:line draw:name="N 8767 Mi" draw:style-name="gr28" draw:text-style-name="P5" draw:layer="layout" svg:x1="10.501cm" svg:y1="12.133cm" svg:x2="10.501cm" svg:y2="12.333cm">
              <svg:desc>N 8767 Mi</svg:desc>
              <text:p/>
            </draw:line>
            <draw:frame draw:name="N 8767 Mi" draw:style-name="gr11" draw:text-style-name="P10" draw:layer="layout" svg:width="1.179cm" svg:height="1.187cm" svg:x="9.962cm" svg:y="12.183cm">
              <draw:text-box>
                <text:p text:style-name="P9">00 <text:s text:c="5"/></text:p>
              </draw:text-box>
            </draw:frame>
            <draw:frame draw:name="N 8767 Mi" draw:style-name="gr12" draw:text-style-name="P10" draw:layer="layout" svg:width="1.044cm" svg:height="1.187cm" svg:x="6.562cm" svg:y="11.92cm">
              <draw:text-box>
                <text:p text:style-name="P9"><text:s text:c="4"/>04</text:p>
              </draw:text-box>
            </draw:frame>
            <draw:line draw:name="N 8767 Mi" draw:style-name="gr29" draw:text-style-name="P8" draw:layer="layout" svg:x1="7.034cm" svg:y1="12.37cm" svg:x2="10.501cm" svg:y2="12.233cm">
              <svg:desc>N 8767 Mi</svg:desc>
              <text:p text:style-name="P11">N 8767 Mi <text:s text:c="2"/></text:p>
              <text:p text:style-name="P11"><text:span text:style-name="T1"/></text:p>
            </draw:line>
            <draw:line draw:name="N 8767 Mi" draw:style-name="gr28" draw:text-style-name="P5" draw:layer="layout" svg:x1="7.034cm" svg:y1="12.37cm" svg:x2="7.034cm" svg:y2="13.4cm">
              <svg:desc>N 8767 Mi</svg:desc>
              <text:p/>
            </draw:line>
            <draw:frame draw:name="N 8767 Mi" draw:style-name="gr11" draw:text-style-name="P10" draw:layer="layout" svg:width="1.179cm" svg:height="1.187cm" svg:x="6.495cm" svg:y="13.35cm">
              <draw:text-box>
                <text:p text:style-name="P9">34 <text:s text:c="5"/></text:p>
              </draw:text-box>
            </draw:frame>
            <draw:frame draw:name="N 8767 Mi" draw:style-name="gr12" draw:text-style-name="P10" draw:layer="layout" svg:width="1.044cm" svg:height="1.187cm" svg:x="3.695cm" svg:y="13.053cm">
              <draw:text-box>
                <text:p text:style-name="P9"><text:s text:c="4"/>37</text:p>
              </draw:text-box>
            </draw:frame>
            <draw:line draw:name="N 8767 Mi" draw:style-name="gr29" draw:text-style-name="P8" draw:layer="layout" svg:x1="4.167cm" svg:y1="13.503cm" svg:x2="7.034cm" svg:y2="13.4cm">
              <svg:desc>N 8767 Mi</svg:desc>
              <text:p text:style-name="P11">N 8767 Mi <text:s text:c="2"/></text:p>
              <text:p text:style-name="P11"><text:span text:style-name="T1"/></text:p>
            </draw:line>
            <draw:line draw:name="N 8767 Mi" draw:style-name="gr28" draw:text-style-name="P5" draw:layer="layout" svg:x1="4.167cm" svg:y1="13.503cm" svg:x2="4.167cm" svg:y2="14.875cm">
              <svg:desc>N 8767 Mi</svg:desc>
              <text:p/>
            </draw:line>
            <draw:frame draw:name="N 8767 Mi" draw:style-name="gr11" draw:text-style-name="P10" draw:layer="layout" svg:width="1.179cm" svg:height="1.187cm" svg:x="3.628cm" svg:y="14.825cm">
              <draw:text-box>
                <text:p text:style-name="P9">17 <text:s text:c="5"/></text:p>
              </draw:text-box>
            </draw:frame>
            <draw:frame draw:name="N 8767 Mi" draw:style-name="gr12" draw:text-style-name="P10" draw:layer="layout" svg:width="1.044cm" svg:height="1.187cm" svg:x="0.828cm" svg:y="14.7cm">
              <draw:text-box>
                <text:p text:style-name="P9"><text:s text:c="4"/>25</text:p>
              </draw:text-box>
            </draw:frame>
            <draw:line draw:name="N 8767 Mi" draw:style-name="gr29" draw:text-style-name="P8" draw:layer="layout" svg:x1="1.3cm" svg:y1="15.15cm" svg:x2="4.167cm" svg:y2="14.875cm">
              <svg:desc>N 8767 Mi</svg:desc>
              <text:p text:style-name="P11">N 8767 Mi <text:s text:c="2"/></text:p>
              <text:p text:style-name="P11"><text:span text:style-name="T1"/></text:p>
            </draw:line>
            <draw:line draw:name="N 8767 Mi" draw:style-name="gr28" draw:text-style-name="P5" draw:layer="layout" svg:x1="1.3cm" svg:y1="15.05cm" svg:x2="1.3cm" svg:y2="15.25cm">
              <svg:desc>N 8767 Mi</svg:desc>
              <text:p/>
            </draw:line>
          </draw:g>
          <draw:g draw:name="N 8768">
            <draw:line draw:name="N 8768" draw:style-name="gr28" draw:text-style-name="P5" draw:layer="layout" svg:x1="1.3cm" svg:y1="16.696cm" svg:x2="1.3cm" svg:y2="16.896cm">
              <svg:desc>N 8768</svg:desc>
              <text:p/>
            </draw:line>
            <draw:frame draw:name="N 8768" draw:style-name="gr12" draw:text-style-name="P10" draw:layer="layout" svg:width="1.044cm" svg:height="1.187cm" svg:x="0.828cm" svg:y="16.746cm">
              <draw:text-box>
                <text:p text:style-name="P9"><text:s text:c="4"/>13</text:p>
              </draw:text-box>
            </draw:frame>
            <draw:frame draw:name="N 8768" draw:style-name="gr11" draw:text-style-name="P10" draw:layer="layout" svg:width="1.179cm" svg:height="1.187cm" svg:x="3.628cm" svg:y="16.62cm">
              <draw:text-box>
                <text:p text:style-name="P9">21 <text:s text:c="5"/></text:p>
              </draw:text-box>
            </draw:frame>
            <draw:line draw:name="N 8768" draw:style-name="gr29" draw:text-style-name="P8" draw:layer="layout" svg:x1="1.3cm" svg:y1="16.796cm" svg:x2="4.167cm" svg:y2="17.07cm">
              <svg:desc>N 8768</svg:desc>
              <text:p text:style-name="P11"><text:s text:c="3"/>N 8768</text:p>
              <text:p text:style-name="P11"><text:span text:style-name="T1"/></text:p>
            </draw:line>
            <draw:line draw:name="N 8768" draw:style-name="gr28" draw:text-style-name="P5" draw:layer="layout" svg:x1="4.167cm" svg:y1="16.97cm" svg:x2="4.167cm" svg:y2="17.17cm">
              <svg:desc>N 8768</svg:desc>
              <text:p/>
            </draw:line>
            <draw:frame draw:name="N 8768" draw:style-name="gr11" draw:text-style-name="P10" draw:layer="layout" svg:width="1.179cm" svg:height="1.187cm" svg:x="6.495cm" svg:y="16.723cm">
              <draw:text-box>
                <text:p text:style-name="P9">24 <text:s text:c="5"/></text:p>
              </draw:text-box>
            </draw:frame>
            <draw:line draw:name="N 8768" draw:style-name="gr29" draw:text-style-name="P8" draw:layer="layout" svg:x1="4.167cm" svg:y1="17.07cm" svg:x2="7.034cm" svg:y2="17.173cm">
              <svg:desc>N 8768</svg:desc>
              <text:p text:style-name="P11"><text:s text:c="3"/>N 8768</text:p>
              <text:p text:style-name="P11"><text:span text:style-name="T1"/></text:p>
            </draw:line>
            <draw:line draw:name="N 8768" draw:style-name="gr28" draw:text-style-name="P5" draw:layer="layout" svg:x1="7.034cm" svg:y1="17.073cm" svg:x2="7.034cm" svg:y2="17.273cm">
              <svg:desc>N 8768</svg:desc>
              <text:p/>
            </draw:line>
            <draw:frame draw:name="N 8768" draw:style-name="gr11" draw:text-style-name="P10" draw:layer="layout" svg:width="1.179cm" svg:height="1.187cm" svg:x="9.962cm" svg:y="16.86cm">
              <draw:text-box>
                <text:p text:style-name="P9">28 <text:s text:c="5"/></text:p>
              </draw:text-box>
            </draw:frame>
            <draw:line draw:name="N 8768" draw:style-name="gr29" draw:text-style-name="P8" draw:layer="layout" svg:x1="7.034cm" svg:y1="17.173cm" svg:x2="10.501cm" svg:y2="17.31cm">
              <svg:desc>N 8768</svg:desc>
              <text:p text:style-name="P11"><text:s text:c="3"/>N 8768</text:p>
              <text:p text:style-name="P11"><text:span text:style-name="T1"/></text:p>
            </draw:line>
            <draw:line draw:name="N 8768" draw:style-name="gr28" draw:text-style-name="P5" draw:layer="layout" svg:x1="10.501cm" svg:y1="17.21cm" svg:x2="10.501cm" svg:y2="17.41cm">
              <svg:desc>N 8768</svg:desc>
              <text:p/>
            </draw:line>
          </draw:g>
          <draw:g draw:name="N 8770 Mi">
            <draw:line draw:name="N 8770 Mi" draw:style-name="gr28" draw:text-style-name="P5" draw:layer="layout" svg:x1="4.467cm" svg:y1="14.364cm" svg:x2="4.467cm" svg:y2="14.564cm">
              <svg:desc>N 8770 Mi</svg:desc>
              <text:p/>
            </draw:line>
            <draw:frame draw:name="N 8770 Mi" draw:style-name="gr12" draw:text-style-name="P10" draw:layer="layout" svg:width="1.044cm" svg:height="1.187cm" svg:x="3.995cm" svg:y="14.414cm">
              <draw:text-box>
                <text:p text:style-name="P9"><text:s text:c="4"/>05</text:p>
              </draw:text-box>
            </draw:frame>
            <draw:frame draw:name="N 8770 Mi" draw:style-name="gr11" draw:text-style-name="P10" draw:layer="layout" svg:width="1.179cm" svg:height="1.187cm" svg:x="6.495cm" svg:y="14.116cm">
              <draw:text-box>
                <text:p text:style-name="P9">08 <text:s text:c="5"/></text:p>
              </draw:text-box>
            </draw:frame>
            <draw:line draw:name="N 8770 Mi" draw:style-name="gr29" draw:text-style-name="P8" draw:layer="layout" svg:x1="4.467cm" svg:y1="14.464cm" svg:x2="7.034cm" svg:y2="14.566cm">
              <svg:desc>N 8770 Mi</svg:desc>
              <text:p text:style-name="P11"><text:s text:c="3"/>N 8770 Mi</text:p>
              <text:p text:style-name="P11"><text:span text:style-name="T1"/></text:p>
            </draw:line>
            <draw:line draw:name="N 8770 Mi" draw:style-name="gr28" draw:text-style-name="P5" draw:layer="layout" svg:x1="7.034cm" svg:y1="14.466cm" svg:x2="7.034cm" svg:y2="14.666cm">
              <svg:desc>N 8770 Mi</svg:desc>
              <text:p/>
            </draw:line>
            <draw:frame draw:name="N 8770 Mi" draw:style-name="gr11" draw:text-style-name="P10" draw:layer="layout" svg:width="1.179cm" svg:height="1.187cm" svg:x="9.962cm" svg:y="14.254cm">
              <draw:text-box>
                <text:p text:style-name="P9">12 <text:s text:c="5"/></text:p>
              </draw:text-box>
            </draw:frame>
            <draw:line draw:name="N 8770 Mi" draw:style-name="gr29" draw:text-style-name="P8" draw:layer="layout" svg:x1="7.034cm" svg:y1="14.566cm" svg:x2="10.501cm" svg:y2="14.704cm">
              <svg:desc>N 8770 Mi</svg:desc>
              <text:p text:style-name="P11"><text:s text:c="3"/>N 8770 Mi</text:p>
              <text:p text:style-name="P11"><text:span text:style-name="T1"/></text:p>
            </draw:line>
            <draw:line draw:name="N 8770 Mi" draw:style-name="gr28" draw:text-style-name="P5" draw:layer="layout" svg:x1="10.501cm" svg:y1="14.604cm" svg:x2="10.501cm" svg:y2="14.804cm">
              <svg:desc>N 8770 Mi</svg:desc>
              <text:p/>
            </draw:line>
          </draw:g>
          <draw:g draw:name="P 4162">
            <draw:line draw:name="P 4162" draw:style-name="gr22" draw:text-style-name="P5" draw:layer="layout" svg:x1="15.635cm" svg:y1="8.086cm" svg:x2="15.635cm" svg:y2="8.286cm">
              <svg:desc>P 4162</svg:desc>
              <text:p/>
            </draw:line>
            <draw:frame draw:name="P 4162" draw:style-name="gr12" draw:text-style-name="P10" draw:layer="layout" svg:width="1.044cm" svg:height="1.187cm" svg:x="15.163cm" svg:y="8.136cm">
              <draw:text-box>
                <text:p text:style-name="P9"><text:s text:c="4"/>02</text:p>
              </draw:text-box>
            </draw:frame>
            <draw:frame draw:name="P 4162" draw:style-name="gr11" draw:text-style-name="P10" draw:layer="layout" svg:width="1.179cm" svg:height="1.187cm" svg:x="18.263cm" svg:y="7.907cm">
              <draw:text-box>
                <text:p text:style-name="P9">07 <text:s text:c="5"/></text:p>
              </draw:text-box>
            </draw:frame>
            <draw:line draw:name="P 4162" draw:style-name="gr23" draw:text-style-name="P8" draw:layer="layout" svg:x1="15.635cm" svg:y1="8.186cm" svg:x2="18.802cm" svg:y2="8.357cm">
              <svg:desc>P 4162</svg:desc>
              <text:p text:style-name="P11"><text:s text:c="3"/>P 4162</text:p>
              <text:p text:style-name="P11"><text:span text:style-name="T1"/></text:p>
            </draw:line>
            <draw:line draw:name="P 4162" draw:style-name="gr22" draw:text-style-name="P5" draw:layer="layout" svg:x1="18.802cm" svg:y1="8.357cm" svg:x2="18.802cm" svg:y2="8.94cm">
              <svg:desc>P 4162</svg:desc>
              <text:p/>
            </draw:line>
          </draw:g>
          <draw:g draw:name="P 4163">
            <draw:line draw:name="P 4163" draw:style-name="gr22" draw:text-style-name="P5" draw:layer="layout" svg:x1="19.102cm" svg:y1="7.225cm" svg:x2="19.102cm" svg:y2="7.431cm">
              <svg:desc>P 4163</svg:desc>
              <text:p/>
            </draw:line>
            <draw:frame draw:name="P 4163" draw:style-name="gr11" draw:text-style-name="P10" draw:layer="layout" svg:width="1.179cm" svg:height="1.187cm" svg:x="18.563cm" svg:y="7.381cm">
              <draw:text-box>
                <text:p text:style-name="P9">40 <text:s text:c="5"/></text:p>
              </draw:text-box>
            </draw:frame>
            <draw:frame draw:name="P 4163" draw:style-name="gr12" draw:text-style-name="P10" draw:layer="layout" svg:width="1.044cm" svg:height="1.187cm" svg:x="15.463cm" svg:y="7.152cm">
              <draw:text-box>
                <text:p text:style-name="P9"><text:s text:c="4"/>45</text:p>
              </draw:text-box>
            </draw:frame>
            <draw:line draw:name="P 4163" draw:style-name="gr23" draw:text-style-name="P8" draw:layer="layout" svg:x1="15.935cm" svg:y1="7.602cm" svg:x2="19.102cm" svg:y2="7.431cm">
              <svg:desc>P 4163</svg:desc>
              <text:p text:style-name="P11">P 4163 <text:s text:c="2"/></text:p>
              <text:p text:style-name="P11"><text:span text:style-name="T1"/></text:p>
            </draw:line>
            <draw:line draw:name="P 4163" draw:style-name="gr22" draw:text-style-name="P5" draw:layer="layout" svg:x1="15.935cm" svg:y1="7.502cm" svg:x2="15.935cm" svg:y2="7.702cm">
              <svg:desc>P 4163</svg:desc>
              <text:p/>
            </draw:line>
          </draw:g>
          <draw:g draw:name="P 4164">
            <draw:line draw:name="P 4164" draw:style-name="gr22" draw:text-style-name="P5" draw:layer="layout" svg:x1="15.635cm" svg:y1="22.94cm" svg:x2="15.635cm" svg:y2="23.14cm">
              <svg:desc>P 4164</svg:desc>
              <text:p/>
            </draw:line>
            <draw:frame draw:name="P 4164" draw:style-name="gr12" draw:text-style-name="P10" draw:layer="layout" svg:width="1.044cm" svg:height="1.187cm" svg:x="15.163cm" svg:y="22.99cm">
              <draw:text-box>
                <text:p text:style-name="P9"><text:s text:c="4"/>15</text:p>
              </draw:text-box>
            </draw:frame>
            <draw:frame draw:name="P 4164" draw:style-name="gr11" draw:text-style-name="P10" draw:layer="layout" svg:width="1.179cm" svg:height="1.187cm" svg:x="18.263cm" svg:y="22.761cm">
              <draw:text-box>
                <text:p text:style-name="P9">20 <text:s text:c="5"/></text:p>
              </draw:text-box>
            </draw:frame>
            <draw:line draw:name="P 4164" draw:style-name="gr23" draw:text-style-name="P8" draw:layer="layout" svg:x1="15.635cm" svg:y1="23.04cm" svg:x2="18.802cm" svg:y2="23.211cm">
              <svg:desc>P 4164</svg:desc>
              <text:p text:style-name="P11"><text:s text:c="3"/>P 4164</text:p>
              <text:p text:style-name="P11"><text:span text:style-name="T1"/></text:p>
            </draw:line>
            <draw:line draw:name="P 4164" draw:style-name="gr22" draw:text-style-name="P5" draw:layer="layout" svg:x1="18.802cm" svg:y1="23.211cm" svg:x2="18.802cm" svg:y2="23.348cm">
              <svg:desc>P 4164</svg:desc>
              <text:p/>
            </draw:line>
          </draw:g>
          <draw:g draw:name="P 4165">
            <draw:line draw:name="P 4165" draw:style-name="gr22" draw:text-style-name="P5" draw:layer="layout" svg:x1="19.102cm" svg:y1="23.108cm" svg:x2="19.102cm" svg:y2="23.245cm">
              <svg:desc>P 4165</svg:desc>
              <text:p/>
            </draw:line>
            <draw:frame draw:name="P 4165" draw:style-name="gr11" draw:text-style-name="P10" draw:layer="layout" svg:width="1.179cm" svg:height="1.187cm" svg:x="18.563cm" svg:y="23.195cm">
              <draw:text-box>
                <text:p text:style-name="P9">21 <text:s text:c="5"/></text:p>
              </draw:text-box>
            </draw:frame>
            <draw:frame draw:name="P 4165" draw:style-name="gr12" draw:text-style-name="P10" draw:layer="layout" svg:width="1.044cm" svg:height="1.187cm" svg:x="15.463cm" svg:y="22.967cm">
              <draw:text-box>
                <text:p text:style-name="P9"><text:s text:c="4"/>26</text:p>
              </draw:text-box>
            </draw:frame>
            <draw:line draw:name="P 4165" draw:style-name="gr23" draw:text-style-name="P8" draw:layer="layout" svg:x1="15.935cm" svg:y1="23.417cm" svg:x2="19.102cm" svg:y2="23.245cm">
              <svg:desc>P 4165</svg:desc>
              <text:p text:style-name="P11">P 4165 <text:s text:c="2"/></text:p>
              <text:p text:style-name="P11"><text:span text:style-name="T1"/></text:p>
            </draw:line>
            <draw:line draw:name="P 4165" draw:style-name="gr22" draw:text-style-name="P5" draw:layer="layout" svg:x1="15.935cm" svg:y1="23.317cm" svg:x2="15.935cm" svg:y2="23.517cm">
              <svg:desc>P 4165</svg:desc>
              <text:p/>
            </draw:line>
          </draw:g>
          <draw:g draw:name="P 4166">
            <draw:line draw:name="P 4166" draw:style-name="gr22" draw:text-style-name="P5" draw:layer="layout" svg:x1="15.635cm" svg:y1="25.272cm" svg:x2="15.635cm" svg:y2="25.472cm">
              <svg:desc>P 4166</svg:desc>
              <text:p/>
            </draw:line>
            <draw:frame draw:name="P 4166" draw:style-name="gr12" draw:text-style-name="P10" draw:layer="layout" svg:width="1.044cm" svg:height="1.187cm" svg:x="15.163cm" svg:y="25.322cm">
              <draw:text-box>
                <text:p text:style-name="P9"><text:s text:c="4"/>23</text:p>
              </draw:text-box>
            </draw:frame>
            <draw:frame draw:name="P 4166" draw:style-name="gr11" draw:text-style-name="P10" draw:layer="layout" svg:width="1.179cm" svg:height="1.187cm" svg:x="18.263cm" svg:y="25.094cm">
              <draw:text-box>
                <text:p text:style-name="P9">28 <text:s text:c="5"/></text:p>
              </draw:text-box>
            </draw:frame>
            <draw:line draw:name="P 4166" draw:style-name="gr23" draw:text-style-name="P8" draw:layer="layout" svg:x1="15.635cm" svg:y1="25.372cm" svg:x2="18.802cm" svg:y2="25.544cm">
              <svg:desc>P 4166</svg:desc>
              <text:p text:style-name="P11"><text:s text:c="3"/>P 4166</text:p>
              <text:p text:style-name="P11"><text:span text:style-name="T1"/></text:p>
            </draw:line>
            <draw:line draw:name="P 4166" draw:style-name="gr22" draw:text-style-name="P5" draw:layer="layout" svg:x1="18.802cm" svg:y1="25.544cm" svg:x2="18.802cm" svg:y2="25.681cm">
              <svg:desc>P 4166</svg:desc>
              <text:p/>
            </draw:line>
          </draw:g>
          <draw:g draw:name="P 4167">
            <draw:line draw:name="P 4167" draw:style-name="gr22" draw:text-style-name="P5" draw:layer="layout" svg:x1="19.102cm" svg:y1="25.166cm" svg:x2="19.102cm" svg:y2="25.407cm">
              <svg:desc>P 4167</svg:desc>
              <text:p/>
            </draw:line>
            <draw:frame draw:name="P 4167" draw:style-name="gr11" draw:text-style-name="P10" draw:layer="layout" svg:width="1.179cm" svg:height="1.187cm" svg:x="18.563cm" svg:y="25.357cm">
              <draw:text-box>
                <text:p text:style-name="P9">24 <text:s text:c="5"/></text:p>
              </draw:text-box>
            </draw:frame>
            <draw:frame draw:name="P 4167" draw:style-name="gr12" draw:text-style-name="P10" draw:layer="layout" svg:width="1.044cm" svg:height="1.187cm" svg:x="15.463cm" svg:y="25.128cm">
              <draw:text-box>
                <text:p text:style-name="P9"><text:s text:c="4"/>29</text:p>
              </draw:text-box>
            </draw:frame>
            <draw:line draw:name="P 4167" draw:style-name="gr23" draw:text-style-name="P8" draw:layer="layout" svg:x1="15.935cm" svg:y1="25.578cm" svg:x2="19.102cm" svg:y2="25.407cm">
              <svg:desc>P 4167</svg:desc>
              <text:p text:style-name="P11">P 4167 <text:s text:c="2"/></text:p>
              <text:p text:style-name="P11"><text:span text:style-name="T1"/></text:p>
            </draw:line>
            <draw:line draw:name="P 4167" draw:style-name="gr22" draw:text-style-name="P5" draw:layer="layout" svg:x1="15.935cm" svg:y1="25.478cm" svg:x2="15.935cm" svg:y2="25.678cm">
              <svg:desc>P 4167</svg:desc>
              <text:p/>
            </draw:line>
          </draw:g>
          <draw:g draw:name="P 4432 [Sa]">
            <draw:line draw:name="P 4432 [Sa]" draw:style-name="gr22" draw:text-style-name="P5" draw:layer="layout" svg:x1="15.935cm" svg:y1="3.9cm" svg:x2="15.935cm" svg:y2="4.1cm">
              <svg:desc>P 4432 [Sa]</svg:desc>
              <text:p/>
            </draw:line>
            <draw:frame draw:name="P 4432 [Sa]" draw:style-name="gr12" draw:text-style-name="P10" draw:layer="layout" svg:width="1.044cm" svg:height="1.187cm" svg:x="15.463cm" svg:y="3.95cm">
              <draw:text-box>
                <text:p text:style-name="P9"><text:s text:c="4"/>00</text:p>
              </draw:text-box>
            </draw:frame>
            <draw:frame draw:name="P 4432 [Sa]" draw:style-name="gr11" draw:text-style-name="P10" draw:layer="layout" svg:width="1.179cm" svg:height="1.187cm" svg:x="18.263cm" svg:y="3.722cm">
              <draw:text-box>
                <text:p text:style-name="P9">05 <text:s text:c="5"/></text:p>
              </draw:text-box>
            </draw:frame>
            <draw:line draw:name="P 4432 [Sa]" draw:style-name="gr23" draw:text-style-name="P8" draw:layer="layout" svg:x1="15.935cm" svg:y1="4cm" svg:x2="18.802cm" svg:y2="4.172cm">
              <svg:desc>P 4432 [Sa]</svg:desc>
              <text:p text:style-name="P11"><text:s text:c="3"/>P 4432 [Sa]</text:p>
              <text:p text:style-name="P11"><text:span text:style-name="T1"/></text:p>
            </draw:line>
            <draw:line draw:name="P 4432 [Sa]" draw:style-name="gr22" draw:text-style-name="P5" draw:layer="layout" svg:x1="18.802cm" svg:y1="4.172cm" svg:x2="18.802cm" svg:y2="4.377cm">
              <svg:desc>P 4432 [Sa]</svg:desc>
              <text:p/>
            </draw:line>
          </draw:g>
          <draw:g draw:name="P 4433 [Sa]">
            <draw:line draw:name="P 4433 [Sa]" draw:style-name="gr22" draw:text-style-name="P5" draw:layer="layout" svg:x1="19.102cm" svg:y1="8.769cm" svg:x2="19.102cm" svg:y2="8.906cm">
              <svg:desc>P 4433 [Sa]</svg:desc>
              <text:p/>
            </draw:line>
            <draw:frame draw:name="P 4433 [Sa]" draw:style-name="gr11" draw:text-style-name="P10" draw:layer="layout" svg:width="1.179cm" svg:height="1.187cm" svg:x="18.563cm" svg:y="8.856cm">
              <draw:text-box>
                <text:p text:style-name="P9">23 <text:s text:c="5"/></text:p>
              </draw:text-box>
            </draw:frame>
            <draw:frame draw:name="P 4433 [Sa]" draw:style-name="gr12" draw:text-style-name="P10" draw:layer="layout" svg:width="1.044cm" svg:height="1.187cm" svg:x="15.163cm" svg:y="8.627cm">
              <draw:text-box>
                <text:p text:style-name="P9"><text:s text:c="4"/>28</text:p>
              </draw:text-box>
            </draw:frame>
            <draw:line draw:name="P 4433 [Sa]" draw:style-name="gr23" draw:text-style-name="P8" draw:layer="layout" svg:x1="15.635cm" svg:y1="9.077cm" svg:x2="19.102cm" svg:y2="8.906cm">
              <svg:desc>P 4433 [Sa]</svg:desc>
              <text:p text:style-name="P11">P 4433 [Sa] <text:s text:c="2"/></text:p>
              <text:p text:style-name="P11"><text:span text:style-name="T1"/></text:p>
            </draw:line>
            <draw:line draw:name="P 4433 [Sa]" draw:style-name="gr22" draw:text-style-name="P5" draw:layer="layout" svg:x1="15.635cm" svg:y1="8.977cm" svg:x2="15.635cm" svg:y2="9.177cm">
              <svg:desc>P 4433 [Sa]</svg:desc>
              <text:p/>
            </draw:line>
            <draw:frame draw:name="P 4433 [Sa]" draw:style-name="gr12" draw:text-style-name="P10" draw:layer="layout" svg:width="1.044cm" svg:height="1.187cm" svg:x="12.896cm" svg:y="8.833cm">
              <draw:text-box>
                <text:p text:style-name="P9"><text:s text:c="4"/>34</text:p>
              </draw:text-box>
            </draw:frame>
            <draw:line draw:name="P 4433 [Sa]" draw:style-name="gr23" draw:text-style-name="P8" draw:layer="layout" svg:x1="13.368cm" svg:y1="9.283cm" svg:x2="15.635cm" svg:y2="9.077cm">
              <svg:desc>P 4433 [Sa]</svg:desc>
              <text:p text:style-name="P11">P 4433 [Sa] <text:s text:c="2"/></text:p>
              <text:p text:style-name="P11"><text:span text:style-name="T1"/></text:p>
            </draw:line>
            <draw:line draw:name="P 4433 [Sa]" draw:style-name="gr22" draw:text-style-name="P5" draw:layer="layout" svg:x1="13.368cm" svg:y1="9.283cm" svg:x2="13.368cm" svg:y2="9.42cm">
              <svg:desc>P 4433 [Sa]</svg:desc>
              <text:p/>
            </draw:line>
            <draw:frame draw:name="P 4433 [Sa]" draw:style-name="gr11" draw:text-style-name="P10" draw:layer="layout" svg:width="1.179cm" svg:height="1.187cm" svg:x="12.829cm" svg:y="9.37cm">
              <draw:text-box>
                <text:p text:style-name="P9">38 <text:s text:c="5"/></text:p>
              </draw:text-box>
            </draw:frame>
            <draw:frame draw:name="P 4433 [Sa]" draw:style-name="gr12" draw:text-style-name="P10" draw:layer="layout" svg:width="1.044cm" svg:height="1.187cm" svg:x="9.729cm" svg:y="9.245cm">
              <draw:text-box>
                <text:p text:style-name="P9"><text:s text:c="4"/>46</text:p>
              </draw:text-box>
            </draw:frame>
            <draw:line draw:name="P 4433 [Sa]" draw:style-name="gr23" draw:text-style-name="P8" draw:layer="layout" svg:x1="10.201cm" svg:y1="9.695cm" svg:x2="13.368cm" svg:y2="9.42cm">
              <svg:desc>P 4433 [Sa]</svg:desc>
              <text:p text:style-name="P11">P 4433 [Sa] <text:s text:c="2"/></text:p>
              <text:p text:style-name="P11"><text:span text:style-name="T1"/></text:p>
            </draw:line>
            <draw:line draw:name="P 4433 [Sa]" draw:style-name="gr22" draw:text-style-name="P5" draw:layer="layout" svg:x1="10.201cm" svg:y1="9.595cm" svg:x2="10.201cm" svg:y2="9.795cm">
              <svg:desc>P 4433 [Sa]</svg:desc>
              <text:p/>
            </draw:line>
          </draw:g>
          <draw:g draw:name="P 4434 [Sa]">
            <draw:line draw:name="P 4434 [Sa]" draw:style-name="gr22" draw:text-style-name="P5" draw:layer="layout" svg:x1="10.201cm" svg:y1="21.876cm" svg:x2="10.201cm" svg:y2="22.076cm">
              <svg:desc>P 4434 [Sa]</svg:desc>
              <text:p/>
            </draw:line>
            <draw:frame draw:name="P 4434 [Sa]" draw:style-name="gr12" draw:text-style-name="P10" draw:layer="layout" svg:width="1.044cm" svg:height="1.187cm" svg:x="9.729cm" svg:y="21.926cm">
              <draw:text-box>
                <text:p text:style-name="P9"><text:s text:c="4"/>44</text:p>
              </draw:text-box>
            </draw:frame>
            <draw:frame draw:name="P 4434 [Sa]" draw:style-name="gr11" draw:text-style-name="P10" draw:layer="layout" svg:width="1.179cm" svg:height="1.187cm" svg:x="12.829cm" svg:y="21.801cm">
              <draw:text-box>
                <text:p text:style-name="P9">52 <text:s text:c="5"/></text:p>
              </draw:text-box>
            </draw:frame>
            <draw:line draw:name="P 4434 [Sa]" draw:style-name="gr23" draw:text-style-name="P8" draw:layer="layout" svg:x1="10.201cm" svg:y1="21.976cm" svg:x2="13.368cm" svg:y2="22.251cm">
              <svg:desc>P 4434 [Sa]</svg:desc>
              <text:p text:style-name="P11"><text:s text:c="3"/>P 4434 [Sa]</text:p>
              <text:p text:style-name="P11"><text:span text:style-name="T1"/></text:p>
            </draw:line>
            <draw:line draw:name="P 4434 [Sa]" draw:style-name="gr22" draw:text-style-name="P5" draw:layer="layout" svg:x1="13.368cm" svg:y1="22.251cm" svg:x2="13.368cm" svg:y2="22.388cm">
              <svg:desc>P 4434 [Sa]</svg:desc>
              <text:p/>
            </draw:line>
            <draw:frame draw:name="P 4434 [Sa]" draw:style-name="gr12" draw:text-style-name="P10" draw:layer="layout" svg:width="1.044cm" svg:height="1.187cm" svg:x="12.896cm" svg:y="22.338cm">
              <draw:text-box>
                <text:p text:style-name="P9"><text:s text:c="4"/>56</text:p>
              </draw:text-box>
            </draw:frame>
            <draw:frame draw:name="P 4434 [Sa]" draw:style-name="gr11" draw:text-style-name="P10" draw:layer="layout" svg:width="1.179cm" svg:height="1.187cm" svg:x="15.096cm" svg:y="22.144cm">
              <draw:text-box>
                <text:p text:style-name="P9">02 <text:s text:c="5"/></text:p>
              </draw:text-box>
            </draw:frame>
            <draw:line draw:name="P 4434 [Sa]" draw:style-name="gr23" draw:text-style-name="P8" draw:layer="layout" svg:x1="13.368cm" svg:y1="22.388cm" svg:x2="15.635cm" svg:y2="22.594cm">
              <svg:desc>P 4434 [Sa]</svg:desc>
              <text:p text:style-name="P11"><text:s text:c="3"/>P 4434 [Sa]</text:p>
              <text:p text:style-name="P11"><text:span text:style-name="T1"/></text:p>
            </draw:line>
            <draw:line draw:name="P 4434 [Sa]" draw:style-name="gr22" draw:text-style-name="P5" draw:layer="layout" svg:x1="15.635cm" svg:y1="22.494cm" svg:x2="15.635cm" svg:y2="22.694cm">
              <svg:desc>P 4434 [Sa]</svg:desc>
              <text:p/>
            </draw:line>
            <draw:frame draw:name="P 4434 [Sa]" draw:style-name="gr11" draw:text-style-name="P10" draw:layer="layout" svg:width="1.179cm" svg:height="1.187cm" svg:x="17.963cm" svg:y="22.315cm">
              <draw:text-box>
                <text:p text:style-name="P9">07 <text:s text:c="5"/></text:p>
              </draw:text-box>
            </draw:frame>
            <draw:line draw:name="P 4434 [Sa]" draw:style-name="gr23" draw:text-style-name="P8" draw:layer="layout" svg:x1="15.635cm" svg:y1="22.594cm" svg:x2="18.502cm" svg:y2="22.765cm">
              <svg:desc>P 4434 [Sa]</svg:desc>
              <text:p text:style-name="P11"><text:s text:c="3"/>P 4434 [Sa]</text:p>
              <text:p text:style-name="P11"><text:span text:style-name="T1"/></text:p>
            </draw:line>
            <draw:line draw:name="P 4434 [Sa]" draw:style-name="gr22" draw:text-style-name="P5" draw:layer="layout" svg:x1="18.502cm" svg:y1="22.765cm" svg:x2="18.502cm" svg:y2="23.588cm">
              <svg:desc>P 4434 [Sa]</svg:desc>
              <text:p/>
            </draw:line>
          </draw:g>
          <draw:g draw:name="P 4435 [Sa]">
            <draw:line draw:name="P 4435 [Sa]" draw:style-name="gr22" draw:text-style-name="P5" draw:layer="layout" svg:x1="18.502cm" svg:y1="25.338cm" svg:x2="18.502cm" svg:y2="25.715cm">
              <svg:desc>P 4435 [Sa]</svg:desc>
              <text:p/>
            </draw:line>
            <draw:frame draw:name="P 4435 [Sa]" draw:style-name="gr11" draw:text-style-name="P10" draw:layer="layout" svg:width="1.179cm" svg:height="1.187cm" svg:x="17.963cm" svg:y="25.665cm">
              <draw:text-box>
                <text:p text:style-name="P9">33 <text:s text:c="5"/></text:p>
              </draw:text-box>
            </draw:frame>
            <draw:frame draw:name="P 4435 [Sa]" draw:style-name="gr12" draw:text-style-name="P10" draw:layer="layout" svg:width="1.044cm" svg:height="1.187cm" svg:x="15.163cm" svg:y="25.437cm">
              <draw:text-box>
                <text:p text:style-name="P9"><text:s text:c="4"/>38</text:p>
              </draw:text-box>
            </draw:frame>
            <draw:line draw:name="P 4435 [Sa]" draw:style-name="gr23" draw:text-style-name="P8" draw:layer="layout" svg:x1="15.635cm" svg:y1="25.887cm" svg:x2="18.502cm" svg:y2="25.715cm">
              <svg:desc>P 4435 [Sa]</svg:desc>
              <text:p text:style-name="P11">P 4435 [Sa] <text:s text:c="2"/></text:p>
              <text:p text:style-name="P11"><text:span text:style-name="T1"/></text:p>
            </draw:line>
            <draw:line draw:name="P 4435 [Sa]" draw:style-name="gr22" draw:text-style-name="P5" draw:layer="layout" svg:x1="15.635cm" svg:y1="25.787cm" svg:x2="15.635cm" svg:y2="25.987cm">
              <svg:desc>P 4435 [Sa]</svg:desc>
              <text:p/>
            </draw:line>
            <draw:frame draw:name="P 4435 [Sa]" draw:style-name="gr12" draw:text-style-name="P10" draw:layer="layout" svg:width="1.044cm" svg:height="1.187cm" svg:x="12.896cm" svg:y="25.643cm">
              <draw:text-box>
                <text:p text:style-name="P9"><text:s text:c="4"/>44</text:p>
              </draw:text-box>
            </draw:frame>
            <draw:line draw:name="P 4435 [Sa]" draw:style-name="gr23" draw:text-style-name="P8" draw:layer="layout" svg:x1="13.368cm" svg:y1="26.093cm" svg:x2="15.635cm" svg:y2="25.887cm">
              <svg:desc>P 4435 [Sa]</svg:desc>
              <text:p text:style-name="P11">P 4435 [Sa] <text:s text:c="2"/></text:p>
              <text:p text:style-name="P11"><text:span text:style-name="T1"/></text:p>
            </draw:line>
            <draw:line draw:name="P 4435 [Sa]" draw:style-name="gr22" draw:text-style-name="P5" draw:layer="layout" svg:x1="13.368cm" svg:y1="26.093cm" svg:x2="13.368cm" svg:y2="26.23cm">
              <svg:desc>P 4435 [Sa]</svg:desc>
              <text:p/>
            </draw:line>
            <draw:frame draw:name="P 4435 [Sa]" draw:style-name="gr11" draw:text-style-name="P10" draw:layer="layout" svg:width="1.179cm" svg:height="1.187cm" svg:x="12.829cm" svg:y="26.18cm">
              <draw:text-box>
                <text:p text:style-name="P9">48 <text:s text:c="5"/></text:p>
              </draw:text-box>
            </draw:frame>
            <draw:frame draw:name="P 4435 [Sa]" draw:style-name="gr12" draw:text-style-name="P10" draw:layer="layout" svg:width="1.044cm" svg:height="1.187cm" svg:x="9.729cm" svg:y="26.055cm">
              <draw:text-box>
                <text:p text:style-name="P9"><text:s text:c="4"/>56</text:p>
              </draw:text-box>
            </draw:frame>
            <draw:line draw:name="P 4435 [Sa]" draw:style-name="gr23" draw:text-style-name="P8" draw:layer="layout" svg:x1="10.201cm" svg:y1="26.505cm" svg:x2="13.368cm" svg:y2="26.23cm">
              <svg:desc>P 4435 [Sa]</svg:desc>
              <text:p text:style-name="P11">P 4435 [Sa] <text:s text:c="2"/></text:p>
              <text:p text:style-name="P11"><text:span text:style-name="T1"/></text:p>
            </draw:line>
            <draw:line draw:name="P 4435 [Sa]" draw:style-name="gr22" draw:text-style-name="P5" draw:layer="layout" svg:x1="10.201cm" svg:y1="26.405cm" svg:x2="10.201cm" svg:y2="26.605cm">
              <svg:desc>P 4435 [Sa]</svg:desc>
              <text:p/>
            </draw:line>
          </draw:g>
          <draw:g draw:name="P 4436 [Mi,Sa]">
            <draw:line draw:name="P 4436 [Mi,Sa]" draw:style-name="gr22" draw:text-style-name="P5" draw:layer="layout" svg:x1="10.201cm" svg:y1="11.619cm" svg:x2="10.201cm" svg:y2="11.819cm">
              <svg:desc>P 4436 [Mi,Sa]</svg:desc>
              <text:p/>
            </draw:line>
            <draw:frame draw:name="P 4436 [Mi,Sa]" draw:style-name="gr12" draw:text-style-name="P10" draw:layer="layout" svg:width="1.044cm" svg:height="1.187cm" svg:x="9.729cm" svg:y="11.669cm">
              <draw:text-box>
                <text:p text:style-name="P9"><text:s text:c="4"/>45</text:p>
              </draw:text-box>
            </draw:frame>
            <draw:frame draw:name="P 4436 [Mi,Sa]" draw:style-name="gr11" draw:text-style-name="P10" draw:layer="layout" svg:width="1.179cm" svg:height="1.187cm" svg:x="12.829cm" svg:y="11.543cm">
              <draw:text-box>
                <text:p text:style-name="P9">53 <text:s text:c="5"/></text:p>
              </draw:text-box>
            </draw:frame>
            <draw:line draw:name="P 4436 [Mi,Sa]" draw:style-name="gr23" draw:text-style-name="P8" draw:layer="layout" svg:x1="10.201cm" svg:y1="11.719cm" svg:x2="13.368cm" svg:y2="11.993cm">
              <svg:desc>P 4436 [Mi,Sa]</svg:desc>
              <text:p text:style-name="P11"><text:s text:c="3"/>P 4436 [Mi,Sa]</text:p>
              <text:p text:style-name="P11"><text:span text:style-name="T1"/></text:p>
            </draw:line>
            <draw:line draw:name="P 4436 [Mi,Sa]" draw:style-name="gr22" draw:text-style-name="P5" draw:layer="layout" svg:x1="13.368cm" svg:y1="11.993cm" svg:x2="13.368cm" svg:y2="12.13cm">
              <svg:desc>P 4436 [Mi,Sa]</svg:desc>
              <text:p/>
            </draw:line>
            <draw:frame draw:name="P 4436 [Mi,Sa]" draw:style-name="gr12" draw:text-style-name="P10" draw:layer="layout" svg:width="1.044cm" svg:height="1.187cm" svg:x="12.896cm" svg:y="12.08cm">
              <draw:text-box>
                <text:p text:style-name="P9"><text:s text:c="4"/>57</text:p>
              </draw:text-box>
            </draw:frame>
            <draw:frame draw:name="P 4436 [Mi,Sa]" draw:style-name="gr11" draw:text-style-name="P10" draw:layer="layout" svg:width="1.179cm" svg:height="1.187cm" svg:x="15.096cm" svg:y="11.886cm">
              <draw:text-box>
                <text:p text:style-name="P9">03 <text:s text:c="5"/></text:p>
              </draw:text-box>
            </draw:frame>
            <draw:line draw:name="P 4436 [Mi,Sa]" draw:style-name="gr23" draw:text-style-name="P8" draw:layer="layout" svg:x1="13.368cm" svg:y1="12.13cm" svg:x2="15.635cm" svg:y2="12.336cm">
              <svg:desc>P 4436 [Mi,Sa]</svg:desc>
              <text:p text:style-name="P11"><text:s text:c="3"/>P 4436 [Mi,Sa]</text:p>
              <text:p text:style-name="P11"><text:span text:style-name="T1"/></text:p>
            </draw:line>
            <draw:line draw:name="P 4436 [Mi,Sa]" draw:style-name="gr22" draw:text-style-name="P5" draw:layer="layout" svg:x1="15.635cm" svg:y1="12.236cm" svg:x2="15.635cm" svg:y2="12.436cm">
              <svg:desc>P 4436 [Mi,Sa]</svg:desc>
              <text:p/>
            </draw:line>
            <draw:frame draw:name="P 4436 [Mi,Sa]" draw:style-name="gr11" draw:text-style-name="P10" draw:layer="layout" svg:width="1.179cm" svg:height="1.187cm" svg:x="18.263cm" svg:y="12.058cm">
              <draw:text-box>
                <text:p text:style-name="P9">08 <text:s text:c="5"/></text:p>
              </draw:text-box>
            </draw:frame>
            <draw:line draw:name="P 4436 [Mi,Sa]" draw:style-name="gr23" draw:text-style-name="P8" draw:layer="layout" svg:x1="15.635cm" svg:y1="12.336cm" svg:x2="18.802cm" svg:y2="12.508cm">
              <svg:desc>P 4436 [Mi,Sa]</svg:desc>
              <text:p text:style-name="P11"><text:s text:c="3"/>P 4436 [Mi,Sa]</text:p>
              <text:p text:style-name="P11"><text:span text:style-name="T1"/></text:p>
            </draw:line>
            <draw:line draw:name="P 4436 [Mi,Sa]" draw:style-name="gr22" draw:text-style-name="P5" draw:layer="layout" svg:x1="18.802cm" svg:y1="12.508cm" svg:x2="18.802cm" svg:y2="12.645cm">
              <svg:desc>P 4436 [Mi,Sa]</svg:desc>
              <text:p/>
            </draw:line>
          </draw:g>
          <draw:g draw:name="P 4437 [Mi,Sa]">
            <draw:line draw:name="P 4437 [Mi,Sa]" draw:style-name="gr22" draw:text-style-name="P5" draw:layer="layout" svg:x1="19.102cm" svg:y1="17.791cm" svg:x2="19.102cm" svg:y2="17.928cm">
              <svg:desc>P 4437 [Mi,Sa]</svg:desc>
              <text:p/>
            </draw:line>
            <draw:frame draw:name="P 4437 [Mi,Sa]" draw:style-name="gr11" draw:text-style-name="P10" draw:layer="layout" svg:width="1.179cm" svg:height="1.187cm" svg:x="18.563cm" svg:y="17.878cm">
              <draw:text-box>
                <text:p text:style-name="P9">46 <text:s text:c="5"/></text:p>
              </draw:text-box>
            </draw:frame>
            <draw:frame draw:name="P 4437 [Mi,Sa]" draw:style-name="gr12" draw:text-style-name="P10" draw:layer="layout" svg:width="1.044cm" svg:height="1.187cm" svg:x="15.463cm" svg:y="17.649cm">
              <draw:text-box>
                <text:p text:style-name="P9"><text:s text:c="4"/>51</text:p>
              </draw:text-box>
            </draw:frame>
            <draw:line draw:name="P 4437 [Mi,Sa]" draw:style-name="gr23" draw:text-style-name="P8" draw:layer="layout" svg:x1="15.935cm" svg:y1="18.099cm" svg:x2="19.102cm" svg:y2="17.928cm">
              <svg:desc>P 4437 [Mi,Sa]</svg:desc>
              <text:p text:style-name="P11">P 4437 [Mi,Sa] <text:s text:c="2"/></text:p>
              <text:p text:style-name="P11"><text:span text:style-name="T1"/></text:p>
            </draw:line>
            <draw:line draw:name="P 4437 [Mi,Sa]" draw:style-name="gr22" draw:text-style-name="P5" draw:layer="layout" svg:x1="15.935cm" svg:y1="17.999cm" svg:x2="15.935cm" svg:y2="18.199cm">
              <svg:desc>P 4437 [Mi,Sa]</svg:desc>
              <text:p/>
            </draw:line>
            <draw:frame draw:name="P 4437 [Mi,Sa]" draw:style-name="gr12" draw:text-style-name="P10" draw:layer="layout" svg:width="1.044cm" svg:height="1.187cm" svg:x="12.896cm" svg:y="17.855cm">
              <draw:text-box>
                <text:p text:style-name="P9"><text:s text:c="4"/>57</text:p>
              </draw:text-box>
            </draw:frame>
            <draw:line draw:name="P 4437 [Mi,Sa]" draw:style-name="gr23" draw:text-style-name="P8" draw:layer="layout" svg:x1="13.368cm" svg:y1="18.305cm" svg:x2="15.935cm" svg:y2="18.099cm">
              <svg:desc>P 4437 [Mi,Sa]</svg:desc>
              <text:p text:style-name="P11">P 4437 [Mi,Sa] <text:s text:c="2"/></text:p>
              <text:p text:style-name="P11"><text:span text:style-name="T1"/></text:p>
            </draw:line>
            <draw:line draw:name="P 4437 [Mi,Sa]" draw:style-name="gr22" draw:text-style-name="P5" draw:layer="layout" svg:x1="13.368cm" svg:y1="18.305cm" svg:x2="13.368cm" svg:y2="18.442cm">
              <svg:desc>P 4437 [Mi,Sa]</svg:desc>
              <text:p/>
            </draw:line>
            <draw:frame draw:name="P 4437 [Mi,Sa]" draw:style-name="gr11" draw:text-style-name="P10" draw:layer="layout" svg:width="1.179cm" svg:height="1.187cm" svg:x="12.829cm" svg:y="18.392cm">
              <draw:text-box>
                <text:p text:style-name="P9">01 <text:s text:c="5"/></text:p>
              </draw:text-box>
            </draw:frame>
            <draw:frame draw:name="P 4437 [Mi,Sa]" draw:style-name="gr12" draw:text-style-name="P10" draw:layer="layout" svg:width="1.044cm" svg:height="1.187cm" svg:x="9.729cm" svg:y="18.267cm">
              <draw:text-box>
                <text:p text:style-name="P9"><text:s text:c="4"/>09</text:p>
              </draw:text-box>
            </draw:frame>
            <draw:line draw:name="P 4437 [Mi,Sa]" draw:style-name="gr23" draw:text-style-name="P8" draw:layer="layout" svg:x1="10.201cm" svg:y1="18.717cm" svg:x2="13.368cm" svg:y2="18.442cm">
              <svg:desc>P 4437 [Mi,Sa]</svg:desc>
              <text:p text:style-name="P11">P 4437 [Mi,Sa] <text:s text:c="2"/></text:p>
              <text:p text:style-name="P11"><text:span text:style-name="T1"/></text:p>
            </draw:line>
            <draw:line draw:name="P 4437 [Mi,Sa]" draw:style-name="gr22" draw:text-style-name="P5" draw:layer="layout" svg:x1="10.201cm" svg:y1="18.617cm" svg:x2="10.201cm" svg:y2="18.817cm">
              <svg:desc>P 4437 [Mi,Sa]</svg:desc>
              <text:p/>
            </draw:line>
          </draw:g>
          <draw:g draw:name="P 4813">
            <draw:line draw:name="P 4813" draw:style-name="gr22" draw:text-style-name="P5" draw:layer="layout" svg:x1="19.102cm" svg:y1="4.274cm" svg:x2="19.102cm" svg:y2="4.549cm">
              <svg:desc>P 4813</svg:desc>
              <text:p/>
            </draw:line>
            <draw:frame draw:name="P 4813" draw:style-name="gr11" draw:text-style-name="P10" draw:layer="layout" svg:width="1.179cm" svg:height="1.187cm" svg:x="18.563cm" svg:y="4.499cm">
              <draw:text-box>
                <text:p text:style-name="P9">16 <text:s text:c="5"/></text:p>
              </draw:text-box>
            </draw:frame>
            <draw:frame draw:name="P 4813" draw:style-name="gr12" draw:text-style-name="P10" draw:layer="layout" svg:width="1.044cm" svg:height="1.187cm" svg:x="15.463cm" svg:y="4.305cm">
              <draw:text-box>
                <text:p text:style-name="P9"><text:s text:c="4"/>22</text:p>
              </draw:text-box>
            </draw:frame>
            <draw:line draw:name="P 4813" draw:style-name="gr23" draw:text-style-name="P8" draw:layer="layout" svg:x1="15.935cm" svg:y1="4.755cm" svg:x2="19.102cm" svg:y2="4.549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2" draw:text-style-name="P5" draw:layer="layout" svg:x1="15.935cm" svg:y1="4.655cm" svg:x2="15.935cm" svg:y2="4.855cm">
              <svg:desc>P 4813</svg:desc>
              <text:p/>
            </draw:line>
            <draw:frame draw:name="P 4813" draw:style-name="gr12" draw:text-style-name="P10" draw:layer="layout" svg:width="1.044cm" svg:height="1.187cm" svg:x="12.896cm" svg:y="4.51cm">
              <draw:text-box>
                <text:p text:style-name="P9"><text:s text:c="4"/>28</text:p>
              </draw:text-box>
            </draw:frame>
            <draw:line draw:name="P 4813" draw:style-name="gr23" draw:text-style-name="P8" draw:layer="layout" svg:x1="13.368cm" svg:y1="4.96cm" svg:x2="15.935cm" svg:y2="4.755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2" draw:text-style-name="P5" draw:layer="layout" svg:x1="13.368cm" svg:y1="4.96cm" svg:x2="13.368cm" svg:y2="5.098cm">
              <svg:desc>P 4813</svg:desc>
              <text:p/>
            </draw:line>
            <draw:frame draw:name="P 4813" draw:style-name="gr11" draw:text-style-name="P10" draw:layer="layout" svg:width="1.179cm" svg:height="1.187cm" svg:x="12.829cm" svg:y="5.048cm">
              <draw:text-box>
                <text:p text:style-name="P9">32 <text:s text:c="5"/></text:p>
              </draw:text-box>
            </draw:frame>
            <draw:frame draw:name="P 4813" draw:style-name="gr12" draw:text-style-name="P10" draw:layer="layout" svg:width="1.044cm" svg:height="1.187cm" svg:x="9.729cm" svg:y="4.922cm">
              <draw:text-box>
                <text:p text:style-name="P9"><text:s text:c="4"/>40</text:p>
              </draw:text-box>
            </draw:frame>
            <draw:line draw:name="P 4813" draw:style-name="gr23" draw:text-style-name="P8" draw:layer="layout" svg:x1="10.201cm" svg:y1="5.372cm" svg:x2="13.368cm" svg:y2="5.098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2" draw:text-style-name="P5" draw:layer="layout" svg:x1="10.201cm" svg:y1="5.272cm" svg:x2="10.201cm" svg:y2="5.472cm">
              <svg:desc>P 4813</svg:desc>
              <text:p/>
            </draw:line>
          </draw:g>
          <draw:g draw:name="P 4814">
            <draw:line draw:name="P 4814" draw:style-name="gr22" draw:text-style-name="P5" draw:layer="layout" svg:x1="10.201cm" svg:y1="6.301cm" svg:x2="10.201cm" svg:y2="6.501cm">
              <svg:desc>P 4814</svg:desc>
              <text:p/>
            </draw:line>
            <draw:frame draw:name="P 4814" draw:style-name="gr12" draw:text-style-name="P10" draw:layer="layout" svg:width="1.044cm" svg:height="1.187cm" svg:x="9.729cm" svg:y="6.351cm">
              <draw:text-box>
                <text:p text:style-name="P9"><text:s text:c="4"/>10</text:p>
              </draw:text-box>
            </draw:frame>
            <draw:frame draw:name="P 4814" draw:style-name="gr11" draw:text-style-name="P10" draw:layer="layout" svg:width="1.179cm" svg:height="1.187cm" svg:x="12.829cm" svg:y="6.226cm">
              <draw:text-box>
                <text:p text:style-name="P9">18 <text:s text:c="5"/></text:p>
              </draw:text-box>
            </draw:frame>
            <draw:line draw:name="P 4814" draw:style-name="gr23" draw:text-style-name="P8" draw:layer="layout" svg:x1="10.201cm" svg:y1="6.401cm" svg:x2="13.368cm" svg:y2="6.676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2" draw:text-style-name="P5" draw:layer="layout" svg:x1="13.368cm" svg:y1="6.676cm" svg:x2="13.368cm" svg:y2="6.813cm">
              <svg:desc>P 4814</svg:desc>
              <text:p/>
            </draw:line>
            <draw:frame draw:name="P 4814" draw:style-name="gr12" draw:text-style-name="P10" draw:layer="layout" svg:width="1.044cm" svg:height="1.187cm" svg:x="12.896cm" svg:y="6.763cm">
              <draw:text-box>
                <text:p text:style-name="P9"><text:s text:c="4"/>22</text:p>
              </draw:text-box>
            </draw:frame>
            <draw:frame draw:name="P 4814" draw:style-name="gr11" draw:text-style-name="P10" draw:layer="layout" svg:width="1.179cm" svg:height="1.187cm" svg:x="15.396cm" svg:y="6.569cm">
              <draw:text-box>
                <text:p text:style-name="P9">28 <text:s text:c="5"/></text:p>
              </draw:text-box>
            </draw:frame>
            <draw:line draw:name="P 4814" draw:style-name="gr23" draw:text-style-name="P8" draw:layer="layout" svg:x1="13.368cm" svg:y1="6.813cm" svg:x2="15.935cm" svg:y2="7.019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2" draw:text-style-name="P5" draw:layer="layout" svg:x1="15.935cm" svg:y1="6.919cm" svg:x2="15.935cm" svg:y2="7.119cm">
              <svg:desc>P 4814</svg:desc>
              <text:p/>
            </draw:line>
            <draw:frame draw:name="P 4814" draw:style-name="gr11" draw:text-style-name="P10" draw:layer="layout" svg:width="1.179cm" svg:height="1.187cm" svg:x="18.263cm" svg:y="6.775cm">
              <draw:text-box>
                <text:p text:style-name="P9">34 <text:s text:c="5"/></text:p>
              </draw:text-box>
            </draw:frame>
            <draw:line draw:name="P 4814" draw:style-name="gr23" draw:text-style-name="P8" draw:layer="layout" svg:x1="15.935cm" svg:y1="7.019cm" svg:x2="18.802cm" svg:y2="7.225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2" draw:text-style-name="P5" draw:layer="layout" svg:x1="18.802cm" svg:y1="7.225cm" svg:x2="18.802cm" svg:y2="7.362cm">
              <svg:desc>P 4814</svg:desc>
              <text:p/>
            </draw:line>
          </draw:g>
          <draw:g draw:name="P 5">
            <draw:line draw:name="P 5" draw:style-name="gr22" draw:text-style-name="P5" draw:layer="layout" svg:x1="13.068cm" svg:y1="5.958cm" svg:x2="13.068cm" svg:y2="6.158cm">
              <svg:desc>P 5</svg:desc>
              <text:p/>
            </draw:line>
          </draw:g>
          <draw:g draw:name="P 6">
            <draw:line draw:name="P 6" draw:style-name="gr22" draw:text-style-name="P5" draw:layer="layout" svg:x1="13.068cm" svg:y1="9.561cm" svg:x2="13.068cm" svg:y2="9.761cm">
              <svg:desc>P 6</svg:desc>
              <text:p/>
            </draw:line>
          </draw:g>
          <draw:g draw:name="P 8">
            <draw:line draw:name="P 8" draw:style-name="gr22" draw:text-style-name="P5" draw:layer="layout" svg:x1="13.068cm" svg:y1="22.94cm" svg:x2="13.068cm" svg:y2="23.14cm">
              <svg:desc>P 8</svg:desc>
              <text:p/>
            </draw:line>
          </draw:g>
          <draw:g draw:name="P 9">
            <draw:line draw:name="P 9" draw:style-name="gr22" draw:text-style-name="P5" draw:layer="layout" svg:x1="13.068cm" svg:y1="21.568cm" svg:x2="13.068cm" svg:y2="21.768cm">
              <svg:desc>P 9</svg:desc>
              <text:p/>
            </draw:line>
          </draw:g>
          <draw:g draw:name="R 21 Huk">
            <draw:line draw:name="R 21 Huk" draw:style-name="gr31" draw:text-style-name="P5" draw:layer="layout" svg:x1="13.668cm" svg:y1="16.593cm" svg:x2="13.668cm" svg:y2="16.793cm">
              <svg:desc>R 21 Huk</svg:desc>
              <text:p/>
            </draw:line>
            <draw:line draw:name="R 21 Huk" draw:style-name="gr32" draw:text-style-name="P8" draw:layer="layout" svg:x1="13.068cm" svg:y1="17.036cm" svg:x2="13.668cm" svg:y2="16.693cm">
              <svg:desc>R 21 Huk</svg:desc>
              <text:p/>
            </draw:line>
            <draw:line draw:name="R 21 Huk" draw:style-name="gr31" draw:text-style-name="P5" draw:layer="layout" svg:x1="13.068cm" svg:y1="17.036cm" svg:x2="13.068cm" svg:y2="17.379cm">
              <svg:desc>R 21 Huk</svg:desc>
              <text:p/>
            </draw:line>
            <draw:line draw:name="R 21 Huk" draw:style-name="gr32" draw:text-style-name="P8" draw:layer="layout" svg:x1="13.068cm" svg:y1="17.379cm" svg:x2="13.668cm" svg:y2="17.722cm">
              <svg:desc>R 21 Huk</svg:desc>
              <text:p/>
            </draw:line>
            <draw:line draw:name="R 21 Huk" draw:style-name="gr31" draw:text-style-name="P5" draw:layer="layout" svg:x1="13.668cm" svg:y1="17.622cm" svg:x2="13.668cm" svg:y2="17.822cm">
              <svg:desc>R 21 Huk</svg:desc>
              <text:p/>
            </draw:line>
          </draw:g>
          <draw:g draw:name="St 6146">
            <draw:line draw:name="St 6146" draw:style-name="gr33" draw:text-style-name="P5" draw:layer="layout" svg:x1="15.935cm" svg:y1="18.171cm" svg:x2="15.935cm" svg:y2="18.371cm">
              <svg:desc>St 6146</svg:desc>
              <text:p/>
            </draw:line>
            <draw:frame draw:name="St 6146" draw:style-name="gr12" draw:text-style-name="P10" draw:layer="layout" svg:width="1.044cm" svg:height="1.187cm" svg:x="15.463cm" svg:y="18.221cm">
              <draw:text-box>
                <text:p text:style-name="P9"><text:s text:c="4"/>56</text:p>
              </draw:text-box>
            </draw:frame>
            <draw:frame draw:name="St 6146" draw:style-name="gr11" draw:text-style-name="P10" draw:layer="layout" svg:width="1.179cm" svg:height="1.187cm" svg:x="17.963cm" svg:y="18.095cm">
              <draw:text-box>
                <text:p text:style-name="P9">04 <text:s text:c="5"/></text:p>
              </draw:text-box>
            </draw:frame>
            <draw:line draw:name="St 6146" draw:style-name="gr34" draw:text-style-name="P8" draw:layer="layout" svg:x1="15.935cm" svg:y1="18.271cm" svg:x2="18.502cm" svg:y2="18.545cm">
              <svg:desc>St 6146</svg:desc>
              <text:p text:style-name="P11"><text:s text:c="3"/>St 6146</text:p>
              <text:p text:style-name="P11"><text:span text:style-name="T1"/></text:p>
            </draw:line>
            <draw:line draw:name="St 6146" draw:style-name="gr33" draw:text-style-name="P5" draw:layer="layout" svg:x1="18.502cm" svg:y1="18.545cm" svg:x2="18.502cm" svg:y2="20.398cm">
              <svg:desc>St 6146</svg:desc>
              <text:p/>
            </draw:line>
          </draw:g>
          <draw:g draw:name="V 5364 Mi">
            <draw:line draw:name="V 5364 Mi" draw:style-name="gr35" draw:text-style-name="P5" draw:layer="layout" svg:x1="18.502cm" svg:y1="4cm" svg:x2="18.502cm" svg:y2="4.926cm">
              <svg:desc>V 5364 Mi</svg:desc>
              <text:p/>
            </draw:line>
          </draw:g>
        </draw:g>
      </draw:page>
      <draw:page draw:name="Seitenbergbahn A" draw:style-name="dp1" draw:master-page-name="Standard">
        <draw:g draw:style-name="gr1">
          <draw:g>
            <draw:frame draw:style-name="gr2" draw:text-style-name="P2" draw:layer="layout" svg:width="6.835cm" svg:height="1.187cm" svg:x="7.133cm" svg:y="1cm">
              <draw:text-box>
                <text:p text:style-name="P1">Holstedt – Heiligenfeld</text:p>
              </draw:text-box>
            </draw:frame>
          </draw:g>
          <draw:g>
            <draw:frame draw:style-name="gr7" draw:text-style-name="P4" draw:layer="layout" svg:width="1.611cm" svg:height="1.199cm" svg:x="0.545cm" svg:y="2.5cm">
              <draw:text-box>
                <text:p text:style-name="P3">Hst</text:p>
                <text:p text:style-name="P3">KM: 8</text:p>
              </draw:text-box>
            </draw:frame>
            <draw:line draw:style-name="gr4" draw:text-style-name="P5" draw:layer="layout" svg:x1="1.3cm" svg:y1="4cm" svg:x2="1.3cm" svg:y2="28.7cm">
              <svg:desc>#Track.Hst.1</svg:desc>
              <text:p/>
            </draw:line>
            <draw:frame draw:style-name="gr5" draw:text-style-name="P7" draw:layer="layout" svg:width="0.659cm" svg:height="1.187cm" svg:x="1.021cm" svg:y="3.6cm">
              <draw:text-box>
                <text:p text:style-name="P6">1</text:p>
              </draw:text-box>
            </draw:frame>
            <draw:line draw:style-name="gr4" draw:text-style-name="P5" draw:layer="layout" svg:x1="1.6cm" svg:y1="4cm" svg:x2="1.6cm" svg:y2="28.7cm">
              <svg:desc>#Track.Hst.2</svg:desc>
              <text:p/>
            </draw:line>
            <draw:frame draw:style-name="gr5" draw:text-style-name="P7" draw:layer="layout" svg:width="0.659cm" svg:height="1.187cm" svg:x="1.321cm" svg:y="3.6cm">
              <draw:text-box>
                <text:p text:style-name="P6">2</text:p>
              </draw:text-box>
            </draw:frame>
            <draw:line draw:style-name="gr4" draw:text-style-name="P5" draw:layer="layout" svg:x1="1.9cm" svg:y1="4cm" svg:x2="1.9cm" svg:y2="28.7cm">
              <svg:desc>#Track.Hst.3</svg:desc>
              <text:p/>
            </draw:line>
            <draw:frame draw:style-name="gr5" draw:text-style-name="P7" draw:layer="layout" svg:width="0.659cm" svg:height="1.187cm" svg:x="1.621cm" svg:y="3.6cm">
              <draw:text-box>
                <text:p text:style-name="P6">3</text:p>
              </draw:text-box>
            </draw:frame>
            <draw:line draw:style-name="gr4" draw:text-style-name="P5" draw:layer="layout" svg:x1="2.2cm" svg:y1="4cm" svg:x2="2.2cm" svg:y2="28.7cm">
              <svg:desc>#Track.Hst.4</svg:desc>
              <text:p/>
            </draw:line>
            <draw:frame draw:style-name="gr5" draw:text-style-name="P7" draw:layer="layout" svg:width="0.659cm" svg:height="1.187cm" svg:x="1.921cm" svg:y="3.6cm">
              <draw:text-box>
                <text:p text:style-name="P6">4</text:p>
              </draw:text-box>
            </draw:frame>
            <draw:line draw:style-name="gr4" draw:text-style-name="P5" draw:layer="layout" svg:x1="2.5cm" svg:y1="4cm" svg:x2="2.5cm" svg:y2="28.7cm">
              <svg:desc>#Track.Hst.6</svg:desc>
              <text:p/>
            </draw:line>
            <draw:frame draw:style-name="gr5" draw:text-style-name="P7" draw:layer="layout" svg:width="0.659cm" svg:height="1.187cm" svg:x="2.221cm" svg:y="3.6cm">
              <draw:text-box>
                <text:p text:style-name="P6">6</text:p>
              </draw:text-box>
            </draw:frame>
          </draw:g>
          <draw:g>
            <draw:frame draw:style-name="gr7" draw:text-style-name="P4" draw:layer="layout" svg:width="1.611cm" svg:height="1.199cm" svg:x="3.562cm" svg:y="2.5cm">
              <draw:text-box>
                <text:p text:style-name="P3">Dtl</text:p>
                <text:p text:style-name="P3">KM: 0</text:p>
              </draw:text-box>
            </draw:frame>
            <draw:line draw:style-name="gr4" draw:text-style-name="P5" draw:layer="layout" svg:x1="4.317cm" svg:y1="4cm" svg:x2="4.317cm" svg:y2="28.7cm">
              <svg:desc>#Track.Dtl.1</svg:desc>
              <text:p/>
            </draw:line>
            <draw:frame draw:style-name="gr5" draw:text-style-name="P7" draw:layer="layout" svg:width="0.659cm" svg:height="1.187cm" svg:x="4.038cm" svg:y="3.6cm">
              <draw:text-box>
                <text:p text:style-name="P6">1</text:p>
              </draw:text-box>
            </draw:frame>
            <draw:line draw:style-name="gr4" draw:text-style-name="P5" draw:layer="layout" svg:x1="4.617cm" svg:y1="4cm" svg:x2="4.617cm" svg:y2="28.7cm">
              <svg:desc>#Track.Dtl.2</svg:desc>
              <text:p/>
            </draw:line>
            <draw:frame draw:style-name="gr5" draw:text-style-name="P7" draw:layer="layout" svg:width="0.659cm" svg:height="1.187cm" svg:x="4.338cm" svg:y="3.6cm">
              <draw:text-box>
                <text:p text:style-name="P6">2</text:p>
              </draw:text-box>
            </draw:frame>
          </draw:g>
          <draw:g>
            <draw:frame draw:style-name="gr7" draw:text-style-name="P4" draw:layer="layout" svg:width="1.611cm" svg:height="1.199cm" svg:x="6.579cm" svg:y="2.5cm">
              <draw:text-box>
                <text:p text:style-name="P3">Huk</text:p>
                <text:p text:style-name="P3">KM: 4</text:p>
              </draw:text-box>
            </draw:frame>
            <draw:line draw:style-name="gr4" draw:text-style-name="P5" draw:layer="layout" svg:x1="7.334cm" svg:y1="4cm" svg:x2="7.334cm" svg:y2="28.7cm">
              <svg:desc>#Track.Huk.4</svg:desc>
              <text:p/>
            </draw:line>
            <draw:frame draw:style-name="gr5" draw:text-style-name="P7" draw:layer="layout" svg:width="0.659cm" svg:height="1.187cm" svg:x="7.055cm" svg:y="3.6cm">
              <draw:text-box>
                <text:p text:style-name="P6">4</text:p>
              </draw:text-box>
            </draw:frame>
            <draw:line draw:style-name="gr4" draw:text-style-name="P5" draw:layer="layout" svg:x1="7.634cm" svg:y1="4cm" svg:x2="7.634cm" svg:y2="28.7cm">
              <svg:desc>#Track.Huk.2</svg:desc>
              <text:p/>
            </draw:line>
            <draw:frame draw:style-name="gr5" draw:text-style-name="P7" draw:layer="layout" svg:width="0.659cm" svg:height="1.187cm" svg:x="7.355cm" svg:y="3.6cm">
              <draw:text-box>
                <text:p text:style-name="P6">2</text:p>
              </draw:text-box>
            </draw:frame>
            <draw:line draw:style-name="gr4" draw:text-style-name="P5" draw:layer="layout" svg:x1="7.934cm" svg:y1="4cm" svg:x2="7.934cm" svg:y2="28.7cm">
              <svg:desc>#Track.Huk.1</svg:desc>
              <text:p/>
            </draw:line>
            <draw:frame draw:style-name="gr5" draw:text-style-name="P7" draw:layer="layout" svg:width="0.659cm" svg:height="1.187cm" svg:x="7.655cm" svg:y="3.6cm">
              <draw:text-box>
                <text:p text:style-name="P6">1</text:p>
              </draw:text-box>
            </draw:frame>
            <draw:line draw:style-name="gr4" draw:text-style-name="P5" draw:layer="layout" svg:x1="8.234cm" svg:y1="4cm" svg:x2="8.234cm" svg:y2="28.7cm">
              <svg:desc>#Track.Huk.3</svg:desc>
              <text:p/>
            </draw:line>
            <draw:frame draw:style-name="gr5" draw:text-style-name="P7" draw:layer="layout" svg:width="0.659cm" svg:height="1.187cm" svg:x="7.955cm" svg:y="3.6cm">
              <draw:text-box>
                <text:p text:style-name="P6">3</text:p>
              </draw:text-box>
            </draw:frame>
          </draw:g>
          <draw:g>
            <draw:frame draw:style-name="gr6" draw:text-style-name="P4" draw:layer="layout" svg:width="1.814cm" svg:height="1.199cm" svg:x="9.494cm" svg:y="2.5cm">
              <draw:text-box>
                <text:p text:style-name="P3">Sbg</text:p>
                <text:p text:style-name="P3">KM: 11</text:p>
              </draw:text-box>
            </draw:frame>
            <draw:line draw:style-name="gr4" draw:text-style-name="P5" draw:layer="layout" svg:x1="10.351cm" svg:y1="4cm" svg:x2="10.351cm" svg:y2="28.7cm">
              <svg:desc>#Track.Sbg.1</svg:desc>
              <text:p/>
            </draw:line>
            <draw:frame draw:style-name="gr5" draw:text-style-name="P7" draw:layer="layout" svg:width="0.659cm" svg:height="1.187cm" svg:x="10.072cm" svg:y="3.6cm">
              <draw:text-box>
                <text:p text:style-name="P6">1</text:p>
              </draw:text-box>
            </draw:frame>
            <draw:line draw:style-name="gr4" draw:text-style-name="P5" draw:layer="layout" svg:x1="10.651cm" svg:y1="4cm" svg:x2="10.651cm" svg:y2="28.7cm">
              <svg:desc>#Track.Sbg.2</svg:desc>
              <text:p/>
            </draw:line>
            <draw:frame draw:style-name="gr5" draw:text-style-name="P7" draw:layer="layout" svg:width="0.659cm" svg:height="1.187cm" svg:x="10.372cm" svg:y="3.6cm">
              <draw:text-box>
                <text:p text:style-name="P6">2</text:p>
              </draw:text-box>
            </draw:frame>
            <draw:line draw:style-name="gr4" draw:text-style-name="P5" draw:layer="layout" svg:x1="10.951cm" svg:y1="4cm" svg:x2="10.951cm" svg:y2="28.7cm">
              <svg:desc>#Track.Sbg.3</svg:desc>
              <text:p/>
            </draw:line>
            <draw:frame draw:style-name="gr5" draw:text-style-name="P7" draw:layer="layout" svg:width="0.659cm" svg:height="1.187cm" svg:x="10.672cm" svg:y="3.6cm">
              <draw:text-box>
                <text:p text:style-name="P6">3</text:p>
              </draw:text-box>
            </draw:frame>
          </draw:g>
          <draw:g>
            <draw:frame draw:style-name="gr3" draw:text-style-name="P4" draw:layer="layout" svg:width="1.848cm" svg:height="1.199cm" svg:x="12.494cm" svg:y="2.5cm">
              <draw:text-box>
                <text:p text:style-name="P3">Trk</text:p>
                <text:p text:style-name="P3">KM: 13</text:p>
              </draw:text-box>
            </draw:frame>
            <draw:line draw:style-name="gr4" draw:text-style-name="P5" draw:layer="layout" svg:x1="13.368cm" svg:y1="4cm" svg:x2="13.368cm" svg:y2="28.7cm">
              <svg:desc>#Track.Trk.1</svg:desc>
              <text:p/>
            </draw:line>
            <draw:frame draw:style-name="gr5" draw:text-style-name="P7" draw:layer="layout" svg:width="0.659cm" svg:height="1.187cm" svg:x="13.089cm" svg:y="3.6cm">
              <draw:text-box>
                <text:p text:style-name="P6">1</text:p>
              </draw:text-box>
            </draw:frame>
          </draw:g>
          <draw:g>
            <draw:frame draw:style-name="gr3" draw:text-style-name="P4" draw:layer="layout" svg:width="1.848cm" svg:height="1.199cm" svg:x="15.511cm" svg:y="2.5cm">
              <draw:text-box>
                <text:p text:style-name="P3">Knf</text:p>
                <text:p text:style-name="P3">KM: 15</text:p>
              </draw:text-box>
            </draw:frame>
            <draw:line draw:style-name="gr4" draw:text-style-name="P5" draw:layer="layout" svg:x1="16.385cm" svg:y1="4cm" svg:x2="16.385cm" svg:y2="28.7cm">
              <svg:desc>#Track.Knf.1</svg:desc>
              <text:p/>
            </draw:line>
            <draw:frame draw:style-name="gr5" draw:text-style-name="P7" draw:layer="layout" svg:width="0.659cm" svg:height="1.187cm" svg:x="16.106cm" svg:y="3.6cm">
              <draw:text-box>
                <text:p text:style-name="P6">1</text:p>
              </draw:text-box>
            </draw:frame>
            <draw:line draw:style-name="gr4" draw:text-style-name="P5" draw:layer="layout" svg:x1="16.685cm" svg:y1="4cm" svg:x2="16.685cm" svg:y2="28.7cm">
              <svg:desc>#Track.Knf.2</svg:desc>
              <text:p/>
            </draw:line>
            <draw:frame draw:style-name="gr5" draw:text-style-name="P7" draw:layer="layout" svg:width="0.659cm" svg:height="1.187cm" svg:x="16.406cm" svg:y="3.6cm">
              <draw:text-box>
                <text:p text:style-name="P6">2</text:p>
              </draw:text-box>
            </draw:frame>
          </draw:g>
          <draw:g>
            <draw:frame draw:style-name="gr3" draw:text-style-name="P4" draw:layer="layout" svg:width="1.848cm" svg:height="1.199cm" svg:x="18.528cm" svg:y="2.5cm">
              <draw:text-box>
                <text:p text:style-name="P3">Hfd</text:p>
                <text:p text:style-name="P3">KM: 19</text:p>
              </draw:text-box>
            </draw:frame>
            <draw:line draw:style-name="gr4" draw:text-style-name="P5" draw:layer="layout" svg:x1="19.402cm" svg:y1="4cm" svg:x2="19.402cm" svg:y2="28.7cm">
              <svg:desc>#Track.Hfd.1</svg:desc>
              <text:p/>
            </draw:line>
            <draw:frame draw:style-name="gr5" draw:text-style-name="P7" draw:layer="layout" svg:width="0.659cm" svg:height="1.187cm" svg:x="19.123cm" svg:y="3.6cm">
              <draw:text-box>
                <text:p text:style-name="P6">1</text:p>
              </draw:text-box>
            </draw:frame>
            <draw:line draw:style-name="gr4" draw:text-style-name="P5" draw:layer="layout" svg:x1="19.702cm" svg:y1="4cm" svg:x2="19.702cm" svg:y2="28.7cm">
              <svg:desc>#Track.Hfd.2</svg:desc>
              <text:p/>
            </draw:line>
            <draw:frame draw:style-name="gr5" draw:text-style-name="P7" draw:layer="layout" svg:width="0.659cm" svg:height="1.187cm" svg:x="19.423cm" svg:y="3.6cm">
              <draw:text-box>
                <text:p text:style-name="P6">2</text:p>
              </draw:text-box>
            </draw:frame>
          </draw:g>
          <draw:g>
            <draw:line draw:style-name="gr8" draw:text-style-name="P8" draw:layer="layout" svg:x1="1.3cm" svg:y1="4cm" svg:x2="19.7cm" svg:y2="4cm">
              <svg:desc>#Time.12</svg:desc>
              <text:p/>
            </draw:line>
            <draw:frame draw:style-name="gr9" draw:text-style-name="P4" draw:layer="layout" svg:width="0.976cm" svg:height="1.187cm" svg:x="0.462cm" svg:y="3.7cm">
              <draw:text-box>
                <text:p text:style-name="P3">12</text:p>
              </draw:text-box>
            </draw:frame>
            <draw:frame draw:style-name="gr9" draw:text-style-name="P4" draw:layer="layout" svg:width="0.976cm" svg:height="1.187cm" svg:x="19.862cm" svg:y="3.7cm">
              <draw:text-box>
                <text:p text:style-name="P3">12</text:p>
              </draw:text-box>
            </draw:frame>
          </draw:g>
          <draw:g>
            <draw:line draw:style-name="gr8" draw:text-style-name="P8" draw:layer="layout" svg:x1="1.3cm" svg:y1="6.058cm" svg:x2="19.7cm" svg:y2="6.058cm">
              <svg:desc>#Time.13</svg:desc>
              <text:p/>
            </draw:line>
            <draw:frame draw:style-name="gr9" draw:text-style-name="P4" draw:layer="layout" svg:width="0.976cm" svg:height="1.187cm" svg:x="0.462cm" svg:y="5.758cm">
              <draw:text-box>
                <text:p text:style-name="P3">13</text:p>
              </draw:text-box>
            </draw:frame>
            <draw:frame draw:style-name="gr9" draw:text-style-name="P4" draw:layer="layout" svg:width="0.976cm" svg:height="1.187cm" svg:x="19.862cm" svg:y="5.758cm">
              <draw:text-box>
                <text:p text:style-name="P3">13</text:p>
              </draw:text-box>
            </draw:frame>
          </draw:g>
          <draw:g>
            <draw:line draw:style-name="gr8" draw:text-style-name="P8" draw:layer="layout" svg:x1="1.3cm" svg:y1="8.117cm" svg:x2="19.7cm" svg:y2="8.117cm">
              <svg:desc>#Time.14</svg:desc>
              <text:p/>
            </draw:line>
            <draw:frame draw:style-name="gr9" draw:text-style-name="P4" draw:layer="layout" svg:width="0.976cm" svg:height="1.187cm" svg:x="0.462cm" svg:y="7.817cm">
              <draw:text-box>
                <text:p text:style-name="P3">14</text:p>
              </draw:text-box>
            </draw:frame>
            <draw:frame draw:style-name="gr9" draw:text-style-name="P4" draw:layer="layout" svg:width="0.976cm" svg:height="1.187cm" svg:x="19.862cm" svg:y="7.817cm">
              <draw:text-box>
                <text:p text:style-name="P3">14</text:p>
              </draw:text-box>
            </draw:frame>
          </draw:g>
          <draw:g>
            <draw:line draw:style-name="gr8" draw:text-style-name="P8" draw:layer="layout" svg:x1="1.3cm" svg:y1="10.175cm" svg:x2="19.7cm" svg:y2="10.175cm">
              <svg:desc>#Time.15</svg:desc>
              <text:p/>
            </draw:line>
            <draw:frame draw:style-name="gr9" draw:text-style-name="P4" draw:layer="layout" svg:width="0.976cm" svg:height="1.187cm" svg:x="0.462cm" svg:y="9.875cm">
              <draw:text-box>
                <text:p text:style-name="P3">15</text:p>
              </draw:text-box>
            </draw:frame>
            <draw:frame draw:style-name="gr9" draw:text-style-name="P4" draw:layer="layout" svg:width="0.976cm" svg:height="1.187cm" svg:x="19.862cm" svg:y="9.875cm">
              <draw:text-box>
                <text:p text:style-name="P3">15</text:p>
              </draw:text-box>
            </draw:frame>
          </draw:g>
          <draw:g>
            <draw:line draw:style-name="gr8" draw:text-style-name="P8" draw:layer="layout" svg:x1="1.3cm" svg:y1="12.233cm" svg:x2="19.7cm" svg:y2="12.233cm">
              <svg:desc>#Time.16</svg:desc>
              <text:p/>
            </draw:line>
            <draw:frame draw:style-name="gr9" draw:text-style-name="P4" draw:layer="layout" svg:width="0.976cm" svg:height="1.187cm" svg:x="0.462cm" svg:y="11.933cm">
              <draw:text-box>
                <text:p text:style-name="P3">16</text:p>
              </draw:text-box>
            </draw:frame>
            <draw:frame draw:style-name="gr9" draw:text-style-name="P4" draw:layer="layout" svg:width="0.976cm" svg:height="1.187cm" svg:x="19.862cm" svg:y="11.933cm">
              <draw:text-box>
                <text:p text:style-name="P3">16</text:p>
              </draw:text-box>
            </draw:frame>
          </draw:g>
          <draw:g>
            <draw:line draw:style-name="gr8" draw:text-style-name="P8" draw:layer="layout" svg:x1="1.3cm" svg:y1="14.292cm" svg:x2="19.7cm" svg:y2="14.292cm">
              <svg:desc>#Time.17</svg:desc>
              <text:p/>
            </draw:line>
            <draw:frame draw:style-name="gr9" draw:text-style-name="P4" draw:layer="layout" svg:width="0.976cm" svg:height="1.187cm" svg:x="0.462cm" svg:y="13.992cm">
              <draw:text-box>
                <text:p text:style-name="P3">17</text:p>
              </draw:text-box>
            </draw:frame>
            <draw:frame draw:style-name="gr9" draw:text-style-name="P4" draw:layer="layout" svg:width="0.976cm" svg:height="1.187cm" svg:x="19.862cm" svg:y="13.992cm">
              <draw:text-box>
                <text:p text:style-name="P3">17</text:p>
              </draw:text-box>
            </draw:frame>
          </draw:g>
          <draw:g>
            <draw:line draw:style-name="gr8" draw:text-style-name="P8" draw:layer="layout" svg:x1="1.3cm" svg:y1="16.35cm" svg:x2="19.7cm" svg:y2="16.35cm">
              <svg:desc>#Time.18</svg:desc>
              <text:p/>
            </draw:line>
            <draw:frame draw:style-name="gr9" draw:text-style-name="P4" draw:layer="layout" svg:width="0.976cm" svg:height="1.187cm" svg:x="0.462cm" svg:y="16.05cm">
              <draw:text-box>
                <text:p text:style-name="P3">18</text:p>
              </draw:text-box>
            </draw:frame>
            <draw:frame draw:style-name="gr9" draw:text-style-name="P4" draw:layer="layout" svg:width="0.976cm" svg:height="1.187cm" svg:x="19.862cm" svg:y="16.05cm">
              <draw:text-box>
                <text:p text:style-name="P3">18</text:p>
              </draw:text-box>
            </draw:frame>
          </draw:g>
          <draw:g>
            <draw:line draw:style-name="gr8" draw:text-style-name="P8" draw:layer="layout" svg:x1="1.3cm" svg:y1="18.408cm" svg:x2="19.7cm" svg:y2="18.408cm">
              <svg:desc>#Time.19</svg:desc>
              <text:p/>
            </draw:line>
            <draw:frame draw:style-name="gr9" draw:text-style-name="P4" draw:layer="layout" svg:width="0.976cm" svg:height="1.187cm" svg:x="0.462cm" svg:y="18.108cm">
              <draw:text-box>
                <text:p text:style-name="P3">19</text:p>
              </draw:text-box>
            </draw:frame>
            <draw:frame draw:style-name="gr9" draw:text-style-name="P4" draw:layer="layout" svg:width="0.976cm" svg:height="1.187cm" svg:x="19.862cm" svg:y="18.108cm">
              <draw:text-box>
                <text:p text:style-name="P3">19</text:p>
              </draw:text-box>
            </draw:frame>
          </draw:g>
          <draw:g>
            <draw:line draw:style-name="gr8" draw:text-style-name="P8" draw:layer="layout" svg:x1="1.3cm" svg:y1="20.467cm" svg:x2="19.7cm" svg:y2="20.467cm">
              <svg:desc>#Time.20</svg:desc>
              <text:p/>
            </draw:line>
            <draw:frame draw:style-name="gr9" draw:text-style-name="P4" draw:layer="layout" svg:width="0.976cm" svg:height="1.187cm" svg:x="0.462cm" svg:y="20.167cm">
              <draw:text-box>
                <text:p text:style-name="P3">20</text:p>
              </draw:text-box>
            </draw:frame>
            <draw:frame draw:style-name="gr9" draw:text-style-name="P4" draw:layer="layout" svg:width="0.976cm" svg:height="1.187cm" svg:x="19.862cm" svg:y="20.167cm">
              <draw:text-box>
                <text:p text:style-name="P3">20</text:p>
              </draw:text-box>
            </draw:frame>
          </draw:g>
          <draw:g>
            <draw:line draw:style-name="gr8" draw:text-style-name="P8" draw:layer="layout" svg:x1="1.3cm" svg:y1="22.525cm" svg:x2="19.7cm" svg:y2="22.525cm">
              <svg:desc>#Time.21</svg:desc>
              <text:p/>
            </draw:line>
            <draw:frame draw:style-name="gr9" draw:text-style-name="P4" draw:layer="layout" svg:width="0.976cm" svg:height="1.187cm" svg:x="0.462cm" svg:y="22.225cm">
              <draw:text-box>
                <text:p text:style-name="P3">21</text:p>
              </draw:text-box>
            </draw:frame>
            <draw:frame draw:style-name="gr9" draw:text-style-name="P4" draw:layer="layout" svg:width="0.976cm" svg:height="1.187cm" svg:x="19.862cm" svg:y="22.225cm">
              <draw:text-box>
                <text:p text:style-name="P3">21</text:p>
              </draw:text-box>
            </draw:frame>
          </draw:g>
          <draw:g>
            <draw:line draw:style-name="gr8" draw:text-style-name="P8" draw:layer="layout" svg:x1="1.3cm" svg:y1="24.583cm" svg:x2="19.7cm" svg:y2="24.583cm">
              <svg:desc>#Time.22</svg:desc>
              <text:p/>
            </draw:line>
            <draw:frame draw:style-name="gr9" draw:text-style-name="P4" draw:layer="layout" svg:width="0.976cm" svg:height="1.187cm" svg:x="0.462cm" svg:y="24.283cm">
              <draw:text-box>
                <text:p text:style-name="P3">22</text:p>
              </draw:text-box>
            </draw:frame>
            <draw:frame draw:style-name="gr9" draw:text-style-name="P4" draw:layer="layout" svg:width="0.976cm" svg:height="1.187cm" svg:x="19.862cm" svg:y="24.283cm">
              <draw:text-box>
                <text:p text:style-name="P3">22</text:p>
              </draw:text-box>
            </draw:frame>
          </draw:g>
          <draw:g>
            <draw:line draw:style-name="gr8" draw:text-style-name="P8" draw:layer="layout" svg:x1="1.3cm" svg:y1="26.642cm" svg:x2="19.7cm" svg:y2="26.642cm">
              <svg:desc>#Time.23</svg:desc>
              <text:p/>
            </draw:line>
            <draw:frame draw:style-name="gr9" draw:text-style-name="P4" draw:layer="layout" svg:width="0.976cm" svg:height="1.187cm" svg:x="0.462cm" svg:y="26.342cm">
              <draw:text-box>
                <text:p text:style-name="P3">23</text:p>
              </draw:text-box>
            </draw:frame>
            <draw:frame draw:style-name="gr9" draw:text-style-name="P4" draw:layer="layout" svg:width="0.976cm" svg:height="1.187cm" svg:x="19.862cm" svg:y="26.342cm">
              <draw:text-box>
                <text:p text:style-name="P3">23</text:p>
              </draw:text-box>
            </draw:frame>
          </draw:g>
          <draw:g>
            <draw:line draw:style-name="gr8" draw:text-style-name="P8" draw:layer="layout" svg:x1="1.3cm" svg:y1="28.7cm" svg:x2="19.7cm" svg:y2="28.7cm">
              <svg:desc>#Time.24</svg:desc>
              <text:p/>
            </draw:line>
            <draw:line draw:style-name="gr8" draw:text-style-name="P8" draw:layer="layout" svg:x1="1.3cm" svg:y1="28.7cm" svg:x2="19.7cm" svg:y2="28.7cm">
              <svg:desc>#Time.00</svg:desc>
              <text:p/>
            </draw:line>
            <draw:frame draw:style-name="gr9" draw:text-style-name="P4" draw:layer="layout" svg:width="0.976cm" svg:height="1.187cm" svg:x="0.462cm" svg:y="28.4cm">
              <draw:text-box>
                <text:p text:style-name="P3">24</text:p>
              </draw:text-box>
            </draw:frame>
            <draw:frame draw:style-name="gr9" draw:text-style-name="P4" draw:layer="layout" svg:width="0.976cm" svg:height="1.187cm" svg:x="19.862cm" svg:y="28.4cm">
              <draw:text-box>
                <text:p text:style-name="P3">24</text:p>
              </draw:text-box>
            </draw:frame>
          </draw:g>
          <draw:g draw:name="Bp 1687 [Sa]">
            <draw:line draw:name="Bp 1687 [Sa]" draw:style-name="gr10" draw:text-style-name="P5" draw:layer="layout" svg:x1="1.9cm" svg:y1="12.473cm" svg:x2="1.9cm" svg:y2="12.679cm">
              <svg:desc>Bp 1687 [Sa]</svg:desc>
              <text:p/>
            </draw:line>
            <draw:frame draw:name="Bp 1687 [Sa]" draw:style-name="gr12" draw:text-style-name="P10" draw:layer="layout" svg:width="1.044cm" svg:height="1.187cm" svg:x="1.428cm" svg:y="12.629cm">
              <draw:text-box>
                <text:p text:style-name="P9"><text:s text:c="4"/>13</text:p>
              </draw:text-box>
            </draw:frame>
            <draw:frame draw:name="Bp 1687 [Sa]" draw:style-name="gr11" draw:text-style-name="P10" draw:layer="layout" svg:width="1.179cm" svg:height="1.187cm" svg:x="4.078cm" svg:y="12.401cm">
              <draw:text-box>
                <text:p text:style-name="P9">18 <text:s text:c="5"/></text:p>
              </draw:text-box>
            </draw:frame>
            <draw:line draw:name="Bp 1687 [Sa]" draw:style-name="gr13" draw:text-style-name="P8" draw:layer="layout" svg:x1="1.9cm" svg:y1="12.679cm" svg:x2="4.617cm" svg:y2="12.851cm">
              <svg:desc>Bp 1687 [Sa]</svg:desc>
              <text:p text:style-name="P11"><text:s text:c="3"/>Bp 1687 [Sa]</text:p>
              <text:p text:style-name="P11"><text:span text:style-name="T1"/></text:p>
            </draw:line>
            <draw:line draw:name="Bp 1687 [Sa]" draw:style-name="gr10" draw:text-style-name="P5" draw:layer="layout" svg:x1="4.617cm" svg:y1="12.751cm" svg:x2="4.617cm" svg:y2="12.951cm">
              <svg:desc>Bp 1687 [Sa]</svg:desc>
              <text:p/>
            </draw:line>
            <draw:frame draw:name="Bp 1687 [Sa]" draw:style-name="gr11" draw:text-style-name="P10" draw:layer="layout" svg:width="1.179cm" svg:height="1.187cm" svg:x="7.395cm" svg:y="12.607cm">
              <draw:text-box>
                <text:p text:style-name="P9">24 <text:s text:c="5"/></text:p>
              </draw:text-box>
            </draw:frame>
            <draw:line draw:name="Bp 1687 [Sa]" draw:style-name="gr13" draw:text-style-name="P8" draw:layer="layout" svg:x1="4.617cm" svg:y1="12.851cm" svg:x2="7.934cm" svg:y2="13.057cm">
              <svg:desc>Bp 1687 [Sa]</svg:desc>
              <text:p text:style-name="P11"><text:s text:c="3"/>Bp 1687 [Sa]</text:p>
              <text:p text:style-name="P11"><text:span text:style-name="T1"/></text:p>
            </draw:line>
            <draw:line draw:name="Bp 1687 [Sa]" draw:style-name="gr10" draw:text-style-name="P5" draw:layer="layout" svg:x1="7.934cm" svg:y1="12.957cm" svg:x2="7.934cm" svg:y2="13.157cm">
              <svg:desc>Bp 1687 [Sa]</svg:desc>
              <text:p/>
            </draw:line>
            <draw:frame draw:name="Bp 1687 [Sa]" draw:style-name="gr11" draw:text-style-name="P10" draw:layer="layout" svg:width="1.179cm" svg:height="1.187cm" svg:x="9.812cm" svg:y="12.881cm">
              <draw:text-box>
                <text:p text:style-name="P9">32 <text:s text:c="5"/></text:p>
              </draw:text-box>
            </draw:frame>
            <draw:line draw:name="Bp 1687 [Sa]" draw:style-name="gr13" draw:text-style-name="P8" draw:layer="layout" svg:x1="7.934cm" svg:y1="13.057cm" svg:x2="10.351cm" svg:y2="13.331cm">
              <svg:desc>Bp 1687 [Sa]</svg:desc>
              <text:p text:style-name="P11"><text:s text:c="3"/>Bp 1687 [Sa]</text:p>
              <text:p text:style-name="P11"><text:span text:style-name="T1"/></text:p>
            </draw:line>
            <draw:line draw:name="Bp 1687 [Sa]" draw:style-name="gr10" draw:text-style-name="P5" draw:layer="layout" svg:x1="10.351cm" svg:y1="13.231cm" svg:x2="10.351cm" svg:y2="13.431cm">
              <svg:desc>Bp 1687 [Sa]</svg:desc>
              <text:p/>
            </draw:line>
          </draw:g>
          <draw:g draw:name="Bp 1688 [Sa]">
            <draw:line draw:name="Bp 1688 [Sa]" draw:style-name="gr10" draw:text-style-name="P5" draw:layer="layout" svg:x1="10.351cm" svg:y1="14.398cm" svg:x2="10.351cm" svg:y2="14.598cm">
              <svg:desc>Bp 1688 [Sa]</svg:desc>
              <text:p/>
            </draw:line>
            <draw:frame draw:name="Bp 1688 [Sa]" draw:style-name="gr11" draw:text-style-name="P10" draw:layer="layout" svg:width="1.179cm" svg:height="1.187cm" svg:x="9.812cm" svg:y="14.448cm">
              <draw:text-box>
                <text:p text:style-name="P9">06 <text:s text:c="5"/></text:p>
              </draw:text-box>
            </draw:frame>
            <draw:frame draw:name="Bp 1688 [Sa]" draw:style-name="gr12" draw:text-style-name="P10" draw:layer="layout" svg:width="1.044cm" svg:height="1.187cm" svg:x="7.462cm" svg:y="14.322cm">
              <draw:text-box>
                <text:p text:style-name="P9"><text:s text:c="4"/>14</text:p>
              </draw:text-box>
            </draw:frame>
            <draw:line draw:name="Bp 1688 [Sa]" draw:style-name="gr13" draw:text-style-name="P8" draw:layer="layout" svg:x1="7.934cm" svg:y1="14.772cm" svg:x2="10.351cm" svg:y2="14.498cm">
              <svg:desc>Bp 1688 [Sa]</svg:desc>
              <text:p text:style-name="P11">Bp 1688 [Sa] <text:s text:c="2"/></text:p>
              <text:p text:style-name="P11"><text:span text:style-name="T1"/></text:p>
            </draw:line>
            <draw:line draw:name="Bp 1688 [Sa]" draw:style-name="gr10" draw:text-style-name="P5" draw:layer="layout" svg:x1="7.934cm" svg:y1="14.672cm" svg:x2="7.934cm" svg:y2="14.872cm">
              <svg:desc>Bp 1688 [Sa]</svg:desc>
              <text:p/>
            </draw:line>
            <draw:frame draw:name="Bp 1688 [Sa]" draw:style-name="gr12" draw:text-style-name="P10" draw:layer="layout" svg:width="1.044cm" svg:height="1.187cm" svg:x="4.145cm" svg:y="14.528cm">
              <draw:text-box>
                <text:p text:style-name="P9"><text:s text:c="4"/>20</text:p>
              </draw:text-box>
            </draw:frame>
            <draw:line draw:name="Bp 1688 [Sa]" draw:style-name="gr13" draw:text-style-name="P8" draw:layer="layout" svg:x1="4.617cm" svg:y1="14.978cm" svg:x2="7.934cm" svg:y2="14.772cm">
              <svg:desc>Bp 1688 [Sa]</svg:desc>
              <text:p text:style-name="P11">Bp 1688 [Sa] <text:s text:c="2"/></text:p>
              <text:p text:style-name="P11"><text:span text:style-name="T1"/></text:p>
            </draw:line>
            <draw:line draw:name="Bp 1688 [Sa]" draw:style-name="gr10" draw:text-style-name="P5" draw:layer="layout" svg:x1="4.617cm" svg:y1="14.878cm" svg:x2="4.617cm" svg:y2="15.078cm">
              <svg:desc>Bp 1688 [Sa]</svg:desc>
              <text:p/>
            </draw:line>
            <draw:frame draw:name="Bp 1688 [Sa]" draw:style-name="gr12" draw:text-style-name="P10" draw:layer="layout" svg:width="1.044cm" svg:height="1.187cm" svg:x="1.428cm" svg:y="14.7cm">
              <draw:text-box>
                <text:p text:style-name="P9"><text:s text:c="4"/>25</text:p>
              </draw:text-box>
            </draw:frame>
            <draw:line draw:name="Bp 1688 [Sa]" draw:style-name="gr13" draw:text-style-name="P8" draw:layer="layout" svg:x1="1.9cm" svg:y1="15.15cm" svg:x2="4.617cm" svg:y2="14.978cm">
              <svg:desc>Bp 1688 [Sa]</svg:desc>
              <text:p text:style-name="P11">Bp 1688 [Sa] <text:s text:c="2"/></text:p>
              <text:p text:style-name="P11"><text:span text:style-name="T1"/></text:p>
            </draw:line>
            <draw:line draw:name="Bp 1688 [Sa]" draw:style-name="gr10" draw:text-style-name="P5" draw:layer="layout" svg:x1="1.9cm" svg:y1="15.15cm" svg:x2="1.9cm" svg:y2="15.355cm">
              <svg:desc>Bp 1688 [Sa]</svg:desc>
              <text:p/>
            </draw:line>
          </draw:g>
          <draw:g draw:name="Bp 2566 [Sa]">
            <draw:line draw:name="Bp 2566 [Sa]" draw:style-name="gr10" draw:text-style-name="P5" draw:layer="layout" svg:x1="4.317cm" svg:y1="4.998cm" svg:x2="4.317cm" svg:y2="5.198cm">
              <svg:desc>Bp 2566 [Sa]</svg:desc>
              <text:p/>
            </draw:line>
            <draw:frame draw:name="Bp 2566 [Sa]" draw:style-name="gr11" draw:text-style-name="P10" draw:layer="layout" svg:width="1.179cm" svg:height="1.187cm" svg:x="3.778cm" svg:y="5.048cm">
              <draw:text-box>
                <text:p text:style-name="P9">32 <text:s text:c="5"/></text:p>
              </draw:text-box>
            </draw:frame>
            <draw:frame draw:name="Bp 2566 [Sa]" draw:style-name="gr12" draw:text-style-name="P10" draw:layer="layout" svg:width="1.044cm" svg:height="1.187cm" svg:x="1.128cm" svg:y="4.819cm">
              <draw:text-box>
                <text:p text:style-name="P9"><text:s text:c="4"/>37</text:p>
              </draw:text-box>
            </draw:frame>
            <draw:line draw:name="Bp 2566 [Sa]" draw:style-name="gr13" draw:text-style-name="P8" draw:layer="layout" svg:x1="1.6cm" svg:y1="5.269cm" svg:x2="4.317cm" svg:y2="5.098cm">
              <svg:desc>Bp 2566 [Sa]</svg:desc>
              <text:p text:style-name="P11">Bp 2566 [Sa] <text:s text:c="2"/></text:p>
              <text:p text:style-name="P11"><text:span text:style-name="T1"/></text:p>
            </draw:line>
            <draw:line draw:name="Bp 2566 [Sa]" draw:style-name="gr10" draw:text-style-name="P5" draw:layer="layout" svg:x1="1.6cm" svg:y1="5.269cm" svg:x2="1.6cm" svg:y2="5.406cm">
              <svg:desc>Bp 2566 [Sa]</svg:desc>
              <text:p/>
            </draw:line>
          </draw:g>
          <draw:g draw:name="D 237 [Sa]">
            <draw:line draw:name="D 237 [Sa]" draw:style-name="gr14" draw:text-style-name="P5" draw:layer="layout" svg:x1="1.9cm" svg:y1="11.138cm" svg:x2="1.9cm" svg:y2="11.338cm">
              <svg:desc>D 237 [Sa]</svg:desc>
              <text:p/>
            </draw:line>
            <draw:frame draw:name="D 237 [Sa]" draw:style-name="gr12" draw:text-style-name="P10" draw:layer="layout" svg:width="1.044cm" svg:height="1.187cm" svg:x="1.428cm" svg:y="11.188cm">
              <draw:text-box>
                <text:p text:style-name="P9"><text:s text:c="4"/>31</text:p>
              </draw:text-box>
            </draw:frame>
            <draw:frame draw:name="D 237 [Sa]" draw:style-name="gr11" draw:text-style-name="P10" draw:layer="layout" svg:width="1.179cm" svg:height="1.187cm" svg:x="4.078cm" svg:y="10.96cm">
              <draw:text-box>
                <text:p text:style-name="P9">36 <text:s text:c="5"/></text:p>
              </draw:text-box>
            </draw:frame>
            <draw:line draw:name="D 237 [Sa]" draw:style-name="gr15" draw:text-style-name="P8" draw:layer="layout" svg:x1="1.9cm" svg:y1="11.238cm" svg:x2="4.617cm" svg:y2="11.41cm">
              <svg:desc>D 237 [Sa]</svg:desc>
              <text:p text:style-name="P11"><text:s text:c="3"/>D 237 [Sa]</text:p>
              <text:p text:style-name="P11"><text:span text:style-name="T1"/></text:p>
            </draw:line>
            <draw:line draw:name="D 237 [Sa]" draw:style-name="gr14" draw:text-style-name="P5" draw:layer="layout" svg:x1="4.617cm" svg:y1="11.31cm" svg:x2="4.617cm" svg:y2="11.51cm">
              <svg:desc>D 237 [Sa]</svg:desc>
              <text:p/>
            </draw:line>
          </draw:g>
          <draw:g draw:name="Dg 6304 Mi">
            <draw:line draw:name="Dg 6304 Mi" draw:style-name="gr16" draw:text-style-name="P5" draw:layer="layout" svg:x1="10.951cm" svg:y1="15.427cm" svg:x2="10.951cm" svg:y2="15.627cm">
              <svg:desc>Dg 6304 Mi</svg:desc>
              <text:p/>
            </draw:line>
            <draw:frame draw:name="Dg 6304 Mi" draw:style-name="gr11" draw:text-style-name="P10" draw:layer="layout" svg:width="1.179cm" svg:height="1.187cm" svg:x="10.412cm" svg:y="15.477cm">
              <draw:text-box>
                <text:p text:style-name="P9">36 <text:s text:c="5"/></text:p>
              </draw:text-box>
            </draw:frame>
            <draw:frame draw:name="Dg 6304 Mi" draw:style-name="gr12" draw:text-style-name="P10" draw:layer="layout" svg:width="1.044cm" svg:height="1.187cm" svg:x="7.462cm" svg:y="15.351cm">
              <draw:text-box>
                <text:p text:style-name="P9"><text:s text:c="4"/>44</text:p>
              </draw:text-box>
            </draw:frame>
            <draw:line draw:name="Dg 6304 Mi" draw:style-name="gr17" draw:text-style-name="P8" draw:layer="layout" svg:x1="7.934cm" svg:y1="15.801cm" svg:x2="10.951cm" svg:y2="15.527cm">
              <svg:desc>Dg 6304 Mi</svg:desc>
              <text:p text:style-name="P11">Dg 6304 Mi <text:s text:c="2"/></text:p>
              <text:p text:style-name="P11"><text:span text:style-name="T1"/></text:p>
            </draw:line>
            <draw:line draw:name="Dg 6304 Mi" draw:style-name="gr16" draw:text-style-name="P5" draw:layer="layout" svg:x1="7.934cm" svg:y1="15.701cm" svg:x2="7.934cm" svg:y2="15.901cm">
              <svg:desc>Dg 6304 Mi</svg:desc>
              <text:p/>
            </draw:line>
            <draw:frame draw:name="Dg 6304 Mi" draw:style-name="gr12" draw:text-style-name="P10" draw:layer="layout" svg:width="1.044cm" svg:height="1.187cm" svg:x="3.845cm" svg:y="15.557cm">
              <draw:text-box>
                <text:p text:style-name="P9"><text:s text:c="4"/>50</text:p>
              </draw:text-box>
            </draw:frame>
            <draw:line draw:name="Dg 6304 Mi" draw:style-name="gr17" draw:text-style-name="P8" draw:layer="layout" svg:x1="4.317cm" svg:y1="16.007cm" svg:x2="7.934cm" svg:y2="15.801cm">
              <svg:desc>Dg 6304 Mi</svg:desc>
              <text:p text:style-name="P11">Dg 6304 Mi <text:s text:c="2"/></text:p>
              <text:p text:style-name="P11"><text:span text:style-name="T1"/></text:p>
            </draw:line>
            <draw:line draw:name="Dg 6304 Mi" draw:style-name="gr16" draw:text-style-name="P5" draw:layer="layout" svg:x1="4.317cm" svg:y1="15.907cm" svg:x2="4.317cm" svg:y2="16.107cm">
              <svg:desc>Dg 6304 Mi</svg:desc>
              <text:p/>
            </draw:line>
            <draw:frame draw:name="Dg 6304 Mi" draw:style-name="gr12" draw:text-style-name="P10" draw:layer="layout" svg:width="1.044cm" svg:height="1.187cm" svg:x="1.128cm" svg:y="15.831cm">
              <draw:text-box>
                <text:p text:style-name="P9"><text:s text:c="4"/>58</text:p>
              </draw:text-box>
            </draw:frame>
            <draw:line draw:name="Dg 6304 Mi" draw:style-name="gr17" draw:text-style-name="P8" draw:layer="layout" svg:x1="1.6cm" svg:y1="16.281cm" svg:x2="4.317cm" svg:y2="16.007cm">
              <svg:desc>Dg 6304 Mi</svg:desc>
              <text:p text:style-name="P11">Dg 6304 Mi <text:s text:c="2"/></text:p>
              <text:p text:style-name="P11"><text:span text:style-name="T1"/></text:p>
            </draw:line>
            <draw:line draw:name="Dg 6304 Mi" draw:style-name="gr16" draw:text-style-name="P5" draw:layer="layout" svg:x1="1.6cm" svg:y1="16.181cm" svg:x2="1.6cm" svg:y2="16.381cm">
              <svg:desc>Dg 6304 Mi</svg:desc>
              <text:p/>
            </draw:line>
          </draw:g>
          <draw:g draw:name="Dg 6595 [Sa]">
            <draw:line draw:name="Dg 6595 [Sa]" draw:style-name="gr16" draw:text-style-name="P5" draw:layer="layout" svg:x1="1.9cm" svg:y1="19.372cm" svg:x2="1.9cm" svg:y2="19.572cm">
              <svg:desc>Dg 6595 [Sa]</svg:desc>
              <text:p/>
            </draw:line>
            <draw:frame draw:name="Dg 6595 [Sa]" draw:style-name="gr12" draw:text-style-name="P10" draw:layer="layout" svg:width="1.044cm" svg:height="1.187cm" svg:x="1.428cm" svg:y="19.422cm">
              <draw:text-box>
                <text:p text:style-name="P9"><text:s text:c="4"/>31</text:p>
              </draw:text-box>
            </draw:frame>
            <draw:frame draw:name="Dg 6595 [Sa]" draw:style-name="gr11" draw:text-style-name="P10" draw:layer="layout" svg:width="1.179cm" svg:height="1.187cm" svg:x="4.078cm" svg:y="19.296cm">
              <draw:text-box>
                <text:p text:style-name="P9">39 <text:s text:c="5"/></text:p>
              </draw:text-box>
            </draw:frame>
            <draw:line draw:name="Dg 6595 [Sa]" draw:style-name="gr17" draw:text-style-name="P8" draw:layer="layout" svg:x1="1.9cm" svg:y1="19.472cm" svg:x2="4.617cm" svg:y2="19.746cm">
              <svg:desc>Dg 6595 [Sa]</svg:desc>
              <text:p text:style-name="P11"><text:s text:c="3"/>Dg 6595 [Sa]</text:p>
              <text:p text:style-name="P11"><text:span text:style-name="T1"/></text:p>
            </draw:line>
            <draw:line draw:name="Dg 6595 [Sa]" draw:style-name="gr16" draw:text-style-name="P5" draw:layer="layout" svg:x1="4.617cm" svg:y1="19.646cm" svg:x2="4.617cm" svg:y2="19.846cm">
              <svg:desc>Dg 6595 [Sa]</svg:desc>
              <text:p/>
            </draw:line>
          </draw:g>
          <draw:g draw:name="Dg 6840">
            <draw:line draw:name="Dg 6840" draw:style-name="gr16" draw:text-style-name="P5" draw:layer="layout" svg:x1="4.317cm" svg:y1="24.14cm" svg:x2="4.317cm" svg:y2="24.34cm">
              <svg:desc>Dg 6840</svg:desc>
              <text:p/>
            </draw:line>
            <draw:frame draw:name="Dg 6840" draw:style-name="gr11" draw:text-style-name="P10" draw:layer="layout" svg:width="1.179cm" svg:height="1.187cm" svg:x="3.778cm" svg:y="24.19cm">
              <draw:text-box>
                <text:p text:style-name="P9">50 <text:s text:c="5"/></text:p>
              </draw:text-box>
            </draw:frame>
            <draw:frame draw:name="Dg 6840" draw:style-name="gr12" draw:text-style-name="P10" draw:layer="layout" svg:width="1.044cm" svg:height="1.187cm" svg:x="1.128cm" svg:y="24.064cm">
              <draw:text-box>
                <text:p text:style-name="P9"><text:s text:c="4"/>58</text:p>
              </draw:text-box>
            </draw:frame>
            <draw:line draw:name="Dg 6840" draw:style-name="gr17" draw:text-style-name="P8" draw:layer="layout" svg:x1="1.6cm" svg:y1="24.514cm" svg:x2="4.317cm" svg:y2="24.24cm">
              <svg:desc>Dg 6840</svg:desc>
              <text:p text:style-name="P11">Dg 6840 <text:s text:c="2"/></text:p>
              <text:p text:style-name="P11"><text:span text:style-name="T1"/></text:p>
            </draw:line>
            <draw:line draw:name="Dg 6840" draw:style-name="gr16" draw:text-style-name="P5" draw:layer="layout" svg:x1="1.6cm" svg:y1="24.414cm" svg:x2="1.6cm" svg:y2="24.614cm">
              <svg:desc>Dg 6840</svg:desc>
              <text:p/>
            </draw:line>
          </draw:g>
          <draw:g draw:name="Dg 6841">
            <draw:line draw:name="Dg 6841" draw:style-name="gr16" draw:text-style-name="P5" draw:layer="layout" svg:x1="1.9cm" svg:y1="8.394cm" svg:x2="1.9cm" svg:y2="8.594cm">
              <svg:desc>Dg 6841</svg:desc>
              <text:p/>
            </draw:line>
            <draw:frame draw:name="Dg 6841" draw:style-name="gr30" draw:text-style-name="P10" draw:layer="layout" svg:width="1.027cm" svg:height="1.187cm" svg:x="1.437cm" svg:y="8.444cm">
              <draw:text-box>
                <text:p text:style-name="P9"><text:s text:c="4"/>11</text:p>
              </draw:text-box>
            </draw:frame>
            <draw:frame draw:name="Dg 6841" draw:style-name="gr11" draw:text-style-name="P10" draw:layer="layout" svg:width="1.179cm" svg:height="1.187cm" svg:x="4.078cm" svg:y="8.319cm">
              <draw:text-box>
                <text:p text:style-name="P9">19 <text:s text:c="5"/></text:p>
              </draw:text-box>
            </draw:frame>
            <draw:line draw:name="Dg 6841" draw:style-name="gr17" draw:text-style-name="P8" draw:layer="layout" svg:x1="1.9cm" svg:y1="8.494cm" svg:x2="4.617cm" svg:y2="8.769cm">
              <svg:desc>Dg 6841</svg:desc>
              <text:p text:style-name="P11"><text:s text:c="3"/>Dg 6841</text:p>
              <text:p text:style-name="P11"><text:span text:style-name="T1"/></text:p>
            </draw:line>
            <draw:line draw:name="Dg 6841" draw:style-name="gr16" draw:text-style-name="P5" draw:layer="layout" svg:x1="4.617cm" svg:y1="8.669cm" svg:x2="4.617cm" svg:y2="8.869cm">
              <svg:desc>Dg 6841</svg:desc>
              <text:p/>
            </draw:line>
          </draw:g>
          <draw:g draw:name="Dg 6978">
            <draw:line draw:name="Dg 6978" draw:style-name="gr16" draw:text-style-name="P5" draw:layer="layout" svg:x1="19.402cm" svg:y1="21.876cm" svg:x2="19.402cm" svg:y2="22.076cm">
              <svg:desc>Dg 6978</svg:desc>
              <text:p/>
            </draw:line>
            <draw:frame draw:name="Dg 6978" draw:style-name="gr11" draw:text-style-name="P10" draw:layer="layout" svg:width="1.179cm" svg:height="1.187cm" svg:x="18.863cm" svg:y="21.926cm">
              <draw:text-box>
                <text:p text:style-name="P9">44 <text:s text:c="5"/></text:p>
              </draw:text-box>
            </draw:frame>
            <draw:frame draw:name="Dg 6978" draw:style-name="gr12" draw:text-style-name="P10" draw:layer="layout" svg:width="1.044cm" svg:height="1.187cm" svg:x="15.913cm" svg:y="21.801cm">
              <draw:text-box>
                <text:p text:style-name="P9"><text:s text:c="4"/>52</text:p>
              </draw:text-box>
            </draw:frame>
            <draw:line draw:name="Dg 6978" draw:style-name="gr17" draw:text-style-name="P8" draw:layer="layout" svg:x1="16.385cm" svg:y1="22.251cm" svg:x2="19.402cm" svg:y2="21.976cm">
              <svg:desc>Dg 6978</svg:desc>
              <text:p text:style-name="P11">Dg 6978 <text:s text:c="2"/></text:p>
              <text:p text:style-name="P11"><text:span text:style-name="T1"/></text:p>
            </draw:line>
            <draw:line draw:name="Dg 6978" draw:style-name="gr16" draw:text-style-name="P5" draw:layer="layout" svg:x1="16.385cm" svg:y1="22.151cm" svg:x2="16.385cm" svg:y2="22.351cm">
              <svg:desc>Dg 6978</svg:desc>
              <text:p/>
            </draw:line>
            <draw:frame draw:name="Dg 6978" draw:style-name="gr12" draw:text-style-name="P10" draw:layer="layout" svg:width="1.044cm" svg:height="1.187cm" svg:x="12.896cm" svg:y="21.904cm">
              <draw:text-box>
                <text:p text:style-name="P9"><text:s text:c="4"/>55</text:p>
              </draw:text-box>
            </draw:frame>
            <draw:line draw:name="Dg 6978" draw:style-name="gr17" draw:text-style-name="P8" draw:layer="layout" svg:x1="13.368cm" svg:y1="22.354cm" svg:x2="16.385cm" svg:y2="22.251cm">
              <svg:desc>Dg 6978</svg:desc>
              <text:p text:style-name="P11">Dg 6978 <text:s text:c="2"/></text:p>
              <text:p text:style-name="P11"><text:span text:style-name="T1"/></text:p>
            </draw:line>
            <draw:line draw:name="Dg 6978" draw:style-name="gr16" draw:text-style-name="P5" draw:layer="layout" svg:x1="13.368cm" svg:y1="22.254cm" svg:x2="13.368cm" svg:y2="22.454cm">
              <svg:desc>Dg 6978</svg:desc>
              <text:p/>
            </draw:line>
            <draw:frame draw:name="Dg 6978" draw:style-name="gr12" draw:text-style-name="P10" draw:layer="layout" svg:width="1.044cm" svg:height="1.187cm" svg:x="10.479cm" svg:y="22.041cm">
              <draw:text-box>
                <text:p text:style-name="P9"><text:s text:c="4"/>59</text:p>
              </draw:text-box>
            </draw:frame>
            <draw:line draw:name="Dg 6978" draw:style-name="gr17" draw:text-style-name="P8" draw:layer="layout" svg:x1="10.951cm" svg:y1="22.491cm" svg:x2="13.368cm" svg:y2="22.354cm">
              <svg:desc>Dg 6978</svg:desc>
              <text:p text:style-name="P11">Dg 6978 <text:s text:c="2"/></text:p>
              <text:p text:style-name="P11"><text:span text:style-name="T1"/></text:p>
            </draw:line>
            <draw:line draw:name="Dg 6978" draw:style-name="gr16" draw:text-style-name="P5" draw:layer="layout" svg:x1="10.951cm" svg:y1="22.491cm" svg:x2="10.951cm" svg:y2="24.412cm">
              <svg:desc>Dg 6978</svg:desc>
              <text:p/>
            </draw:line>
            <draw:frame draw:name="Dg 6978" draw:style-name="gr11" draw:text-style-name="P10" draw:layer="layout" svg:width="1.179cm" svg:height="1.187cm" svg:x="10.412cm" svg:y="24.362cm">
              <draw:text-box>
                <text:p text:style-name="P9">55 <text:s text:c="5"/></text:p>
              </draw:text-box>
            </draw:frame>
            <draw:frame draw:name="Dg 6978" draw:style-name="gr12" draw:text-style-name="P10" draw:layer="layout" svg:width="1.044cm" svg:height="1.187cm" svg:x="7.462cm" svg:y="24.236cm">
              <draw:text-box>
                <text:p text:style-name="P9"><text:s text:c="4"/>03</text:p>
              </draw:text-box>
            </draw:frame>
            <draw:line draw:name="Dg 6978" draw:style-name="gr17" draw:text-style-name="P8" draw:layer="layout" svg:x1="7.934cm" svg:y1="24.686cm" svg:x2="10.951cm" svg:y2="24.412cm">
              <svg:desc>Dg 6978</svg:desc>
              <text:p text:style-name="P11">Dg 6978 <text:s text:c="2"/></text:p>
              <text:p text:style-name="P11"><text:span text:style-name="T1"/></text:p>
            </draw:line>
            <draw:line draw:name="Dg 6978" draw:style-name="gr16" draw:text-style-name="P5" draw:layer="layout" svg:x1="7.934cm" svg:y1="24.586cm" svg:x2="7.934cm" svg:y2="24.786cm">
              <svg:desc>Dg 6978</svg:desc>
              <text:p/>
            </draw:line>
            <draw:frame draw:name="Dg 6978" draw:style-name="gr12" draw:text-style-name="P10" draw:layer="layout" svg:width="1.044cm" svg:height="1.187cm" svg:x="4.145cm" svg:y="24.442cm">
              <draw:text-box>
                <text:p text:style-name="P9"><text:s text:c="4"/>09</text:p>
              </draw:text-box>
            </draw:frame>
            <draw:line draw:name="Dg 6978" draw:style-name="gr17" draw:text-style-name="P8" draw:layer="layout" svg:x1="4.617cm" svg:y1="24.892cm" svg:x2="7.934cm" svg:y2="24.686cm">
              <svg:desc>Dg 6978</svg:desc>
              <text:p text:style-name="P11">Dg 6978 <text:s text:c="2"/></text:p>
              <text:p text:style-name="P11"><text:span text:style-name="T1"/></text:p>
            </draw:line>
            <draw:line draw:name="Dg 6978" draw:style-name="gr16" draw:text-style-name="P5" draw:layer="layout" svg:x1="4.617cm" svg:y1="24.792cm" svg:x2="4.617cm" svg:y2="24.992cm">
              <svg:desc>Dg 6978</svg:desc>
              <text:p/>
            </draw:line>
            <draw:frame draw:name="Dg 6978" draw:style-name="gr12" draw:text-style-name="P10" draw:layer="layout" svg:width="1.044cm" svg:height="1.187cm" svg:x="1.128cm" svg:y="24.716cm">
              <draw:text-box>
                <text:p text:style-name="P9"><text:s text:c="4"/>17</text:p>
              </draw:text-box>
            </draw:frame>
            <draw:line draw:name="Dg 6978" draw:style-name="gr17" draw:text-style-name="P8" draw:layer="layout" svg:x1="1.6cm" svg:y1="25.166cm" svg:x2="4.617cm" svg:y2="24.892cm">
              <svg:desc>Dg 6978</svg:desc>
              <text:p text:style-name="P11">Dg 6978 <text:s text:c="2"/></text:p>
              <text:p text:style-name="P11"><text:span text:style-name="T1"/></text:p>
            </draw:line>
            <draw:line draw:name="Dg 6978" draw:style-name="gr16" draw:text-style-name="P5" draw:layer="layout" svg:x1="1.6cm" svg:y1="25.066cm" svg:x2="1.6cm" svg:y2="25.266cm">
              <svg:desc>Dg 6978</svg:desc>
              <text:p/>
            </draw:line>
          </draw:g>
          <draw:g draw:name="E 823 [Sa]">
            <draw:line draw:name="E 823 [Sa]" draw:style-name="gr19" draw:text-style-name="P5" draw:layer="layout" svg:x1="1.9cm" svg:y1="5.269cm" svg:x2="1.9cm" svg:y2="5.406cm">
              <svg:desc>E 823 [Sa]</svg:desc>
              <text:p/>
            </draw:line>
            <draw:frame draw:name="E 823 [Sa]" draw:style-name="gr12" draw:text-style-name="P10" draw:layer="layout" svg:width="1.044cm" svg:height="1.187cm" svg:x="1.428cm" svg:y="5.356cm">
              <draw:text-box>
                <text:p text:style-name="P9"><text:s text:c="4"/>41</text:p>
              </draw:text-box>
            </draw:frame>
            <draw:frame draw:name="E 823 [Sa]" draw:style-name="gr11" draw:text-style-name="P10" draw:layer="layout" svg:width="1.179cm" svg:height="1.187cm" svg:x="4.078cm" svg:y="5.128cm">
              <draw:text-box>
                <text:p text:style-name="P9">46 <text:s text:c="5"/></text:p>
              </draw:text-box>
            </draw:frame>
            <draw:line draw:name="E 823 [Sa]" draw:style-name="gr20" draw:text-style-name="P8" draw:layer="layout" svg:x1="1.9cm" svg:y1="5.406cm" svg:x2="4.617cm" svg:y2="5.578cm">
              <svg:desc>E 823 [Sa]</svg:desc>
              <text:p text:style-name="P11"><text:s text:c="3"/>E 823 [Sa]</text:p>
              <text:p text:style-name="P11"><text:span text:style-name="T1"/></text:p>
            </draw:line>
            <draw:line draw:name="E 823 [Sa]" draw:style-name="gr19" draw:text-style-name="P5" draw:layer="layout" svg:x1="4.617cm" svg:y1="5.478cm" svg:x2="4.617cm" svg:y2="5.678cm">
              <svg:desc>E 823 [Sa]</svg:desc>
              <text:p/>
            </draw:line>
          </draw:g>
          <draw:g draw:name="E 824 [Sa]">
            <draw:line draw:name="E 824 [Sa]" draw:style-name="gr19" draw:text-style-name="P5" draw:layer="layout" svg:x1="4.317cm" svg:y1="19.372cm" svg:x2="4.317cm" svg:y2="19.572cm">
              <svg:desc>E 824 [Sa]</svg:desc>
              <text:p/>
            </draw:line>
            <draw:frame draw:name="E 824 [Sa]" draw:style-name="gr11" draw:text-style-name="P10" draw:layer="layout" svg:width="1.179cm" svg:height="1.187cm" svg:x="3.778cm" svg:y="19.422cm">
              <draw:text-box>
                <text:p text:style-name="P9">31 <text:s text:c="5"/></text:p>
              </draw:text-box>
            </draw:frame>
            <draw:frame draw:name="E 824 [Sa]" draw:style-name="gr12" draw:text-style-name="P10" draw:layer="layout" svg:width="1.044cm" svg:height="1.187cm" svg:x="1.128cm" svg:y="19.193cm">
              <draw:text-box>
                <text:p text:style-name="P9"><text:s text:c="4"/>36</text:p>
              </draw:text-box>
            </draw:frame>
            <draw:line draw:name="E 824 [Sa]" draw:style-name="gr20" draw:text-style-name="P8" draw:layer="layout" svg:x1="1.6cm" svg:y1="19.643cm" svg:x2="4.317cm" svg:y2="19.472cm">
              <svg:desc>E 824 [Sa]</svg:desc>
              <text:p text:style-name="P11">E 824 [Sa] <text:s text:c="2"/></text:p>
              <text:p text:style-name="P11"><text:span text:style-name="T1"/></text:p>
            </draw:line>
            <draw:line draw:name="E 824 [Sa]" draw:style-name="gr19" draw:text-style-name="P5" draw:layer="layout" svg:x1="1.6cm" svg:y1="19.643cm" svg:x2="1.6cm" svg:y2="19.815cm">
              <svg:desc>E 824 [Sa]</svg:desc>
              <text:p/>
            </draw:line>
          </draw:g>
          <draw:g draw:name="Gmp 9817">
            <draw:line draw:name="Gmp 9817" draw:style-name="gr21" draw:text-style-name="P5" draw:layer="layout" svg:x1="1.3cm" svg:y1="14.192cm" svg:x2="1.3cm" svg:y2="14.392cm">
              <svg:desc>Gmp 9817</svg:desc>
              <text:p/>
            </draw:line>
          </draw:g>
          <draw:g draw:name="Gmp 9818">
            <draw:line draw:name="Gmp 9818" draw:style-name="gr21" draw:text-style-name="P5" draw:layer="layout" svg:x1="1.6cm" svg:y1="16.936cm" svg:x2="1.6cm" svg:y2="17.136cm">
              <svg:desc>Gmp 9818</svg:desc>
              <text:p/>
            </draw:line>
          </draw:g>
          <draw:g draw:name="Kp 4767">
            <draw:line draw:name="Kp 4767" draw:style-name="gr22" draw:text-style-name="P5" draw:layer="layout" svg:x1="10.351cm" svg:y1="6.644cm" svg:x2="10.351cm" svg:y2="6.844cm">
              <svg:desc>Kp 4767</svg:desc>
              <text:p/>
            </draw:line>
            <draw:frame draw:name="Kp 4767" draw:style-name="gr12" draw:text-style-name="P10" draw:layer="layout" svg:width="1.044cm" svg:height="1.187cm" svg:x="9.879cm" svg:y="6.694cm">
              <draw:text-box>
                <text:p text:style-name="P9"><text:s text:c="4"/>20</text:p>
              </draw:text-box>
            </draw:frame>
            <draw:frame draw:name="Kp 4767" draw:style-name="gr11" draw:text-style-name="P10" draw:layer="layout" svg:width="1.179cm" svg:height="1.187cm" svg:x="12.829cm" svg:y="6.432cm">
              <draw:text-box>
                <text:p text:style-name="P9">24 <text:s text:c="5"/></text:p>
              </draw:text-box>
            </draw:frame>
            <draw:line draw:name="Kp 4767" draw:style-name="gr23" draw:text-style-name="P8" draw:layer="layout" svg:x1="10.351cm" svg:y1="6.744cm" svg:x2="13.368cm" svg:y2="6.882cm">
              <svg:desc>Kp 4767</svg:desc>
              <text:p text:style-name="P11"><text:s text:c="3"/>Kp 4767</text:p>
              <text:p text:style-name="P11"><text:span text:style-name="T1"/></text:p>
            </draw:line>
            <draw:line draw:name="Kp 4767" draw:style-name="gr22" draw:text-style-name="P5" draw:layer="layout" svg:x1="13.368cm" svg:y1="6.782cm" svg:x2="13.368cm" svg:y2="6.982cm">
              <svg:desc>Kp 4767</svg:desc>
              <text:p/>
            </draw:line>
            <draw:frame draw:name="Kp 4767" draw:style-name="gr11" draw:text-style-name="P10" draw:layer="layout" svg:width="1.179cm" svg:height="1.187cm" svg:x="15.846cm" svg:y="6.535cm">
              <draw:text-box>
                <text:p text:style-name="P9">27 <text:s text:c="5"/></text:p>
              </draw:text-box>
            </draw:frame>
            <draw:line draw:name="Kp 4767" draw:style-name="gr23" draw:text-style-name="P8" draw:layer="layout" svg:x1="13.368cm" svg:y1="6.882cm" svg:x2="16.385cm" svg:y2="6.985cm">
              <svg:desc>Kp 4767</svg:desc>
              <text:p text:style-name="P11"><text:s text:c="3"/>Kp 4767</text:p>
              <text:p text:style-name="P11"><text:span text:style-name="T1"/></text:p>
            </draw:line>
            <draw:line draw:name="Kp 4767" draw:style-name="gr22" draw:text-style-name="P5" draw:layer="layout" svg:x1="16.385cm" svg:y1="6.985cm" svg:x2="16.385cm" svg:y2="7.122cm">
              <svg:desc>Kp 4767</svg:desc>
              <text:p/>
            </draw:line>
            <draw:frame draw:name="Kp 4767" draw:style-name="gr12" draw:text-style-name="P10" draw:layer="layout" svg:width="1.044cm" svg:height="1.187cm" svg:x="15.913cm" svg:y="7.072cm">
              <draw:text-box>
                <text:p text:style-name="P9"><text:s text:c="4"/>31</text:p>
              </draw:text-box>
            </draw:frame>
            <draw:frame draw:name="Kp 4767" draw:style-name="gr11" draw:text-style-name="P10" draw:layer="layout" svg:width="1.179cm" svg:height="1.187cm" svg:x="18.863cm" svg:y="6.946cm">
              <draw:text-box>
                <text:p text:style-name="P9">39 <text:s text:c="5"/></text:p>
              </draw:text-box>
            </draw:frame>
            <draw:line draw:name="Kp 4767" draw:style-name="gr23" draw:text-style-name="P8" draw:layer="layout" svg:x1="16.385cm" svg:y1="7.122cm" svg:x2="19.402cm" svg:y2="7.396cm">
              <svg:desc>Kp 4767</svg:desc>
              <text:p text:style-name="P11"><text:s text:c="3"/>Kp 4767</text:p>
              <text:p text:style-name="P11"><text:span text:style-name="T1"/></text:p>
            </draw:line>
            <draw:line draw:name="Kp 4767" draw:style-name="gr22" draw:text-style-name="P5" draw:layer="layout" svg:x1="19.402cm" svg:y1="7.296cm" svg:x2="19.402cm" svg:y2="7.496cm">
              <svg:desc>Kp 4767</svg:desc>
              <text:p/>
            </draw:line>
          </draw:g>
          <draw:g draw:name="Kp 4768">
            <draw:line draw:name="Kp 4768" draw:style-name="gr22" draw:text-style-name="P5" draw:layer="layout" svg:x1="19.402cm" svg:y1="8.36cm" svg:x2="19.402cm" svg:y2="8.56cm">
              <svg:desc>Kp 4768</svg:desc>
              <text:p/>
            </draw:line>
            <draw:frame draw:name="Kp 4768" draw:style-name="gr11" draw:text-style-name="P10" draw:layer="layout" svg:width="1.179cm" svg:height="1.187cm" svg:x="18.863cm" svg:y="8.41cm">
              <draw:text-box>
                <text:p text:style-name="P9">10 <text:s text:c="5"/></text:p>
              </draw:text-box>
            </draw:frame>
            <draw:frame draw:name="Kp 4768" draw:style-name="gr12" draw:text-style-name="P10" draw:layer="layout" svg:width="1.044cm" svg:height="1.187cm" svg:x="15.913cm" svg:y="8.284cm">
              <draw:text-box>
                <text:p text:style-name="P9"><text:s text:c="4"/>18</text:p>
              </draw:text-box>
            </draw:frame>
            <draw:line draw:name="Kp 4768" draw:style-name="gr23" draw:text-style-name="P8" draw:layer="layout" svg:x1="16.385cm" svg:y1="8.734cm" svg:x2="19.402cm" svg:y2="8.46cm">
              <svg:desc>Kp 4768</svg:desc>
              <text:p text:style-name="P11">Kp 4768 <text:s text:c="2"/></text:p>
              <text:p text:style-name="P11"><text:span text:style-name="T1"/></text:p>
            </draw:line>
            <draw:line draw:name="Kp 4768" draw:style-name="gr22" draw:text-style-name="P5" draw:layer="layout" svg:x1="16.385cm" svg:y1="8.734cm" svg:x2="16.385cm" svg:y2="8.872cm">
              <svg:desc>Kp 4768</svg:desc>
              <text:p/>
            </draw:line>
            <draw:frame draw:name="Kp 4768" draw:style-name="gr11" draw:text-style-name="P10" draw:layer="layout" svg:width="1.179cm" svg:height="1.187cm" svg:x="15.846cm" svg:y="8.822cm">
              <draw:text-box>
                <text:p text:style-name="P9">22 <text:s text:c="5"/></text:p>
              </draw:text-box>
            </draw:frame>
            <draw:frame draw:name="Kp 4768" draw:style-name="gr12" draw:text-style-name="P10" draw:layer="layout" svg:width="1.044cm" svg:height="1.187cm" svg:x="12.896cm" svg:y="8.525cm">
              <draw:text-box>
                <text:p text:style-name="P9"><text:s text:c="4"/>25</text:p>
              </draw:text-box>
            </draw:frame>
            <draw:line draw:name="Kp 4768" draw:style-name="gr23" draw:text-style-name="P8" draw:layer="layout" svg:x1="13.368cm" svg:y1="8.975cm" svg:x2="16.385cm" svg:y2="8.872cm">
              <svg:desc>Kp 4768</svg:desc>
              <text:p text:style-name="P11">Kp 4768 <text:s text:c="2"/></text:p>
              <text:p text:style-name="P11"><text:span text:style-name="T1"/></text:p>
            </draw:line>
            <draw:line draw:name="Kp 4768" draw:style-name="gr22" draw:text-style-name="P5" draw:layer="layout" svg:x1="13.368cm" svg:y1="8.875cm" svg:x2="13.368cm" svg:y2="9.075cm">
              <svg:desc>Kp 4768</svg:desc>
              <text:p/>
            </draw:line>
            <draw:frame draw:name="Kp 4768" draw:style-name="gr12" draw:text-style-name="P10" draw:layer="layout" svg:width="1.044cm" svg:height="1.187cm" svg:x="9.879cm" svg:y="8.662cm">
              <draw:text-box>
                <text:p text:style-name="P9"><text:s text:c="4"/>29</text:p>
              </draw:text-box>
            </draw:frame>
            <draw:line draw:name="Kp 4768" draw:style-name="gr23" draw:text-style-name="P8" draw:layer="layout" svg:x1="10.351cm" svg:y1="9.112cm" svg:x2="13.368cm" svg:y2="8.975cm">
              <svg:desc>Kp 4768</svg:desc>
              <text:p text:style-name="P11">Kp 4768 <text:s text:c="2"/></text:p>
              <text:p text:style-name="P11"><text:span text:style-name="T1"/></text:p>
            </draw:line>
            <draw:line draw:name="Kp 4768" draw:style-name="gr22" draw:text-style-name="P5" draw:layer="layout" svg:x1="10.351cm" svg:y1="9.012cm" svg:x2="10.351cm" svg:y2="9.212cm">
              <svg:desc>Kp 4768</svg:desc>
              <text:p/>
            </draw:line>
          </draw:g>
          <draw:g draw:name="Kp 4769">
            <draw:line draw:name="Kp 4769" draw:style-name="gr22" draw:text-style-name="P5" draw:layer="layout" svg:x1="10.351cm" svg:y1="19.369cm" svg:x2="10.351cm" svg:y2="19.54cm">
              <svg:desc>Kp 4769</svg:desc>
              <text:p/>
            </draw:line>
            <draw:frame draw:name="Kp 4769" draw:style-name="gr12" draw:text-style-name="P10" draw:layer="layout" svg:width="1.044cm" svg:height="1.187cm" svg:x="9.879cm" svg:y="19.49cm">
              <draw:text-box>
                <text:p text:style-name="P9"><text:s text:c="4"/>33</text:p>
              </draw:text-box>
            </draw:frame>
            <draw:frame draw:name="Kp 4769" draw:style-name="gr11" draw:text-style-name="P10" draw:layer="layout" svg:width="1.179cm" svg:height="1.187cm" svg:x="12.829cm" svg:y="19.228cm">
              <draw:text-box>
                <text:p text:style-name="P9">37 <text:s text:c="5"/></text:p>
              </draw:text-box>
            </draw:frame>
            <draw:line draw:name="Kp 4769" draw:style-name="gr23" draw:text-style-name="P8" draw:layer="layout" svg:x1="10.351cm" svg:y1="19.54cm" svg:x2="13.368cm" svg:y2="19.678cm">
              <svg:desc>Kp 4769</svg:desc>
              <text:p text:style-name="P11"><text:s text:c="3"/>Kp 4769</text:p>
              <text:p text:style-name="P11"><text:span text:style-name="T1"/></text:p>
            </draw:line>
            <draw:line draw:name="Kp 4769" draw:style-name="gr22" draw:text-style-name="P5" draw:layer="layout" svg:x1="13.368cm" svg:y1="19.578cm" svg:x2="13.368cm" svg:y2="19.778cm">
              <svg:desc>Kp 4769</svg:desc>
              <text:p/>
            </draw:line>
            <draw:frame draw:name="Kp 4769" draw:style-name="gr11" draw:text-style-name="P10" draw:layer="layout" svg:width="1.179cm" svg:height="1.187cm" svg:x="15.846cm" svg:y="19.331cm">
              <draw:text-box>
                <text:p text:style-name="P9">40 <text:s text:c="5"/></text:p>
              </draw:text-box>
            </draw:frame>
            <draw:line draw:name="Kp 4769" draw:style-name="gr23" draw:text-style-name="P8" draw:layer="layout" svg:x1="13.368cm" svg:y1="19.678cm" svg:x2="16.385cm" svg:y2="19.781cm">
              <svg:desc>Kp 4769</svg:desc>
              <text:p text:style-name="P11"><text:s text:c="3"/>Kp 4769</text:p>
              <text:p text:style-name="P11"><text:span text:style-name="T1"/></text:p>
            </draw:line>
            <draw:line draw:name="Kp 4769" draw:style-name="gr22" draw:text-style-name="P5" draw:layer="layout" svg:x1="16.385cm" svg:y1="19.781cm" svg:x2="16.385cm" svg:y2="19.918cm">
              <svg:desc>Kp 4769</svg:desc>
              <text:p/>
            </draw:line>
            <draw:frame draw:name="Kp 4769" draw:style-name="gr12" draw:text-style-name="P10" draw:layer="layout" svg:width="1.044cm" svg:height="1.187cm" svg:x="15.913cm" svg:y="19.868cm">
              <draw:text-box>
                <text:p text:style-name="P9"><text:s text:c="4"/>44</text:p>
              </draw:text-box>
            </draw:frame>
            <draw:frame draw:name="Kp 4769" draw:style-name="gr11" draw:text-style-name="P10" draw:layer="layout" svg:width="1.179cm" svg:height="1.187cm" svg:x="18.863cm" svg:y="19.742cm">
              <draw:text-box>
                <text:p text:style-name="P9">52 <text:s text:c="5"/></text:p>
              </draw:text-box>
            </draw:frame>
            <draw:line draw:name="Kp 4769" draw:style-name="gr23" draw:text-style-name="P8" draw:layer="layout" svg:x1="16.385cm" svg:y1="19.918cm" svg:x2="19.402cm" svg:y2="20.192cm">
              <svg:desc>Kp 4769</svg:desc>
              <text:p text:style-name="P11"><text:s text:c="3"/>Kp 4769</text:p>
              <text:p text:style-name="P11"><text:span text:style-name="T1"/></text:p>
            </draw:line>
            <draw:line draw:name="Kp 4769" draw:style-name="gr22" draw:text-style-name="P5" draw:layer="layout" svg:x1="19.402cm" svg:y1="20.092cm" svg:x2="19.402cm" svg:y2="20.292cm">
              <svg:desc>Kp 4769</svg:desc>
              <text:p/>
            </draw:line>
          </draw:g>
          <draw:g draw:name="Kp 4770">
            <draw:line draw:name="Kp 4770" draw:style-name="gr22" draw:text-style-name="P5" draw:layer="layout" svg:x1="19.402cm" svg:y1="20.95cm" svg:x2="19.402cm" svg:y2="21.15cm">
              <svg:desc>Kp 4770</svg:desc>
              <text:p/>
            </draw:line>
            <draw:frame draw:name="Kp 4770" draw:style-name="gr11" draw:text-style-name="P10" draw:layer="layout" svg:width="1.179cm" svg:height="1.187cm" svg:x="18.863cm" svg:y="21cm">
              <draw:text-box>
                <text:p text:style-name="P9">17 <text:s text:c="5"/></text:p>
              </draw:text-box>
            </draw:frame>
            <draw:frame draw:name="Kp 4770" draw:style-name="gr12" draw:text-style-name="P10" draw:layer="layout" svg:width="1.044cm" svg:height="1.187cm" svg:x="15.913cm" svg:y="20.875cm">
              <draw:text-box>
                <text:p text:style-name="P9"><text:s text:c="4"/>25</text:p>
              </draw:text-box>
            </draw:frame>
            <draw:line draw:name="Kp 4770" draw:style-name="gr23" draw:text-style-name="P8" draw:layer="layout" svg:x1="16.385cm" svg:y1="21.325cm" svg:x2="19.402cm" svg:y2="21.05cm">
              <svg:desc>Kp 4770</svg:desc>
              <text:p text:style-name="P11">Kp 4770 <text:s text:c="2"/></text:p>
              <text:p text:style-name="P11"><text:span text:style-name="T1"/></text:p>
            </draw:line>
            <draw:line draw:name="Kp 4770" draw:style-name="gr22" draw:text-style-name="P5" draw:layer="layout" svg:x1="16.385cm" svg:y1="21.325cm" svg:x2="16.385cm" svg:y2="21.462cm">
              <svg:desc>Kp 4770</svg:desc>
              <text:p/>
            </draw:line>
            <draw:frame draw:name="Kp 4770" draw:style-name="gr11" draw:text-style-name="P10" draw:layer="layout" svg:width="1.179cm" svg:height="1.187cm" svg:x="15.846cm" svg:y="21.412cm">
              <draw:text-box>
                <text:p text:style-name="P9">29 <text:s text:c="5"/></text:p>
              </draw:text-box>
            </draw:frame>
            <draw:frame draw:name="Kp 4770" draw:style-name="gr12" draw:text-style-name="P10" draw:layer="layout" svg:width="1.044cm" svg:height="1.187cm" svg:x="12.896cm" svg:y="21.115cm">
              <draw:text-box>
                <text:p text:style-name="P9"><text:s text:c="4"/>32</text:p>
              </draw:text-box>
            </draw:frame>
            <draw:line draw:name="Kp 4770" draw:style-name="gr23" draw:text-style-name="P8" draw:layer="layout" svg:x1="13.368cm" svg:y1="21.565cm" svg:x2="16.385cm" svg:y2="21.462cm">
              <svg:desc>Kp 4770</svg:desc>
              <text:p text:style-name="P11">Kp 4770 <text:s text:c="2"/></text:p>
              <text:p text:style-name="P11"><text:span text:style-name="T1"/></text:p>
            </draw:line>
            <draw:line draw:name="Kp 4770" draw:style-name="gr22" draw:text-style-name="P5" draw:layer="layout" svg:x1="13.368cm" svg:y1="21.465cm" svg:x2="13.368cm" svg:y2="21.665cm">
              <svg:desc>Kp 4770</svg:desc>
              <text:p/>
            </draw:line>
            <draw:frame draw:name="Kp 4770" draw:style-name="gr12" draw:text-style-name="P10" draw:layer="layout" svg:width="1.044cm" svg:height="1.187cm" svg:x="9.879cm" svg:y="21.252cm">
              <draw:text-box>
                <text:p text:style-name="P9"><text:s text:c="4"/>36</text:p>
              </draw:text-box>
            </draw:frame>
            <draw:line draw:name="Kp 4770" draw:style-name="gr23" draw:text-style-name="P8" draw:layer="layout" svg:x1="10.351cm" svg:y1="21.702cm" svg:x2="13.368cm" svg:y2="21.565cm">
              <svg:desc>Kp 4770</svg:desc>
              <text:p text:style-name="P11">Kp 4770 <text:s text:c="2"/></text:p>
              <text:p text:style-name="P11"><text:span text:style-name="T1"/></text:p>
            </draw:line>
            <draw:line draw:name="Kp 4770" draw:style-name="gr22" draw:text-style-name="P5" draw:layer="layout" svg:x1="10.351cm" svg:y1="21.602cm" svg:x2="10.351cm" svg:y2="21.802cm">
              <svg:desc>Kp 4770</svg:desc>
              <text:p/>
            </draw:line>
          </draw:g>
          <draw:g draw:name="Kp 4771">
            <draw:line draw:name="Kp 4771" draw:style-name="gr22" draw:text-style-name="P5" draw:layer="layout" svg:x1="10.351cm" svg:y1="22.871cm" svg:x2="10.351cm" svg:y2="23.071cm">
              <svg:desc>Kp 4771</svg:desc>
              <text:p/>
            </draw:line>
            <draw:frame draw:name="Kp 4771" draw:style-name="gr12" draw:text-style-name="P10" draw:layer="layout" svg:width="1.044cm" svg:height="1.187cm" svg:x="9.879cm" svg:y="22.921cm">
              <draw:text-box>
                <text:p text:style-name="P9"><text:s text:c="4"/>13</text:p>
              </draw:text-box>
            </draw:frame>
            <draw:frame draw:name="Kp 4771" draw:style-name="gr11" draw:text-style-name="P10" draw:layer="layout" svg:width="1.179cm" svg:height="1.187cm" svg:x="12.829cm" svg:y="22.658cm">
              <draw:text-box>
                <text:p text:style-name="P9">17 <text:s text:c="5"/></text:p>
              </draw:text-box>
            </draw:frame>
            <draw:line draw:name="Kp 4771" draw:style-name="gr23" draw:text-style-name="P8" draw:layer="layout" svg:x1="10.351cm" svg:y1="22.971cm" svg:x2="13.368cm" svg:y2="23.108cm">
              <svg:desc>Kp 4771</svg:desc>
              <text:p text:style-name="P11"><text:s text:c="3"/>Kp 4771</text:p>
              <text:p text:style-name="P11"><text:span text:style-name="T1"/></text:p>
            </draw:line>
            <draw:line draw:name="Kp 4771" draw:style-name="gr22" draw:text-style-name="P5" draw:layer="layout" svg:x1="13.368cm" svg:y1="23.008cm" svg:x2="13.368cm" svg:y2="23.208cm">
              <svg:desc>Kp 4771</svg:desc>
              <text:p/>
            </draw:line>
            <draw:frame draw:name="Kp 4771" draw:style-name="gr11" draw:text-style-name="P10" draw:layer="layout" svg:width="1.179cm" svg:height="1.187cm" svg:x="15.846cm" svg:y="22.761cm">
              <draw:text-box>
                <text:p text:style-name="P9">20 <text:s text:c="5"/></text:p>
              </draw:text-box>
            </draw:frame>
            <draw:line draw:name="Kp 4771" draw:style-name="gr23" draw:text-style-name="P8" draw:layer="layout" svg:x1="13.368cm" svg:y1="23.108cm" svg:x2="16.385cm" svg:y2="23.211cm">
              <svg:desc>Kp 4771</svg:desc>
              <text:p text:style-name="P11"><text:s text:c="3"/>Kp 4771</text:p>
              <text:p text:style-name="P11"><text:span text:style-name="T1"/></text:p>
            </draw:line>
            <draw:line draw:name="Kp 4771" draw:style-name="gr22" draw:text-style-name="P5" draw:layer="layout" svg:x1="16.385cm" svg:y1="23.211cm" svg:x2="16.385cm" svg:y2="23.348cm">
              <svg:desc>Kp 4771</svg:desc>
              <text:p/>
            </draw:line>
            <draw:frame draw:name="Kp 4771" draw:style-name="gr12" draw:text-style-name="P10" draw:layer="layout" svg:width="1.044cm" svg:height="1.187cm" svg:x="15.913cm" svg:y="23.298cm">
              <draw:text-box>
                <text:p text:style-name="P9"><text:s text:c="4"/>24</text:p>
              </draw:text-box>
            </draw:frame>
            <draw:frame draw:name="Kp 4771" draw:style-name="gr11" draw:text-style-name="P10" draw:layer="layout" svg:width="1.179cm" svg:height="1.187cm" svg:x="18.863cm" svg:y="23.173cm">
              <draw:text-box>
                <text:p text:style-name="P9">32 <text:s text:c="5"/></text:p>
              </draw:text-box>
            </draw:frame>
            <draw:line draw:name="Kp 4771" draw:style-name="gr23" draw:text-style-name="P8" draw:layer="layout" svg:x1="16.385cm" svg:y1="23.348cm" svg:x2="19.402cm" svg:y2="23.623cm">
              <svg:desc>Kp 4771</svg:desc>
              <text:p text:style-name="P11"><text:s text:c="3"/>Kp 4771</text:p>
              <text:p text:style-name="P11"><text:span text:style-name="T1"/></text:p>
            </draw:line>
            <draw:line draw:name="Kp 4771" draw:style-name="gr22" draw:text-style-name="P5" draw:layer="layout" svg:x1="19.402cm" svg:y1="23.523cm" svg:x2="19.402cm" svg:y2="23.723cm">
              <svg:desc>Kp 4771</svg:desc>
              <text:p/>
            </draw:line>
          </draw:g>
          <draw:g draw:name="Kp 4772">
            <draw:line draw:name="Kp 4772" draw:style-name="gr22" draw:text-style-name="P5" draw:layer="layout" svg:x1="19.402cm" svg:y1="25.066cm" svg:x2="19.402cm" svg:y2="25.266cm">
              <svg:desc>Kp 4772</svg:desc>
              <text:p/>
            </draw:line>
            <draw:frame draw:name="Kp 4772" draw:style-name="gr11" draw:text-style-name="P10" draw:layer="layout" svg:width="1.179cm" svg:height="1.187cm" svg:x="18.863cm" svg:y="25.116cm">
              <draw:text-box>
                <text:p text:style-name="P9">17 <text:s text:c="5"/></text:p>
              </draw:text-box>
            </draw:frame>
            <draw:frame draw:name="Kp 4772" draw:style-name="gr12" draw:text-style-name="P10" draw:layer="layout" svg:width="1.044cm" svg:height="1.187cm" svg:x="15.913cm" svg:y="24.991cm">
              <draw:text-box>
                <text:p text:style-name="P9"><text:s text:c="4"/>25</text:p>
              </draw:text-box>
            </draw:frame>
            <draw:line draw:name="Kp 4772" draw:style-name="gr23" draw:text-style-name="P8" draw:layer="layout" svg:x1="16.385cm" svg:y1="25.441cm" svg:x2="19.402cm" svg:y2="25.166cm">
              <svg:desc>Kp 4772</svg:desc>
              <text:p text:style-name="P11">Kp 4772 <text:s text:c="2"/></text:p>
              <text:p text:style-name="P11"><text:span text:style-name="T1"/></text:p>
            </draw:line>
            <draw:line draw:name="Kp 4772" draw:style-name="gr22" draw:text-style-name="P5" draw:layer="layout" svg:x1="16.385cm" svg:y1="25.441cm" svg:x2="16.385cm" svg:y2="25.578cm">
              <svg:desc>Kp 4772</svg:desc>
              <text:p/>
            </draw:line>
            <draw:frame draw:name="Kp 4772" draw:style-name="gr11" draw:text-style-name="P10" draw:layer="layout" svg:width="1.179cm" svg:height="1.187cm" svg:x="15.846cm" svg:y="25.528cm">
              <draw:text-box>
                <text:p text:style-name="P9">29 <text:s text:c="5"/></text:p>
              </draw:text-box>
            </draw:frame>
            <draw:frame draw:name="Kp 4772" draw:style-name="gr12" draw:text-style-name="P10" draw:layer="layout" svg:width="1.044cm" svg:height="1.187cm" svg:x="12.896cm" svg:y="25.231cm">
              <draw:text-box>
                <text:p text:style-name="P9"><text:s text:c="4"/>32</text:p>
              </draw:text-box>
            </draw:frame>
            <draw:line draw:name="Kp 4772" draw:style-name="gr23" draw:text-style-name="P8" draw:layer="layout" svg:x1="13.368cm" svg:y1="25.681cm" svg:x2="16.385cm" svg:y2="25.578cm">
              <svg:desc>Kp 4772</svg:desc>
              <text:p text:style-name="P11">Kp 4772 <text:s text:c="2"/></text:p>
              <text:p text:style-name="P11"><text:span text:style-name="T1"/></text:p>
            </draw:line>
            <draw:line draw:name="Kp 4772" draw:style-name="gr22" draw:text-style-name="P5" draw:layer="layout" svg:x1="13.368cm" svg:y1="25.581cm" svg:x2="13.368cm" svg:y2="25.781cm">
              <svg:desc>Kp 4772</svg:desc>
              <text:p/>
            </draw:line>
            <draw:frame draw:name="Kp 4772" draw:style-name="gr12" draw:text-style-name="P10" draw:layer="layout" svg:width="1.044cm" svg:height="1.187cm" svg:x="9.879cm" svg:y="25.368cm">
              <draw:text-box>
                <text:p text:style-name="P9"><text:s text:c="4"/>36</text:p>
              </draw:text-box>
            </draw:frame>
            <draw:line draw:name="Kp 4772" draw:style-name="gr23" draw:text-style-name="P8" draw:layer="layout" svg:x1="10.351cm" svg:y1="25.818cm" svg:x2="13.368cm" svg:y2="25.681cm">
              <svg:desc>Kp 4772</svg:desc>
              <text:p text:style-name="P11">Kp 4772 <text:s text:c="2"/></text:p>
              <text:p text:style-name="P11"><text:span text:style-name="T1"/></text:p>
            </draw:line>
            <draw:line draw:name="Kp 4772" draw:style-name="gr22" draw:text-style-name="P5" draw:layer="layout" svg:x1="10.351cm" svg:y1="25.718cm" svg:x2="10.351cm" svg:y2="25.918cm">
              <svg:desc>Kp 4772</svg:desc>
              <text:p/>
            </draw:line>
          </draw:g>
          <draw:g draw:name="Lgo 11315">
            <draw:line draw:name="Lgo 11315" draw:style-name="gr24" draw:text-style-name="P5" draw:layer="layout" svg:x1="2.2cm" svg:y1="10.075cm" svg:x2="2.2cm" svg:y2="10.275cm">
              <svg:desc>Lgo 11315</svg:desc>
              <text:p/>
            </draw:line>
            <draw:frame draw:name="Lgo 11315" draw:style-name="gr12" draw:text-style-name="P10" draw:layer="layout" svg:width="1.044cm" svg:height="1.187cm" svg:x="1.728cm" svg:y="10.125cm">
              <draw:text-box>
                <text:p text:style-name="P9"><text:s text:c="4"/>00</text:p>
              </draw:text-box>
            </draw:frame>
            <draw:frame draw:name="Lgo 11315" draw:style-name="gr11" draw:text-style-name="P10" draw:layer="layout" svg:width="1.179cm" svg:height="1.187cm" svg:x="4.078cm" svg:y="9.999cm">
              <draw:text-box>
                <text:p text:style-name="P9">08 <text:s text:c="5"/></text:p>
              </draw:text-box>
            </draw:frame>
            <draw:line draw:name="Lgo 11315" draw:style-name="gr25" draw:text-style-name="P8" draw:layer="layout" svg:x1="2.2cm" svg:y1="10.175cm" svg:x2="4.617cm" svg:y2="10.449cm">
              <svg:desc>Lgo 11315</svg:desc>
              <text:p text:style-name="P11"><text:s text:c="3"/>Lgo 11315</text:p>
              <text:p text:style-name="P11"><text:span text:style-name="T1"/></text:p>
            </draw:line>
            <draw:line draw:name="Lgo 11315" draw:style-name="gr24" draw:text-style-name="P5" draw:layer="layout" svg:x1="4.617cm" svg:y1="10.349cm" svg:x2="4.617cm" svg:y2="10.549cm">
              <svg:desc>Lgo 11315</svg:desc>
              <text:p/>
            </draw:line>
            <draw:frame draw:name="Lgo 11315" draw:style-name="gr11" draw:text-style-name="P10" draw:layer="layout" svg:width="1.179cm" svg:height="1.187cm" svg:x="7.395cm" svg:y="10.205cm">
              <draw:text-box>
                <text:p text:style-name="P9">14 <text:s text:c="5"/></text:p>
              </draw:text-box>
            </draw:frame>
            <draw:line draw:name="Lgo 11315" draw:style-name="gr25" draw:text-style-name="P8" draw:layer="layout" svg:x1="4.617cm" svg:y1="10.449cm" svg:x2="7.934cm" svg:y2="10.655cm">
              <svg:desc>Lgo 11315</svg:desc>
              <text:p text:style-name="P11"><text:s text:c="3"/>Lgo 11315</text:p>
              <text:p text:style-name="P11"><text:span text:style-name="T1"/></text:p>
            </draw:line>
            <draw:line draw:name="Lgo 11315" draw:style-name="gr24" draw:text-style-name="P5" draw:layer="layout" svg:x1="7.934cm" svg:y1="10.555cm" svg:x2="7.934cm" svg:y2="10.755cm">
              <svg:desc>Lgo 11315</svg:desc>
              <text:p/>
            </draw:line>
            <draw:frame draw:name="Lgo 11315" draw:style-name="gr11" draw:text-style-name="P10" draw:layer="layout" svg:width="1.179cm" svg:height="1.187cm" svg:x="10.412cm" svg:y="10.48cm">
              <draw:text-box>
                <text:p text:style-name="P9">22 <text:s text:c="5"/></text:p>
              </draw:text-box>
            </draw:frame>
            <draw:line draw:name="Lgo 11315" draw:style-name="gr25" draw:text-style-name="P8" draw:layer="layout" svg:x1="7.934cm" svg:y1="10.655cm" svg:x2="10.951cm" svg:y2="10.93cm">
              <svg:desc>Lgo 11315</svg:desc>
              <text:p text:style-name="P11"><text:s text:c="3"/>Lgo 11315</text:p>
              <text:p text:style-name="P11"><text:span text:style-name="T1"/></text:p>
            </draw:line>
            <draw:line draw:name="Lgo 11315" draw:style-name="gr24" draw:text-style-name="P5" draw:layer="layout" svg:x1="10.951cm" svg:y1="10.83cm" svg:x2="10.951cm" svg:y2="11.03cm">
              <svg:desc>Lgo 11315</svg:desc>
              <text:p/>
            </draw:line>
          </draw:g>
          <draw:g draw:name="Lpaz 12305 Mi">
            <draw:line draw:name="Lpaz 12305 Mi" draw:style-name="gr26" draw:text-style-name="P5" draw:layer="layout" svg:x1="1.9cm" svg:y1="17.794cm" svg:x2="1.9cm" svg:y2="17.994cm">
              <svg:desc>Lpaz 12305 Mi</svg:desc>
              <text:p/>
            </draw:line>
            <draw:frame draw:name="Lpaz 12305 Mi" draw:style-name="gr12" draw:text-style-name="P10" draw:layer="layout" svg:width="1.044cm" svg:height="1.187cm" svg:x="1.428cm" svg:y="17.844cm">
              <draw:text-box>
                <text:p text:style-name="P9"><text:s text:c="4"/>45</text:p>
              </draw:text-box>
            </draw:frame>
            <draw:frame draw:name="Lpaz 12305 Mi" draw:style-name="gr11" draw:text-style-name="P10" draw:layer="layout" svg:width="1.179cm" svg:height="1.187cm" svg:x="4.078cm" svg:y="17.718cm">
              <draw:text-box>
                <text:p text:style-name="P9">53 <text:s text:c="5"/></text:p>
              </draw:text-box>
            </draw:frame>
            <draw:line draw:name="Lpaz 12305 Mi" draw:style-name="gr27" draw:text-style-name="P8" draw:layer="layout" svg:x1="1.9cm" svg:y1="17.894cm" svg:x2="4.617cm" svg:y2="18.168cm">
              <svg:desc>Lpaz 12305 Mi</svg:desc>
              <text:p text:style-name="P11"><text:s text:c="3"/>Lpaz 12305 Mi</text:p>
              <text:p text:style-name="P11"><text:span text:style-name="T1"/></text:p>
            </draw:line>
            <draw:line draw:name="Lpaz 12305 Mi" draw:style-name="gr26" draw:text-style-name="P5" draw:layer="layout" svg:x1="4.617cm" svg:y1="18.068cm" svg:x2="4.617cm" svg:y2="18.268cm">
              <svg:desc>Lpaz 12305 Mi</svg:desc>
              <text:p/>
            </draw:line>
            <draw:frame draw:name="Lpaz 12305 Mi" draw:style-name="gr11" draw:text-style-name="P10" draw:layer="layout" svg:width="1.179cm" svg:height="1.187cm" svg:x="7.395cm" svg:y="17.924cm">
              <draw:text-box>
                <text:p text:style-name="P9">59 <text:s text:c="5"/></text:p>
              </draw:text-box>
            </draw:frame>
            <draw:line draw:name="Lpaz 12305 Mi" draw:style-name="gr27" draw:text-style-name="P8" draw:layer="layout" svg:x1="4.617cm" svg:y1="18.168cm" svg:x2="7.934cm" svg:y2="18.374cm">
              <svg:desc>Lpaz 12305 Mi</svg:desc>
              <text:p text:style-name="P11"><text:s text:c="3"/>Lpaz 12305 Mi</text:p>
              <text:p text:style-name="P11"><text:span text:style-name="T1"/></text:p>
            </draw:line>
            <draw:line draw:name="Lpaz 12305 Mi" draw:style-name="gr26" draw:text-style-name="P5" draw:layer="layout" svg:x1="7.934cm" svg:y1="18.274cm" svg:x2="7.934cm" svg:y2="18.474cm">
              <svg:desc>Lpaz 12305 Mi</svg:desc>
              <text:p/>
            </draw:line>
            <draw:frame draw:name="Lpaz 12305 Mi" draw:style-name="gr11" draw:text-style-name="P10" draw:layer="layout" svg:width="1.179cm" svg:height="1.187cm" svg:x="9.812cm" svg:y="18.198cm">
              <draw:text-box>
                <text:p text:style-name="P9">07 <text:s text:c="5"/></text:p>
              </draw:text-box>
            </draw:frame>
            <draw:line draw:name="Lpaz 12305 Mi" draw:style-name="gr27" draw:text-style-name="P8" draw:layer="layout" svg:x1="7.934cm" svg:y1="18.374cm" svg:x2="10.351cm" svg:y2="18.648cm">
              <svg:desc>Lpaz 12305 Mi</svg:desc>
              <text:p text:style-name="P11"><text:s text:c="3"/>Lpaz 12305 Mi</text:p>
              <text:p text:style-name="P11"><text:span text:style-name="T1"/></text:p>
            </draw:line>
            <draw:line draw:name="Lpaz 12305 Mi" draw:style-name="gr26" draw:text-style-name="P5" draw:layer="layout" svg:x1="10.351cm" svg:y1="18.548cm" svg:x2="10.351cm" svg:y2="18.748cm">
              <svg:desc>Lpaz 12305 Mi</svg:desc>
              <text:p/>
            </draw:line>
          </draw:g>
          <draw:g draw:name="N 7">
            <draw:line draw:name="N 7" draw:style-name="gr28" draw:text-style-name="P5" draw:layer="layout" svg:x1="7.634cm" svg:y1="15.53cm" svg:x2="7.634cm" svg:y2="15.73cm">
              <svg:desc>N 7</svg:desc>
              <text:p/>
            </draw:line>
          </draw:g>
          <draw:g draw:name="N 8114">
            <draw:line draw:name="N 8114" draw:style-name="gr28" draw:text-style-name="P5" draw:layer="layout" svg:x1="4.617cm" svg:y1="15.461cm" svg:x2="4.617cm" svg:y2="15.661cm">
              <svg:desc>N 8114</svg:desc>
              <text:p/>
            </draw:line>
            <draw:frame draw:name="N 8114" draw:style-name="gr11" draw:text-style-name="P10" draw:layer="layout" svg:width="1.179cm" svg:height="1.187cm" svg:x="4.078cm" svg:y="15.511cm">
              <draw:text-box>
                <text:p text:style-name="P9">37 <text:s text:c="5"/></text:p>
              </draw:text-box>
            </draw:frame>
            <draw:frame draw:name="N 8114" draw:style-name="gr12" draw:text-style-name="P10" draw:layer="layout" svg:width="1.044cm" svg:height="1.187cm" svg:x="0.828cm" svg:y="15.386cm">
              <draw:text-box>
                <text:p text:style-name="P9"><text:s text:c="4"/>45</text:p>
              </draw:text-box>
            </draw:frame>
            <draw:line draw:name="N 8114" draw:style-name="gr29" draw:text-style-name="P8" draw:layer="layout" svg:x1="1.3cm" svg:y1="15.836cm" svg:x2="4.617cm" svg:y2="15.561cm">
              <svg:desc>N 8114</svg:desc>
              <text:p text:style-name="P11">N 8114 <text:s text:c="2"/></text:p>
              <text:p text:style-name="P11"><text:span text:style-name="T1"/></text:p>
            </draw:line>
            <draw:line draw:name="N 8114" draw:style-name="gr28" draw:text-style-name="P5" draw:layer="layout" svg:x1="1.3cm" svg:y1="15.836cm" svg:x2="1.3cm" svg:y2="18.099cm">
              <svg:desc>N 8114</svg:desc>
              <text:p/>
            </draw:line>
          </draw:g>
          <draw:g draw:name="N 8231">
            <draw:line draw:name="N 8231" draw:style-name="gr28" draw:text-style-name="P5" draw:layer="layout" svg:x1="2.2cm" svg:y1="18.957cm" svg:x2="2.2cm" svg:y2="20.33cm">
              <svg:desc>N 8231</svg:desc>
              <text:p/>
            </draw:line>
            <draw:frame draw:name="N 8231" draw:style-name="gr12" draw:text-style-name="P10" draw:layer="layout" svg:width="1.044cm" svg:height="1.187cm" svg:x="1.728cm" svg:y="20.28cm">
              <draw:text-box>
                <text:p text:style-name="P9"><text:s text:c="4"/>56</text:p>
              </draw:text-box>
            </draw:frame>
            <draw:frame draw:name="N 8231" draw:style-name="gr11" draw:text-style-name="P10" draw:layer="layout" svg:width="1.179cm" svg:height="1.187cm" svg:x="3.778cm" svg:y="20.154cm">
              <draw:text-box>
                <text:p text:style-name="P9">04 <text:s text:c="5"/></text:p>
              </draw:text-box>
            </draw:frame>
            <draw:line draw:name="N 8231" draw:style-name="gr29" draw:text-style-name="P8" draw:layer="layout" svg:x1="2.2cm" svg:y1="20.33cm" svg:x2="4.317cm" svg:y2="20.604cm">
              <svg:desc>N 8231</svg:desc>
              <text:p text:style-name="P11"><text:s text:c="3"/>N 8231</text:p>
              <text:p text:style-name="P11"><text:span text:style-name="T1"/></text:p>
            </draw:line>
            <draw:line draw:name="N 8231" draw:style-name="gr28" draw:text-style-name="P5" draw:layer="layout" svg:x1="4.317cm" svg:y1="20.504cm" svg:x2="4.317cm" svg:y2="20.704cm">
              <svg:desc>N 8231</svg:desc>
              <text:p/>
            </draw:line>
          </draw:g>
          <draw:g draw:name="N 8245 [Sa]">
            <draw:line draw:name="N 8245 [Sa]" draw:style-name="gr28" draw:text-style-name="P5" draw:layer="layout" svg:x1="1.3cm" svg:y1="13.437cm" svg:x2="1.3cm" svg:y2="13.637cm">
              <svg:desc>N 8245 [Sa]</svg:desc>
              <text:p/>
            </draw:line>
            <draw:frame draw:name="N 8245 [Sa]" draw:style-name="gr12" draw:text-style-name="P10" draw:layer="layout" svg:width="1.044cm" svg:height="1.187cm" svg:x="0.828cm" svg:y="13.487cm">
              <draw:text-box>
                <text:p text:style-name="P9"><text:s text:c="4"/>38</text:p>
              </draw:text-box>
            </draw:frame>
            <draw:frame draw:name="N 8245 [Sa]" draw:style-name="gr11" draw:text-style-name="P10" draw:layer="layout" svg:width="1.179cm" svg:height="1.187cm" svg:x="3.778cm" svg:y="13.362cm">
              <draw:text-box>
                <text:p text:style-name="P9">46 <text:s text:c="5"/></text:p>
              </draw:text-box>
            </draw:frame>
            <draw:line draw:name="N 8245 [Sa]" draw:style-name="gr29" draw:text-style-name="P8" draw:layer="layout" svg:x1="1.3cm" svg:y1="13.537cm" svg:x2="4.317cm" svg:y2="13.812cm">
              <svg:desc>N 8245 [Sa]</svg:desc>
              <text:p text:style-name="P11"><text:s text:c="3"/>N 8245 [Sa]</text:p>
              <text:p text:style-name="P11"><text:span text:style-name="T1"/></text:p>
            </draw:line>
            <draw:line draw:name="N 8245 [Sa]" draw:style-name="gr28" draw:text-style-name="P5" draw:layer="layout" svg:x1="4.317cm" svg:y1="13.712cm" svg:x2="4.317cm" svg:y2="13.912cm">
              <svg:desc>N 8245 [Sa]</svg:desc>
              <text:p/>
            </draw:line>
          </draw:g>
          <draw:g draw:name="N 8362">
            <draw:line draw:name="N 8362" draw:style-name="gr28" draw:text-style-name="P5" draw:layer="layout" svg:x1="10.951cm" svg:y1="19.44cm" svg:x2="10.951cm" svg:y2="19.64cm">
              <svg:desc>N 8362</svg:desc>
              <text:p/>
            </draw:line>
            <draw:frame draw:name="N 8362" draw:style-name="gr11" draw:text-style-name="P10" draw:layer="layout" svg:width="1.179cm" svg:height="1.187cm" svg:x="10.412cm" svg:y="19.49cm">
              <draw:text-box>
                <text:p text:style-name="P9">33 <text:s text:c="5"/></text:p>
              </draw:text-box>
            </draw:frame>
            <draw:frame draw:name="N 8362" draw:style-name="gr12" draw:text-style-name="P10" draw:layer="layout" svg:width="1.044cm" svg:height="1.187cm" svg:x="7.762cm" svg:y="19.365cm">
              <draw:text-box>
                <text:p text:style-name="P9"><text:s text:c="4"/>41</text:p>
              </draw:text-box>
            </draw:frame>
            <draw:line draw:name="N 8362" draw:style-name="gr29" draw:text-style-name="P8" draw:layer="layout" svg:x1="8.234cm" svg:y1="19.815cm" svg:x2="10.951cm" svg:y2="19.54cm">
              <svg:desc>N 8362</svg:desc>
              <text:p text:style-name="P11">N 8362 <text:s text:c="2"/></text:p>
              <text:p text:style-name="P11"><text:span text:style-name="T1"/></text:p>
            </draw:line>
            <draw:line draw:name="N 8362" draw:style-name="gr28" draw:text-style-name="P5" draw:layer="layout" svg:x1="8.234cm" svg:y1="19.815cm" svg:x2="8.234cm" svg:y2="20.844cm">
              <svg:desc>N 8362</svg:desc>
              <text:p/>
            </draw:line>
            <draw:frame draw:name="N 8362" draw:style-name="gr18" draw:text-style-name="P10" draw:layer="layout" svg:width="1.162cm" svg:height="1.187cm" svg:x="7.703cm" svg:y="20.794cm">
              <draw:text-box>
                <text:p text:style-name="P9">11 <text:s text:c="5"/></text:p>
              </draw:text-box>
            </draw:frame>
            <draw:frame draw:name="N 8362" draw:style-name="gr12" draw:text-style-name="P10" draw:layer="layout" svg:width="1.044cm" svg:height="1.187cm" svg:x="3.845cm" svg:y="20.6cm">
              <draw:text-box>
                <text:p text:style-name="P9"><text:s text:c="4"/>17</text:p>
              </draw:text-box>
            </draw:frame>
            <draw:line draw:name="N 8362" draw:style-name="gr29" draw:text-style-name="P8" draw:layer="layout" svg:x1="4.317cm" svg:y1="21.05cm" svg:x2="8.234cm" svg:y2="20.844cm">
              <svg:desc>N 8362</svg:desc>
              <text:p text:style-name="P11">N 8362 <text:s text:c="2"/></text:p>
              <text:p text:style-name="P11"><text:span text:style-name="T1"/></text:p>
            </draw:line>
            <draw:line draw:name="N 8362" draw:style-name="gr28" draw:text-style-name="P5" draw:layer="layout" svg:x1="4.317cm" svg:y1="20.95cm" svg:x2="4.317cm" svg:y2="21.15cm">
              <svg:desc>N 8362</svg:desc>
              <text:p/>
            </draw:line>
            <draw:frame draw:name="N 8362" draw:style-name="gr12" draw:text-style-name="P10" draw:layer="layout" svg:width="1.044cm" svg:height="1.187cm" svg:x="0.828cm" svg:y="20.875cm">
              <draw:text-box>
                <text:p text:style-name="P9"><text:s text:c="4"/>25</text:p>
              </draw:text-box>
            </draw:frame>
            <draw:line draw:name="N 8362" draw:style-name="gr29" draw:text-style-name="P8" draw:layer="layout" svg:x1="1.3cm" svg:y1="21.325cm" svg:x2="4.317cm" svg:y2="21.05cm">
              <svg:desc>N 8362</svg:desc>
              <text:p text:style-name="P11">N 8362 <text:s text:c="2"/></text:p>
              <text:p text:style-name="P11"><text:span text:style-name="T1"/></text:p>
            </draw:line>
            <draw:line draw:name="N 8362" draw:style-name="gr28" draw:text-style-name="P5" draw:layer="layout" svg:x1="1.3cm" svg:y1="21.325cm" svg:x2="1.3cm" svg:y2="22.354cm">
              <svg:desc>N 8362</svg:desc>
              <text:p/>
            </draw:line>
          </draw:g>
          <draw:g draw:name="N 8602 [Sa]">
            <draw:line draw:name="N 8602 [Sa]" draw:style-name="gr28" draw:text-style-name="P5" draw:layer="layout" svg:x1="10.951cm" svg:y1="8.669cm" svg:x2="10.951cm" svg:y2="8.869cm">
              <svg:desc>N 8602 [Sa]</svg:desc>
              <text:p/>
            </draw:line>
            <draw:frame draw:name="N 8602 [Sa]" draw:style-name="gr11" draw:text-style-name="P10" draw:layer="layout" svg:width="1.179cm" svg:height="1.187cm" svg:x="10.412cm" svg:y="8.719cm">
              <draw:text-box>
                <text:p text:style-name="P9">19 <text:s text:c="5"/></text:p>
              </draw:text-box>
            </draw:frame>
            <draw:frame draw:name="N 8602 [Sa]" draw:style-name="gr12" draw:text-style-name="P10" draw:layer="layout" svg:width="1.044cm" svg:height="1.187cm" svg:x="7.762cm" svg:y="8.593cm">
              <draw:text-box>
                <text:p text:style-name="P9"><text:s text:c="4"/>27</text:p>
              </draw:text-box>
            </draw:frame>
            <draw:line draw:name="N 8602 [Sa]" draw:style-name="gr29" draw:text-style-name="P8" draw:layer="layout" svg:x1="8.234cm" svg:y1="9.043cm" svg:x2="10.951cm" svg:y2="8.769cm">
              <svg:desc>N 8602 [Sa]</svg:desc>
              <text:p text:style-name="P11">N 8602 [Sa] <text:s text:c="2"/></text:p>
              <text:p text:style-name="P11"><text:span text:style-name="T1"/></text:p>
            </draw:line>
            <draw:line draw:name="N 8602 [Sa]" draw:style-name="gr28" draw:text-style-name="P5" draw:layer="layout" svg:x1="8.234cm" svg:y1="9.043cm" svg:x2="8.234cm" svg:y2="11.547cm">
              <svg:desc>N 8602 [Sa]</svg:desc>
              <text:p/>
            </draw:line>
            <draw:frame draw:name="N 8602 [Sa]" draw:style-name="gr11" draw:text-style-name="P10" draw:layer="layout" svg:width="1.179cm" svg:height="1.187cm" svg:x="7.695cm" svg:y="11.497cm">
              <draw:text-box>
                <text:p text:style-name="P9">40 <text:s text:c="5"/></text:p>
              </draw:text-box>
            </draw:frame>
            <draw:frame draw:name="N 8602 [Sa]" draw:style-name="gr12" draw:text-style-name="P10" draw:layer="layout" svg:width="1.044cm" svg:height="1.187cm" svg:x="3.845cm" svg:y="11.303cm">
              <draw:text-box>
                <text:p text:style-name="P9"><text:s text:c="4"/>46</text:p>
              </draw:text-box>
            </draw:frame>
            <draw:line draw:name="N 8602 [Sa]" draw:style-name="gr29" draw:text-style-name="P8" draw:layer="layout" svg:x1="4.317cm" svg:y1="11.753cm" svg:x2="8.234cm" svg:y2="11.547cm">
              <svg:desc>N 8602 [Sa]</svg:desc>
              <text:p text:style-name="P11">N 8602 [Sa] <text:s text:c="2"/></text:p>
              <text:p text:style-name="P11"><text:span text:style-name="T1"/></text:p>
            </draw:line>
            <draw:line draw:name="N 8602 [Sa]" draw:style-name="gr28" draw:text-style-name="P5" draw:layer="layout" svg:x1="4.317cm" svg:y1="11.653cm" svg:x2="4.317cm" svg:y2="11.853cm">
              <svg:desc>N 8602 [Sa]</svg:desc>
              <text:p/>
            </draw:line>
            <draw:frame draw:name="N 8602 [Sa]" draw:style-name="gr12" draw:text-style-name="P10" draw:layer="layout" svg:width="1.044cm" svg:height="1.187cm" svg:x="0.828cm" svg:y="11.577cm">
              <draw:text-box>
                <text:p text:style-name="P9"><text:s text:c="4"/>54</text:p>
              </draw:text-box>
            </draw:frame>
            <draw:line draw:name="N 8602 [Sa]" draw:style-name="gr29" draw:text-style-name="P8" draw:layer="layout" svg:x1="1.3cm" svg:y1="12.027cm" svg:x2="4.317cm" svg:y2="11.753cm">
              <svg:desc>N 8602 [Sa]</svg:desc>
              <text:p text:style-name="P11">N 8602 [Sa] <text:s text:c="2"/></text:p>
              <text:p text:style-name="P11"><text:span text:style-name="T1"/></text:p>
            </draw:line>
            <draw:line draw:name="N 8602 [Sa]" draw:style-name="gr28" draw:text-style-name="P5" draw:layer="layout" svg:x1="1.3cm" svg:y1="11.927cm" svg:x2="1.3cm" svg:y2="12.127cm">
              <svg:desc>N 8602 [Sa]</svg:desc>
              <text:p/>
            </draw:line>
            <draw:line draw:name="N 8602 [Sa]" draw:style-name="gr28" draw:text-style-name="P5" draw:layer="layout" svg:x1="1.3cm" svg:y1="12.027cm" svg:x2="1.3cm" svg:y2="12.027cm">
              <svg:desc>N 8602 [Sa]</svg:desc>
              <text:p/>
            </draw:line>
            <draw:line draw:name="N 8602 [Sa]" draw:style-name="gr28" draw:text-style-name="P5" draw:layer="layout" svg:x1="1.3cm" svg:y1="11.927cm" svg:x2="1.3cm" svg:y2="12.127cm">
              <svg:desc>N 8602 [Sa]</svg:desc>
              <text:p/>
            </draw:line>
          </draw:g>
          <draw:g draw:name="N 8767 [Mi]">
            <draw:line draw:name="N 8767 [Mi]" draw:style-name="gr28" draw:text-style-name="P5" draw:layer="layout" svg:x1="10.951cm" svg:y1="12.133cm" svg:x2="10.951cm" svg:y2="12.333cm">
              <svg:desc>N 8767 [Mi]</svg:desc>
              <text:p/>
            </draw:line>
            <draw:frame draw:name="N 8767 [Mi]" draw:style-name="gr12" draw:text-style-name="P10" draw:layer="layout" svg:width="1.044cm" svg:height="1.187cm" svg:x="10.479cm" svg:y="12.183cm">
              <draw:text-box>
                <text:p text:style-name="P9"><text:s text:c="4"/>00</text:p>
              </draw:text-box>
            </draw:frame>
            <draw:frame draw:name="N 8767 [Mi]" draw:style-name="gr11" draw:text-style-name="P10" draw:layer="layout" svg:width="1.179cm" svg:height="1.187cm" svg:x="12.829cm" svg:y="11.92cm">
              <draw:text-box>
                <text:p text:style-name="P9">04 <text:s text:c="5"/></text:p>
              </draw:text-box>
            </draw:frame>
            <draw:line draw:name="N 8767 [Mi]" draw:style-name="gr29" draw:text-style-name="P8" draw:layer="layout" svg:x1="10.951cm" svg:y1="12.233cm" svg:x2="13.368cm" svg:y2="12.37cm">
              <svg:desc>N 8767 [Mi]</svg:desc>
              <text:p text:style-name="P11"><text:s text:c="3"/>N 8767 [Mi]</text:p>
              <text:p text:style-name="P11"><text:span text:style-name="T1"/></text:p>
            </draw:line>
            <draw:line draw:name="N 8767 [Mi]" draw:style-name="gr28" draw:text-style-name="P5" draw:layer="layout" svg:x1="13.368cm" svg:y1="12.37cm" svg:x2="13.368cm" svg:y2="13.4cm">
              <svg:desc>N 8767 [Mi]</svg:desc>
              <text:p/>
            </draw:line>
            <draw:frame draw:name="N 8767 [Mi]" draw:style-name="gr12" draw:text-style-name="P10" draw:layer="layout" svg:width="1.044cm" svg:height="1.187cm" svg:x="12.896cm" svg:y="13.35cm">
              <draw:text-box>
                <text:p text:style-name="P9"><text:s text:c="4"/>34</text:p>
              </draw:text-box>
            </draw:frame>
            <draw:frame draw:name="N 8767 [Mi]" draw:style-name="gr11" draw:text-style-name="P10" draw:layer="layout" svg:width="1.179cm" svg:height="1.187cm" svg:x="15.846cm" svg:y="13.053cm">
              <draw:text-box>
                <text:p text:style-name="P9">37 <text:s text:c="5"/></text:p>
              </draw:text-box>
            </draw:frame>
            <draw:line draw:name="N 8767 [Mi]" draw:style-name="gr29" draw:text-style-name="P8" draw:layer="layout" svg:x1="13.368cm" svg:y1="13.4cm" svg:x2="16.385cm" svg:y2="13.503cm">
              <svg:desc>N 8767 [Mi]</svg:desc>
              <text:p text:style-name="P11"><text:s text:c="3"/>N 8767 [Mi]</text:p>
              <text:p text:style-name="P11"><text:span text:style-name="T1"/></text:p>
            </draw:line>
            <draw:line draw:name="N 8767 [Mi]" draw:style-name="gr28" draw:text-style-name="P5" draw:layer="layout" svg:x1="16.385cm" svg:y1="13.503cm" svg:x2="16.385cm" svg:y2="14.875cm">
              <svg:desc>N 8767 [Mi]</svg:desc>
              <text:p/>
            </draw:line>
            <draw:frame draw:name="N 8767 [Mi]" draw:style-name="gr12" draw:text-style-name="P10" draw:layer="layout" svg:width="1.044cm" svg:height="1.187cm" svg:x="15.913cm" svg:y="14.825cm">
              <draw:text-box>
                <text:p text:style-name="P9"><text:s text:c="4"/>17</text:p>
              </draw:text-box>
            </draw:frame>
            <draw:frame draw:name="N 8767 [Mi]" draw:style-name="gr11" draw:text-style-name="P10" draw:layer="layout" svg:width="1.179cm" svg:height="1.187cm" svg:x="18.863cm" svg:y="14.7cm">
              <draw:text-box>
                <text:p text:style-name="P9">25 <text:s text:c="5"/></text:p>
              </draw:text-box>
            </draw:frame>
            <draw:line draw:name="N 8767 [Mi]" draw:style-name="gr29" draw:text-style-name="P8" draw:layer="layout" svg:x1="16.385cm" svg:y1="14.875cm" svg:x2="19.402cm" svg:y2="15.15cm">
              <svg:desc>N 8767 [Mi]</svg:desc>
              <text:p text:style-name="P11"><text:s text:c="3"/>N 8767 [Mi]</text:p>
              <text:p text:style-name="P11"><text:span text:style-name="T1"/></text:p>
            </draw:line>
            <draw:line draw:name="N 8767 [Mi]" draw:style-name="gr28" draw:text-style-name="P5" draw:layer="layout" svg:x1="19.402cm" svg:y1="15.05cm" svg:x2="19.402cm" svg:y2="15.25cm">
              <svg:desc>N 8767 [Mi]</svg:desc>
              <text:p/>
            </draw:line>
          </draw:g>
          <draw:g draw:name="N 8767 Mi">
            <draw:line draw:name="N 8767 Mi" draw:style-name="gr28" draw:text-style-name="P5" draw:layer="layout" svg:x1="10.951cm" svg:y1="12.133cm" svg:x2="10.951cm" svg:y2="12.333cm">
              <svg:desc>N 8767 Mi</svg:desc>
              <text:p/>
            </draw:line>
            <draw:frame draw:name="N 8767 Mi" draw:style-name="gr12" draw:text-style-name="P10" draw:layer="layout" svg:width="1.044cm" svg:height="1.187cm" svg:x="10.479cm" svg:y="12.183cm">
              <draw:text-box>
                <text:p text:style-name="P9"><text:s text:c="4"/>00</text:p>
              </draw:text-box>
            </draw:frame>
            <draw:frame draw:name="N 8767 Mi" draw:style-name="gr11" draw:text-style-name="P10" draw:layer="layout" svg:width="1.179cm" svg:height="1.187cm" svg:x="12.829cm" svg:y="11.92cm">
              <draw:text-box>
                <text:p text:style-name="P9">04 <text:s text:c="5"/></text:p>
              </draw:text-box>
            </draw:frame>
            <draw:line draw:name="N 8767 Mi" draw:style-name="gr29" draw:text-style-name="P8" draw:layer="layout" svg:x1="10.951cm" svg:y1="12.233cm" svg:x2="13.368cm" svg:y2="12.37cm">
              <svg:desc>N 8767 Mi</svg:desc>
              <text:p text:style-name="P11"><text:s text:c="3"/>N 8767 Mi</text:p>
              <text:p text:style-name="P11"><text:span text:style-name="T1"/></text:p>
            </draw:line>
            <draw:line draw:name="N 8767 Mi" draw:style-name="gr28" draw:text-style-name="P5" draw:layer="layout" svg:x1="13.368cm" svg:y1="12.37cm" svg:x2="13.368cm" svg:y2="13.4cm">
              <svg:desc>N 8767 Mi</svg:desc>
              <text:p/>
            </draw:line>
            <draw:frame draw:name="N 8767 Mi" draw:style-name="gr12" draw:text-style-name="P10" draw:layer="layout" svg:width="1.044cm" svg:height="1.187cm" svg:x="12.896cm" svg:y="13.35cm">
              <draw:text-box>
                <text:p text:style-name="P9"><text:s text:c="4"/>34</text:p>
              </draw:text-box>
            </draw:frame>
            <draw:frame draw:name="N 8767 Mi" draw:style-name="gr11" draw:text-style-name="P10" draw:layer="layout" svg:width="1.179cm" svg:height="1.187cm" svg:x="15.846cm" svg:y="13.053cm">
              <draw:text-box>
                <text:p text:style-name="P9">37 <text:s text:c="5"/></text:p>
              </draw:text-box>
            </draw:frame>
            <draw:line draw:name="N 8767 Mi" draw:style-name="gr29" draw:text-style-name="P8" draw:layer="layout" svg:x1="13.368cm" svg:y1="13.4cm" svg:x2="16.385cm" svg:y2="13.503cm">
              <svg:desc>N 8767 Mi</svg:desc>
              <text:p text:style-name="P11"><text:s text:c="3"/>N 8767 Mi</text:p>
              <text:p text:style-name="P11"><text:span text:style-name="T1"/></text:p>
            </draw:line>
            <draw:line draw:name="N 8767 Mi" draw:style-name="gr28" draw:text-style-name="P5" draw:layer="layout" svg:x1="16.385cm" svg:y1="13.503cm" svg:x2="16.385cm" svg:y2="14.875cm">
              <svg:desc>N 8767 Mi</svg:desc>
              <text:p/>
            </draw:line>
            <draw:frame draw:name="N 8767 Mi" draw:style-name="gr12" draw:text-style-name="P10" draw:layer="layout" svg:width="1.044cm" svg:height="1.187cm" svg:x="15.913cm" svg:y="14.825cm">
              <draw:text-box>
                <text:p text:style-name="P9"><text:s text:c="4"/>17</text:p>
              </draw:text-box>
            </draw:frame>
            <draw:frame draw:name="N 8767 Mi" draw:style-name="gr11" draw:text-style-name="P10" draw:layer="layout" svg:width="1.179cm" svg:height="1.187cm" svg:x="18.863cm" svg:y="14.7cm">
              <draw:text-box>
                <text:p text:style-name="P9">25 <text:s text:c="5"/></text:p>
              </draw:text-box>
            </draw:frame>
            <draw:line draw:name="N 8767 Mi" draw:style-name="gr29" draw:text-style-name="P8" draw:layer="layout" svg:x1="16.385cm" svg:y1="14.875cm" svg:x2="19.402cm" svg:y2="15.15cm">
              <svg:desc>N 8767 Mi</svg:desc>
              <text:p text:style-name="P11"><text:s text:c="3"/>N 8767 Mi</text:p>
              <text:p text:style-name="P11"><text:span text:style-name="T1"/></text:p>
            </draw:line>
            <draw:line draw:name="N 8767 Mi" draw:style-name="gr28" draw:text-style-name="P5" draw:layer="layout" svg:x1="19.402cm" svg:y1="15.05cm" svg:x2="19.402cm" svg:y2="15.25cm">
              <svg:desc>N 8767 Mi</svg:desc>
              <text:p/>
            </draw:line>
          </draw:g>
          <draw:g draw:name="N 8768">
            <draw:line draw:name="N 8768" draw:style-name="gr28" draw:text-style-name="P5" draw:layer="layout" svg:x1="19.402cm" svg:y1="16.696cm" svg:x2="19.402cm" svg:y2="16.896cm">
              <svg:desc>N 8768</svg:desc>
              <text:p/>
            </draw:line>
            <draw:frame draw:name="N 8768" draw:style-name="gr11" draw:text-style-name="P10" draw:layer="layout" svg:width="1.179cm" svg:height="1.187cm" svg:x="18.863cm" svg:y="16.746cm">
              <draw:text-box>
                <text:p text:style-name="P9">13 <text:s text:c="5"/></text:p>
              </draw:text-box>
            </draw:frame>
            <draw:frame draw:name="N 8768" draw:style-name="gr12" draw:text-style-name="P10" draw:layer="layout" svg:width="1.044cm" svg:height="1.187cm" svg:x="15.913cm" svg:y="16.62cm">
              <draw:text-box>
                <text:p text:style-name="P9"><text:s text:c="4"/>21</text:p>
              </draw:text-box>
            </draw:frame>
            <draw:line draw:name="N 8768" draw:style-name="gr29" draw:text-style-name="P8" draw:layer="layout" svg:x1="16.385cm" svg:y1="17.07cm" svg:x2="19.402cm" svg:y2="16.796cm">
              <svg:desc>N 8768</svg:desc>
              <text:p text:style-name="P11">N 8768 <text:s text:c="2"/></text:p>
              <text:p text:style-name="P11"><text:span text:style-name="T1"/></text:p>
            </draw:line>
            <draw:line draw:name="N 8768" draw:style-name="gr28" draw:text-style-name="P5" draw:layer="layout" svg:x1="16.385cm" svg:y1="16.97cm" svg:x2="16.385cm" svg:y2="17.17cm">
              <svg:desc>N 8768</svg:desc>
              <text:p/>
            </draw:line>
            <draw:frame draw:name="N 8768" draw:style-name="gr12" draw:text-style-name="P10" draw:layer="layout" svg:width="1.044cm" svg:height="1.187cm" svg:x="12.896cm" svg:y="16.723cm">
              <draw:text-box>
                <text:p text:style-name="P9"><text:s text:c="4"/>24</text:p>
              </draw:text-box>
            </draw:frame>
            <draw:line draw:name="N 8768" draw:style-name="gr29" draw:text-style-name="P8" draw:layer="layout" svg:x1="13.368cm" svg:y1="17.173cm" svg:x2="16.385cm" svg:y2="17.07cm">
              <svg:desc>N 8768</svg:desc>
              <text:p text:style-name="P11">N 8768 <text:s text:c="2"/></text:p>
              <text:p text:style-name="P11"><text:span text:style-name="T1"/></text:p>
            </draw:line>
            <draw:line draw:name="N 8768" draw:style-name="gr28" draw:text-style-name="P5" draw:layer="layout" svg:x1="13.368cm" svg:y1="17.073cm" svg:x2="13.368cm" svg:y2="17.273cm">
              <svg:desc>N 8768</svg:desc>
              <text:p/>
            </draw:line>
            <draw:frame draw:name="N 8768" draw:style-name="gr12" draw:text-style-name="P10" draw:layer="layout" svg:width="1.044cm" svg:height="1.187cm" svg:x="10.479cm" svg:y="16.86cm">
              <draw:text-box>
                <text:p text:style-name="P9"><text:s text:c="4"/>28</text:p>
              </draw:text-box>
            </draw:frame>
            <draw:line draw:name="N 8768" draw:style-name="gr29" draw:text-style-name="P8" draw:layer="layout" svg:x1="10.951cm" svg:y1="17.31cm" svg:x2="13.368cm" svg:y2="17.173cm">
              <svg:desc>N 8768</svg:desc>
              <text:p text:style-name="P11">N 8768 <text:s text:c="2"/></text:p>
              <text:p text:style-name="P11"><text:span text:style-name="T1"/></text:p>
            </draw:line>
            <draw:line draw:name="N 8768" draw:style-name="gr28" draw:text-style-name="P5" draw:layer="layout" svg:x1="10.951cm" svg:y1="17.21cm" svg:x2="10.951cm" svg:y2="17.41cm">
              <svg:desc>N 8768</svg:desc>
              <text:p/>
            </draw:line>
          </draw:g>
          <draw:g draw:name="N 8770 Mi">
            <draw:line draw:name="N 8770 Mi" draw:style-name="gr28" draw:text-style-name="P5" draw:layer="layout" svg:x1="16.685cm" svg:y1="14.364cm" svg:x2="16.685cm" svg:y2="14.564cm">
              <svg:desc>N 8770 Mi</svg:desc>
              <text:p/>
            </draw:line>
            <draw:frame draw:name="N 8770 Mi" draw:style-name="gr11" draw:text-style-name="P10" draw:layer="layout" svg:width="1.179cm" svg:height="1.187cm" svg:x="16.146cm" svg:y="14.414cm">
              <draw:text-box>
                <text:p text:style-name="P9">05 <text:s text:c="5"/></text:p>
              </draw:text-box>
            </draw:frame>
            <draw:frame draw:name="N 8770 Mi" draw:style-name="gr12" draw:text-style-name="P10" draw:layer="layout" svg:width="1.044cm" svg:height="1.187cm" svg:x="12.896cm" svg:y="14.116cm">
              <draw:text-box>
                <text:p text:style-name="P9"><text:s text:c="4"/>08</text:p>
              </draw:text-box>
            </draw:frame>
            <draw:line draw:name="N 8770 Mi" draw:style-name="gr29" draw:text-style-name="P8" draw:layer="layout" svg:x1="13.368cm" svg:y1="14.566cm" svg:x2="16.685cm" svg:y2="14.464cm">
              <svg:desc>N 8770 Mi</svg:desc>
              <text:p text:style-name="P11">N 8770 Mi <text:s text:c="2"/></text:p>
              <text:p text:style-name="P11"><text:span text:style-name="T1"/></text:p>
            </draw:line>
            <draw:line draw:name="N 8770 Mi" draw:style-name="gr28" draw:text-style-name="P5" draw:layer="layout" svg:x1="13.368cm" svg:y1="14.466cm" svg:x2="13.368cm" svg:y2="14.666cm">
              <svg:desc>N 8770 Mi</svg:desc>
              <text:p/>
            </draw:line>
            <draw:frame draw:name="N 8770 Mi" draw:style-name="gr12" draw:text-style-name="P10" draw:layer="layout" svg:width="1.044cm" svg:height="1.187cm" svg:x="10.479cm" svg:y="14.254cm">
              <draw:text-box>
                <text:p text:style-name="P9"><text:s text:c="4"/>12</text:p>
              </draw:text-box>
            </draw:frame>
            <draw:line draw:name="N 8770 Mi" draw:style-name="gr29" draw:text-style-name="P8" draw:layer="layout" svg:x1="10.951cm" svg:y1="14.704cm" svg:x2="13.368cm" svg:y2="14.566cm">
              <svg:desc>N 8770 Mi</svg:desc>
              <text:p text:style-name="P11">N 8770 Mi <text:s text:c="2"/></text:p>
              <text:p text:style-name="P11"><text:span text:style-name="T1"/></text:p>
            </draw:line>
            <draw:line draw:name="N 8770 Mi" draw:style-name="gr28" draw:text-style-name="P5" draw:layer="layout" svg:x1="10.951cm" svg:y1="14.604cm" svg:x2="10.951cm" svg:y2="14.804cm">
              <svg:desc>N 8770 Mi</svg:desc>
              <text:p/>
            </draw:line>
          </draw:g>
          <draw:g draw:name="P 4162">
            <draw:line draw:name="P 4162" draw:style-name="gr22" draw:text-style-name="P5" draw:layer="layout" svg:x1="4.317cm" svg:y1="8.086cm" svg:x2="4.317cm" svg:y2="8.286cm">
              <svg:desc>P 4162</svg:desc>
              <text:p/>
            </draw:line>
            <draw:frame draw:name="P 4162" draw:style-name="gr11" draw:text-style-name="P10" draw:layer="layout" svg:width="1.179cm" svg:height="1.187cm" svg:x="3.778cm" svg:y="8.136cm">
              <draw:text-box>
                <text:p text:style-name="P9">02 <text:s text:c="5"/></text:p>
              </draw:text-box>
            </draw:frame>
            <draw:frame draw:name="P 4162" draw:style-name="gr12" draw:text-style-name="P10" draw:layer="layout" svg:width="1.044cm" svg:height="1.187cm" svg:x="1.128cm" svg:y="7.907cm">
              <draw:text-box>
                <text:p text:style-name="P9"><text:s text:c="4"/>07</text:p>
              </draw:text-box>
            </draw:frame>
            <draw:line draw:name="P 4162" draw:style-name="gr23" draw:text-style-name="P8" draw:layer="layout" svg:x1="1.6cm" svg:y1="8.357cm" svg:x2="4.317cm" svg:y2="8.186cm">
              <svg:desc>P 4162</svg:desc>
              <text:p text:style-name="P11">P 4162 <text:s text:c="2"/></text:p>
              <text:p text:style-name="P11"><text:span text:style-name="T1"/></text:p>
            </draw:line>
            <draw:line draw:name="P 4162" draw:style-name="gr22" draw:text-style-name="P5" draw:layer="layout" svg:x1="1.6cm" svg:y1="8.357cm" svg:x2="1.6cm" svg:y2="8.94cm">
              <svg:desc>P 4162</svg:desc>
              <text:p/>
            </draw:line>
          </draw:g>
          <draw:g draw:name="P 4163">
            <draw:line draw:name="P 4163" draw:style-name="gr22" draw:text-style-name="P5" draw:layer="layout" svg:x1="1.9cm" svg:y1="7.225cm" svg:x2="1.9cm" svg:y2="7.431cm">
              <svg:desc>P 4163</svg:desc>
              <text:p/>
            </draw:line>
            <draw:frame draw:name="P 4163" draw:style-name="gr12" draw:text-style-name="P10" draw:layer="layout" svg:width="1.044cm" svg:height="1.187cm" svg:x="1.428cm" svg:y="7.381cm">
              <draw:text-box>
                <text:p text:style-name="P9"><text:s text:c="4"/>40</text:p>
              </draw:text-box>
            </draw:frame>
            <draw:frame draw:name="P 4163" draw:style-name="gr11" draw:text-style-name="P10" draw:layer="layout" svg:width="1.179cm" svg:height="1.187cm" svg:x="4.078cm" svg:y="7.152cm">
              <draw:text-box>
                <text:p text:style-name="P9">45 <text:s text:c="5"/></text:p>
              </draw:text-box>
            </draw:frame>
            <draw:line draw:name="P 4163" draw:style-name="gr23" draw:text-style-name="P8" draw:layer="layout" svg:x1="1.9cm" svg:y1="7.431cm" svg:x2="4.617cm" svg:y2="7.602cm">
              <svg:desc>P 4163</svg:desc>
              <text:p text:style-name="P11"><text:s text:c="3"/>P 4163</text:p>
              <text:p text:style-name="P11"><text:span text:style-name="T1"/></text:p>
            </draw:line>
            <draw:line draw:name="P 4163" draw:style-name="gr22" draw:text-style-name="P5" draw:layer="layout" svg:x1="4.617cm" svg:y1="7.502cm" svg:x2="4.617cm" svg:y2="7.702cm">
              <svg:desc>P 4163</svg:desc>
              <text:p/>
            </draw:line>
          </draw:g>
          <draw:g draw:name="P 4164">
            <draw:line draw:name="P 4164" draw:style-name="gr22" draw:text-style-name="P5" draw:layer="layout" svg:x1="4.317cm" svg:y1="22.94cm" svg:x2="4.317cm" svg:y2="23.14cm">
              <svg:desc>P 4164</svg:desc>
              <text:p/>
            </draw:line>
            <draw:frame draw:name="P 4164" draw:style-name="gr11" draw:text-style-name="P10" draw:layer="layout" svg:width="1.179cm" svg:height="1.187cm" svg:x="3.778cm" svg:y="22.99cm">
              <draw:text-box>
                <text:p text:style-name="P9">15 <text:s text:c="5"/></text:p>
              </draw:text-box>
            </draw:frame>
            <draw:frame draw:name="P 4164" draw:style-name="gr12" draw:text-style-name="P10" draw:layer="layout" svg:width="1.044cm" svg:height="1.187cm" svg:x="1.128cm" svg:y="22.761cm">
              <draw:text-box>
                <text:p text:style-name="P9"><text:s text:c="4"/>20</text:p>
              </draw:text-box>
            </draw:frame>
            <draw:line draw:name="P 4164" draw:style-name="gr23" draw:text-style-name="P8" draw:layer="layout" svg:x1="1.6cm" svg:y1="23.211cm" svg:x2="4.317cm" svg:y2="23.04cm">
              <svg:desc>P 4164</svg:desc>
              <text:p text:style-name="P11">P 4164 <text:s text:c="2"/></text:p>
              <text:p text:style-name="P11"><text:span text:style-name="T1"/></text:p>
            </draw:line>
            <draw:line draw:name="P 4164" draw:style-name="gr22" draw:text-style-name="P5" draw:layer="layout" svg:x1="1.6cm" svg:y1="23.211cm" svg:x2="1.6cm" svg:y2="23.348cm">
              <svg:desc>P 4164</svg:desc>
              <text:p/>
            </draw:line>
          </draw:g>
          <draw:g draw:name="P 4165">
            <draw:line draw:name="P 4165" draw:style-name="gr22" draw:text-style-name="P5" draw:layer="layout" svg:x1="1.9cm" svg:y1="23.108cm" svg:x2="1.9cm" svg:y2="23.245cm">
              <svg:desc>P 4165</svg:desc>
              <text:p/>
            </draw:line>
            <draw:frame draw:name="P 4165" draw:style-name="gr12" draw:text-style-name="P10" draw:layer="layout" svg:width="1.044cm" svg:height="1.187cm" svg:x="1.428cm" svg:y="23.195cm">
              <draw:text-box>
                <text:p text:style-name="P9"><text:s text:c="4"/>21</text:p>
              </draw:text-box>
            </draw:frame>
            <draw:frame draw:name="P 4165" draw:style-name="gr11" draw:text-style-name="P10" draw:layer="layout" svg:width="1.179cm" svg:height="1.187cm" svg:x="4.078cm" svg:y="22.967cm">
              <draw:text-box>
                <text:p text:style-name="P9">26 <text:s text:c="5"/></text:p>
              </draw:text-box>
            </draw:frame>
            <draw:line draw:name="P 4165" draw:style-name="gr23" draw:text-style-name="P8" draw:layer="layout" svg:x1="1.9cm" svg:y1="23.245cm" svg:x2="4.617cm" svg:y2="23.417cm">
              <svg:desc>P 4165</svg:desc>
              <text:p text:style-name="P11"><text:s text:c="3"/>P 4165</text:p>
              <text:p text:style-name="P11"><text:span text:style-name="T1"/></text:p>
            </draw:line>
            <draw:line draw:name="P 4165" draw:style-name="gr22" draw:text-style-name="P5" draw:layer="layout" svg:x1="4.617cm" svg:y1="23.317cm" svg:x2="4.617cm" svg:y2="23.517cm">
              <svg:desc>P 4165</svg:desc>
              <text:p/>
            </draw:line>
          </draw:g>
          <draw:g draw:name="P 4166">
            <draw:line draw:name="P 4166" draw:style-name="gr22" draw:text-style-name="P5" draw:layer="layout" svg:x1="4.317cm" svg:y1="25.272cm" svg:x2="4.317cm" svg:y2="25.472cm">
              <svg:desc>P 4166</svg:desc>
              <text:p/>
            </draw:line>
            <draw:frame draw:name="P 4166" draw:style-name="gr11" draw:text-style-name="P10" draw:layer="layout" svg:width="1.179cm" svg:height="1.187cm" svg:x="3.778cm" svg:y="25.322cm">
              <draw:text-box>
                <text:p text:style-name="P9">23 <text:s text:c="5"/></text:p>
              </draw:text-box>
            </draw:frame>
            <draw:frame draw:name="P 4166" draw:style-name="gr12" draw:text-style-name="P10" draw:layer="layout" svg:width="1.044cm" svg:height="1.187cm" svg:x="1.128cm" svg:y="25.094cm">
              <draw:text-box>
                <text:p text:style-name="P9"><text:s text:c="4"/>28</text:p>
              </draw:text-box>
            </draw:frame>
            <draw:line draw:name="P 4166" draw:style-name="gr23" draw:text-style-name="P8" draw:layer="layout" svg:x1="1.6cm" svg:y1="25.544cm" svg:x2="4.317cm" svg:y2="25.372cm">
              <svg:desc>P 4166</svg:desc>
              <text:p text:style-name="P11">P 4166 <text:s text:c="2"/></text:p>
              <text:p text:style-name="P11"><text:span text:style-name="T1"/></text:p>
            </draw:line>
            <draw:line draw:name="P 4166" draw:style-name="gr22" draw:text-style-name="P5" draw:layer="layout" svg:x1="1.6cm" svg:y1="25.544cm" svg:x2="1.6cm" svg:y2="25.681cm">
              <svg:desc>P 4166</svg:desc>
              <text:p/>
            </draw:line>
          </draw:g>
          <draw:g draw:name="P 4167">
            <draw:line draw:name="P 4167" draw:style-name="gr22" draw:text-style-name="P5" draw:layer="layout" svg:x1="1.9cm" svg:y1="25.166cm" svg:x2="1.9cm" svg:y2="25.407cm">
              <svg:desc>P 4167</svg:desc>
              <text:p/>
            </draw:line>
            <draw:frame draw:name="P 4167" draw:style-name="gr12" draw:text-style-name="P10" draw:layer="layout" svg:width="1.044cm" svg:height="1.187cm" svg:x="1.428cm" svg:y="25.357cm">
              <draw:text-box>
                <text:p text:style-name="P9"><text:s text:c="4"/>24</text:p>
              </draw:text-box>
            </draw:frame>
            <draw:frame draw:name="P 4167" draw:style-name="gr11" draw:text-style-name="P10" draw:layer="layout" svg:width="1.179cm" svg:height="1.187cm" svg:x="4.078cm" svg:y="25.128cm">
              <draw:text-box>
                <text:p text:style-name="P9">29 <text:s text:c="5"/></text:p>
              </draw:text-box>
            </draw:frame>
            <draw:line draw:name="P 4167" draw:style-name="gr23" draw:text-style-name="P8" draw:layer="layout" svg:x1="1.9cm" svg:y1="25.407cm" svg:x2="4.617cm" svg:y2="25.578cm">
              <svg:desc>P 4167</svg:desc>
              <text:p text:style-name="P11"><text:s text:c="3"/>P 4167</text:p>
              <text:p text:style-name="P11"><text:span text:style-name="T1"/></text:p>
            </draw:line>
            <draw:line draw:name="P 4167" draw:style-name="gr22" draw:text-style-name="P5" draw:layer="layout" svg:x1="4.617cm" svg:y1="25.478cm" svg:x2="4.617cm" svg:y2="25.678cm">
              <svg:desc>P 4167</svg:desc>
              <text:p/>
            </draw:line>
          </draw:g>
          <draw:g draw:name="P 4432 [Sa]">
            <draw:line draw:name="P 4432 [Sa]" draw:style-name="gr22" draw:text-style-name="P5" draw:layer="layout" svg:x1="4.617cm" svg:y1="3.9cm" svg:x2="4.617cm" svg:y2="4.1cm">
              <svg:desc>P 4432 [Sa]</svg:desc>
              <text:p/>
            </draw:line>
            <draw:frame draw:name="P 4432 [Sa]" draw:style-name="gr11" draw:text-style-name="P10" draw:layer="layout" svg:width="1.179cm" svg:height="1.187cm" svg:x="4.078cm" svg:y="3.95cm">
              <draw:text-box>
                <text:p text:style-name="P9">00 <text:s text:c="5"/></text:p>
              </draw:text-box>
            </draw:frame>
            <draw:frame draw:name="P 4432 [Sa]" draw:style-name="gr12" draw:text-style-name="P10" draw:layer="layout" svg:width="1.044cm" svg:height="1.187cm" svg:x="1.128cm" svg:y="3.722cm">
              <draw:text-box>
                <text:p text:style-name="P9"><text:s text:c="4"/>05</text:p>
              </draw:text-box>
            </draw:frame>
            <draw:line draw:name="P 4432 [Sa]" draw:style-name="gr23" draw:text-style-name="P8" draw:layer="layout" svg:x1="1.6cm" svg:y1="4.172cm" svg:x2="4.617cm" svg:y2="4cm">
              <svg:desc>P 4432 [Sa]</svg:desc>
              <text:p text:style-name="P11">P 4432 [Sa] <text:s text:c="2"/></text:p>
              <text:p text:style-name="P11"><text:span text:style-name="T1"/></text:p>
            </draw:line>
            <draw:line draw:name="P 4432 [Sa]" draw:style-name="gr22" draw:text-style-name="P5" draw:layer="layout" svg:x1="1.6cm" svg:y1="4.172cm" svg:x2="1.6cm" svg:y2="4.377cm">
              <svg:desc>P 4432 [Sa]</svg:desc>
              <text:p/>
            </draw:line>
          </draw:g>
          <draw:g draw:name="P 4433 [Sa]">
            <draw:line draw:name="P 4433 [Sa]" draw:style-name="gr22" draw:text-style-name="P5" draw:layer="layout" svg:x1="1.9cm" svg:y1="8.769cm" svg:x2="1.9cm" svg:y2="8.906cm">
              <svg:desc>P 4433 [Sa]</svg:desc>
              <text:p/>
            </draw:line>
            <draw:frame draw:name="P 4433 [Sa]" draw:style-name="gr12" draw:text-style-name="P10" draw:layer="layout" svg:width="1.044cm" svg:height="1.187cm" svg:x="1.428cm" svg:y="8.856cm">
              <draw:text-box>
                <text:p text:style-name="P9"><text:s text:c="4"/>23</text:p>
              </draw:text-box>
            </draw:frame>
            <draw:frame draw:name="P 4433 [Sa]" draw:style-name="gr11" draw:text-style-name="P10" draw:layer="layout" svg:width="1.179cm" svg:height="1.187cm" svg:x="3.778cm" svg:y="8.627cm">
              <draw:text-box>
                <text:p text:style-name="P9">28 <text:s text:c="5"/></text:p>
              </draw:text-box>
            </draw:frame>
            <draw:line draw:name="P 4433 [Sa]" draw:style-name="gr23" draw:text-style-name="P8" draw:layer="layout" svg:x1="1.9cm" svg:y1="8.906cm" svg:x2="4.317cm" svg:y2="9.077cm">
              <svg:desc>P 4433 [Sa]</svg:desc>
              <text:p text:style-name="P11"><text:s text:c="3"/>P 4433 [Sa]</text:p>
              <text:p text:style-name="P11"><text:span text:style-name="T1"/></text:p>
            </draw:line>
            <draw:line draw:name="P 4433 [Sa]" draw:style-name="gr22" draw:text-style-name="P5" draw:layer="layout" svg:x1="4.317cm" svg:y1="8.977cm" svg:x2="4.317cm" svg:y2="9.177cm">
              <svg:desc>P 4433 [Sa]</svg:desc>
              <text:p/>
            </draw:line>
            <draw:frame draw:name="P 4433 [Sa]" draw:style-name="gr11" draw:text-style-name="P10" draw:layer="layout" svg:width="1.179cm" svg:height="1.187cm" svg:x="7.395cm" svg:y="8.833cm">
              <draw:text-box>
                <text:p text:style-name="P9">34 <text:s text:c="5"/></text:p>
              </draw:text-box>
            </draw:frame>
            <draw:line draw:name="P 4433 [Sa]" draw:style-name="gr23" draw:text-style-name="P8" draw:layer="layout" svg:x1="4.317cm" svg:y1="9.077cm" svg:x2="7.934cm" svg:y2="9.283cm">
              <svg:desc>P 4433 [Sa]</svg:desc>
              <text:p text:style-name="P11"><text:s text:c="3"/>P 4433 [Sa]</text:p>
              <text:p text:style-name="P11"><text:span text:style-name="T1"/></text:p>
            </draw:line>
            <draw:line draw:name="P 4433 [Sa]" draw:style-name="gr22" draw:text-style-name="P5" draw:layer="layout" svg:x1="7.934cm" svg:y1="9.283cm" svg:x2="7.934cm" svg:y2="9.42cm">
              <svg:desc>P 4433 [Sa]</svg:desc>
              <text:p/>
            </draw:line>
            <draw:frame draw:name="P 4433 [Sa]" draw:style-name="gr12" draw:text-style-name="P10" draw:layer="layout" svg:width="1.044cm" svg:height="1.187cm" svg:x="7.462cm" svg:y="9.37cm">
              <draw:text-box>
                <text:p text:style-name="P9"><text:s text:c="4"/>38</text:p>
              </draw:text-box>
            </draw:frame>
            <draw:frame draw:name="P 4433 [Sa]" draw:style-name="gr11" draw:text-style-name="P10" draw:layer="layout" svg:width="1.179cm" svg:height="1.187cm" svg:x="10.112cm" svg:y="9.245cm">
              <draw:text-box>
                <text:p text:style-name="P9">46 <text:s text:c="5"/></text:p>
              </draw:text-box>
            </draw:frame>
            <draw:line draw:name="P 4433 [Sa]" draw:style-name="gr23" draw:text-style-name="P8" draw:layer="layout" svg:x1="7.934cm" svg:y1="9.42cm" svg:x2="10.651cm" svg:y2="9.695cm">
              <svg:desc>P 4433 [Sa]</svg:desc>
              <text:p text:style-name="P11"><text:s text:c="3"/>P 4433 [Sa]</text:p>
              <text:p text:style-name="P11"><text:span text:style-name="T1"/></text:p>
            </draw:line>
            <draw:line draw:name="P 4433 [Sa]" draw:style-name="gr22" draw:text-style-name="P5" draw:layer="layout" svg:x1="10.651cm" svg:y1="9.595cm" svg:x2="10.651cm" svg:y2="9.795cm">
              <svg:desc>P 4433 [Sa]</svg:desc>
              <text:p/>
            </draw:line>
          </draw:g>
          <draw:g draw:name="P 4434 [Sa]">
            <draw:line draw:name="P 4434 [Sa]" draw:style-name="gr22" draw:text-style-name="P5" draw:layer="layout" svg:x1="10.651cm" svg:y1="21.876cm" svg:x2="10.651cm" svg:y2="22.076cm">
              <svg:desc>P 4434 [Sa]</svg:desc>
              <text:p/>
            </draw:line>
            <draw:frame draw:name="P 4434 [Sa]" draw:style-name="gr11" draw:text-style-name="P10" draw:layer="layout" svg:width="1.179cm" svg:height="1.187cm" svg:x="10.112cm" svg:y="21.926cm">
              <draw:text-box>
                <text:p text:style-name="P9">44 <text:s text:c="5"/></text:p>
              </draw:text-box>
            </draw:frame>
            <draw:frame draw:name="P 4434 [Sa]" draw:style-name="gr12" draw:text-style-name="P10" draw:layer="layout" svg:width="1.044cm" svg:height="1.187cm" svg:x="7.462cm" svg:y="21.801cm">
              <draw:text-box>
                <text:p text:style-name="P9"><text:s text:c="4"/>52</text:p>
              </draw:text-box>
            </draw:frame>
            <draw:line draw:name="P 4434 [Sa]" draw:style-name="gr23" draw:text-style-name="P8" draw:layer="layout" svg:x1="7.934cm" svg:y1="22.251cm" svg:x2="10.651cm" svg:y2="21.976cm">
              <svg:desc>P 4434 [Sa]</svg:desc>
              <text:p text:style-name="P11">P 4434 [Sa] <text:s text:c="2"/></text:p>
              <text:p text:style-name="P11"><text:span text:style-name="T1"/></text:p>
            </draw:line>
            <draw:line draw:name="P 4434 [Sa]" draw:style-name="gr22" draw:text-style-name="P5" draw:layer="layout" svg:x1="7.934cm" svg:y1="22.251cm" svg:x2="7.934cm" svg:y2="22.388cm">
              <svg:desc>P 4434 [Sa]</svg:desc>
              <text:p/>
            </draw:line>
            <draw:frame draw:name="P 4434 [Sa]" draw:style-name="gr11" draw:text-style-name="P10" draw:layer="layout" svg:width="1.179cm" svg:height="1.187cm" svg:x="7.395cm" svg:y="22.338cm">
              <draw:text-box>
                <text:p text:style-name="P9">56 <text:s text:c="5"/></text:p>
              </draw:text-box>
            </draw:frame>
            <draw:frame draw:name="P 4434 [Sa]" draw:style-name="gr12" draw:text-style-name="P10" draw:layer="layout" svg:width="1.044cm" svg:height="1.187cm" svg:x="3.845cm" svg:y="22.144cm">
              <draw:text-box>
                <text:p text:style-name="P9"><text:s text:c="4"/>02</text:p>
              </draw:text-box>
            </draw:frame>
            <draw:line draw:name="P 4434 [Sa]" draw:style-name="gr23" draw:text-style-name="P8" draw:layer="layout" svg:x1="4.317cm" svg:y1="22.594cm" svg:x2="7.934cm" svg:y2="22.388cm">
              <svg:desc>P 4434 [Sa]</svg:desc>
              <text:p text:style-name="P11">P 4434 [Sa] <text:s text:c="2"/></text:p>
              <text:p text:style-name="P11"><text:span text:style-name="T1"/></text:p>
            </draw:line>
            <draw:line draw:name="P 4434 [Sa]" draw:style-name="gr22" draw:text-style-name="P5" draw:layer="layout" svg:x1="4.317cm" svg:y1="22.494cm" svg:x2="4.317cm" svg:y2="22.694cm">
              <svg:desc>P 4434 [Sa]</svg:desc>
              <text:p/>
            </draw:line>
            <draw:frame draw:name="P 4434 [Sa]" draw:style-name="gr12" draw:text-style-name="P10" draw:layer="layout" svg:width="1.044cm" svg:height="1.187cm" svg:x="0.828cm" svg:y="22.315cm">
              <draw:text-box>
                <text:p text:style-name="P9"><text:s text:c="4"/>07</text:p>
              </draw:text-box>
            </draw:frame>
            <draw:line draw:name="P 4434 [Sa]" draw:style-name="gr23" draw:text-style-name="P8" draw:layer="layout" svg:x1="1.3cm" svg:y1="22.765cm" svg:x2="4.317cm" svg:y2="22.594cm">
              <svg:desc>P 4434 [Sa]</svg:desc>
              <text:p text:style-name="P11">P 4434 [Sa] <text:s text:c="2"/></text:p>
              <text:p text:style-name="P11"><text:span text:style-name="T1"/></text:p>
            </draw:line>
            <draw:line draw:name="P 4434 [Sa]" draw:style-name="gr22" draw:text-style-name="P5" draw:layer="layout" svg:x1="1.3cm" svg:y1="22.765cm" svg:x2="1.3cm" svg:y2="23.588cm">
              <svg:desc>P 4434 [Sa]</svg:desc>
              <text:p/>
            </draw:line>
          </draw:g>
          <draw:g draw:name="P 4435 [Sa]">
            <draw:line draw:name="P 4435 [Sa]" draw:style-name="gr22" draw:text-style-name="P5" draw:layer="layout" svg:x1="1.3cm" svg:y1="25.338cm" svg:x2="1.3cm" svg:y2="25.715cm">
              <svg:desc>P 4435 [Sa]</svg:desc>
              <text:p/>
            </draw:line>
            <draw:frame draw:name="P 4435 [Sa]" draw:style-name="gr12" draw:text-style-name="P10" draw:layer="layout" svg:width="1.044cm" svg:height="1.187cm" svg:x="0.828cm" svg:y="25.665cm">
              <draw:text-box>
                <text:p text:style-name="P9"><text:s text:c="4"/>33</text:p>
              </draw:text-box>
            </draw:frame>
            <draw:frame draw:name="P 4435 [Sa]" draw:style-name="gr11" draw:text-style-name="P10" draw:layer="layout" svg:width="1.179cm" svg:height="1.187cm" svg:x="3.778cm" svg:y="25.437cm">
              <draw:text-box>
                <text:p text:style-name="P9">38 <text:s text:c="5"/></text:p>
              </draw:text-box>
            </draw:frame>
            <draw:line draw:name="P 4435 [Sa]" draw:style-name="gr23" draw:text-style-name="P8" draw:layer="layout" svg:x1="1.3cm" svg:y1="25.715cm" svg:x2="4.317cm" svg:y2="25.887cm">
              <svg:desc>P 4435 [Sa]</svg:desc>
              <text:p text:style-name="P11"><text:s text:c="3"/>P 4435 [Sa]</text:p>
              <text:p text:style-name="P11"><text:span text:style-name="T1"/></text:p>
            </draw:line>
            <draw:line draw:name="P 4435 [Sa]" draw:style-name="gr22" draw:text-style-name="P5" draw:layer="layout" svg:x1="4.317cm" svg:y1="25.787cm" svg:x2="4.317cm" svg:y2="25.987cm">
              <svg:desc>P 4435 [Sa]</svg:desc>
              <text:p/>
            </draw:line>
            <draw:frame draw:name="P 4435 [Sa]" draw:style-name="gr11" draw:text-style-name="P10" draw:layer="layout" svg:width="1.179cm" svg:height="1.187cm" svg:x="7.395cm" svg:y="25.643cm">
              <draw:text-box>
                <text:p text:style-name="P9">44 <text:s text:c="5"/></text:p>
              </draw:text-box>
            </draw:frame>
            <draw:line draw:name="P 4435 [Sa]" draw:style-name="gr23" draw:text-style-name="P8" draw:layer="layout" svg:x1="4.317cm" svg:y1="25.887cm" svg:x2="7.934cm" svg:y2="26.093cm">
              <svg:desc>P 4435 [Sa]</svg:desc>
              <text:p text:style-name="P11"><text:s text:c="3"/>P 4435 [Sa]</text:p>
              <text:p text:style-name="P11"><text:span text:style-name="T1"/></text:p>
            </draw:line>
            <draw:line draw:name="P 4435 [Sa]" draw:style-name="gr22" draw:text-style-name="P5" draw:layer="layout" svg:x1="7.934cm" svg:y1="26.093cm" svg:x2="7.934cm" svg:y2="26.23cm">
              <svg:desc>P 4435 [Sa]</svg:desc>
              <text:p/>
            </draw:line>
            <draw:frame draw:name="P 4435 [Sa]" draw:style-name="gr12" draw:text-style-name="P10" draw:layer="layout" svg:width="1.044cm" svg:height="1.187cm" svg:x="7.462cm" svg:y="26.18cm">
              <draw:text-box>
                <text:p text:style-name="P9"><text:s text:c="4"/>48</text:p>
              </draw:text-box>
            </draw:frame>
            <draw:frame draw:name="P 4435 [Sa]" draw:style-name="gr11" draw:text-style-name="P10" draw:layer="layout" svg:width="1.179cm" svg:height="1.187cm" svg:x="10.112cm" svg:y="26.055cm">
              <draw:text-box>
                <text:p text:style-name="P9">56 <text:s text:c="5"/></text:p>
              </draw:text-box>
            </draw:frame>
            <draw:line draw:name="P 4435 [Sa]" draw:style-name="gr23" draw:text-style-name="P8" draw:layer="layout" svg:x1="7.934cm" svg:y1="26.23cm" svg:x2="10.651cm" svg:y2="26.505cm">
              <svg:desc>P 4435 [Sa]</svg:desc>
              <text:p text:style-name="P11"><text:s text:c="3"/>P 4435 [Sa]</text:p>
              <text:p text:style-name="P11"><text:span text:style-name="T1"/></text:p>
            </draw:line>
            <draw:line draw:name="P 4435 [Sa]" draw:style-name="gr22" draw:text-style-name="P5" draw:layer="layout" svg:x1="10.651cm" svg:y1="26.405cm" svg:x2="10.651cm" svg:y2="26.605cm">
              <svg:desc>P 4435 [Sa]</svg:desc>
              <text:p/>
            </draw:line>
          </draw:g>
          <draw:g draw:name="P 4436 [Mi,Sa]">
            <draw:line draw:name="P 4436 [Mi,Sa]" draw:style-name="gr22" draw:text-style-name="P5" draw:layer="layout" svg:x1="10.651cm" svg:y1="11.619cm" svg:x2="10.651cm" svg:y2="11.819cm">
              <svg:desc>P 4436 [Mi,Sa]</svg:desc>
              <text:p/>
            </draw:line>
            <draw:frame draw:name="P 4436 [Mi,Sa]" draw:style-name="gr11" draw:text-style-name="P10" draw:layer="layout" svg:width="1.179cm" svg:height="1.187cm" svg:x="10.112cm" svg:y="11.669cm">
              <draw:text-box>
                <text:p text:style-name="P9">45 <text:s text:c="5"/></text:p>
              </draw:text-box>
            </draw:frame>
            <draw:frame draw:name="P 4436 [Mi,Sa]" draw:style-name="gr12" draw:text-style-name="P10" draw:layer="layout" svg:width="1.044cm" svg:height="1.187cm" svg:x="7.462cm" svg:y="11.543cm">
              <draw:text-box>
                <text:p text:style-name="P9"><text:s text:c="4"/>53</text:p>
              </draw:text-box>
            </draw:frame>
            <draw:line draw:name="P 4436 [Mi,Sa]" draw:style-name="gr23" draw:text-style-name="P8" draw:layer="layout" svg:x1="7.934cm" svg:y1="11.993cm" svg:x2="10.651cm" svg:y2="11.719cm">
              <svg:desc>P 4436 [Mi,Sa]</svg:desc>
              <text:p text:style-name="P11">P 4436 [Mi,Sa] <text:s text:c="2"/></text:p>
              <text:p text:style-name="P11"><text:span text:style-name="T1"/></text:p>
            </draw:line>
            <draw:line draw:name="P 4436 [Mi,Sa]" draw:style-name="gr22" draw:text-style-name="P5" draw:layer="layout" svg:x1="7.934cm" svg:y1="11.993cm" svg:x2="7.934cm" svg:y2="12.13cm">
              <svg:desc>P 4436 [Mi,Sa]</svg:desc>
              <text:p/>
            </draw:line>
            <draw:frame draw:name="P 4436 [Mi,Sa]" draw:style-name="gr11" draw:text-style-name="P10" draw:layer="layout" svg:width="1.179cm" svg:height="1.187cm" svg:x="7.395cm" svg:y="12.08cm">
              <draw:text-box>
                <text:p text:style-name="P9">57 <text:s text:c="5"/></text:p>
              </draw:text-box>
            </draw:frame>
            <draw:frame draw:name="P 4436 [Mi,Sa]" draw:style-name="gr12" draw:text-style-name="P10" draw:layer="layout" svg:width="1.044cm" svg:height="1.187cm" svg:x="3.845cm" svg:y="11.886cm">
              <draw:text-box>
                <text:p text:style-name="P9"><text:s text:c="4"/>03</text:p>
              </draw:text-box>
            </draw:frame>
            <draw:line draw:name="P 4436 [Mi,Sa]" draw:style-name="gr23" draw:text-style-name="P8" draw:layer="layout" svg:x1="4.317cm" svg:y1="12.336cm" svg:x2="7.934cm" svg:y2="12.13cm">
              <svg:desc>P 4436 [Mi,Sa]</svg:desc>
              <text:p text:style-name="P11">P 4436 [Mi,Sa] <text:s text:c="2"/></text:p>
              <text:p text:style-name="P11"><text:span text:style-name="T1"/></text:p>
            </draw:line>
            <draw:line draw:name="P 4436 [Mi,Sa]" draw:style-name="gr22" draw:text-style-name="P5" draw:layer="layout" svg:x1="4.317cm" svg:y1="12.236cm" svg:x2="4.317cm" svg:y2="12.436cm">
              <svg:desc>P 4436 [Mi,Sa]</svg:desc>
              <text:p/>
            </draw:line>
            <draw:frame draw:name="P 4436 [Mi,Sa]" draw:style-name="gr12" draw:text-style-name="P10" draw:layer="layout" svg:width="1.044cm" svg:height="1.187cm" svg:x="1.128cm" svg:y="12.058cm">
              <draw:text-box>
                <text:p text:style-name="P9"><text:s text:c="4"/>08</text:p>
              </draw:text-box>
            </draw:frame>
            <draw:line draw:name="P 4436 [Mi,Sa]" draw:style-name="gr23" draw:text-style-name="P8" draw:layer="layout" svg:x1="1.6cm" svg:y1="12.508cm" svg:x2="4.317cm" svg:y2="12.336cm">
              <svg:desc>P 4436 [Mi,Sa]</svg:desc>
              <text:p text:style-name="P11">P 4436 [Mi,Sa] <text:s text:c="2"/></text:p>
              <text:p text:style-name="P11"><text:span text:style-name="T1"/></text:p>
            </draw:line>
            <draw:line draw:name="P 4436 [Mi,Sa]" draw:style-name="gr22" draw:text-style-name="P5" draw:layer="layout" svg:x1="1.6cm" svg:y1="12.508cm" svg:x2="1.6cm" svg:y2="12.645cm">
              <svg:desc>P 4436 [Mi,Sa]</svg:desc>
              <text:p/>
            </draw:line>
          </draw:g>
          <draw:g draw:name="P 4437 [Mi,Sa]">
            <draw:line draw:name="P 4437 [Mi,Sa]" draw:style-name="gr22" draw:text-style-name="P5" draw:layer="layout" svg:x1="1.9cm" svg:y1="17.791cm" svg:x2="1.9cm" svg:y2="17.928cm">
              <svg:desc>P 4437 [Mi,Sa]</svg:desc>
              <text:p/>
            </draw:line>
            <draw:frame draw:name="P 4437 [Mi,Sa]" draw:style-name="gr12" draw:text-style-name="P10" draw:layer="layout" svg:width="1.044cm" svg:height="1.187cm" svg:x="1.428cm" svg:y="17.878cm">
              <draw:text-box>
                <text:p text:style-name="P9"><text:s text:c="4"/>46</text:p>
              </draw:text-box>
            </draw:frame>
            <draw:frame draw:name="P 4437 [Mi,Sa]" draw:style-name="gr11" draw:text-style-name="P10" draw:layer="layout" svg:width="1.179cm" svg:height="1.187cm" svg:x="4.078cm" svg:y="17.649cm">
              <draw:text-box>
                <text:p text:style-name="P9">51 <text:s text:c="5"/></text:p>
              </draw:text-box>
            </draw:frame>
            <draw:line draw:name="P 4437 [Mi,Sa]" draw:style-name="gr23" draw:text-style-name="P8" draw:layer="layout" svg:x1="1.9cm" svg:y1="17.928cm" svg:x2="4.617cm" svg:y2="18.099cm">
              <svg:desc>P 4437 [Mi,Sa]</svg:desc>
              <text:p text:style-name="P11"><text:s text:c="3"/>P 4437 [Mi,Sa]</text:p>
              <text:p text:style-name="P11"><text:span text:style-name="T1"/></text:p>
            </draw:line>
            <draw:line draw:name="P 4437 [Mi,Sa]" draw:style-name="gr22" draw:text-style-name="P5" draw:layer="layout" svg:x1="4.617cm" svg:y1="17.999cm" svg:x2="4.617cm" svg:y2="18.199cm">
              <svg:desc>P 4437 [Mi,Sa]</svg:desc>
              <text:p/>
            </draw:line>
            <draw:frame draw:name="P 4437 [Mi,Sa]" draw:style-name="gr11" draw:text-style-name="P10" draw:layer="layout" svg:width="1.179cm" svg:height="1.187cm" svg:x="7.395cm" svg:y="17.855cm">
              <draw:text-box>
                <text:p text:style-name="P9">57 <text:s text:c="5"/></text:p>
              </draw:text-box>
            </draw:frame>
            <draw:line draw:name="P 4437 [Mi,Sa]" draw:style-name="gr23" draw:text-style-name="P8" draw:layer="layout" svg:x1="4.617cm" svg:y1="18.099cm" svg:x2="7.934cm" svg:y2="18.305cm">
              <svg:desc>P 4437 [Mi,Sa]</svg:desc>
              <text:p text:style-name="P11"><text:s text:c="3"/>P 4437 [Mi,Sa]</text:p>
              <text:p text:style-name="P11"><text:span text:style-name="T1"/></text:p>
            </draw:line>
            <draw:line draw:name="P 4437 [Mi,Sa]" draw:style-name="gr22" draw:text-style-name="P5" draw:layer="layout" svg:x1="7.934cm" svg:y1="18.305cm" svg:x2="7.934cm" svg:y2="18.442cm">
              <svg:desc>P 4437 [Mi,Sa]</svg:desc>
              <text:p/>
            </draw:line>
            <draw:frame draw:name="P 4437 [Mi,Sa]" draw:style-name="gr12" draw:text-style-name="P10" draw:layer="layout" svg:width="1.044cm" svg:height="1.187cm" svg:x="7.462cm" svg:y="18.392cm">
              <draw:text-box>
                <text:p text:style-name="P9"><text:s text:c="4"/>01</text:p>
              </draw:text-box>
            </draw:frame>
            <draw:frame draw:name="P 4437 [Mi,Sa]" draw:style-name="gr11" draw:text-style-name="P10" draw:layer="layout" svg:width="1.179cm" svg:height="1.187cm" svg:x="10.112cm" svg:y="18.267cm">
              <draw:text-box>
                <text:p text:style-name="P9">09 <text:s text:c="5"/></text:p>
              </draw:text-box>
            </draw:frame>
            <draw:line draw:name="P 4437 [Mi,Sa]" draw:style-name="gr23" draw:text-style-name="P8" draw:layer="layout" svg:x1="7.934cm" svg:y1="18.442cm" svg:x2="10.651cm" svg:y2="18.717cm">
              <svg:desc>P 4437 [Mi,Sa]</svg:desc>
              <text:p text:style-name="P11"><text:s text:c="3"/>P 4437 [Mi,Sa]</text:p>
              <text:p text:style-name="P11"><text:span text:style-name="T1"/></text:p>
            </draw:line>
            <draw:line draw:name="P 4437 [Mi,Sa]" draw:style-name="gr22" draw:text-style-name="P5" draw:layer="layout" svg:x1="10.651cm" svg:y1="18.617cm" svg:x2="10.651cm" svg:y2="18.817cm">
              <svg:desc>P 4437 [Mi,Sa]</svg:desc>
              <text:p/>
            </draw:line>
          </draw:g>
          <draw:g draw:name="P 4813">
            <draw:line draw:name="P 4813" draw:style-name="gr22" draw:text-style-name="P5" draw:layer="layout" svg:x1="1.9cm" svg:y1="4.274cm" svg:x2="1.9cm" svg:y2="4.549cm">
              <svg:desc>P 4813</svg:desc>
              <text:p/>
            </draw:line>
            <draw:frame draw:name="P 4813" draw:style-name="gr12" draw:text-style-name="P10" draw:layer="layout" svg:width="1.044cm" svg:height="1.187cm" svg:x="1.428cm" svg:y="4.499cm">
              <draw:text-box>
                <text:p text:style-name="P9"><text:s text:c="4"/>16</text:p>
              </draw:text-box>
            </draw:frame>
            <draw:frame draw:name="P 4813" draw:style-name="gr11" draw:text-style-name="P10" draw:layer="layout" svg:width="1.179cm" svg:height="1.187cm" svg:x="4.078cm" svg:y="4.305cm">
              <draw:text-box>
                <text:p text:style-name="P9">22 <text:s text:c="5"/></text:p>
              </draw:text-box>
            </draw:frame>
            <draw:line draw:name="P 4813" draw:style-name="gr23" draw:text-style-name="P8" draw:layer="layout" svg:x1="1.9cm" svg:y1="4.549cm" svg:x2="4.617cm" svg:y2="4.755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2" draw:text-style-name="P5" draw:layer="layout" svg:x1="4.617cm" svg:y1="4.655cm" svg:x2="4.617cm" svg:y2="4.855cm">
              <svg:desc>P 4813</svg:desc>
              <text:p/>
            </draw:line>
            <draw:frame draw:name="P 4813" draw:style-name="gr11" draw:text-style-name="P10" draw:layer="layout" svg:width="1.179cm" svg:height="1.187cm" svg:x="7.395cm" svg:y="4.51cm">
              <draw:text-box>
                <text:p text:style-name="P9">28 <text:s text:c="5"/></text:p>
              </draw:text-box>
            </draw:frame>
            <draw:line draw:name="P 4813" draw:style-name="gr23" draw:text-style-name="P8" draw:layer="layout" svg:x1="4.617cm" svg:y1="4.755cm" svg:x2="7.934cm" svg:y2="4.96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2" draw:text-style-name="P5" draw:layer="layout" svg:x1="7.934cm" svg:y1="4.96cm" svg:x2="7.934cm" svg:y2="5.098cm">
              <svg:desc>P 4813</svg:desc>
              <text:p/>
            </draw:line>
            <draw:frame draw:name="P 4813" draw:style-name="gr12" draw:text-style-name="P10" draw:layer="layout" svg:width="1.044cm" svg:height="1.187cm" svg:x="7.462cm" svg:y="5.048cm">
              <draw:text-box>
                <text:p text:style-name="P9"><text:s text:c="4"/>32</text:p>
              </draw:text-box>
            </draw:frame>
            <draw:frame draw:name="P 4813" draw:style-name="gr11" draw:text-style-name="P10" draw:layer="layout" svg:width="1.179cm" svg:height="1.187cm" svg:x="10.112cm" svg:y="4.922cm">
              <draw:text-box>
                <text:p text:style-name="P9">40 <text:s text:c="5"/></text:p>
              </draw:text-box>
            </draw:frame>
            <draw:line draw:name="P 4813" draw:style-name="gr23" draw:text-style-name="P8" draw:layer="layout" svg:x1="7.934cm" svg:y1="5.098cm" svg:x2="10.651cm" svg:y2="5.372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2" draw:text-style-name="P5" draw:layer="layout" svg:x1="10.651cm" svg:y1="5.272cm" svg:x2="10.651cm" svg:y2="5.472cm">
              <svg:desc>P 4813</svg:desc>
              <text:p/>
            </draw:line>
          </draw:g>
          <draw:g draw:name="P 4814">
            <draw:line draw:name="P 4814" draw:style-name="gr22" draw:text-style-name="P5" draw:layer="layout" svg:x1="10.651cm" svg:y1="6.301cm" svg:x2="10.651cm" svg:y2="6.501cm">
              <svg:desc>P 4814</svg:desc>
              <text:p/>
            </draw:line>
            <draw:frame draw:name="P 4814" draw:style-name="gr11" draw:text-style-name="P10" draw:layer="layout" svg:width="1.179cm" svg:height="1.187cm" svg:x="10.112cm" svg:y="6.351cm">
              <draw:text-box>
                <text:p text:style-name="P9">10 <text:s text:c="5"/></text:p>
              </draw:text-box>
            </draw:frame>
            <draw:frame draw:name="P 4814" draw:style-name="gr12" draw:text-style-name="P10" draw:layer="layout" svg:width="1.044cm" svg:height="1.187cm" svg:x="7.462cm" svg:y="6.226cm">
              <draw:text-box>
                <text:p text:style-name="P9"><text:s text:c="4"/>18</text:p>
              </draw:text-box>
            </draw:frame>
            <draw:line draw:name="P 4814" draw:style-name="gr23" draw:text-style-name="P8" draw:layer="layout" svg:x1="7.934cm" svg:y1="6.676cm" svg:x2="10.651cm" svg:y2="6.401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2" draw:text-style-name="P5" draw:layer="layout" svg:x1="7.934cm" svg:y1="6.676cm" svg:x2="7.934cm" svg:y2="6.813cm">
              <svg:desc>P 4814</svg:desc>
              <text:p/>
            </draw:line>
            <draw:frame draw:name="P 4814" draw:style-name="gr11" draw:text-style-name="P10" draw:layer="layout" svg:width="1.179cm" svg:height="1.187cm" svg:x="7.395cm" svg:y="6.763cm">
              <draw:text-box>
                <text:p text:style-name="P9">22 <text:s text:c="5"/></text:p>
              </draw:text-box>
            </draw:frame>
            <draw:frame draw:name="P 4814" draw:style-name="gr12" draw:text-style-name="P10" draw:layer="layout" svg:width="1.044cm" svg:height="1.187cm" svg:x="4.145cm" svg:y="6.569cm">
              <draw:text-box>
                <text:p text:style-name="P9"><text:s text:c="4"/>28</text:p>
              </draw:text-box>
            </draw:frame>
            <draw:line draw:name="P 4814" draw:style-name="gr23" draw:text-style-name="P8" draw:layer="layout" svg:x1="4.617cm" svg:y1="7.019cm" svg:x2="7.934cm" svg:y2="6.813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2" draw:text-style-name="P5" draw:layer="layout" svg:x1="4.617cm" svg:y1="6.919cm" svg:x2="4.617cm" svg:y2="7.119cm">
              <svg:desc>P 4814</svg:desc>
              <text:p/>
            </draw:line>
            <draw:frame draw:name="P 4814" draw:style-name="gr12" draw:text-style-name="P10" draw:layer="layout" svg:width="1.044cm" svg:height="1.187cm" svg:x="1.128cm" svg:y="6.775cm">
              <draw:text-box>
                <text:p text:style-name="P9"><text:s text:c="4"/>34</text:p>
              </draw:text-box>
            </draw:frame>
            <draw:line draw:name="P 4814" draw:style-name="gr23" draw:text-style-name="P8" draw:layer="layout" svg:x1="1.6cm" svg:y1="7.225cm" svg:x2="4.617cm" svg:y2="7.019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2" draw:text-style-name="P5" draw:layer="layout" svg:x1="1.6cm" svg:y1="7.225cm" svg:x2="1.6cm" svg:y2="7.362cm">
              <svg:desc>P 4814</svg:desc>
              <text:p/>
            </draw:line>
          </draw:g>
          <draw:g draw:name="P 5">
            <draw:line draw:name="P 5" draw:style-name="gr22" draw:text-style-name="P5" draw:layer="layout" svg:x1="7.634cm" svg:y1="5.958cm" svg:x2="7.634cm" svg:y2="6.158cm">
              <svg:desc>P 5</svg:desc>
              <text:p/>
            </draw:line>
          </draw:g>
          <draw:g draw:name="P 6">
            <draw:line draw:name="P 6" draw:style-name="gr22" draw:text-style-name="P5" draw:layer="layout" svg:x1="7.634cm" svg:y1="9.561cm" svg:x2="7.634cm" svg:y2="9.761cm">
              <svg:desc>P 6</svg:desc>
              <text:p/>
            </draw:line>
          </draw:g>
          <draw:g draw:name="P 8">
            <draw:line draw:name="P 8" draw:style-name="gr22" draw:text-style-name="P5" draw:layer="layout" svg:x1="7.634cm" svg:y1="22.94cm" svg:x2="7.634cm" svg:y2="23.14cm">
              <svg:desc>P 8</svg:desc>
              <text:p/>
            </draw:line>
          </draw:g>
          <draw:g draw:name="P 9">
            <draw:line draw:name="P 9" draw:style-name="gr22" draw:text-style-name="P5" draw:layer="layout" svg:x1="7.634cm" svg:y1="21.568cm" svg:x2="7.634cm" svg:y2="21.768cm">
              <svg:desc>P 9</svg:desc>
              <text:p/>
            </draw:line>
          </draw:g>
          <draw:g draw:name="R 21 Huk">
            <draw:line draw:name="R 21 Huk" draw:style-name="gr31" draw:text-style-name="P5" draw:layer="layout" svg:x1="8.234cm" svg:y1="16.593cm" svg:x2="8.234cm" svg:y2="16.793cm">
              <svg:desc>R 21 Huk</svg:desc>
              <text:p/>
            </draw:line>
            <draw:line draw:name="R 21 Huk" draw:style-name="gr32" draw:text-style-name="P8" draw:layer="layout" svg:x1="7.634cm" svg:y1="17.036cm" svg:x2="8.234cm" svg:y2="16.693cm">
              <svg:desc>R 21 Huk</svg:desc>
              <text:p/>
            </draw:line>
            <draw:line draw:name="R 21 Huk" draw:style-name="gr31" draw:text-style-name="P5" draw:layer="layout" svg:x1="7.634cm" svg:y1="17.036cm" svg:x2="7.634cm" svg:y2="17.379cm">
              <svg:desc>R 21 Huk</svg:desc>
              <text:p/>
            </draw:line>
            <draw:line draw:name="R 21 Huk" draw:style-name="gr32" draw:text-style-name="P8" draw:layer="layout" svg:x1="7.634cm" svg:y1="17.379cm" svg:x2="8.234cm" svg:y2="17.722cm">
              <svg:desc>R 21 Huk</svg:desc>
              <text:p/>
            </draw:line>
            <draw:line draw:name="R 21 Huk" draw:style-name="gr31" draw:text-style-name="P5" draw:layer="layout" svg:x1="8.234cm" svg:y1="17.622cm" svg:x2="8.234cm" svg:y2="17.822cm">
              <svg:desc>R 21 Huk</svg:desc>
              <text:p/>
            </draw:line>
          </draw:g>
          <draw:g draw:name="St 6146">
            <draw:line draw:name="St 6146" draw:style-name="gr33" draw:text-style-name="P5" draw:layer="layout" svg:x1="4.617cm" svg:y1="18.171cm" svg:x2="4.617cm" svg:y2="18.371cm">
              <svg:desc>St 6146</svg:desc>
              <text:p/>
            </draw:line>
            <draw:frame draw:name="St 6146" draw:style-name="gr11" draw:text-style-name="P10" draw:layer="layout" svg:width="1.179cm" svg:height="1.187cm" svg:x="4.078cm" svg:y="18.221cm">
              <draw:text-box>
                <text:p text:style-name="P9">56 <text:s text:c="5"/></text:p>
              </draw:text-box>
            </draw:frame>
            <draw:frame draw:name="St 6146" draw:style-name="gr12" draw:text-style-name="P10" draw:layer="layout" svg:width="1.044cm" svg:height="1.187cm" svg:x="0.828cm" svg:y="18.095cm">
              <draw:text-box>
                <text:p text:style-name="P9"><text:s text:c="4"/>04</text:p>
              </draw:text-box>
            </draw:frame>
            <draw:line draw:name="St 6146" draw:style-name="gr34" draw:text-style-name="P8" draw:layer="layout" svg:x1="1.3cm" svg:y1="18.545cm" svg:x2="4.617cm" svg:y2="18.271cm">
              <svg:desc>St 6146</svg:desc>
              <text:p text:style-name="P11">St 6146 <text:s text:c="2"/></text:p>
              <text:p text:style-name="P11"><text:span text:style-name="T1"/></text:p>
            </draw:line>
            <draw:line draw:name="St 6146" draw:style-name="gr33" draw:text-style-name="P5" draw:layer="layout" svg:x1="1.3cm" svg:y1="18.545cm" svg:x2="1.3cm" svg:y2="20.398cm">
              <svg:desc>St 6146</svg:desc>
              <text:p/>
            </draw:line>
          </draw:g>
          <draw:g draw:name="V 5364 Mi">
            <draw:line draw:name="V 5364 Mi" draw:style-name="gr35" draw:text-style-name="P5" draw:layer="layout" svg:x1="1.3cm" svg:y1="4cm" svg:x2="1.3cm" svg:y2="4.926cm">
              <svg:desc>V 5364 Mi</svg:desc>
              <text:p/>
            </draw:line>
          </draw:g>
        </draw:g>
      </draw:page>
      <draw:page draw:name="Rth-Hfd I" draw:style-name="dp1" draw:master-page-name="Standard">
        <draw:g draw:style-name="gr1">
          <draw:g>
            <draw:frame draw:style-name="gr2" draw:text-style-name="P2" draw:layer="layout" svg:width="5.849cm" svg:height="1.187cm" svg:x="7.626cm" svg:y="1cm">
              <draw:text-box>
                <text:p text:style-name="P1">Heiligenfeld – Rath</text:p>
              </draw:text-box>
            </draw:frame>
          </draw:g>
          <draw:g>
            <draw:frame draw:style-name="gr3" draw:text-style-name="P4" draw:layer="layout" svg:width="1.848cm" svg:height="1.199cm" svg:x="0.426cm" svg:y="2.5cm">
              <draw:text-box>
                <text:p text:style-name="P3">Hfd</text:p>
                <text:p text:style-name="P3">KM: 19</text:p>
              </draw:text-box>
            </draw:frame>
            <draw:line draw:style-name="gr4" draw:text-style-name="P5" draw:layer="layout" svg:x1="1.3cm" svg:y1="4cm" svg:x2="1.3cm" svg:y2="28.7cm">
              <svg:desc>#Track.Hfd.1</svg:desc>
              <text:p/>
            </draw:line>
            <draw:frame draw:style-name="gr5" draw:text-style-name="P7" draw:layer="layout" svg:width="0.659cm" svg:height="1.187cm" svg:x="1.021cm" svg:y="3.6cm">
              <draw:text-box>
                <text:p text:style-name="P6">1</text:p>
              </draw:text-box>
            </draw:frame>
            <draw:line draw:style-name="gr4" draw:text-style-name="P5" draw:layer="layout" svg:x1="1.6cm" svg:y1="4cm" svg:x2="1.6cm" svg:y2="28.7cm">
              <svg:desc>#Track.Hfd.2</svg:desc>
              <text:p/>
            </draw:line>
            <draw:frame draw:style-name="gr5" draw:text-style-name="P7" draw:layer="layout" svg:width="0.659cm" svg:height="1.187cm" svg:x="1.321cm" svg:y="3.6cm">
              <draw:text-box>
                <text:p text:style-name="P6">2</text:p>
              </draw:text-box>
            </draw:frame>
          </draw:g>
          <draw:g>
            <draw:frame draw:style-name="gr3" draw:text-style-name="P4" draw:layer="layout" svg:width="1.848cm" svg:height="1.199cm" svg:x="2.712cm" svg:y="2.5cm">
              <draw:text-box>
                <text:p text:style-name="P3">Knf</text:p>
                <text:p text:style-name="P3">KM: 15</text:p>
              </draw:text-box>
            </draw:frame>
            <draw:line draw:style-name="gr4" draw:text-style-name="P5" draw:layer="layout" svg:x1="3.586cm" svg:y1="4cm" svg:x2="3.586cm" svg:y2="28.7cm">
              <svg:desc>#Track.Knf.1</svg:desc>
              <text:p/>
            </draw:line>
            <draw:frame draw:style-name="gr5" draw:text-style-name="P7" draw:layer="layout" svg:width="0.659cm" svg:height="1.187cm" svg:x="3.307cm" svg:y="3.6cm">
              <draw:text-box>
                <text:p text:style-name="P6">1</text:p>
              </draw:text-box>
            </draw:frame>
            <draw:line draw:style-name="gr4" draw:text-style-name="P5" draw:layer="layout" svg:x1="3.886cm" svg:y1="4cm" svg:x2="3.886cm" svg:y2="28.7cm">
              <svg:desc>#Track.Knf.2</svg:desc>
              <text:p/>
            </draw:line>
            <draw:frame draw:style-name="gr5" draw:text-style-name="P7" draw:layer="layout" svg:width="0.659cm" svg:height="1.187cm" svg:x="3.607cm" svg:y="3.6cm">
              <draw:text-box>
                <text:p text:style-name="P6">2</text:p>
              </draw:text-box>
            </draw:frame>
          </draw:g>
          <draw:g>
            <draw:frame draw:style-name="gr3" draw:text-style-name="P4" draw:layer="layout" svg:width="1.848cm" svg:height="1.199cm" svg:x="4.998cm" svg:y="2.5cm">
              <draw:text-box>
                <text:p text:style-name="P3">Trk</text:p>
                <text:p text:style-name="P3">KM: 13</text:p>
              </draw:text-box>
            </draw:frame>
            <draw:line draw:style-name="gr4" draw:text-style-name="P5" draw:layer="layout" svg:x1="5.872cm" svg:y1="4cm" svg:x2="5.872cm" svg:y2="28.7cm">
              <svg:desc>#Track.Trk.1</svg:desc>
              <text:p/>
            </draw:line>
            <draw:frame draw:style-name="gr5" draw:text-style-name="P7" draw:layer="layout" svg:width="0.659cm" svg:height="1.187cm" svg:x="5.593cm" svg:y="3.6cm">
              <draw:text-box>
                <text:p text:style-name="P6">1</text:p>
              </draw:text-box>
            </draw:frame>
          </draw:g>
          <draw:g>
            <draw:frame draw:style-name="gr6" draw:text-style-name="P4" draw:layer="layout" svg:width="1.814cm" svg:height="1.199cm" svg:x="7.301cm" svg:y="2.5cm">
              <draw:text-box>
                <text:p text:style-name="P3">Sbg</text:p>
                <text:p text:style-name="P3">KM: 11</text:p>
              </draw:text-box>
            </draw:frame>
            <draw:line draw:style-name="gr4" draw:text-style-name="P5" draw:layer="layout" svg:x1="8.158cm" svg:y1="4cm" svg:x2="8.158cm" svg:y2="28.7cm">
              <svg:desc>#Track.Sbg.1</svg:desc>
              <text:p/>
            </draw:line>
            <draw:frame draw:style-name="gr5" draw:text-style-name="P7" draw:layer="layout" svg:width="0.659cm" svg:height="1.187cm" svg:x="7.879cm" svg:y="3.6cm">
              <draw:text-box>
                <text:p text:style-name="P6">1</text:p>
              </draw:text-box>
            </draw:frame>
            <draw:line draw:style-name="gr4" draw:text-style-name="P5" draw:layer="layout" svg:x1="8.458cm" svg:y1="4cm" svg:x2="8.458cm" svg:y2="28.7cm">
              <svg:desc>#Track.Sbg.2</svg:desc>
              <text:p/>
            </draw:line>
            <draw:frame draw:style-name="gr5" draw:text-style-name="P7" draw:layer="layout" svg:width="0.659cm" svg:height="1.187cm" svg:x="8.179cm" svg:y="3.6cm">
              <draw:text-box>
                <text:p text:style-name="P6">2</text:p>
              </draw:text-box>
            </draw:frame>
            <draw:line draw:style-name="gr4" draw:text-style-name="P5" draw:layer="layout" svg:x1="8.758cm" svg:y1="4cm" svg:x2="8.758cm" svg:y2="28.7cm">
              <svg:desc>#Track.Sbg.3</svg:desc>
              <text:p/>
            </draw:line>
            <draw:frame draw:style-name="gr5" draw:text-style-name="P7" draw:layer="layout" svg:width="0.659cm" svg:height="1.187cm" svg:x="8.479cm" svg:y="3.6cm">
              <draw:text-box>
                <text:p text:style-name="P6">3</text:p>
              </draw:text-box>
            </draw:frame>
          </draw:g>
          <draw:g>
            <draw:frame draw:style-name="gr7" draw:text-style-name="P4" draw:layer="layout" svg:width="1.611cm" svg:height="1.199cm" svg:x="9.689cm" svg:y="2.5cm">
              <draw:text-box>
                <text:p text:style-name="P3">Huk</text:p>
                <text:p text:style-name="P3">KM: 4</text:p>
              </draw:text-box>
            </draw:frame>
            <draw:line draw:style-name="gr4" draw:text-style-name="P5" draw:layer="layout" svg:x1="10.444cm" svg:y1="4cm" svg:x2="10.444cm" svg:y2="28.7cm">
              <svg:desc>#Track.Huk.4</svg:desc>
              <text:p/>
            </draw:line>
            <draw:frame draw:style-name="gr5" draw:text-style-name="P7" draw:layer="layout" svg:width="0.659cm" svg:height="1.187cm" svg:x="10.165cm" svg:y="3.6cm">
              <draw:text-box>
                <text:p text:style-name="P6">4</text:p>
              </draw:text-box>
            </draw:frame>
            <draw:line draw:style-name="gr4" draw:text-style-name="P5" draw:layer="layout" svg:x1="10.744cm" svg:y1="4cm" svg:x2="10.744cm" svg:y2="28.7cm">
              <svg:desc>#Track.Huk.2</svg:desc>
              <text:p/>
            </draw:line>
            <draw:frame draw:style-name="gr5" draw:text-style-name="P7" draw:layer="layout" svg:width="0.659cm" svg:height="1.187cm" svg:x="10.465cm" svg:y="3.6cm">
              <draw:text-box>
                <text:p text:style-name="P6">2</text:p>
              </draw:text-box>
            </draw:frame>
            <draw:line draw:style-name="gr4" draw:text-style-name="P5" draw:layer="layout" svg:x1="11.044cm" svg:y1="4cm" svg:x2="11.044cm" svg:y2="28.7cm">
              <svg:desc>#Track.Huk.1</svg:desc>
              <text:p/>
            </draw:line>
            <draw:frame draw:style-name="gr5" draw:text-style-name="P7" draw:layer="layout" svg:width="0.659cm" svg:height="1.187cm" svg:x="10.765cm" svg:y="3.6cm">
              <draw:text-box>
                <text:p text:style-name="P6">1</text:p>
              </draw:text-box>
            </draw:frame>
            <draw:line draw:style-name="gr4" draw:text-style-name="P5" draw:layer="layout" svg:x1="11.344cm" svg:y1="4cm" svg:x2="11.344cm" svg:y2="28.7cm">
              <svg:desc>#Track.Huk.3</svg:desc>
              <text:p/>
            </draw:line>
            <draw:frame draw:style-name="gr5" draw:text-style-name="P7" draw:layer="layout" svg:width="0.659cm" svg:height="1.187cm" svg:x="11.065cm" svg:y="3.6cm">
              <draw:text-box>
                <text:p text:style-name="P6">3</text:p>
              </draw:text-box>
            </draw:frame>
          </draw:g>
          <draw:g>
            <draw:frame draw:style-name="gr3" draw:text-style-name="P4" draw:layer="layout" svg:width="1.848cm" svg:height="1.199cm" svg:x="11.856cm" svg:y="2.5cm">
              <draw:text-box>
                <text:p text:style-name="P3">Dtl</text:p>
                <text:p text:style-name="P3">KM: 13</text:p>
              </draw:text-box>
            </draw:frame>
            <draw:line draw:style-name="gr4" draw:text-style-name="P5" draw:layer="layout" svg:x1="12.73cm" svg:y1="4cm" svg:x2="12.73cm" svg:y2="28.7cm">
              <svg:desc>#Track.Dtl.1</svg:desc>
              <text:p/>
            </draw:line>
            <draw:frame draw:style-name="gr5" draw:text-style-name="P7" draw:layer="layout" svg:width="0.659cm" svg:height="1.187cm" svg:x="12.451cm" svg:y="3.6cm">
              <draw:text-box>
                <text:p text:style-name="P6">1</text:p>
              </draw:text-box>
            </draw:frame>
            <draw:line draw:style-name="gr4" draw:text-style-name="P5" draw:layer="layout" svg:x1="13.03cm" svg:y1="4cm" svg:x2="13.03cm" svg:y2="28.7cm">
              <svg:desc>#Track.Dtl.2</svg:desc>
              <text:p/>
            </draw:line>
            <draw:frame draw:style-name="gr5" draw:text-style-name="P7" draw:layer="layout" svg:width="0.659cm" svg:height="1.187cm" svg:x="12.751cm" svg:y="3.6cm">
              <draw:text-box>
                <text:p text:style-name="P6">2</text:p>
              </draw:text-box>
            </draw:frame>
          </draw:g>
          <draw:g>
            <draw:frame draw:style-name="gr7" draw:text-style-name="P4" draw:layer="layout" svg:width="1.611cm" svg:height="1.199cm" svg:x="14.261cm" svg:y="2.5cm">
              <draw:text-box>
                <text:p text:style-name="P3">Hst</text:p>
                <text:p text:style-name="P3">KM: 8</text:p>
              </draw:text-box>
            </draw:frame>
            <draw:line draw:style-name="gr4" draw:text-style-name="P5" draw:layer="layout" svg:x1="15.016cm" svg:y1="4cm" svg:x2="15.016cm" svg:y2="28.7cm">
              <svg:desc>#Track.Hst.1</svg:desc>
              <text:p/>
            </draw:line>
            <draw:frame draw:style-name="gr5" draw:text-style-name="P7" draw:layer="layout" svg:width="0.659cm" svg:height="1.187cm" svg:x="14.737cm" svg:y="3.6cm">
              <draw:text-box>
                <text:p text:style-name="P6">1</text:p>
              </draw:text-box>
            </draw:frame>
            <draw:line draw:style-name="gr4" draw:text-style-name="P5" draw:layer="layout" svg:x1="15.316cm" svg:y1="4cm" svg:x2="15.316cm" svg:y2="28.7cm">
              <svg:desc>#Track.Hst.2</svg:desc>
              <text:p/>
            </draw:line>
            <draw:frame draw:style-name="gr5" draw:text-style-name="P7" draw:layer="layout" svg:width="0.659cm" svg:height="1.187cm" svg:x="15.037cm" svg:y="3.6cm">
              <draw:text-box>
                <text:p text:style-name="P6">2</text:p>
              </draw:text-box>
            </draw:frame>
            <draw:line draw:style-name="gr4" draw:text-style-name="P5" draw:layer="layout" svg:x1="15.616cm" svg:y1="4cm" svg:x2="15.616cm" svg:y2="28.7cm">
              <svg:desc>#Track.Hst.3</svg:desc>
              <text:p/>
            </draw:line>
            <draw:frame draw:style-name="gr5" draw:text-style-name="P7" draw:layer="layout" svg:width="0.659cm" svg:height="1.187cm" svg:x="15.337cm" svg:y="3.6cm">
              <draw:text-box>
                <text:p text:style-name="P6">3</text:p>
              </draw:text-box>
            </draw:frame>
            <draw:line draw:style-name="gr4" draw:text-style-name="P5" draw:layer="layout" svg:x1="15.916cm" svg:y1="4cm" svg:x2="15.916cm" svg:y2="28.7cm">
              <svg:desc>#Track.Hst.4</svg:desc>
              <text:p/>
            </draw:line>
            <draw:frame draw:style-name="gr5" draw:text-style-name="P7" draw:layer="layout" svg:width="0.659cm" svg:height="1.187cm" svg:x="15.637cm" svg:y="3.6cm">
              <draw:text-box>
                <text:p text:style-name="P6">4</text:p>
              </draw:text-box>
            </draw:frame>
            <draw:line draw:style-name="gr4" draw:text-style-name="P5" draw:layer="layout" svg:x1="16.216cm" svg:y1="4cm" svg:x2="16.216cm" svg:y2="28.7cm">
              <svg:desc>#Track.Hst.6</svg:desc>
              <text:p/>
            </draw:line>
            <draw:frame draw:style-name="gr5" draw:text-style-name="P7" draw:layer="layout" svg:width="0.659cm" svg:height="1.187cm" svg:x="15.937cm" svg:y="3.6cm">
              <draw:text-box>
                <text:p text:style-name="P6">6</text:p>
              </draw:text-box>
            </draw:frame>
          </draw:g>
          <draw:g>
            <draw:frame draw:style-name="gr7" draw:text-style-name="P4" draw:layer="layout" svg:width="1.611cm" svg:height="1.199cm" svg:x="16.547cm" svg:y="2.5cm">
              <draw:text-box>
                <text:p text:style-name="P3">Rth</text:p>
                <text:p text:style-name="P3">KM: 0</text:p>
              </draw:text-box>
            </draw:frame>
            <draw:line draw:style-name="gr4" draw:text-style-name="P5" draw:layer="layout" svg:x1="17.302cm" svg:y1="4cm" svg:x2="17.302cm" svg:y2="28.7cm">
              <svg:desc>#Track.Rth.1</svg:desc>
              <text:p/>
            </draw:line>
            <draw:frame draw:style-name="gr5" draw:text-style-name="P7" draw:layer="layout" svg:width="0.659cm" svg:height="1.187cm" svg:x="17.023cm" svg:y="3.6cm">
              <draw:text-box>
                <text:p text:style-name="P6">1</text:p>
              </draw:text-box>
            </draw:frame>
            <draw:line draw:style-name="gr4" draw:text-style-name="P5" draw:layer="layout" svg:x1="17.602cm" svg:y1="4cm" svg:x2="17.602cm" svg:y2="28.7cm">
              <svg:desc>#Track.Rth.2</svg:desc>
              <text:p/>
            </draw:line>
            <draw:frame draw:style-name="gr5" draw:text-style-name="P7" draw:layer="layout" svg:width="0.659cm" svg:height="1.187cm" svg:x="17.323cm" svg:y="3.6cm">
              <draw:text-box>
                <text:p text:style-name="P6">2</text:p>
              </draw:text-box>
            </draw:frame>
            <draw:line draw:style-name="gr4" draw:text-style-name="P5" draw:layer="layout" svg:x1="17.902cm" svg:y1="4cm" svg:x2="17.902cm" svg:y2="28.7cm">
              <svg:desc>#Track.Rth.3</svg:desc>
              <text:p/>
            </draw:line>
            <draw:frame draw:style-name="gr5" draw:text-style-name="P7" draw:layer="layout" svg:width="0.659cm" svg:height="1.187cm" svg:x="17.623cm" svg:y="3.6cm">
              <draw:text-box>
                <text:p text:style-name="P6">3</text:p>
              </draw:text-box>
            </draw:frame>
            <draw:line draw:style-name="gr4" draw:text-style-name="P5" draw:layer="layout" svg:x1="18.202cm" svg:y1="4cm" svg:x2="18.202cm" svg:y2="28.7cm">
              <svg:desc>#Track.Rth.4</svg:desc>
              <text:p/>
            </draw:line>
            <draw:frame draw:style-name="gr5" draw:text-style-name="P7" draw:layer="layout" svg:width="0.659cm" svg:height="1.187cm" svg:x="17.923cm" svg:y="3.6cm">
              <draw:text-box>
                <text:p text:style-name="P6">4</text:p>
              </draw:text-box>
            </draw:frame>
            <draw:line draw:style-name="gr4" draw:text-style-name="P5" draw:layer="layout" svg:x1="18.502cm" svg:y1="4cm" svg:x2="18.502cm" svg:y2="28.7cm">
              <svg:desc>#Track.Rth.5</svg:desc>
              <text:p/>
            </draw:line>
            <draw:frame draw:style-name="gr5" draw:text-style-name="P7" draw:layer="layout" svg:width="0.659cm" svg:height="1.187cm" svg:x="18.223cm" svg:y="3.6cm">
              <draw:text-box>
                <text:p text:style-name="P6">5</text:p>
              </draw:text-box>
            </draw:frame>
            <draw:line draw:style-name="gr4" draw:text-style-name="P5" draw:layer="layout" svg:x1="18.802cm" svg:y1="4cm" svg:x2="18.802cm" svg:y2="28.7cm">
              <svg:desc>#Track.Rth.6</svg:desc>
              <text:p/>
            </draw:line>
            <draw:frame draw:style-name="gr5" draw:text-style-name="P7" draw:layer="layout" svg:width="0.659cm" svg:height="1.187cm" svg:x="18.523cm" svg:y="3.6cm">
              <draw:text-box>
                <text:p text:style-name="P6">6</text:p>
              </draw:text-box>
            </draw:frame>
            <draw:line draw:style-name="gr4" draw:text-style-name="P5" draw:layer="layout" svg:x1="19.102cm" svg:y1="4cm" svg:x2="19.102cm" svg:y2="28.7cm">
              <svg:desc>#Track.Rth.7</svg:desc>
              <text:p/>
            </draw:line>
            <draw:frame draw:style-name="gr5" draw:text-style-name="P7" draw:layer="layout" svg:width="0.659cm" svg:height="1.187cm" svg:x="18.823cm" svg:y="3.6cm">
              <draw:text-box>
                <text:p text:style-name="P6">7</text:p>
              </draw:text-box>
            </draw:frame>
            <draw:line draw:style-name="gr4" draw:text-style-name="P5" draw:layer="layout" svg:x1="19.402cm" svg:y1="4cm" svg:x2="19.402cm" svg:y2="28.7cm">
              <svg:desc>#Track.Rth.8</svg:desc>
              <text:p/>
            </draw:line>
            <draw:frame draw:style-name="gr5" draw:text-style-name="P7" draw:layer="layout" svg:width="0.659cm" svg:height="1.187cm" svg:x="19.123cm" svg:y="3.6cm">
              <draw:text-box>
                <text:p text:style-name="P6">8</text:p>
              </draw:text-box>
            </draw:frame>
            <draw:line draw:style-name="gr4" draw:text-style-name="P5" draw:layer="layout" svg:x1="19.702cm" svg:y1="4cm" svg:x2="19.702cm" svg:y2="28.7cm">
              <svg:desc>#Track.Rth.9</svg:desc>
              <text:p/>
            </draw:line>
            <draw:frame draw:style-name="gr5" draw:text-style-name="P7" draw:layer="layout" svg:width="0.659cm" svg:height="1.187cm" svg:x="19.423cm" svg:y="3.6cm">
              <draw:text-box>
                <text:p text:style-name="P6">9</text:p>
              </draw:text-box>
            </draw:frame>
          </draw:g>
          <draw:g>
            <draw:line draw:style-name="gr8" draw:text-style-name="P8" draw:layer="layout" svg:x1="1.3cm" svg:y1="4cm" svg:x2="19.7cm" svg:y2="4cm">
              <svg:desc>#Time.12</svg:desc>
              <text:p/>
            </draw:line>
            <draw:frame draw:style-name="gr9" draw:text-style-name="P4" draw:layer="layout" svg:width="0.976cm" svg:height="1.187cm" svg:x="0.462cm" svg:y="3.7cm">
              <draw:text-box>
                <text:p text:style-name="P3">12</text:p>
              </draw:text-box>
            </draw:frame>
            <draw:frame draw:style-name="gr9" draw:text-style-name="P4" draw:layer="layout" svg:width="0.976cm" svg:height="1.187cm" svg:x="19.862cm" svg:y="3.7cm">
              <draw:text-box>
                <text:p text:style-name="P3">12</text:p>
              </draw:text-box>
            </draw:frame>
          </draw:g>
          <draw:g>
            <draw:line draw:style-name="gr8" draw:text-style-name="P8" draw:layer="layout" svg:x1="1.3cm" svg:y1="6.058cm" svg:x2="19.7cm" svg:y2="6.058cm">
              <svg:desc>#Time.13</svg:desc>
              <text:p/>
            </draw:line>
            <draw:frame draw:style-name="gr9" draw:text-style-name="P4" draw:layer="layout" svg:width="0.976cm" svg:height="1.187cm" svg:x="0.462cm" svg:y="5.758cm">
              <draw:text-box>
                <text:p text:style-name="P3">13</text:p>
              </draw:text-box>
            </draw:frame>
            <draw:frame draw:style-name="gr9" draw:text-style-name="P4" draw:layer="layout" svg:width="0.976cm" svg:height="1.187cm" svg:x="19.862cm" svg:y="5.758cm">
              <draw:text-box>
                <text:p text:style-name="P3">13</text:p>
              </draw:text-box>
            </draw:frame>
          </draw:g>
          <draw:g>
            <draw:line draw:style-name="gr8" draw:text-style-name="P8" draw:layer="layout" svg:x1="1.3cm" svg:y1="8.117cm" svg:x2="19.7cm" svg:y2="8.117cm">
              <svg:desc>#Time.14</svg:desc>
              <text:p/>
            </draw:line>
            <draw:frame draw:style-name="gr9" draw:text-style-name="P4" draw:layer="layout" svg:width="0.976cm" svg:height="1.187cm" svg:x="0.462cm" svg:y="7.817cm">
              <draw:text-box>
                <text:p text:style-name="P3">14</text:p>
              </draw:text-box>
            </draw:frame>
            <draw:frame draw:style-name="gr9" draw:text-style-name="P4" draw:layer="layout" svg:width="0.976cm" svg:height="1.187cm" svg:x="19.862cm" svg:y="7.817cm">
              <draw:text-box>
                <text:p text:style-name="P3">14</text:p>
              </draw:text-box>
            </draw:frame>
          </draw:g>
          <draw:g>
            <draw:line draw:style-name="gr8" draw:text-style-name="P8" draw:layer="layout" svg:x1="1.3cm" svg:y1="10.175cm" svg:x2="19.7cm" svg:y2="10.175cm">
              <svg:desc>#Time.15</svg:desc>
              <text:p/>
            </draw:line>
            <draw:frame draw:style-name="gr9" draw:text-style-name="P4" draw:layer="layout" svg:width="0.976cm" svg:height="1.187cm" svg:x="0.462cm" svg:y="9.875cm">
              <draw:text-box>
                <text:p text:style-name="P3">15</text:p>
              </draw:text-box>
            </draw:frame>
            <draw:frame draw:style-name="gr9" draw:text-style-name="P4" draw:layer="layout" svg:width="0.976cm" svg:height="1.187cm" svg:x="19.862cm" svg:y="9.875cm">
              <draw:text-box>
                <text:p text:style-name="P3">15</text:p>
              </draw:text-box>
            </draw:frame>
          </draw:g>
          <draw:g>
            <draw:line draw:style-name="gr8" draw:text-style-name="P8" draw:layer="layout" svg:x1="1.3cm" svg:y1="12.233cm" svg:x2="19.7cm" svg:y2="12.233cm">
              <svg:desc>#Time.16</svg:desc>
              <text:p/>
            </draw:line>
            <draw:frame draw:style-name="gr9" draw:text-style-name="P4" draw:layer="layout" svg:width="0.976cm" svg:height="1.187cm" svg:x="0.462cm" svg:y="11.933cm">
              <draw:text-box>
                <text:p text:style-name="P3">16</text:p>
              </draw:text-box>
            </draw:frame>
            <draw:frame draw:style-name="gr9" draw:text-style-name="P4" draw:layer="layout" svg:width="0.976cm" svg:height="1.187cm" svg:x="19.862cm" svg:y="11.933cm">
              <draw:text-box>
                <text:p text:style-name="P3">16</text:p>
              </draw:text-box>
            </draw:frame>
          </draw:g>
          <draw:g>
            <draw:line draw:style-name="gr8" draw:text-style-name="P8" draw:layer="layout" svg:x1="1.3cm" svg:y1="14.292cm" svg:x2="19.7cm" svg:y2="14.292cm">
              <svg:desc>#Time.17</svg:desc>
              <text:p/>
            </draw:line>
            <draw:frame draw:style-name="gr9" draw:text-style-name="P4" draw:layer="layout" svg:width="0.976cm" svg:height="1.187cm" svg:x="0.462cm" svg:y="13.992cm">
              <draw:text-box>
                <text:p text:style-name="P3">17</text:p>
              </draw:text-box>
            </draw:frame>
            <draw:frame draw:style-name="gr9" draw:text-style-name="P4" draw:layer="layout" svg:width="0.976cm" svg:height="1.187cm" svg:x="19.862cm" svg:y="13.992cm">
              <draw:text-box>
                <text:p text:style-name="P3">17</text:p>
              </draw:text-box>
            </draw:frame>
          </draw:g>
          <draw:g>
            <draw:line draw:style-name="gr8" draw:text-style-name="P8" draw:layer="layout" svg:x1="1.3cm" svg:y1="16.35cm" svg:x2="19.7cm" svg:y2="16.35cm">
              <svg:desc>#Time.18</svg:desc>
              <text:p/>
            </draw:line>
            <draw:frame draw:style-name="gr9" draw:text-style-name="P4" draw:layer="layout" svg:width="0.976cm" svg:height="1.187cm" svg:x="0.462cm" svg:y="16.05cm">
              <draw:text-box>
                <text:p text:style-name="P3">18</text:p>
              </draw:text-box>
            </draw:frame>
            <draw:frame draw:style-name="gr9" draw:text-style-name="P4" draw:layer="layout" svg:width="0.976cm" svg:height="1.187cm" svg:x="19.862cm" svg:y="16.05cm">
              <draw:text-box>
                <text:p text:style-name="P3">18</text:p>
              </draw:text-box>
            </draw:frame>
          </draw:g>
          <draw:g>
            <draw:line draw:style-name="gr8" draw:text-style-name="P8" draw:layer="layout" svg:x1="1.3cm" svg:y1="18.408cm" svg:x2="19.7cm" svg:y2="18.408cm">
              <svg:desc>#Time.19</svg:desc>
              <text:p/>
            </draw:line>
            <draw:frame draw:style-name="gr9" draw:text-style-name="P4" draw:layer="layout" svg:width="0.976cm" svg:height="1.187cm" svg:x="0.462cm" svg:y="18.108cm">
              <draw:text-box>
                <text:p text:style-name="P3">19</text:p>
              </draw:text-box>
            </draw:frame>
            <draw:frame draw:style-name="gr9" draw:text-style-name="P4" draw:layer="layout" svg:width="0.976cm" svg:height="1.187cm" svg:x="19.862cm" svg:y="18.108cm">
              <draw:text-box>
                <text:p text:style-name="P3">19</text:p>
              </draw:text-box>
            </draw:frame>
          </draw:g>
          <draw:g>
            <draw:line draw:style-name="gr8" draw:text-style-name="P8" draw:layer="layout" svg:x1="1.3cm" svg:y1="20.467cm" svg:x2="19.7cm" svg:y2="20.467cm">
              <svg:desc>#Time.20</svg:desc>
              <text:p/>
            </draw:line>
            <draw:frame draw:style-name="gr9" draw:text-style-name="P4" draw:layer="layout" svg:width="0.976cm" svg:height="1.187cm" svg:x="0.462cm" svg:y="20.167cm">
              <draw:text-box>
                <text:p text:style-name="P3">20</text:p>
              </draw:text-box>
            </draw:frame>
            <draw:frame draw:style-name="gr9" draw:text-style-name="P4" draw:layer="layout" svg:width="0.976cm" svg:height="1.187cm" svg:x="19.862cm" svg:y="20.167cm">
              <draw:text-box>
                <text:p text:style-name="P3">20</text:p>
              </draw:text-box>
            </draw:frame>
          </draw:g>
          <draw:g>
            <draw:line draw:style-name="gr8" draw:text-style-name="P8" draw:layer="layout" svg:x1="1.3cm" svg:y1="22.525cm" svg:x2="19.7cm" svg:y2="22.525cm">
              <svg:desc>#Time.21</svg:desc>
              <text:p/>
            </draw:line>
            <draw:frame draw:style-name="gr9" draw:text-style-name="P4" draw:layer="layout" svg:width="0.976cm" svg:height="1.187cm" svg:x="0.462cm" svg:y="22.225cm">
              <draw:text-box>
                <text:p text:style-name="P3">21</text:p>
              </draw:text-box>
            </draw:frame>
            <draw:frame draw:style-name="gr9" draw:text-style-name="P4" draw:layer="layout" svg:width="0.976cm" svg:height="1.187cm" svg:x="19.862cm" svg:y="22.225cm">
              <draw:text-box>
                <text:p text:style-name="P3">21</text:p>
              </draw:text-box>
            </draw:frame>
          </draw:g>
          <draw:g>
            <draw:line draw:style-name="gr8" draw:text-style-name="P8" draw:layer="layout" svg:x1="1.3cm" svg:y1="24.583cm" svg:x2="19.7cm" svg:y2="24.583cm">
              <svg:desc>#Time.22</svg:desc>
              <text:p/>
            </draw:line>
            <draw:frame draw:style-name="gr9" draw:text-style-name="P4" draw:layer="layout" svg:width="0.976cm" svg:height="1.187cm" svg:x="0.462cm" svg:y="24.283cm">
              <draw:text-box>
                <text:p text:style-name="P3">22</text:p>
              </draw:text-box>
            </draw:frame>
            <draw:frame draw:style-name="gr9" draw:text-style-name="P4" draw:layer="layout" svg:width="0.976cm" svg:height="1.187cm" svg:x="19.862cm" svg:y="24.283cm">
              <draw:text-box>
                <text:p text:style-name="P3">22</text:p>
              </draw:text-box>
            </draw:frame>
          </draw:g>
          <draw:g>
            <draw:line draw:style-name="gr8" draw:text-style-name="P8" draw:layer="layout" svg:x1="1.3cm" svg:y1="26.642cm" svg:x2="19.7cm" svg:y2="26.642cm">
              <svg:desc>#Time.23</svg:desc>
              <text:p/>
            </draw:line>
            <draw:frame draw:style-name="gr9" draw:text-style-name="P4" draw:layer="layout" svg:width="0.976cm" svg:height="1.187cm" svg:x="0.462cm" svg:y="26.342cm">
              <draw:text-box>
                <text:p text:style-name="P3">23</text:p>
              </draw:text-box>
            </draw:frame>
            <draw:frame draw:style-name="gr9" draw:text-style-name="P4" draw:layer="layout" svg:width="0.976cm" svg:height="1.187cm" svg:x="19.862cm" svg:y="26.342cm">
              <draw:text-box>
                <text:p text:style-name="P3">23</text:p>
              </draw:text-box>
            </draw:frame>
          </draw:g>
          <draw:g>
            <draw:line draw:style-name="gr8" draw:text-style-name="P8" draw:layer="layout" svg:x1="1.3cm" svg:y1="28.7cm" svg:x2="19.7cm" svg:y2="28.7cm">
              <svg:desc>#Time.24</svg:desc>
              <text:p/>
            </draw:line>
            <draw:line draw:style-name="gr8" draw:text-style-name="P8" draw:layer="layout" svg:x1="1.3cm" svg:y1="28.7cm" svg:x2="19.7cm" svg:y2="28.7cm">
              <svg:desc>#Time.00</svg:desc>
              <text:p/>
            </draw:line>
            <draw:frame draw:style-name="gr9" draw:text-style-name="P4" draw:layer="layout" svg:width="0.976cm" svg:height="1.187cm" svg:x="0.462cm" svg:y="28.4cm">
              <draw:text-box>
                <text:p text:style-name="P3">24</text:p>
              </draw:text-box>
            </draw:frame>
            <draw:frame draw:style-name="gr9" draw:text-style-name="P4" draw:layer="layout" svg:width="0.976cm" svg:height="1.187cm" svg:x="19.862cm" svg:y="28.4cm">
              <draw:text-box>
                <text:p text:style-name="P3">24</text:p>
              </draw:text-box>
            </draw:frame>
          </draw:g>
          <draw:g draw:name="Bp 1687 [Sa]">
            <draw:line draw:name="Bp 1687 [Sa]" draw:style-name="gr10" draw:text-style-name="P5" draw:layer="layout" svg:x1="18.802cm" svg:y1="12.133cm" svg:x2="18.802cm" svg:y2="12.333cm">
              <svg:desc>Bp 1687 [Sa]</svg:desc>
              <text:p/>
            </draw:line>
            <draw:frame draw:name="Bp 1687 [Sa]" draw:style-name="gr11" draw:text-style-name="P10" draw:layer="layout" svg:width="1.179cm" svg:height="1.187cm" svg:x="18.263cm" svg:y="12.183cm">
              <draw:text-box>
                <text:p text:style-name="P9">00 <text:s text:c="5"/></text:p>
              </draw:text-box>
            </draw:frame>
            <draw:frame draw:name="Bp 1687 [Sa]" draw:style-name="gr12" draw:text-style-name="P10" draw:layer="layout" svg:width="1.044cm" svg:height="1.187cm" svg:x="15.144cm" svg:y="12.023cm">
              <draw:text-box>
                <text:p text:style-name="P9"><text:s text:c="4"/>07</text:p>
              </draw:text-box>
            </draw:frame>
            <draw:line draw:name="Bp 1687 [Sa]" draw:style-name="gr13" draw:text-style-name="P8" draw:layer="layout" svg:x1="15.616cm" svg:y1="12.473cm" svg:x2="18.802cm" svg:y2="12.233cm">
              <svg:desc>Bp 1687 [Sa]</svg:desc>
              <text:p text:style-name="P11">Bp 1687 [Sa] <text:s text:c="2"/></text:p>
              <text:p text:style-name="P11"><text:span text:style-name="T1"/></text:p>
            </draw:line>
            <draw:line draw:name="Bp 1687 [Sa]" draw:style-name="gr10" draw:text-style-name="P5" draw:layer="layout" svg:x1="15.616cm" svg:y1="12.473cm" svg:x2="15.616cm" svg:y2="12.679cm">
              <svg:desc>Bp 1687 [Sa]</svg:desc>
              <text:p/>
            </draw:line>
            <draw:frame draw:name="Bp 1687 [Sa]" draw:style-name="gr11" draw:text-style-name="P10" draw:layer="layout" svg:width="1.179cm" svg:height="1.187cm" svg:x="15.077cm" svg:y="12.629cm">
              <draw:text-box>
                <text:p text:style-name="P9">13 <text:s text:c="5"/></text:p>
              </draw:text-box>
            </draw:frame>
            <draw:frame draw:name="Bp 1687 [Sa]" draw:style-name="gr12" draw:text-style-name="P10" draw:layer="layout" svg:width="1.044cm" svg:height="1.187cm" svg:x="12.558cm" svg:y="12.401cm">
              <draw:text-box>
                <text:p text:style-name="P9"><text:s text:c="4"/>18</text:p>
              </draw:text-box>
            </draw:frame>
            <draw:line draw:name="Bp 1687 [Sa]" draw:style-name="gr13" draw:text-style-name="P8" draw:layer="layout" svg:x1="13.03cm" svg:y1="12.851cm" svg:x2="15.616cm" svg:y2="12.679cm">
              <svg:desc>Bp 1687 [Sa]</svg:desc>
              <text:p text:style-name="P11">Bp 1687 [Sa] <text:s text:c="2"/></text:p>
              <text:p text:style-name="P11"><text:span text:style-name="T1"/></text:p>
            </draw:line>
            <draw:line draw:name="Bp 1687 [Sa]" draw:style-name="gr10" draw:text-style-name="P5" draw:layer="layout" svg:x1="13.03cm" svg:y1="12.751cm" svg:x2="13.03cm" svg:y2="12.951cm">
              <svg:desc>Bp 1687 [Sa]</svg:desc>
              <text:p/>
            </draw:line>
            <draw:frame draw:name="Bp 1687 [Sa]" draw:style-name="gr12" draw:text-style-name="P10" draw:layer="layout" svg:width="1.044cm" svg:height="1.187cm" svg:x="10.572cm" svg:y="12.607cm">
              <draw:text-box>
                <text:p text:style-name="P9"><text:s text:c="4"/>24</text:p>
              </draw:text-box>
            </draw:frame>
            <draw:line draw:name="Bp 1687 [Sa]" draw:style-name="gr13" draw:text-style-name="P8" draw:layer="layout" svg:x1="11.044cm" svg:y1="13.057cm" svg:x2="13.03cm" svg:y2="12.851cm">
              <svg:desc>Bp 1687 [Sa]</svg:desc>
              <text:p text:style-name="P11">Bp 1687 [Sa] <text:s text:c="2"/></text:p>
              <text:p text:style-name="P11"><text:span text:style-name="T1"/></text:p>
            </draw:line>
            <draw:line draw:name="Bp 1687 [Sa]" draw:style-name="gr10" draw:text-style-name="P5" draw:layer="layout" svg:x1="11.044cm" svg:y1="12.957cm" svg:x2="11.044cm" svg:y2="13.157cm">
              <svg:desc>Bp 1687 [Sa]</svg:desc>
              <text:p/>
            </draw:line>
            <draw:frame draw:name="Bp 1687 [Sa]" draw:style-name="gr12" draw:text-style-name="P10" draw:layer="layout" svg:width="1.044cm" svg:height="1.187cm" svg:x="7.686cm" svg:y="12.881cm">
              <draw:text-box>
                <text:p text:style-name="P9"><text:s text:c="4"/>32</text:p>
              </draw:text-box>
            </draw:frame>
            <draw:line draw:name="Bp 1687 [Sa]" draw:style-name="gr13" draw:text-style-name="P8" draw:layer="layout" svg:x1="8.158cm" svg:y1="13.331cm" svg:x2="11.044cm" svg:y2="13.057cm">
              <svg:desc>Bp 1687 [Sa]</svg:desc>
              <text:p text:style-name="P11">Bp 1687 [Sa] <text:s text:c="2"/></text:p>
              <text:p text:style-name="P11"><text:span text:style-name="T1"/></text:p>
            </draw:line>
            <draw:line draw:name="Bp 1687 [Sa]" draw:style-name="gr10" draw:text-style-name="P5" draw:layer="layout" svg:x1="8.158cm" svg:y1="13.231cm" svg:x2="8.158cm" svg:y2="13.431cm">
              <svg:desc>Bp 1687 [Sa]</svg:desc>
              <text:p/>
            </draw:line>
          </draw:g>
          <draw:g draw:name="Bp 1688 [Sa]">
            <draw:line draw:name="Bp 1688 [Sa]" draw:style-name="gr10" draw:text-style-name="P5" draw:layer="layout" svg:x1="8.158cm" svg:y1="14.398cm" svg:x2="8.158cm" svg:y2="14.598cm">
              <svg:desc>Bp 1688 [Sa]</svg:desc>
              <text:p/>
            </draw:line>
            <draw:frame draw:name="Bp 1688 [Sa]" draw:style-name="gr12" draw:text-style-name="P10" draw:layer="layout" svg:width="1.044cm" svg:height="1.187cm" svg:x="7.686cm" svg:y="14.448cm">
              <draw:text-box>
                <text:p text:style-name="P9"><text:s text:c="4"/>06</text:p>
              </draw:text-box>
            </draw:frame>
            <draw:frame draw:name="Bp 1688 [Sa]" draw:style-name="gr11" draw:text-style-name="P10" draw:layer="layout" svg:width="1.179cm" svg:height="1.187cm" svg:x="10.505cm" svg:y="14.322cm">
              <draw:text-box>
                <text:p text:style-name="P9">14 <text:s text:c="5"/></text:p>
              </draw:text-box>
            </draw:frame>
            <draw:line draw:name="Bp 1688 [Sa]" draw:style-name="gr13" draw:text-style-name="P8" draw:layer="layout" svg:x1="8.158cm" svg:y1="14.498cm" svg:x2="11.044cm" svg:y2="14.772cm">
              <svg:desc>Bp 1688 [Sa]</svg:desc>
              <text:p text:style-name="P11"><text:s text:c="3"/>Bp 1688 [Sa]</text:p>
              <text:p text:style-name="P11"><text:span text:style-name="T1"/></text:p>
            </draw:line>
            <draw:line draw:name="Bp 1688 [Sa]" draw:style-name="gr10" draw:text-style-name="P5" draw:layer="layout" svg:x1="11.044cm" svg:y1="14.672cm" svg:x2="11.044cm" svg:y2="14.872cm">
              <svg:desc>Bp 1688 [Sa]</svg:desc>
              <text:p/>
            </draw:line>
            <draw:frame draw:name="Bp 1688 [Sa]" draw:style-name="gr11" draw:text-style-name="P10" draw:layer="layout" svg:width="1.179cm" svg:height="1.187cm" svg:x="12.491cm" svg:y="14.528cm">
              <draw:text-box>
                <text:p text:style-name="P9">20 <text:s text:c="5"/></text:p>
              </draw:text-box>
            </draw:frame>
            <draw:line draw:name="Bp 1688 [Sa]" draw:style-name="gr13" draw:text-style-name="P8" draw:layer="layout" svg:x1="11.044cm" svg:y1="14.772cm" svg:x2="13.03cm" svg:y2="14.978cm">
              <svg:desc>Bp 1688 [Sa]</svg:desc>
              <text:p text:style-name="P11"><text:s text:c="3"/>Bp 1688 [Sa]</text:p>
              <text:p text:style-name="P11"><text:span text:style-name="T1"/></text:p>
            </draw:line>
            <draw:line draw:name="Bp 1688 [Sa]" draw:style-name="gr10" draw:text-style-name="P5" draw:layer="layout" svg:x1="13.03cm" svg:y1="14.878cm" svg:x2="13.03cm" svg:y2="15.078cm">
              <svg:desc>Bp 1688 [Sa]</svg:desc>
              <text:p/>
            </draw:line>
            <draw:frame draw:name="Bp 1688 [Sa]" draw:style-name="gr11" draw:text-style-name="P10" draw:layer="layout" svg:width="1.179cm" svg:height="1.187cm" svg:x="15.077cm" svg:y="14.7cm">
              <draw:text-box>
                <text:p text:style-name="P9">25 <text:s text:c="5"/></text:p>
              </draw:text-box>
            </draw:frame>
            <draw:line draw:name="Bp 1688 [Sa]" draw:style-name="gr13" draw:text-style-name="P8" draw:layer="layout" svg:x1="13.03cm" svg:y1="14.978cm" svg:x2="15.616cm" svg:y2="15.15cm">
              <svg:desc>Bp 1688 [Sa]</svg:desc>
              <text:p text:style-name="P11"><text:s text:c="3"/>Bp 1688 [Sa]</text:p>
              <text:p text:style-name="P11"><text:span text:style-name="T1"/></text:p>
            </draw:line>
            <draw:line draw:name="Bp 1688 [Sa]" draw:style-name="gr10" draw:text-style-name="P5" draw:layer="layout" svg:x1="15.616cm" svg:y1="15.15cm" svg:x2="15.616cm" svg:y2="15.355cm">
              <svg:desc>Bp 1688 [Sa]</svg:desc>
              <text:p/>
            </draw:line>
            <draw:frame draw:name="Bp 1688 [Sa]" draw:style-name="gr12" draw:text-style-name="P10" draw:layer="layout" svg:width="1.044cm" svg:height="1.187cm" svg:x="15.144cm" svg:y="15.305cm">
              <draw:text-box>
                <text:p text:style-name="P9"><text:s text:c="4"/>31</text:p>
              </draw:text-box>
            </draw:frame>
            <draw:frame draw:name="Bp 1688 [Sa]" draw:style-name="gr11" draw:text-style-name="P10" draw:layer="layout" svg:width="1.179cm" svg:height="1.187cm" svg:x="18.263cm" svg:y="15.145cm">
              <draw:text-box>
                <text:p text:style-name="P9">38 <text:s text:c="5"/></text:p>
              </draw:text-box>
            </draw:frame>
            <draw:line draw:name="Bp 1688 [Sa]" draw:style-name="gr13" draw:text-style-name="P8" draw:layer="layout" svg:x1="15.616cm" svg:y1="15.355cm" svg:x2="18.802cm" svg:y2="15.595cm">
              <svg:desc>Bp 1688 [Sa]</svg:desc>
              <text:p text:style-name="P11"><text:s text:c="3"/>Bp 1688 [Sa]</text:p>
              <text:p text:style-name="P11"><text:span text:style-name="T1"/></text:p>
            </draw:line>
            <draw:line draw:name="Bp 1688 [Sa]" draw:style-name="gr10" draw:text-style-name="P5" draw:layer="layout" svg:x1="18.802cm" svg:y1="15.495cm" svg:x2="18.802cm" svg:y2="15.695cm">
              <svg:desc>Bp 1688 [Sa]</svg:desc>
              <text:p/>
            </draw:line>
          </draw:g>
          <draw:g draw:name="Bp 2566 [Sa]">
            <draw:line draw:name="Bp 2566 [Sa]" draw:style-name="gr10" draw:text-style-name="P5" draw:layer="layout" svg:x1="12.73cm" svg:y1="4.998cm" svg:x2="12.73cm" svg:y2="5.198cm">
              <svg:desc>Bp 2566 [Sa]</svg:desc>
              <text:p/>
            </draw:line>
            <draw:frame draw:name="Bp 2566 [Sa]" draw:style-name="gr12" draw:text-style-name="P10" draw:layer="layout" svg:width="1.044cm" svg:height="1.187cm" svg:x="12.258cm" svg:y="5.048cm">
              <draw:text-box>
                <text:p text:style-name="P9"><text:s text:c="4"/>32</text:p>
              </draw:text-box>
            </draw:frame>
            <draw:frame draw:name="Bp 2566 [Sa]" draw:style-name="gr11" draw:text-style-name="P10" draw:layer="layout" svg:width="1.179cm" svg:height="1.187cm" svg:x="14.777cm" svg:y="4.819cm">
              <draw:text-box>
                <text:p text:style-name="P9">37 <text:s text:c="5"/></text:p>
              </draw:text-box>
            </draw:frame>
            <draw:line draw:name="Bp 2566 [Sa]" draw:style-name="gr13" draw:text-style-name="P8" draw:layer="layout" svg:x1="12.73cm" svg:y1="5.098cm" svg:x2="15.316cm" svg:y2="5.269cm">
              <svg:desc>Bp 2566 [Sa]</svg:desc>
              <text:p text:style-name="P11"><text:s text:c="3"/>Bp 2566 [Sa]</text:p>
              <text:p text:style-name="P11"><text:span text:style-name="T1"/></text:p>
            </draw:line>
            <draw:line draw:name="Bp 2566 [Sa]" draw:style-name="gr10" draw:text-style-name="P5" draw:layer="layout" svg:x1="15.316cm" svg:y1="5.269cm" svg:x2="15.316cm" svg:y2="5.406cm">
              <svg:desc>Bp 2566 [Sa]</svg:desc>
              <text:p/>
            </draw:line>
            <draw:frame draw:name="Bp 2566 [Sa]" draw:style-name="gr12" draw:text-style-name="P10" draw:layer="layout" svg:width="1.044cm" svg:height="1.187cm" svg:x="14.844cm" svg:y="5.356cm">
              <draw:text-box>
                <text:p text:style-name="P9"><text:s text:c="4"/>41</text:p>
              </draw:text-box>
            </draw:frame>
            <draw:frame draw:name="Bp 2566 [Sa]" draw:style-name="gr11" draw:text-style-name="P10" draw:layer="layout" svg:width="1.179cm" svg:height="1.187cm" svg:x="18.263cm" svg:y="5.196cm">
              <draw:text-box>
                <text:p text:style-name="P9">48 <text:s text:c="5"/></text:p>
              </draw:text-box>
            </draw:frame>
            <draw:line draw:name="Bp 2566 [Sa]" draw:style-name="gr13" draw:text-style-name="P8" draw:layer="layout" svg:x1="15.316cm" svg:y1="5.406cm" svg:x2="18.802cm" svg:y2="5.646cm">
              <svg:desc>Bp 2566 [Sa]</svg:desc>
              <text:p text:style-name="P11"><text:s text:c="3"/>Bp 2566 [Sa]</text:p>
              <text:p text:style-name="P11"><text:span text:style-name="T1"/></text:p>
            </draw:line>
            <draw:line draw:name="Bp 2566 [Sa]" draw:style-name="gr10" draw:text-style-name="P5" draw:layer="layout" svg:x1="18.802cm" svg:y1="5.546cm" svg:x2="18.802cm" svg:y2="5.746cm">
              <svg:desc>Bp 2566 [Sa]</svg:desc>
              <text:p/>
            </draw:line>
          </draw:g>
          <draw:g draw:name="D 237 [Sa]">
            <draw:line draw:name="D 237 [Sa]" draw:style-name="gr14" draw:text-style-name="P5" draw:layer="layout" svg:x1="19.102cm" svg:y1="10.898cm" svg:x2="19.102cm" svg:y2="11.098cm">
              <svg:desc>D 237 [Sa]</svg:desc>
              <text:p/>
            </draw:line>
            <draw:frame draw:name="D 237 [Sa]" draw:style-name="gr11" draw:text-style-name="P10" draw:layer="layout" svg:width="1.179cm" svg:height="1.187cm" svg:x="18.563cm" svg:y="10.948cm">
              <draw:text-box>
                <text:p text:style-name="P9">24 <text:s text:c="5"/></text:p>
              </draw:text-box>
            </draw:frame>
            <draw:frame draw:name="D 237 [Sa]" draw:style-name="gr12" draw:text-style-name="P10" draw:layer="layout" svg:width="1.044cm" svg:height="1.187cm" svg:x="15.144cm" svg:y="10.788cm">
              <draw:text-box>
                <text:p text:style-name="P9"><text:s text:c="4"/>31</text:p>
              </draw:text-box>
            </draw:frame>
            <draw:line draw:name="D 237 [Sa]" draw:style-name="gr15" draw:text-style-name="P8" draw:layer="layout" svg:x1="15.616cm" svg:y1="11.238cm" svg:x2="19.102cm" svg:y2="10.998cm">
              <svg:desc>D 237 [Sa]</svg:desc>
              <text:p text:style-name="P11">D 237 [Sa] <text:s text:c="2"/></text:p>
              <text:p text:style-name="P11"><text:span text:style-name="T1"/></text:p>
            </draw:line>
            <draw:line draw:name="D 237 [Sa]" draw:style-name="gr14" draw:text-style-name="P5" draw:layer="layout" svg:x1="15.616cm" svg:y1="11.138cm" svg:x2="15.616cm" svg:y2="11.338cm">
              <svg:desc>D 237 [Sa]</svg:desc>
              <text:p/>
            </draw:line>
            <draw:frame draw:name="D 237 [Sa]" draw:style-name="gr12" draw:text-style-name="P10" draw:layer="layout" svg:width="1.044cm" svg:height="1.187cm" svg:x="12.558cm" svg:y="10.96cm">
              <draw:text-box>
                <text:p text:style-name="P9"><text:s text:c="4"/>36</text:p>
              </draw:text-box>
            </draw:frame>
            <draw:line draw:name="D 237 [Sa]" draw:style-name="gr15" draw:text-style-name="P8" draw:layer="layout" svg:x1="13.03cm" svg:y1="11.41cm" svg:x2="15.616cm" svg:y2="11.238cm">
              <svg:desc>D 237 [Sa]</svg:desc>
              <text:p text:style-name="P11">D 237 [Sa] <text:s text:c="2"/></text:p>
              <text:p text:style-name="P11"><text:span text:style-name="T1"/></text:p>
            </draw:line>
            <draw:line draw:name="D 237 [Sa]" draw:style-name="gr14" draw:text-style-name="P5" draw:layer="layout" svg:x1="13.03cm" svg:y1="11.31cm" svg:x2="13.03cm" svg:y2="11.51cm">
              <svg:desc>D 237 [Sa]</svg:desc>
              <text:p/>
            </draw:line>
          </draw:g>
          <draw:g draw:name="Dg 6304 Mi">
            <draw:line draw:name="Dg 6304 Mi" draw:style-name="gr16" draw:text-style-name="P5" draw:layer="layout" svg:x1="8.758cm" svg:y1="15.427cm" svg:x2="8.758cm" svg:y2="15.627cm">
              <svg:desc>Dg 6304 Mi</svg:desc>
              <text:p/>
            </draw:line>
            <draw:frame draw:name="Dg 6304 Mi" draw:style-name="gr12" draw:text-style-name="P10" draw:layer="layout" svg:width="1.044cm" svg:height="1.187cm" svg:x="8.286cm" svg:y="15.477cm">
              <draw:text-box>
                <text:p text:style-name="P9"><text:s text:c="4"/>36</text:p>
              </draw:text-box>
            </draw:frame>
            <draw:frame draw:name="Dg 6304 Mi" draw:style-name="gr11" draw:text-style-name="P10" draw:layer="layout" svg:width="1.179cm" svg:height="1.187cm" svg:x="10.505cm" svg:y="15.351cm">
              <draw:text-box>
                <text:p text:style-name="P9">44 <text:s text:c="5"/></text:p>
              </draw:text-box>
            </draw:frame>
            <draw:line draw:name="Dg 6304 Mi" draw:style-name="gr17" draw:text-style-name="P8" draw:layer="layout" svg:x1="8.758cm" svg:y1="15.527cm" svg:x2="11.044cm" svg:y2="15.801cm">
              <svg:desc>Dg 6304 Mi</svg:desc>
              <text:p text:style-name="P11"><text:s text:c="3"/>Dg 6304 Mi</text:p>
              <text:p text:style-name="P11"><text:span text:style-name="T1"/></text:p>
            </draw:line>
            <draw:line draw:name="Dg 6304 Mi" draw:style-name="gr16" draw:text-style-name="P5" draw:layer="layout" svg:x1="11.044cm" svg:y1="15.701cm" svg:x2="11.044cm" svg:y2="15.901cm">
              <svg:desc>Dg 6304 Mi</svg:desc>
              <text:p/>
            </draw:line>
            <draw:frame draw:name="Dg 6304 Mi" draw:style-name="gr11" draw:text-style-name="P10" draw:layer="layout" svg:width="1.179cm" svg:height="1.187cm" svg:x="12.191cm" svg:y="15.557cm">
              <draw:text-box>
                <text:p text:style-name="P9">50 <text:s text:c="5"/></text:p>
              </draw:text-box>
            </draw:frame>
            <draw:line draw:name="Dg 6304 Mi" draw:style-name="gr17" draw:text-style-name="P8" draw:layer="layout" svg:x1="11.044cm" svg:y1="15.801cm" svg:x2="12.73cm" svg:y2="16.007cm">
              <svg:desc>Dg 6304 Mi</svg:desc>
              <text:p text:style-name="P11"><text:s text:c="3"/>Dg 6304 Mi</text:p>
              <text:p text:style-name="P11"><text:span text:style-name="T1"/></text:p>
            </draw:line>
            <draw:line draw:name="Dg 6304 Mi" draw:style-name="gr16" draw:text-style-name="P5" draw:layer="layout" svg:x1="12.73cm" svg:y1="15.907cm" svg:x2="12.73cm" svg:y2="16.107cm">
              <svg:desc>Dg 6304 Mi</svg:desc>
              <text:p/>
            </draw:line>
            <draw:frame draw:name="Dg 6304 Mi" draw:style-name="gr11" draw:text-style-name="P10" draw:layer="layout" svg:width="1.179cm" svg:height="1.187cm" svg:x="14.777cm" svg:y="15.831cm">
              <draw:text-box>
                <text:p text:style-name="P9">58 <text:s text:c="5"/></text:p>
              </draw:text-box>
            </draw:frame>
            <draw:line draw:name="Dg 6304 Mi" draw:style-name="gr17" draw:text-style-name="P8" draw:layer="layout" svg:x1="12.73cm" svg:y1="16.007cm" svg:x2="15.316cm" svg:y2="16.281cm">
              <svg:desc>Dg 6304 Mi</svg:desc>
              <text:p text:style-name="P11"><text:s text:c="3"/>Dg 6304 Mi</text:p>
              <text:p text:style-name="P11"><text:span text:style-name="T1"/></text:p>
            </draw:line>
            <draw:line draw:name="Dg 6304 Mi" draw:style-name="gr16" draw:text-style-name="P5" draw:layer="layout" svg:x1="15.316cm" svg:y1="16.181cm" svg:x2="15.316cm" svg:y2="16.381cm">
              <svg:desc>Dg 6304 Mi</svg:desc>
              <text:p/>
            </draw:line>
            <draw:frame draw:name="Dg 6304 Mi" draw:style-name="gr11" draw:text-style-name="P10" draw:layer="layout" svg:width="1.179cm" svg:height="1.187cm" svg:x="17.063cm" svg:y="16.209cm">
              <draw:text-box>
                <text:p text:style-name="P9">09 <text:s text:c="5"/></text:p>
              </draw:text-box>
            </draw:frame>
            <draw:line draw:name="Dg 6304 Mi" draw:style-name="gr17" draw:text-style-name="P8" draw:layer="layout" svg:x1="15.316cm" svg:y1="16.281cm" svg:x2="17.602cm" svg:y2="16.659cm">
              <svg:desc>Dg 6304 Mi</svg:desc>
              <text:p text:style-name="P11"><text:s text:c="3"/>Dg 6304 Mi</text:p>
              <text:p text:style-name="P11"><text:span text:style-name="T1"/></text:p>
            </draw:line>
            <draw:line draw:name="Dg 6304 Mi" draw:style-name="gr16" draw:text-style-name="P5" draw:layer="layout" svg:x1="17.602cm" svg:y1="16.559cm" svg:x2="17.602cm" svg:y2="16.759cm">
              <svg:desc>Dg 6304 Mi</svg:desc>
              <text:p/>
            </draw:line>
          </draw:g>
          <draw:g draw:name="Dg 6595 [Sa]">
            <draw:line draw:name="Dg 6595 [Sa]" draw:style-name="gr16" draw:text-style-name="P5" draw:layer="layout" svg:x1="18.202cm" svg:y1="18.994cm" svg:x2="18.202cm" svg:y2="19.194cm">
              <svg:desc>Dg 6595 [Sa]</svg:desc>
              <text:p/>
            </draw:line>
            <draw:frame draw:name="Dg 6595 [Sa]" draw:style-name="gr11" draw:text-style-name="P10" draw:layer="layout" svg:width="1.179cm" svg:height="1.187cm" svg:x="17.663cm" svg:y="19.044cm">
              <draw:text-box>
                <text:p text:style-name="P9">20 <text:s text:c="5"/></text:p>
              </draw:text-box>
            </draw:frame>
            <draw:frame draw:name="Dg 6595 [Sa]" draw:style-name="gr12" draw:text-style-name="P10" draw:layer="layout" svg:width="1.044cm" svg:height="1.187cm" svg:x="15.144cm" svg:y="19.022cm">
              <draw:text-box>
                <text:p text:style-name="P9"><text:s text:c="4"/>31</text:p>
              </draw:text-box>
            </draw:frame>
            <draw:line draw:name="Dg 6595 [Sa]" draw:style-name="gr17" draw:text-style-name="P8" draw:layer="layout" svg:x1="15.616cm" svg:y1="19.472cm" svg:x2="18.202cm" svg:y2="19.094cm">
              <svg:desc>Dg 6595 [Sa]</svg:desc>
              <text:p text:style-name="P11">Dg 6595 [Sa] <text:s text:c="2"/></text:p>
              <text:p text:style-name="P11"><text:span text:style-name="T1"/></text:p>
            </draw:line>
            <draw:line draw:name="Dg 6595 [Sa]" draw:style-name="gr16" draw:text-style-name="P5" draw:layer="layout" svg:x1="15.616cm" svg:y1="19.372cm" svg:x2="15.616cm" svg:y2="19.572cm">
              <svg:desc>Dg 6595 [Sa]</svg:desc>
              <text:p/>
            </draw:line>
            <draw:frame draw:name="Dg 6595 [Sa]" draw:style-name="gr12" draw:text-style-name="P10" draw:layer="layout" svg:width="1.044cm" svg:height="1.187cm" svg:x="12.558cm" svg:y="19.296cm">
              <draw:text-box>
                <text:p text:style-name="P9"><text:s text:c="4"/>39</text:p>
              </draw:text-box>
            </draw:frame>
            <draw:line draw:name="Dg 6595 [Sa]" draw:style-name="gr17" draw:text-style-name="P8" draw:layer="layout" svg:x1="13.03cm" svg:y1="19.746cm" svg:x2="15.616cm" svg:y2="19.472cm">
              <svg:desc>Dg 6595 [Sa]</svg:desc>
              <text:p text:style-name="P11">Dg 6595 [Sa] <text:s text:c="2"/></text:p>
              <text:p text:style-name="P11"><text:span text:style-name="T1"/></text:p>
            </draw:line>
            <draw:line draw:name="Dg 6595 [Sa]" draw:style-name="gr16" draw:text-style-name="P5" draw:layer="layout" svg:x1="13.03cm" svg:y1="19.646cm" svg:x2="13.03cm" svg:y2="19.846cm">
              <svg:desc>Dg 6595 [Sa]</svg:desc>
              <text:p/>
            </draw:line>
          </draw:g>
          <draw:g draw:name="Dg 6840">
            <draw:line draw:name="Dg 6840" draw:style-name="gr16" draw:text-style-name="P5" draw:layer="layout" svg:x1="12.73cm" svg:y1="24.14cm" svg:x2="12.73cm" svg:y2="24.34cm">
              <svg:desc>Dg 6840</svg:desc>
              <text:p/>
            </draw:line>
            <draw:frame draw:name="Dg 6840" draw:style-name="gr12" draw:text-style-name="P10" draw:layer="layout" svg:width="1.044cm" svg:height="1.187cm" svg:x="12.258cm" svg:y="24.19cm">
              <draw:text-box>
                <text:p text:style-name="P9"><text:s text:c="4"/>50</text:p>
              </draw:text-box>
            </draw:frame>
            <draw:frame draw:name="Dg 6840" draw:style-name="gr11" draw:text-style-name="P10" draw:layer="layout" svg:width="1.179cm" svg:height="1.187cm" svg:x="14.777cm" svg:y="24.064cm">
              <draw:text-box>
                <text:p text:style-name="P9">58 <text:s text:c="5"/></text:p>
              </draw:text-box>
            </draw:frame>
            <draw:line draw:name="Dg 6840" draw:style-name="gr17" draw:text-style-name="P8" draw:layer="layout" svg:x1="12.73cm" svg:y1="24.24cm" svg:x2="15.316cm" svg:y2="24.514cm">
              <svg:desc>Dg 6840</svg:desc>
              <text:p text:style-name="P11"><text:s text:c="3"/>Dg 6840</text:p>
              <text:p text:style-name="P11"><text:span text:style-name="T1"/></text:p>
            </draw:line>
            <draw:line draw:name="Dg 6840" draw:style-name="gr16" draw:text-style-name="P5" draw:layer="layout" svg:x1="15.316cm" svg:y1="24.414cm" svg:x2="15.316cm" svg:y2="24.614cm">
              <svg:desc>Dg 6840</svg:desc>
              <text:p/>
            </draw:line>
            <draw:frame draw:name="Dg 6840" draw:style-name="gr11" draw:text-style-name="P10" draw:layer="layout" svg:width="1.179cm" svg:height="1.187cm" svg:x="17.963cm" svg:y="24.442cm">
              <draw:text-box>
                <text:p text:style-name="P9">09 <text:s text:c="5"/></text:p>
              </draw:text-box>
            </draw:frame>
            <draw:line draw:name="Dg 6840" draw:style-name="gr17" draw:text-style-name="P8" draw:layer="layout" svg:x1="15.316cm" svg:y1="24.514cm" svg:x2="18.502cm" svg:y2="24.892cm">
              <svg:desc>Dg 6840</svg:desc>
              <text:p text:style-name="P11"><text:s text:c="3"/>Dg 6840</text:p>
              <text:p text:style-name="P11"><text:span text:style-name="T1"/></text:p>
            </draw:line>
            <draw:line draw:name="Dg 6840" draw:style-name="gr16" draw:text-style-name="P5" draw:layer="layout" svg:x1="18.502cm" svg:y1="24.792cm" svg:x2="18.502cm" svg:y2="24.992cm">
              <svg:desc>Dg 6840</svg:desc>
              <text:p/>
            </draw:line>
          </draw:g>
          <draw:g draw:name="Dg 6841">
            <draw:line draw:name="Dg 6841" draw:style-name="gr16" draw:text-style-name="P5" draw:layer="layout" svg:x1="18.502cm" svg:y1="8.017cm" svg:x2="18.502cm" svg:y2="8.217cm">
              <svg:desc>Dg 6841</svg:desc>
              <text:p/>
            </draw:line>
            <draw:frame draw:name="Dg 6841" draw:style-name="gr11" draw:text-style-name="P10" draw:layer="layout" svg:width="1.179cm" svg:height="1.187cm" svg:x="17.963cm" svg:y="8.067cm">
              <draw:text-box>
                <text:p text:style-name="P9">00 <text:s text:c="5"/></text:p>
              </draw:text-box>
            </draw:frame>
            <draw:frame draw:name="Dg 6841" draw:style-name="gr30" draw:text-style-name="P10" draw:layer="layout" svg:width="1.027cm" svg:height="1.187cm" svg:x="15.153cm" svg:y="8.044cm">
              <draw:text-box>
                <text:p text:style-name="P9"><text:s text:c="4"/>11</text:p>
              </draw:text-box>
            </draw:frame>
            <draw:line draw:name="Dg 6841" draw:style-name="gr17" draw:text-style-name="P8" draw:layer="layout" svg:x1="15.616cm" svg:y1="8.494cm" svg:x2="18.502cm" svg:y2="8.117cm">
              <svg:desc>Dg 6841</svg:desc>
              <text:p text:style-name="P11">Dg 6841 <text:s text:c="2"/></text:p>
              <text:p text:style-name="P11"><text:span text:style-name="T1"/></text:p>
            </draw:line>
            <draw:line draw:name="Dg 6841" draw:style-name="gr16" draw:text-style-name="P5" draw:layer="layout" svg:x1="15.616cm" svg:y1="8.394cm" svg:x2="15.616cm" svg:y2="8.594cm">
              <svg:desc>Dg 6841</svg:desc>
              <text:p/>
            </draw:line>
            <draw:frame draw:name="Dg 6841" draw:style-name="gr12" draw:text-style-name="P10" draw:layer="layout" svg:width="1.044cm" svg:height="1.187cm" svg:x="12.558cm" svg:y="8.319cm">
              <draw:text-box>
                <text:p text:style-name="P9"><text:s text:c="4"/>19</text:p>
              </draw:text-box>
            </draw:frame>
            <draw:line draw:name="Dg 6841" draw:style-name="gr17" draw:text-style-name="P8" draw:layer="layout" svg:x1="13.03cm" svg:y1="8.769cm" svg:x2="15.616cm" svg:y2="8.494cm">
              <svg:desc>Dg 6841</svg:desc>
              <text:p text:style-name="P11">Dg 6841 <text:s text:c="2"/></text:p>
              <text:p text:style-name="P11"><text:span text:style-name="T1"/></text:p>
            </draw:line>
            <draw:line draw:name="Dg 6841" draw:style-name="gr16" draw:text-style-name="P5" draw:layer="layout" svg:x1="13.03cm" svg:y1="8.669cm" svg:x2="13.03cm" svg:y2="8.869cm">
              <svg:desc>Dg 6841</svg:desc>
              <text:p/>
            </draw:line>
          </draw:g>
          <draw:g draw:name="Dg 6978">
            <draw:line draw:name="Dg 6978" draw:style-name="gr16" draw:text-style-name="P5" draw:layer="layout" svg:x1="1.3cm" svg:y1="21.876cm" svg:x2="1.3cm" svg:y2="22.076cm">
              <svg:desc>Dg 6978</svg:desc>
              <text:p/>
            </draw:line>
            <draw:frame draw:name="Dg 6978" draw:style-name="gr12" draw:text-style-name="P10" draw:layer="layout" svg:width="1.044cm" svg:height="1.187cm" svg:x="0.828cm" svg:y="21.926cm">
              <draw:text-box>
                <text:p text:style-name="P9"><text:s text:c="4"/>44</text:p>
              </draw:text-box>
            </draw:frame>
            <draw:frame draw:name="Dg 6978" draw:style-name="gr11" draw:text-style-name="P10" draw:layer="layout" svg:width="1.179cm" svg:height="1.187cm" svg:x="3.047cm" svg:y="21.801cm">
              <draw:text-box>
                <text:p text:style-name="P9">52 <text:s text:c="5"/></text:p>
              </draw:text-box>
            </draw:frame>
            <draw:line draw:name="Dg 6978" draw:style-name="gr17" draw:text-style-name="P8" draw:layer="layout" svg:x1="1.3cm" svg:y1="21.976cm" svg:x2="3.586cm" svg:y2="22.251cm">
              <svg:desc>Dg 6978</svg:desc>
              <text:p text:style-name="P11"><text:s text:c="3"/>Dg 6978</text:p>
              <text:p text:style-name="P11"><text:span text:style-name="T1"/></text:p>
            </draw:line>
            <draw:line draw:name="Dg 6978" draw:style-name="gr16" draw:text-style-name="P5" draw:layer="layout" svg:x1="3.586cm" svg:y1="22.151cm" svg:x2="3.586cm" svg:y2="22.351cm">
              <svg:desc>Dg 6978</svg:desc>
              <text:p/>
            </draw:line>
            <draw:frame draw:name="Dg 6978" draw:style-name="gr11" draw:text-style-name="P10" draw:layer="layout" svg:width="1.179cm" svg:height="1.187cm" svg:x="5.333cm" svg:y="21.904cm">
              <draw:text-box>
                <text:p text:style-name="P9">55 <text:s text:c="5"/></text:p>
              </draw:text-box>
            </draw:frame>
            <draw:line draw:name="Dg 6978" draw:style-name="gr17" draw:text-style-name="P8" draw:layer="layout" svg:x1="3.586cm" svg:y1="22.251cm" svg:x2="5.872cm" svg:y2="22.354cm">
              <svg:desc>Dg 6978</svg:desc>
              <text:p text:style-name="P11"><text:s text:c="3"/>Dg 6978</text:p>
              <text:p text:style-name="P11"><text:span text:style-name="T1"/></text:p>
            </draw:line>
            <draw:line draw:name="Dg 6978" draw:style-name="gr16" draw:text-style-name="P5" draw:layer="layout" svg:x1="5.872cm" svg:y1="22.254cm" svg:x2="5.872cm" svg:y2="22.454cm">
              <svg:desc>Dg 6978</svg:desc>
              <text:p/>
            </draw:line>
            <draw:frame draw:name="Dg 6978" draw:style-name="gr11" draw:text-style-name="P10" draw:layer="layout" svg:width="1.179cm" svg:height="1.187cm" svg:x="8.219cm" svg:y="22.041cm">
              <draw:text-box>
                <text:p text:style-name="P9">59 <text:s text:c="5"/></text:p>
              </draw:text-box>
            </draw:frame>
            <draw:line draw:name="Dg 6978" draw:style-name="gr17" draw:text-style-name="P8" draw:layer="layout" svg:x1="5.872cm" svg:y1="22.354cm" svg:x2="8.758cm" svg:y2="22.491cm">
              <svg:desc>Dg 6978</svg:desc>
              <text:p text:style-name="P11"><text:s text:c="3"/>Dg 6978</text:p>
              <text:p text:style-name="P11"><text:span text:style-name="T1"/></text:p>
            </draw:line>
            <draw:line draw:name="Dg 6978" draw:style-name="gr16" draw:text-style-name="P5" draw:layer="layout" svg:x1="8.758cm" svg:y1="22.491cm" svg:x2="8.758cm" svg:y2="24.412cm">
              <svg:desc>Dg 6978</svg:desc>
              <text:p/>
            </draw:line>
            <draw:frame draw:name="Dg 6978" draw:style-name="gr12" draw:text-style-name="P10" draw:layer="layout" svg:width="1.044cm" svg:height="1.187cm" svg:x="8.286cm" svg:y="24.362cm">
              <draw:text-box>
                <text:p text:style-name="P9"><text:s text:c="4"/>55</text:p>
              </draw:text-box>
            </draw:frame>
            <draw:frame draw:name="Dg 6978" draw:style-name="gr11" draw:text-style-name="P10" draw:layer="layout" svg:width="1.179cm" svg:height="1.187cm" svg:x="10.505cm" svg:y="24.236cm">
              <draw:text-box>
                <text:p text:style-name="P9">03 <text:s text:c="5"/></text:p>
              </draw:text-box>
            </draw:frame>
            <draw:line draw:name="Dg 6978" draw:style-name="gr17" draw:text-style-name="P8" draw:layer="layout" svg:x1="8.758cm" svg:y1="24.412cm" svg:x2="11.044cm" svg:y2="24.686cm">
              <svg:desc>Dg 6978</svg:desc>
              <text:p text:style-name="P11"><text:s text:c="3"/>Dg 6978</text:p>
              <text:p text:style-name="P11"><text:span text:style-name="T1"/></text:p>
            </draw:line>
            <draw:line draw:name="Dg 6978" draw:style-name="gr16" draw:text-style-name="P5" draw:layer="layout" svg:x1="11.044cm" svg:y1="24.586cm" svg:x2="11.044cm" svg:y2="24.786cm">
              <svg:desc>Dg 6978</svg:desc>
              <text:p/>
            </draw:line>
            <draw:frame draw:name="Dg 6978" draw:style-name="gr11" draw:text-style-name="P10" draw:layer="layout" svg:width="1.179cm" svg:height="1.187cm" svg:x="12.491cm" svg:y="24.442cm">
              <draw:text-box>
                <text:p text:style-name="P9">09 <text:s text:c="5"/></text:p>
              </draw:text-box>
            </draw:frame>
            <draw:line draw:name="Dg 6978" draw:style-name="gr17" draw:text-style-name="P8" draw:layer="layout" svg:x1="11.044cm" svg:y1="24.686cm" svg:x2="13.03cm" svg:y2="24.892cm">
              <svg:desc>Dg 6978</svg:desc>
              <text:p text:style-name="P11"><text:s text:c="3"/>Dg 6978</text:p>
              <text:p text:style-name="P11"><text:span text:style-name="T1"/></text:p>
            </draw:line>
            <draw:line draw:name="Dg 6978" draw:style-name="gr16" draw:text-style-name="P5" draw:layer="layout" svg:x1="13.03cm" svg:y1="24.792cm" svg:x2="13.03cm" svg:y2="24.992cm">
              <svg:desc>Dg 6978</svg:desc>
              <text:p/>
            </draw:line>
            <draw:frame draw:name="Dg 6978" draw:style-name="gr11" draw:text-style-name="P10" draw:layer="layout" svg:width="1.179cm" svg:height="1.187cm" svg:x="14.777cm" svg:y="24.716cm">
              <draw:text-box>
                <text:p text:style-name="P9">17 <text:s text:c="5"/></text:p>
              </draw:text-box>
            </draw:frame>
            <draw:line draw:name="Dg 6978" draw:style-name="gr17" draw:text-style-name="P8" draw:layer="layout" svg:x1="13.03cm" svg:y1="24.892cm" svg:x2="15.316cm" svg:y2="25.166cm">
              <svg:desc>Dg 6978</svg:desc>
              <text:p text:style-name="P11"><text:s text:c="3"/>Dg 6978</text:p>
              <text:p text:style-name="P11"><text:span text:style-name="T1"/></text:p>
            </draw:line>
            <draw:line draw:name="Dg 6978" draw:style-name="gr16" draw:text-style-name="P5" draw:layer="layout" svg:x1="15.316cm" svg:y1="25.066cm" svg:x2="15.316cm" svg:y2="25.266cm">
              <svg:desc>Dg 6978</svg:desc>
              <text:p/>
            </draw:line>
            <draw:frame draw:name="Dg 6978" draw:style-name="gr11" draw:text-style-name="P10" draw:layer="layout" svg:width="1.179cm" svg:height="1.187cm" svg:x="18.563cm" svg:y="25.094cm">
              <draw:text-box>
                <text:p text:style-name="P9">28 <text:s text:c="5"/></text:p>
              </draw:text-box>
            </draw:frame>
            <draw:line draw:name="Dg 6978" draw:style-name="gr17" draw:text-style-name="P8" draw:layer="layout" svg:x1="15.316cm" svg:y1="25.166cm" svg:x2="19.102cm" svg:y2="25.544cm">
              <svg:desc>Dg 6978</svg:desc>
              <text:p text:style-name="P11"><text:s text:c="3"/>Dg 6978</text:p>
              <text:p text:style-name="P11"><text:span text:style-name="T1"/></text:p>
            </draw:line>
            <draw:line draw:name="Dg 6978" draw:style-name="gr16" draw:text-style-name="P5" draw:layer="layout" svg:x1="19.102cm" svg:y1="25.444cm" svg:x2="19.102cm" svg:y2="25.644cm">
              <svg:desc>Dg 6978</svg:desc>
              <text:p/>
            </draw:line>
          </draw:g>
          <draw:g draw:name="E 823 [Sa]">
            <draw:line draw:name="E 823 [Sa]" draw:style-name="gr19" draw:text-style-name="P5" draw:layer="layout" svg:x1="19.402cm" svg:y1="4.929cm" svg:x2="19.402cm" svg:y2="5.129cm">
              <svg:desc>E 823 [Sa]</svg:desc>
              <text:p/>
            </draw:line>
            <draw:frame draw:name="E 823 [Sa]" draw:style-name="gr11" draw:text-style-name="P10" draw:layer="layout" svg:width="1.179cm" svg:height="1.187cm" svg:x="18.863cm" svg:y="4.979cm">
              <draw:text-box>
                <text:p text:style-name="P9">30 <text:s text:c="5"/></text:p>
              </draw:text-box>
            </draw:frame>
            <draw:frame draw:name="E 823 [Sa]" draw:style-name="gr12" draw:text-style-name="P10" draw:layer="layout" svg:width="1.044cm" svg:height="1.187cm" svg:x="15.144cm" svg:y="4.819cm">
              <draw:text-box>
                <text:p text:style-name="P9"><text:s text:c="4"/>37</text:p>
              </draw:text-box>
            </draw:frame>
            <draw:line draw:name="E 823 [Sa]" draw:style-name="gr20" draw:text-style-name="P8" draw:layer="layout" svg:x1="15.616cm" svg:y1="5.269cm" svg:x2="19.402cm" svg:y2="5.029cm">
              <svg:desc>E 823 [Sa]</svg:desc>
              <text:p text:style-name="P11">E 823 [Sa] <text:s text:c="2"/></text:p>
              <text:p text:style-name="P11"><text:span text:style-name="T1"/></text:p>
            </draw:line>
            <draw:line draw:name="E 823 [Sa]" draw:style-name="gr19" draw:text-style-name="P5" draw:layer="layout" svg:x1="15.616cm" svg:y1="5.269cm" svg:x2="15.616cm" svg:y2="5.406cm">
              <svg:desc>E 823 [Sa]</svg:desc>
              <text:p/>
            </draw:line>
            <draw:frame draw:name="E 823 [Sa]" draw:style-name="gr11" draw:text-style-name="P10" draw:layer="layout" svg:width="1.179cm" svg:height="1.187cm" svg:x="15.077cm" svg:y="5.356cm">
              <draw:text-box>
                <text:p text:style-name="P9">41 <text:s text:c="5"/></text:p>
              </draw:text-box>
            </draw:frame>
            <draw:frame draw:name="E 823 [Sa]" draw:style-name="gr12" draw:text-style-name="P10" draw:layer="layout" svg:width="1.044cm" svg:height="1.187cm" svg:x="12.558cm" svg:y="5.128cm">
              <draw:text-box>
                <text:p text:style-name="P9"><text:s text:c="4"/>46</text:p>
              </draw:text-box>
            </draw:frame>
            <draw:line draw:name="E 823 [Sa]" draw:style-name="gr20" draw:text-style-name="P8" draw:layer="layout" svg:x1="13.03cm" svg:y1="5.578cm" svg:x2="15.616cm" svg:y2="5.406cm">
              <svg:desc>E 823 [Sa]</svg:desc>
              <text:p text:style-name="P11">E 823 [Sa] <text:s text:c="2"/></text:p>
              <text:p text:style-name="P11"><text:span text:style-name="T1"/></text:p>
            </draw:line>
            <draw:line draw:name="E 823 [Sa]" draw:style-name="gr19" draw:text-style-name="P5" draw:layer="layout" svg:x1="13.03cm" svg:y1="5.478cm" svg:x2="13.03cm" svg:y2="5.678cm">
              <svg:desc>E 823 [Sa]</svg:desc>
              <text:p/>
            </draw:line>
          </draw:g>
          <draw:g draw:name="E 824 [Sa]">
            <draw:line draw:name="E 824 [Sa]" draw:style-name="gr19" draw:text-style-name="P5" draw:layer="layout" svg:x1="12.73cm" svg:y1="19.372cm" svg:x2="12.73cm" svg:y2="19.572cm">
              <svg:desc>E 824 [Sa]</svg:desc>
              <text:p/>
            </draw:line>
            <draw:frame draw:name="E 824 [Sa]" draw:style-name="gr12" draw:text-style-name="P10" draw:layer="layout" svg:width="1.044cm" svg:height="1.187cm" svg:x="12.258cm" svg:y="19.422cm">
              <draw:text-box>
                <text:p text:style-name="P9"><text:s text:c="4"/>31</text:p>
              </draw:text-box>
            </draw:frame>
            <draw:frame draw:name="E 824 [Sa]" draw:style-name="gr11" draw:text-style-name="P10" draw:layer="layout" svg:width="1.179cm" svg:height="1.187cm" svg:x="14.777cm" svg:y="19.193cm">
              <draw:text-box>
                <text:p text:style-name="P9">36 <text:s text:c="5"/></text:p>
              </draw:text-box>
            </draw:frame>
            <draw:line draw:name="E 824 [Sa]" draw:style-name="gr20" draw:text-style-name="P8" draw:layer="layout" svg:x1="12.73cm" svg:y1="19.472cm" svg:x2="15.316cm" svg:y2="19.643cm">
              <svg:desc>E 824 [Sa]</svg:desc>
              <text:p text:style-name="P11"><text:s text:c="3"/>E 824 [Sa]</text:p>
              <text:p text:style-name="P11"><text:span text:style-name="T1"/></text:p>
            </draw:line>
            <draw:line draw:name="E 824 [Sa]" draw:style-name="gr19" draw:text-style-name="P5" draw:layer="layout" svg:x1="15.316cm" svg:y1="19.643cm" svg:x2="15.316cm" svg:y2="19.815cm">
              <svg:desc>E 824 [Sa]</svg:desc>
              <text:p/>
            </draw:line>
            <draw:frame draw:name="E 824 [Sa]" draw:style-name="gr12" draw:text-style-name="P10" draw:layer="layout" svg:width="1.044cm" svg:height="1.187cm" svg:x="14.844cm" svg:y="19.765cm">
              <draw:text-box>
                <text:p text:style-name="P9"><text:s text:c="4"/>41</text:p>
              </draw:text-box>
            </draw:frame>
            <draw:frame draw:name="E 824 [Sa]" draw:style-name="gr11" draw:text-style-name="P10" draw:layer="layout" svg:width="1.179cm" svg:height="1.187cm" svg:x="18.863cm" svg:y="19.605cm">
              <draw:text-box>
                <text:p text:style-name="P9">48 <text:s text:c="5"/></text:p>
              </draw:text-box>
            </draw:frame>
            <draw:line draw:name="E 824 [Sa]" draw:style-name="gr20" draw:text-style-name="P8" draw:layer="layout" svg:x1="15.316cm" svg:y1="19.815cm" svg:x2="19.402cm" svg:y2="20.055cm">
              <svg:desc>E 824 [Sa]</svg:desc>
              <text:p text:style-name="P11"><text:s text:c="3"/>E 824 [Sa]</text:p>
              <text:p text:style-name="P11"><text:span text:style-name="T1"/></text:p>
            </draw:line>
            <draw:line draw:name="E 824 [Sa]" draw:style-name="gr19" draw:text-style-name="P5" draw:layer="layout" svg:x1="19.402cm" svg:y1="19.955cm" svg:x2="19.402cm" svg:y2="20.155cm">
              <svg:desc>E 824 [Sa]</svg:desc>
              <text:p/>
            </draw:line>
          </draw:g>
          <draw:g draw:name="Gmp 9817">
            <draw:line draw:name="Gmp 9817" draw:style-name="gr21" draw:text-style-name="P5" draw:layer="layout" svg:x1="15.016cm" svg:y1="14.192cm" svg:x2="15.016cm" svg:y2="14.392cm">
              <svg:desc>Gmp 9817</svg:desc>
              <text:p/>
            </draw:line>
          </draw:g>
          <draw:g draw:name="Gmp 9818">
            <draw:line draw:name="Gmp 9818" draw:style-name="gr21" draw:text-style-name="P5" draw:layer="layout" svg:x1="15.316cm" svg:y1="16.936cm" svg:x2="15.316cm" svg:y2="17.136cm">
              <svg:desc>Gmp 9818</svg:desc>
              <text:p/>
            </draw:line>
          </draw:g>
          <draw:g draw:name="Kp 4767">
            <draw:line draw:name="Kp 4767" draw:style-name="gr22" draw:text-style-name="P5" draw:layer="layout" svg:x1="8.158cm" svg:y1="6.644cm" svg:x2="8.158cm" svg:y2="6.844cm">
              <svg:desc>Kp 4767</svg:desc>
              <text:p/>
            </draw:line>
            <draw:frame draw:name="Kp 4767" draw:style-name="gr11" draw:text-style-name="P10" draw:layer="layout" svg:width="1.179cm" svg:height="1.187cm" svg:x="7.619cm" svg:y="6.694cm">
              <draw:text-box>
                <text:p text:style-name="P9">20 <text:s text:c="5"/></text:p>
              </draw:text-box>
            </draw:frame>
            <draw:frame draw:name="Kp 4767" draw:style-name="gr12" draw:text-style-name="P10" draw:layer="layout" svg:width="1.044cm" svg:height="1.187cm" svg:x="5.4cm" svg:y="6.432cm">
              <draw:text-box>
                <text:p text:style-name="P9"><text:s text:c="4"/>24</text:p>
              </draw:text-box>
            </draw:frame>
            <draw:line draw:name="Kp 4767" draw:style-name="gr23" draw:text-style-name="P8" draw:layer="layout" svg:x1="5.872cm" svg:y1="6.882cm" svg:x2="8.158cm" svg:y2="6.744cm">
              <svg:desc>Kp 4767</svg:desc>
              <text:p text:style-name="P11">Kp 4767 <text:s text:c="2"/></text:p>
              <text:p text:style-name="P11"><text:span text:style-name="T1"/></text:p>
            </draw:line>
            <draw:line draw:name="Kp 4767" draw:style-name="gr22" draw:text-style-name="P5" draw:layer="layout" svg:x1="5.872cm" svg:y1="6.782cm" svg:x2="5.872cm" svg:y2="6.982cm">
              <svg:desc>Kp 4767</svg:desc>
              <text:p/>
            </draw:line>
            <draw:frame draw:name="Kp 4767" draw:style-name="gr12" draw:text-style-name="P10" draw:layer="layout" svg:width="1.044cm" svg:height="1.187cm" svg:x="3.114cm" svg:y="6.535cm">
              <draw:text-box>
                <text:p text:style-name="P9"><text:s text:c="4"/>27</text:p>
              </draw:text-box>
            </draw:frame>
            <draw:line draw:name="Kp 4767" draw:style-name="gr23" draw:text-style-name="P8" draw:layer="layout" svg:x1="3.586cm" svg:y1="6.985cm" svg:x2="5.872cm" svg:y2="6.882cm">
              <svg:desc>Kp 4767</svg:desc>
              <text:p text:style-name="P11">Kp 4767 <text:s text:c="2"/></text:p>
              <text:p text:style-name="P11"><text:span text:style-name="T1"/></text:p>
            </draw:line>
            <draw:line draw:name="Kp 4767" draw:style-name="gr22" draw:text-style-name="P5" draw:layer="layout" svg:x1="3.586cm" svg:y1="6.985cm" svg:x2="3.586cm" svg:y2="7.122cm">
              <svg:desc>Kp 4767</svg:desc>
              <text:p/>
            </draw:line>
            <draw:frame draw:name="Kp 4767" draw:style-name="gr11" draw:text-style-name="P10" draw:layer="layout" svg:width="1.179cm" svg:height="1.187cm" svg:x="3.047cm" svg:y="7.072cm">
              <draw:text-box>
                <text:p text:style-name="P9">31 <text:s text:c="5"/></text:p>
              </draw:text-box>
            </draw:frame>
            <draw:frame draw:name="Kp 4767" draw:style-name="gr12" draw:text-style-name="P10" draw:layer="layout" svg:width="1.044cm" svg:height="1.187cm" svg:x="0.828cm" svg:y="6.946cm">
              <draw:text-box>
                <text:p text:style-name="P9"><text:s text:c="4"/>39</text:p>
              </draw:text-box>
            </draw:frame>
            <draw:line draw:name="Kp 4767" draw:style-name="gr23" draw:text-style-name="P8" draw:layer="layout" svg:x1="1.3cm" svg:y1="7.396cm" svg:x2="3.586cm" svg:y2="7.122cm">
              <svg:desc>Kp 4767</svg:desc>
              <text:p text:style-name="P11">Kp 4767 <text:s text:c="2"/></text:p>
              <text:p text:style-name="P11"><text:span text:style-name="T1"/></text:p>
            </draw:line>
            <draw:line draw:name="Kp 4767" draw:style-name="gr22" draw:text-style-name="P5" draw:layer="layout" svg:x1="1.3cm" svg:y1="7.296cm" svg:x2="1.3cm" svg:y2="7.496cm">
              <svg:desc>Kp 4767</svg:desc>
              <text:p/>
            </draw:line>
          </draw:g>
          <draw:g draw:name="Kp 4768">
            <draw:line draw:name="Kp 4768" draw:style-name="gr22" draw:text-style-name="P5" draw:layer="layout" svg:x1="1.3cm" svg:y1="8.36cm" svg:x2="1.3cm" svg:y2="8.56cm">
              <svg:desc>Kp 4768</svg:desc>
              <text:p/>
            </draw:line>
            <draw:frame draw:name="Kp 4768" draw:style-name="gr12" draw:text-style-name="P10" draw:layer="layout" svg:width="1.044cm" svg:height="1.187cm" svg:x="0.828cm" svg:y="8.41cm">
              <draw:text-box>
                <text:p text:style-name="P9"><text:s text:c="4"/>10</text:p>
              </draw:text-box>
            </draw:frame>
            <draw:frame draw:name="Kp 4768" draw:style-name="gr11" draw:text-style-name="P10" draw:layer="layout" svg:width="1.179cm" svg:height="1.187cm" svg:x="3.047cm" svg:y="8.284cm">
              <draw:text-box>
                <text:p text:style-name="P9">18 <text:s text:c="5"/></text:p>
              </draw:text-box>
            </draw:frame>
            <draw:line draw:name="Kp 4768" draw:style-name="gr23" draw:text-style-name="P8" draw:layer="layout" svg:x1="1.3cm" svg:y1="8.46cm" svg:x2="3.586cm" svg:y2="8.734cm">
              <svg:desc>Kp 4768</svg:desc>
              <text:p text:style-name="P11"><text:s text:c="3"/>Kp 4768</text:p>
              <text:p text:style-name="P11"><text:span text:style-name="T1"/></text:p>
            </draw:line>
            <draw:line draw:name="Kp 4768" draw:style-name="gr22" draw:text-style-name="P5" draw:layer="layout" svg:x1="3.586cm" svg:y1="8.734cm" svg:x2="3.586cm" svg:y2="8.872cm">
              <svg:desc>Kp 4768</svg:desc>
              <text:p/>
            </draw:line>
            <draw:frame draw:name="Kp 4768" draw:style-name="gr12" draw:text-style-name="P10" draw:layer="layout" svg:width="1.044cm" svg:height="1.187cm" svg:x="3.114cm" svg:y="8.822cm">
              <draw:text-box>
                <text:p text:style-name="P9"><text:s text:c="4"/>22</text:p>
              </draw:text-box>
            </draw:frame>
            <draw:frame draw:name="Kp 4768" draw:style-name="gr11" draw:text-style-name="P10" draw:layer="layout" svg:width="1.179cm" svg:height="1.187cm" svg:x="5.333cm" svg:y="8.525cm">
              <draw:text-box>
                <text:p text:style-name="P9">25 <text:s text:c="5"/></text:p>
              </draw:text-box>
            </draw:frame>
            <draw:line draw:name="Kp 4768" draw:style-name="gr23" draw:text-style-name="P8" draw:layer="layout" svg:x1="3.586cm" svg:y1="8.872cm" svg:x2="5.872cm" svg:y2="8.975cm">
              <svg:desc>Kp 4768</svg:desc>
              <text:p text:style-name="P11"><text:s text:c="3"/>Kp 4768</text:p>
              <text:p text:style-name="P11"><text:span text:style-name="T1"/></text:p>
            </draw:line>
            <draw:line draw:name="Kp 4768" draw:style-name="gr22" draw:text-style-name="P5" draw:layer="layout" svg:x1="5.872cm" svg:y1="8.875cm" svg:x2="5.872cm" svg:y2="9.075cm">
              <svg:desc>Kp 4768</svg:desc>
              <text:p/>
            </draw:line>
            <draw:frame draw:name="Kp 4768" draw:style-name="gr11" draw:text-style-name="P10" draw:layer="layout" svg:width="1.179cm" svg:height="1.187cm" svg:x="7.619cm" svg:y="8.662cm">
              <draw:text-box>
                <text:p text:style-name="P9">29 <text:s text:c="5"/></text:p>
              </draw:text-box>
            </draw:frame>
            <draw:line draw:name="Kp 4768" draw:style-name="gr23" draw:text-style-name="P8" draw:layer="layout" svg:x1="5.872cm" svg:y1="8.975cm" svg:x2="8.158cm" svg:y2="9.112cm">
              <svg:desc>Kp 4768</svg:desc>
              <text:p text:style-name="P11"><text:s text:c="3"/>Kp 4768</text:p>
              <text:p text:style-name="P11"><text:span text:style-name="T1"/></text:p>
            </draw:line>
            <draw:line draw:name="Kp 4768" draw:style-name="gr22" draw:text-style-name="P5" draw:layer="layout" svg:x1="8.158cm" svg:y1="9.012cm" svg:x2="8.158cm" svg:y2="9.212cm">
              <svg:desc>Kp 4768</svg:desc>
              <text:p/>
            </draw:line>
          </draw:g>
          <draw:g draw:name="Kp 4769">
            <draw:line draw:name="Kp 4769" draw:style-name="gr22" draw:text-style-name="P5" draw:layer="layout" svg:x1="8.158cm" svg:y1="19.369cm" svg:x2="8.158cm" svg:y2="19.54cm">
              <svg:desc>Kp 4769</svg:desc>
              <text:p/>
            </draw:line>
            <draw:frame draw:name="Kp 4769" draw:style-name="gr11" draw:text-style-name="P10" draw:layer="layout" svg:width="1.179cm" svg:height="1.187cm" svg:x="7.619cm" svg:y="19.49cm">
              <draw:text-box>
                <text:p text:style-name="P9">33 <text:s text:c="5"/></text:p>
              </draw:text-box>
            </draw:frame>
            <draw:frame draw:name="Kp 4769" draw:style-name="gr12" draw:text-style-name="P10" draw:layer="layout" svg:width="1.044cm" svg:height="1.187cm" svg:x="5.4cm" svg:y="19.228cm">
              <draw:text-box>
                <text:p text:style-name="P9"><text:s text:c="4"/>37</text:p>
              </draw:text-box>
            </draw:frame>
            <draw:line draw:name="Kp 4769" draw:style-name="gr23" draw:text-style-name="P8" draw:layer="layout" svg:x1="5.872cm" svg:y1="19.678cm" svg:x2="8.158cm" svg:y2="19.54cm">
              <svg:desc>Kp 4769</svg:desc>
              <text:p text:style-name="P11">Kp 4769 <text:s text:c="2"/></text:p>
              <text:p text:style-name="P11"><text:span text:style-name="T1"/></text:p>
            </draw:line>
            <draw:line draw:name="Kp 4769" draw:style-name="gr22" draw:text-style-name="P5" draw:layer="layout" svg:x1="5.872cm" svg:y1="19.578cm" svg:x2="5.872cm" svg:y2="19.778cm">
              <svg:desc>Kp 4769</svg:desc>
              <text:p/>
            </draw:line>
            <draw:frame draw:name="Kp 4769" draw:style-name="gr12" draw:text-style-name="P10" draw:layer="layout" svg:width="1.044cm" svg:height="1.187cm" svg:x="3.114cm" svg:y="19.331cm">
              <draw:text-box>
                <text:p text:style-name="P9"><text:s text:c="4"/>40</text:p>
              </draw:text-box>
            </draw:frame>
            <draw:line draw:name="Kp 4769" draw:style-name="gr23" draw:text-style-name="P8" draw:layer="layout" svg:x1="3.586cm" svg:y1="19.781cm" svg:x2="5.872cm" svg:y2="19.678cm">
              <svg:desc>Kp 4769</svg:desc>
              <text:p text:style-name="P11">Kp 4769 <text:s text:c="2"/></text:p>
              <text:p text:style-name="P11"><text:span text:style-name="T1"/></text:p>
            </draw:line>
            <draw:line draw:name="Kp 4769" draw:style-name="gr22" draw:text-style-name="P5" draw:layer="layout" svg:x1="3.586cm" svg:y1="19.781cm" svg:x2="3.586cm" svg:y2="19.918cm">
              <svg:desc>Kp 4769</svg:desc>
              <text:p/>
            </draw:line>
            <draw:frame draw:name="Kp 4769" draw:style-name="gr11" draw:text-style-name="P10" draw:layer="layout" svg:width="1.179cm" svg:height="1.187cm" svg:x="3.047cm" svg:y="19.868cm">
              <draw:text-box>
                <text:p text:style-name="P9">44 <text:s text:c="5"/></text:p>
              </draw:text-box>
            </draw:frame>
            <draw:frame draw:name="Kp 4769" draw:style-name="gr12" draw:text-style-name="P10" draw:layer="layout" svg:width="1.044cm" svg:height="1.187cm" svg:x="0.828cm" svg:y="19.742cm">
              <draw:text-box>
                <text:p text:style-name="P9"><text:s text:c="4"/>52</text:p>
              </draw:text-box>
            </draw:frame>
            <draw:line draw:name="Kp 4769" draw:style-name="gr23" draw:text-style-name="P8" draw:layer="layout" svg:x1="1.3cm" svg:y1="20.192cm" svg:x2="3.586cm" svg:y2="19.918cm">
              <svg:desc>Kp 4769</svg:desc>
              <text:p text:style-name="P11">Kp 4769 <text:s text:c="2"/></text:p>
              <text:p text:style-name="P11"><text:span text:style-name="T1"/></text:p>
            </draw:line>
            <draw:line draw:name="Kp 4769" draw:style-name="gr22" draw:text-style-name="P5" draw:layer="layout" svg:x1="1.3cm" svg:y1="20.092cm" svg:x2="1.3cm" svg:y2="20.292cm">
              <svg:desc>Kp 4769</svg:desc>
              <text:p/>
            </draw:line>
          </draw:g>
          <draw:g draw:name="Kp 4770">
            <draw:line draw:name="Kp 4770" draw:style-name="gr22" draw:text-style-name="P5" draw:layer="layout" svg:x1="1.3cm" svg:y1="20.95cm" svg:x2="1.3cm" svg:y2="21.15cm">
              <svg:desc>Kp 4770</svg:desc>
              <text:p/>
            </draw:line>
            <draw:frame draw:name="Kp 4770" draw:style-name="gr12" draw:text-style-name="P10" draw:layer="layout" svg:width="1.044cm" svg:height="1.187cm" svg:x="0.828cm" svg:y="21cm">
              <draw:text-box>
                <text:p text:style-name="P9"><text:s text:c="4"/>17</text:p>
              </draw:text-box>
            </draw:frame>
            <draw:frame draw:name="Kp 4770" draw:style-name="gr11" draw:text-style-name="P10" draw:layer="layout" svg:width="1.179cm" svg:height="1.187cm" svg:x="3.047cm" svg:y="20.875cm">
              <draw:text-box>
                <text:p text:style-name="P9">25 <text:s text:c="5"/></text:p>
              </draw:text-box>
            </draw:frame>
            <draw:line draw:name="Kp 4770" draw:style-name="gr23" draw:text-style-name="P8" draw:layer="layout" svg:x1="1.3cm" svg:y1="21.05cm" svg:x2="3.586cm" svg:y2="21.325cm">
              <svg:desc>Kp 4770</svg:desc>
              <text:p text:style-name="P11"><text:s text:c="3"/>Kp 4770</text:p>
              <text:p text:style-name="P11"><text:span text:style-name="T1"/></text:p>
            </draw:line>
            <draw:line draw:name="Kp 4770" draw:style-name="gr22" draw:text-style-name="P5" draw:layer="layout" svg:x1="3.586cm" svg:y1="21.325cm" svg:x2="3.586cm" svg:y2="21.462cm">
              <svg:desc>Kp 4770</svg:desc>
              <text:p/>
            </draw:line>
            <draw:frame draw:name="Kp 4770" draw:style-name="gr12" draw:text-style-name="P10" draw:layer="layout" svg:width="1.044cm" svg:height="1.187cm" svg:x="3.114cm" svg:y="21.412cm">
              <draw:text-box>
                <text:p text:style-name="P9"><text:s text:c="4"/>29</text:p>
              </draw:text-box>
            </draw:frame>
            <draw:frame draw:name="Kp 4770" draw:style-name="gr11" draw:text-style-name="P10" draw:layer="layout" svg:width="1.179cm" svg:height="1.187cm" svg:x="5.333cm" svg:y="21.115cm">
              <draw:text-box>
                <text:p text:style-name="P9">32 <text:s text:c="5"/></text:p>
              </draw:text-box>
            </draw:frame>
            <draw:line draw:name="Kp 4770" draw:style-name="gr23" draw:text-style-name="P8" draw:layer="layout" svg:x1="3.586cm" svg:y1="21.462cm" svg:x2="5.872cm" svg:y2="21.565cm">
              <svg:desc>Kp 4770</svg:desc>
              <text:p text:style-name="P11"><text:s text:c="3"/>Kp 4770</text:p>
              <text:p text:style-name="P11"><text:span text:style-name="T1"/></text:p>
            </draw:line>
            <draw:line draw:name="Kp 4770" draw:style-name="gr22" draw:text-style-name="P5" draw:layer="layout" svg:x1="5.872cm" svg:y1="21.465cm" svg:x2="5.872cm" svg:y2="21.665cm">
              <svg:desc>Kp 4770</svg:desc>
              <text:p/>
            </draw:line>
            <draw:frame draw:name="Kp 4770" draw:style-name="gr11" draw:text-style-name="P10" draw:layer="layout" svg:width="1.179cm" svg:height="1.187cm" svg:x="7.619cm" svg:y="21.252cm">
              <draw:text-box>
                <text:p text:style-name="P9">36 <text:s text:c="5"/></text:p>
              </draw:text-box>
            </draw:frame>
            <draw:line draw:name="Kp 4770" draw:style-name="gr23" draw:text-style-name="P8" draw:layer="layout" svg:x1="5.872cm" svg:y1="21.565cm" svg:x2="8.158cm" svg:y2="21.702cm">
              <svg:desc>Kp 4770</svg:desc>
              <text:p text:style-name="P11"><text:s text:c="3"/>Kp 4770</text:p>
              <text:p text:style-name="P11"><text:span text:style-name="T1"/></text:p>
            </draw:line>
            <draw:line draw:name="Kp 4770" draw:style-name="gr22" draw:text-style-name="P5" draw:layer="layout" svg:x1="8.158cm" svg:y1="21.602cm" svg:x2="8.158cm" svg:y2="21.802cm">
              <svg:desc>Kp 4770</svg:desc>
              <text:p/>
            </draw:line>
          </draw:g>
          <draw:g draw:name="Kp 4771">
            <draw:line draw:name="Kp 4771" draw:style-name="gr22" draw:text-style-name="P5" draw:layer="layout" svg:x1="8.158cm" svg:y1="22.871cm" svg:x2="8.158cm" svg:y2="23.071cm">
              <svg:desc>Kp 4771</svg:desc>
              <text:p/>
            </draw:line>
            <draw:frame draw:name="Kp 4771" draw:style-name="gr11" draw:text-style-name="P10" draw:layer="layout" svg:width="1.179cm" svg:height="1.187cm" svg:x="7.619cm" svg:y="22.921cm">
              <draw:text-box>
                <text:p text:style-name="P9">13 <text:s text:c="5"/></text:p>
              </draw:text-box>
            </draw:frame>
            <draw:frame draw:name="Kp 4771" draw:style-name="gr12" draw:text-style-name="P10" draw:layer="layout" svg:width="1.044cm" svg:height="1.187cm" svg:x="5.4cm" svg:y="22.658cm">
              <draw:text-box>
                <text:p text:style-name="P9"><text:s text:c="4"/>17</text:p>
              </draw:text-box>
            </draw:frame>
            <draw:line draw:name="Kp 4771" draw:style-name="gr23" draw:text-style-name="P8" draw:layer="layout" svg:x1="5.872cm" svg:y1="23.108cm" svg:x2="8.158cm" svg:y2="22.971cm">
              <svg:desc>Kp 4771</svg:desc>
              <text:p text:style-name="P11">Kp 4771 <text:s text:c="2"/></text:p>
              <text:p text:style-name="P11"><text:span text:style-name="T1"/></text:p>
            </draw:line>
            <draw:line draw:name="Kp 4771" draw:style-name="gr22" draw:text-style-name="P5" draw:layer="layout" svg:x1="5.872cm" svg:y1="23.008cm" svg:x2="5.872cm" svg:y2="23.208cm">
              <svg:desc>Kp 4771</svg:desc>
              <text:p/>
            </draw:line>
            <draw:frame draw:name="Kp 4771" draw:style-name="gr12" draw:text-style-name="P10" draw:layer="layout" svg:width="1.044cm" svg:height="1.187cm" svg:x="3.114cm" svg:y="22.761cm">
              <draw:text-box>
                <text:p text:style-name="P9"><text:s text:c="4"/>20</text:p>
              </draw:text-box>
            </draw:frame>
            <draw:line draw:name="Kp 4771" draw:style-name="gr23" draw:text-style-name="P8" draw:layer="layout" svg:x1="3.586cm" svg:y1="23.211cm" svg:x2="5.872cm" svg:y2="23.108cm">
              <svg:desc>Kp 4771</svg:desc>
              <text:p text:style-name="P11">Kp 4771 <text:s text:c="2"/></text:p>
              <text:p text:style-name="P11"><text:span text:style-name="T1"/></text:p>
            </draw:line>
            <draw:line draw:name="Kp 4771" draw:style-name="gr22" draw:text-style-name="P5" draw:layer="layout" svg:x1="3.586cm" svg:y1="23.211cm" svg:x2="3.586cm" svg:y2="23.348cm">
              <svg:desc>Kp 4771</svg:desc>
              <text:p/>
            </draw:line>
            <draw:frame draw:name="Kp 4771" draw:style-name="gr11" draw:text-style-name="P10" draw:layer="layout" svg:width="1.179cm" svg:height="1.187cm" svg:x="3.047cm" svg:y="23.298cm">
              <draw:text-box>
                <text:p text:style-name="P9">24 <text:s text:c="5"/></text:p>
              </draw:text-box>
            </draw:frame>
            <draw:frame draw:name="Kp 4771" draw:style-name="gr12" draw:text-style-name="P10" draw:layer="layout" svg:width="1.044cm" svg:height="1.187cm" svg:x="0.828cm" svg:y="23.173cm">
              <draw:text-box>
                <text:p text:style-name="P9"><text:s text:c="4"/>32</text:p>
              </draw:text-box>
            </draw:frame>
            <draw:line draw:name="Kp 4771" draw:style-name="gr23" draw:text-style-name="P8" draw:layer="layout" svg:x1="1.3cm" svg:y1="23.623cm" svg:x2="3.586cm" svg:y2="23.348cm">
              <svg:desc>Kp 4771</svg:desc>
              <text:p text:style-name="P11">Kp 4771 <text:s text:c="2"/></text:p>
              <text:p text:style-name="P11"><text:span text:style-name="T1"/></text:p>
            </draw:line>
            <draw:line draw:name="Kp 4771" draw:style-name="gr22" draw:text-style-name="P5" draw:layer="layout" svg:x1="1.3cm" svg:y1="23.523cm" svg:x2="1.3cm" svg:y2="23.723cm">
              <svg:desc>Kp 4771</svg:desc>
              <text:p/>
            </draw:line>
          </draw:g>
          <draw:g draw:name="Kp 4772">
            <draw:line draw:name="Kp 4772" draw:style-name="gr22" draw:text-style-name="P5" draw:layer="layout" svg:x1="1.3cm" svg:y1="25.066cm" svg:x2="1.3cm" svg:y2="25.266cm">
              <svg:desc>Kp 4772</svg:desc>
              <text:p/>
            </draw:line>
            <draw:frame draw:name="Kp 4772" draw:style-name="gr12" draw:text-style-name="P10" draw:layer="layout" svg:width="1.044cm" svg:height="1.187cm" svg:x="0.828cm" svg:y="25.116cm">
              <draw:text-box>
                <text:p text:style-name="P9"><text:s text:c="4"/>17</text:p>
              </draw:text-box>
            </draw:frame>
            <draw:frame draw:name="Kp 4772" draw:style-name="gr11" draw:text-style-name="P10" draw:layer="layout" svg:width="1.179cm" svg:height="1.187cm" svg:x="3.047cm" svg:y="24.991cm">
              <draw:text-box>
                <text:p text:style-name="P9">25 <text:s text:c="5"/></text:p>
              </draw:text-box>
            </draw:frame>
            <draw:line draw:name="Kp 4772" draw:style-name="gr23" draw:text-style-name="P8" draw:layer="layout" svg:x1="1.3cm" svg:y1="25.166cm" svg:x2="3.586cm" svg:y2="25.441cm">
              <svg:desc>Kp 4772</svg:desc>
              <text:p text:style-name="P11"><text:s text:c="3"/>Kp 4772</text:p>
              <text:p text:style-name="P11"><text:span text:style-name="T1"/></text:p>
            </draw:line>
            <draw:line draw:name="Kp 4772" draw:style-name="gr22" draw:text-style-name="P5" draw:layer="layout" svg:x1="3.586cm" svg:y1="25.441cm" svg:x2="3.586cm" svg:y2="25.578cm">
              <svg:desc>Kp 4772</svg:desc>
              <text:p/>
            </draw:line>
            <draw:frame draw:name="Kp 4772" draw:style-name="gr12" draw:text-style-name="P10" draw:layer="layout" svg:width="1.044cm" svg:height="1.187cm" svg:x="3.114cm" svg:y="25.528cm">
              <draw:text-box>
                <text:p text:style-name="P9"><text:s text:c="4"/>29</text:p>
              </draw:text-box>
            </draw:frame>
            <draw:frame draw:name="Kp 4772" draw:style-name="gr11" draw:text-style-name="P10" draw:layer="layout" svg:width="1.179cm" svg:height="1.187cm" svg:x="5.333cm" svg:y="25.231cm">
              <draw:text-box>
                <text:p text:style-name="P9">32 <text:s text:c="5"/></text:p>
              </draw:text-box>
            </draw:frame>
            <draw:line draw:name="Kp 4772" draw:style-name="gr23" draw:text-style-name="P8" draw:layer="layout" svg:x1="3.586cm" svg:y1="25.578cm" svg:x2="5.872cm" svg:y2="25.681cm">
              <svg:desc>Kp 4772</svg:desc>
              <text:p text:style-name="P11"><text:s text:c="3"/>Kp 4772</text:p>
              <text:p text:style-name="P11"><text:span text:style-name="T1"/></text:p>
            </draw:line>
            <draw:line draw:name="Kp 4772" draw:style-name="gr22" draw:text-style-name="P5" draw:layer="layout" svg:x1="5.872cm" svg:y1="25.581cm" svg:x2="5.872cm" svg:y2="25.781cm">
              <svg:desc>Kp 4772</svg:desc>
              <text:p/>
            </draw:line>
            <draw:frame draw:name="Kp 4772" draw:style-name="gr11" draw:text-style-name="P10" draw:layer="layout" svg:width="1.179cm" svg:height="1.187cm" svg:x="7.619cm" svg:y="25.368cm">
              <draw:text-box>
                <text:p text:style-name="P9">36 <text:s text:c="5"/></text:p>
              </draw:text-box>
            </draw:frame>
            <draw:line draw:name="Kp 4772" draw:style-name="gr23" draw:text-style-name="P8" draw:layer="layout" svg:x1="5.872cm" svg:y1="25.681cm" svg:x2="8.158cm" svg:y2="25.818cm">
              <svg:desc>Kp 4772</svg:desc>
              <text:p text:style-name="P11"><text:s text:c="3"/>Kp 4772</text:p>
              <text:p text:style-name="P11"><text:span text:style-name="T1"/></text:p>
            </draw:line>
            <draw:line draw:name="Kp 4772" draw:style-name="gr22" draw:text-style-name="P5" draw:layer="layout" svg:x1="8.158cm" svg:y1="25.718cm" svg:x2="8.158cm" svg:y2="25.918cm">
              <svg:desc>Kp 4772</svg:desc>
              <text:p/>
            </draw:line>
          </draw:g>
          <draw:g draw:name="Lgo 11315">
            <draw:line draw:name="Lgo 11315" draw:style-name="gr24" draw:text-style-name="P5" draw:layer="layout" svg:x1="17.602cm" svg:y1="9.698cm" svg:x2="17.602cm" svg:y2="9.898cm">
              <svg:desc>Lgo 11315</svg:desc>
              <text:p/>
            </draw:line>
            <draw:frame draw:name="Lgo 11315" draw:style-name="gr11" draw:text-style-name="P10" draw:layer="layout" svg:width="1.179cm" svg:height="1.187cm" svg:x="17.063cm" svg:y="9.748cm">
              <draw:text-box>
                <text:p text:style-name="P9">49 <text:s text:c="5"/></text:p>
              </draw:text-box>
            </draw:frame>
            <draw:frame draw:name="Lgo 11315" draw:style-name="gr12" draw:text-style-name="P10" draw:layer="layout" svg:width="1.044cm" svg:height="1.187cm" svg:x="15.444cm" svg:y="9.725cm">
              <draw:text-box>
                <text:p text:style-name="P9"><text:s text:c="4"/>00</text:p>
              </draw:text-box>
            </draw:frame>
            <draw:line draw:name="Lgo 11315" draw:style-name="gr25" draw:text-style-name="P8" draw:layer="layout" svg:x1="15.916cm" svg:y1="10.175cm" svg:x2="17.602cm" svg:y2="9.798cm">
              <svg:desc>Lgo 11315</svg:desc>
              <text:p text:style-name="P11">Lgo 11315 <text:s text:c="2"/></text:p>
              <text:p text:style-name="P11"><text:span text:style-name="T1"/></text:p>
            </draw:line>
            <draw:line draw:name="Lgo 11315" draw:style-name="gr24" draw:text-style-name="P5" draw:layer="layout" svg:x1="15.916cm" svg:y1="10.075cm" svg:x2="15.916cm" svg:y2="10.275cm">
              <svg:desc>Lgo 11315</svg:desc>
              <text:p/>
            </draw:line>
            <draw:frame draw:name="Lgo 11315" draw:style-name="gr12" draw:text-style-name="P10" draw:layer="layout" svg:width="1.044cm" svg:height="1.187cm" svg:x="12.558cm" svg:y="9.999cm">
              <draw:text-box>
                <text:p text:style-name="P9"><text:s text:c="4"/>08</text:p>
              </draw:text-box>
            </draw:frame>
            <draw:line draw:name="Lgo 11315" draw:style-name="gr25" draw:text-style-name="P8" draw:layer="layout" svg:x1="13.03cm" svg:y1="10.449cm" svg:x2="15.916cm" svg:y2="10.175cm">
              <svg:desc>Lgo 11315</svg:desc>
              <text:p text:style-name="P11">Lgo 11315 <text:s text:c="2"/></text:p>
              <text:p text:style-name="P11"><text:span text:style-name="T1"/></text:p>
            </draw:line>
            <draw:line draw:name="Lgo 11315" draw:style-name="gr24" draw:text-style-name="P5" draw:layer="layout" svg:x1="13.03cm" svg:y1="10.349cm" svg:x2="13.03cm" svg:y2="10.549cm">
              <svg:desc>Lgo 11315</svg:desc>
              <text:p/>
            </draw:line>
            <draw:frame draw:name="Lgo 11315" draw:style-name="gr12" draw:text-style-name="P10" draw:layer="layout" svg:width="1.044cm" svg:height="1.187cm" svg:x="10.572cm" svg:y="10.205cm">
              <draw:text-box>
                <text:p text:style-name="P9"><text:s text:c="4"/>14</text:p>
              </draw:text-box>
            </draw:frame>
            <draw:line draw:name="Lgo 11315" draw:style-name="gr25" draw:text-style-name="P8" draw:layer="layout" svg:x1="11.044cm" svg:y1="10.655cm" svg:x2="13.03cm" svg:y2="10.449cm">
              <svg:desc>Lgo 11315</svg:desc>
              <text:p text:style-name="P11">Lgo 11315 <text:s text:c="2"/></text:p>
              <text:p text:style-name="P11"><text:span text:style-name="T1"/></text:p>
            </draw:line>
            <draw:line draw:name="Lgo 11315" draw:style-name="gr24" draw:text-style-name="P5" draw:layer="layout" svg:x1="11.044cm" svg:y1="10.555cm" svg:x2="11.044cm" svg:y2="10.755cm">
              <svg:desc>Lgo 11315</svg:desc>
              <text:p/>
            </draw:line>
            <draw:frame draw:name="Lgo 11315" draw:style-name="gr12" draw:text-style-name="P10" draw:layer="layout" svg:width="1.044cm" svg:height="1.187cm" svg:x="8.286cm" svg:y="10.48cm">
              <draw:text-box>
                <text:p text:style-name="P9"><text:s text:c="4"/>22</text:p>
              </draw:text-box>
            </draw:frame>
            <draw:line draw:name="Lgo 11315" draw:style-name="gr25" draw:text-style-name="P8" draw:layer="layout" svg:x1="8.758cm" svg:y1="10.93cm" svg:x2="11.044cm" svg:y2="10.655cm">
              <svg:desc>Lgo 11315</svg:desc>
              <text:p text:style-name="P11">Lgo 11315 <text:s text:c="2"/></text:p>
              <text:p text:style-name="P11"><text:span text:style-name="T1"/></text:p>
            </draw:line>
            <draw:line draw:name="Lgo 11315" draw:style-name="gr24" draw:text-style-name="P5" draw:layer="layout" svg:x1="8.758cm" svg:y1="10.83cm" svg:x2="8.758cm" svg:y2="11.03cm">
              <svg:desc>Lgo 11315</svg:desc>
              <text:p/>
            </draw:line>
          </draw:g>
          <draw:g draw:name="Lpaz 12305 Mi">
            <draw:line draw:name="Lpaz 12305 Mi" draw:style-name="gr26" draw:text-style-name="P5" draw:layer="layout" svg:x1="17.602cm" svg:y1="17.416cm" svg:x2="17.602cm" svg:y2="17.616cm">
              <svg:desc>Lpaz 12305 Mi</svg:desc>
              <text:p/>
            </draw:line>
            <draw:frame draw:name="Lpaz 12305 Mi" draw:style-name="gr11" draw:text-style-name="P10" draw:layer="layout" svg:width="1.179cm" svg:height="1.187cm" svg:x="17.063cm" svg:y="17.466cm">
              <draw:text-box>
                <text:p text:style-name="P9">34 <text:s text:c="5"/></text:p>
              </draw:text-box>
            </draw:frame>
            <draw:frame draw:name="Lpaz 12305 Mi" draw:style-name="gr12" draw:text-style-name="P10" draw:layer="layout" svg:width="1.044cm" svg:height="1.187cm" svg:x="15.144cm" svg:y="17.444cm">
              <draw:text-box>
                <text:p text:style-name="P9"><text:s text:c="4"/>45</text:p>
              </draw:text-box>
            </draw:frame>
            <draw:line draw:name="Lpaz 12305 Mi" draw:style-name="gr27" draw:text-style-name="P8" draw:layer="layout" svg:x1="15.616cm" svg:y1="17.894cm" svg:x2="17.602cm" svg:y2="17.516cm">
              <svg:desc>Lpaz 12305 Mi</svg:desc>
              <text:p text:style-name="P11">Lpaz 12305 Mi <text:s text:c="2"/></text:p>
              <text:p text:style-name="P11"><text:span text:style-name="T1"/></text:p>
            </draw:line>
            <draw:line draw:name="Lpaz 12305 Mi" draw:style-name="gr26" draw:text-style-name="P5" draw:layer="layout" svg:x1="15.616cm" svg:y1="17.794cm" svg:x2="15.616cm" svg:y2="17.994cm">
              <svg:desc>Lpaz 12305 Mi</svg:desc>
              <text:p/>
            </draw:line>
            <draw:frame draw:name="Lpaz 12305 Mi" draw:style-name="gr12" draw:text-style-name="P10" draw:layer="layout" svg:width="1.044cm" svg:height="1.187cm" svg:x="12.558cm" svg:y="17.718cm">
              <draw:text-box>
                <text:p text:style-name="P9"><text:s text:c="4"/>53</text:p>
              </draw:text-box>
            </draw:frame>
            <draw:line draw:name="Lpaz 12305 Mi" draw:style-name="gr27" draw:text-style-name="P8" draw:layer="layout" svg:x1="13.03cm" svg:y1="18.168cm" svg:x2="15.616cm" svg:y2="17.894cm">
              <svg:desc>Lpaz 12305 Mi</svg:desc>
              <text:p text:style-name="P11">Lpaz 12305 Mi <text:s text:c="2"/></text:p>
              <text:p text:style-name="P11"><text:span text:style-name="T1"/></text:p>
            </draw:line>
            <draw:line draw:name="Lpaz 12305 Mi" draw:style-name="gr26" draw:text-style-name="P5" draw:layer="layout" svg:x1="13.03cm" svg:y1="18.068cm" svg:x2="13.03cm" svg:y2="18.268cm">
              <svg:desc>Lpaz 12305 Mi</svg:desc>
              <text:p/>
            </draw:line>
            <draw:frame draw:name="Lpaz 12305 Mi" draw:style-name="gr12" draw:text-style-name="P10" draw:layer="layout" svg:width="1.044cm" svg:height="1.187cm" svg:x="10.572cm" svg:y="17.924cm">
              <draw:text-box>
                <text:p text:style-name="P9"><text:s text:c="4"/>59</text:p>
              </draw:text-box>
            </draw:frame>
            <draw:line draw:name="Lpaz 12305 Mi" draw:style-name="gr27" draw:text-style-name="P8" draw:layer="layout" svg:x1="11.044cm" svg:y1="18.374cm" svg:x2="13.03cm" svg:y2="18.168cm">
              <svg:desc>Lpaz 12305 Mi</svg:desc>
              <text:p text:style-name="P11">Lpaz 12305 Mi <text:s text:c="2"/></text:p>
              <text:p text:style-name="P11"><text:span text:style-name="T1"/></text:p>
            </draw:line>
            <draw:line draw:name="Lpaz 12305 Mi" draw:style-name="gr26" draw:text-style-name="P5" draw:layer="layout" svg:x1="11.044cm" svg:y1="18.274cm" svg:x2="11.044cm" svg:y2="18.474cm">
              <svg:desc>Lpaz 12305 Mi</svg:desc>
              <text:p/>
            </draw:line>
            <draw:frame draw:name="Lpaz 12305 Mi" draw:style-name="gr12" draw:text-style-name="P10" draw:layer="layout" svg:width="1.044cm" svg:height="1.187cm" svg:x="7.686cm" svg:y="18.198cm">
              <draw:text-box>
                <text:p text:style-name="P9"><text:s text:c="4"/>07</text:p>
              </draw:text-box>
            </draw:frame>
            <draw:line draw:name="Lpaz 12305 Mi" draw:style-name="gr27" draw:text-style-name="P8" draw:layer="layout" svg:x1="8.158cm" svg:y1="18.648cm" svg:x2="11.044cm" svg:y2="18.374cm">
              <svg:desc>Lpaz 12305 Mi</svg:desc>
              <text:p text:style-name="P11">Lpaz 12305 Mi <text:s text:c="2"/></text:p>
              <text:p text:style-name="P11"><text:span text:style-name="T1"/></text:p>
            </draw:line>
            <draw:line draw:name="Lpaz 12305 Mi" draw:style-name="gr26" draw:text-style-name="P5" draw:layer="layout" svg:x1="8.158cm" svg:y1="18.548cm" svg:x2="8.158cm" svg:y2="18.748cm">
              <svg:desc>Lpaz 12305 Mi</svg:desc>
              <text:p/>
            </draw:line>
          </draw:g>
          <draw:g draw:name="N 7">
            <draw:line draw:name="N 7" draw:style-name="gr28" draw:text-style-name="P5" draw:layer="layout" svg:x1="10.744cm" svg:y1="15.53cm" svg:x2="10.744cm" svg:y2="15.73cm">
              <svg:desc>N 7</svg:desc>
              <text:p/>
            </draw:line>
          </draw:g>
          <draw:g draw:name="N 8114">
            <draw:line draw:name="N 8114" draw:style-name="gr28" draw:text-style-name="P5" draw:layer="layout" svg:x1="13.03cm" svg:y1="15.461cm" svg:x2="13.03cm" svg:y2="15.661cm">
              <svg:desc>N 8114</svg:desc>
              <text:p/>
            </draw:line>
            <draw:frame draw:name="N 8114" draw:style-name="gr12" draw:text-style-name="P10" draw:layer="layout" svg:width="1.044cm" svg:height="1.187cm" svg:x="12.558cm" svg:y="15.511cm">
              <draw:text-box>
                <text:p text:style-name="P9"><text:s text:c="4"/>37</text:p>
              </draw:text-box>
            </draw:frame>
            <draw:frame draw:name="N 8114" draw:style-name="gr11" draw:text-style-name="P10" draw:layer="layout" svg:width="1.179cm" svg:height="1.187cm" svg:x="14.477cm" svg:y="15.386cm">
              <draw:text-box>
                <text:p text:style-name="P9">45 <text:s text:c="5"/></text:p>
              </draw:text-box>
            </draw:frame>
            <draw:line draw:name="N 8114" draw:style-name="gr29" draw:text-style-name="P8" draw:layer="layout" svg:x1="13.03cm" svg:y1="15.561cm" svg:x2="15.016cm" svg:y2="15.836cm">
              <svg:desc>N 8114</svg:desc>
              <text:p text:style-name="P11"><text:s text:c="3"/>N 8114</text:p>
              <text:p text:style-name="P11"><text:span text:style-name="T1"/></text:p>
            </draw:line>
            <draw:line draw:name="N 8114" draw:style-name="gr28" draw:text-style-name="P5" draw:layer="layout" svg:x1="15.016cm" svg:y1="15.836cm" svg:x2="15.016cm" svg:y2="18.099cm">
              <svg:desc>N 8114</svg:desc>
              <text:p/>
            </draw:line>
            <draw:frame draw:name="N 8114" draw:style-name="gr12" draw:text-style-name="P10" draw:layer="layout" svg:width="1.044cm" svg:height="1.187cm" svg:x="14.544cm" svg:y="18.049cm">
              <draw:text-box>
                <text:p text:style-name="P9"><text:s text:c="4"/>51</text:p>
              </draw:text-box>
            </draw:frame>
            <draw:frame draw:name="N 8114" draw:style-name="gr11" draw:text-style-name="P10" draw:layer="layout" svg:width="1.179cm" svg:height="1.187cm" svg:x="16.763cm" svg:y="18.027cm">
              <draw:text-box>
                <text:p text:style-name="P9">02 <text:s text:c="5"/></text:p>
              </draw:text-box>
            </draw:frame>
            <draw:line draw:name="N 8114" draw:style-name="gr29" draw:text-style-name="P8" draw:layer="layout" svg:x1="15.016cm" svg:y1="18.099cm" svg:x2="17.302cm" svg:y2="18.477cm">
              <svg:desc>N 8114</svg:desc>
              <text:p text:style-name="P11"><text:s text:c="3"/>N 8114</text:p>
              <text:p text:style-name="P11"><text:span text:style-name="T1"/></text:p>
            </draw:line>
            <draw:line draw:name="N 8114" draw:style-name="gr28" draw:text-style-name="P5" draw:layer="layout" svg:x1="17.302cm" svg:y1="18.377cm" svg:x2="17.302cm" svg:y2="18.577cm">
              <svg:desc>N 8114</svg:desc>
              <text:p/>
            </draw:line>
          </draw:g>
          <draw:g draw:name="N 8231">
            <draw:line draw:name="N 8231" draw:style-name="gr28" draw:text-style-name="P5" draw:layer="layout" svg:x1="15.916cm" svg:y1="18.957cm" svg:x2="15.916cm" svg:y2="20.33cm">
              <svg:desc>N 8231</svg:desc>
              <text:p/>
            </draw:line>
            <draw:frame draw:name="N 8231" draw:style-name="gr11" draw:text-style-name="P10" draw:layer="layout" svg:width="1.179cm" svg:height="1.187cm" svg:x="15.377cm" svg:y="20.28cm">
              <draw:text-box>
                <text:p text:style-name="P9">56 <text:s text:c="5"/></text:p>
              </draw:text-box>
            </draw:frame>
            <draw:frame draw:name="N 8231" draw:style-name="gr12" draw:text-style-name="P10" draw:layer="layout" svg:width="1.044cm" svg:height="1.187cm" svg:x="12.258cm" svg:y="20.154cm">
              <draw:text-box>
                <text:p text:style-name="P9"><text:s text:c="4"/>04</text:p>
              </draw:text-box>
            </draw:frame>
            <draw:line draw:name="N 8231" draw:style-name="gr29" draw:text-style-name="P8" draw:layer="layout" svg:x1="12.73cm" svg:y1="20.604cm" svg:x2="15.916cm" svg:y2="20.33cm">
              <svg:desc>N 8231</svg:desc>
              <text:p text:style-name="P11">N 8231 <text:s text:c="2"/></text:p>
              <text:p text:style-name="P11"><text:span text:style-name="T1"/></text:p>
            </draw:line>
            <draw:line draw:name="N 8231" draw:style-name="gr28" draw:text-style-name="P5" draw:layer="layout" svg:x1="12.73cm" svg:y1="20.504cm" svg:x2="12.73cm" svg:y2="20.704cm">
              <svg:desc>N 8231</svg:desc>
              <text:p/>
            </draw:line>
          </draw:g>
          <draw:g draw:name="N 8245 [Sa]">
            <draw:line draw:name="N 8245 [Sa]" draw:style-name="gr28" draw:text-style-name="P5" draw:layer="layout" svg:x1="15.016cm" svg:y1="13.437cm" svg:x2="15.016cm" svg:y2="13.637cm">
              <svg:desc>N 8245 [Sa]</svg:desc>
              <text:p/>
            </draw:line>
            <draw:frame draw:name="N 8245 [Sa]" draw:style-name="gr11" draw:text-style-name="P10" draw:layer="layout" svg:width="1.179cm" svg:height="1.187cm" svg:x="14.477cm" svg:y="13.487cm">
              <draw:text-box>
                <text:p text:style-name="P9">38 <text:s text:c="5"/></text:p>
              </draw:text-box>
            </draw:frame>
            <draw:frame draw:name="N 8245 [Sa]" draw:style-name="gr12" draw:text-style-name="P10" draw:layer="layout" svg:width="1.044cm" svg:height="1.187cm" svg:x="12.258cm" svg:y="13.362cm">
              <draw:text-box>
                <text:p text:style-name="P9"><text:s text:c="4"/>46</text:p>
              </draw:text-box>
            </draw:frame>
            <draw:line draw:name="N 8245 [Sa]" draw:style-name="gr29" draw:text-style-name="P8" draw:layer="layout" svg:x1="12.73cm" svg:y1="13.812cm" svg:x2="15.016cm" svg:y2="13.537cm">
              <svg:desc>N 8245 [Sa]</svg:desc>
              <text:p text:style-name="P11">N 8245 [Sa] <text:s text:c="2"/></text:p>
              <text:p text:style-name="P11"><text:span text:style-name="T1"/></text:p>
            </draw:line>
            <draw:line draw:name="N 8245 [Sa]" draw:style-name="gr28" draw:text-style-name="P5" draw:layer="layout" svg:x1="12.73cm" svg:y1="13.712cm" svg:x2="12.73cm" svg:y2="13.912cm">
              <svg:desc>N 8245 [Sa]</svg:desc>
              <text:p/>
            </draw:line>
          </draw:g>
          <draw:g draw:name="N 8362">
            <draw:line draw:name="N 8362" draw:style-name="gr28" draw:text-style-name="P5" draw:layer="layout" svg:x1="8.758cm" svg:y1="19.44cm" svg:x2="8.758cm" svg:y2="19.64cm">
              <svg:desc>N 8362</svg:desc>
              <text:p/>
            </draw:line>
            <draw:frame draw:name="N 8362" draw:style-name="gr12" draw:text-style-name="P10" draw:layer="layout" svg:width="1.044cm" svg:height="1.187cm" svg:x="8.286cm" svg:y="19.49cm">
              <draw:text-box>
                <text:p text:style-name="P9"><text:s text:c="4"/>33</text:p>
              </draw:text-box>
            </draw:frame>
            <draw:frame draw:name="N 8362" draw:style-name="gr11" draw:text-style-name="P10" draw:layer="layout" svg:width="1.179cm" svg:height="1.187cm" svg:x="10.805cm" svg:y="19.365cm">
              <draw:text-box>
                <text:p text:style-name="P9">41 <text:s text:c="5"/></text:p>
              </draw:text-box>
            </draw:frame>
            <draw:line draw:name="N 8362" draw:style-name="gr29" draw:text-style-name="P8" draw:layer="layout" svg:x1="8.758cm" svg:y1="19.54cm" svg:x2="11.344cm" svg:y2="19.815cm">
              <svg:desc>N 8362</svg:desc>
              <text:p text:style-name="P11"><text:s text:c="3"/>N 8362</text:p>
              <text:p text:style-name="P11"><text:span text:style-name="T1"/></text:p>
            </draw:line>
            <draw:line draw:name="N 8362" draw:style-name="gr28" draw:text-style-name="P5" draw:layer="layout" svg:x1="11.344cm" svg:y1="19.815cm" svg:x2="11.344cm" svg:y2="20.844cm">
              <svg:desc>N 8362</svg:desc>
              <text:p/>
            </draw:line>
            <draw:frame draw:name="N 8362" draw:style-name="gr30" draw:text-style-name="P10" draw:layer="layout" svg:width="1.027cm" svg:height="1.187cm" svg:x="10.881cm" svg:y="20.794cm">
              <draw:text-box>
                <text:p text:style-name="P9"><text:s text:c="4"/>11</text:p>
              </draw:text-box>
            </draw:frame>
            <draw:frame draw:name="N 8362" draw:style-name="gr11" draw:text-style-name="P10" draw:layer="layout" svg:width="1.179cm" svg:height="1.187cm" svg:x="12.191cm" svg:y="20.6cm">
              <draw:text-box>
                <text:p text:style-name="P9">17 <text:s text:c="5"/></text:p>
              </draw:text-box>
            </draw:frame>
            <draw:line draw:name="N 8362" draw:style-name="gr29" draw:text-style-name="P8" draw:layer="layout" svg:x1="11.344cm" svg:y1="20.844cm" svg:x2="12.73cm" svg:y2="21.05cm">
              <svg:desc>N 8362</svg:desc>
              <text:p text:style-name="P11"><text:s text:c="3"/>N 8362</text:p>
              <text:p text:style-name="P11"><text:span text:style-name="T1"/></text:p>
            </draw:line>
            <draw:line draw:name="N 8362" draw:style-name="gr28" draw:text-style-name="P5" draw:layer="layout" svg:x1="12.73cm" svg:y1="20.95cm" svg:x2="12.73cm" svg:y2="21.15cm">
              <svg:desc>N 8362</svg:desc>
              <text:p/>
            </draw:line>
            <draw:frame draw:name="N 8362" draw:style-name="gr11" draw:text-style-name="P10" draw:layer="layout" svg:width="1.179cm" svg:height="1.187cm" svg:x="14.477cm" svg:y="20.875cm">
              <draw:text-box>
                <text:p text:style-name="P9">25 <text:s text:c="5"/></text:p>
              </draw:text-box>
            </draw:frame>
            <draw:line draw:name="N 8362" draw:style-name="gr29" draw:text-style-name="P8" draw:layer="layout" svg:x1="12.73cm" svg:y1="21.05cm" svg:x2="15.016cm" svg:y2="21.325cm">
              <svg:desc>N 8362</svg:desc>
              <text:p text:style-name="P11"><text:s text:c="3"/>N 8362</text:p>
              <text:p text:style-name="P11"><text:span text:style-name="T1"/></text:p>
            </draw:line>
            <draw:line draw:name="N 8362" draw:style-name="gr28" draw:text-style-name="P5" draw:layer="layout" svg:x1="15.016cm" svg:y1="21.325cm" svg:x2="15.016cm" svg:y2="22.354cm">
              <svg:desc>N 8362</svg:desc>
              <text:p/>
            </draw:line>
            <draw:frame draw:name="N 8362" draw:style-name="gr12" draw:text-style-name="P10" draw:layer="layout" svg:width="1.044cm" svg:height="1.187cm" svg:x="14.544cm" svg:y="22.304cm">
              <draw:text-box>
                <text:p text:style-name="P9"><text:s text:c="4"/>55</text:p>
              </draw:text-box>
            </draw:frame>
            <draw:frame draw:name="N 8362" draw:style-name="gr11" draw:text-style-name="P10" draw:layer="layout" svg:width="1.179cm" svg:height="1.187cm" svg:x="16.763cm" svg:y="22.281cm">
              <draw:text-box>
                <text:p text:style-name="P9">06 <text:s text:c="5"/></text:p>
              </draw:text-box>
            </draw:frame>
            <draw:line draw:name="N 8362" draw:style-name="gr29" draw:text-style-name="P8" draw:layer="layout" svg:x1="15.016cm" svg:y1="22.354cm" svg:x2="17.302cm" svg:y2="22.731cm">
              <svg:desc>N 8362</svg:desc>
              <text:p text:style-name="P11"><text:s text:c="3"/>N 8362</text:p>
              <text:p text:style-name="P11"><text:span text:style-name="T1"/></text:p>
            </draw:line>
            <draw:line draw:name="N 8362" draw:style-name="gr28" draw:text-style-name="P5" draw:layer="layout" svg:x1="17.302cm" svg:y1="22.631cm" svg:x2="17.302cm" svg:y2="22.831cm">
              <svg:desc>N 8362</svg:desc>
              <text:p/>
            </draw:line>
          </draw:g>
          <draw:g draw:name="N 8602 [Sa]">
            <draw:line draw:name="N 8602 [Sa]" draw:style-name="gr28" draw:text-style-name="P5" draw:layer="layout" svg:x1="8.758cm" svg:y1="8.669cm" svg:x2="8.758cm" svg:y2="8.869cm">
              <svg:desc>N 8602 [Sa]</svg:desc>
              <text:p/>
            </draw:line>
            <draw:frame draw:name="N 8602 [Sa]" draw:style-name="gr12" draw:text-style-name="P10" draw:layer="layout" svg:width="1.044cm" svg:height="1.187cm" svg:x="8.286cm" svg:y="8.719cm">
              <draw:text-box>
                <text:p text:style-name="P9"><text:s text:c="4"/>19</text:p>
              </draw:text-box>
            </draw:frame>
            <draw:frame draw:name="N 8602 [Sa]" draw:style-name="gr11" draw:text-style-name="P10" draw:layer="layout" svg:width="1.179cm" svg:height="1.187cm" svg:x="10.805cm" svg:y="8.593cm">
              <draw:text-box>
                <text:p text:style-name="P9">27 <text:s text:c="5"/></text:p>
              </draw:text-box>
            </draw:frame>
            <draw:line draw:name="N 8602 [Sa]" draw:style-name="gr29" draw:text-style-name="P8" draw:layer="layout" svg:x1="8.758cm" svg:y1="8.769cm" svg:x2="11.344cm" svg:y2="9.043cm">
              <svg:desc>N 8602 [Sa]</svg:desc>
              <text:p text:style-name="P11"><text:s text:c="3"/>N 8602 [Sa]</text:p>
              <text:p text:style-name="P11"><text:span text:style-name="T1"/></text:p>
            </draw:line>
            <draw:line draw:name="N 8602 [Sa]" draw:style-name="gr28" draw:text-style-name="P5" draw:layer="layout" svg:x1="11.344cm" svg:y1="9.043cm" svg:x2="11.344cm" svg:y2="11.547cm">
              <svg:desc>N 8602 [Sa]</svg:desc>
              <text:p/>
            </draw:line>
            <draw:frame draw:name="N 8602 [Sa]" draw:style-name="gr12" draw:text-style-name="P10" draw:layer="layout" svg:width="1.044cm" svg:height="1.187cm" svg:x="10.872cm" svg:y="11.497cm">
              <draw:text-box>
                <text:p text:style-name="P9"><text:s text:c="4"/>40</text:p>
              </draw:text-box>
            </draw:frame>
            <draw:frame draw:name="N 8602 [Sa]" draw:style-name="gr11" draw:text-style-name="P10" draw:layer="layout" svg:width="1.179cm" svg:height="1.187cm" svg:x="12.191cm" svg:y="11.303cm">
              <draw:text-box>
                <text:p text:style-name="P9">46 <text:s text:c="5"/></text:p>
              </draw:text-box>
            </draw:frame>
            <draw:line draw:name="N 8602 [Sa]" draw:style-name="gr29" draw:text-style-name="P8" draw:layer="layout" svg:x1="11.344cm" svg:y1="11.547cm" svg:x2="12.73cm" svg:y2="11.753cm">
              <svg:desc>N 8602 [Sa]</svg:desc>
              <text:p text:style-name="P11"><text:s text:c="3"/>N 8602 [Sa]</text:p>
              <text:p text:style-name="P11"><text:span text:style-name="T1"/></text:p>
            </draw:line>
            <draw:line draw:name="N 8602 [Sa]" draw:style-name="gr28" draw:text-style-name="P5" draw:layer="layout" svg:x1="12.73cm" svg:y1="11.653cm" svg:x2="12.73cm" svg:y2="11.853cm">
              <svg:desc>N 8602 [Sa]</svg:desc>
              <text:p/>
            </draw:line>
            <draw:frame draw:name="N 8602 [Sa]" draw:style-name="gr11" draw:text-style-name="P10" draw:layer="layout" svg:width="1.179cm" svg:height="1.187cm" svg:x="14.477cm" svg:y="11.577cm">
              <draw:text-box>
                <text:p text:style-name="P9">54 <text:s text:c="5"/></text:p>
              </draw:text-box>
            </draw:frame>
            <draw:line draw:name="N 8602 [Sa]" draw:style-name="gr29" draw:text-style-name="P8" draw:layer="layout" svg:x1="12.73cm" svg:y1="11.753cm" svg:x2="15.016cm" svg:y2="12.027cm">
              <svg:desc>N 8602 [Sa]</svg:desc>
              <text:p text:style-name="P11"><text:s text:c="3"/>N 8602 [Sa]</text:p>
              <text:p text:style-name="P11"><text:span text:style-name="T1"/></text:p>
            </draw:line>
            <draw:line draw:name="N 8602 [Sa]" draw:style-name="gr28" draw:text-style-name="P5" draw:layer="layout" svg:x1="15.016cm" svg:y1="11.927cm" svg:x2="15.016cm" svg:y2="12.127cm">
              <svg:desc>N 8602 [Sa]</svg:desc>
              <text:p/>
            </draw:line>
            <draw:polygon draw:name="N 8602 [Sa]" draw:style-name="gr28" draw:text-style-name="P5" draw:layer="layout" svg:width="0cm" svg:height="0cm" svg:x="15.016cm" svg:y="12.027cm" svg:viewBox="0 0 0 0" draw:points="0,0">
              <svg:desc>N 8602 [Sa]</svg:desc>
              <text:p/>
            </draw:polygon>
            <draw:line draw:name="N 8602 [Sa]" draw:style-name="gr28" draw:text-style-name="P5" draw:layer="layout" svg:x1="15.016cm" svg:y1="11.927cm" svg:x2="15.016cm" svg:y2="12.127cm">
              <svg:desc>N 8602 [Sa]</svg:desc>
              <text:p/>
            </draw:line>
          </draw:g>
          <draw:g draw:name="N 8767 [Mi]">
            <draw:line draw:name="N 8767 [Mi]" draw:style-name="gr28" draw:text-style-name="P5" draw:layer="layout" svg:x1="8.758cm" svg:y1="12.133cm" svg:x2="8.758cm" svg:y2="12.333cm">
              <svg:desc>N 8767 [Mi]</svg:desc>
              <text:p/>
            </draw:line>
            <draw:frame draw:name="N 8767 [Mi]" draw:style-name="gr11" draw:text-style-name="P10" draw:layer="layout" svg:width="1.179cm" svg:height="1.187cm" svg:x="8.219cm" svg:y="12.183cm">
              <draw:text-box>
                <text:p text:style-name="P9">00 <text:s text:c="5"/></text:p>
              </draw:text-box>
            </draw:frame>
            <draw:frame draw:name="N 8767 [Mi]" draw:style-name="gr12" draw:text-style-name="P10" draw:layer="layout" svg:width="1.044cm" svg:height="1.187cm" svg:x="5.4cm" svg:y="11.92cm">
              <draw:text-box>
                <text:p text:style-name="P9"><text:s text:c="4"/>04</text:p>
              </draw:text-box>
            </draw:frame>
            <draw:line draw:name="N 8767 [Mi]" draw:style-name="gr29" draw:text-style-name="P8" draw:layer="layout" svg:x1="5.872cm" svg:y1="12.37cm" svg:x2="8.758cm" svg:y2="12.233cm">
              <svg:desc>N 8767 [Mi]</svg:desc>
              <text:p text:style-name="P11">N 8767 [Mi] <text:s text:c="2"/></text:p>
              <text:p text:style-name="P11"><text:span text:style-name="T1"/></text:p>
            </draw:line>
            <draw:line draw:name="N 8767 [Mi]" draw:style-name="gr28" draw:text-style-name="P5" draw:layer="layout" svg:x1="5.872cm" svg:y1="12.37cm" svg:x2="5.872cm" svg:y2="13.4cm">
              <svg:desc>N 8767 [Mi]</svg:desc>
              <text:p/>
            </draw:line>
            <draw:frame draw:name="N 8767 [Mi]" draw:style-name="gr11" draw:text-style-name="P10" draw:layer="layout" svg:width="1.179cm" svg:height="1.187cm" svg:x="5.333cm" svg:y="13.35cm">
              <draw:text-box>
                <text:p text:style-name="P9">34 <text:s text:c="5"/></text:p>
              </draw:text-box>
            </draw:frame>
            <draw:frame draw:name="N 8767 [Mi]" draw:style-name="gr12" draw:text-style-name="P10" draw:layer="layout" svg:width="1.044cm" svg:height="1.187cm" svg:x="3.114cm" svg:y="13.053cm">
              <draw:text-box>
                <text:p text:style-name="P9"><text:s text:c="4"/>37</text:p>
              </draw:text-box>
            </draw:frame>
            <draw:line draw:name="N 8767 [Mi]" draw:style-name="gr29" draw:text-style-name="P8" draw:layer="layout" svg:x1="3.586cm" svg:y1="13.503cm" svg:x2="5.872cm" svg:y2="13.4cm">
              <svg:desc>N 8767 [Mi]</svg:desc>
              <text:p text:style-name="P11">N 8767 [Mi] <text:s text:c="2"/></text:p>
              <text:p text:style-name="P11"><text:span text:style-name="T1"/></text:p>
            </draw:line>
            <draw:line draw:name="N 8767 [Mi]" draw:style-name="gr28" draw:text-style-name="P5" draw:layer="layout" svg:x1="3.586cm" svg:y1="13.503cm" svg:x2="3.586cm" svg:y2="14.875cm">
              <svg:desc>N 8767 [Mi]</svg:desc>
              <text:p/>
            </draw:line>
            <draw:frame draw:name="N 8767 [Mi]" draw:style-name="gr11" draw:text-style-name="P10" draw:layer="layout" svg:width="1.179cm" svg:height="1.187cm" svg:x="3.047cm" svg:y="14.825cm">
              <draw:text-box>
                <text:p text:style-name="P9">17 <text:s text:c="5"/></text:p>
              </draw:text-box>
            </draw:frame>
            <draw:frame draw:name="N 8767 [Mi]" draw:style-name="gr12" draw:text-style-name="P10" draw:layer="layout" svg:width="1.044cm" svg:height="1.187cm" svg:x="0.828cm" svg:y="14.7cm">
              <draw:text-box>
                <text:p text:style-name="P9"><text:s text:c="4"/>25</text:p>
              </draw:text-box>
            </draw:frame>
            <draw:line draw:name="N 8767 [Mi]" draw:style-name="gr29" draw:text-style-name="P8" draw:layer="layout" svg:x1="1.3cm" svg:y1="15.15cm" svg:x2="3.586cm" svg:y2="14.875cm">
              <svg:desc>N 8767 [Mi]</svg:desc>
              <text:p text:style-name="P11">N 8767 [Mi] <text:s text:c="2"/></text:p>
              <text:p text:style-name="P11"><text:span text:style-name="T1"/></text:p>
            </draw:line>
            <draw:line draw:name="N 8767 [Mi]" draw:style-name="gr28" draw:text-style-name="P5" draw:layer="layout" svg:x1="1.3cm" svg:y1="15.05cm" svg:x2="1.3cm" svg:y2="15.25cm">
              <svg:desc>N 8767 [Mi]</svg:desc>
              <text:p/>
            </draw:line>
          </draw:g>
          <draw:g draw:name="N 8767 Mi">
            <draw:line draw:name="N 8767 Mi" draw:style-name="gr28" draw:text-style-name="P5" draw:layer="layout" svg:x1="8.758cm" svg:y1="12.133cm" svg:x2="8.758cm" svg:y2="12.333cm">
              <svg:desc>N 8767 Mi</svg:desc>
              <text:p/>
            </draw:line>
            <draw:frame draw:name="N 8767 Mi" draw:style-name="gr11" draw:text-style-name="P10" draw:layer="layout" svg:width="1.179cm" svg:height="1.187cm" svg:x="8.219cm" svg:y="12.183cm">
              <draw:text-box>
                <text:p text:style-name="P9">00 <text:s text:c="5"/></text:p>
              </draw:text-box>
            </draw:frame>
            <draw:frame draw:name="N 8767 Mi" draw:style-name="gr12" draw:text-style-name="P10" draw:layer="layout" svg:width="1.044cm" svg:height="1.187cm" svg:x="5.4cm" svg:y="11.92cm">
              <draw:text-box>
                <text:p text:style-name="P9"><text:s text:c="4"/>04</text:p>
              </draw:text-box>
            </draw:frame>
            <draw:line draw:name="N 8767 Mi" draw:style-name="gr29" draw:text-style-name="P8" draw:layer="layout" svg:x1="5.872cm" svg:y1="12.37cm" svg:x2="8.758cm" svg:y2="12.233cm">
              <svg:desc>N 8767 Mi</svg:desc>
              <text:p text:style-name="P11">N 8767 Mi <text:s text:c="2"/></text:p>
              <text:p text:style-name="P11"><text:span text:style-name="T1"/></text:p>
            </draw:line>
            <draw:line draw:name="N 8767 Mi" draw:style-name="gr28" draw:text-style-name="P5" draw:layer="layout" svg:x1="5.872cm" svg:y1="12.37cm" svg:x2="5.872cm" svg:y2="13.4cm">
              <svg:desc>N 8767 Mi</svg:desc>
              <text:p/>
            </draw:line>
            <draw:frame draw:name="N 8767 Mi" draw:style-name="gr11" draw:text-style-name="P10" draw:layer="layout" svg:width="1.179cm" svg:height="1.187cm" svg:x="5.333cm" svg:y="13.35cm">
              <draw:text-box>
                <text:p text:style-name="P9">34 <text:s text:c="5"/></text:p>
              </draw:text-box>
            </draw:frame>
            <draw:frame draw:name="N 8767 Mi" draw:style-name="gr12" draw:text-style-name="P10" draw:layer="layout" svg:width="1.044cm" svg:height="1.187cm" svg:x="3.114cm" svg:y="13.053cm">
              <draw:text-box>
                <text:p text:style-name="P9"><text:s text:c="4"/>37</text:p>
              </draw:text-box>
            </draw:frame>
            <draw:line draw:name="N 8767 Mi" draw:style-name="gr29" draw:text-style-name="P8" draw:layer="layout" svg:x1="3.586cm" svg:y1="13.503cm" svg:x2="5.872cm" svg:y2="13.4cm">
              <svg:desc>N 8767 Mi</svg:desc>
              <text:p text:style-name="P11">N 8767 Mi <text:s text:c="2"/></text:p>
              <text:p text:style-name="P11"><text:span text:style-name="T1"/></text:p>
            </draw:line>
            <draw:line draw:name="N 8767 Mi" draw:style-name="gr28" draw:text-style-name="P5" draw:layer="layout" svg:x1="3.586cm" svg:y1="13.503cm" svg:x2="3.586cm" svg:y2="14.875cm">
              <svg:desc>N 8767 Mi</svg:desc>
              <text:p/>
            </draw:line>
            <draw:frame draw:name="N 8767 Mi" draw:style-name="gr11" draw:text-style-name="P10" draw:layer="layout" svg:width="1.179cm" svg:height="1.187cm" svg:x="3.047cm" svg:y="14.825cm">
              <draw:text-box>
                <text:p text:style-name="P9">17 <text:s text:c="5"/></text:p>
              </draw:text-box>
            </draw:frame>
            <draw:frame draw:name="N 8767 Mi" draw:style-name="gr12" draw:text-style-name="P10" draw:layer="layout" svg:width="1.044cm" svg:height="1.187cm" svg:x="0.828cm" svg:y="14.7cm">
              <draw:text-box>
                <text:p text:style-name="P9"><text:s text:c="4"/>25</text:p>
              </draw:text-box>
            </draw:frame>
            <draw:line draw:name="N 8767 Mi" draw:style-name="gr29" draw:text-style-name="P8" draw:layer="layout" svg:x1="1.3cm" svg:y1="15.15cm" svg:x2="3.586cm" svg:y2="14.875cm">
              <svg:desc>N 8767 Mi</svg:desc>
              <text:p text:style-name="P11">N 8767 Mi <text:s text:c="2"/></text:p>
              <text:p text:style-name="P11"><text:span text:style-name="T1"/></text:p>
            </draw:line>
            <draw:line draw:name="N 8767 Mi" draw:style-name="gr28" draw:text-style-name="P5" draw:layer="layout" svg:x1="1.3cm" svg:y1="15.05cm" svg:x2="1.3cm" svg:y2="15.25cm">
              <svg:desc>N 8767 Mi</svg:desc>
              <text:p/>
            </draw:line>
          </draw:g>
          <draw:g draw:name="N 8768">
            <draw:line draw:name="N 8768" draw:style-name="gr28" draw:text-style-name="P5" draw:layer="layout" svg:x1="1.3cm" svg:y1="16.696cm" svg:x2="1.3cm" svg:y2="16.896cm">
              <svg:desc>N 8768</svg:desc>
              <text:p/>
            </draw:line>
            <draw:frame draw:name="N 8768" draw:style-name="gr12" draw:text-style-name="P10" draw:layer="layout" svg:width="1.044cm" svg:height="1.187cm" svg:x="0.828cm" svg:y="16.746cm">
              <draw:text-box>
                <text:p text:style-name="P9"><text:s text:c="4"/>13</text:p>
              </draw:text-box>
            </draw:frame>
            <draw:frame draw:name="N 8768" draw:style-name="gr11" draw:text-style-name="P10" draw:layer="layout" svg:width="1.179cm" svg:height="1.187cm" svg:x="3.047cm" svg:y="16.62cm">
              <draw:text-box>
                <text:p text:style-name="P9">21 <text:s text:c="5"/></text:p>
              </draw:text-box>
            </draw:frame>
            <draw:line draw:name="N 8768" draw:style-name="gr29" draw:text-style-name="P8" draw:layer="layout" svg:x1="1.3cm" svg:y1="16.796cm" svg:x2="3.586cm" svg:y2="17.07cm">
              <svg:desc>N 8768</svg:desc>
              <text:p text:style-name="P11"><text:s text:c="3"/>N 8768</text:p>
              <text:p text:style-name="P11"><text:span text:style-name="T1"/></text:p>
            </draw:line>
            <draw:line draw:name="N 8768" draw:style-name="gr28" draw:text-style-name="P5" draw:layer="layout" svg:x1="3.586cm" svg:y1="16.97cm" svg:x2="3.586cm" svg:y2="17.17cm">
              <svg:desc>N 8768</svg:desc>
              <text:p/>
            </draw:line>
            <draw:frame draw:name="N 8768" draw:style-name="gr11" draw:text-style-name="P10" draw:layer="layout" svg:width="1.179cm" svg:height="1.187cm" svg:x="5.333cm" svg:y="16.723cm">
              <draw:text-box>
                <text:p text:style-name="P9">24 <text:s text:c="5"/></text:p>
              </draw:text-box>
            </draw:frame>
            <draw:line draw:name="N 8768" draw:style-name="gr29" draw:text-style-name="P8" draw:layer="layout" svg:x1="3.586cm" svg:y1="17.07cm" svg:x2="5.872cm" svg:y2="17.173cm">
              <svg:desc>N 8768</svg:desc>
              <text:p text:style-name="P11"><text:s text:c="3"/>N 8768</text:p>
              <text:p text:style-name="P11"><text:span text:style-name="T1"/></text:p>
            </draw:line>
            <draw:line draw:name="N 8768" draw:style-name="gr28" draw:text-style-name="P5" draw:layer="layout" svg:x1="5.872cm" svg:y1="17.073cm" svg:x2="5.872cm" svg:y2="17.273cm">
              <svg:desc>N 8768</svg:desc>
              <text:p/>
            </draw:line>
            <draw:frame draw:name="N 8768" draw:style-name="gr11" draw:text-style-name="P10" draw:layer="layout" svg:width="1.179cm" svg:height="1.187cm" svg:x="8.219cm" svg:y="16.86cm">
              <draw:text-box>
                <text:p text:style-name="P9">28 <text:s text:c="5"/></text:p>
              </draw:text-box>
            </draw:frame>
            <draw:line draw:name="N 8768" draw:style-name="gr29" draw:text-style-name="P8" draw:layer="layout" svg:x1="5.872cm" svg:y1="17.173cm" svg:x2="8.758cm" svg:y2="17.31cm">
              <svg:desc>N 8768</svg:desc>
              <text:p text:style-name="P11"><text:s text:c="3"/>N 8768</text:p>
              <text:p text:style-name="P11"><text:span text:style-name="T1"/></text:p>
            </draw:line>
            <draw:line draw:name="N 8768" draw:style-name="gr28" draw:text-style-name="P5" draw:layer="layout" svg:x1="8.758cm" svg:y1="17.21cm" svg:x2="8.758cm" svg:y2="17.41cm">
              <svg:desc>N 8768</svg:desc>
              <text:p/>
            </draw:line>
          </draw:g>
          <draw:g draw:name="N 8770 Mi">
            <draw:line draw:name="N 8770 Mi" draw:style-name="gr28" draw:text-style-name="P5" draw:layer="layout" svg:x1="3.886cm" svg:y1="14.364cm" svg:x2="3.886cm" svg:y2="14.564cm">
              <svg:desc>N 8770 Mi</svg:desc>
              <text:p/>
            </draw:line>
            <draw:frame draw:name="N 8770 Mi" draw:style-name="gr12" draw:text-style-name="P10" draw:layer="layout" svg:width="1.044cm" svg:height="1.187cm" svg:x="3.414cm" svg:y="14.414cm">
              <draw:text-box>
                <text:p text:style-name="P9"><text:s text:c="4"/>05</text:p>
              </draw:text-box>
            </draw:frame>
            <draw:frame draw:name="N 8770 Mi" draw:style-name="gr11" draw:text-style-name="P10" draw:layer="layout" svg:width="1.179cm" svg:height="1.187cm" svg:x="5.333cm" svg:y="14.116cm">
              <draw:text-box>
                <text:p text:style-name="P9">08 <text:s text:c="5"/></text:p>
              </draw:text-box>
            </draw:frame>
            <draw:line draw:name="N 8770 Mi" draw:style-name="gr29" draw:text-style-name="P8" draw:layer="layout" svg:x1="3.886cm" svg:y1="14.464cm" svg:x2="5.872cm" svg:y2="14.566cm">
              <svg:desc>N 8770 Mi</svg:desc>
              <text:p text:style-name="P11"><text:s text:c="3"/>N 8770 Mi</text:p>
              <text:p text:style-name="P11"><text:span text:style-name="T1"/></text:p>
            </draw:line>
            <draw:line draw:name="N 8770 Mi" draw:style-name="gr28" draw:text-style-name="P5" draw:layer="layout" svg:x1="5.872cm" svg:y1="14.466cm" svg:x2="5.872cm" svg:y2="14.666cm">
              <svg:desc>N 8770 Mi</svg:desc>
              <text:p/>
            </draw:line>
            <draw:frame draw:name="N 8770 Mi" draw:style-name="gr11" draw:text-style-name="P10" draw:layer="layout" svg:width="1.179cm" svg:height="1.187cm" svg:x="8.219cm" svg:y="14.254cm">
              <draw:text-box>
                <text:p text:style-name="P9">12 <text:s text:c="5"/></text:p>
              </draw:text-box>
            </draw:frame>
            <draw:line draw:name="N 8770 Mi" draw:style-name="gr29" draw:text-style-name="P8" draw:layer="layout" svg:x1="5.872cm" svg:y1="14.566cm" svg:x2="8.758cm" svg:y2="14.704cm">
              <svg:desc>N 8770 Mi</svg:desc>
              <text:p text:style-name="P11"><text:s text:c="3"/>N 8770 Mi</text:p>
              <text:p text:style-name="P11"><text:span text:style-name="T1"/></text:p>
            </draw:line>
            <draw:line draw:name="N 8770 Mi" draw:style-name="gr28" draw:text-style-name="P5" draw:layer="layout" svg:x1="8.758cm" svg:y1="14.604cm" svg:x2="8.758cm" svg:y2="14.804cm">
              <svg:desc>N 8770 Mi</svg:desc>
              <text:p/>
            </draw:line>
          </draw:g>
          <draw:g draw:name="P 4162">
            <draw:line draw:name="P 4162" draw:style-name="gr22" draw:text-style-name="P5" draw:layer="layout" svg:x1="12.73cm" svg:y1="8.086cm" svg:x2="12.73cm" svg:y2="8.286cm">
              <svg:desc>P 4162</svg:desc>
              <text:p/>
            </draw:line>
            <draw:frame draw:name="P 4162" draw:style-name="gr12" draw:text-style-name="P10" draw:layer="layout" svg:width="1.044cm" svg:height="1.187cm" svg:x="12.258cm" svg:y="8.136cm">
              <draw:text-box>
                <text:p text:style-name="P9"><text:s text:c="4"/>02</text:p>
              </draw:text-box>
            </draw:frame>
            <draw:frame draw:name="P 4162" draw:style-name="gr11" draw:text-style-name="P10" draw:layer="layout" svg:width="1.179cm" svg:height="1.187cm" svg:x="14.777cm" svg:y="7.907cm">
              <draw:text-box>
                <text:p text:style-name="P9">07 <text:s text:c="5"/></text:p>
              </draw:text-box>
            </draw:frame>
            <draw:line draw:name="P 4162" draw:style-name="gr23" draw:text-style-name="P8" draw:layer="layout" svg:x1="12.73cm" svg:y1="8.186cm" svg:x2="15.316cm" svg:y2="8.357cm">
              <svg:desc>P 4162</svg:desc>
              <text:p text:style-name="P11"><text:s text:c="3"/>P 4162</text:p>
              <text:p text:style-name="P11"><text:span text:style-name="T1"/></text:p>
            </draw:line>
            <draw:line draw:name="P 4162" draw:style-name="gr22" draw:text-style-name="P5" draw:layer="layout" svg:x1="15.316cm" svg:y1="8.357cm" svg:x2="15.316cm" svg:y2="8.94cm">
              <svg:desc>P 4162</svg:desc>
              <text:p/>
            </draw:line>
            <draw:frame draw:name="P 4162" draw:style-name="gr12" draw:text-style-name="P10" draw:layer="layout" svg:width="1.044cm" svg:height="1.187cm" svg:x="14.844cm" svg:y="8.89cm">
              <draw:text-box>
                <text:p text:style-name="P9"><text:s text:c="4"/>24</text:p>
              </draw:text-box>
            </draw:frame>
            <draw:frame draw:name="P 4162" draw:style-name="gr11" draw:text-style-name="P10" draw:layer="layout" svg:width="1.179cm" svg:height="1.187cm" svg:x="19.163cm" svg:y="8.73cm">
              <draw:text-box>
                <text:p text:style-name="P9">31 <text:s text:c="5"/></text:p>
              </draw:text-box>
            </draw:frame>
            <draw:line draw:name="P 4162" draw:style-name="gr23" draw:text-style-name="P8" draw:layer="layout" svg:x1="15.316cm" svg:y1="8.94cm" svg:x2="19.702cm" svg:y2="9.18cm">
              <svg:desc>P 4162</svg:desc>
              <text:p text:style-name="P11"><text:s text:c="3"/>P 4162</text:p>
              <text:p text:style-name="P11"><text:span text:style-name="T1"/></text:p>
            </draw:line>
            <draw:line draw:name="P 4162" draw:style-name="gr22" draw:text-style-name="P5" draw:layer="layout" svg:x1="19.702cm" svg:y1="9.08cm" svg:x2="19.702cm" svg:y2="9.28cm">
              <svg:desc>P 4162</svg:desc>
              <text:p/>
            </draw:line>
          </draw:g>
          <draw:g draw:name="P 4163">
            <draw:line draw:name="P 4163" draw:style-name="gr22" draw:text-style-name="P5" draw:layer="layout" svg:x1="19.702cm" svg:y1="6.885cm" svg:x2="19.702cm" svg:y2="7.085cm">
              <svg:desc>P 4163</svg:desc>
              <text:p/>
            </draw:line>
            <draw:frame draw:name="P 4163" draw:style-name="gr11" draw:text-style-name="P10" draw:layer="layout" svg:width="1.179cm" svg:height="1.187cm" svg:x="19.163cm" svg:y="6.935cm">
              <draw:text-box>
                <text:p text:style-name="P9">27 <text:s text:c="5"/></text:p>
              </draw:text-box>
            </draw:frame>
            <draw:frame draw:name="P 4163" draw:style-name="gr12" draw:text-style-name="P10" draw:layer="layout" svg:width="1.044cm" svg:height="1.187cm" svg:x="15.144cm" svg:y="6.775cm">
              <draw:text-box>
                <text:p text:style-name="P9"><text:s text:c="4"/>34</text:p>
              </draw:text-box>
            </draw:frame>
            <draw:line draw:name="P 4163" draw:style-name="gr23" draw:text-style-name="P8" draw:layer="layout" svg:x1="15.616cm" svg:y1="7.225cm" svg:x2="19.702cm" svg:y2="6.985cm">
              <svg:desc>P 4163</svg:desc>
              <text:p text:style-name="P11">P 4163 <text:s text:c="2"/></text:p>
              <text:p text:style-name="P11"><text:span text:style-name="T1"/></text:p>
            </draw:line>
            <draw:line draw:name="P 4163" draw:style-name="gr22" draw:text-style-name="P5" draw:layer="layout" svg:x1="15.616cm" svg:y1="7.225cm" svg:x2="15.616cm" svg:y2="7.431cm">
              <svg:desc>P 4163</svg:desc>
              <text:p/>
            </draw:line>
            <draw:frame draw:name="P 4163" draw:style-name="gr11" draw:text-style-name="P10" draw:layer="layout" svg:width="1.179cm" svg:height="1.187cm" svg:x="15.077cm" svg:y="7.381cm">
              <draw:text-box>
                <text:p text:style-name="P9">40 <text:s text:c="5"/></text:p>
              </draw:text-box>
            </draw:frame>
            <draw:frame draw:name="P 4163" draw:style-name="gr12" draw:text-style-name="P10" draw:layer="layout" svg:width="1.044cm" svg:height="1.187cm" svg:x="12.558cm" svg:y="7.152cm">
              <draw:text-box>
                <text:p text:style-name="P9"><text:s text:c="4"/>45</text:p>
              </draw:text-box>
            </draw:frame>
            <draw:line draw:name="P 4163" draw:style-name="gr23" draw:text-style-name="P8" draw:layer="layout" svg:x1="13.03cm" svg:y1="7.602cm" svg:x2="15.616cm" svg:y2="7.431cm">
              <svg:desc>P 4163</svg:desc>
              <text:p text:style-name="P11">P 4163 <text:s text:c="2"/></text:p>
              <text:p text:style-name="P11"><text:span text:style-name="T1"/></text:p>
            </draw:line>
            <draw:line draw:name="P 4163" draw:style-name="gr22" draw:text-style-name="P5" draw:layer="layout" svg:x1="13.03cm" svg:y1="7.502cm" svg:x2="13.03cm" svg:y2="7.702cm">
              <svg:desc>P 4163</svg:desc>
              <text:p/>
            </draw:line>
          </draw:g>
          <draw:g draw:name="P 4164">
            <draw:line draw:name="P 4164" draw:style-name="gr22" draw:text-style-name="P5" draw:layer="layout" svg:x1="12.73cm" svg:y1="22.94cm" svg:x2="12.73cm" svg:y2="23.14cm">
              <svg:desc>P 4164</svg:desc>
              <text:p/>
            </draw:line>
            <draw:frame draw:name="P 4164" draw:style-name="gr12" draw:text-style-name="P10" draw:layer="layout" svg:width="1.044cm" svg:height="1.187cm" svg:x="12.258cm" svg:y="22.99cm">
              <draw:text-box>
                <text:p text:style-name="P9"><text:s text:c="4"/>15</text:p>
              </draw:text-box>
            </draw:frame>
            <draw:frame draw:name="P 4164" draw:style-name="gr11" draw:text-style-name="P10" draw:layer="layout" svg:width="1.179cm" svg:height="1.187cm" svg:x="14.777cm" svg:y="22.761cm">
              <draw:text-box>
                <text:p text:style-name="P9">20 <text:s text:c="5"/></text:p>
              </draw:text-box>
            </draw:frame>
            <draw:line draw:name="P 4164" draw:style-name="gr23" draw:text-style-name="P8" draw:layer="layout" svg:x1="12.73cm" svg:y1="23.04cm" svg:x2="15.316cm" svg:y2="23.211cm">
              <svg:desc>P 4164</svg:desc>
              <text:p text:style-name="P11"><text:s text:c="3"/>P 4164</text:p>
              <text:p text:style-name="P11"><text:span text:style-name="T1"/></text:p>
            </draw:line>
            <draw:line draw:name="P 4164" draw:style-name="gr22" draw:text-style-name="P5" draw:layer="layout" svg:x1="15.316cm" svg:y1="23.211cm" svg:x2="15.316cm" svg:y2="23.348cm">
              <svg:desc>P 4164</svg:desc>
              <text:p/>
            </draw:line>
            <draw:frame draw:name="P 4164" draw:style-name="gr12" draw:text-style-name="P10" draw:layer="layout" svg:width="1.044cm" svg:height="1.187cm" svg:x="14.844cm" svg:y="23.298cm">
              <draw:text-box>
                <text:p text:style-name="P9"><text:s text:c="4"/>24</text:p>
              </draw:text-box>
            </draw:frame>
            <draw:frame draw:name="P 4164" draw:style-name="gr11" draw:text-style-name="P10" draw:layer="layout" svg:width="1.179cm" svg:height="1.187cm" svg:x="19.163cm" svg:y="23.138cm">
              <draw:text-box>
                <text:p text:style-name="P9">31 <text:s text:c="5"/></text:p>
              </draw:text-box>
            </draw:frame>
            <draw:line draw:name="P 4164" draw:style-name="gr23" draw:text-style-name="P8" draw:layer="layout" svg:x1="15.316cm" svg:y1="23.348cm" svg:x2="19.702cm" svg:y2="23.588cm">
              <svg:desc>P 4164</svg:desc>
              <text:p text:style-name="P11"><text:s text:c="3"/>P 4164</text:p>
              <text:p text:style-name="P11"><text:span text:style-name="T1"/></text:p>
            </draw:line>
            <draw:line draw:name="P 4164" draw:style-name="gr22" draw:text-style-name="P5" draw:layer="layout" svg:x1="19.702cm" svg:y1="23.488cm" svg:x2="19.702cm" svg:y2="23.688cm">
              <svg:desc>P 4164</svg:desc>
              <text:p/>
            </draw:line>
          </draw:g>
          <draw:g draw:name="P 4165">
            <draw:line draw:name="P 4165" draw:style-name="gr22" draw:text-style-name="P5" draw:layer="layout" svg:x1="19.702cm" svg:y1="22.768cm" svg:x2="19.702cm" svg:y2="22.968cm">
              <svg:desc>P 4165</svg:desc>
              <text:p/>
            </draw:line>
            <draw:frame draw:name="P 4165" draw:style-name="gr11" draw:text-style-name="P10" draw:layer="layout" svg:width="1.179cm" svg:height="1.187cm" svg:x="19.163cm" svg:y="22.818cm">
              <draw:text-box>
                <text:p text:style-name="P9">10 <text:s text:c="5"/></text:p>
              </draw:text-box>
            </draw:frame>
            <draw:frame draw:name="P 4165" draw:style-name="gr12" draw:text-style-name="P10" draw:layer="layout" svg:width="1.044cm" svg:height="1.187cm" svg:x="15.144cm" svg:y="22.658cm">
              <draw:text-box>
                <text:p text:style-name="P9"><text:s text:c="4"/>17</text:p>
              </draw:text-box>
            </draw:frame>
            <draw:line draw:name="P 4165" draw:style-name="gr23" draw:text-style-name="P8" draw:layer="layout" svg:x1="15.616cm" svg:y1="23.108cm" svg:x2="19.702cm" svg:y2="22.868cm">
              <svg:desc>P 4165</svg:desc>
              <text:p text:style-name="P11">P 4165 <text:s text:c="2"/></text:p>
              <text:p text:style-name="P11"><text:span text:style-name="T1"/></text:p>
            </draw:line>
            <draw:line draw:name="P 4165" draw:style-name="gr22" draw:text-style-name="P5" draw:layer="layout" svg:x1="15.616cm" svg:y1="23.108cm" svg:x2="15.616cm" svg:y2="23.245cm">
              <svg:desc>P 4165</svg:desc>
              <text:p/>
            </draw:line>
            <draw:frame draw:name="P 4165" draw:style-name="gr11" draw:text-style-name="P10" draw:layer="layout" svg:width="1.179cm" svg:height="1.187cm" svg:x="15.077cm" svg:y="23.195cm">
              <draw:text-box>
                <text:p text:style-name="P9">21 <text:s text:c="5"/></text:p>
              </draw:text-box>
            </draw:frame>
            <draw:frame draw:name="P 4165" draw:style-name="gr12" draw:text-style-name="P10" draw:layer="layout" svg:width="1.044cm" svg:height="1.187cm" svg:x="12.558cm" svg:y="22.967cm">
              <draw:text-box>
                <text:p text:style-name="P9"><text:s text:c="4"/>26</text:p>
              </draw:text-box>
            </draw:frame>
            <draw:line draw:name="P 4165" draw:style-name="gr23" draw:text-style-name="P8" draw:layer="layout" svg:x1="13.03cm" svg:y1="23.417cm" svg:x2="15.616cm" svg:y2="23.245cm">
              <svg:desc>P 4165</svg:desc>
              <text:p text:style-name="P11">P 4165 <text:s text:c="2"/></text:p>
              <text:p text:style-name="P11"><text:span text:style-name="T1"/></text:p>
            </draw:line>
            <draw:line draw:name="P 4165" draw:style-name="gr22" draw:text-style-name="P5" draw:layer="layout" svg:x1="13.03cm" svg:y1="23.317cm" svg:x2="13.03cm" svg:y2="23.517cm">
              <svg:desc>P 4165</svg:desc>
              <text:p/>
            </draw:line>
          </draw:g>
          <draw:g draw:name="P 4166">
            <draw:line draw:name="P 4166" draw:style-name="gr22" draw:text-style-name="P5" draw:layer="layout" svg:x1="12.73cm" svg:y1="25.272cm" svg:x2="12.73cm" svg:y2="25.472cm">
              <svg:desc>P 4166</svg:desc>
              <text:p/>
            </draw:line>
            <draw:frame draw:name="P 4166" draw:style-name="gr12" draw:text-style-name="P10" draw:layer="layout" svg:width="1.044cm" svg:height="1.187cm" svg:x="12.258cm" svg:y="25.322cm">
              <draw:text-box>
                <text:p text:style-name="P9"><text:s text:c="4"/>23</text:p>
              </draw:text-box>
            </draw:frame>
            <draw:frame draw:name="P 4166" draw:style-name="gr11" draw:text-style-name="P10" draw:layer="layout" svg:width="1.179cm" svg:height="1.187cm" svg:x="14.777cm" svg:y="25.094cm">
              <draw:text-box>
                <text:p text:style-name="P9">28 <text:s text:c="5"/></text:p>
              </draw:text-box>
            </draw:frame>
            <draw:line draw:name="P 4166" draw:style-name="gr23" draw:text-style-name="P8" draw:layer="layout" svg:x1="12.73cm" svg:y1="25.372cm" svg:x2="15.316cm" svg:y2="25.544cm">
              <svg:desc>P 4166</svg:desc>
              <text:p text:style-name="P11"><text:s text:c="3"/>P 4166</text:p>
              <text:p text:style-name="P11"><text:span text:style-name="T1"/></text:p>
            </draw:line>
            <draw:line draw:name="P 4166" draw:style-name="gr22" draw:text-style-name="P5" draw:layer="layout" svg:x1="15.316cm" svg:y1="25.544cm" svg:x2="15.316cm" svg:y2="25.681cm">
              <svg:desc>P 4166</svg:desc>
              <text:p/>
            </draw:line>
            <draw:frame draw:name="P 4166" draw:style-name="gr12" draw:text-style-name="P10" draw:layer="layout" svg:width="1.044cm" svg:height="1.187cm" svg:x="14.844cm" svg:y="25.631cm">
              <draw:text-box>
                <text:p text:style-name="P9"><text:s text:c="4"/>32</text:p>
              </draw:text-box>
            </draw:frame>
            <draw:frame draw:name="P 4166" draw:style-name="gr11" draw:text-style-name="P10" draw:layer="layout" svg:width="1.179cm" svg:height="1.187cm" svg:x="19.163cm" svg:y="25.471cm">
              <draw:text-box>
                <text:p text:style-name="P9">39 <text:s text:c="5"/></text:p>
              </draw:text-box>
            </draw:frame>
            <draw:line draw:name="P 4166" draw:style-name="gr23" draw:text-style-name="P8" draw:layer="layout" svg:x1="15.316cm" svg:y1="25.681cm" svg:x2="19.702cm" svg:y2="25.921cm">
              <svg:desc>P 4166</svg:desc>
              <text:p text:style-name="P11"><text:s text:c="3"/>P 4166</text:p>
              <text:p text:style-name="P11"><text:span text:style-name="T1"/></text:p>
            </draw:line>
            <draw:line draw:name="P 4166" draw:style-name="gr22" draw:text-style-name="P5" draw:layer="layout" svg:x1="19.702cm" svg:y1="25.821cm" svg:x2="19.702cm" svg:y2="26.021cm">
              <svg:desc>P 4166</svg:desc>
              <text:p/>
            </draw:line>
          </draw:g>
          <draw:g draw:name="P 4167">
            <draw:line draw:name="P 4167" draw:style-name="gr22" draw:text-style-name="P5" draw:layer="layout" svg:x1="19.702cm" svg:y1="24.826cm" svg:x2="19.702cm" svg:y2="25.026cm">
              <svg:desc>P 4167</svg:desc>
              <text:p/>
            </draw:line>
            <draw:frame draw:name="P 4167" draw:style-name="gr11" draw:text-style-name="P10" draw:layer="layout" svg:width="1.179cm" svg:height="1.187cm" svg:x="19.163cm" svg:y="24.876cm">
              <draw:text-box>
                <text:p text:style-name="P9">10 <text:s text:c="5"/></text:p>
              </draw:text-box>
            </draw:frame>
            <draw:frame draw:name="P 4167" draw:style-name="gr12" draw:text-style-name="P10" draw:layer="layout" svg:width="1.044cm" svg:height="1.187cm" svg:x="15.144cm" svg:y="24.716cm">
              <draw:text-box>
                <text:p text:style-name="P9"><text:s text:c="4"/>17</text:p>
              </draw:text-box>
            </draw:frame>
            <draw:line draw:name="P 4167" draw:style-name="gr23" draw:text-style-name="P8" draw:layer="layout" svg:x1="15.616cm" svg:y1="25.166cm" svg:x2="19.702cm" svg:y2="24.926cm">
              <svg:desc>P 4167</svg:desc>
              <text:p text:style-name="P11">P 4167 <text:s text:c="2"/></text:p>
              <text:p text:style-name="P11"><text:span text:style-name="T1"/></text:p>
            </draw:line>
            <draw:line draw:name="P 4167" draw:style-name="gr22" draw:text-style-name="P5" draw:layer="layout" svg:x1="15.616cm" svg:y1="25.166cm" svg:x2="15.616cm" svg:y2="25.407cm">
              <svg:desc>P 4167</svg:desc>
              <text:p/>
            </draw:line>
            <draw:frame draw:name="P 4167" draw:style-name="gr11" draw:text-style-name="P10" draw:layer="layout" svg:width="1.179cm" svg:height="1.187cm" svg:x="15.077cm" svg:y="25.357cm">
              <draw:text-box>
                <text:p text:style-name="P9">24 <text:s text:c="5"/></text:p>
              </draw:text-box>
            </draw:frame>
            <draw:frame draw:name="P 4167" draw:style-name="gr12" draw:text-style-name="P10" draw:layer="layout" svg:width="1.044cm" svg:height="1.187cm" svg:x="12.558cm" svg:y="25.128cm">
              <draw:text-box>
                <text:p text:style-name="P9"><text:s text:c="4"/>29</text:p>
              </draw:text-box>
            </draw:frame>
            <draw:line draw:name="P 4167" draw:style-name="gr23" draw:text-style-name="P8" draw:layer="layout" svg:x1="13.03cm" svg:y1="25.578cm" svg:x2="15.616cm" svg:y2="25.407cm">
              <svg:desc>P 4167</svg:desc>
              <text:p text:style-name="P11">P 4167 <text:s text:c="2"/></text:p>
              <text:p text:style-name="P11"><text:span text:style-name="T1"/></text:p>
            </draw:line>
            <draw:line draw:name="P 4167" draw:style-name="gr22" draw:text-style-name="P5" draw:layer="layout" svg:x1="13.03cm" svg:y1="25.478cm" svg:x2="13.03cm" svg:y2="25.678cm">
              <svg:desc>P 4167</svg:desc>
              <text:p/>
            </draw:line>
          </draw:g>
          <draw:g draw:name="P 4432 [Sa]">
            <draw:line draw:name="P 4432 [Sa]" draw:style-name="gr22" draw:text-style-name="P5" draw:layer="layout" svg:x1="13.03cm" svg:y1="3.9cm" svg:x2="13.03cm" svg:y2="4.1cm">
              <svg:desc>P 4432 [Sa]</svg:desc>
              <text:p/>
            </draw:line>
            <draw:frame draw:name="P 4432 [Sa]" draw:style-name="gr12" draw:text-style-name="P10" draw:layer="layout" svg:width="1.044cm" svg:height="1.187cm" svg:x="12.558cm" svg:y="3.95cm">
              <draw:text-box>
                <text:p text:style-name="P9"><text:s text:c="4"/>00</text:p>
              </draw:text-box>
            </draw:frame>
            <draw:frame draw:name="P 4432 [Sa]" draw:style-name="gr11" draw:text-style-name="P10" draw:layer="layout" svg:width="1.179cm" svg:height="1.187cm" svg:x="14.777cm" svg:y="3.722cm">
              <draw:text-box>
                <text:p text:style-name="P9">05 <text:s text:c="5"/></text:p>
              </draw:text-box>
            </draw:frame>
            <draw:line draw:name="P 4432 [Sa]" draw:style-name="gr23" draw:text-style-name="P8" draw:layer="layout" svg:x1="13.03cm" svg:y1="4cm" svg:x2="15.316cm" svg:y2="4.172cm">
              <svg:desc>P 4432 [Sa]</svg:desc>
              <text:p text:style-name="P11"><text:s text:c="3"/>P 4432 [Sa]</text:p>
              <text:p text:style-name="P11"><text:span text:style-name="T1"/></text:p>
            </draw:line>
            <draw:line draw:name="P 4432 [Sa]" draw:style-name="gr22" draw:text-style-name="P5" draw:layer="layout" svg:x1="15.316cm" svg:y1="4.172cm" svg:x2="15.316cm" svg:y2="4.377cm">
              <svg:desc>P 4432 [Sa]</svg:desc>
              <text:p/>
            </draw:line>
          </draw:g>
          <draw:g draw:name="P 4433 [Sa]">
            <draw:line draw:name="P 4433 [Sa]" draw:style-name="gr22" draw:text-style-name="P5" draw:layer="layout" svg:x1="15.616cm" svg:y1="8.769cm" svg:x2="15.616cm" svg:y2="8.906cm">
              <svg:desc>P 4433 [Sa]</svg:desc>
              <text:p/>
            </draw:line>
            <draw:frame draw:name="P 4433 [Sa]" draw:style-name="gr11" draw:text-style-name="P10" draw:layer="layout" svg:width="1.179cm" svg:height="1.187cm" svg:x="15.077cm" svg:y="8.856cm">
              <draw:text-box>
                <text:p text:style-name="P9">23 <text:s text:c="5"/></text:p>
              </draw:text-box>
            </draw:frame>
            <draw:frame draw:name="P 4433 [Sa]" draw:style-name="gr12" draw:text-style-name="P10" draw:layer="layout" svg:width="1.044cm" svg:height="1.187cm" svg:x="12.258cm" svg:y="8.627cm">
              <draw:text-box>
                <text:p text:style-name="P9"><text:s text:c="4"/>28</text:p>
              </draw:text-box>
            </draw:frame>
            <draw:line draw:name="P 4433 [Sa]" draw:style-name="gr23" draw:text-style-name="P8" draw:layer="layout" svg:x1="12.73cm" svg:y1="9.077cm" svg:x2="15.616cm" svg:y2="8.906cm">
              <svg:desc>P 4433 [Sa]</svg:desc>
              <text:p text:style-name="P11">P 4433 [Sa] <text:s text:c="2"/></text:p>
              <text:p text:style-name="P11"><text:span text:style-name="T1"/></text:p>
            </draw:line>
            <draw:line draw:name="P 4433 [Sa]" draw:style-name="gr22" draw:text-style-name="P5" draw:layer="layout" svg:x1="12.73cm" svg:y1="8.977cm" svg:x2="12.73cm" svg:y2="9.177cm">
              <svg:desc>P 4433 [Sa]</svg:desc>
              <text:p/>
            </draw:line>
            <draw:frame draw:name="P 4433 [Sa]" draw:style-name="gr12" draw:text-style-name="P10" draw:layer="layout" svg:width="1.044cm" svg:height="1.187cm" svg:x="10.572cm" svg:y="8.833cm">
              <draw:text-box>
                <text:p text:style-name="P9"><text:s text:c="4"/>34</text:p>
              </draw:text-box>
            </draw:frame>
            <draw:line draw:name="P 4433 [Sa]" draw:style-name="gr23" draw:text-style-name="P8" draw:layer="layout" svg:x1="11.044cm" svg:y1="9.283cm" svg:x2="12.73cm" svg:y2="9.077cm">
              <svg:desc>P 4433 [Sa]</svg:desc>
              <text:p text:style-name="P11">P 4433 [Sa] <text:s text:c="2"/></text:p>
              <text:p text:style-name="P11"><text:span text:style-name="T1"/></text:p>
            </draw:line>
            <draw:line draw:name="P 4433 [Sa]" draw:style-name="gr22" draw:text-style-name="P5" draw:layer="layout" svg:x1="11.044cm" svg:y1="9.283cm" svg:x2="11.044cm" svg:y2="9.42cm">
              <svg:desc>P 4433 [Sa]</svg:desc>
              <text:p/>
            </draw:line>
            <draw:frame draw:name="P 4433 [Sa]" draw:style-name="gr11" draw:text-style-name="P10" draw:layer="layout" svg:width="1.179cm" svg:height="1.187cm" svg:x="10.505cm" svg:y="9.37cm">
              <draw:text-box>
                <text:p text:style-name="P9">38 <text:s text:c="5"/></text:p>
              </draw:text-box>
            </draw:frame>
            <draw:frame draw:name="P 4433 [Sa]" draw:style-name="gr12" draw:text-style-name="P10" draw:layer="layout" svg:width="1.044cm" svg:height="1.187cm" svg:x="7.986cm" svg:y="9.245cm">
              <draw:text-box>
                <text:p text:style-name="P9"><text:s text:c="4"/>46</text:p>
              </draw:text-box>
            </draw:frame>
            <draw:line draw:name="P 4433 [Sa]" draw:style-name="gr23" draw:text-style-name="P8" draw:layer="layout" svg:x1="8.458cm" svg:y1="9.695cm" svg:x2="11.044cm" svg:y2="9.42cm">
              <svg:desc>P 4433 [Sa]</svg:desc>
              <text:p text:style-name="P11">P 4433 [Sa] <text:s text:c="2"/></text:p>
              <text:p text:style-name="P11"><text:span text:style-name="T1"/></text:p>
            </draw:line>
            <draw:line draw:name="P 4433 [Sa]" draw:style-name="gr22" draw:text-style-name="P5" draw:layer="layout" svg:x1="8.458cm" svg:y1="9.595cm" svg:x2="8.458cm" svg:y2="9.795cm">
              <svg:desc>P 4433 [Sa]</svg:desc>
              <text:p/>
            </draw:line>
          </draw:g>
          <draw:g draw:name="P 4434 [Sa]">
            <draw:line draw:name="P 4434 [Sa]" draw:style-name="gr22" draw:text-style-name="P5" draw:layer="layout" svg:x1="8.458cm" svg:y1="21.876cm" svg:x2="8.458cm" svg:y2="22.076cm">
              <svg:desc>P 4434 [Sa]</svg:desc>
              <text:p/>
            </draw:line>
            <draw:frame draw:name="P 4434 [Sa]" draw:style-name="gr12" draw:text-style-name="P10" draw:layer="layout" svg:width="1.044cm" svg:height="1.187cm" svg:x="7.986cm" svg:y="21.926cm">
              <draw:text-box>
                <text:p text:style-name="P9"><text:s text:c="4"/>44</text:p>
              </draw:text-box>
            </draw:frame>
            <draw:frame draw:name="P 4434 [Sa]" draw:style-name="gr11" draw:text-style-name="P10" draw:layer="layout" svg:width="1.179cm" svg:height="1.187cm" svg:x="10.505cm" svg:y="21.801cm">
              <draw:text-box>
                <text:p text:style-name="P9">52 <text:s text:c="5"/></text:p>
              </draw:text-box>
            </draw:frame>
            <draw:line draw:name="P 4434 [Sa]" draw:style-name="gr23" draw:text-style-name="P8" draw:layer="layout" svg:x1="8.458cm" svg:y1="21.976cm" svg:x2="11.044cm" svg:y2="22.251cm">
              <svg:desc>P 4434 [Sa]</svg:desc>
              <text:p text:style-name="P11"><text:s text:c="3"/>P 4434 [Sa]</text:p>
              <text:p text:style-name="P11"><text:span text:style-name="T1"/></text:p>
            </draw:line>
            <draw:line draw:name="P 4434 [Sa]" draw:style-name="gr22" draw:text-style-name="P5" draw:layer="layout" svg:x1="11.044cm" svg:y1="22.251cm" svg:x2="11.044cm" svg:y2="22.388cm">
              <svg:desc>P 4434 [Sa]</svg:desc>
              <text:p/>
            </draw:line>
            <draw:frame draw:name="P 4434 [Sa]" draw:style-name="gr12" draw:text-style-name="P10" draw:layer="layout" svg:width="1.044cm" svg:height="1.187cm" svg:x="10.572cm" svg:y="22.338cm">
              <draw:text-box>
                <text:p text:style-name="P9"><text:s text:c="4"/>56</text:p>
              </draw:text-box>
            </draw:frame>
            <draw:frame draw:name="P 4434 [Sa]" draw:style-name="gr11" draw:text-style-name="P10" draw:layer="layout" svg:width="1.179cm" svg:height="1.187cm" svg:x="12.191cm" svg:y="22.144cm">
              <draw:text-box>
                <text:p text:style-name="P9">02 <text:s text:c="5"/></text:p>
              </draw:text-box>
            </draw:frame>
            <draw:line draw:name="P 4434 [Sa]" draw:style-name="gr23" draw:text-style-name="P8" draw:layer="layout" svg:x1="11.044cm" svg:y1="22.388cm" svg:x2="12.73cm" svg:y2="22.594cm">
              <svg:desc>P 4434 [Sa]</svg:desc>
              <text:p text:style-name="P11"><text:s text:c="3"/>P 4434 [Sa]</text:p>
              <text:p text:style-name="P11"><text:span text:style-name="T1"/></text:p>
            </draw:line>
            <draw:line draw:name="P 4434 [Sa]" draw:style-name="gr22" draw:text-style-name="P5" draw:layer="layout" svg:x1="12.73cm" svg:y1="22.494cm" svg:x2="12.73cm" svg:y2="22.694cm">
              <svg:desc>P 4434 [Sa]</svg:desc>
              <text:p/>
            </draw:line>
            <draw:frame draw:name="P 4434 [Sa]" draw:style-name="gr11" draw:text-style-name="P10" draw:layer="layout" svg:width="1.179cm" svg:height="1.187cm" svg:x="14.477cm" svg:y="22.315cm">
              <draw:text-box>
                <text:p text:style-name="P9">07 <text:s text:c="5"/></text:p>
              </draw:text-box>
            </draw:frame>
            <draw:line draw:name="P 4434 [Sa]" draw:style-name="gr23" draw:text-style-name="P8" draw:layer="layout" svg:x1="12.73cm" svg:y1="22.594cm" svg:x2="15.016cm" svg:y2="22.765cm">
              <svg:desc>P 4434 [Sa]</svg:desc>
              <text:p text:style-name="P11"><text:s text:c="3"/>P 4434 [Sa]</text:p>
              <text:p text:style-name="P11"><text:span text:style-name="T1"/></text:p>
            </draw:line>
            <draw:line draw:name="P 4434 [Sa]" draw:style-name="gr22" draw:text-style-name="P5" draw:layer="layout" svg:x1="15.016cm" svg:y1="22.765cm" svg:x2="15.016cm" svg:y2="23.588cm">
              <svg:desc>P 4434 [Sa]</svg:desc>
              <text:p/>
            </draw:line>
          </draw:g>
          <draw:g draw:name="P 4435 [Sa]">
            <draw:line draw:name="P 4435 [Sa]" draw:style-name="gr22" draw:text-style-name="P5" draw:layer="layout" svg:x1="15.016cm" svg:y1="25.338cm" svg:x2="15.016cm" svg:y2="25.715cm">
              <svg:desc>P 4435 [Sa]</svg:desc>
              <text:p/>
            </draw:line>
            <draw:frame draw:name="P 4435 [Sa]" draw:style-name="gr11" draw:text-style-name="P10" draw:layer="layout" svg:width="1.179cm" svg:height="1.187cm" svg:x="14.477cm" svg:y="25.665cm">
              <draw:text-box>
                <text:p text:style-name="P9">33 <text:s text:c="5"/></text:p>
              </draw:text-box>
            </draw:frame>
            <draw:frame draw:name="P 4435 [Sa]" draw:style-name="gr12" draw:text-style-name="P10" draw:layer="layout" svg:width="1.044cm" svg:height="1.187cm" svg:x="12.258cm" svg:y="25.437cm">
              <draw:text-box>
                <text:p text:style-name="P9"><text:s text:c="4"/>38</text:p>
              </draw:text-box>
            </draw:frame>
            <draw:line draw:name="P 4435 [Sa]" draw:style-name="gr23" draw:text-style-name="P8" draw:layer="layout" svg:x1="12.73cm" svg:y1="25.887cm" svg:x2="15.016cm" svg:y2="25.715cm">
              <svg:desc>P 4435 [Sa]</svg:desc>
              <text:p text:style-name="P11">P 4435 [Sa] <text:s text:c="2"/></text:p>
              <text:p text:style-name="P11"><text:span text:style-name="T1"/></text:p>
            </draw:line>
            <draw:line draw:name="P 4435 [Sa]" draw:style-name="gr22" draw:text-style-name="P5" draw:layer="layout" svg:x1="12.73cm" svg:y1="25.787cm" svg:x2="12.73cm" svg:y2="25.987cm">
              <svg:desc>P 4435 [Sa]</svg:desc>
              <text:p/>
            </draw:line>
            <draw:frame draw:name="P 4435 [Sa]" draw:style-name="gr12" draw:text-style-name="P10" draw:layer="layout" svg:width="1.044cm" svg:height="1.187cm" svg:x="10.572cm" svg:y="25.643cm">
              <draw:text-box>
                <text:p text:style-name="P9"><text:s text:c="4"/>44</text:p>
              </draw:text-box>
            </draw:frame>
            <draw:line draw:name="P 4435 [Sa]" draw:style-name="gr23" draw:text-style-name="P8" draw:layer="layout" svg:x1="11.044cm" svg:y1="26.093cm" svg:x2="12.73cm" svg:y2="25.887cm">
              <svg:desc>P 4435 [Sa]</svg:desc>
              <text:p text:style-name="P11">P 4435 [Sa] <text:s text:c="2"/></text:p>
              <text:p text:style-name="P11"><text:span text:style-name="T1"/></text:p>
            </draw:line>
            <draw:line draw:name="P 4435 [Sa]" draw:style-name="gr22" draw:text-style-name="P5" draw:layer="layout" svg:x1="11.044cm" svg:y1="26.093cm" svg:x2="11.044cm" svg:y2="26.23cm">
              <svg:desc>P 4435 [Sa]</svg:desc>
              <text:p/>
            </draw:line>
            <draw:frame draw:name="P 4435 [Sa]" draw:style-name="gr11" draw:text-style-name="P10" draw:layer="layout" svg:width="1.179cm" svg:height="1.187cm" svg:x="10.505cm" svg:y="26.18cm">
              <draw:text-box>
                <text:p text:style-name="P9">48 <text:s text:c="5"/></text:p>
              </draw:text-box>
            </draw:frame>
            <draw:frame draw:name="P 4435 [Sa]" draw:style-name="gr12" draw:text-style-name="P10" draw:layer="layout" svg:width="1.044cm" svg:height="1.187cm" svg:x="7.986cm" svg:y="26.055cm">
              <draw:text-box>
                <text:p text:style-name="P9"><text:s text:c="4"/>56</text:p>
              </draw:text-box>
            </draw:frame>
            <draw:line draw:name="P 4435 [Sa]" draw:style-name="gr23" draw:text-style-name="P8" draw:layer="layout" svg:x1="8.458cm" svg:y1="26.505cm" svg:x2="11.044cm" svg:y2="26.23cm">
              <svg:desc>P 4435 [Sa]</svg:desc>
              <text:p text:style-name="P11">P 4435 [Sa] <text:s text:c="2"/></text:p>
              <text:p text:style-name="P11"><text:span text:style-name="T1"/></text:p>
            </draw:line>
            <draw:line draw:name="P 4435 [Sa]" draw:style-name="gr22" draw:text-style-name="P5" draw:layer="layout" svg:x1="8.458cm" svg:y1="26.405cm" svg:x2="8.458cm" svg:y2="26.605cm">
              <svg:desc>P 4435 [Sa]</svg:desc>
              <text:p/>
            </draw:line>
          </draw:g>
          <draw:g draw:name="P 4436 [Mi,Sa]">
            <draw:line draw:name="P 4436 [Mi,Sa]" draw:style-name="gr22" draw:text-style-name="P5" draw:layer="layout" svg:x1="8.458cm" svg:y1="11.619cm" svg:x2="8.458cm" svg:y2="11.819cm">
              <svg:desc>P 4436 [Mi,Sa]</svg:desc>
              <text:p/>
            </draw:line>
            <draw:frame draw:name="P 4436 [Mi,Sa]" draw:style-name="gr12" draw:text-style-name="P10" draw:layer="layout" svg:width="1.044cm" svg:height="1.187cm" svg:x="7.986cm" svg:y="11.669cm">
              <draw:text-box>
                <text:p text:style-name="P9"><text:s text:c="4"/>45</text:p>
              </draw:text-box>
            </draw:frame>
            <draw:frame draw:name="P 4436 [Mi,Sa]" draw:style-name="gr11" draw:text-style-name="P10" draw:layer="layout" svg:width="1.179cm" svg:height="1.187cm" svg:x="10.505cm" svg:y="11.543cm">
              <draw:text-box>
                <text:p text:style-name="P9">53 <text:s text:c="5"/></text:p>
              </draw:text-box>
            </draw:frame>
            <draw:line draw:name="P 4436 [Mi,Sa]" draw:style-name="gr23" draw:text-style-name="P8" draw:layer="layout" svg:x1="8.458cm" svg:y1="11.719cm" svg:x2="11.044cm" svg:y2="11.993cm">
              <svg:desc>P 4436 [Mi,Sa]</svg:desc>
              <text:p text:style-name="P11"><text:s text:c="3"/>P 4436 [Mi,Sa]</text:p>
              <text:p text:style-name="P11"><text:span text:style-name="T1"/></text:p>
            </draw:line>
            <draw:line draw:name="P 4436 [Mi,Sa]" draw:style-name="gr22" draw:text-style-name="P5" draw:layer="layout" svg:x1="11.044cm" svg:y1="11.993cm" svg:x2="11.044cm" svg:y2="12.13cm">
              <svg:desc>P 4436 [Mi,Sa]</svg:desc>
              <text:p/>
            </draw:line>
            <draw:frame draw:name="P 4436 [Mi,Sa]" draw:style-name="gr12" draw:text-style-name="P10" draw:layer="layout" svg:width="1.044cm" svg:height="1.187cm" svg:x="10.572cm" svg:y="12.08cm">
              <draw:text-box>
                <text:p text:style-name="P9"><text:s text:c="4"/>57</text:p>
              </draw:text-box>
            </draw:frame>
            <draw:frame draw:name="P 4436 [Mi,Sa]" draw:style-name="gr11" draw:text-style-name="P10" draw:layer="layout" svg:width="1.179cm" svg:height="1.187cm" svg:x="12.191cm" svg:y="11.886cm">
              <draw:text-box>
                <text:p text:style-name="P9">03 <text:s text:c="5"/></text:p>
              </draw:text-box>
            </draw:frame>
            <draw:line draw:name="P 4436 [Mi,Sa]" draw:style-name="gr23" draw:text-style-name="P8" draw:layer="layout" svg:x1="11.044cm" svg:y1="12.13cm" svg:x2="12.73cm" svg:y2="12.336cm">
              <svg:desc>P 4436 [Mi,Sa]</svg:desc>
              <text:p text:style-name="P11"><text:s text:c="3"/>P 4436 [Mi,Sa]</text:p>
              <text:p text:style-name="P11"><text:span text:style-name="T1"/></text:p>
            </draw:line>
            <draw:line draw:name="P 4436 [Mi,Sa]" draw:style-name="gr22" draw:text-style-name="P5" draw:layer="layout" svg:x1="12.73cm" svg:y1="12.236cm" svg:x2="12.73cm" svg:y2="12.436cm">
              <svg:desc>P 4436 [Mi,Sa]</svg:desc>
              <text:p/>
            </draw:line>
            <draw:frame draw:name="P 4436 [Mi,Sa]" draw:style-name="gr11" draw:text-style-name="P10" draw:layer="layout" svg:width="1.179cm" svg:height="1.187cm" svg:x="14.777cm" svg:y="12.058cm">
              <draw:text-box>
                <text:p text:style-name="P9">08 <text:s text:c="5"/></text:p>
              </draw:text-box>
            </draw:frame>
            <draw:line draw:name="P 4436 [Mi,Sa]" draw:style-name="gr23" draw:text-style-name="P8" draw:layer="layout" svg:x1="12.73cm" svg:y1="12.336cm" svg:x2="15.316cm" svg:y2="12.508cm">
              <svg:desc>P 4436 [Mi,Sa]</svg:desc>
              <text:p text:style-name="P11"><text:s text:c="3"/>P 4436 [Mi,Sa]</text:p>
              <text:p text:style-name="P11"><text:span text:style-name="T1"/></text:p>
            </draw:line>
            <draw:line draw:name="P 4436 [Mi,Sa]" draw:style-name="gr22" draw:text-style-name="P5" draw:layer="layout" svg:x1="15.316cm" svg:y1="12.508cm" svg:x2="15.316cm" svg:y2="12.645cm">
              <svg:desc>P 4436 [Mi,Sa]</svg:desc>
              <text:p/>
            </draw:line>
          </draw:g>
          <draw:g draw:name="P 4437 [Mi,Sa]">
            <draw:line draw:name="P 4437 [Mi,Sa]" draw:style-name="gr22" draw:text-style-name="P5" draw:layer="layout" svg:x1="15.616cm" svg:y1="17.791cm" svg:x2="15.616cm" svg:y2="17.928cm">
              <svg:desc>P 4437 [Mi,Sa]</svg:desc>
              <text:p/>
            </draw:line>
            <draw:frame draw:name="P 4437 [Mi,Sa]" draw:style-name="gr11" draw:text-style-name="P10" draw:layer="layout" svg:width="1.179cm" svg:height="1.187cm" svg:x="15.077cm" svg:y="17.878cm">
              <draw:text-box>
                <text:p text:style-name="P9">46 <text:s text:c="5"/></text:p>
              </draw:text-box>
            </draw:frame>
            <draw:frame draw:name="P 4437 [Mi,Sa]" draw:style-name="gr12" draw:text-style-name="P10" draw:layer="layout" svg:width="1.044cm" svg:height="1.187cm" svg:x="12.558cm" svg:y="17.649cm">
              <draw:text-box>
                <text:p text:style-name="P9"><text:s text:c="4"/>51</text:p>
              </draw:text-box>
            </draw:frame>
            <draw:line draw:name="P 4437 [Mi,Sa]" draw:style-name="gr23" draw:text-style-name="P8" draw:layer="layout" svg:x1="13.03cm" svg:y1="18.099cm" svg:x2="15.616cm" svg:y2="17.928cm">
              <svg:desc>P 4437 [Mi,Sa]</svg:desc>
              <text:p text:style-name="P11">P 4437 [Mi,Sa] <text:s text:c="2"/></text:p>
              <text:p text:style-name="P11"><text:span text:style-name="T1"/></text:p>
            </draw:line>
            <draw:line draw:name="P 4437 [Mi,Sa]" draw:style-name="gr22" draw:text-style-name="P5" draw:layer="layout" svg:x1="13.03cm" svg:y1="17.999cm" svg:x2="13.03cm" svg:y2="18.199cm">
              <svg:desc>P 4437 [Mi,Sa]</svg:desc>
              <text:p/>
            </draw:line>
            <draw:frame draw:name="P 4437 [Mi,Sa]" draw:style-name="gr12" draw:text-style-name="P10" draw:layer="layout" svg:width="1.044cm" svg:height="1.187cm" svg:x="10.572cm" svg:y="17.855cm">
              <draw:text-box>
                <text:p text:style-name="P9"><text:s text:c="4"/>57</text:p>
              </draw:text-box>
            </draw:frame>
            <draw:line draw:name="P 4437 [Mi,Sa]" draw:style-name="gr23" draw:text-style-name="P8" draw:layer="layout" svg:x1="11.044cm" svg:y1="18.305cm" svg:x2="13.03cm" svg:y2="18.099cm">
              <svg:desc>P 4437 [Mi,Sa]</svg:desc>
              <text:p text:style-name="P11">P 4437 [Mi,Sa] <text:s text:c="2"/></text:p>
              <text:p text:style-name="P11"><text:span text:style-name="T1"/></text:p>
            </draw:line>
            <draw:line draw:name="P 4437 [Mi,Sa]" draw:style-name="gr22" draw:text-style-name="P5" draw:layer="layout" svg:x1="11.044cm" svg:y1="18.305cm" svg:x2="11.044cm" svg:y2="18.442cm">
              <svg:desc>P 4437 [Mi,Sa]</svg:desc>
              <text:p/>
            </draw:line>
            <draw:frame draw:name="P 4437 [Mi,Sa]" draw:style-name="gr11" draw:text-style-name="P10" draw:layer="layout" svg:width="1.179cm" svg:height="1.187cm" svg:x="10.505cm" svg:y="18.392cm">
              <draw:text-box>
                <text:p text:style-name="P9">01 <text:s text:c="5"/></text:p>
              </draw:text-box>
            </draw:frame>
            <draw:frame draw:name="P 4437 [Mi,Sa]" draw:style-name="gr12" draw:text-style-name="P10" draw:layer="layout" svg:width="1.044cm" svg:height="1.187cm" svg:x="7.986cm" svg:y="18.267cm">
              <draw:text-box>
                <text:p text:style-name="P9"><text:s text:c="4"/>09</text:p>
              </draw:text-box>
            </draw:frame>
            <draw:line draw:name="P 4437 [Mi,Sa]" draw:style-name="gr23" draw:text-style-name="P8" draw:layer="layout" svg:x1="8.458cm" svg:y1="18.717cm" svg:x2="11.044cm" svg:y2="18.442cm">
              <svg:desc>P 4437 [Mi,Sa]</svg:desc>
              <text:p text:style-name="P11">P 4437 [Mi,Sa] <text:s text:c="2"/></text:p>
              <text:p text:style-name="P11"><text:span text:style-name="T1"/></text:p>
            </draw:line>
            <draw:line draw:name="P 4437 [Mi,Sa]" draw:style-name="gr22" draw:text-style-name="P5" draw:layer="layout" svg:x1="8.458cm" svg:y1="18.617cm" svg:x2="8.458cm" svg:y2="18.817cm">
              <svg:desc>P 4437 [Mi,Sa]</svg:desc>
              <text:p/>
            </draw:line>
          </draw:g>
          <draw:g draw:name="P 4813">
            <draw:line draw:name="P 4813" draw:style-name="gr22" draw:text-style-name="P5" draw:layer="layout" svg:x1="15.616cm" svg:y1="4.274cm" svg:x2="15.616cm" svg:y2="4.549cm">
              <svg:desc>P 4813</svg:desc>
              <text:p/>
            </draw:line>
            <draw:frame draw:name="P 4813" draw:style-name="gr11" draw:text-style-name="P10" draw:layer="layout" svg:width="1.179cm" svg:height="1.187cm" svg:x="15.077cm" svg:y="4.499cm">
              <draw:text-box>
                <text:p text:style-name="P9">16 <text:s text:c="5"/></text:p>
              </draw:text-box>
            </draw:frame>
            <draw:frame draw:name="P 4813" draw:style-name="gr12" draw:text-style-name="P10" draw:layer="layout" svg:width="1.044cm" svg:height="1.187cm" svg:x="12.558cm" svg:y="4.305cm">
              <draw:text-box>
                <text:p text:style-name="P9"><text:s text:c="4"/>22</text:p>
              </draw:text-box>
            </draw:frame>
            <draw:line draw:name="P 4813" draw:style-name="gr23" draw:text-style-name="P8" draw:layer="layout" svg:x1="13.03cm" svg:y1="4.755cm" svg:x2="15.616cm" svg:y2="4.549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2" draw:text-style-name="P5" draw:layer="layout" svg:x1="13.03cm" svg:y1="4.655cm" svg:x2="13.03cm" svg:y2="4.855cm">
              <svg:desc>P 4813</svg:desc>
              <text:p/>
            </draw:line>
            <draw:frame draw:name="P 4813" draw:style-name="gr12" draw:text-style-name="P10" draw:layer="layout" svg:width="1.044cm" svg:height="1.187cm" svg:x="10.572cm" svg:y="4.51cm">
              <draw:text-box>
                <text:p text:style-name="P9"><text:s text:c="4"/>28</text:p>
              </draw:text-box>
            </draw:frame>
            <draw:line draw:name="P 4813" draw:style-name="gr23" draw:text-style-name="P8" draw:layer="layout" svg:x1="11.044cm" svg:y1="4.96cm" svg:x2="13.03cm" svg:y2="4.755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2" draw:text-style-name="P5" draw:layer="layout" svg:x1="11.044cm" svg:y1="4.96cm" svg:x2="11.044cm" svg:y2="5.098cm">
              <svg:desc>P 4813</svg:desc>
              <text:p/>
            </draw:line>
            <draw:frame draw:name="P 4813" draw:style-name="gr11" draw:text-style-name="P10" draw:layer="layout" svg:width="1.179cm" svg:height="1.187cm" svg:x="10.505cm" svg:y="5.048cm">
              <draw:text-box>
                <text:p text:style-name="P9">32 <text:s text:c="5"/></text:p>
              </draw:text-box>
            </draw:frame>
            <draw:frame draw:name="P 4813" draw:style-name="gr12" draw:text-style-name="P10" draw:layer="layout" svg:width="1.044cm" svg:height="1.187cm" svg:x="7.986cm" svg:y="4.922cm">
              <draw:text-box>
                <text:p text:style-name="P9"><text:s text:c="4"/>40</text:p>
              </draw:text-box>
            </draw:frame>
            <draw:line draw:name="P 4813" draw:style-name="gr23" draw:text-style-name="P8" draw:layer="layout" svg:x1="8.458cm" svg:y1="5.372cm" svg:x2="11.044cm" svg:y2="5.098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2" draw:text-style-name="P5" draw:layer="layout" svg:x1="8.458cm" svg:y1="5.272cm" svg:x2="8.458cm" svg:y2="5.472cm">
              <svg:desc>P 4813</svg:desc>
              <text:p/>
            </draw:line>
          </draw:g>
          <draw:g draw:name="P 4814">
            <draw:line draw:name="P 4814" draw:style-name="gr22" draw:text-style-name="P5" draw:layer="layout" svg:x1="8.458cm" svg:y1="6.301cm" svg:x2="8.458cm" svg:y2="6.501cm">
              <svg:desc>P 4814</svg:desc>
              <text:p/>
            </draw:line>
            <draw:frame draw:name="P 4814" draw:style-name="gr12" draw:text-style-name="P10" draw:layer="layout" svg:width="1.044cm" svg:height="1.187cm" svg:x="7.986cm" svg:y="6.351cm">
              <draw:text-box>
                <text:p text:style-name="P9"><text:s text:c="4"/>10</text:p>
              </draw:text-box>
            </draw:frame>
            <draw:frame draw:name="P 4814" draw:style-name="gr11" draw:text-style-name="P10" draw:layer="layout" svg:width="1.179cm" svg:height="1.187cm" svg:x="10.505cm" svg:y="6.226cm">
              <draw:text-box>
                <text:p text:style-name="P9">18 <text:s text:c="5"/></text:p>
              </draw:text-box>
            </draw:frame>
            <draw:line draw:name="P 4814" draw:style-name="gr23" draw:text-style-name="P8" draw:layer="layout" svg:x1="8.458cm" svg:y1="6.401cm" svg:x2="11.044cm" svg:y2="6.676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2" draw:text-style-name="P5" draw:layer="layout" svg:x1="11.044cm" svg:y1="6.676cm" svg:x2="11.044cm" svg:y2="6.813cm">
              <svg:desc>P 4814</svg:desc>
              <text:p/>
            </draw:line>
            <draw:frame draw:name="P 4814" draw:style-name="gr12" draw:text-style-name="P10" draw:layer="layout" svg:width="1.044cm" svg:height="1.187cm" svg:x="10.572cm" svg:y="6.763cm">
              <draw:text-box>
                <text:p text:style-name="P9"><text:s text:c="4"/>22</text:p>
              </draw:text-box>
            </draw:frame>
            <draw:frame draw:name="P 4814" draw:style-name="gr11" draw:text-style-name="P10" draw:layer="layout" svg:width="1.179cm" svg:height="1.187cm" svg:x="12.491cm" svg:y="6.569cm">
              <draw:text-box>
                <text:p text:style-name="P9">28 <text:s text:c="5"/></text:p>
              </draw:text-box>
            </draw:frame>
            <draw:line draw:name="P 4814" draw:style-name="gr23" draw:text-style-name="P8" draw:layer="layout" svg:x1="11.044cm" svg:y1="6.813cm" svg:x2="13.03cm" svg:y2="7.019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2" draw:text-style-name="P5" draw:layer="layout" svg:x1="13.03cm" svg:y1="6.919cm" svg:x2="13.03cm" svg:y2="7.119cm">
              <svg:desc>P 4814</svg:desc>
              <text:p/>
            </draw:line>
            <draw:frame draw:name="P 4814" draw:style-name="gr11" draw:text-style-name="P10" draw:layer="layout" svg:width="1.179cm" svg:height="1.187cm" svg:x="14.777cm" svg:y="6.775cm">
              <draw:text-box>
                <text:p text:style-name="P9">34 <text:s text:c="5"/></text:p>
              </draw:text-box>
            </draw:frame>
            <draw:line draw:name="P 4814" draw:style-name="gr23" draw:text-style-name="P8" draw:layer="layout" svg:x1="13.03cm" svg:y1="7.019cm" svg:x2="15.316cm" svg:y2="7.225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2" draw:text-style-name="P5" draw:layer="layout" svg:x1="15.316cm" svg:y1="7.225cm" svg:x2="15.316cm" svg:y2="7.362cm">
              <svg:desc>P 4814</svg:desc>
              <text:p/>
            </draw:line>
          </draw:g>
          <draw:g draw:name="P 5">
            <draw:line draw:name="P 5" draw:style-name="gr22" draw:text-style-name="P5" draw:layer="layout" svg:x1="10.744cm" svg:y1="5.958cm" svg:x2="10.744cm" svg:y2="6.158cm">
              <svg:desc>P 5</svg:desc>
              <text:p/>
            </draw:line>
          </draw:g>
          <draw:g draw:name="P 6">
            <draw:line draw:name="P 6" draw:style-name="gr22" draw:text-style-name="P5" draw:layer="layout" svg:x1="10.744cm" svg:y1="9.561cm" svg:x2="10.744cm" svg:y2="9.761cm">
              <svg:desc>P 6</svg:desc>
              <text:p/>
            </draw:line>
          </draw:g>
          <draw:g draw:name="P 8">
            <draw:line draw:name="P 8" draw:style-name="gr22" draw:text-style-name="P5" draw:layer="layout" svg:x1="10.744cm" svg:y1="22.94cm" svg:x2="10.744cm" svg:y2="23.14cm">
              <svg:desc>P 8</svg:desc>
              <text:p/>
            </draw:line>
          </draw:g>
          <draw:g draw:name="P 9">
            <draw:line draw:name="P 9" draw:style-name="gr22" draw:text-style-name="P5" draw:layer="layout" svg:x1="10.744cm" svg:y1="21.568cm" svg:x2="10.744cm" svg:y2="21.768cm">
              <svg:desc>P 9</svg:desc>
              <text:p/>
            </draw:line>
          </draw:g>
          <draw:g draw:name="R 21 Huk">
            <draw:line draw:name="R 21 Huk" draw:style-name="gr31" draw:text-style-name="P5" draw:layer="layout" svg:x1="11.344cm" svg:y1="16.593cm" svg:x2="11.344cm" svg:y2="16.793cm">
              <svg:desc>R 21 Huk</svg:desc>
              <text:p/>
            </draw:line>
            <draw:line draw:name="R 21 Huk" draw:style-name="gr32" draw:text-style-name="P8" draw:layer="layout" svg:x1="10.744cm" svg:y1="17.036cm" svg:x2="11.344cm" svg:y2="16.693cm">
              <svg:desc>R 21 Huk</svg:desc>
              <text:p/>
            </draw:line>
            <draw:line draw:name="R 21 Huk" draw:style-name="gr31" draw:text-style-name="P5" draw:layer="layout" svg:x1="10.744cm" svg:y1="17.036cm" svg:x2="10.744cm" svg:y2="17.379cm">
              <svg:desc>R 21 Huk</svg:desc>
              <text:p/>
            </draw:line>
            <draw:line draw:name="R 21 Huk" draw:style-name="gr32" draw:text-style-name="P8" draw:layer="layout" svg:x1="10.744cm" svg:y1="17.379cm" svg:x2="11.344cm" svg:y2="17.722cm">
              <svg:desc>R 21 Huk</svg:desc>
              <text:p/>
            </draw:line>
            <draw:line draw:name="R 21 Huk" draw:style-name="gr31" draw:text-style-name="P5" draw:layer="layout" svg:x1="11.344cm" svg:y1="17.622cm" svg:x2="11.344cm" svg:y2="17.822cm">
              <svg:desc>R 21 Huk</svg:desc>
              <text:p/>
            </draw:line>
          </draw:g>
          <draw:g draw:name="St 6146">
            <draw:line draw:name="St 6146" draw:style-name="gr33" draw:text-style-name="P5" draw:layer="layout" svg:x1="13.03cm" svg:y1="18.171cm" svg:x2="13.03cm" svg:y2="18.371cm">
              <svg:desc>St 6146</svg:desc>
              <text:p/>
            </draw:line>
            <draw:frame draw:name="St 6146" draw:style-name="gr12" draw:text-style-name="P10" draw:layer="layout" svg:width="1.044cm" svg:height="1.187cm" svg:x="12.558cm" svg:y="18.221cm">
              <draw:text-box>
                <text:p text:style-name="P9"><text:s text:c="4"/>56</text:p>
              </draw:text-box>
            </draw:frame>
            <draw:frame draw:name="St 6146" draw:style-name="gr11" draw:text-style-name="P10" draw:layer="layout" svg:width="1.179cm" svg:height="1.187cm" svg:x="14.477cm" svg:y="18.095cm">
              <draw:text-box>
                <text:p text:style-name="P9">04 <text:s text:c="5"/></text:p>
              </draw:text-box>
            </draw:frame>
            <draw:line draw:name="St 6146" draw:style-name="gr34" draw:text-style-name="P8" draw:layer="layout" svg:x1="13.03cm" svg:y1="18.271cm" svg:x2="15.016cm" svg:y2="18.545cm">
              <svg:desc>St 6146</svg:desc>
              <text:p text:style-name="P11"><text:s text:c="3"/>St 6146</text:p>
              <text:p text:style-name="P11"><text:span text:style-name="T1"/></text:p>
            </draw:line>
            <draw:line draw:name="St 6146" draw:style-name="gr33" draw:text-style-name="P5" draw:layer="layout" svg:x1="15.016cm" svg:y1="18.545cm" svg:x2="15.016cm" svg:y2="20.398cm">
              <svg:desc>St 6146</svg:desc>
              <text:p/>
            </draw:line>
            <draw:frame draw:name="St 6146" draw:style-name="gr12" draw:text-style-name="P10" draw:layer="layout" svg:width="1.044cm" svg:height="1.187cm" svg:x="14.544cm" svg:y="20.348cm">
              <draw:text-box>
                <text:p text:style-name="P9"><text:s text:c="4"/>58</text:p>
              </draw:text-box>
            </draw:frame>
            <draw:frame draw:name="St 6146" draw:style-name="gr11" draw:text-style-name="P10" draw:layer="layout" svg:width="1.179cm" svg:height="1.187cm" svg:x="17.663cm" svg:y="20.326cm">
              <draw:text-box>
                <text:p text:style-name="P9">09 <text:s text:c="5"/></text:p>
              </draw:text-box>
            </draw:frame>
            <draw:line draw:name="St 6146" draw:style-name="gr34" draw:text-style-name="P8" draw:layer="layout" svg:x1="15.016cm" svg:y1="20.398cm" svg:x2="18.202cm" svg:y2="20.776cm">
              <svg:desc>St 6146</svg:desc>
              <text:p text:style-name="P11"><text:s text:c="3"/>St 6146</text:p>
              <text:p text:style-name="P11"><text:span text:style-name="T1"/></text:p>
            </draw:line>
            <draw:line draw:name="St 6146" draw:style-name="gr33" draw:text-style-name="P5" draw:layer="layout" svg:x1="18.202cm" svg:y1="20.676cm" svg:x2="18.202cm" svg:y2="20.876cm">
              <svg:desc>St 6146</svg:desc>
              <text:p/>
            </draw:line>
          </draw:g>
          <draw:g draw:name="V 5364 Mi">
            <draw:line draw:name="V 5364 Mi" draw:style-name="gr35" draw:text-style-name="P5" draw:layer="layout" svg:x1="15.016cm" svg:y1="4cm" svg:x2="15.016cm" svg:y2="4.926cm">
              <svg:desc>V 5364 Mi</svg:desc>
              <text:p/>
            </draw:line>
            <draw:frame draw:name="V 5364 Mi" draw:style-name="gr12" draw:text-style-name="P10" draw:layer="layout" svg:width="1.044cm" svg:height="1.187cm" svg:x="14.544cm" svg:y="4.876cm">
              <draw:text-box>
                <text:p text:style-name="P9"><text:s text:c="4"/>27</text:p>
              </draw:text-box>
            </draw:frame>
            <draw:frame draw:name="V 5364 Mi" draw:style-name="gr11" draw:text-style-name="P10" draw:layer="layout" svg:width="1.179cm" svg:height="1.187cm" svg:x="16.763cm" svg:y="4.716cm">
              <draw:text-box>
                <text:p text:style-name="P9">34 <text:s text:c="5"/></text:p>
              </draw:text-box>
            </draw:frame>
            <draw:line draw:name="V 5364 Mi" draw:style-name="gr36" draw:text-style-name="P8" draw:layer="layout" svg:x1="15.016cm" svg:y1="4.926cm" svg:x2="17.302cm" svg:y2="5.166cm">
              <svg:desc>V 5364 Mi</svg:desc>
              <text:p text:style-name="P11"><text:s text:c="3"/>V 5364 Mi</text:p>
              <text:p text:style-name="P11"><text:span text:style-name="T1"/></text:p>
            </draw:line>
            <draw:line draw:name="V 5364 Mi" draw:style-name="gr35" draw:text-style-name="P5" draw:layer="layout" svg:x1="17.302cm" svg:y1="5.066cm" svg:x2="17.302cm" svg:y2="5.266cm">
              <svg:desc>V 5364 Mi</svg:desc>
              <text:p/>
            </draw:line>
          </draw:g>
        </draw:g>
      </draw:page>
      <draw:page draw:name="Rth-Hfd A" draw:style-name="dp1" draw:master-page-name="Standard">
        <draw:g draw:style-name="gr1">
          <draw:g>
            <draw:frame draw:style-name="gr2" draw:text-style-name="P2" draw:layer="layout" svg:width="5.849cm" svg:height="1.187cm" svg:x="7.626cm" svg:y="1cm">
              <draw:text-box>
                <text:p text:style-name="P1">Rath – Heiligenfeld</text:p>
              </draw:text-box>
            </draw:frame>
          </draw:g>
          <draw:g>
            <draw:frame draw:style-name="gr7" draw:text-style-name="P4" draw:layer="layout" svg:width="1.611cm" svg:height="1.199cm" svg:x="0.545cm" svg:y="2.5cm">
              <draw:text-box>
                <text:p text:style-name="P3">Rth</text:p>
                <text:p text:style-name="P3">KM: 0</text:p>
              </draw:text-box>
            </draw:frame>
            <draw:line draw:style-name="gr4" draw:text-style-name="P5" draw:layer="layout" svg:x1="1.3cm" svg:y1="4cm" svg:x2="1.3cm" svg:y2="28.7cm">
              <svg:desc>#Track.Rth.1</svg:desc>
              <text:p/>
            </draw:line>
            <draw:frame draw:style-name="gr5" draw:text-style-name="P7" draw:layer="layout" svg:width="0.659cm" svg:height="1.187cm" svg:x="1.021cm" svg:y="3.6cm">
              <draw:text-box>
                <text:p text:style-name="P6">1</text:p>
              </draw:text-box>
            </draw:frame>
            <draw:line draw:style-name="gr4" draw:text-style-name="P5" draw:layer="layout" svg:x1="1.6cm" svg:y1="4cm" svg:x2="1.6cm" svg:y2="28.7cm">
              <svg:desc>#Track.Rth.2</svg:desc>
              <text:p/>
            </draw:line>
            <draw:frame draw:style-name="gr5" draw:text-style-name="P7" draw:layer="layout" svg:width="0.659cm" svg:height="1.187cm" svg:x="1.321cm" svg:y="3.6cm">
              <draw:text-box>
                <text:p text:style-name="P6">2</text:p>
              </draw:text-box>
            </draw:frame>
            <draw:line draw:style-name="gr4" draw:text-style-name="P5" draw:layer="layout" svg:x1="1.9cm" svg:y1="4cm" svg:x2="1.9cm" svg:y2="28.7cm">
              <svg:desc>#Track.Rth.3</svg:desc>
              <text:p/>
            </draw:line>
            <draw:frame draw:style-name="gr5" draw:text-style-name="P7" draw:layer="layout" svg:width="0.659cm" svg:height="1.187cm" svg:x="1.621cm" svg:y="3.6cm">
              <draw:text-box>
                <text:p text:style-name="P6">3</text:p>
              </draw:text-box>
            </draw:frame>
            <draw:line draw:style-name="gr4" draw:text-style-name="P5" draw:layer="layout" svg:x1="2.2cm" svg:y1="4cm" svg:x2="2.2cm" svg:y2="28.7cm">
              <svg:desc>#Track.Rth.4</svg:desc>
              <text:p/>
            </draw:line>
            <draw:frame draw:style-name="gr5" draw:text-style-name="P7" draw:layer="layout" svg:width="0.659cm" svg:height="1.187cm" svg:x="1.921cm" svg:y="3.6cm">
              <draw:text-box>
                <text:p text:style-name="P6">4</text:p>
              </draw:text-box>
            </draw:frame>
            <draw:line draw:style-name="gr4" draw:text-style-name="P5" draw:layer="layout" svg:x1="2.5cm" svg:y1="4cm" svg:x2="2.5cm" svg:y2="28.7cm">
              <svg:desc>#Track.Rth.5</svg:desc>
              <text:p/>
            </draw:line>
            <draw:frame draw:style-name="gr5" draw:text-style-name="P7" draw:layer="layout" svg:width="0.659cm" svg:height="1.187cm" svg:x="2.221cm" svg:y="3.6cm">
              <draw:text-box>
                <text:p text:style-name="P6">5</text:p>
              </draw:text-box>
            </draw:frame>
            <draw:line draw:style-name="gr4" draw:text-style-name="P5" draw:layer="layout" svg:x1="2.8cm" svg:y1="4cm" svg:x2="2.8cm" svg:y2="28.7cm">
              <svg:desc>#Track.Rth.6</svg:desc>
              <text:p/>
            </draw:line>
            <draw:frame draw:style-name="gr5" draw:text-style-name="P7" draw:layer="layout" svg:width="0.659cm" svg:height="1.187cm" svg:x="2.521cm" svg:y="3.6cm">
              <draw:text-box>
                <text:p text:style-name="P6">6</text:p>
              </draw:text-box>
            </draw:frame>
            <draw:line draw:style-name="gr4" draw:text-style-name="P5" draw:layer="layout" svg:x1="3.1cm" svg:y1="4cm" svg:x2="3.1cm" svg:y2="28.7cm">
              <svg:desc>#Track.Rth.7</svg:desc>
              <text:p/>
            </draw:line>
            <draw:frame draw:style-name="gr5" draw:text-style-name="P7" draw:layer="layout" svg:width="0.659cm" svg:height="1.187cm" svg:x="2.821cm" svg:y="3.6cm">
              <draw:text-box>
                <text:p text:style-name="P6">7</text:p>
              </draw:text-box>
            </draw:frame>
            <draw:line draw:style-name="gr4" draw:text-style-name="P5" draw:layer="layout" svg:x1="3.4cm" svg:y1="4cm" svg:x2="3.4cm" svg:y2="28.7cm">
              <svg:desc>#Track.Rth.8</svg:desc>
              <text:p/>
            </draw:line>
            <draw:frame draw:style-name="gr5" draw:text-style-name="P7" draw:layer="layout" svg:width="0.659cm" svg:height="1.187cm" svg:x="3.121cm" svg:y="3.6cm">
              <draw:text-box>
                <text:p text:style-name="P6">8</text:p>
              </draw:text-box>
            </draw:frame>
            <draw:line draw:style-name="gr4" draw:text-style-name="P5" draw:layer="layout" svg:x1="3.7cm" svg:y1="4cm" svg:x2="3.7cm" svg:y2="28.7cm">
              <svg:desc>#Track.Rth.9</svg:desc>
              <text:p/>
            </draw:line>
            <draw:frame draw:style-name="gr5" draw:text-style-name="P7" draw:layer="layout" svg:width="0.659cm" svg:height="1.187cm" svg:x="3.421cm" svg:y="3.6cm">
              <draw:text-box>
                <text:p text:style-name="P6">9</text:p>
              </draw:text-box>
            </draw:frame>
          </draw:g>
          <draw:g>
            <draw:frame draw:style-name="gr7" draw:text-style-name="P4" draw:layer="layout" svg:width="1.611cm" svg:height="1.199cm" svg:x="3.131cm" svg:y="2.5cm">
              <draw:text-box>
                <text:p text:style-name="P3">Hst</text:p>
                <text:p text:style-name="P3">KM: 8</text:p>
              </draw:text-box>
            </draw:frame>
            <draw:line draw:style-name="gr4" draw:text-style-name="P5" draw:layer="layout" svg:x1="3.886cm" svg:y1="4cm" svg:x2="3.886cm" svg:y2="28.7cm">
              <svg:desc>#Track.Hst.1</svg:desc>
              <text:p/>
            </draw:line>
            <draw:frame draw:style-name="gr5" draw:text-style-name="P7" draw:layer="layout" svg:width="0.659cm" svg:height="1.187cm" svg:x="3.607cm" svg:y="3.6cm">
              <draw:text-box>
                <text:p text:style-name="P6">1</text:p>
              </draw:text-box>
            </draw:frame>
            <draw:line draw:style-name="gr4" draw:text-style-name="P5" draw:layer="layout" svg:x1="4.186cm" svg:y1="4cm" svg:x2="4.186cm" svg:y2="28.7cm">
              <svg:desc>#Track.Hst.2</svg:desc>
              <text:p/>
            </draw:line>
            <draw:frame draw:style-name="gr5" draw:text-style-name="P7" draw:layer="layout" svg:width="0.659cm" svg:height="1.187cm" svg:x="3.907cm" svg:y="3.6cm">
              <draw:text-box>
                <text:p text:style-name="P6">2</text:p>
              </draw:text-box>
            </draw:frame>
            <draw:line draw:style-name="gr4" draw:text-style-name="P5" draw:layer="layout" svg:x1="4.486cm" svg:y1="4cm" svg:x2="4.486cm" svg:y2="28.7cm">
              <svg:desc>#Track.Hst.3</svg:desc>
              <text:p/>
            </draw:line>
            <draw:frame draw:style-name="gr5" draw:text-style-name="P7" draw:layer="layout" svg:width="0.659cm" svg:height="1.187cm" svg:x="4.207cm" svg:y="3.6cm">
              <draw:text-box>
                <text:p text:style-name="P6">3</text:p>
              </draw:text-box>
            </draw:frame>
            <draw:line draw:style-name="gr4" draw:text-style-name="P5" draw:layer="layout" svg:x1="4.786cm" svg:y1="4cm" svg:x2="4.786cm" svg:y2="28.7cm">
              <svg:desc>#Track.Hst.4</svg:desc>
              <text:p/>
            </draw:line>
            <draw:frame draw:style-name="gr5" draw:text-style-name="P7" draw:layer="layout" svg:width="0.659cm" svg:height="1.187cm" svg:x="4.507cm" svg:y="3.6cm">
              <draw:text-box>
                <text:p text:style-name="P6">4</text:p>
              </draw:text-box>
            </draw:frame>
            <draw:line draw:style-name="gr4" draw:text-style-name="P5" draw:layer="layout" svg:x1="5.086cm" svg:y1="4cm" svg:x2="5.086cm" svg:y2="28.7cm">
              <svg:desc>#Track.Hst.6</svg:desc>
              <text:p/>
            </draw:line>
            <draw:frame draw:style-name="gr5" draw:text-style-name="P7" draw:layer="layout" svg:width="0.659cm" svg:height="1.187cm" svg:x="4.807cm" svg:y="3.6cm">
              <draw:text-box>
                <text:p text:style-name="P6">6</text:p>
              </draw:text-box>
            </draw:frame>
          </draw:g>
          <draw:g>
            <draw:frame draw:style-name="gr7" draw:text-style-name="P4" draw:layer="layout" svg:width="1.611cm" svg:height="1.199cm" svg:x="5.717cm" svg:y="2.5cm">
              <draw:text-box>
                <text:p text:style-name="P3">Dtl</text:p>
                <text:p text:style-name="P3">KM: 0</text:p>
              </draw:text-box>
            </draw:frame>
            <draw:line draw:style-name="gr4" draw:text-style-name="P5" draw:layer="layout" svg:x1="6.472cm" svg:y1="4cm" svg:x2="6.472cm" svg:y2="28.7cm">
              <svg:desc>#Track.Dtl.1</svg:desc>
              <text:p/>
            </draw:line>
            <draw:frame draw:style-name="gr5" draw:text-style-name="P7" draw:layer="layout" svg:width="0.659cm" svg:height="1.187cm" svg:x="6.193cm" svg:y="3.6cm">
              <draw:text-box>
                <text:p text:style-name="P6">1</text:p>
              </draw:text-box>
            </draw:frame>
            <draw:line draw:style-name="gr4" draw:text-style-name="P5" draw:layer="layout" svg:x1="6.772cm" svg:y1="4cm" svg:x2="6.772cm" svg:y2="28.7cm">
              <svg:desc>#Track.Dtl.2</svg:desc>
              <text:p/>
            </draw:line>
            <draw:frame draw:style-name="gr5" draw:text-style-name="P7" draw:layer="layout" svg:width="0.659cm" svg:height="1.187cm" svg:x="6.493cm" svg:y="3.6cm">
              <draw:text-box>
                <text:p text:style-name="P6">2</text:p>
              </draw:text-box>
            </draw:frame>
          </draw:g>
          <draw:g>
            <draw:frame draw:style-name="gr7" draw:text-style-name="P4" draw:layer="layout" svg:width="1.611cm" svg:height="1.199cm" svg:x="8.303cm" svg:y="2.5cm">
              <draw:text-box>
                <text:p text:style-name="P3">Huk</text:p>
                <text:p text:style-name="P3">KM: 4</text:p>
              </draw:text-box>
            </draw:frame>
            <draw:line draw:style-name="gr4" draw:text-style-name="P5" draw:layer="layout" svg:x1="9.058cm" svg:y1="4cm" svg:x2="9.058cm" svg:y2="28.7cm">
              <svg:desc>#Track.Huk.4</svg:desc>
              <text:p/>
            </draw:line>
            <draw:frame draw:style-name="gr5" draw:text-style-name="P7" draw:layer="layout" svg:width="0.659cm" svg:height="1.187cm" svg:x="8.779cm" svg:y="3.6cm">
              <draw:text-box>
                <text:p text:style-name="P6">4</text:p>
              </draw:text-box>
            </draw:frame>
            <draw:line draw:style-name="gr4" draw:text-style-name="P5" draw:layer="layout" svg:x1="9.358cm" svg:y1="4cm" svg:x2="9.358cm" svg:y2="28.7cm">
              <svg:desc>#Track.Huk.2</svg:desc>
              <text:p/>
            </draw:line>
            <draw:frame draw:style-name="gr5" draw:text-style-name="P7" draw:layer="layout" svg:width="0.659cm" svg:height="1.187cm" svg:x="9.079cm" svg:y="3.6cm">
              <draw:text-box>
                <text:p text:style-name="P6">2</text:p>
              </draw:text-box>
            </draw:frame>
            <draw:line draw:style-name="gr4" draw:text-style-name="P5" draw:layer="layout" svg:x1="9.658cm" svg:y1="4cm" svg:x2="9.658cm" svg:y2="28.7cm">
              <svg:desc>#Track.Huk.1</svg:desc>
              <text:p/>
            </draw:line>
            <draw:frame draw:style-name="gr5" draw:text-style-name="P7" draw:layer="layout" svg:width="0.659cm" svg:height="1.187cm" svg:x="9.379cm" svg:y="3.6cm">
              <draw:text-box>
                <text:p text:style-name="P6">1</text:p>
              </draw:text-box>
            </draw:frame>
            <draw:line draw:style-name="gr4" draw:text-style-name="P5" draw:layer="layout" svg:x1="9.958cm" svg:y1="4cm" svg:x2="9.958cm" svg:y2="28.7cm">
              <svg:desc>#Track.Huk.3</svg:desc>
              <text:p/>
            </draw:line>
            <draw:frame draw:style-name="gr5" draw:text-style-name="P7" draw:layer="layout" svg:width="0.659cm" svg:height="1.187cm" svg:x="9.679cm" svg:y="3.6cm">
              <draw:text-box>
                <text:p text:style-name="P6">3</text:p>
              </draw:text-box>
            </draw:frame>
          </draw:g>
          <draw:g>
            <draw:frame draw:style-name="gr6" draw:text-style-name="P4" draw:layer="layout" svg:width="1.814cm" svg:height="1.199cm" svg:x="10.787cm" svg:y="2.5cm">
              <draw:text-box>
                <text:p text:style-name="P3">Sbg</text:p>
                <text:p text:style-name="P3">KM: 11</text:p>
              </draw:text-box>
            </draw:frame>
            <draw:line draw:style-name="gr4" draw:text-style-name="P5" draw:layer="layout" svg:x1="11.644cm" svg:y1="4cm" svg:x2="11.644cm" svg:y2="28.7cm">
              <svg:desc>#Track.Sbg.1</svg:desc>
              <text:p/>
            </draw:line>
            <draw:frame draw:style-name="gr5" draw:text-style-name="P7" draw:layer="layout" svg:width="0.659cm" svg:height="1.187cm" svg:x="11.365cm" svg:y="3.6cm">
              <draw:text-box>
                <text:p text:style-name="P6">1</text:p>
              </draw:text-box>
            </draw:frame>
            <draw:line draw:style-name="gr4" draw:text-style-name="P5" draw:layer="layout" svg:x1="11.944cm" svg:y1="4cm" svg:x2="11.944cm" svg:y2="28.7cm">
              <svg:desc>#Track.Sbg.2</svg:desc>
              <text:p/>
            </draw:line>
            <draw:frame draw:style-name="gr5" draw:text-style-name="P7" draw:layer="layout" svg:width="0.659cm" svg:height="1.187cm" svg:x="11.665cm" svg:y="3.6cm">
              <draw:text-box>
                <text:p text:style-name="P6">2</text:p>
              </draw:text-box>
            </draw:frame>
            <draw:line draw:style-name="gr4" draw:text-style-name="P5" draw:layer="layout" svg:x1="12.244cm" svg:y1="4cm" svg:x2="12.244cm" svg:y2="28.7cm">
              <svg:desc>#Track.Sbg.3</svg:desc>
              <text:p/>
            </draw:line>
            <draw:frame draw:style-name="gr5" draw:text-style-name="P7" draw:layer="layout" svg:width="0.659cm" svg:height="1.187cm" svg:x="11.965cm" svg:y="3.6cm">
              <draw:text-box>
                <text:p text:style-name="P6">3</text:p>
              </draw:text-box>
            </draw:frame>
          </draw:g>
          <draw:g>
            <draw:frame draw:style-name="gr3" draw:text-style-name="P4" draw:layer="layout" svg:width="1.848cm" svg:height="1.199cm" svg:x="13.356cm" svg:y="2.5cm">
              <draw:text-box>
                <text:p text:style-name="P3">Trk</text:p>
                <text:p text:style-name="P3">KM: 13</text:p>
              </draw:text-box>
            </draw:frame>
            <draw:line draw:style-name="gr4" draw:text-style-name="P5" draw:layer="layout" svg:x1="14.23cm" svg:y1="4cm" svg:x2="14.23cm" svg:y2="28.7cm">
              <svg:desc>#Track.Trk.1</svg:desc>
              <text:p/>
            </draw:line>
            <draw:frame draw:style-name="gr5" draw:text-style-name="P7" draw:layer="layout" svg:width="0.659cm" svg:height="1.187cm" svg:x="13.951cm" svg:y="3.6cm">
              <draw:text-box>
                <text:p text:style-name="P6">1</text:p>
              </draw:text-box>
            </draw:frame>
          </draw:g>
          <draw:g>
            <draw:frame draw:style-name="gr3" draw:text-style-name="P4" draw:layer="layout" svg:width="1.848cm" svg:height="1.199cm" svg:x="15.942cm" svg:y="2.5cm">
              <draw:text-box>
                <text:p text:style-name="P3">Knf</text:p>
                <text:p text:style-name="P3">KM: 15</text:p>
              </draw:text-box>
            </draw:frame>
            <draw:line draw:style-name="gr4" draw:text-style-name="P5" draw:layer="layout" svg:x1="16.816cm" svg:y1="4cm" svg:x2="16.816cm" svg:y2="28.7cm">
              <svg:desc>#Track.Knf.1</svg:desc>
              <text:p/>
            </draw:line>
            <draw:frame draw:style-name="gr5" draw:text-style-name="P7" draw:layer="layout" svg:width="0.659cm" svg:height="1.187cm" svg:x="16.537cm" svg:y="3.6cm">
              <draw:text-box>
                <text:p text:style-name="P6">1</text:p>
              </draw:text-box>
            </draw:frame>
            <draw:line draw:style-name="gr4" draw:text-style-name="P5" draw:layer="layout" svg:x1="17.116cm" svg:y1="4cm" svg:x2="17.116cm" svg:y2="28.7cm">
              <svg:desc>#Track.Knf.2</svg:desc>
              <text:p/>
            </draw:line>
            <draw:frame draw:style-name="gr5" draw:text-style-name="P7" draw:layer="layout" svg:width="0.659cm" svg:height="1.187cm" svg:x="16.837cm" svg:y="3.6cm">
              <draw:text-box>
                <text:p text:style-name="P6">2</text:p>
              </draw:text-box>
            </draw:frame>
          </draw:g>
          <draw:g>
            <draw:frame draw:style-name="gr3" draw:text-style-name="P4" draw:layer="layout" svg:width="1.848cm" svg:height="1.199cm" svg:x="18.528cm" svg:y="2.5cm">
              <draw:text-box>
                <text:p text:style-name="P3">Hfd</text:p>
                <text:p text:style-name="P3">KM: 19</text:p>
              </draw:text-box>
            </draw:frame>
            <draw:line draw:style-name="gr4" draw:text-style-name="P5" draw:layer="layout" svg:x1="19.402cm" svg:y1="4cm" svg:x2="19.402cm" svg:y2="28.7cm">
              <svg:desc>#Track.Hfd.1</svg:desc>
              <text:p/>
            </draw:line>
            <draw:frame draw:style-name="gr5" draw:text-style-name="P7" draw:layer="layout" svg:width="0.659cm" svg:height="1.187cm" svg:x="19.123cm" svg:y="3.6cm">
              <draw:text-box>
                <text:p text:style-name="P6">1</text:p>
              </draw:text-box>
            </draw:frame>
            <draw:line draw:style-name="gr4" draw:text-style-name="P5" draw:layer="layout" svg:x1="19.702cm" svg:y1="4cm" svg:x2="19.702cm" svg:y2="28.7cm">
              <svg:desc>#Track.Hfd.2</svg:desc>
              <text:p/>
            </draw:line>
            <draw:frame draw:style-name="gr5" draw:text-style-name="P7" draw:layer="layout" svg:width="0.659cm" svg:height="1.187cm" svg:x="19.423cm" svg:y="3.6cm">
              <draw:text-box>
                <text:p text:style-name="P6">2</text:p>
              </draw:text-box>
            </draw:frame>
          </draw:g>
          <draw:g>
            <draw:line draw:style-name="gr8" draw:text-style-name="P8" draw:layer="layout" svg:x1="1.3cm" svg:y1="4cm" svg:x2="19.7cm" svg:y2="4cm">
              <svg:desc>#Time.12</svg:desc>
              <text:p/>
            </draw:line>
            <draw:frame draw:style-name="gr9" draw:text-style-name="P4" draw:layer="layout" svg:width="0.976cm" svg:height="1.187cm" svg:x="0.462cm" svg:y="3.7cm">
              <draw:text-box>
                <text:p text:style-name="P3">12</text:p>
              </draw:text-box>
            </draw:frame>
            <draw:frame draw:style-name="gr9" draw:text-style-name="P4" draw:layer="layout" svg:width="0.976cm" svg:height="1.187cm" svg:x="19.862cm" svg:y="3.7cm">
              <draw:text-box>
                <text:p text:style-name="P3">12</text:p>
              </draw:text-box>
            </draw:frame>
          </draw:g>
          <draw:g>
            <draw:line draw:style-name="gr8" draw:text-style-name="P8" draw:layer="layout" svg:x1="1.3cm" svg:y1="6.058cm" svg:x2="19.7cm" svg:y2="6.058cm">
              <svg:desc>#Time.13</svg:desc>
              <text:p/>
            </draw:line>
            <draw:frame draw:style-name="gr9" draw:text-style-name="P4" draw:layer="layout" svg:width="0.976cm" svg:height="1.187cm" svg:x="0.462cm" svg:y="5.758cm">
              <draw:text-box>
                <text:p text:style-name="P3">13</text:p>
              </draw:text-box>
            </draw:frame>
            <draw:frame draw:style-name="gr9" draw:text-style-name="P4" draw:layer="layout" svg:width="0.976cm" svg:height="1.187cm" svg:x="19.862cm" svg:y="5.758cm">
              <draw:text-box>
                <text:p text:style-name="P3">13</text:p>
              </draw:text-box>
            </draw:frame>
          </draw:g>
          <draw:g>
            <draw:line draw:style-name="gr8" draw:text-style-name="P8" draw:layer="layout" svg:x1="1.3cm" svg:y1="8.117cm" svg:x2="19.7cm" svg:y2="8.117cm">
              <svg:desc>#Time.14</svg:desc>
              <text:p/>
            </draw:line>
            <draw:frame draw:style-name="gr9" draw:text-style-name="P4" draw:layer="layout" svg:width="0.976cm" svg:height="1.187cm" svg:x="0.462cm" svg:y="7.817cm">
              <draw:text-box>
                <text:p text:style-name="P3">14</text:p>
              </draw:text-box>
            </draw:frame>
            <draw:frame draw:style-name="gr9" draw:text-style-name="P4" draw:layer="layout" svg:width="0.976cm" svg:height="1.187cm" svg:x="19.862cm" svg:y="7.817cm">
              <draw:text-box>
                <text:p text:style-name="P3">14</text:p>
              </draw:text-box>
            </draw:frame>
          </draw:g>
          <draw:g>
            <draw:line draw:style-name="gr8" draw:text-style-name="P8" draw:layer="layout" svg:x1="1.3cm" svg:y1="10.175cm" svg:x2="19.7cm" svg:y2="10.175cm">
              <svg:desc>#Time.15</svg:desc>
              <text:p/>
            </draw:line>
            <draw:frame draw:style-name="gr9" draw:text-style-name="P4" draw:layer="layout" svg:width="0.976cm" svg:height="1.187cm" svg:x="0.462cm" svg:y="9.875cm">
              <draw:text-box>
                <text:p text:style-name="P3">15</text:p>
              </draw:text-box>
            </draw:frame>
            <draw:frame draw:style-name="gr9" draw:text-style-name="P4" draw:layer="layout" svg:width="0.976cm" svg:height="1.187cm" svg:x="19.862cm" svg:y="9.875cm">
              <draw:text-box>
                <text:p text:style-name="P3">15</text:p>
              </draw:text-box>
            </draw:frame>
          </draw:g>
          <draw:g>
            <draw:line draw:style-name="gr8" draw:text-style-name="P8" draw:layer="layout" svg:x1="1.3cm" svg:y1="12.233cm" svg:x2="19.7cm" svg:y2="12.233cm">
              <svg:desc>#Time.16</svg:desc>
              <text:p/>
            </draw:line>
            <draw:frame draw:style-name="gr9" draw:text-style-name="P4" draw:layer="layout" svg:width="0.976cm" svg:height="1.187cm" svg:x="0.462cm" svg:y="11.933cm">
              <draw:text-box>
                <text:p text:style-name="P3">16</text:p>
              </draw:text-box>
            </draw:frame>
            <draw:frame draw:style-name="gr9" draw:text-style-name="P4" draw:layer="layout" svg:width="0.976cm" svg:height="1.187cm" svg:x="19.862cm" svg:y="11.933cm">
              <draw:text-box>
                <text:p text:style-name="P3">16</text:p>
              </draw:text-box>
            </draw:frame>
          </draw:g>
          <draw:g>
            <draw:line draw:style-name="gr8" draw:text-style-name="P8" draw:layer="layout" svg:x1="1.3cm" svg:y1="14.292cm" svg:x2="19.7cm" svg:y2="14.292cm">
              <svg:desc>#Time.17</svg:desc>
              <text:p/>
            </draw:line>
            <draw:frame draw:style-name="gr9" draw:text-style-name="P4" draw:layer="layout" svg:width="0.976cm" svg:height="1.187cm" svg:x="0.462cm" svg:y="13.992cm">
              <draw:text-box>
                <text:p text:style-name="P3">17</text:p>
              </draw:text-box>
            </draw:frame>
            <draw:frame draw:style-name="gr9" draw:text-style-name="P4" draw:layer="layout" svg:width="0.976cm" svg:height="1.187cm" svg:x="19.862cm" svg:y="13.992cm">
              <draw:text-box>
                <text:p text:style-name="P3">17</text:p>
              </draw:text-box>
            </draw:frame>
          </draw:g>
          <draw:g>
            <draw:line draw:style-name="gr8" draw:text-style-name="P8" draw:layer="layout" svg:x1="1.3cm" svg:y1="16.35cm" svg:x2="19.7cm" svg:y2="16.35cm">
              <svg:desc>#Time.18</svg:desc>
              <text:p/>
            </draw:line>
            <draw:frame draw:style-name="gr9" draw:text-style-name="P4" draw:layer="layout" svg:width="0.976cm" svg:height="1.187cm" svg:x="0.462cm" svg:y="16.05cm">
              <draw:text-box>
                <text:p text:style-name="P3">18</text:p>
              </draw:text-box>
            </draw:frame>
            <draw:frame draw:style-name="gr9" draw:text-style-name="P4" draw:layer="layout" svg:width="0.976cm" svg:height="1.187cm" svg:x="19.862cm" svg:y="16.05cm">
              <draw:text-box>
                <text:p text:style-name="P3">18</text:p>
              </draw:text-box>
            </draw:frame>
          </draw:g>
          <draw:g>
            <draw:line draw:style-name="gr8" draw:text-style-name="P8" draw:layer="layout" svg:x1="1.3cm" svg:y1="18.408cm" svg:x2="19.7cm" svg:y2="18.408cm">
              <svg:desc>#Time.19</svg:desc>
              <text:p/>
            </draw:line>
            <draw:frame draw:style-name="gr9" draw:text-style-name="P4" draw:layer="layout" svg:width="0.976cm" svg:height="1.187cm" svg:x="0.462cm" svg:y="18.108cm">
              <draw:text-box>
                <text:p text:style-name="P3">19</text:p>
              </draw:text-box>
            </draw:frame>
            <draw:frame draw:style-name="gr9" draw:text-style-name="P4" draw:layer="layout" svg:width="0.976cm" svg:height="1.187cm" svg:x="19.862cm" svg:y="18.108cm">
              <draw:text-box>
                <text:p text:style-name="P3">19</text:p>
              </draw:text-box>
            </draw:frame>
          </draw:g>
          <draw:g>
            <draw:line draw:style-name="gr8" draw:text-style-name="P8" draw:layer="layout" svg:x1="1.3cm" svg:y1="20.467cm" svg:x2="19.7cm" svg:y2="20.467cm">
              <svg:desc>#Time.20</svg:desc>
              <text:p/>
            </draw:line>
            <draw:frame draw:style-name="gr9" draw:text-style-name="P4" draw:layer="layout" svg:width="0.976cm" svg:height="1.187cm" svg:x="0.462cm" svg:y="20.167cm">
              <draw:text-box>
                <text:p text:style-name="P3">20</text:p>
              </draw:text-box>
            </draw:frame>
            <draw:frame draw:style-name="gr9" draw:text-style-name="P4" draw:layer="layout" svg:width="0.976cm" svg:height="1.187cm" svg:x="19.862cm" svg:y="20.167cm">
              <draw:text-box>
                <text:p text:style-name="P3">20</text:p>
              </draw:text-box>
            </draw:frame>
          </draw:g>
          <draw:g>
            <draw:line draw:style-name="gr8" draw:text-style-name="P8" draw:layer="layout" svg:x1="1.3cm" svg:y1="22.525cm" svg:x2="19.7cm" svg:y2="22.525cm">
              <svg:desc>#Time.21</svg:desc>
              <text:p/>
            </draw:line>
            <draw:frame draw:style-name="gr9" draw:text-style-name="P4" draw:layer="layout" svg:width="0.976cm" svg:height="1.187cm" svg:x="0.462cm" svg:y="22.225cm">
              <draw:text-box>
                <text:p text:style-name="P3">21</text:p>
              </draw:text-box>
            </draw:frame>
            <draw:frame draw:style-name="gr9" draw:text-style-name="P4" draw:layer="layout" svg:width="0.976cm" svg:height="1.187cm" svg:x="19.862cm" svg:y="22.225cm">
              <draw:text-box>
                <text:p text:style-name="P3">21</text:p>
              </draw:text-box>
            </draw:frame>
          </draw:g>
          <draw:g>
            <draw:line draw:style-name="gr8" draw:text-style-name="P8" draw:layer="layout" svg:x1="1.3cm" svg:y1="24.583cm" svg:x2="19.7cm" svg:y2="24.583cm">
              <svg:desc>#Time.22</svg:desc>
              <text:p/>
            </draw:line>
            <draw:frame draw:style-name="gr9" draw:text-style-name="P4" draw:layer="layout" svg:width="0.976cm" svg:height="1.187cm" svg:x="0.462cm" svg:y="24.283cm">
              <draw:text-box>
                <text:p text:style-name="P3">22</text:p>
              </draw:text-box>
            </draw:frame>
            <draw:frame draw:style-name="gr9" draw:text-style-name="P4" draw:layer="layout" svg:width="0.976cm" svg:height="1.187cm" svg:x="19.862cm" svg:y="24.283cm">
              <draw:text-box>
                <text:p text:style-name="P3">22</text:p>
              </draw:text-box>
            </draw:frame>
          </draw:g>
          <draw:g>
            <draw:line draw:style-name="gr8" draw:text-style-name="P8" draw:layer="layout" svg:x1="1.3cm" svg:y1="26.642cm" svg:x2="19.7cm" svg:y2="26.642cm">
              <svg:desc>#Time.23</svg:desc>
              <text:p/>
            </draw:line>
            <draw:frame draw:style-name="gr9" draw:text-style-name="P4" draw:layer="layout" svg:width="0.976cm" svg:height="1.187cm" svg:x="0.462cm" svg:y="26.342cm">
              <draw:text-box>
                <text:p text:style-name="P3">23</text:p>
              </draw:text-box>
            </draw:frame>
            <draw:frame draw:style-name="gr9" draw:text-style-name="P4" draw:layer="layout" svg:width="0.976cm" svg:height="1.187cm" svg:x="19.862cm" svg:y="26.342cm">
              <draw:text-box>
                <text:p text:style-name="P3">23</text:p>
              </draw:text-box>
            </draw:frame>
          </draw:g>
          <draw:g>
            <draw:line draw:style-name="gr8" draw:text-style-name="P8" draw:layer="layout" svg:x1="1.3cm" svg:y1="28.7cm" svg:x2="19.7cm" svg:y2="28.7cm">
              <svg:desc>#Time.24</svg:desc>
              <text:p/>
            </draw:line>
            <draw:line draw:style-name="gr8" draw:text-style-name="P8" draw:layer="layout" svg:x1="1.3cm" svg:y1="28.7cm" svg:x2="19.7cm" svg:y2="28.7cm">
              <svg:desc>#Time.00</svg:desc>
              <text:p/>
            </draw:line>
            <draw:frame draw:style-name="gr9" draw:text-style-name="P4" draw:layer="layout" svg:width="0.976cm" svg:height="1.187cm" svg:x="0.462cm" svg:y="28.4cm">
              <draw:text-box>
                <text:p text:style-name="P3">24</text:p>
              </draw:text-box>
            </draw:frame>
            <draw:frame draw:style-name="gr9" draw:text-style-name="P4" draw:layer="layout" svg:width="0.976cm" svg:height="1.187cm" svg:x="19.862cm" svg:y="28.4cm">
              <draw:text-box>
                <text:p text:style-name="P3">24</text:p>
              </draw:text-box>
            </draw:frame>
          </draw:g>
          <draw:g draw:name="Bp 1687 [Sa]">
            <draw:line draw:name="Bp 1687 [Sa]" draw:style-name="gr10" draw:text-style-name="P5" draw:layer="layout" svg:x1="2.8cm" svg:y1="12.133cm" svg:x2="2.8cm" svg:y2="12.333cm">
              <svg:desc>Bp 1687 [Sa]</svg:desc>
              <text:p/>
            </draw:line>
            <draw:frame draw:name="Bp 1687 [Sa]" draw:style-name="gr12" draw:text-style-name="P10" draw:layer="layout" svg:width="1.044cm" svg:height="1.187cm" svg:x="2.328cm" svg:y="12.183cm">
              <draw:text-box>
                <text:p text:style-name="P9"><text:s text:c="4"/>00</text:p>
              </draw:text-box>
            </draw:frame>
            <draw:frame draw:name="Bp 1687 [Sa]" draw:style-name="gr11" draw:text-style-name="P10" draw:layer="layout" svg:width="1.179cm" svg:height="1.187cm" svg:x="3.947cm" svg:y="12.023cm">
              <draw:text-box>
                <text:p text:style-name="P9">07 <text:s text:c="5"/></text:p>
              </draw:text-box>
            </draw:frame>
            <draw:line draw:name="Bp 1687 [Sa]" draw:style-name="gr13" draw:text-style-name="P8" draw:layer="layout" svg:x1="2.8cm" svg:y1="12.233cm" svg:x2="4.486cm" svg:y2="12.473cm">
              <svg:desc>Bp 1687 [Sa]</svg:desc>
              <text:p text:style-name="P11"><text:s text:c="3"/>Bp 1687 [Sa]</text:p>
              <text:p text:style-name="P11"><text:span text:style-name="T1"/></text:p>
            </draw:line>
            <draw:line draw:name="Bp 1687 [Sa]" draw:style-name="gr10" draw:text-style-name="P5" draw:layer="layout" svg:x1="4.486cm" svg:y1="12.473cm" svg:x2="4.486cm" svg:y2="12.679cm">
              <svg:desc>Bp 1687 [Sa]</svg:desc>
              <text:p/>
            </draw:line>
            <draw:frame draw:name="Bp 1687 [Sa]" draw:style-name="gr12" draw:text-style-name="P10" draw:layer="layout" svg:width="1.044cm" svg:height="1.187cm" svg:x="4.014cm" svg:y="12.629cm">
              <draw:text-box>
                <text:p text:style-name="P9"><text:s text:c="4"/>13</text:p>
              </draw:text-box>
            </draw:frame>
            <draw:frame draw:name="Bp 1687 [Sa]" draw:style-name="gr11" draw:text-style-name="P10" draw:layer="layout" svg:width="1.179cm" svg:height="1.187cm" svg:x="6.233cm" svg:y="12.401cm">
              <draw:text-box>
                <text:p text:style-name="P9">18 <text:s text:c="5"/></text:p>
              </draw:text-box>
            </draw:frame>
            <draw:line draw:name="Bp 1687 [Sa]" draw:style-name="gr13" draw:text-style-name="P8" draw:layer="layout" svg:x1="4.486cm" svg:y1="12.679cm" svg:x2="6.772cm" svg:y2="12.851cm">
              <svg:desc>Bp 1687 [Sa]</svg:desc>
              <text:p text:style-name="P11"><text:s text:c="3"/>Bp 1687 [Sa]</text:p>
              <text:p text:style-name="P11"><text:span text:style-name="T1"/></text:p>
            </draw:line>
            <draw:line draw:name="Bp 1687 [Sa]" draw:style-name="gr10" draw:text-style-name="P5" draw:layer="layout" svg:x1="6.772cm" svg:y1="12.751cm" svg:x2="6.772cm" svg:y2="12.951cm">
              <svg:desc>Bp 1687 [Sa]</svg:desc>
              <text:p/>
            </draw:line>
            <draw:frame draw:name="Bp 1687 [Sa]" draw:style-name="gr11" draw:text-style-name="P10" draw:layer="layout" svg:width="1.179cm" svg:height="1.187cm" svg:x="9.119cm" svg:y="12.607cm">
              <draw:text-box>
                <text:p text:style-name="P9">24 <text:s text:c="5"/></text:p>
              </draw:text-box>
            </draw:frame>
            <draw:line draw:name="Bp 1687 [Sa]" draw:style-name="gr13" draw:text-style-name="P8" draw:layer="layout" svg:x1="6.772cm" svg:y1="12.851cm" svg:x2="9.658cm" svg:y2="13.057cm">
              <svg:desc>Bp 1687 [Sa]</svg:desc>
              <text:p text:style-name="P11"><text:s text:c="3"/>Bp 1687 [Sa]</text:p>
              <text:p text:style-name="P11"><text:span text:style-name="T1"/></text:p>
            </draw:line>
            <draw:line draw:name="Bp 1687 [Sa]" draw:style-name="gr10" draw:text-style-name="P5" draw:layer="layout" svg:x1="9.658cm" svg:y1="12.957cm" svg:x2="9.658cm" svg:y2="13.157cm">
              <svg:desc>Bp 1687 [Sa]</svg:desc>
              <text:p/>
            </draw:line>
            <draw:frame draw:name="Bp 1687 [Sa]" draw:style-name="gr11" draw:text-style-name="P10" draw:layer="layout" svg:width="1.179cm" svg:height="1.187cm" svg:x="11.105cm" svg:y="12.881cm">
              <draw:text-box>
                <text:p text:style-name="P9">32 <text:s text:c="5"/></text:p>
              </draw:text-box>
            </draw:frame>
            <draw:line draw:name="Bp 1687 [Sa]" draw:style-name="gr13" draw:text-style-name="P8" draw:layer="layout" svg:x1="9.658cm" svg:y1="13.057cm" svg:x2="11.644cm" svg:y2="13.331cm">
              <svg:desc>Bp 1687 [Sa]</svg:desc>
              <text:p text:style-name="P11"><text:s text:c="3"/>Bp 1687 [Sa]</text:p>
              <text:p text:style-name="P11"><text:span text:style-name="T1"/></text:p>
            </draw:line>
            <draw:line draw:name="Bp 1687 [Sa]" draw:style-name="gr10" draw:text-style-name="P5" draw:layer="layout" svg:x1="11.644cm" svg:y1="13.231cm" svg:x2="11.644cm" svg:y2="13.431cm">
              <svg:desc>Bp 1687 [Sa]</svg:desc>
              <text:p/>
            </draw:line>
          </draw:g>
          <draw:g draw:name="Bp 1688 [Sa]">
            <draw:line draw:name="Bp 1688 [Sa]" draw:style-name="gr10" draw:text-style-name="P5" draw:layer="layout" svg:x1="11.644cm" svg:y1="14.398cm" svg:x2="11.644cm" svg:y2="14.598cm">
              <svg:desc>Bp 1688 [Sa]</svg:desc>
              <text:p/>
            </draw:line>
            <draw:frame draw:name="Bp 1688 [Sa]" draw:style-name="gr11" draw:text-style-name="P10" draw:layer="layout" svg:width="1.179cm" svg:height="1.187cm" svg:x="11.105cm" svg:y="14.448cm">
              <draw:text-box>
                <text:p text:style-name="P9">06 <text:s text:c="5"/></text:p>
              </draw:text-box>
            </draw:frame>
            <draw:frame draw:name="Bp 1688 [Sa]" draw:style-name="gr12" draw:text-style-name="P10" draw:layer="layout" svg:width="1.044cm" svg:height="1.187cm" svg:x="9.186cm" svg:y="14.322cm">
              <draw:text-box>
                <text:p text:style-name="P9"><text:s text:c="4"/>14</text:p>
              </draw:text-box>
            </draw:frame>
            <draw:line draw:name="Bp 1688 [Sa]" draw:style-name="gr13" draw:text-style-name="P8" draw:layer="layout" svg:x1="9.658cm" svg:y1="14.772cm" svg:x2="11.644cm" svg:y2="14.498cm">
              <svg:desc>Bp 1688 [Sa]</svg:desc>
              <text:p text:style-name="P11">Bp 1688 [Sa] <text:s text:c="2"/></text:p>
              <text:p text:style-name="P11"><text:span text:style-name="T1"/></text:p>
            </draw:line>
            <draw:line draw:name="Bp 1688 [Sa]" draw:style-name="gr10" draw:text-style-name="P5" draw:layer="layout" svg:x1="9.658cm" svg:y1="14.672cm" svg:x2="9.658cm" svg:y2="14.872cm">
              <svg:desc>Bp 1688 [Sa]</svg:desc>
              <text:p/>
            </draw:line>
            <draw:frame draw:name="Bp 1688 [Sa]" draw:style-name="gr12" draw:text-style-name="P10" draw:layer="layout" svg:width="1.044cm" svg:height="1.187cm" svg:x="6.3cm" svg:y="14.528cm">
              <draw:text-box>
                <text:p text:style-name="P9"><text:s text:c="4"/>20</text:p>
              </draw:text-box>
            </draw:frame>
            <draw:line draw:name="Bp 1688 [Sa]" draw:style-name="gr13" draw:text-style-name="P8" draw:layer="layout" svg:x1="6.772cm" svg:y1="14.978cm" svg:x2="9.658cm" svg:y2="14.772cm">
              <svg:desc>Bp 1688 [Sa]</svg:desc>
              <text:p text:style-name="P11">Bp 1688 [Sa] <text:s text:c="2"/></text:p>
              <text:p text:style-name="P11"><text:span text:style-name="T1"/></text:p>
            </draw:line>
            <draw:line draw:name="Bp 1688 [Sa]" draw:style-name="gr10" draw:text-style-name="P5" draw:layer="layout" svg:x1="6.772cm" svg:y1="14.878cm" svg:x2="6.772cm" svg:y2="15.078cm">
              <svg:desc>Bp 1688 [Sa]</svg:desc>
              <text:p/>
            </draw:line>
            <draw:frame draw:name="Bp 1688 [Sa]" draw:style-name="gr12" draw:text-style-name="P10" draw:layer="layout" svg:width="1.044cm" svg:height="1.187cm" svg:x="4.014cm" svg:y="14.7cm">
              <draw:text-box>
                <text:p text:style-name="P9"><text:s text:c="4"/>25</text:p>
              </draw:text-box>
            </draw:frame>
            <draw:line draw:name="Bp 1688 [Sa]" draw:style-name="gr13" draw:text-style-name="P8" draw:layer="layout" svg:x1="4.486cm" svg:y1="15.15cm" svg:x2="6.772cm" svg:y2="14.978cm">
              <svg:desc>Bp 1688 [Sa]</svg:desc>
              <text:p text:style-name="P11">Bp 1688 [Sa] <text:s text:c="2"/></text:p>
              <text:p text:style-name="P11"><text:span text:style-name="T1"/></text:p>
            </draw:line>
            <draw:line draw:name="Bp 1688 [Sa]" draw:style-name="gr10" draw:text-style-name="P5" draw:layer="layout" svg:x1="4.486cm" svg:y1="15.15cm" svg:x2="4.486cm" svg:y2="15.355cm">
              <svg:desc>Bp 1688 [Sa]</svg:desc>
              <text:p/>
            </draw:line>
            <draw:frame draw:name="Bp 1688 [Sa]" draw:style-name="gr11" draw:text-style-name="P10" draw:layer="layout" svg:width="1.179cm" svg:height="1.187cm" svg:x="3.947cm" svg:y="15.305cm">
              <draw:text-box>
                <text:p text:style-name="P9">31 <text:s text:c="5"/></text:p>
              </draw:text-box>
            </draw:frame>
            <draw:frame draw:name="Bp 1688 [Sa]" draw:style-name="gr12" draw:text-style-name="P10" draw:layer="layout" svg:width="1.044cm" svg:height="1.187cm" svg:x="2.328cm" svg:y="15.145cm">
              <draw:text-box>
                <text:p text:style-name="P9"><text:s text:c="4"/>38</text:p>
              </draw:text-box>
            </draw:frame>
            <draw:line draw:name="Bp 1688 [Sa]" draw:style-name="gr13" draw:text-style-name="P8" draw:layer="layout" svg:x1="2.8cm" svg:y1="15.595cm" svg:x2="4.486cm" svg:y2="15.355cm">
              <svg:desc>Bp 1688 [Sa]</svg:desc>
              <text:p text:style-name="P11">Bp 1688 [Sa] <text:s text:c="2"/></text:p>
              <text:p text:style-name="P11"><text:span text:style-name="T1"/></text:p>
            </draw:line>
            <draw:line draw:name="Bp 1688 [Sa]" draw:style-name="gr10" draw:text-style-name="P5" draw:layer="layout" svg:x1="2.8cm" svg:y1="15.495cm" svg:x2="2.8cm" svg:y2="15.695cm">
              <svg:desc>Bp 1688 [Sa]</svg:desc>
              <text:p/>
            </draw:line>
          </draw:g>
          <draw:g draw:name="Bp 2566 [Sa]">
            <draw:line draw:name="Bp 2566 [Sa]" draw:style-name="gr10" draw:text-style-name="P5" draw:layer="layout" svg:x1="6.472cm" svg:y1="4.998cm" svg:x2="6.472cm" svg:y2="5.198cm">
              <svg:desc>Bp 2566 [Sa]</svg:desc>
              <text:p/>
            </draw:line>
            <draw:frame draw:name="Bp 2566 [Sa]" draw:style-name="gr11" draw:text-style-name="P10" draw:layer="layout" svg:width="1.179cm" svg:height="1.187cm" svg:x="5.933cm" svg:y="5.048cm">
              <draw:text-box>
                <text:p text:style-name="P9">32 <text:s text:c="5"/></text:p>
              </draw:text-box>
            </draw:frame>
            <draw:frame draw:name="Bp 2566 [Sa]" draw:style-name="gr12" draw:text-style-name="P10" draw:layer="layout" svg:width="1.044cm" svg:height="1.187cm" svg:x="3.714cm" svg:y="4.819cm">
              <draw:text-box>
                <text:p text:style-name="P9"><text:s text:c="4"/>37</text:p>
              </draw:text-box>
            </draw:frame>
            <draw:line draw:name="Bp 2566 [Sa]" draw:style-name="gr13" draw:text-style-name="P8" draw:layer="layout" svg:x1="4.186cm" svg:y1="5.269cm" svg:x2="6.472cm" svg:y2="5.098cm">
              <svg:desc>Bp 2566 [Sa]</svg:desc>
              <text:p text:style-name="P11">Bp 2566 [Sa] <text:s text:c="2"/></text:p>
              <text:p text:style-name="P11"><text:span text:style-name="T1"/></text:p>
            </draw:line>
            <draw:line draw:name="Bp 2566 [Sa]" draw:style-name="gr10" draw:text-style-name="P5" draw:layer="layout" svg:x1="4.186cm" svg:y1="5.269cm" svg:x2="4.186cm" svg:y2="5.406cm">
              <svg:desc>Bp 2566 [Sa]</svg:desc>
              <text:p/>
            </draw:line>
            <draw:frame draw:name="Bp 2566 [Sa]" draw:style-name="gr11" draw:text-style-name="P10" draw:layer="layout" svg:width="1.179cm" svg:height="1.187cm" svg:x="3.647cm" svg:y="5.356cm">
              <draw:text-box>
                <text:p text:style-name="P9">41 <text:s text:c="5"/></text:p>
              </draw:text-box>
            </draw:frame>
            <draw:frame draw:name="Bp 2566 [Sa]" draw:style-name="gr12" draw:text-style-name="P10" draw:layer="layout" svg:width="1.044cm" svg:height="1.187cm" svg:x="2.328cm" svg:y="5.196cm">
              <draw:text-box>
                <text:p text:style-name="P9"><text:s text:c="4"/>48</text:p>
              </draw:text-box>
            </draw:frame>
            <draw:line draw:name="Bp 2566 [Sa]" draw:style-name="gr13" draw:text-style-name="P8" draw:layer="layout" svg:x1="2.8cm" svg:y1="5.646cm" svg:x2="4.186cm" svg:y2="5.406cm">
              <svg:desc>Bp 2566 [Sa]</svg:desc>
              <text:p text:style-name="P11">Bp 2566 [Sa] <text:s text:c="2"/></text:p>
              <text:p text:style-name="P11"><text:span text:style-name="T1"/></text:p>
            </draw:line>
            <draw:line draw:name="Bp 2566 [Sa]" draw:style-name="gr10" draw:text-style-name="P5" draw:layer="layout" svg:x1="2.8cm" svg:y1="5.546cm" svg:x2="2.8cm" svg:y2="5.746cm">
              <svg:desc>Bp 2566 [Sa]</svg:desc>
              <text:p/>
            </draw:line>
          </draw:g>
          <draw:g draw:name="D 237 [Sa]">
            <draw:line draw:name="D 237 [Sa]" draw:style-name="gr14" draw:text-style-name="P5" draw:layer="layout" svg:x1="3.1cm" svg:y1="10.898cm" svg:x2="3.1cm" svg:y2="11.098cm">
              <svg:desc>D 237 [Sa]</svg:desc>
              <text:p/>
            </draw:line>
            <draw:frame draw:name="D 237 [Sa]" draw:style-name="gr12" draw:text-style-name="P10" draw:layer="layout" svg:width="1.044cm" svg:height="1.187cm" svg:x="2.628cm" svg:y="10.948cm">
              <draw:text-box>
                <text:p text:style-name="P9"><text:s text:c="4"/>24</text:p>
              </draw:text-box>
            </draw:frame>
            <draw:frame draw:name="D 237 [Sa]" draw:style-name="gr11" draw:text-style-name="P10" draw:layer="layout" svg:width="1.179cm" svg:height="1.187cm" svg:x="3.947cm" svg:y="10.788cm">
              <draw:text-box>
                <text:p text:style-name="P9">31 <text:s text:c="5"/></text:p>
              </draw:text-box>
            </draw:frame>
            <draw:line draw:name="D 237 [Sa]" draw:style-name="gr15" draw:text-style-name="P8" draw:layer="layout" svg:x1="3.1cm" svg:y1="10.998cm" svg:x2="4.486cm" svg:y2="11.238cm">
              <svg:desc>D 237 [Sa]</svg:desc>
              <text:p text:style-name="P11"><text:s text:c="3"/>D 237 [Sa]</text:p>
              <text:p text:style-name="P11"><text:span text:style-name="T1"/></text:p>
            </draw:line>
            <draw:line draw:name="D 237 [Sa]" draw:style-name="gr14" draw:text-style-name="P5" draw:layer="layout" svg:x1="4.486cm" svg:y1="11.138cm" svg:x2="4.486cm" svg:y2="11.338cm">
              <svg:desc>D 237 [Sa]</svg:desc>
              <text:p/>
            </draw:line>
            <draw:frame draw:name="D 237 [Sa]" draw:style-name="gr11" draw:text-style-name="P10" draw:layer="layout" svg:width="1.179cm" svg:height="1.187cm" svg:x="6.233cm" svg:y="10.96cm">
              <draw:text-box>
                <text:p text:style-name="P9">36 <text:s text:c="5"/></text:p>
              </draw:text-box>
            </draw:frame>
            <draw:line draw:name="D 237 [Sa]" draw:style-name="gr15" draw:text-style-name="P8" draw:layer="layout" svg:x1="4.486cm" svg:y1="11.238cm" svg:x2="6.772cm" svg:y2="11.41cm">
              <svg:desc>D 237 [Sa]</svg:desc>
              <text:p text:style-name="P11"><text:s text:c="3"/>D 237 [Sa]</text:p>
              <text:p text:style-name="P11"><text:span text:style-name="T1"/></text:p>
            </draw:line>
            <draw:line draw:name="D 237 [Sa]" draw:style-name="gr14" draw:text-style-name="P5" draw:layer="layout" svg:x1="6.772cm" svg:y1="11.31cm" svg:x2="6.772cm" svg:y2="11.51cm">
              <svg:desc>D 237 [Sa]</svg:desc>
              <text:p/>
            </draw:line>
          </draw:g>
          <draw:g draw:name="Dg 6304 Mi">
            <draw:line draw:name="Dg 6304 Mi" draw:style-name="gr16" draw:text-style-name="P5" draw:layer="layout" svg:x1="12.244cm" svg:y1="15.427cm" svg:x2="12.244cm" svg:y2="15.627cm">
              <svg:desc>Dg 6304 Mi</svg:desc>
              <text:p/>
            </draw:line>
            <draw:frame draw:name="Dg 6304 Mi" draw:style-name="gr11" draw:text-style-name="P10" draw:layer="layout" svg:width="1.179cm" svg:height="1.187cm" svg:x="11.705cm" svg:y="15.477cm">
              <draw:text-box>
                <text:p text:style-name="P9">36 <text:s text:c="5"/></text:p>
              </draw:text-box>
            </draw:frame>
            <draw:frame draw:name="Dg 6304 Mi" draw:style-name="gr12" draw:text-style-name="P10" draw:layer="layout" svg:width="1.044cm" svg:height="1.187cm" svg:x="9.186cm" svg:y="15.351cm">
              <draw:text-box>
                <text:p text:style-name="P9"><text:s text:c="4"/>44</text:p>
              </draw:text-box>
            </draw:frame>
            <draw:line draw:name="Dg 6304 Mi" draw:style-name="gr17" draw:text-style-name="P8" draw:layer="layout" svg:x1="9.658cm" svg:y1="15.801cm" svg:x2="12.244cm" svg:y2="15.527cm">
              <svg:desc>Dg 6304 Mi</svg:desc>
              <text:p text:style-name="P11">Dg 6304 Mi <text:s text:c="2"/></text:p>
              <text:p text:style-name="P11"><text:span text:style-name="T1"/></text:p>
            </draw:line>
            <draw:line draw:name="Dg 6304 Mi" draw:style-name="gr16" draw:text-style-name="P5" draw:layer="layout" svg:x1="9.658cm" svg:y1="15.701cm" svg:x2="9.658cm" svg:y2="15.901cm">
              <svg:desc>Dg 6304 Mi</svg:desc>
              <text:p/>
            </draw:line>
            <draw:frame draw:name="Dg 6304 Mi" draw:style-name="gr12" draw:text-style-name="P10" draw:layer="layout" svg:width="1.044cm" svg:height="1.187cm" svg:x="6cm" svg:y="15.557cm">
              <draw:text-box>
                <text:p text:style-name="P9"><text:s text:c="4"/>50</text:p>
              </draw:text-box>
            </draw:frame>
            <draw:line draw:name="Dg 6304 Mi" draw:style-name="gr17" draw:text-style-name="P8" draw:layer="layout" svg:x1="6.472cm" svg:y1="16.007cm" svg:x2="9.658cm" svg:y2="15.801cm">
              <svg:desc>Dg 6304 Mi</svg:desc>
              <text:p text:style-name="P11">Dg 6304 Mi <text:s text:c="2"/></text:p>
              <text:p text:style-name="P11"><text:span text:style-name="T1"/></text:p>
            </draw:line>
            <draw:line draw:name="Dg 6304 Mi" draw:style-name="gr16" draw:text-style-name="P5" draw:layer="layout" svg:x1="6.472cm" svg:y1="15.907cm" svg:x2="6.472cm" svg:y2="16.107cm">
              <svg:desc>Dg 6304 Mi</svg:desc>
              <text:p/>
            </draw:line>
            <draw:frame draw:name="Dg 6304 Mi" draw:style-name="gr12" draw:text-style-name="P10" draw:layer="layout" svg:width="1.044cm" svg:height="1.187cm" svg:x="3.714cm" svg:y="15.831cm">
              <draw:text-box>
                <text:p text:style-name="P9"><text:s text:c="4"/>58</text:p>
              </draw:text-box>
            </draw:frame>
            <draw:line draw:name="Dg 6304 Mi" draw:style-name="gr17" draw:text-style-name="P8" draw:layer="layout" svg:x1="4.186cm" svg:y1="16.281cm" svg:x2="6.472cm" svg:y2="16.007cm">
              <svg:desc>Dg 6304 Mi</svg:desc>
              <text:p text:style-name="P11">Dg 6304 Mi <text:s text:c="2"/></text:p>
              <text:p text:style-name="P11"><text:span text:style-name="T1"/></text:p>
            </draw:line>
            <draw:line draw:name="Dg 6304 Mi" draw:style-name="gr16" draw:text-style-name="P5" draw:layer="layout" svg:x1="4.186cm" svg:y1="16.181cm" svg:x2="4.186cm" svg:y2="16.381cm">
              <svg:desc>Dg 6304 Mi</svg:desc>
              <text:p/>
            </draw:line>
            <draw:frame draw:name="Dg 6304 Mi" draw:style-name="gr12" draw:text-style-name="P10" draw:layer="layout" svg:width="1.044cm" svg:height="1.187cm" svg:x="1.128cm" svg:y="16.209cm">
              <draw:text-box>
                <text:p text:style-name="P9"><text:s text:c="4"/>09</text:p>
              </draw:text-box>
            </draw:frame>
            <draw:line draw:name="Dg 6304 Mi" draw:style-name="gr17" draw:text-style-name="P8" draw:layer="layout" svg:x1="1.6cm" svg:y1="16.659cm" svg:x2="4.186cm" svg:y2="16.281cm">
              <svg:desc>Dg 6304 Mi</svg:desc>
              <text:p text:style-name="P11">Dg 6304 Mi <text:s text:c="2"/></text:p>
              <text:p text:style-name="P11"><text:span text:style-name="T1"/></text:p>
            </draw:line>
            <draw:line draw:name="Dg 6304 Mi" draw:style-name="gr16" draw:text-style-name="P5" draw:layer="layout" svg:x1="1.6cm" svg:y1="16.559cm" svg:x2="1.6cm" svg:y2="16.759cm">
              <svg:desc>Dg 6304 Mi</svg:desc>
              <text:p/>
            </draw:line>
          </draw:g>
          <draw:g draw:name="Dg 6595 [Sa]">
            <draw:line draw:name="Dg 6595 [Sa]" draw:style-name="gr16" draw:text-style-name="P5" draw:layer="layout" svg:x1="2.2cm" svg:y1="18.994cm" svg:x2="2.2cm" svg:y2="19.194cm">
              <svg:desc>Dg 6595 [Sa]</svg:desc>
              <text:p/>
            </draw:line>
            <draw:frame draw:name="Dg 6595 [Sa]" draw:style-name="gr12" draw:text-style-name="P10" draw:layer="layout" svg:width="1.044cm" svg:height="1.187cm" svg:x="1.728cm" svg:y="19.044cm">
              <draw:text-box>
                <text:p text:style-name="P9"><text:s text:c="4"/>20</text:p>
              </draw:text-box>
            </draw:frame>
            <draw:frame draw:name="Dg 6595 [Sa]" draw:style-name="gr11" draw:text-style-name="P10" draw:layer="layout" svg:width="1.179cm" svg:height="1.187cm" svg:x="3.947cm" svg:y="19.022cm">
              <draw:text-box>
                <text:p text:style-name="P9">31 <text:s text:c="5"/></text:p>
              </draw:text-box>
            </draw:frame>
            <draw:line draw:name="Dg 6595 [Sa]" draw:style-name="gr17" draw:text-style-name="P8" draw:layer="layout" svg:x1="2.2cm" svg:y1="19.094cm" svg:x2="4.486cm" svg:y2="19.472cm">
              <svg:desc>Dg 6595 [Sa]</svg:desc>
              <text:p text:style-name="P11"><text:s text:c="3"/>Dg 6595 [Sa]</text:p>
              <text:p text:style-name="P11"><text:span text:style-name="T1"/></text:p>
            </draw:line>
            <draw:line draw:name="Dg 6595 [Sa]" draw:style-name="gr16" draw:text-style-name="P5" draw:layer="layout" svg:x1="4.486cm" svg:y1="19.372cm" svg:x2="4.486cm" svg:y2="19.572cm">
              <svg:desc>Dg 6595 [Sa]</svg:desc>
              <text:p/>
            </draw:line>
            <draw:frame draw:name="Dg 6595 [Sa]" draw:style-name="gr11" draw:text-style-name="P10" draw:layer="layout" svg:width="1.179cm" svg:height="1.187cm" svg:x="6.233cm" svg:y="19.296cm">
              <draw:text-box>
                <text:p text:style-name="P9">39 <text:s text:c="5"/></text:p>
              </draw:text-box>
            </draw:frame>
            <draw:line draw:name="Dg 6595 [Sa]" draw:style-name="gr17" draw:text-style-name="P8" draw:layer="layout" svg:x1="4.486cm" svg:y1="19.472cm" svg:x2="6.772cm" svg:y2="19.746cm">
              <svg:desc>Dg 6595 [Sa]</svg:desc>
              <text:p text:style-name="P11"><text:s text:c="3"/>Dg 6595 [Sa]</text:p>
              <text:p text:style-name="P11"><text:span text:style-name="T1"/></text:p>
            </draw:line>
            <draw:line draw:name="Dg 6595 [Sa]" draw:style-name="gr16" draw:text-style-name="P5" draw:layer="layout" svg:x1="6.772cm" svg:y1="19.646cm" svg:x2="6.772cm" svg:y2="19.846cm">
              <svg:desc>Dg 6595 [Sa]</svg:desc>
              <text:p/>
            </draw:line>
          </draw:g>
          <draw:g draw:name="Dg 6840">
            <draw:line draw:name="Dg 6840" draw:style-name="gr16" draw:text-style-name="P5" draw:layer="layout" svg:x1="6.472cm" svg:y1="24.14cm" svg:x2="6.472cm" svg:y2="24.34cm">
              <svg:desc>Dg 6840</svg:desc>
              <text:p/>
            </draw:line>
            <draw:frame draw:name="Dg 6840" draw:style-name="gr11" draw:text-style-name="P10" draw:layer="layout" svg:width="1.179cm" svg:height="1.187cm" svg:x="5.933cm" svg:y="24.19cm">
              <draw:text-box>
                <text:p text:style-name="P9">50 <text:s text:c="5"/></text:p>
              </draw:text-box>
            </draw:frame>
            <draw:frame draw:name="Dg 6840" draw:style-name="gr12" draw:text-style-name="P10" draw:layer="layout" svg:width="1.044cm" svg:height="1.187cm" svg:x="3.714cm" svg:y="24.064cm">
              <draw:text-box>
                <text:p text:style-name="P9"><text:s text:c="4"/>58</text:p>
              </draw:text-box>
            </draw:frame>
            <draw:line draw:name="Dg 6840" draw:style-name="gr17" draw:text-style-name="P8" draw:layer="layout" svg:x1="4.186cm" svg:y1="24.514cm" svg:x2="6.472cm" svg:y2="24.24cm">
              <svg:desc>Dg 6840</svg:desc>
              <text:p text:style-name="P11">Dg 6840 <text:s text:c="2"/></text:p>
              <text:p text:style-name="P11"><text:span text:style-name="T1"/></text:p>
            </draw:line>
            <draw:line draw:name="Dg 6840" draw:style-name="gr16" draw:text-style-name="P5" draw:layer="layout" svg:x1="4.186cm" svg:y1="24.414cm" svg:x2="4.186cm" svg:y2="24.614cm">
              <svg:desc>Dg 6840</svg:desc>
              <text:p/>
            </draw:line>
            <draw:frame draw:name="Dg 6840" draw:style-name="gr12" draw:text-style-name="P10" draw:layer="layout" svg:width="1.044cm" svg:height="1.187cm" svg:x="2.028cm" svg:y="24.442cm">
              <draw:text-box>
                <text:p text:style-name="P9"><text:s text:c="4"/>09</text:p>
              </draw:text-box>
            </draw:frame>
            <draw:line draw:name="Dg 6840" draw:style-name="gr17" draw:text-style-name="P8" draw:layer="layout" svg:x1="2.5cm" svg:y1="24.892cm" svg:x2="4.186cm" svg:y2="24.514cm">
              <svg:desc>Dg 6840</svg:desc>
              <text:p text:style-name="P11">Dg 6840 <text:s text:c="2"/></text:p>
              <text:p text:style-name="P11"><text:span text:style-name="T1"/></text:p>
            </draw:line>
            <draw:line draw:name="Dg 6840" draw:style-name="gr16" draw:text-style-name="P5" draw:layer="layout" svg:x1="2.5cm" svg:y1="24.792cm" svg:x2="2.5cm" svg:y2="24.992cm">
              <svg:desc>Dg 6840</svg:desc>
              <text:p/>
            </draw:line>
          </draw:g>
          <draw:g draw:name="Dg 6841">
            <draw:line draw:name="Dg 6841" draw:style-name="gr16" draw:text-style-name="P5" draw:layer="layout" svg:x1="2.5cm" svg:y1="8.017cm" svg:x2="2.5cm" svg:y2="8.217cm">
              <svg:desc>Dg 6841</svg:desc>
              <text:p/>
            </draw:line>
            <draw:frame draw:name="Dg 6841" draw:style-name="gr12" draw:text-style-name="P10" draw:layer="layout" svg:width="1.044cm" svg:height="1.187cm" svg:x="2.028cm" svg:y="8.067cm">
              <draw:text-box>
                <text:p text:style-name="P9"><text:s text:c="4"/>00</text:p>
              </draw:text-box>
            </draw:frame>
            <draw:frame draw:name="Dg 6841" draw:style-name="gr18" draw:text-style-name="P10" draw:layer="layout" svg:width="1.162cm" svg:height="1.187cm" svg:x="3.955cm" svg:y="8.044cm">
              <draw:text-box>
                <text:p text:style-name="P9">11 <text:s text:c="5"/></text:p>
              </draw:text-box>
            </draw:frame>
            <draw:line draw:name="Dg 6841" draw:style-name="gr17" draw:text-style-name="P8" draw:layer="layout" svg:x1="2.5cm" svg:y1="8.117cm" svg:x2="4.486cm" svg:y2="8.494cm">
              <svg:desc>Dg 6841</svg:desc>
              <text:p text:style-name="P11"><text:s text:c="3"/>Dg 6841</text:p>
              <text:p text:style-name="P11"><text:span text:style-name="T1"/></text:p>
            </draw:line>
            <draw:line draw:name="Dg 6841" draw:style-name="gr16" draw:text-style-name="P5" draw:layer="layout" svg:x1="4.486cm" svg:y1="8.394cm" svg:x2="4.486cm" svg:y2="8.594cm">
              <svg:desc>Dg 6841</svg:desc>
              <text:p/>
            </draw:line>
            <draw:frame draw:name="Dg 6841" draw:style-name="gr11" draw:text-style-name="P10" draw:layer="layout" svg:width="1.179cm" svg:height="1.187cm" svg:x="6.233cm" svg:y="8.319cm">
              <draw:text-box>
                <text:p text:style-name="P9">19 <text:s text:c="5"/></text:p>
              </draw:text-box>
            </draw:frame>
            <draw:line draw:name="Dg 6841" draw:style-name="gr17" draw:text-style-name="P8" draw:layer="layout" svg:x1="4.486cm" svg:y1="8.494cm" svg:x2="6.772cm" svg:y2="8.769cm">
              <svg:desc>Dg 6841</svg:desc>
              <text:p text:style-name="P11"><text:s text:c="3"/>Dg 6841</text:p>
              <text:p text:style-name="P11"><text:span text:style-name="T1"/></text:p>
            </draw:line>
            <draw:line draw:name="Dg 6841" draw:style-name="gr16" draw:text-style-name="P5" draw:layer="layout" svg:x1="6.772cm" svg:y1="8.669cm" svg:x2="6.772cm" svg:y2="8.869cm">
              <svg:desc>Dg 6841</svg:desc>
              <text:p/>
            </draw:line>
          </draw:g>
          <draw:g draw:name="Dg 6978">
            <draw:line draw:name="Dg 6978" draw:style-name="gr16" draw:text-style-name="P5" draw:layer="layout" svg:x1="19.402cm" svg:y1="21.876cm" svg:x2="19.402cm" svg:y2="22.076cm">
              <svg:desc>Dg 6978</svg:desc>
              <text:p/>
            </draw:line>
            <draw:frame draw:name="Dg 6978" draw:style-name="gr11" draw:text-style-name="P10" draw:layer="layout" svg:width="1.179cm" svg:height="1.187cm" svg:x="18.863cm" svg:y="21.926cm">
              <draw:text-box>
                <text:p text:style-name="P9">44 <text:s text:c="5"/></text:p>
              </draw:text-box>
            </draw:frame>
            <draw:frame draw:name="Dg 6978" draw:style-name="gr12" draw:text-style-name="P10" draw:layer="layout" svg:width="1.044cm" svg:height="1.187cm" svg:x="16.344cm" svg:y="21.801cm">
              <draw:text-box>
                <text:p text:style-name="P9"><text:s text:c="4"/>52</text:p>
              </draw:text-box>
            </draw:frame>
            <draw:line draw:name="Dg 6978" draw:style-name="gr17" draw:text-style-name="P8" draw:layer="layout" svg:x1="16.816cm" svg:y1="22.251cm" svg:x2="19.402cm" svg:y2="21.976cm">
              <svg:desc>Dg 6978</svg:desc>
              <text:p text:style-name="P11">Dg 6978 <text:s text:c="2"/></text:p>
              <text:p text:style-name="P11"><text:span text:style-name="T1"/></text:p>
            </draw:line>
            <draw:line draw:name="Dg 6978" draw:style-name="gr16" draw:text-style-name="P5" draw:layer="layout" svg:x1="16.816cm" svg:y1="22.151cm" svg:x2="16.816cm" svg:y2="22.351cm">
              <svg:desc>Dg 6978</svg:desc>
              <text:p/>
            </draw:line>
            <draw:frame draw:name="Dg 6978" draw:style-name="gr12" draw:text-style-name="P10" draw:layer="layout" svg:width="1.044cm" svg:height="1.187cm" svg:x="13.758cm" svg:y="21.904cm">
              <draw:text-box>
                <text:p text:style-name="P9"><text:s text:c="4"/>55</text:p>
              </draw:text-box>
            </draw:frame>
            <draw:line draw:name="Dg 6978" draw:style-name="gr17" draw:text-style-name="P8" draw:layer="layout" svg:x1="14.23cm" svg:y1="22.354cm" svg:x2="16.816cm" svg:y2="22.251cm">
              <svg:desc>Dg 6978</svg:desc>
              <text:p text:style-name="P11">Dg 6978 <text:s text:c="2"/></text:p>
              <text:p text:style-name="P11"><text:span text:style-name="T1"/></text:p>
            </draw:line>
            <draw:line draw:name="Dg 6978" draw:style-name="gr16" draw:text-style-name="P5" draw:layer="layout" svg:x1="14.23cm" svg:y1="22.254cm" svg:x2="14.23cm" svg:y2="22.454cm">
              <svg:desc>Dg 6978</svg:desc>
              <text:p/>
            </draw:line>
            <draw:frame draw:name="Dg 6978" draw:style-name="gr12" draw:text-style-name="P10" draw:layer="layout" svg:width="1.044cm" svg:height="1.187cm" svg:x="11.772cm" svg:y="22.041cm">
              <draw:text-box>
                <text:p text:style-name="P9"><text:s text:c="4"/>59</text:p>
              </draw:text-box>
            </draw:frame>
            <draw:line draw:name="Dg 6978" draw:style-name="gr17" draw:text-style-name="P8" draw:layer="layout" svg:x1="12.244cm" svg:y1="22.491cm" svg:x2="14.23cm" svg:y2="22.354cm">
              <svg:desc>Dg 6978</svg:desc>
              <text:p text:style-name="P11">Dg 6978 <text:s text:c="2"/></text:p>
              <text:p text:style-name="P11"><text:span text:style-name="T1"/></text:p>
            </draw:line>
            <draw:line draw:name="Dg 6978" draw:style-name="gr16" draw:text-style-name="P5" draw:layer="layout" svg:x1="12.244cm" svg:y1="22.491cm" svg:x2="12.244cm" svg:y2="24.412cm">
              <svg:desc>Dg 6978</svg:desc>
              <text:p/>
            </draw:line>
            <draw:frame draw:name="Dg 6978" draw:style-name="gr11" draw:text-style-name="P10" draw:layer="layout" svg:width="1.179cm" svg:height="1.187cm" svg:x="11.705cm" svg:y="24.362cm">
              <draw:text-box>
                <text:p text:style-name="P9">55 <text:s text:c="5"/></text:p>
              </draw:text-box>
            </draw:frame>
            <draw:frame draw:name="Dg 6978" draw:style-name="gr12" draw:text-style-name="P10" draw:layer="layout" svg:width="1.044cm" svg:height="1.187cm" svg:x="9.186cm" svg:y="24.236cm">
              <draw:text-box>
                <text:p text:style-name="P9"><text:s text:c="4"/>03</text:p>
              </draw:text-box>
            </draw:frame>
            <draw:line draw:name="Dg 6978" draw:style-name="gr17" draw:text-style-name="P8" draw:layer="layout" svg:x1="9.658cm" svg:y1="24.686cm" svg:x2="12.244cm" svg:y2="24.412cm">
              <svg:desc>Dg 6978</svg:desc>
              <text:p text:style-name="P11">Dg 6978 <text:s text:c="2"/></text:p>
              <text:p text:style-name="P11"><text:span text:style-name="T1"/></text:p>
            </draw:line>
            <draw:line draw:name="Dg 6978" draw:style-name="gr16" draw:text-style-name="P5" draw:layer="layout" svg:x1="9.658cm" svg:y1="24.586cm" svg:x2="9.658cm" svg:y2="24.786cm">
              <svg:desc>Dg 6978</svg:desc>
              <text:p/>
            </draw:line>
            <draw:frame draw:name="Dg 6978" draw:style-name="gr12" draw:text-style-name="P10" draw:layer="layout" svg:width="1.044cm" svg:height="1.187cm" svg:x="6.3cm" svg:y="24.442cm">
              <draw:text-box>
                <text:p text:style-name="P9"><text:s text:c="4"/>09</text:p>
              </draw:text-box>
            </draw:frame>
            <draw:line draw:name="Dg 6978" draw:style-name="gr17" draw:text-style-name="P8" draw:layer="layout" svg:x1="6.772cm" svg:y1="24.892cm" svg:x2="9.658cm" svg:y2="24.686cm">
              <svg:desc>Dg 6978</svg:desc>
              <text:p text:style-name="P11">Dg 6978 <text:s text:c="2"/></text:p>
              <text:p text:style-name="P11"><text:span text:style-name="T1"/></text:p>
            </draw:line>
            <draw:line draw:name="Dg 6978" draw:style-name="gr16" draw:text-style-name="P5" draw:layer="layout" svg:x1="6.772cm" svg:y1="24.792cm" svg:x2="6.772cm" svg:y2="24.992cm">
              <svg:desc>Dg 6978</svg:desc>
              <text:p/>
            </draw:line>
            <draw:frame draw:name="Dg 6978" draw:style-name="gr12" draw:text-style-name="P10" draw:layer="layout" svg:width="1.044cm" svg:height="1.187cm" svg:x="3.714cm" svg:y="24.716cm">
              <draw:text-box>
                <text:p text:style-name="P9"><text:s text:c="4"/>17</text:p>
              </draw:text-box>
            </draw:frame>
            <draw:line draw:name="Dg 6978" draw:style-name="gr17" draw:text-style-name="P8" draw:layer="layout" svg:x1="4.186cm" svg:y1="25.166cm" svg:x2="6.772cm" svg:y2="24.892cm">
              <svg:desc>Dg 6978</svg:desc>
              <text:p text:style-name="P11">Dg 6978 <text:s text:c="2"/></text:p>
              <text:p text:style-name="P11"><text:span text:style-name="T1"/></text:p>
            </draw:line>
            <draw:line draw:name="Dg 6978" draw:style-name="gr16" draw:text-style-name="P5" draw:layer="layout" svg:x1="4.186cm" svg:y1="25.066cm" svg:x2="4.186cm" svg:y2="25.266cm">
              <svg:desc>Dg 6978</svg:desc>
              <text:p/>
            </draw:line>
            <draw:frame draw:name="Dg 6978" draw:style-name="gr12" draw:text-style-name="P10" draw:layer="layout" svg:width="1.044cm" svg:height="1.187cm" svg:x="2.628cm" svg:y="25.094cm">
              <draw:text-box>
                <text:p text:style-name="P9"><text:s text:c="4"/>28</text:p>
              </draw:text-box>
            </draw:frame>
            <draw:line draw:name="Dg 6978" draw:style-name="gr17" draw:text-style-name="P8" draw:layer="layout" svg:x1="3.1cm" svg:y1="25.544cm" svg:x2="4.186cm" svg:y2="25.166cm">
              <svg:desc>Dg 6978</svg:desc>
              <text:p text:style-name="P11">Dg 6978 <text:s text:c="2"/></text:p>
              <text:p text:style-name="P11"><text:span text:style-name="T1"/></text:p>
            </draw:line>
            <draw:line draw:name="Dg 6978" draw:style-name="gr16" draw:text-style-name="P5" draw:layer="layout" svg:x1="3.1cm" svg:y1="25.444cm" svg:x2="3.1cm" svg:y2="25.644cm">
              <svg:desc>Dg 6978</svg:desc>
              <text:p/>
            </draw:line>
          </draw:g>
          <draw:g draw:name="E 823 [Sa]">
            <draw:line draw:name="E 823 [Sa]" draw:style-name="gr19" draw:text-style-name="P5" draw:layer="layout" svg:x1="3.4cm" svg:y1="4.929cm" svg:x2="3.4cm" svg:y2="5.129cm">
              <svg:desc>E 823 [Sa]</svg:desc>
              <text:p/>
            </draw:line>
            <draw:frame draw:name="E 823 [Sa]" draw:style-name="gr12" draw:text-style-name="P10" draw:layer="layout" svg:width="1.044cm" svg:height="1.187cm" svg:x="2.928cm" svg:y="4.979cm">
              <draw:text-box>
                <text:p text:style-name="P9"><text:s text:c="4"/>30</text:p>
              </draw:text-box>
            </draw:frame>
            <draw:frame draw:name="E 823 [Sa]" draw:style-name="gr11" draw:text-style-name="P10" draw:layer="layout" svg:width="1.179cm" svg:height="1.187cm" svg:x="3.947cm" svg:y="4.819cm">
              <draw:text-box>
                <text:p text:style-name="P9">37 <text:s text:c="5"/></text:p>
              </draw:text-box>
            </draw:frame>
            <draw:line draw:name="E 823 [Sa]" draw:style-name="gr20" draw:text-style-name="P8" draw:layer="layout" svg:x1="3.4cm" svg:y1="5.029cm" svg:x2="4.486cm" svg:y2="5.269cm">
              <svg:desc>E 823 [Sa]</svg:desc>
              <text:p text:style-name="P11"><text:s text:c="3"/>E 823 [Sa]</text:p>
              <text:p text:style-name="P11"><text:span text:style-name="T1"/></text:p>
            </draw:line>
            <draw:line draw:name="E 823 [Sa]" draw:style-name="gr19" draw:text-style-name="P5" draw:layer="layout" svg:x1="4.486cm" svg:y1="5.269cm" svg:x2="4.486cm" svg:y2="5.406cm">
              <svg:desc>E 823 [Sa]</svg:desc>
              <text:p/>
            </draw:line>
            <draw:frame draw:name="E 823 [Sa]" draw:style-name="gr12" draw:text-style-name="P10" draw:layer="layout" svg:width="1.044cm" svg:height="1.187cm" svg:x="4.014cm" svg:y="5.356cm">
              <draw:text-box>
                <text:p text:style-name="P9"><text:s text:c="4"/>41</text:p>
              </draw:text-box>
            </draw:frame>
            <draw:frame draw:name="E 823 [Sa]" draw:style-name="gr11" draw:text-style-name="P10" draw:layer="layout" svg:width="1.179cm" svg:height="1.187cm" svg:x="6.233cm" svg:y="5.128cm">
              <draw:text-box>
                <text:p text:style-name="P9">46 <text:s text:c="5"/></text:p>
              </draw:text-box>
            </draw:frame>
            <draw:line draw:name="E 823 [Sa]" draw:style-name="gr20" draw:text-style-name="P8" draw:layer="layout" svg:x1="4.486cm" svg:y1="5.406cm" svg:x2="6.772cm" svg:y2="5.578cm">
              <svg:desc>E 823 [Sa]</svg:desc>
              <text:p text:style-name="P11"><text:s text:c="3"/>E 823 [Sa]</text:p>
              <text:p text:style-name="P11"><text:span text:style-name="T1"/></text:p>
            </draw:line>
            <draw:line draw:name="E 823 [Sa]" draw:style-name="gr19" draw:text-style-name="P5" draw:layer="layout" svg:x1="6.772cm" svg:y1="5.478cm" svg:x2="6.772cm" svg:y2="5.678cm">
              <svg:desc>E 823 [Sa]</svg:desc>
              <text:p/>
            </draw:line>
          </draw:g>
          <draw:g draw:name="E 824 [Sa]">
            <draw:line draw:name="E 824 [Sa]" draw:style-name="gr19" draw:text-style-name="P5" draw:layer="layout" svg:x1="6.472cm" svg:y1="19.372cm" svg:x2="6.472cm" svg:y2="19.572cm">
              <svg:desc>E 824 [Sa]</svg:desc>
              <text:p/>
            </draw:line>
            <draw:frame draw:name="E 824 [Sa]" draw:style-name="gr11" draw:text-style-name="P10" draw:layer="layout" svg:width="1.179cm" svg:height="1.187cm" svg:x="5.933cm" svg:y="19.422cm">
              <draw:text-box>
                <text:p text:style-name="P9">31 <text:s text:c="5"/></text:p>
              </draw:text-box>
            </draw:frame>
            <draw:frame draw:name="E 824 [Sa]" draw:style-name="gr12" draw:text-style-name="P10" draw:layer="layout" svg:width="1.044cm" svg:height="1.187cm" svg:x="3.714cm" svg:y="19.193cm">
              <draw:text-box>
                <text:p text:style-name="P9"><text:s text:c="4"/>36</text:p>
              </draw:text-box>
            </draw:frame>
            <draw:line draw:name="E 824 [Sa]" draw:style-name="gr20" draw:text-style-name="P8" draw:layer="layout" svg:x1="4.186cm" svg:y1="19.643cm" svg:x2="6.472cm" svg:y2="19.472cm">
              <svg:desc>E 824 [Sa]</svg:desc>
              <text:p text:style-name="P11">E 824 [Sa] <text:s text:c="2"/></text:p>
              <text:p text:style-name="P11"><text:span text:style-name="T1"/></text:p>
            </draw:line>
            <draw:line draw:name="E 824 [Sa]" draw:style-name="gr19" draw:text-style-name="P5" draw:layer="layout" svg:x1="4.186cm" svg:y1="19.643cm" svg:x2="4.186cm" svg:y2="19.815cm">
              <svg:desc>E 824 [Sa]</svg:desc>
              <text:p/>
            </draw:line>
            <draw:frame draw:name="E 824 [Sa]" draw:style-name="gr11" draw:text-style-name="P10" draw:layer="layout" svg:width="1.179cm" svg:height="1.187cm" svg:x="3.647cm" svg:y="19.765cm">
              <draw:text-box>
                <text:p text:style-name="P9">41 <text:s text:c="5"/></text:p>
              </draw:text-box>
            </draw:frame>
            <draw:frame draw:name="E 824 [Sa]" draw:style-name="gr12" draw:text-style-name="P10" draw:layer="layout" svg:width="1.044cm" svg:height="1.187cm" svg:x="2.928cm" svg:y="19.605cm">
              <draw:text-box>
                <text:p text:style-name="P9"><text:s text:c="4"/>48</text:p>
              </draw:text-box>
            </draw:frame>
            <draw:line draw:name="E 824 [Sa]" draw:style-name="gr20" draw:text-style-name="P8" draw:layer="layout" svg:x1="3.4cm" svg:y1="20.055cm" svg:x2="4.186cm" svg:y2="19.815cm">
              <svg:desc>E 824 [Sa]</svg:desc>
              <text:p text:style-name="P11">E 824 [Sa] <text:s text:c="2"/></text:p>
              <text:p text:style-name="P11"><text:span text:style-name="T1"/></text:p>
            </draw:line>
            <draw:line draw:name="E 824 [Sa]" draw:style-name="gr19" draw:text-style-name="P5" draw:layer="layout" svg:x1="3.4cm" svg:y1="19.955cm" svg:x2="3.4cm" svg:y2="20.155cm">
              <svg:desc>E 824 [Sa]</svg:desc>
              <text:p/>
            </draw:line>
          </draw:g>
          <draw:g draw:name="Gmp 9817">
            <draw:line draw:name="Gmp 9817" draw:style-name="gr21" draw:text-style-name="P5" draw:layer="layout" svg:x1="3.886cm" svg:y1="14.192cm" svg:x2="3.886cm" svg:y2="14.392cm">
              <svg:desc>Gmp 9817</svg:desc>
              <text:p/>
            </draw:line>
          </draw:g>
          <draw:g draw:name="Gmp 9818">
            <draw:line draw:name="Gmp 9818" draw:style-name="gr21" draw:text-style-name="P5" draw:layer="layout" svg:x1="4.186cm" svg:y1="16.936cm" svg:x2="4.186cm" svg:y2="17.136cm">
              <svg:desc>Gmp 9818</svg:desc>
              <text:p/>
            </draw:line>
          </draw:g>
          <draw:g draw:name="Kp 4767">
            <draw:line draw:name="Kp 4767" draw:style-name="gr22" draw:text-style-name="P5" draw:layer="layout" svg:x1="11.644cm" svg:y1="6.644cm" svg:x2="11.644cm" svg:y2="6.844cm">
              <svg:desc>Kp 4767</svg:desc>
              <text:p/>
            </draw:line>
            <draw:frame draw:name="Kp 4767" draw:style-name="gr12" draw:text-style-name="P10" draw:layer="layout" svg:width="1.044cm" svg:height="1.187cm" svg:x="11.172cm" svg:y="6.694cm">
              <draw:text-box>
                <text:p text:style-name="P9"><text:s text:c="4"/>20</text:p>
              </draw:text-box>
            </draw:frame>
            <draw:frame draw:name="Kp 4767" draw:style-name="gr11" draw:text-style-name="P10" draw:layer="layout" svg:width="1.179cm" svg:height="1.187cm" svg:x="13.691cm" svg:y="6.432cm">
              <draw:text-box>
                <text:p text:style-name="P9">24 <text:s text:c="5"/></text:p>
              </draw:text-box>
            </draw:frame>
            <draw:line draw:name="Kp 4767" draw:style-name="gr23" draw:text-style-name="P8" draw:layer="layout" svg:x1="11.644cm" svg:y1="6.744cm" svg:x2="14.23cm" svg:y2="6.882cm">
              <svg:desc>Kp 4767</svg:desc>
              <text:p text:style-name="P11"><text:s text:c="3"/>Kp 4767</text:p>
              <text:p text:style-name="P11"><text:span text:style-name="T1"/></text:p>
            </draw:line>
            <draw:line draw:name="Kp 4767" draw:style-name="gr22" draw:text-style-name="P5" draw:layer="layout" svg:x1="14.23cm" svg:y1="6.782cm" svg:x2="14.23cm" svg:y2="6.982cm">
              <svg:desc>Kp 4767</svg:desc>
              <text:p/>
            </draw:line>
            <draw:frame draw:name="Kp 4767" draw:style-name="gr11" draw:text-style-name="P10" draw:layer="layout" svg:width="1.179cm" svg:height="1.187cm" svg:x="16.277cm" svg:y="6.535cm">
              <draw:text-box>
                <text:p text:style-name="P9">27 <text:s text:c="5"/></text:p>
              </draw:text-box>
            </draw:frame>
            <draw:line draw:name="Kp 4767" draw:style-name="gr23" draw:text-style-name="P8" draw:layer="layout" svg:x1="14.23cm" svg:y1="6.882cm" svg:x2="16.816cm" svg:y2="6.985cm">
              <svg:desc>Kp 4767</svg:desc>
              <text:p text:style-name="P11"><text:s text:c="3"/>Kp 4767</text:p>
              <text:p text:style-name="P11"><text:span text:style-name="T1"/></text:p>
            </draw:line>
            <draw:line draw:name="Kp 4767" draw:style-name="gr22" draw:text-style-name="P5" draw:layer="layout" svg:x1="16.816cm" svg:y1="6.985cm" svg:x2="16.816cm" svg:y2="7.122cm">
              <svg:desc>Kp 4767</svg:desc>
              <text:p/>
            </draw:line>
            <draw:frame draw:name="Kp 4767" draw:style-name="gr12" draw:text-style-name="P10" draw:layer="layout" svg:width="1.044cm" svg:height="1.187cm" svg:x="16.344cm" svg:y="7.072cm">
              <draw:text-box>
                <text:p text:style-name="P9"><text:s text:c="4"/>31</text:p>
              </draw:text-box>
            </draw:frame>
            <draw:frame draw:name="Kp 4767" draw:style-name="gr11" draw:text-style-name="P10" draw:layer="layout" svg:width="1.179cm" svg:height="1.187cm" svg:x="18.863cm" svg:y="6.946cm">
              <draw:text-box>
                <text:p text:style-name="P9">39 <text:s text:c="5"/></text:p>
              </draw:text-box>
            </draw:frame>
            <draw:line draw:name="Kp 4767" draw:style-name="gr23" draw:text-style-name="P8" draw:layer="layout" svg:x1="16.816cm" svg:y1="7.122cm" svg:x2="19.402cm" svg:y2="7.396cm">
              <svg:desc>Kp 4767</svg:desc>
              <text:p text:style-name="P11"><text:s text:c="3"/>Kp 4767</text:p>
              <text:p text:style-name="P11"><text:span text:style-name="T1"/></text:p>
            </draw:line>
            <draw:line draw:name="Kp 4767" draw:style-name="gr22" draw:text-style-name="P5" draw:layer="layout" svg:x1="19.402cm" svg:y1="7.296cm" svg:x2="19.402cm" svg:y2="7.496cm">
              <svg:desc>Kp 4767</svg:desc>
              <text:p/>
            </draw:line>
          </draw:g>
          <draw:g draw:name="Kp 4768">
            <draw:line draw:name="Kp 4768" draw:style-name="gr22" draw:text-style-name="P5" draw:layer="layout" svg:x1="19.402cm" svg:y1="8.36cm" svg:x2="19.402cm" svg:y2="8.56cm">
              <svg:desc>Kp 4768</svg:desc>
              <text:p/>
            </draw:line>
            <draw:frame draw:name="Kp 4768" draw:style-name="gr11" draw:text-style-name="P10" draw:layer="layout" svg:width="1.179cm" svg:height="1.187cm" svg:x="18.863cm" svg:y="8.41cm">
              <draw:text-box>
                <text:p text:style-name="P9">10 <text:s text:c="5"/></text:p>
              </draw:text-box>
            </draw:frame>
            <draw:frame draw:name="Kp 4768" draw:style-name="gr12" draw:text-style-name="P10" draw:layer="layout" svg:width="1.044cm" svg:height="1.187cm" svg:x="16.344cm" svg:y="8.284cm">
              <draw:text-box>
                <text:p text:style-name="P9"><text:s text:c="4"/>18</text:p>
              </draw:text-box>
            </draw:frame>
            <draw:line draw:name="Kp 4768" draw:style-name="gr23" draw:text-style-name="P8" draw:layer="layout" svg:x1="16.816cm" svg:y1="8.734cm" svg:x2="19.402cm" svg:y2="8.46cm">
              <svg:desc>Kp 4768</svg:desc>
              <text:p text:style-name="P11">Kp 4768 <text:s text:c="2"/></text:p>
              <text:p text:style-name="P11"><text:span text:style-name="T1"/></text:p>
            </draw:line>
            <draw:line draw:name="Kp 4768" draw:style-name="gr22" draw:text-style-name="P5" draw:layer="layout" svg:x1="16.816cm" svg:y1="8.734cm" svg:x2="16.816cm" svg:y2="8.872cm">
              <svg:desc>Kp 4768</svg:desc>
              <text:p/>
            </draw:line>
            <draw:frame draw:name="Kp 4768" draw:style-name="gr11" draw:text-style-name="P10" draw:layer="layout" svg:width="1.179cm" svg:height="1.187cm" svg:x="16.277cm" svg:y="8.822cm">
              <draw:text-box>
                <text:p text:style-name="P9">22 <text:s text:c="5"/></text:p>
              </draw:text-box>
            </draw:frame>
            <draw:frame draw:name="Kp 4768" draw:style-name="gr12" draw:text-style-name="P10" draw:layer="layout" svg:width="1.044cm" svg:height="1.187cm" svg:x="13.758cm" svg:y="8.525cm">
              <draw:text-box>
                <text:p text:style-name="P9"><text:s text:c="4"/>25</text:p>
              </draw:text-box>
            </draw:frame>
            <draw:line draw:name="Kp 4768" draw:style-name="gr23" draw:text-style-name="P8" draw:layer="layout" svg:x1="14.23cm" svg:y1="8.975cm" svg:x2="16.816cm" svg:y2="8.872cm">
              <svg:desc>Kp 4768</svg:desc>
              <text:p text:style-name="P11">Kp 4768 <text:s text:c="2"/></text:p>
              <text:p text:style-name="P11"><text:span text:style-name="T1"/></text:p>
            </draw:line>
            <draw:line draw:name="Kp 4768" draw:style-name="gr22" draw:text-style-name="P5" draw:layer="layout" svg:x1="14.23cm" svg:y1="8.875cm" svg:x2="14.23cm" svg:y2="9.075cm">
              <svg:desc>Kp 4768</svg:desc>
              <text:p/>
            </draw:line>
            <draw:frame draw:name="Kp 4768" draw:style-name="gr12" draw:text-style-name="P10" draw:layer="layout" svg:width="1.044cm" svg:height="1.187cm" svg:x="11.172cm" svg:y="8.662cm">
              <draw:text-box>
                <text:p text:style-name="P9"><text:s text:c="4"/>29</text:p>
              </draw:text-box>
            </draw:frame>
            <draw:line draw:name="Kp 4768" draw:style-name="gr23" draw:text-style-name="P8" draw:layer="layout" svg:x1="11.644cm" svg:y1="9.112cm" svg:x2="14.23cm" svg:y2="8.975cm">
              <svg:desc>Kp 4768</svg:desc>
              <text:p text:style-name="P11">Kp 4768 <text:s text:c="2"/></text:p>
              <text:p text:style-name="P11"><text:span text:style-name="T1"/></text:p>
            </draw:line>
            <draw:line draw:name="Kp 4768" draw:style-name="gr22" draw:text-style-name="P5" draw:layer="layout" svg:x1="11.644cm" svg:y1="9.012cm" svg:x2="11.644cm" svg:y2="9.212cm">
              <svg:desc>Kp 4768</svg:desc>
              <text:p/>
            </draw:line>
          </draw:g>
          <draw:g draw:name="Kp 4769">
            <draw:line draw:name="Kp 4769" draw:style-name="gr22" draw:text-style-name="P5" draw:layer="layout" svg:x1="11.644cm" svg:y1="19.369cm" svg:x2="11.644cm" svg:y2="19.54cm">
              <svg:desc>Kp 4769</svg:desc>
              <text:p/>
            </draw:line>
            <draw:frame draw:name="Kp 4769" draw:style-name="gr12" draw:text-style-name="P10" draw:layer="layout" svg:width="1.044cm" svg:height="1.187cm" svg:x="11.172cm" svg:y="19.49cm">
              <draw:text-box>
                <text:p text:style-name="P9"><text:s text:c="4"/>33</text:p>
              </draw:text-box>
            </draw:frame>
            <draw:frame draw:name="Kp 4769" draw:style-name="gr11" draw:text-style-name="P10" draw:layer="layout" svg:width="1.179cm" svg:height="1.187cm" svg:x="13.691cm" svg:y="19.228cm">
              <draw:text-box>
                <text:p text:style-name="P9">37 <text:s text:c="5"/></text:p>
              </draw:text-box>
            </draw:frame>
            <draw:line draw:name="Kp 4769" draw:style-name="gr23" draw:text-style-name="P8" draw:layer="layout" svg:x1="11.644cm" svg:y1="19.54cm" svg:x2="14.23cm" svg:y2="19.678cm">
              <svg:desc>Kp 4769</svg:desc>
              <text:p text:style-name="P11"><text:s text:c="3"/>Kp 4769</text:p>
              <text:p text:style-name="P11"><text:span text:style-name="T1"/></text:p>
            </draw:line>
            <draw:line draw:name="Kp 4769" draw:style-name="gr22" draw:text-style-name="P5" draw:layer="layout" svg:x1="14.23cm" svg:y1="19.578cm" svg:x2="14.23cm" svg:y2="19.778cm">
              <svg:desc>Kp 4769</svg:desc>
              <text:p/>
            </draw:line>
            <draw:frame draw:name="Kp 4769" draw:style-name="gr11" draw:text-style-name="P10" draw:layer="layout" svg:width="1.179cm" svg:height="1.187cm" svg:x="16.277cm" svg:y="19.331cm">
              <draw:text-box>
                <text:p text:style-name="P9">40 <text:s text:c="5"/></text:p>
              </draw:text-box>
            </draw:frame>
            <draw:line draw:name="Kp 4769" draw:style-name="gr23" draw:text-style-name="P8" draw:layer="layout" svg:x1="14.23cm" svg:y1="19.678cm" svg:x2="16.816cm" svg:y2="19.781cm">
              <svg:desc>Kp 4769</svg:desc>
              <text:p text:style-name="P11"><text:s text:c="3"/>Kp 4769</text:p>
              <text:p text:style-name="P11"><text:span text:style-name="T1"/></text:p>
            </draw:line>
            <draw:line draw:name="Kp 4769" draw:style-name="gr22" draw:text-style-name="P5" draw:layer="layout" svg:x1="16.816cm" svg:y1="19.781cm" svg:x2="16.816cm" svg:y2="19.918cm">
              <svg:desc>Kp 4769</svg:desc>
              <text:p/>
            </draw:line>
            <draw:frame draw:name="Kp 4769" draw:style-name="gr12" draw:text-style-name="P10" draw:layer="layout" svg:width="1.044cm" svg:height="1.187cm" svg:x="16.344cm" svg:y="19.868cm">
              <draw:text-box>
                <text:p text:style-name="P9"><text:s text:c="4"/>44</text:p>
              </draw:text-box>
            </draw:frame>
            <draw:frame draw:name="Kp 4769" draw:style-name="gr11" draw:text-style-name="P10" draw:layer="layout" svg:width="1.179cm" svg:height="1.187cm" svg:x="18.863cm" svg:y="19.742cm">
              <draw:text-box>
                <text:p text:style-name="P9">52 <text:s text:c="5"/></text:p>
              </draw:text-box>
            </draw:frame>
            <draw:line draw:name="Kp 4769" draw:style-name="gr23" draw:text-style-name="P8" draw:layer="layout" svg:x1="16.816cm" svg:y1="19.918cm" svg:x2="19.402cm" svg:y2="20.192cm">
              <svg:desc>Kp 4769</svg:desc>
              <text:p text:style-name="P11"><text:s text:c="3"/>Kp 4769</text:p>
              <text:p text:style-name="P11"><text:span text:style-name="T1"/></text:p>
            </draw:line>
            <draw:line draw:name="Kp 4769" draw:style-name="gr22" draw:text-style-name="P5" draw:layer="layout" svg:x1="19.402cm" svg:y1="20.092cm" svg:x2="19.402cm" svg:y2="20.292cm">
              <svg:desc>Kp 4769</svg:desc>
              <text:p/>
            </draw:line>
          </draw:g>
          <draw:g draw:name="Kp 4770">
            <draw:line draw:name="Kp 4770" draw:style-name="gr22" draw:text-style-name="P5" draw:layer="layout" svg:x1="19.402cm" svg:y1="20.95cm" svg:x2="19.402cm" svg:y2="21.15cm">
              <svg:desc>Kp 4770</svg:desc>
              <text:p/>
            </draw:line>
            <draw:frame draw:name="Kp 4770" draw:style-name="gr11" draw:text-style-name="P10" draw:layer="layout" svg:width="1.179cm" svg:height="1.187cm" svg:x="18.863cm" svg:y="21cm">
              <draw:text-box>
                <text:p text:style-name="P9">17 <text:s text:c="5"/></text:p>
              </draw:text-box>
            </draw:frame>
            <draw:frame draw:name="Kp 4770" draw:style-name="gr12" draw:text-style-name="P10" draw:layer="layout" svg:width="1.044cm" svg:height="1.187cm" svg:x="16.344cm" svg:y="20.875cm">
              <draw:text-box>
                <text:p text:style-name="P9"><text:s text:c="4"/>25</text:p>
              </draw:text-box>
            </draw:frame>
            <draw:line draw:name="Kp 4770" draw:style-name="gr23" draw:text-style-name="P8" draw:layer="layout" svg:x1="16.816cm" svg:y1="21.325cm" svg:x2="19.402cm" svg:y2="21.05cm">
              <svg:desc>Kp 4770</svg:desc>
              <text:p text:style-name="P11">Kp 4770 <text:s text:c="2"/></text:p>
              <text:p text:style-name="P11"><text:span text:style-name="T1"/></text:p>
            </draw:line>
            <draw:line draw:name="Kp 4770" draw:style-name="gr22" draw:text-style-name="P5" draw:layer="layout" svg:x1="16.816cm" svg:y1="21.325cm" svg:x2="16.816cm" svg:y2="21.462cm">
              <svg:desc>Kp 4770</svg:desc>
              <text:p/>
            </draw:line>
            <draw:frame draw:name="Kp 4770" draw:style-name="gr11" draw:text-style-name="P10" draw:layer="layout" svg:width="1.179cm" svg:height="1.187cm" svg:x="16.277cm" svg:y="21.412cm">
              <draw:text-box>
                <text:p text:style-name="P9">29 <text:s text:c="5"/></text:p>
              </draw:text-box>
            </draw:frame>
            <draw:frame draw:name="Kp 4770" draw:style-name="gr12" draw:text-style-name="P10" draw:layer="layout" svg:width="1.044cm" svg:height="1.187cm" svg:x="13.758cm" svg:y="21.115cm">
              <draw:text-box>
                <text:p text:style-name="P9"><text:s text:c="4"/>32</text:p>
              </draw:text-box>
            </draw:frame>
            <draw:line draw:name="Kp 4770" draw:style-name="gr23" draw:text-style-name="P8" draw:layer="layout" svg:x1="14.23cm" svg:y1="21.565cm" svg:x2="16.816cm" svg:y2="21.462cm">
              <svg:desc>Kp 4770</svg:desc>
              <text:p text:style-name="P11">Kp 4770 <text:s text:c="2"/></text:p>
              <text:p text:style-name="P11"><text:span text:style-name="T1"/></text:p>
            </draw:line>
            <draw:line draw:name="Kp 4770" draw:style-name="gr22" draw:text-style-name="P5" draw:layer="layout" svg:x1="14.23cm" svg:y1="21.465cm" svg:x2="14.23cm" svg:y2="21.665cm">
              <svg:desc>Kp 4770</svg:desc>
              <text:p/>
            </draw:line>
            <draw:frame draw:name="Kp 4770" draw:style-name="gr12" draw:text-style-name="P10" draw:layer="layout" svg:width="1.044cm" svg:height="1.187cm" svg:x="11.172cm" svg:y="21.252cm">
              <draw:text-box>
                <text:p text:style-name="P9"><text:s text:c="4"/>36</text:p>
              </draw:text-box>
            </draw:frame>
            <draw:line draw:name="Kp 4770" draw:style-name="gr23" draw:text-style-name="P8" draw:layer="layout" svg:x1="11.644cm" svg:y1="21.702cm" svg:x2="14.23cm" svg:y2="21.565cm">
              <svg:desc>Kp 4770</svg:desc>
              <text:p text:style-name="P11">Kp 4770 <text:s text:c="2"/></text:p>
              <text:p text:style-name="P11"><text:span text:style-name="T1"/></text:p>
            </draw:line>
            <draw:line draw:name="Kp 4770" draw:style-name="gr22" draw:text-style-name="P5" draw:layer="layout" svg:x1="11.644cm" svg:y1="21.602cm" svg:x2="11.644cm" svg:y2="21.802cm">
              <svg:desc>Kp 4770</svg:desc>
              <text:p/>
            </draw:line>
          </draw:g>
          <draw:g draw:name="Kp 4771">
            <draw:line draw:name="Kp 4771" draw:style-name="gr22" draw:text-style-name="P5" draw:layer="layout" svg:x1="11.644cm" svg:y1="22.871cm" svg:x2="11.644cm" svg:y2="23.071cm">
              <svg:desc>Kp 4771</svg:desc>
              <text:p/>
            </draw:line>
            <draw:frame draw:name="Kp 4771" draw:style-name="gr12" draw:text-style-name="P10" draw:layer="layout" svg:width="1.044cm" svg:height="1.187cm" svg:x="11.172cm" svg:y="22.921cm">
              <draw:text-box>
                <text:p text:style-name="P9"><text:s text:c="4"/>13</text:p>
              </draw:text-box>
            </draw:frame>
            <draw:frame draw:name="Kp 4771" draw:style-name="gr11" draw:text-style-name="P10" draw:layer="layout" svg:width="1.179cm" svg:height="1.187cm" svg:x="13.691cm" svg:y="22.658cm">
              <draw:text-box>
                <text:p text:style-name="P9">17 <text:s text:c="5"/></text:p>
              </draw:text-box>
            </draw:frame>
            <draw:line draw:name="Kp 4771" draw:style-name="gr23" draw:text-style-name="P8" draw:layer="layout" svg:x1="11.644cm" svg:y1="22.971cm" svg:x2="14.23cm" svg:y2="23.108cm">
              <svg:desc>Kp 4771</svg:desc>
              <text:p text:style-name="P11"><text:s text:c="3"/>Kp 4771</text:p>
              <text:p text:style-name="P11"><text:span text:style-name="T1"/></text:p>
            </draw:line>
            <draw:line draw:name="Kp 4771" draw:style-name="gr22" draw:text-style-name="P5" draw:layer="layout" svg:x1="14.23cm" svg:y1="23.008cm" svg:x2="14.23cm" svg:y2="23.208cm">
              <svg:desc>Kp 4771</svg:desc>
              <text:p/>
            </draw:line>
            <draw:frame draw:name="Kp 4771" draw:style-name="gr11" draw:text-style-name="P10" draw:layer="layout" svg:width="1.179cm" svg:height="1.187cm" svg:x="16.277cm" svg:y="22.761cm">
              <draw:text-box>
                <text:p text:style-name="P9">20 <text:s text:c="5"/></text:p>
              </draw:text-box>
            </draw:frame>
            <draw:line draw:name="Kp 4771" draw:style-name="gr23" draw:text-style-name="P8" draw:layer="layout" svg:x1="14.23cm" svg:y1="23.108cm" svg:x2="16.816cm" svg:y2="23.211cm">
              <svg:desc>Kp 4771</svg:desc>
              <text:p text:style-name="P11"><text:s text:c="3"/>Kp 4771</text:p>
              <text:p text:style-name="P11"><text:span text:style-name="T1"/></text:p>
            </draw:line>
            <draw:line draw:name="Kp 4771" draw:style-name="gr22" draw:text-style-name="P5" draw:layer="layout" svg:x1="16.816cm" svg:y1="23.211cm" svg:x2="16.816cm" svg:y2="23.348cm">
              <svg:desc>Kp 4771</svg:desc>
              <text:p/>
            </draw:line>
            <draw:frame draw:name="Kp 4771" draw:style-name="gr12" draw:text-style-name="P10" draw:layer="layout" svg:width="1.044cm" svg:height="1.187cm" svg:x="16.344cm" svg:y="23.298cm">
              <draw:text-box>
                <text:p text:style-name="P9"><text:s text:c="4"/>24</text:p>
              </draw:text-box>
            </draw:frame>
            <draw:frame draw:name="Kp 4771" draw:style-name="gr11" draw:text-style-name="P10" draw:layer="layout" svg:width="1.179cm" svg:height="1.187cm" svg:x="18.863cm" svg:y="23.173cm">
              <draw:text-box>
                <text:p text:style-name="P9">32 <text:s text:c="5"/></text:p>
              </draw:text-box>
            </draw:frame>
            <draw:line draw:name="Kp 4771" draw:style-name="gr23" draw:text-style-name="P8" draw:layer="layout" svg:x1="16.816cm" svg:y1="23.348cm" svg:x2="19.402cm" svg:y2="23.623cm">
              <svg:desc>Kp 4771</svg:desc>
              <text:p text:style-name="P11"><text:s text:c="3"/>Kp 4771</text:p>
              <text:p text:style-name="P11"><text:span text:style-name="T1"/></text:p>
            </draw:line>
            <draw:line draw:name="Kp 4771" draw:style-name="gr22" draw:text-style-name="P5" draw:layer="layout" svg:x1="19.402cm" svg:y1="23.523cm" svg:x2="19.402cm" svg:y2="23.723cm">
              <svg:desc>Kp 4771</svg:desc>
              <text:p/>
            </draw:line>
          </draw:g>
          <draw:g draw:name="Kp 4772">
            <draw:line draw:name="Kp 4772" draw:style-name="gr22" draw:text-style-name="P5" draw:layer="layout" svg:x1="19.402cm" svg:y1="25.066cm" svg:x2="19.402cm" svg:y2="25.266cm">
              <svg:desc>Kp 4772</svg:desc>
              <text:p/>
            </draw:line>
            <draw:frame draw:name="Kp 4772" draw:style-name="gr11" draw:text-style-name="P10" draw:layer="layout" svg:width="1.179cm" svg:height="1.187cm" svg:x="18.863cm" svg:y="25.116cm">
              <draw:text-box>
                <text:p text:style-name="P9">17 <text:s text:c="5"/></text:p>
              </draw:text-box>
            </draw:frame>
            <draw:frame draw:name="Kp 4772" draw:style-name="gr12" draw:text-style-name="P10" draw:layer="layout" svg:width="1.044cm" svg:height="1.187cm" svg:x="16.344cm" svg:y="24.991cm">
              <draw:text-box>
                <text:p text:style-name="P9"><text:s text:c="4"/>25</text:p>
              </draw:text-box>
            </draw:frame>
            <draw:line draw:name="Kp 4772" draw:style-name="gr23" draw:text-style-name="P8" draw:layer="layout" svg:x1="16.816cm" svg:y1="25.441cm" svg:x2="19.402cm" svg:y2="25.166cm">
              <svg:desc>Kp 4772</svg:desc>
              <text:p text:style-name="P11">Kp 4772 <text:s text:c="2"/></text:p>
              <text:p text:style-name="P11"><text:span text:style-name="T1"/></text:p>
            </draw:line>
            <draw:line draw:name="Kp 4772" draw:style-name="gr22" draw:text-style-name="P5" draw:layer="layout" svg:x1="16.816cm" svg:y1="25.441cm" svg:x2="16.816cm" svg:y2="25.578cm">
              <svg:desc>Kp 4772</svg:desc>
              <text:p/>
            </draw:line>
            <draw:frame draw:name="Kp 4772" draw:style-name="gr11" draw:text-style-name="P10" draw:layer="layout" svg:width="1.179cm" svg:height="1.187cm" svg:x="16.277cm" svg:y="25.528cm">
              <draw:text-box>
                <text:p text:style-name="P9">29 <text:s text:c="5"/></text:p>
              </draw:text-box>
            </draw:frame>
            <draw:frame draw:name="Kp 4772" draw:style-name="gr12" draw:text-style-name="P10" draw:layer="layout" svg:width="1.044cm" svg:height="1.187cm" svg:x="13.758cm" svg:y="25.231cm">
              <draw:text-box>
                <text:p text:style-name="P9"><text:s text:c="4"/>32</text:p>
              </draw:text-box>
            </draw:frame>
            <draw:line draw:name="Kp 4772" draw:style-name="gr23" draw:text-style-name="P8" draw:layer="layout" svg:x1="14.23cm" svg:y1="25.681cm" svg:x2="16.816cm" svg:y2="25.578cm">
              <svg:desc>Kp 4772</svg:desc>
              <text:p text:style-name="P11">Kp 4772 <text:s text:c="2"/></text:p>
              <text:p text:style-name="P11"><text:span text:style-name="T1"/></text:p>
            </draw:line>
            <draw:line draw:name="Kp 4772" draw:style-name="gr22" draw:text-style-name="P5" draw:layer="layout" svg:x1="14.23cm" svg:y1="25.581cm" svg:x2="14.23cm" svg:y2="25.781cm">
              <svg:desc>Kp 4772</svg:desc>
              <text:p/>
            </draw:line>
            <draw:frame draw:name="Kp 4772" draw:style-name="gr12" draw:text-style-name="P10" draw:layer="layout" svg:width="1.044cm" svg:height="1.187cm" svg:x="11.172cm" svg:y="25.368cm">
              <draw:text-box>
                <text:p text:style-name="P9"><text:s text:c="4"/>36</text:p>
              </draw:text-box>
            </draw:frame>
            <draw:line draw:name="Kp 4772" draw:style-name="gr23" draw:text-style-name="P8" draw:layer="layout" svg:x1="11.644cm" svg:y1="25.818cm" svg:x2="14.23cm" svg:y2="25.681cm">
              <svg:desc>Kp 4772</svg:desc>
              <text:p text:style-name="P11">Kp 4772 <text:s text:c="2"/></text:p>
              <text:p text:style-name="P11"><text:span text:style-name="T1"/></text:p>
            </draw:line>
            <draw:line draw:name="Kp 4772" draw:style-name="gr22" draw:text-style-name="P5" draw:layer="layout" svg:x1="11.644cm" svg:y1="25.718cm" svg:x2="11.644cm" svg:y2="25.918cm">
              <svg:desc>Kp 4772</svg:desc>
              <text:p/>
            </draw:line>
          </draw:g>
          <draw:g draw:name="Lgo 11315">
            <draw:line draw:name="Lgo 11315" draw:style-name="gr24" draw:text-style-name="P5" draw:layer="layout" svg:x1="1.6cm" svg:y1="9.698cm" svg:x2="1.6cm" svg:y2="9.898cm">
              <svg:desc>Lgo 11315</svg:desc>
              <text:p/>
            </draw:line>
            <draw:frame draw:name="Lgo 11315" draw:style-name="gr12" draw:text-style-name="P10" draw:layer="layout" svg:width="1.044cm" svg:height="1.187cm" svg:x="1.128cm" svg:y="9.748cm">
              <draw:text-box>
                <text:p text:style-name="P9"><text:s text:c="4"/>49</text:p>
              </draw:text-box>
            </draw:frame>
            <draw:frame draw:name="Lgo 11315" draw:style-name="gr11" draw:text-style-name="P10" draw:layer="layout" svg:width="1.179cm" svg:height="1.187cm" svg:x="4.247cm" svg:y="9.725cm">
              <draw:text-box>
                <text:p text:style-name="P9">00 <text:s text:c="5"/></text:p>
              </draw:text-box>
            </draw:frame>
            <draw:line draw:name="Lgo 11315" draw:style-name="gr25" draw:text-style-name="P8" draw:layer="layout" svg:x1="1.6cm" svg:y1="9.798cm" svg:x2="4.786cm" svg:y2="10.175cm">
              <svg:desc>Lgo 11315</svg:desc>
              <text:p text:style-name="P11"><text:s text:c="3"/>Lgo 11315</text:p>
              <text:p text:style-name="P11"><text:span text:style-name="T1"/></text:p>
            </draw:line>
            <draw:line draw:name="Lgo 11315" draw:style-name="gr24" draw:text-style-name="P5" draw:layer="layout" svg:x1="4.786cm" svg:y1="10.075cm" svg:x2="4.786cm" svg:y2="10.275cm">
              <svg:desc>Lgo 11315</svg:desc>
              <text:p/>
            </draw:line>
            <draw:frame draw:name="Lgo 11315" draw:style-name="gr11" draw:text-style-name="P10" draw:layer="layout" svg:width="1.179cm" svg:height="1.187cm" svg:x="6.233cm" svg:y="9.999cm">
              <draw:text-box>
                <text:p text:style-name="P9">08 <text:s text:c="5"/></text:p>
              </draw:text-box>
            </draw:frame>
            <draw:line draw:name="Lgo 11315" draw:style-name="gr25" draw:text-style-name="P8" draw:layer="layout" svg:x1="4.786cm" svg:y1="10.175cm" svg:x2="6.772cm" svg:y2="10.449cm">
              <svg:desc>Lgo 11315</svg:desc>
              <text:p text:style-name="P11"><text:s text:c="3"/>Lgo 11315</text:p>
              <text:p text:style-name="P11"><text:span text:style-name="T1"/></text:p>
            </draw:line>
            <draw:line draw:name="Lgo 11315" draw:style-name="gr24" draw:text-style-name="P5" draw:layer="layout" svg:x1="6.772cm" svg:y1="10.349cm" svg:x2="6.772cm" svg:y2="10.549cm">
              <svg:desc>Lgo 11315</svg:desc>
              <text:p/>
            </draw:line>
            <draw:frame draw:name="Lgo 11315" draw:style-name="gr11" draw:text-style-name="P10" draw:layer="layout" svg:width="1.179cm" svg:height="1.187cm" svg:x="9.119cm" svg:y="10.205cm">
              <draw:text-box>
                <text:p text:style-name="P9">14 <text:s text:c="5"/></text:p>
              </draw:text-box>
            </draw:frame>
            <draw:line draw:name="Lgo 11315" draw:style-name="gr25" draw:text-style-name="P8" draw:layer="layout" svg:x1="6.772cm" svg:y1="10.449cm" svg:x2="9.658cm" svg:y2="10.655cm">
              <svg:desc>Lgo 11315</svg:desc>
              <text:p text:style-name="P11"><text:s text:c="3"/>Lgo 11315</text:p>
              <text:p text:style-name="P11"><text:span text:style-name="T1"/></text:p>
            </draw:line>
            <draw:line draw:name="Lgo 11315" draw:style-name="gr24" draw:text-style-name="P5" draw:layer="layout" svg:x1="9.658cm" svg:y1="10.555cm" svg:x2="9.658cm" svg:y2="10.755cm">
              <svg:desc>Lgo 11315</svg:desc>
              <text:p/>
            </draw:line>
            <draw:frame draw:name="Lgo 11315" draw:style-name="gr11" draw:text-style-name="P10" draw:layer="layout" svg:width="1.179cm" svg:height="1.187cm" svg:x="11.705cm" svg:y="10.48cm">
              <draw:text-box>
                <text:p text:style-name="P9">22 <text:s text:c="5"/></text:p>
              </draw:text-box>
            </draw:frame>
            <draw:line draw:name="Lgo 11315" draw:style-name="gr25" draw:text-style-name="P8" draw:layer="layout" svg:x1="9.658cm" svg:y1="10.655cm" svg:x2="12.244cm" svg:y2="10.93cm">
              <svg:desc>Lgo 11315</svg:desc>
              <text:p text:style-name="P11"><text:s text:c="3"/>Lgo 11315</text:p>
              <text:p text:style-name="P11"><text:span text:style-name="T1"/></text:p>
            </draw:line>
            <draw:line draw:name="Lgo 11315" draw:style-name="gr24" draw:text-style-name="P5" draw:layer="layout" svg:x1="12.244cm" svg:y1="10.83cm" svg:x2="12.244cm" svg:y2="11.03cm">
              <svg:desc>Lgo 11315</svg:desc>
              <text:p/>
            </draw:line>
          </draw:g>
          <draw:g draw:name="Lpaz 12305 Mi">
            <draw:line draw:name="Lpaz 12305 Mi" draw:style-name="gr26" draw:text-style-name="P5" draw:layer="layout" svg:x1="1.6cm" svg:y1="17.416cm" svg:x2="1.6cm" svg:y2="17.616cm">
              <svg:desc>Lpaz 12305 Mi</svg:desc>
              <text:p/>
            </draw:line>
            <draw:frame draw:name="Lpaz 12305 Mi" draw:style-name="gr12" draw:text-style-name="P10" draw:layer="layout" svg:width="1.044cm" svg:height="1.187cm" svg:x="1.128cm" svg:y="17.466cm">
              <draw:text-box>
                <text:p text:style-name="P9"><text:s text:c="4"/>34</text:p>
              </draw:text-box>
            </draw:frame>
            <draw:frame draw:name="Lpaz 12305 Mi" draw:style-name="gr11" draw:text-style-name="P10" draw:layer="layout" svg:width="1.179cm" svg:height="1.187cm" svg:x="3.947cm" svg:y="17.444cm">
              <draw:text-box>
                <text:p text:style-name="P9">45 <text:s text:c="5"/></text:p>
              </draw:text-box>
            </draw:frame>
            <draw:line draw:name="Lpaz 12305 Mi" draw:style-name="gr27" draw:text-style-name="P8" draw:layer="layout" svg:x1="1.6cm" svg:y1="17.516cm" svg:x2="4.486cm" svg:y2="17.894cm">
              <svg:desc>Lpaz 12305 Mi</svg:desc>
              <text:p text:style-name="P11"><text:s text:c="3"/>Lpaz 12305 Mi</text:p>
              <text:p text:style-name="P11"><text:span text:style-name="T1"/></text:p>
            </draw:line>
            <draw:line draw:name="Lpaz 12305 Mi" draw:style-name="gr26" draw:text-style-name="P5" draw:layer="layout" svg:x1="4.486cm" svg:y1="17.794cm" svg:x2="4.486cm" svg:y2="17.994cm">
              <svg:desc>Lpaz 12305 Mi</svg:desc>
              <text:p/>
            </draw:line>
            <draw:frame draw:name="Lpaz 12305 Mi" draw:style-name="gr11" draw:text-style-name="P10" draw:layer="layout" svg:width="1.179cm" svg:height="1.187cm" svg:x="6.233cm" svg:y="17.718cm">
              <draw:text-box>
                <text:p text:style-name="P9">53 <text:s text:c="5"/></text:p>
              </draw:text-box>
            </draw:frame>
            <draw:line draw:name="Lpaz 12305 Mi" draw:style-name="gr27" draw:text-style-name="P8" draw:layer="layout" svg:x1="4.486cm" svg:y1="17.894cm" svg:x2="6.772cm" svg:y2="18.168cm">
              <svg:desc>Lpaz 12305 Mi</svg:desc>
              <text:p text:style-name="P11"><text:s text:c="3"/>Lpaz 12305 Mi</text:p>
              <text:p text:style-name="P11"><text:span text:style-name="T1"/></text:p>
            </draw:line>
            <draw:line draw:name="Lpaz 12305 Mi" draw:style-name="gr26" draw:text-style-name="P5" draw:layer="layout" svg:x1="6.772cm" svg:y1="18.068cm" svg:x2="6.772cm" svg:y2="18.268cm">
              <svg:desc>Lpaz 12305 Mi</svg:desc>
              <text:p/>
            </draw:line>
            <draw:frame draw:name="Lpaz 12305 Mi" draw:style-name="gr11" draw:text-style-name="P10" draw:layer="layout" svg:width="1.179cm" svg:height="1.187cm" svg:x="9.119cm" svg:y="17.924cm">
              <draw:text-box>
                <text:p text:style-name="P9">59 <text:s text:c="5"/></text:p>
              </draw:text-box>
            </draw:frame>
            <draw:line draw:name="Lpaz 12305 Mi" draw:style-name="gr27" draw:text-style-name="P8" draw:layer="layout" svg:x1="6.772cm" svg:y1="18.168cm" svg:x2="9.658cm" svg:y2="18.374cm">
              <svg:desc>Lpaz 12305 Mi</svg:desc>
              <text:p text:style-name="P11"><text:s text:c="3"/>Lpaz 12305 Mi</text:p>
              <text:p text:style-name="P11"><text:span text:style-name="T1"/></text:p>
            </draw:line>
            <draw:line draw:name="Lpaz 12305 Mi" draw:style-name="gr26" draw:text-style-name="P5" draw:layer="layout" svg:x1="9.658cm" svg:y1="18.274cm" svg:x2="9.658cm" svg:y2="18.474cm">
              <svg:desc>Lpaz 12305 Mi</svg:desc>
              <text:p/>
            </draw:line>
            <draw:frame draw:name="Lpaz 12305 Mi" draw:style-name="gr11" draw:text-style-name="P10" draw:layer="layout" svg:width="1.179cm" svg:height="1.187cm" svg:x="11.105cm" svg:y="18.198cm">
              <draw:text-box>
                <text:p text:style-name="P9">07 <text:s text:c="5"/></text:p>
              </draw:text-box>
            </draw:frame>
            <draw:line draw:name="Lpaz 12305 Mi" draw:style-name="gr27" draw:text-style-name="P8" draw:layer="layout" svg:x1="9.658cm" svg:y1="18.374cm" svg:x2="11.644cm" svg:y2="18.648cm">
              <svg:desc>Lpaz 12305 Mi</svg:desc>
              <text:p text:style-name="P11"><text:s text:c="3"/>Lpaz 12305 Mi</text:p>
              <text:p text:style-name="P11"><text:span text:style-name="T1"/></text:p>
            </draw:line>
            <draw:line draw:name="Lpaz 12305 Mi" draw:style-name="gr26" draw:text-style-name="P5" draw:layer="layout" svg:x1="11.644cm" svg:y1="18.548cm" svg:x2="11.644cm" svg:y2="18.748cm">
              <svg:desc>Lpaz 12305 Mi</svg:desc>
              <text:p/>
            </draw:line>
          </draw:g>
          <draw:g draw:name="N 7">
            <draw:line draw:name="N 7" draw:style-name="gr28" draw:text-style-name="P5" draw:layer="layout" svg:x1="9.358cm" svg:y1="15.53cm" svg:x2="9.358cm" svg:y2="15.73cm">
              <svg:desc>N 7</svg:desc>
              <text:p/>
            </draw:line>
          </draw:g>
          <draw:g draw:name="N 8114">
            <draw:line draw:name="N 8114" draw:style-name="gr28" draw:text-style-name="P5" draw:layer="layout" svg:x1="6.772cm" svg:y1="15.461cm" svg:x2="6.772cm" svg:y2="15.661cm">
              <svg:desc>N 8114</svg:desc>
              <text:p/>
            </draw:line>
            <draw:frame draw:name="N 8114" draw:style-name="gr11" draw:text-style-name="P10" draw:layer="layout" svg:width="1.179cm" svg:height="1.187cm" svg:x="6.233cm" svg:y="15.511cm">
              <draw:text-box>
                <text:p text:style-name="P9">37 <text:s text:c="5"/></text:p>
              </draw:text-box>
            </draw:frame>
            <draw:frame draw:name="N 8114" draw:style-name="gr12" draw:text-style-name="P10" draw:layer="layout" svg:width="1.044cm" svg:height="1.187cm" svg:x="3.414cm" svg:y="15.386cm">
              <draw:text-box>
                <text:p text:style-name="P9"><text:s text:c="4"/>45</text:p>
              </draw:text-box>
            </draw:frame>
            <draw:line draw:name="N 8114" draw:style-name="gr29" draw:text-style-name="P8" draw:layer="layout" svg:x1="3.886cm" svg:y1="15.836cm" svg:x2="6.772cm" svg:y2="15.561cm">
              <svg:desc>N 8114</svg:desc>
              <text:p text:style-name="P11">N 8114 <text:s text:c="2"/></text:p>
              <text:p text:style-name="P11"><text:span text:style-name="T1"/></text:p>
            </draw:line>
            <draw:line draw:name="N 8114" draw:style-name="gr28" draw:text-style-name="P5" draw:layer="layout" svg:x1="3.886cm" svg:y1="15.836cm" svg:x2="3.886cm" svg:y2="18.099cm">
              <svg:desc>N 8114</svg:desc>
              <text:p/>
            </draw:line>
            <draw:frame draw:name="N 8114" draw:style-name="gr11" draw:text-style-name="P10" draw:layer="layout" svg:width="1.179cm" svg:height="1.187cm" svg:x="3.347cm" svg:y="18.049cm">
              <draw:text-box>
                <text:p text:style-name="P9">51 <text:s text:c="5"/></text:p>
              </draw:text-box>
            </draw:frame>
            <draw:frame draw:name="N 8114" draw:style-name="gr12" draw:text-style-name="P10" draw:layer="layout" svg:width="1.044cm" svg:height="1.187cm" svg:x="0.828cm" svg:y="18.027cm">
              <draw:text-box>
                <text:p text:style-name="P9"><text:s text:c="4"/>02</text:p>
              </draw:text-box>
            </draw:frame>
            <draw:line draw:name="N 8114" draw:style-name="gr29" draw:text-style-name="P8" draw:layer="layout" svg:x1="1.3cm" svg:y1="18.477cm" svg:x2="3.886cm" svg:y2="18.099cm">
              <svg:desc>N 8114</svg:desc>
              <text:p text:style-name="P11">N 8114 <text:s text:c="2"/></text:p>
              <text:p text:style-name="P11"><text:span text:style-name="T1"/></text:p>
            </draw:line>
            <draw:line draw:name="N 8114" draw:style-name="gr28" draw:text-style-name="P5" draw:layer="layout" svg:x1="1.3cm" svg:y1="18.377cm" svg:x2="1.3cm" svg:y2="18.577cm">
              <svg:desc>N 8114</svg:desc>
              <text:p/>
            </draw:line>
          </draw:g>
          <draw:g draw:name="N 8231">
            <draw:line draw:name="N 8231" draw:style-name="gr28" draw:text-style-name="P5" draw:layer="layout" svg:x1="4.786cm" svg:y1="18.957cm" svg:x2="4.786cm" svg:y2="20.33cm">
              <svg:desc>N 8231</svg:desc>
              <text:p/>
            </draw:line>
            <draw:frame draw:name="N 8231" draw:style-name="gr12" draw:text-style-name="P10" draw:layer="layout" svg:width="1.044cm" svg:height="1.187cm" svg:x="4.314cm" svg:y="20.28cm">
              <draw:text-box>
                <text:p text:style-name="P9"><text:s text:c="4"/>56</text:p>
              </draw:text-box>
            </draw:frame>
            <draw:frame draw:name="N 8231" draw:style-name="gr11" draw:text-style-name="P10" draw:layer="layout" svg:width="1.179cm" svg:height="1.187cm" svg:x="5.933cm" svg:y="20.154cm">
              <draw:text-box>
                <text:p text:style-name="P9">04 <text:s text:c="5"/></text:p>
              </draw:text-box>
            </draw:frame>
            <draw:line draw:name="N 8231" draw:style-name="gr29" draw:text-style-name="P8" draw:layer="layout" svg:x1="4.786cm" svg:y1="20.33cm" svg:x2="6.472cm" svg:y2="20.604cm">
              <svg:desc>N 8231</svg:desc>
              <text:p text:style-name="P11"><text:s text:c="3"/>N 8231</text:p>
              <text:p text:style-name="P11"><text:span text:style-name="T1"/></text:p>
            </draw:line>
            <draw:line draw:name="N 8231" draw:style-name="gr28" draw:text-style-name="P5" draw:layer="layout" svg:x1="6.472cm" svg:y1="20.504cm" svg:x2="6.472cm" svg:y2="20.704cm">
              <svg:desc>N 8231</svg:desc>
              <text:p/>
            </draw:line>
          </draw:g>
          <draw:g draw:name="N 8245 [Sa]">
            <draw:line draw:name="N 8245 [Sa]" draw:style-name="gr28" draw:text-style-name="P5" draw:layer="layout" svg:x1="3.886cm" svg:y1="13.437cm" svg:x2="3.886cm" svg:y2="13.637cm">
              <svg:desc>N 8245 [Sa]</svg:desc>
              <text:p/>
            </draw:line>
            <draw:frame draw:name="N 8245 [Sa]" draw:style-name="gr12" draw:text-style-name="P10" draw:layer="layout" svg:width="1.044cm" svg:height="1.187cm" svg:x="3.414cm" svg:y="13.487cm">
              <draw:text-box>
                <text:p text:style-name="P9"><text:s text:c="4"/>38</text:p>
              </draw:text-box>
            </draw:frame>
            <draw:frame draw:name="N 8245 [Sa]" draw:style-name="gr11" draw:text-style-name="P10" draw:layer="layout" svg:width="1.179cm" svg:height="1.187cm" svg:x="5.933cm" svg:y="13.362cm">
              <draw:text-box>
                <text:p text:style-name="P9">46 <text:s text:c="5"/></text:p>
              </draw:text-box>
            </draw:frame>
            <draw:line draw:name="N 8245 [Sa]" draw:style-name="gr29" draw:text-style-name="P8" draw:layer="layout" svg:x1="3.886cm" svg:y1="13.537cm" svg:x2="6.472cm" svg:y2="13.812cm">
              <svg:desc>N 8245 [Sa]</svg:desc>
              <text:p text:style-name="P11"><text:s text:c="3"/>N 8245 [Sa]</text:p>
              <text:p text:style-name="P11"><text:span text:style-name="T1"/></text:p>
            </draw:line>
            <draw:line draw:name="N 8245 [Sa]" draw:style-name="gr28" draw:text-style-name="P5" draw:layer="layout" svg:x1="6.472cm" svg:y1="13.712cm" svg:x2="6.472cm" svg:y2="13.912cm">
              <svg:desc>N 8245 [Sa]</svg:desc>
              <text:p/>
            </draw:line>
          </draw:g>
          <draw:g draw:name="N 8362">
            <draw:line draw:name="N 8362" draw:style-name="gr28" draw:text-style-name="P5" draw:layer="layout" svg:x1="12.244cm" svg:y1="19.44cm" svg:x2="12.244cm" svg:y2="19.64cm">
              <svg:desc>N 8362</svg:desc>
              <text:p/>
            </draw:line>
            <draw:frame draw:name="N 8362" draw:style-name="gr11" draw:text-style-name="P10" draw:layer="layout" svg:width="1.179cm" svg:height="1.187cm" svg:x="11.705cm" svg:y="19.49cm">
              <draw:text-box>
                <text:p text:style-name="P9">33 <text:s text:c="5"/></text:p>
              </draw:text-box>
            </draw:frame>
            <draw:frame draw:name="N 8362" draw:style-name="gr12" draw:text-style-name="P10" draw:layer="layout" svg:width="1.044cm" svg:height="1.187cm" svg:x="9.486cm" svg:y="19.365cm">
              <draw:text-box>
                <text:p text:style-name="P9"><text:s text:c="4"/>41</text:p>
              </draw:text-box>
            </draw:frame>
            <draw:line draw:name="N 8362" draw:style-name="gr29" draw:text-style-name="P8" draw:layer="layout" svg:x1="9.958cm" svg:y1="19.815cm" svg:x2="12.244cm" svg:y2="19.54cm">
              <svg:desc>N 8362</svg:desc>
              <text:p text:style-name="P11">N 8362 <text:s text:c="2"/></text:p>
              <text:p text:style-name="P11"><text:span text:style-name="T1"/></text:p>
            </draw:line>
            <draw:line draw:name="N 8362" draw:style-name="gr28" draw:text-style-name="P5" draw:layer="layout" svg:x1="9.958cm" svg:y1="19.815cm" svg:x2="9.958cm" svg:y2="20.844cm">
              <svg:desc>N 8362</svg:desc>
              <text:p/>
            </draw:line>
            <draw:frame draw:name="N 8362" draw:style-name="gr18" draw:text-style-name="P10" draw:layer="layout" svg:width="1.162cm" svg:height="1.187cm" svg:x="9.427cm" svg:y="20.794cm">
              <draw:text-box>
                <text:p text:style-name="P9">11 <text:s text:c="5"/></text:p>
              </draw:text-box>
            </draw:frame>
            <draw:frame draw:name="N 8362" draw:style-name="gr12" draw:text-style-name="P10" draw:layer="layout" svg:width="1.044cm" svg:height="1.187cm" svg:x="6cm" svg:y="20.6cm">
              <draw:text-box>
                <text:p text:style-name="P9"><text:s text:c="4"/>17</text:p>
              </draw:text-box>
            </draw:frame>
            <draw:line draw:name="N 8362" draw:style-name="gr29" draw:text-style-name="P8" draw:layer="layout" svg:x1="6.472cm" svg:y1="21.05cm" svg:x2="9.958cm" svg:y2="20.844cm">
              <svg:desc>N 8362</svg:desc>
              <text:p text:style-name="P11">N 8362 <text:s text:c="2"/></text:p>
              <text:p text:style-name="P11"><text:span text:style-name="T1"/></text:p>
            </draw:line>
            <draw:line draw:name="N 8362" draw:style-name="gr28" draw:text-style-name="P5" draw:layer="layout" svg:x1="6.472cm" svg:y1="20.95cm" svg:x2="6.472cm" svg:y2="21.15cm">
              <svg:desc>N 8362</svg:desc>
              <text:p/>
            </draw:line>
            <draw:frame draw:name="N 8362" draw:style-name="gr12" draw:text-style-name="P10" draw:layer="layout" svg:width="1.044cm" svg:height="1.187cm" svg:x="3.414cm" svg:y="20.875cm">
              <draw:text-box>
                <text:p text:style-name="P9"><text:s text:c="4"/>25</text:p>
              </draw:text-box>
            </draw:frame>
            <draw:line draw:name="N 8362" draw:style-name="gr29" draw:text-style-name="P8" draw:layer="layout" svg:x1="3.886cm" svg:y1="21.325cm" svg:x2="6.472cm" svg:y2="21.05cm">
              <svg:desc>N 8362</svg:desc>
              <text:p text:style-name="P11">N 8362 <text:s text:c="2"/></text:p>
              <text:p text:style-name="P11"><text:span text:style-name="T1"/></text:p>
            </draw:line>
            <draw:line draw:name="N 8362" draw:style-name="gr28" draw:text-style-name="P5" draw:layer="layout" svg:x1="3.886cm" svg:y1="21.325cm" svg:x2="3.886cm" svg:y2="22.354cm">
              <svg:desc>N 8362</svg:desc>
              <text:p/>
            </draw:line>
            <draw:frame draw:name="N 8362" draw:style-name="gr11" draw:text-style-name="P10" draw:layer="layout" svg:width="1.179cm" svg:height="1.187cm" svg:x="3.347cm" svg:y="22.304cm">
              <draw:text-box>
                <text:p text:style-name="P9">55 <text:s text:c="5"/></text:p>
              </draw:text-box>
            </draw:frame>
            <draw:frame draw:name="N 8362" draw:style-name="gr12" draw:text-style-name="P10" draw:layer="layout" svg:width="1.044cm" svg:height="1.187cm" svg:x="0.828cm" svg:y="22.281cm">
              <draw:text-box>
                <text:p text:style-name="P9"><text:s text:c="4"/>06</text:p>
              </draw:text-box>
            </draw:frame>
            <draw:line draw:name="N 8362" draw:style-name="gr29" draw:text-style-name="P8" draw:layer="layout" svg:x1="1.3cm" svg:y1="22.731cm" svg:x2="3.886cm" svg:y2="22.354cm">
              <svg:desc>N 8362</svg:desc>
              <text:p text:style-name="P11">N 8362 <text:s text:c="2"/></text:p>
              <text:p text:style-name="P11"><text:span text:style-name="T1"/></text:p>
            </draw:line>
            <draw:line draw:name="N 8362" draw:style-name="gr28" draw:text-style-name="P5" draw:layer="layout" svg:x1="1.3cm" svg:y1="22.631cm" svg:x2="1.3cm" svg:y2="22.831cm">
              <svg:desc>N 8362</svg:desc>
              <text:p/>
            </draw:line>
          </draw:g>
          <draw:g draw:name="N 8602 [Sa]">
            <draw:line draw:name="N 8602 [Sa]" draw:style-name="gr28" draw:text-style-name="P5" draw:layer="layout" svg:x1="12.244cm" svg:y1="8.669cm" svg:x2="12.244cm" svg:y2="8.869cm">
              <svg:desc>N 8602 [Sa]</svg:desc>
              <text:p/>
            </draw:line>
            <draw:frame draw:name="N 8602 [Sa]" draw:style-name="gr11" draw:text-style-name="P10" draw:layer="layout" svg:width="1.179cm" svg:height="1.187cm" svg:x="11.705cm" svg:y="8.719cm">
              <draw:text-box>
                <text:p text:style-name="P9">19 <text:s text:c="5"/></text:p>
              </draw:text-box>
            </draw:frame>
            <draw:frame draw:name="N 8602 [Sa]" draw:style-name="gr12" draw:text-style-name="P10" draw:layer="layout" svg:width="1.044cm" svg:height="1.187cm" svg:x="9.486cm" svg:y="8.593cm">
              <draw:text-box>
                <text:p text:style-name="P9"><text:s text:c="4"/>27</text:p>
              </draw:text-box>
            </draw:frame>
            <draw:line draw:name="N 8602 [Sa]" draw:style-name="gr29" draw:text-style-name="P8" draw:layer="layout" svg:x1="9.958cm" svg:y1="9.043cm" svg:x2="12.244cm" svg:y2="8.769cm">
              <svg:desc>N 8602 [Sa]</svg:desc>
              <text:p text:style-name="P11">N 8602 [Sa] <text:s text:c="2"/></text:p>
              <text:p text:style-name="P11"><text:span text:style-name="T1"/></text:p>
            </draw:line>
            <draw:line draw:name="N 8602 [Sa]" draw:style-name="gr28" draw:text-style-name="P5" draw:layer="layout" svg:x1="9.958cm" svg:y1="9.043cm" svg:x2="9.958cm" svg:y2="11.547cm">
              <svg:desc>N 8602 [Sa]</svg:desc>
              <text:p/>
            </draw:line>
            <draw:frame draw:name="N 8602 [Sa]" draw:style-name="gr11" draw:text-style-name="P10" draw:layer="layout" svg:width="1.179cm" svg:height="1.187cm" svg:x="9.419cm" svg:y="11.497cm">
              <draw:text-box>
                <text:p text:style-name="P9">40 <text:s text:c="5"/></text:p>
              </draw:text-box>
            </draw:frame>
            <draw:frame draw:name="N 8602 [Sa]" draw:style-name="gr12" draw:text-style-name="P10" draw:layer="layout" svg:width="1.044cm" svg:height="1.187cm" svg:x="6cm" svg:y="11.303cm">
              <draw:text-box>
                <text:p text:style-name="P9"><text:s text:c="4"/>46</text:p>
              </draw:text-box>
            </draw:frame>
            <draw:line draw:name="N 8602 [Sa]" draw:style-name="gr29" draw:text-style-name="P8" draw:layer="layout" svg:x1="6.472cm" svg:y1="11.753cm" svg:x2="9.958cm" svg:y2="11.547cm">
              <svg:desc>N 8602 [Sa]</svg:desc>
              <text:p text:style-name="P11">N 8602 [Sa] <text:s text:c="2"/></text:p>
              <text:p text:style-name="P11"><text:span text:style-name="T1"/></text:p>
            </draw:line>
            <draw:line draw:name="N 8602 [Sa]" draw:style-name="gr28" draw:text-style-name="P5" draw:layer="layout" svg:x1="6.472cm" svg:y1="11.653cm" svg:x2="6.472cm" svg:y2="11.853cm">
              <svg:desc>N 8602 [Sa]</svg:desc>
              <text:p/>
            </draw:line>
            <draw:frame draw:name="N 8602 [Sa]" draw:style-name="gr12" draw:text-style-name="P10" draw:layer="layout" svg:width="1.044cm" svg:height="1.187cm" svg:x="3.414cm" svg:y="11.577cm">
              <draw:text-box>
                <text:p text:style-name="P9"><text:s text:c="4"/>54</text:p>
              </draw:text-box>
            </draw:frame>
            <draw:line draw:name="N 8602 [Sa]" draw:style-name="gr29" draw:text-style-name="P8" draw:layer="layout" svg:x1="3.886cm" svg:y1="12.027cm" svg:x2="6.472cm" svg:y2="11.753cm">
              <svg:desc>N 8602 [Sa]</svg:desc>
              <text:p text:style-name="P11">N 8602 [Sa] <text:s text:c="2"/></text:p>
              <text:p text:style-name="P11"><text:span text:style-name="T1"/></text:p>
            </draw:line>
            <draw:line draw:name="N 8602 [Sa]" draw:style-name="gr28" draw:text-style-name="P5" draw:layer="layout" svg:x1="3.886cm" svg:y1="11.927cm" svg:x2="3.886cm" svg:y2="12.127cm">
              <svg:desc>N 8602 [Sa]</svg:desc>
              <text:p/>
            </draw:line>
            <draw:line draw:name="N 8602 [Sa]" draw:style-name="gr28" draw:text-style-name="P5" draw:layer="layout" svg:x1="3.886cm" svg:y1="12.027cm" svg:x2="3.886cm" svg:y2="12.027cm">
              <svg:desc>N 8602 [Sa]</svg:desc>
              <text:p/>
            </draw:line>
            <draw:line draw:name="N 8602 [Sa]" draw:style-name="gr28" draw:text-style-name="P5" draw:layer="layout" svg:x1="3.886cm" svg:y1="11.927cm" svg:x2="3.886cm" svg:y2="12.127cm">
              <svg:desc>N 8602 [Sa]</svg:desc>
              <text:p/>
            </draw:line>
          </draw:g>
          <draw:g draw:name="N 8767 [Mi]">
            <draw:line draw:name="N 8767 [Mi]" draw:style-name="gr28" draw:text-style-name="P5" draw:layer="layout" svg:x1="12.244cm" svg:y1="12.133cm" svg:x2="12.244cm" svg:y2="12.333cm">
              <svg:desc>N 8767 [Mi]</svg:desc>
              <text:p/>
            </draw:line>
            <draw:frame draw:name="N 8767 [Mi]" draw:style-name="gr12" draw:text-style-name="P10" draw:layer="layout" svg:width="1.044cm" svg:height="1.187cm" svg:x="11.772cm" svg:y="12.183cm">
              <draw:text-box>
                <text:p text:style-name="P9"><text:s text:c="4"/>00</text:p>
              </draw:text-box>
            </draw:frame>
            <draw:frame draw:name="N 8767 [Mi]" draw:style-name="gr11" draw:text-style-name="P10" draw:layer="layout" svg:width="1.179cm" svg:height="1.187cm" svg:x="13.691cm" svg:y="11.92cm">
              <draw:text-box>
                <text:p text:style-name="P9">04 <text:s text:c="5"/></text:p>
              </draw:text-box>
            </draw:frame>
            <draw:line draw:name="N 8767 [Mi]" draw:style-name="gr29" draw:text-style-name="P8" draw:layer="layout" svg:x1="12.244cm" svg:y1="12.233cm" svg:x2="14.23cm" svg:y2="12.37cm">
              <svg:desc>N 8767 [Mi]</svg:desc>
              <text:p text:style-name="P11"><text:s text:c="3"/>N 8767 [Mi]</text:p>
              <text:p text:style-name="P11"><text:span text:style-name="T1"/></text:p>
            </draw:line>
            <draw:line draw:name="N 8767 [Mi]" draw:style-name="gr28" draw:text-style-name="P5" draw:layer="layout" svg:x1="14.23cm" svg:y1="12.37cm" svg:x2="14.23cm" svg:y2="13.4cm">
              <svg:desc>N 8767 [Mi]</svg:desc>
              <text:p/>
            </draw:line>
            <draw:frame draw:name="N 8767 [Mi]" draw:style-name="gr12" draw:text-style-name="P10" draw:layer="layout" svg:width="1.044cm" svg:height="1.187cm" svg:x="13.758cm" svg:y="13.35cm">
              <draw:text-box>
                <text:p text:style-name="P9"><text:s text:c="4"/>34</text:p>
              </draw:text-box>
            </draw:frame>
            <draw:frame draw:name="N 8767 [Mi]" draw:style-name="gr11" draw:text-style-name="P10" draw:layer="layout" svg:width="1.179cm" svg:height="1.187cm" svg:x="16.277cm" svg:y="13.053cm">
              <draw:text-box>
                <text:p text:style-name="P9">37 <text:s text:c="5"/></text:p>
              </draw:text-box>
            </draw:frame>
            <draw:line draw:name="N 8767 [Mi]" draw:style-name="gr29" draw:text-style-name="P8" draw:layer="layout" svg:x1="14.23cm" svg:y1="13.4cm" svg:x2="16.816cm" svg:y2="13.503cm">
              <svg:desc>N 8767 [Mi]</svg:desc>
              <text:p text:style-name="P11"><text:s text:c="3"/>N 8767 [Mi]</text:p>
              <text:p text:style-name="P11"><text:span text:style-name="T1"/></text:p>
            </draw:line>
            <draw:line draw:name="N 8767 [Mi]" draw:style-name="gr28" draw:text-style-name="P5" draw:layer="layout" svg:x1="16.816cm" svg:y1="13.503cm" svg:x2="16.816cm" svg:y2="14.875cm">
              <svg:desc>N 8767 [Mi]</svg:desc>
              <text:p/>
            </draw:line>
            <draw:frame draw:name="N 8767 [Mi]" draw:style-name="gr12" draw:text-style-name="P10" draw:layer="layout" svg:width="1.044cm" svg:height="1.187cm" svg:x="16.344cm" svg:y="14.825cm">
              <draw:text-box>
                <text:p text:style-name="P9"><text:s text:c="4"/>17</text:p>
              </draw:text-box>
            </draw:frame>
            <draw:frame draw:name="N 8767 [Mi]" draw:style-name="gr11" draw:text-style-name="P10" draw:layer="layout" svg:width="1.179cm" svg:height="1.187cm" svg:x="18.863cm" svg:y="14.7cm">
              <draw:text-box>
                <text:p text:style-name="P9">25 <text:s text:c="5"/></text:p>
              </draw:text-box>
            </draw:frame>
            <draw:line draw:name="N 8767 [Mi]" draw:style-name="gr29" draw:text-style-name="P8" draw:layer="layout" svg:x1="16.816cm" svg:y1="14.875cm" svg:x2="19.402cm" svg:y2="15.15cm">
              <svg:desc>N 8767 [Mi]</svg:desc>
              <text:p text:style-name="P11"><text:s text:c="3"/>N 8767 [Mi]</text:p>
              <text:p text:style-name="P11"><text:span text:style-name="T1"/></text:p>
            </draw:line>
            <draw:line draw:name="N 8767 [Mi]" draw:style-name="gr28" draw:text-style-name="P5" draw:layer="layout" svg:x1="19.402cm" svg:y1="15.05cm" svg:x2="19.402cm" svg:y2="15.25cm">
              <svg:desc>N 8767 [Mi]</svg:desc>
              <text:p/>
            </draw:line>
          </draw:g>
          <draw:g draw:name="N 8767 Mi">
            <draw:line draw:name="N 8767 Mi" draw:style-name="gr28" draw:text-style-name="P5" draw:layer="layout" svg:x1="12.244cm" svg:y1="12.133cm" svg:x2="12.244cm" svg:y2="12.333cm">
              <svg:desc>N 8767 Mi</svg:desc>
              <text:p/>
            </draw:line>
            <draw:frame draw:name="N 8767 Mi" draw:style-name="gr12" draw:text-style-name="P10" draw:layer="layout" svg:width="1.044cm" svg:height="1.187cm" svg:x="11.772cm" svg:y="12.183cm">
              <draw:text-box>
                <text:p text:style-name="P9"><text:s text:c="4"/>00</text:p>
              </draw:text-box>
            </draw:frame>
            <draw:frame draw:name="N 8767 Mi" draw:style-name="gr11" draw:text-style-name="P10" draw:layer="layout" svg:width="1.179cm" svg:height="1.187cm" svg:x="13.691cm" svg:y="11.92cm">
              <draw:text-box>
                <text:p text:style-name="P9">04 <text:s text:c="5"/></text:p>
              </draw:text-box>
            </draw:frame>
            <draw:line draw:name="N 8767 Mi" draw:style-name="gr29" draw:text-style-name="P8" draw:layer="layout" svg:x1="12.244cm" svg:y1="12.233cm" svg:x2="14.23cm" svg:y2="12.37cm">
              <svg:desc>N 8767 Mi</svg:desc>
              <text:p text:style-name="P11"><text:s text:c="3"/>N 8767 Mi</text:p>
              <text:p text:style-name="P11"><text:span text:style-name="T1"/></text:p>
            </draw:line>
            <draw:line draw:name="N 8767 Mi" draw:style-name="gr28" draw:text-style-name="P5" draw:layer="layout" svg:x1="14.23cm" svg:y1="12.37cm" svg:x2="14.23cm" svg:y2="13.4cm">
              <svg:desc>N 8767 Mi</svg:desc>
              <text:p/>
            </draw:line>
            <draw:frame draw:name="N 8767 Mi" draw:style-name="gr12" draw:text-style-name="P10" draw:layer="layout" svg:width="1.044cm" svg:height="1.187cm" svg:x="13.758cm" svg:y="13.35cm">
              <draw:text-box>
                <text:p text:style-name="P9"><text:s text:c="4"/>34</text:p>
              </draw:text-box>
            </draw:frame>
            <draw:frame draw:name="N 8767 Mi" draw:style-name="gr11" draw:text-style-name="P10" draw:layer="layout" svg:width="1.179cm" svg:height="1.187cm" svg:x="16.277cm" svg:y="13.053cm">
              <draw:text-box>
                <text:p text:style-name="P9">37 <text:s text:c="5"/></text:p>
              </draw:text-box>
            </draw:frame>
            <draw:line draw:name="N 8767 Mi" draw:style-name="gr29" draw:text-style-name="P8" draw:layer="layout" svg:x1="14.23cm" svg:y1="13.4cm" svg:x2="16.816cm" svg:y2="13.503cm">
              <svg:desc>N 8767 Mi</svg:desc>
              <text:p text:style-name="P11"><text:s text:c="3"/>N 8767 Mi</text:p>
              <text:p text:style-name="P11"><text:span text:style-name="T1"/></text:p>
            </draw:line>
            <draw:line draw:name="N 8767 Mi" draw:style-name="gr28" draw:text-style-name="P5" draw:layer="layout" svg:x1="16.816cm" svg:y1="13.503cm" svg:x2="16.816cm" svg:y2="14.875cm">
              <svg:desc>N 8767 Mi</svg:desc>
              <text:p/>
            </draw:line>
            <draw:frame draw:name="N 8767 Mi" draw:style-name="gr12" draw:text-style-name="P10" draw:layer="layout" svg:width="1.044cm" svg:height="1.187cm" svg:x="16.344cm" svg:y="14.825cm">
              <draw:text-box>
                <text:p text:style-name="P9"><text:s text:c="4"/>17</text:p>
              </draw:text-box>
            </draw:frame>
            <draw:frame draw:name="N 8767 Mi" draw:style-name="gr11" draw:text-style-name="P10" draw:layer="layout" svg:width="1.179cm" svg:height="1.187cm" svg:x="18.863cm" svg:y="14.7cm">
              <draw:text-box>
                <text:p text:style-name="P9">25 <text:s text:c="5"/></text:p>
              </draw:text-box>
            </draw:frame>
            <draw:line draw:name="N 8767 Mi" draw:style-name="gr29" draw:text-style-name="P8" draw:layer="layout" svg:x1="16.816cm" svg:y1="14.875cm" svg:x2="19.402cm" svg:y2="15.15cm">
              <svg:desc>N 8767 Mi</svg:desc>
              <text:p text:style-name="P11"><text:s text:c="3"/>N 8767 Mi</text:p>
              <text:p text:style-name="P11"><text:span text:style-name="T1"/></text:p>
            </draw:line>
            <draw:line draw:name="N 8767 Mi" draw:style-name="gr28" draw:text-style-name="P5" draw:layer="layout" svg:x1="19.402cm" svg:y1="15.05cm" svg:x2="19.402cm" svg:y2="15.25cm">
              <svg:desc>N 8767 Mi</svg:desc>
              <text:p/>
            </draw:line>
          </draw:g>
          <draw:g draw:name="N 8768">
            <draw:line draw:name="N 8768" draw:style-name="gr28" draw:text-style-name="P5" draw:layer="layout" svg:x1="19.402cm" svg:y1="16.696cm" svg:x2="19.402cm" svg:y2="16.896cm">
              <svg:desc>N 8768</svg:desc>
              <text:p/>
            </draw:line>
            <draw:frame draw:name="N 8768" draw:style-name="gr11" draw:text-style-name="P10" draw:layer="layout" svg:width="1.179cm" svg:height="1.187cm" svg:x="18.863cm" svg:y="16.746cm">
              <draw:text-box>
                <text:p text:style-name="P9">13 <text:s text:c="5"/></text:p>
              </draw:text-box>
            </draw:frame>
            <draw:frame draw:name="N 8768" draw:style-name="gr12" draw:text-style-name="P10" draw:layer="layout" svg:width="1.044cm" svg:height="1.187cm" svg:x="16.344cm" svg:y="16.62cm">
              <draw:text-box>
                <text:p text:style-name="P9"><text:s text:c="4"/>21</text:p>
              </draw:text-box>
            </draw:frame>
            <draw:line draw:name="N 8768" draw:style-name="gr29" draw:text-style-name="P8" draw:layer="layout" svg:x1="16.816cm" svg:y1="17.07cm" svg:x2="19.402cm" svg:y2="16.796cm">
              <svg:desc>N 8768</svg:desc>
              <text:p text:style-name="P11">N 8768 <text:s text:c="2"/></text:p>
              <text:p text:style-name="P11"><text:span text:style-name="T1"/></text:p>
            </draw:line>
            <draw:line draw:name="N 8768" draw:style-name="gr28" draw:text-style-name="P5" draw:layer="layout" svg:x1="16.816cm" svg:y1="16.97cm" svg:x2="16.816cm" svg:y2="17.17cm">
              <svg:desc>N 8768</svg:desc>
              <text:p/>
            </draw:line>
            <draw:frame draw:name="N 8768" draw:style-name="gr12" draw:text-style-name="P10" draw:layer="layout" svg:width="1.044cm" svg:height="1.187cm" svg:x="13.758cm" svg:y="16.723cm">
              <draw:text-box>
                <text:p text:style-name="P9"><text:s text:c="4"/>24</text:p>
              </draw:text-box>
            </draw:frame>
            <draw:line draw:name="N 8768" draw:style-name="gr29" draw:text-style-name="P8" draw:layer="layout" svg:x1="14.23cm" svg:y1="17.173cm" svg:x2="16.816cm" svg:y2="17.07cm">
              <svg:desc>N 8768</svg:desc>
              <text:p text:style-name="P11">N 8768 <text:s text:c="2"/></text:p>
              <text:p text:style-name="P11"><text:span text:style-name="T1"/></text:p>
            </draw:line>
            <draw:line draw:name="N 8768" draw:style-name="gr28" draw:text-style-name="P5" draw:layer="layout" svg:x1="14.23cm" svg:y1="17.073cm" svg:x2="14.23cm" svg:y2="17.273cm">
              <svg:desc>N 8768</svg:desc>
              <text:p/>
            </draw:line>
            <draw:frame draw:name="N 8768" draw:style-name="gr12" draw:text-style-name="P10" draw:layer="layout" svg:width="1.044cm" svg:height="1.187cm" svg:x="11.772cm" svg:y="16.86cm">
              <draw:text-box>
                <text:p text:style-name="P9"><text:s text:c="4"/>28</text:p>
              </draw:text-box>
            </draw:frame>
            <draw:line draw:name="N 8768" draw:style-name="gr29" draw:text-style-name="P8" draw:layer="layout" svg:x1="12.244cm" svg:y1="17.31cm" svg:x2="14.23cm" svg:y2="17.173cm">
              <svg:desc>N 8768</svg:desc>
              <text:p text:style-name="P11">N 8768 <text:s text:c="2"/></text:p>
              <text:p text:style-name="P11"><text:span text:style-name="T1"/></text:p>
            </draw:line>
            <draw:line draw:name="N 8768" draw:style-name="gr28" draw:text-style-name="P5" draw:layer="layout" svg:x1="12.244cm" svg:y1="17.21cm" svg:x2="12.244cm" svg:y2="17.41cm">
              <svg:desc>N 8768</svg:desc>
              <text:p/>
            </draw:line>
          </draw:g>
          <draw:g draw:name="N 8770 Mi">
            <draw:line draw:name="N 8770 Mi" draw:style-name="gr28" draw:text-style-name="P5" draw:layer="layout" svg:x1="17.116cm" svg:y1="14.364cm" svg:x2="17.116cm" svg:y2="14.564cm">
              <svg:desc>N 8770 Mi</svg:desc>
              <text:p/>
            </draw:line>
            <draw:frame draw:name="N 8770 Mi" draw:style-name="gr11" draw:text-style-name="P10" draw:layer="layout" svg:width="1.179cm" svg:height="1.187cm" svg:x="16.577cm" svg:y="14.414cm">
              <draw:text-box>
                <text:p text:style-name="P9">05 <text:s text:c="5"/></text:p>
              </draw:text-box>
            </draw:frame>
            <draw:frame draw:name="N 8770 Mi" draw:style-name="gr12" draw:text-style-name="P10" draw:layer="layout" svg:width="1.044cm" svg:height="1.187cm" svg:x="13.758cm" svg:y="14.116cm">
              <draw:text-box>
                <text:p text:style-name="P9"><text:s text:c="4"/>08</text:p>
              </draw:text-box>
            </draw:frame>
            <draw:line draw:name="N 8770 Mi" draw:style-name="gr29" draw:text-style-name="P8" draw:layer="layout" svg:x1="14.23cm" svg:y1="14.566cm" svg:x2="17.116cm" svg:y2="14.464cm">
              <svg:desc>N 8770 Mi</svg:desc>
              <text:p text:style-name="P11">N 8770 Mi <text:s text:c="2"/></text:p>
              <text:p text:style-name="P11"><text:span text:style-name="T1"/></text:p>
            </draw:line>
            <draw:line draw:name="N 8770 Mi" draw:style-name="gr28" draw:text-style-name="P5" draw:layer="layout" svg:x1="14.23cm" svg:y1="14.466cm" svg:x2="14.23cm" svg:y2="14.666cm">
              <svg:desc>N 8770 Mi</svg:desc>
              <text:p/>
            </draw:line>
            <draw:frame draw:name="N 8770 Mi" draw:style-name="gr12" draw:text-style-name="P10" draw:layer="layout" svg:width="1.044cm" svg:height="1.187cm" svg:x="11.772cm" svg:y="14.254cm">
              <draw:text-box>
                <text:p text:style-name="P9"><text:s text:c="4"/>12</text:p>
              </draw:text-box>
            </draw:frame>
            <draw:line draw:name="N 8770 Mi" draw:style-name="gr29" draw:text-style-name="P8" draw:layer="layout" svg:x1="12.244cm" svg:y1="14.704cm" svg:x2="14.23cm" svg:y2="14.566cm">
              <svg:desc>N 8770 Mi</svg:desc>
              <text:p text:style-name="P11">N 8770 Mi <text:s text:c="2"/></text:p>
              <text:p text:style-name="P11"><text:span text:style-name="T1"/></text:p>
            </draw:line>
            <draw:line draw:name="N 8770 Mi" draw:style-name="gr28" draw:text-style-name="P5" draw:layer="layout" svg:x1="12.244cm" svg:y1="14.604cm" svg:x2="12.244cm" svg:y2="14.804cm">
              <svg:desc>N 8770 Mi</svg:desc>
              <text:p/>
            </draw:line>
          </draw:g>
          <draw:g draw:name="P 4162">
            <draw:line draw:name="P 4162" draw:style-name="gr22" draw:text-style-name="P5" draw:layer="layout" svg:x1="6.472cm" svg:y1="8.086cm" svg:x2="6.472cm" svg:y2="8.286cm">
              <svg:desc>P 4162</svg:desc>
              <text:p/>
            </draw:line>
            <draw:frame draw:name="P 4162" draw:style-name="gr11" draw:text-style-name="P10" draw:layer="layout" svg:width="1.179cm" svg:height="1.187cm" svg:x="5.933cm" svg:y="8.136cm">
              <draw:text-box>
                <text:p text:style-name="P9">02 <text:s text:c="5"/></text:p>
              </draw:text-box>
            </draw:frame>
            <draw:frame draw:name="P 4162" draw:style-name="gr12" draw:text-style-name="P10" draw:layer="layout" svg:width="1.044cm" svg:height="1.187cm" svg:x="3.714cm" svg:y="7.907cm">
              <draw:text-box>
                <text:p text:style-name="P9"><text:s text:c="4"/>07</text:p>
              </draw:text-box>
            </draw:frame>
            <draw:line draw:name="P 4162" draw:style-name="gr23" draw:text-style-name="P8" draw:layer="layout" svg:x1="4.186cm" svg:y1="8.357cm" svg:x2="6.472cm" svg:y2="8.186cm">
              <svg:desc>P 4162</svg:desc>
              <text:p text:style-name="P11">P 4162 <text:s text:c="2"/></text:p>
              <text:p text:style-name="P11"><text:span text:style-name="T1"/></text:p>
            </draw:line>
            <draw:line draw:name="P 4162" draw:style-name="gr22" draw:text-style-name="P5" draw:layer="layout" svg:x1="4.186cm" svg:y1="8.357cm" svg:x2="4.186cm" svg:y2="8.94cm">
              <svg:desc>P 4162</svg:desc>
              <text:p/>
            </draw:line>
            <draw:frame draw:name="P 4162" draw:style-name="gr11" draw:text-style-name="P10" draw:layer="layout" svg:width="1.179cm" svg:height="1.187cm" svg:x="3.647cm" svg:y="8.89cm">
              <draw:text-box>
                <text:p text:style-name="P9">24 <text:s text:c="5"/></text:p>
              </draw:text-box>
            </draw:frame>
            <draw:frame draw:name="P 4162" draw:style-name="gr12" draw:text-style-name="P10" draw:layer="layout" svg:width="1.044cm" svg:height="1.187cm" svg:x="3.228cm" svg:y="8.73cm">
              <draw:text-box>
                <text:p text:style-name="P9"><text:s text:c="4"/>31</text:p>
              </draw:text-box>
            </draw:frame>
            <draw:line draw:name="P 4162" draw:style-name="gr23" draw:text-style-name="P8" draw:layer="layout" svg:x1="3.7cm" svg:y1="9.18cm" svg:x2="4.186cm" svg:y2="8.94cm">
              <svg:desc>P 4162</svg:desc>
              <text:p text:style-name="P11">P 4162 <text:s text:c="2"/></text:p>
              <text:p text:style-name="P11"><text:span text:style-name="T1"/></text:p>
            </draw:line>
            <draw:line draw:name="P 4162" draw:style-name="gr22" draw:text-style-name="P5" draw:layer="layout" svg:x1="3.7cm" svg:y1="9.08cm" svg:x2="3.7cm" svg:y2="9.28cm">
              <svg:desc>P 4162</svg:desc>
              <text:p/>
            </draw:line>
          </draw:g>
          <draw:g draw:name="P 4163">
            <draw:line draw:name="P 4163" draw:style-name="gr22" draw:text-style-name="P5" draw:layer="layout" svg:x1="3.7cm" svg:y1="6.885cm" svg:x2="3.7cm" svg:y2="7.085cm">
              <svg:desc>P 4163</svg:desc>
              <text:p/>
            </draw:line>
            <draw:frame draw:name="P 4163" draw:style-name="gr12" draw:text-style-name="P10" draw:layer="layout" svg:width="1.044cm" svg:height="1.187cm" svg:x="3.228cm" svg:y="6.935cm">
              <draw:text-box>
                <text:p text:style-name="P9"><text:s text:c="4"/>27</text:p>
              </draw:text-box>
            </draw:frame>
            <draw:frame draw:name="P 4163" draw:style-name="gr11" draw:text-style-name="P10" draw:layer="layout" svg:width="1.179cm" svg:height="1.187cm" svg:x="3.947cm" svg:y="6.775cm">
              <draw:text-box>
                <text:p text:style-name="P9">34 <text:s text:c="5"/></text:p>
              </draw:text-box>
            </draw:frame>
            <draw:line draw:name="P 4163" draw:style-name="gr23" draw:text-style-name="P8" draw:layer="layout" svg:x1="3.7cm" svg:y1="6.985cm" svg:x2="4.486cm" svg:y2="7.225cm">
              <svg:desc>P 4163</svg:desc>
              <text:p text:style-name="P11"><text:s text:c="3"/>P 4163</text:p>
              <text:p text:style-name="P11"><text:span text:style-name="T1"/></text:p>
            </draw:line>
            <draw:line draw:name="P 4163" draw:style-name="gr22" draw:text-style-name="P5" draw:layer="layout" svg:x1="4.486cm" svg:y1="7.225cm" svg:x2="4.486cm" svg:y2="7.431cm">
              <svg:desc>P 4163</svg:desc>
              <text:p/>
            </draw:line>
            <draw:frame draw:name="P 4163" draw:style-name="gr12" draw:text-style-name="P10" draw:layer="layout" svg:width="1.044cm" svg:height="1.187cm" svg:x="4.014cm" svg:y="7.381cm">
              <draw:text-box>
                <text:p text:style-name="P9"><text:s text:c="4"/>40</text:p>
              </draw:text-box>
            </draw:frame>
            <draw:frame draw:name="P 4163" draw:style-name="gr11" draw:text-style-name="P10" draw:layer="layout" svg:width="1.179cm" svg:height="1.187cm" svg:x="6.233cm" svg:y="7.152cm">
              <draw:text-box>
                <text:p text:style-name="P9">45 <text:s text:c="5"/></text:p>
              </draw:text-box>
            </draw:frame>
            <draw:line draw:name="P 4163" draw:style-name="gr23" draw:text-style-name="P8" draw:layer="layout" svg:x1="4.486cm" svg:y1="7.431cm" svg:x2="6.772cm" svg:y2="7.602cm">
              <svg:desc>P 4163</svg:desc>
              <text:p text:style-name="P11"><text:s text:c="3"/>P 4163</text:p>
              <text:p text:style-name="P11"><text:span text:style-name="T1"/></text:p>
            </draw:line>
            <draw:line draw:name="P 4163" draw:style-name="gr22" draw:text-style-name="P5" draw:layer="layout" svg:x1="6.772cm" svg:y1="7.502cm" svg:x2="6.772cm" svg:y2="7.702cm">
              <svg:desc>P 4163</svg:desc>
              <text:p/>
            </draw:line>
          </draw:g>
          <draw:g draw:name="P 4164">
            <draw:line draw:name="P 4164" draw:style-name="gr22" draw:text-style-name="P5" draw:layer="layout" svg:x1="6.472cm" svg:y1="22.94cm" svg:x2="6.472cm" svg:y2="23.14cm">
              <svg:desc>P 4164</svg:desc>
              <text:p/>
            </draw:line>
            <draw:frame draw:name="P 4164" draw:style-name="gr11" draw:text-style-name="P10" draw:layer="layout" svg:width="1.179cm" svg:height="1.187cm" svg:x="5.933cm" svg:y="22.99cm">
              <draw:text-box>
                <text:p text:style-name="P9">15 <text:s text:c="5"/></text:p>
              </draw:text-box>
            </draw:frame>
            <draw:frame draw:name="P 4164" draw:style-name="gr12" draw:text-style-name="P10" draw:layer="layout" svg:width="1.044cm" svg:height="1.187cm" svg:x="3.714cm" svg:y="22.761cm">
              <draw:text-box>
                <text:p text:style-name="P9"><text:s text:c="4"/>20</text:p>
              </draw:text-box>
            </draw:frame>
            <draw:line draw:name="P 4164" draw:style-name="gr23" draw:text-style-name="P8" draw:layer="layout" svg:x1="4.186cm" svg:y1="23.211cm" svg:x2="6.472cm" svg:y2="23.04cm">
              <svg:desc>P 4164</svg:desc>
              <text:p text:style-name="P11">P 4164 <text:s text:c="2"/></text:p>
              <text:p text:style-name="P11"><text:span text:style-name="T1"/></text:p>
            </draw:line>
            <draw:line draw:name="P 4164" draw:style-name="gr22" draw:text-style-name="P5" draw:layer="layout" svg:x1="4.186cm" svg:y1="23.211cm" svg:x2="4.186cm" svg:y2="23.348cm">
              <svg:desc>P 4164</svg:desc>
              <text:p/>
            </draw:line>
            <draw:frame draw:name="P 4164" draw:style-name="gr11" draw:text-style-name="P10" draw:layer="layout" svg:width="1.179cm" svg:height="1.187cm" svg:x="3.647cm" svg:y="23.298cm">
              <draw:text-box>
                <text:p text:style-name="P9">24 <text:s text:c="5"/></text:p>
              </draw:text-box>
            </draw:frame>
            <draw:frame draw:name="P 4164" draw:style-name="gr12" draw:text-style-name="P10" draw:layer="layout" svg:width="1.044cm" svg:height="1.187cm" svg:x="3.228cm" svg:y="23.138cm">
              <draw:text-box>
                <text:p text:style-name="P9"><text:s text:c="4"/>31</text:p>
              </draw:text-box>
            </draw:frame>
            <draw:line draw:name="P 4164" draw:style-name="gr23" draw:text-style-name="P8" draw:layer="layout" svg:x1="3.7cm" svg:y1="23.588cm" svg:x2="4.186cm" svg:y2="23.348cm">
              <svg:desc>P 4164</svg:desc>
              <text:p text:style-name="P11">P 4164 <text:s text:c="2"/></text:p>
              <text:p text:style-name="P11"><text:span text:style-name="T1"/></text:p>
            </draw:line>
            <draw:line draw:name="P 4164" draw:style-name="gr22" draw:text-style-name="P5" draw:layer="layout" svg:x1="3.7cm" svg:y1="23.488cm" svg:x2="3.7cm" svg:y2="23.688cm">
              <svg:desc>P 4164</svg:desc>
              <text:p/>
            </draw:line>
          </draw:g>
          <draw:g draw:name="P 4165">
            <draw:line draw:name="P 4165" draw:style-name="gr22" draw:text-style-name="P5" draw:layer="layout" svg:x1="3.7cm" svg:y1="22.768cm" svg:x2="3.7cm" svg:y2="22.968cm">
              <svg:desc>P 4165</svg:desc>
              <text:p/>
            </draw:line>
            <draw:frame draw:name="P 4165" draw:style-name="gr12" draw:text-style-name="P10" draw:layer="layout" svg:width="1.044cm" svg:height="1.187cm" svg:x="3.228cm" svg:y="22.818cm">
              <draw:text-box>
                <text:p text:style-name="P9"><text:s text:c="4"/>10</text:p>
              </draw:text-box>
            </draw:frame>
            <draw:frame draw:name="P 4165" draw:style-name="gr11" draw:text-style-name="P10" draw:layer="layout" svg:width="1.179cm" svg:height="1.187cm" svg:x="3.947cm" svg:y="22.658cm">
              <draw:text-box>
                <text:p text:style-name="P9">17 <text:s text:c="5"/></text:p>
              </draw:text-box>
            </draw:frame>
            <draw:line draw:name="P 4165" draw:style-name="gr23" draw:text-style-name="P8" draw:layer="layout" svg:x1="3.7cm" svg:y1="22.868cm" svg:x2="4.486cm" svg:y2="23.108cm">
              <svg:desc>P 4165</svg:desc>
              <text:p text:style-name="P11"><text:s text:c="3"/>P 4165</text:p>
              <text:p text:style-name="P11"><text:span text:style-name="T1"/></text:p>
            </draw:line>
            <draw:line draw:name="P 4165" draw:style-name="gr22" draw:text-style-name="P5" draw:layer="layout" svg:x1="4.486cm" svg:y1="23.108cm" svg:x2="4.486cm" svg:y2="23.245cm">
              <svg:desc>P 4165</svg:desc>
              <text:p/>
            </draw:line>
            <draw:frame draw:name="P 4165" draw:style-name="gr12" draw:text-style-name="P10" draw:layer="layout" svg:width="1.044cm" svg:height="1.187cm" svg:x="4.014cm" svg:y="23.195cm">
              <draw:text-box>
                <text:p text:style-name="P9"><text:s text:c="4"/>21</text:p>
              </draw:text-box>
            </draw:frame>
            <draw:frame draw:name="P 4165" draw:style-name="gr11" draw:text-style-name="P10" draw:layer="layout" svg:width="1.179cm" svg:height="1.187cm" svg:x="6.233cm" svg:y="22.967cm">
              <draw:text-box>
                <text:p text:style-name="P9">26 <text:s text:c="5"/></text:p>
              </draw:text-box>
            </draw:frame>
            <draw:line draw:name="P 4165" draw:style-name="gr23" draw:text-style-name="P8" draw:layer="layout" svg:x1="4.486cm" svg:y1="23.245cm" svg:x2="6.772cm" svg:y2="23.417cm">
              <svg:desc>P 4165</svg:desc>
              <text:p text:style-name="P11"><text:s text:c="3"/>P 4165</text:p>
              <text:p text:style-name="P11"><text:span text:style-name="T1"/></text:p>
            </draw:line>
            <draw:line draw:name="P 4165" draw:style-name="gr22" draw:text-style-name="P5" draw:layer="layout" svg:x1="6.772cm" svg:y1="23.317cm" svg:x2="6.772cm" svg:y2="23.517cm">
              <svg:desc>P 4165</svg:desc>
              <text:p/>
            </draw:line>
          </draw:g>
          <draw:g draw:name="P 4166">
            <draw:line draw:name="P 4166" draw:style-name="gr22" draw:text-style-name="P5" draw:layer="layout" svg:x1="6.472cm" svg:y1="25.272cm" svg:x2="6.472cm" svg:y2="25.472cm">
              <svg:desc>P 4166</svg:desc>
              <text:p/>
            </draw:line>
            <draw:frame draw:name="P 4166" draw:style-name="gr11" draw:text-style-name="P10" draw:layer="layout" svg:width="1.179cm" svg:height="1.187cm" svg:x="5.933cm" svg:y="25.322cm">
              <draw:text-box>
                <text:p text:style-name="P9">23 <text:s text:c="5"/></text:p>
              </draw:text-box>
            </draw:frame>
            <draw:frame draw:name="P 4166" draw:style-name="gr12" draw:text-style-name="P10" draw:layer="layout" svg:width="1.044cm" svg:height="1.187cm" svg:x="3.714cm" svg:y="25.094cm">
              <draw:text-box>
                <text:p text:style-name="P9"><text:s text:c="4"/>28</text:p>
              </draw:text-box>
            </draw:frame>
            <draw:line draw:name="P 4166" draw:style-name="gr23" draw:text-style-name="P8" draw:layer="layout" svg:x1="4.186cm" svg:y1="25.544cm" svg:x2="6.472cm" svg:y2="25.372cm">
              <svg:desc>P 4166</svg:desc>
              <text:p text:style-name="P11">P 4166 <text:s text:c="2"/></text:p>
              <text:p text:style-name="P11"><text:span text:style-name="T1"/></text:p>
            </draw:line>
            <draw:line draw:name="P 4166" draw:style-name="gr22" draw:text-style-name="P5" draw:layer="layout" svg:x1="4.186cm" svg:y1="25.544cm" svg:x2="4.186cm" svg:y2="25.681cm">
              <svg:desc>P 4166</svg:desc>
              <text:p/>
            </draw:line>
            <draw:frame draw:name="P 4166" draw:style-name="gr11" draw:text-style-name="P10" draw:layer="layout" svg:width="1.179cm" svg:height="1.187cm" svg:x="3.647cm" svg:y="25.631cm">
              <draw:text-box>
                <text:p text:style-name="P9">32 <text:s text:c="5"/></text:p>
              </draw:text-box>
            </draw:frame>
            <draw:frame draw:name="P 4166" draw:style-name="gr12" draw:text-style-name="P10" draw:layer="layout" svg:width="1.044cm" svg:height="1.187cm" svg:x="3.228cm" svg:y="25.471cm">
              <draw:text-box>
                <text:p text:style-name="P9"><text:s text:c="4"/>39</text:p>
              </draw:text-box>
            </draw:frame>
            <draw:line draw:name="P 4166" draw:style-name="gr23" draw:text-style-name="P8" draw:layer="layout" svg:x1="3.7cm" svg:y1="25.921cm" svg:x2="4.186cm" svg:y2="25.681cm">
              <svg:desc>P 4166</svg:desc>
              <text:p text:style-name="P11">P 4166 <text:s text:c="2"/></text:p>
              <text:p text:style-name="P11"><text:span text:style-name="T1"/></text:p>
            </draw:line>
            <draw:line draw:name="P 4166" draw:style-name="gr22" draw:text-style-name="P5" draw:layer="layout" svg:x1="3.7cm" svg:y1="25.821cm" svg:x2="3.7cm" svg:y2="26.021cm">
              <svg:desc>P 4166</svg:desc>
              <text:p/>
            </draw:line>
          </draw:g>
          <draw:g draw:name="P 4167">
            <draw:line draw:name="P 4167" draw:style-name="gr22" draw:text-style-name="P5" draw:layer="layout" svg:x1="3.7cm" svg:y1="24.826cm" svg:x2="3.7cm" svg:y2="25.026cm">
              <svg:desc>P 4167</svg:desc>
              <text:p/>
            </draw:line>
            <draw:frame draw:name="P 4167" draw:style-name="gr12" draw:text-style-name="P10" draw:layer="layout" svg:width="1.044cm" svg:height="1.187cm" svg:x="3.228cm" svg:y="24.876cm">
              <draw:text-box>
                <text:p text:style-name="P9"><text:s text:c="4"/>10</text:p>
              </draw:text-box>
            </draw:frame>
            <draw:frame draw:name="P 4167" draw:style-name="gr11" draw:text-style-name="P10" draw:layer="layout" svg:width="1.179cm" svg:height="1.187cm" svg:x="3.947cm" svg:y="24.716cm">
              <draw:text-box>
                <text:p text:style-name="P9">17 <text:s text:c="5"/></text:p>
              </draw:text-box>
            </draw:frame>
            <draw:line draw:name="P 4167" draw:style-name="gr23" draw:text-style-name="P8" draw:layer="layout" svg:x1="3.7cm" svg:y1="24.926cm" svg:x2="4.486cm" svg:y2="25.166cm">
              <svg:desc>P 4167</svg:desc>
              <text:p text:style-name="P11"><text:s text:c="3"/>P 4167</text:p>
              <text:p text:style-name="P11"><text:span text:style-name="T1"/></text:p>
            </draw:line>
            <draw:line draw:name="P 4167" draw:style-name="gr22" draw:text-style-name="P5" draw:layer="layout" svg:x1="4.486cm" svg:y1="25.166cm" svg:x2="4.486cm" svg:y2="25.407cm">
              <svg:desc>P 4167</svg:desc>
              <text:p/>
            </draw:line>
            <draw:frame draw:name="P 4167" draw:style-name="gr12" draw:text-style-name="P10" draw:layer="layout" svg:width="1.044cm" svg:height="1.187cm" svg:x="4.014cm" svg:y="25.357cm">
              <draw:text-box>
                <text:p text:style-name="P9"><text:s text:c="4"/>24</text:p>
              </draw:text-box>
            </draw:frame>
            <draw:frame draw:name="P 4167" draw:style-name="gr11" draw:text-style-name="P10" draw:layer="layout" svg:width="1.179cm" svg:height="1.187cm" svg:x="6.233cm" svg:y="25.128cm">
              <draw:text-box>
                <text:p text:style-name="P9">29 <text:s text:c="5"/></text:p>
              </draw:text-box>
            </draw:frame>
            <draw:line draw:name="P 4167" draw:style-name="gr23" draw:text-style-name="P8" draw:layer="layout" svg:x1="4.486cm" svg:y1="25.407cm" svg:x2="6.772cm" svg:y2="25.578cm">
              <svg:desc>P 4167</svg:desc>
              <text:p text:style-name="P11"><text:s text:c="3"/>P 4167</text:p>
              <text:p text:style-name="P11"><text:span text:style-name="T1"/></text:p>
            </draw:line>
            <draw:line draw:name="P 4167" draw:style-name="gr22" draw:text-style-name="P5" draw:layer="layout" svg:x1="6.772cm" svg:y1="25.478cm" svg:x2="6.772cm" svg:y2="25.678cm">
              <svg:desc>P 4167</svg:desc>
              <text:p/>
            </draw:line>
          </draw:g>
          <draw:g draw:name="P 4432 [Sa]">
            <draw:line draw:name="P 4432 [Sa]" draw:style-name="gr22" draw:text-style-name="P5" draw:layer="layout" svg:x1="6.772cm" svg:y1="3.9cm" svg:x2="6.772cm" svg:y2="4.1cm">
              <svg:desc>P 4432 [Sa]</svg:desc>
              <text:p/>
            </draw:line>
            <draw:frame draw:name="P 4432 [Sa]" draw:style-name="gr11" draw:text-style-name="P10" draw:layer="layout" svg:width="1.179cm" svg:height="1.187cm" svg:x="6.233cm" svg:y="3.95cm">
              <draw:text-box>
                <text:p text:style-name="P9">00 <text:s text:c="5"/></text:p>
              </draw:text-box>
            </draw:frame>
            <draw:frame draw:name="P 4432 [Sa]" draw:style-name="gr12" draw:text-style-name="P10" draw:layer="layout" svg:width="1.044cm" svg:height="1.187cm" svg:x="3.714cm" svg:y="3.722cm">
              <draw:text-box>
                <text:p text:style-name="P9"><text:s text:c="4"/>05</text:p>
              </draw:text-box>
            </draw:frame>
            <draw:line draw:name="P 4432 [Sa]" draw:style-name="gr23" draw:text-style-name="P8" draw:layer="layout" svg:x1="4.186cm" svg:y1="4.172cm" svg:x2="6.772cm" svg:y2="4cm">
              <svg:desc>P 4432 [Sa]</svg:desc>
              <text:p text:style-name="P11">P 4432 [Sa] <text:s text:c="2"/></text:p>
              <text:p text:style-name="P11"><text:span text:style-name="T1"/></text:p>
            </draw:line>
            <draw:line draw:name="P 4432 [Sa]" draw:style-name="gr22" draw:text-style-name="P5" draw:layer="layout" svg:x1="4.186cm" svg:y1="4.172cm" svg:x2="4.186cm" svg:y2="4.377cm">
              <svg:desc>P 4432 [Sa]</svg:desc>
              <text:p/>
            </draw:line>
          </draw:g>
          <draw:g draw:name="P 4433 [Sa]">
            <draw:line draw:name="P 4433 [Sa]" draw:style-name="gr22" draw:text-style-name="P5" draw:layer="layout" svg:x1="4.486cm" svg:y1="8.769cm" svg:x2="4.486cm" svg:y2="8.906cm">
              <svg:desc>P 4433 [Sa]</svg:desc>
              <text:p/>
            </draw:line>
            <draw:frame draw:name="P 4433 [Sa]" draw:style-name="gr12" draw:text-style-name="P10" draw:layer="layout" svg:width="1.044cm" svg:height="1.187cm" svg:x="4.014cm" svg:y="8.856cm">
              <draw:text-box>
                <text:p text:style-name="P9"><text:s text:c="4"/>23</text:p>
              </draw:text-box>
            </draw:frame>
            <draw:frame draw:name="P 4433 [Sa]" draw:style-name="gr11" draw:text-style-name="P10" draw:layer="layout" svg:width="1.179cm" svg:height="1.187cm" svg:x="5.933cm" svg:y="8.627cm">
              <draw:text-box>
                <text:p text:style-name="P9">28 <text:s text:c="5"/></text:p>
              </draw:text-box>
            </draw:frame>
            <draw:line draw:name="P 4433 [Sa]" draw:style-name="gr23" draw:text-style-name="P8" draw:layer="layout" svg:x1="4.486cm" svg:y1="8.906cm" svg:x2="6.472cm" svg:y2="9.077cm">
              <svg:desc>P 4433 [Sa]</svg:desc>
              <text:p text:style-name="P11"><text:s text:c="3"/>P 4433 [Sa]</text:p>
              <text:p text:style-name="P11"><text:span text:style-name="T1"/></text:p>
            </draw:line>
            <draw:line draw:name="P 4433 [Sa]" draw:style-name="gr22" draw:text-style-name="P5" draw:layer="layout" svg:x1="6.472cm" svg:y1="8.977cm" svg:x2="6.472cm" svg:y2="9.177cm">
              <svg:desc>P 4433 [Sa]</svg:desc>
              <text:p/>
            </draw:line>
            <draw:frame draw:name="P 4433 [Sa]" draw:style-name="gr11" draw:text-style-name="P10" draw:layer="layout" svg:width="1.179cm" svg:height="1.187cm" svg:x="9.119cm" svg:y="8.833cm">
              <draw:text-box>
                <text:p text:style-name="P9">34 <text:s text:c="5"/></text:p>
              </draw:text-box>
            </draw:frame>
            <draw:line draw:name="P 4433 [Sa]" draw:style-name="gr23" draw:text-style-name="P8" draw:layer="layout" svg:x1="6.472cm" svg:y1="9.077cm" svg:x2="9.658cm" svg:y2="9.283cm">
              <svg:desc>P 4433 [Sa]</svg:desc>
              <text:p text:style-name="P11"><text:s text:c="3"/>P 4433 [Sa]</text:p>
              <text:p text:style-name="P11"><text:span text:style-name="T1"/></text:p>
            </draw:line>
            <draw:line draw:name="P 4433 [Sa]" draw:style-name="gr22" draw:text-style-name="P5" draw:layer="layout" svg:x1="9.658cm" svg:y1="9.283cm" svg:x2="9.658cm" svg:y2="9.42cm">
              <svg:desc>P 4433 [Sa]</svg:desc>
              <text:p/>
            </draw:line>
            <draw:frame draw:name="P 4433 [Sa]" draw:style-name="gr12" draw:text-style-name="P10" draw:layer="layout" svg:width="1.044cm" svg:height="1.187cm" svg:x="9.186cm" svg:y="9.37cm">
              <draw:text-box>
                <text:p text:style-name="P9"><text:s text:c="4"/>38</text:p>
              </draw:text-box>
            </draw:frame>
            <draw:frame draw:name="P 4433 [Sa]" draw:style-name="gr11" draw:text-style-name="P10" draw:layer="layout" svg:width="1.179cm" svg:height="1.187cm" svg:x="11.405cm" svg:y="9.245cm">
              <draw:text-box>
                <text:p text:style-name="P9">46 <text:s text:c="5"/></text:p>
              </draw:text-box>
            </draw:frame>
            <draw:line draw:name="P 4433 [Sa]" draw:style-name="gr23" draw:text-style-name="P8" draw:layer="layout" svg:x1="9.658cm" svg:y1="9.42cm" svg:x2="11.944cm" svg:y2="9.695cm">
              <svg:desc>P 4433 [Sa]</svg:desc>
              <text:p text:style-name="P11"><text:s text:c="3"/>P 4433 [Sa]</text:p>
              <text:p text:style-name="P11"><text:span text:style-name="T1"/></text:p>
            </draw:line>
            <draw:line draw:name="P 4433 [Sa]" draw:style-name="gr22" draw:text-style-name="P5" draw:layer="layout" svg:x1="11.944cm" svg:y1="9.595cm" svg:x2="11.944cm" svg:y2="9.795cm">
              <svg:desc>P 4433 [Sa]</svg:desc>
              <text:p/>
            </draw:line>
          </draw:g>
          <draw:g draw:name="P 4434 [Sa]">
            <draw:line draw:name="P 4434 [Sa]" draw:style-name="gr22" draw:text-style-name="P5" draw:layer="layout" svg:x1="11.944cm" svg:y1="21.876cm" svg:x2="11.944cm" svg:y2="22.076cm">
              <svg:desc>P 4434 [Sa]</svg:desc>
              <text:p/>
            </draw:line>
            <draw:frame draw:name="P 4434 [Sa]" draw:style-name="gr11" draw:text-style-name="P10" draw:layer="layout" svg:width="1.179cm" svg:height="1.187cm" svg:x="11.405cm" svg:y="21.926cm">
              <draw:text-box>
                <text:p text:style-name="P9">44 <text:s text:c="5"/></text:p>
              </draw:text-box>
            </draw:frame>
            <draw:frame draw:name="P 4434 [Sa]" draw:style-name="gr12" draw:text-style-name="P10" draw:layer="layout" svg:width="1.044cm" svg:height="1.187cm" svg:x="9.186cm" svg:y="21.801cm">
              <draw:text-box>
                <text:p text:style-name="P9"><text:s text:c="4"/>52</text:p>
              </draw:text-box>
            </draw:frame>
            <draw:line draw:name="P 4434 [Sa]" draw:style-name="gr23" draw:text-style-name="P8" draw:layer="layout" svg:x1="9.658cm" svg:y1="22.251cm" svg:x2="11.944cm" svg:y2="21.976cm">
              <svg:desc>P 4434 [Sa]</svg:desc>
              <text:p text:style-name="P11">P 4434 [Sa] <text:s text:c="2"/></text:p>
              <text:p text:style-name="P11"><text:span text:style-name="T1"/></text:p>
            </draw:line>
            <draw:line draw:name="P 4434 [Sa]" draw:style-name="gr22" draw:text-style-name="P5" draw:layer="layout" svg:x1="9.658cm" svg:y1="22.251cm" svg:x2="9.658cm" svg:y2="22.388cm">
              <svg:desc>P 4434 [Sa]</svg:desc>
              <text:p/>
            </draw:line>
            <draw:frame draw:name="P 4434 [Sa]" draw:style-name="gr11" draw:text-style-name="P10" draw:layer="layout" svg:width="1.179cm" svg:height="1.187cm" svg:x="9.119cm" svg:y="22.338cm">
              <draw:text-box>
                <text:p text:style-name="P9">56 <text:s text:c="5"/></text:p>
              </draw:text-box>
            </draw:frame>
            <draw:frame draw:name="P 4434 [Sa]" draw:style-name="gr12" draw:text-style-name="P10" draw:layer="layout" svg:width="1.044cm" svg:height="1.187cm" svg:x="6cm" svg:y="22.144cm">
              <draw:text-box>
                <text:p text:style-name="P9"><text:s text:c="4"/>02</text:p>
              </draw:text-box>
            </draw:frame>
            <draw:line draw:name="P 4434 [Sa]" draw:style-name="gr23" draw:text-style-name="P8" draw:layer="layout" svg:x1="6.472cm" svg:y1="22.594cm" svg:x2="9.658cm" svg:y2="22.388cm">
              <svg:desc>P 4434 [Sa]</svg:desc>
              <text:p text:style-name="P11">P 4434 [Sa] <text:s text:c="2"/></text:p>
              <text:p text:style-name="P11"><text:span text:style-name="T1"/></text:p>
            </draw:line>
            <draw:line draw:name="P 4434 [Sa]" draw:style-name="gr22" draw:text-style-name="P5" draw:layer="layout" svg:x1="6.472cm" svg:y1="22.494cm" svg:x2="6.472cm" svg:y2="22.694cm">
              <svg:desc>P 4434 [Sa]</svg:desc>
              <text:p/>
            </draw:line>
            <draw:frame draw:name="P 4434 [Sa]" draw:style-name="gr12" draw:text-style-name="P10" draw:layer="layout" svg:width="1.044cm" svg:height="1.187cm" svg:x="3.414cm" svg:y="22.315cm">
              <draw:text-box>
                <text:p text:style-name="P9"><text:s text:c="4"/>07</text:p>
              </draw:text-box>
            </draw:frame>
            <draw:line draw:name="P 4434 [Sa]" draw:style-name="gr23" draw:text-style-name="P8" draw:layer="layout" svg:x1="3.886cm" svg:y1="22.765cm" svg:x2="6.472cm" svg:y2="22.594cm">
              <svg:desc>P 4434 [Sa]</svg:desc>
              <text:p text:style-name="P11">P 4434 [Sa] <text:s text:c="2"/></text:p>
              <text:p text:style-name="P11"><text:span text:style-name="T1"/></text:p>
            </draw:line>
            <draw:line draw:name="P 4434 [Sa]" draw:style-name="gr22" draw:text-style-name="P5" draw:layer="layout" svg:x1="3.886cm" svg:y1="22.765cm" svg:x2="3.886cm" svg:y2="23.588cm">
              <svg:desc>P 4434 [Sa]</svg:desc>
              <text:p/>
            </draw:line>
          </draw:g>
          <draw:g draw:name="P 4435 [Sa]">
            <draw:line draw:name="P 4435 [Sa]" draw:style-name="gr22" draw:text-style-name="P5" draw:layer="layout" svg:x1="3.886cm" svg:y1="25.338cm" svg:x2="3.886cm" svg:y2="25.715cm">
              <svg:desc>P 4435 [Sa]</svg:desc>
              <text:p/>
            </draw:line>
            <draw:frame draw:name="P 4435 [Sa]" draw:style-name="gr12" draw:text-style-name="P10" draw:layer="layout" svg:width="1.044cm" svg:height="1.187cm" svg:x="3.414cm" svg:y="25.665cm">
              <draw:text-box>
                <text:p text:style-name="P9"><text:s text:c="4"/>33</text:p>
              </draw:text-box>
            </draw:frame>
            <draw:frame draw:name="P 4435 [Sa]" draw:style-name="gr11" draw:text-style-name="P10" draw:layer="layout" svg:width="1.179cm" svg:height="1.187cm" svg:x="5.933cm" svg:y="25.437cm">
              <draw:text-box>
                <text:p text:style-name="P9">38 <text:s text:c="5"/></text:p>
              </draw:text-box>
            </draw:frame>
            <draw:line draw:name="P 4435 [Sa]" draw:style-name="gr23" draw:text-style-name="P8" draw:layer="layout" svg:x1="3.886cm" svg:y1="25.715cm" svg:x2="6.472cm" svg:y2="25.887cm">
              <svg:desc>P 4435 [Sa]</svg:desc>
              <text:p text:style-name="P11"><text:s text:c="3"/>P 4435 [Sa]</text:p>
              <text:p text:style-name="P11"><text:span text:style-name="T1"/></text:p>
            </draw:line>
            <draw:line draw:name="P 4435 [Sa]" draw:style-name="gr22" draw:text-style-name="P5" draw:layer="layout" svg:x1="6.472cm" svg:y1="25.787cm" svg:x2="6.472cm" svg:y2="25.987cm">
              <svg:desc>P 4435 [Sa]</svg:desc>
              <text:p/>
            </draw:line>
            <draw:frame draw:name="P 4435 [Sa]" draw:style-name="gr11" draw:text-style-name="P10" draw:layer="layout" svg:width="1.179cm" svg:height="1.187cm" svg:x="9.119cm" svg:y="25.643cm">
              <draw:text-box>
                <text:p text:style-name="P9">44 <text:s text:c="5"/></text:p>
              </draw:text-box>
            </draw:frame>
            <draw:line draw:name="P 4435 [Sa]" draw:style-name="gr23" draw:text-style-name="P8" draw:layer="layout" svg:x1="6.472cm" svg:y1="25.887cm" svg:x2="9.658cm" svg:y2="26.093cm">
              <svg:desc>P 4435 [Sa]</svg:desc>
              <text:p text:style-name="P11"><text:s text:c="3"/>P 4435 [Sa]</text:p>
              <text:p text:style-name="P11"><text:span text:style-name="T1"/></text:p>
            </draw:line>
            <draw:line draw:name="P 4435 [Sa]" draw:style-name="gr22" draw:text-style-name="P5" draw:layer="layout" svg:x1="9.658cm" svg:y1="26.093cm" svg:x2="9.658cm" svg:y2="26.23cm">
              <svg:desc>P 4435 [Sa]</svg:desc>
              <text:p/>
            </draw:line>
            <draw:frame draw:name="P 4435 [Sa]" draw:style-name="gr12" draw:text-style-name="P10" draw:layer="layout" svg:width="1.044cm" svg:height="1.187cm" svg:x="9.186cm" svg:y="26.18cm">
              <draw:text-box>
                <text:p text:style-name="P9"><text:s text:c="4"/>48</text:p>
              </draw:text-box>
            </draw:frame>
            <draw:frame draw:name="P 4435 [Sa]" draw:style-name="gr11" draw:text-style-name="P10" draw:layer="layout" svg:width="1.179cm" svg:height="1.187cm" svg:x="11.405cm" svg:y="26.055cm">
              <draw:text-box>
                <text:p text:style-name="P9">56 <text:s text:c="5"/></text:p>
              </draw:text-box>
            </draw:frame>
            <draw:line draw:name="P 4435 [Sa]" draw:style-name="gr23" draw:text-style-name="P8" draw:layer="layout" svg:x1="9.658cm" svg:y1="26.23cm" svg:x2="11.944cm" svg:y2="26.505cm">
              <svg:desc>P 4435 [Sa]</svg:desc>
              <text:p text:style-name="P11"><text:s text:c="3"/>P 4435 [Sa]</text:p>
              <text:p text:style-name="P11"><text:span text:style-name="T1"/></text:p>
            </draw:line>
            <draw:line draw:name="P 4435 [Sa]" draw:style-name="gr22" draw:text-style-name="P5" draw:layer="layout" svg:x1="11.944cm" svg:y1="26.405cm" svg:x2="11.944cm" svg:y2="26.605cm">
              <svg:desc>P 4435 [Sa]</svg:desc>
              <text:p/>
            </draw:line>
          </draw:g>
          <draw:g draw:name="P 4436 [Mi,Sa]">
            <draw:line draw:name="P 4436 [Mi,Sa]" draw:style-name="gr22" draw:text-style-name="P5" draw:layer="layout" svg:x1="11.944cm" svg:y1="11.619cm" svg:x2="11.944cm" svg:y2="11.819cm">
              <svg:desc>P 4436 [Mi,Sa]</svg:desc>
              <text:p/>
            </draw:line>
            <draw:frame draw:name="P 4436 [Mi,Sa]" draw:style-name="gr11" draw:text-style-name="P10" draw:layer="layout" svg:width="1.179cm" svg:height="1.187cm" svg:x="11.405cm" svg:y="11.669cm">
              <draw:text-box>
                <text:p text:style-name="P9">45 <text:s text:c="5"/></text:p>
              </draw:text-box>
            </draw:frame>
            <draw:frame draw:name="P 4436 [Mi,Sa]" draw:style-name="gr12" draw:text-style-name="P10" draw:layer="layout" svg:width="1.044cm" svg:height="1.187cm" svg:x="9.186cm" svg:y="11.543cm">
              <draw:text-box>
                <text:p text:style-name="P9"><text:s text:c="4"/>53</text:p>
              </draw:text-box>
            </draw:frame>
            <draw:line draw:name="P 4436 [Mi,Sa]" draw:style-name="gr23" draw:text-style-name="P8" draw:layer="layout" svg:x1="9.658cm" svg:y1="11.993cm" svg:x2="11.944cm" svg:y2="11.719cm">
              <svg:desc>P 4436 [Mi,Sa]</svg:desc>
              <text:p text:style-name="P11">P 4436 [Mi,Sa] <text:s text:c="2"/></text:p>
              <text:p text:style-name="P11"><text:span text:style-name="T1"/></text:p>
            </draw:line>
            <draw:line draw:name="P 4436 [Mi,Sa]" draw:style-name="gr22" draw:text-style-name="P5" draw:layer="layout" svg:x1="9.658cm" svg:y1="11.993cm" svg:x2="9.658cm" svg:y2="12.13cm">
              <svg:desc>P 4436 [Mi,Sa]</svg:desc>
              <text:p/>
            </draw:line>
            <draw:frame draw:name="P 4436 [Mi,Sa]" draw:style-name="gr11" draw:text-style-name="P10" draw:layer="layout" svg:width="1.179cm" svg:height="1.187cm" svg:x="9.119cm" svg:y="12.08cm">
              <draw:text-box>
                <text:p text:style-name="P9">57 <text:s text:c="5"/></text:p>
              </draw:text-box>
            </draw:frame>
            <draw:frame draw:name="P 4436 [Mi,Sa]" draw:style-name="gr12" draw:text-style-name="P10" draw:layer="layout" svg:width="1.044cm" svg:height="1.187cm" svg:x="6cm" svg:y="11.886cm">
              <draw:text-box>
                <text:p text:style-name="P9"><text:s text:c="4"/>03</text:p>
              </draw:text-box>
            </draw:frame>
            <draw:line draw:name="P 4436 [Mi,Sa]" draw:style-name="gr23" draw:text-style-name="P8" draw:layer="layout" svg:x1="6.472cm" svg:y1="12.336cm" svg:x2="9.658cm" svg:y2="12.13cm">
              <svg:desc>P 4436 [Mi,Sa]</svg:desc>
              <text:p text:style-name="P11">P 4436 [Mi,Sa] <text:s text:c="2"/></text:p>
              <text:p text:style-name="P11"><text:span text:style-name="T1"/></text:p>
            </draw:line>
            <draw:line draw:name="P 4436 [Mi,Sa]" draw:style-name="gr22" draw:text-style-name="P5" draw:layer="layout" svg:x1="6.472cm" svg:y1="12.236cm" svg:x2="6.472cm" svg:y2="12.436cm">
              <svg:desc>P 4436 [Mi,Sa]</svg:desc>
              <text:p/>
            </draw:line>
            <draw:frame draw:name="P 4436 [Mi,Sa]" draw:style-name="gr12" draw:text-style-name="P10" draw:layer="layout" svg:width="1.044cm" svg:height="1.187cm" svg:x="3.714cm" svg:y="12.058cm">
              <draw:text-box>
                <text:p text:style-name="P9"><text:s text:c="4"/>08</text:p>
              </draw:text-box>
            </draw:frame>
            <draw:line draw:name="P 4436 [Mi,Sa]" draw:style-name="gr23" draw:text-style-name="P8" draw:layer="layout" svg:x1="4.186cm" svg:y1="12.508cm" svg:x2="6.472cm" svg:y2="12.336cm">
              <svg:desc>P 4436 [Mi,Sa]</svg:desc>
              <text:p text:style-name="P11">P 4436 [Mi,Sa] <text:s text:c="2"/></text:p>
              <text:p text:style-name="P11"><text:span text:style-name="T1"/></text:p>
            </draw:line>
            <draw:line draw:name="P 4436 [Mi,Sa]" draw:style-name="gr22" draw:text-style-name="P5" draw:layer="layout" svg:x1="4.186cm" svg:y1="12.508cm" svg:x2="4.186cm" svg:y2="12.645cm">
              <svg:desc>P 4436 [Mi,Sa]</svg:desc>
              <text:p/>
            </draw:line>
          </draw:g>
          <draw:g draw:name="P 4437 [Mi,Sa]">
            <draw:line draw:name="P 4437 [Mi,Sa]" draw:style-name="gr22" draw:text-style-name="P5" draw:layer="layout" svg:x1="4.486cm" svg:y1="17.791cm" svg:x2="4.486cm" svg:y2="17.928cm">
              <svg:desc>P 4437 [Mi,Sa]</svg:desc>
              <text:p/>
            </draw:line>
            <draw:frame draw:name="P 4437 [Mi,Sa]" draw:style-name="gr12" draw:text-style-name="P10" draw:layer="layout" svg:width="1.044cm" svg:height="1.187cm" svg:x="4.014cm" svg:y="17.878cm">
              <draw:text-box>
                <text:p text:style-name="P9"><text:s text:c="4"/>46</text:p>
              </draw:text-box>
            </draw:frame>
            <draw:frame draw:name="P 4437 [Mi,Sa]" draw:style-name="gr11" draw:text-style-name="P10" draw:layer="layout" svg:width="1.179cm" svg:height="1.187cm" svg:x="6.233cm" svg:y="17.649cm">
              <draw:text-box>
                <text:p text:style-name="P9">51 <text:s text:c="5"/></text:p>
              </draw:text-box>
            </draw:frame>
            <draw:line draw:name="P 4437 [Mi,Sa]" draw:style-name="gr23" draw:text-style-name="P8" draw:layer="layout" svg:x1="4.486cm" svg:y1="17.928cm" svg:x2="6.772cm" svg:y2="18.099cm">
              <svg:desc>P 4437 [Mi,Sa]</svg:desc>
              <text:p text:style-name="P11"><text:s text:c="3"/>P 4437 [Mi,Sa]</text:p>
              <text:p text:style-name="P11"><text:span text:style-name="T1"/></text:p>
            </draw:line>
            <draw:line draw:name="P 4437 [Mi,Sa]" draw:style-name="gr22" draw:text-style-name="P5" draw:layer="layout" svg:x1="6.772cm" svg:y1="17.999cm" svg:x2="6.772cm" svg:y2="18.199cm">
              <svg:desc>P 4437 [Mi,Sa]</svg:desc>
              <text:p/>
            </draw:line>
            <draw:frame draw:name="P 4437 [Mi,Sa]" draw:style-name="gr11" draw:text-style-name="P10" draw:layer="layout" svg:width="1.179cm" svg:height="1.187cm" svg:x="9.119cm" svg:y="17.855cm">
              <draw:text-box>
                <text:p text:style-name="P9">57 <text:s text:c="5"/></text:p>
              </draw:text-box>
            </draw:frame>
            <draw:line draw:name="P 4437 [Mi,Sa]" draw:style-name="gr23" draw:text-style-name="P8" draw:layer="layout" svg:x1="6.772cm" svg:y1="18.099cm" svg:x2="9.658cm" svg:y2="18.305cm">
              <svg:desc>P 4437 [Mi,Sa]</svg:desc>
              <text:p text:style-name="P11"><text:s text:c="3"/>P 4437 [Mi,Sa]</text:p>
              <text:p text:style-name="P11"><text:span text:style-name="T1"/></text:p>
            </draw:line>
            <draw:line draw:name="P 4437 [Mi,Sa]" draw:style-name="gr22" draw:text-style-name="P5" draw:layer="layout" svg:x1="9.658cm" svg:y1="18.305cm" svg:x2="9.658cm" svg:y2="18.442cm">
              <svg:desc>P 4437 [Mi,Sa]</svg:desc>
              <text:p/>
            </draw:line>
            <draw:frame draw:name="P 4437 [Mi,Sa]" draw:style-name="gr12" draw:text-style-name="P10" draw:layer="layout" svg:width="1.044cm" svg:height="1.187cm" svg:x="9.186cm" svg:y="18.392cm">
              <draw:text-box>
                <text:p text:style-name="P9"><text:s text:c="4"/>01</text:p>
              </draw:text-box>
            </draw:frame>
            <draw:frame draw:name="P 4437 [Mi,Sa]" draw:style-name="gr11" draw:text-style-name="P10" draw:layer="layout" svg:width="1.179cm" svg:height="1.187cm" svg:x="11.405cm" svg:y="18.267cm">
              <draw:text-box>
                <text:p text:style-name="P9">09 <text:s text:c="5"/></text:p>
              </draw:text-box>
            </draw:frame>
            <draw:line draw:name="P 4437 [Mi,Sa]" draw:style-name="gr23" draw:text-style-name="P8" draw:layer="layout" svg:x1="9.658cm" svg:y1="18.442cm" svg:x2="11.944cm" svg:y2="18.717cm">
              <svg:desc>P 4437 [Mi,Sa]</svg:desc>
              <text:p text:style-name="P11"><text:s text:c="3"/>P 4437 [Mi,Sa]</text:p>
              <text:p text:style-name="P11"><text:span text:style-name="T1"/></text:p>
            </draw:line>
            <draw:line draw:name="P 4437 [Mi,Sa]" draw:style-name="gr22" draw:text-style-name="P5" draw:layer="layout" svg:x1="11.944cm" svg:y1="18.617cm" svg:x2="11.944cm" svg:y2="18.817cm">
              <svg:desc>P 4437 [Mi,Sa]</svg:desc>
              <text:p/>
            </draw:line>
          </draw:g>
          <draw:g draw:name="P 4813">
            <draw:line draw:name="P 4813" draw:style-name="gr22" draw:text-style-name="P5" draw:layer="layout" svg:x1="4.486cm" svg:y1="4.274cm" svg:x2="4.486cm" svg:y2="4.549cm">
              <svg:desc>P 4813</svg:desc>
              <text:p/>
            </draw:line>
            <draw:frame draw:name="P 4813" draw:style-name="gr12" draw:text-style-name="P10" draw:layer="layout" svg:width="1.044cm" svg:height="1.187cm" svg:x="4.014cm" svg:y="4.499cm">
              <draw:text-box>
                <text:p text:style-name="P9"><text:s text:c="4"/>16</text:p>
              </draw:text-box>
            </draw:frame>
            <draw:frame draw:name="P 4813" draw:style-name="gr11" draw:text-style-name="P10" draw:layer="layout" svg:width="1.179cm" svg:height="1.187cm" svg:x="6.233cm" svg:y="4.305cm">
              <draw:text-box>
                <text:p text:style-name="P9">22 <text:s text:c="5"/></text:p>
              </draw:text-box>
            </draw:frame>
            <draw:line draw:name="P 4813" draw:style-name="gr23" draw:text-style-name="P8" draw:layer="layout" svg:x1="4.486cm" svg:y1="4.549cm" svg:x2="6.772cm" svg:y2="4.755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2" draw:text-style-name="P5" draw:layer="layout" svg:x1="6.772cm" svg:y1="4.655cm" svg:x2="6.772cm" svg:y2="4.855cm">
              <svg:desc>P 4813</svg:desc>
              <text:p/>
            </draw:line>
            <draw:frame draw:name="P 4813" draw:style-name="gr11" draw:text-style-name="P10" draw:layer="layout" svg:width="1.179cm" svg:height="1.187cm" svg:x="9.119cm" svg:y="4.51cm">
              <draw:text-box>
                <text:p text:style-name="P9">28 <text:s text:c="5"/></text:p>
              </draw:text-box>
            </draw:frame>
            <draw:line draw:name="P 4813" draw:style-name="gr23" draw:text-style-name="P8" draw:layer="layout" svg:x1="6.772cm" svg:y1="4.755cm" svg:x2="9.658cm" svg:y2="4.96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2" draw:text-style-name="P5" draw:layer="layout" svg:x1="9.658cm" svg:y1="4.96cm" svg:x2="9.658cm" svg:y2="5.098cm">
              <svg:desc>P 4813</svg:desc>
              <text:p/>
            </draw:line>
            <draw:frame draw:name="P 4813" draw:style-name="gr12" draw:text-style-name="P10" draw:layer="layout" svg:width="1.044cm" svg:height="1.187cm" svg:x="9.186cm" svg:y="5.048cm">
              <draw:text-box>
                <text:p text:style-name="P9"><text:s text:c="4"/>32</text:p>
              </draw:text-box>
            </draw:frame>
            <draw:frame draw:name="P 4813" draw:style-name="gr11" draw:text-style-name="P10" draw:layer="layout" svg:width="1.179cm" svg:height="1.187cm" svg:x="11.405cm" svg:y="4.922cm">
              <draw:text-box>
                <text:p text:style-name="P9">40 <text:s text:c="5"/></text:p>
              </draw:text-box>
            </draw:frame>
            <draw:line draw:name="P 4813" draw:style-name="gr23" draw:text-style-name="P8" draw:layer="layout" svg:x1="9.658cm" svg:y1="5.098cm" svg:x2="11.944cm" svg:y2="5.372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2" draw:text-style-name="P5" draw:layer="layout" svg:x1="11.944cm" svg:y1="5.272cm" svg:x2="11.944cm" svg:y2="5.472cm">
              <svg:desc>P 4813</svg:desc>
              <text:p/>
            </draw:line>
          </draw:g>
          <draw:g draw:name="P 4814">
            <draw:line draw:name="P 4814" draw:style-name="gr22" draw:text-style-name="P5" draw:layer="layout" svg:x1="11.944cm" svg:y1="6.301cm" svg:x2="11.944cm" svg:y2="6.501cm">
              <svg:desc>P 4814</svg:desc>
              <text:p/>
            </draw:line>
            <draw:frame draw:name="P 4814" draw:style-name="gr11" draw:text-style-name="P10" draw:layer="layout" svg:width="1.179cm" svg:height="1.187cm" svg:x="11.405cm" svg:y="6.351cm">
              <draw:text-box>
                <text:p text:style-name="P9">10 <text:s text:c="5"/></text:p>
              </draw:text-box>
            </draw:frame>
            <draw:frame draw:name="P 4814" draw:style-name="gr12" draw:text-style-name="P10" draw:layer="layout" svg:width="1.044cm" svg:height="1.187cm" svg:x="9.186cm" svg:y="6.226cm">
              <draw:text-box>
                <text:p text:style-name="P9"><text:s text:c="4"/>18</text:p>
              </draw:text-box>
            </draw:frame>
            <draw:line draw:name="P 4814" draw:style-name="gr23" draw:text-style-name="P8" draw:layer="layout" svg:x1="9.658cm" svg:y1="6.676cm" svg:x2="11.944cm" svg:y2="6.401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2" draw:text-style-name="P5" draw:layer="layout" svg:x1="9.658cm" svg:y1="6.676cm" svg:x2="9.658cm" svg:y2="6.813cm">
              <svg:desc>P 4814</svg:desc>
              <text:p/>
            </draw:line>
            <draw:frame draw:name="P 4814" draw:style-name="gr11" draw:text-style-name="P10" draw:layer="layout" svg:width="1.179cm" svg:height="1.187cm" svg:x="9.119cm" svg:y="6.763cm">
              <draw:text-box>
                <text:p text:style-name="P9">22 <text:s text:c="5"/></text:p>
              </draw:text-box>
            </draw:frame>
            <draw:frame draw:name="P 4814" draw:style-name="gr12" draw:text-style-name="P10" draw:layer="layout" svg:width="1.044cm" svg:height="1.187cm" svg:x="6.3cm" svg:y="6.569cm">
              <draw:text-box>
                <text:p text:style-name="P9"><text:s text:c="4"/>28</text:p>
              </draw:text-box>
            </draw:frame>
            <draw:line draw:name="P 4814" draw:style-name="gr23" draw:text-style-name="P8" draw:layer="layout" svg:x1="6.772cm" svg:y1="7.019cm" svg:x2="9.658cm" svg:y2="6.813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2" draw:text-style-name="P5" draw:layer="layout" svg:x1="6.772cm" svg:y1="6.919cm" svg:x2="6.772cm" svg:y2="7.119cm">
              <svg:desc>P 4814</svg:desc>
              <text:p/>
            </draw:line>
            <draw:frame draw:name="P 4814" draw:style-name="gr12" draw:text-style-name="P10" draw:layer="layout" svg:width="1.044cm" svg:height="1.187cm" svg:x="3.714cm" svg:y="6.775cm">
              <draw:text-box>
                <text:p text:style-name="P9"><text:s text:c="4"/>34</text:p>
              </draw:text-box>
            </draw:frame>
            <draw:line draw:name="P 4814" draw:style-name="gr23" draw:text-style-name="P8" draw:layer="layout" svg:x1="4.186cm" svg:y1="7.225cm" svg:x2="6.772cm" svg:y2="7.019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2" draw:text-style-name="P5" draw:layer="layout" svg:x1="4.186cm" svg:y1="7.225cm" svg:x2="4.186cm" svg:y2="7.362cm">
              <svg:desc>P 4814</svg:desc>
              <text:p/>
            </draw:line>
          </draw:g>
          <draw:g draw:name="P 5">
            <draw:line draw:name="P 5" draw:style-name="gr22" draw:text-style-name="P5" draw:layer="layout" svg:x1="9.358cm" svg:y1="5.958cm" svg:x2="9.358cm" svg:y2="6.158cm">
              <svg:desc>P 5</svg:desc>
              <text:p/>
            </draw:line>
          </draw:g>
          <draw:g draw:name="P 6">
            <draw:line draw:name="P 6" draw:style-name="gr22" draw:text-style-name="P5" draw:layer="layout" svg:x1="9.358cm" svg:y1="9.561cm" svg:x2="9.358cm" svg:y2="9.761cm">
              <svg:desc>P 6</svg:desc>
              <text:p/>
            </draw:line>
          </draw:g>
          <draw:g draw:name="P 8">
            <draw:line draw:name="P 8" draw:style-name="gr22" draw:text-style-name="P5" draw:layer="layout" svg:x1="9.358cm" svg:y1="22.94cm" svg:x2="9.358cm" svg:y2="23.14cm">
              <svg:desc>P 8</svg:desc>
              <text:p/>
            </draw:line>
          </draw:g>
          <draw:g draw:name="P 9">
            <draw:line draw:name="P 9" draw:style-name="gr22" draw:text-style-name="P5" draw:layer="layout" svg:x1="9.358cm" svg:y1="21.568cm" svg:x2="9.358cm" svg:y2="21.768cm">
              <svg:desc>P 9</svg:desc>
              <text:p/>
            </draw:line>
          </draw:g>
          <draw:g draw:name="R 21 Huk">
            <draw:line draw:name="R 21 Huk" draw:style-name="gr31" draw:text-style-name="P5" draw:layer="layout" svg:x1="9.958cm" svg:y1="16.593cm" svg:x2="9.958cm" svg:y2="16.793cm">
              <svg:desc>R 21 Huk</svg:desc>
              <text:p/>
            </draw:line>
            <draw:line draw:name="R 21 Huk" draw:style-name="gr32" draw:text-style-name="P8" draw:layer="layout" svg:x1="9.358cm" svg:y1="17.036cm" svg:x2="9.958cm" svg:y2="16.693cm">
              <svg:desc>R 21 Huk</svg:desc>
              <text:p/>
            </draw:line>
            <draw:line draw:name="R 21 Huk" draw:style-name="gr31" draw:text-style-name="P5" draw:layer="layout" svg:x1="9.358cm" svg:y1="17.036cm" svg:x2="9.358cm" svg:y2="17.379cm">
              <svg:desc>R 21 Huk</svg:desc>
              <text:p/>
            </draw:line>
            <draw:line draw:name="R 21 Huk" draw:style-name="gr32" draw:text-style-name="P8" draw:layer="layout" svg:x1="9.358cm" svg:y1="17.379cm" svg:x2="9.958cm" svg:y2="17.722cm">
              <svg:desc>R 21 Huk</svg:desc>
              <text:p/>
            </draw:line>
            <draw:line draw:name="R 21 Huk" draw:style-name="gr31" draw:text-style-name="P5" draw:layer="layout" svg:x1="9.958cm" svg:y1="17.622cm" svg:x2="9.958cm" svg:y2="17.822cm">
              <svg:desc>R 21 Huk</svg:desc>
              <text:p/>
            </draw:line>
          </draw:g>
          <draw:g draw:name="St 6146">
            <draw:line draw:name="St 6146" draw:style-name="gr33" draw:text-style-name="P5" draw:layer="layout" svg:x1="6.772cm" svg:y1="18.171cm" svg:x2="6.772cm" svg:y2="18.371cm">
              <svg:desc>St 6146</svg:desc>
              <text:p/>
            </draw:line>
            <draw:frame draw:name="St 6146" draw:style-name="gr11" draw:text-style-name="P10" draw:layer="layout" svg:width="1.179cm" svg:height="1.187cm" svg:x="6.233cm" svg:y="18.221cm">
              <draw:text-box>
                <text:p text:style-name="P9">56 <text:s text:c="5"/></text:p>
              </draw:text-box>
            </draw:frame>
            <draw:frame draw:name="St 6146" draw:style-name="gr12" draw:text-style-name="P10" draw:layer="layout" svg:width="1.044cm" svg:height="1.187cm" svg:x="3.414cm" svg:y="18.095cm">
              <draw:text-box>
                <text:p text:style-name="P9"><text:s text:c="4"/>04</text:p>
              </draw:text-box>
            </draw:frame>
            <draw:line draw:name="St 6146" draw:style-name="gr34" draw:text-style-name="P8" draw:layer="layout" svg:x1="3.886cm" svg:y1="18.545cm" svg:x2="6.772cm" svg:y2="18.271cm">
              <svg:desc>St 6146</svg:desc>
              <text:p text:style-name="P11">St 6146 <text:s text:c="2"/></text:p>
              <text:p text:style-name="P11"><text:span text:style-name="T1"/></text:p>
            </draw:line>
            <draw:line draw:name="St 6146" draw:style-name="gr33" draw:text-style-name="P5" draw:layer="layout" svg:x1="3.886cm" svg:y1="18.545cm" svg:x2="3.886cm" svg:y2="20.398cm">
              <svg:desc>St 6146</svg:desc>
              <text:p/>
            </draw:line>
            <draw:frame draw:name="St 6146" draw:style-name="gr11" draw:text-style-name="P10" draw:layer="layout" svg:width="1.179cm" svg:height="1.187cm" svg:x="3.347cm" svg:y="20.348cm">
              <draw:text-box>
                <text:p text:style-name="P9">58 <text:s text:c="5"/></text:p>
              </draw:text-box>
            </draw:frame>
            <draw:frame draw:name="St 6146" draw:style-name="gr12" draw:text-style-name="P10" draw:layer="layout" svg:width="1.044cm" svg:height="1.187cm" svg:x="1.728cm" svg:y="20.326cm">
              <draw:text-box>
                <text:p text:style-name="P9"><text:s text:c="4"/>09</text:p>
              </draw:text-box>
            </draw:frame>
            <draw:line draw:name="St 6146" draw:style-name="gr34" draw:text-style-name="P8" draw:layer="layout" svg:x1="2.2cm" svg:y1="20.776cm" svg:x2="3.886cm" svg:y2="20.398cm">
              <svg:desc>St 6146</svg:desc>
              <text:p text:style-name="P11">St 6146 <text:s text:c="2"/></text:p>
              <text:p text:style-name="P11"><text:span text:style-name="T1"/></text:p>
            </draw:line>
            <draw:line draw:name="St 6146" draw:style-name="gr33" draw:text-style-name="P5" draw:layer="layout" svg:x1="2.2cm" svg:y1="20.676cm" svg:x2="2.2cm" svg:y2="20.876cm">
              <svg:desc>St 6146</svg:desc>
              <text:p/>
            </draw:line>
          </draw:g>
          <draw:g draw:name="V 5364 Mi">
            <draw:line draw:name="V 5364 Mi" draw:style-name="gr35" draw:text-style-name="P5" draw:layer="layout" svg:x1="3.886cm" svg:y1="4cm" svg:x2="3.886cm" svg:y2="4.926cm">
              <svg:desc>V 5364 Mi</svg:desc>
              <text:p/>
            </draw:line>
            <draw:frame draw:name="V 5364 Mi" draw:style-name="gr11" draw:text-style-name="P10" draw:layer="layout" svg:width="1.179cm" svg:height="1.187cm" svg:x="3.347cm" svg:y="4.876cm">
              <draw:text-box>
                <text:p text:style-name="P9">27 <text:s text:c="5"/></text:p>
              </draw:text-box>
            </draw:frame>
            <draw:frame draw:name="V 5364 Mi" draw:style-name="gr12" draw:text-style-name="P10" draw:layer="layout" svg:width="1.044cm" svg:height="1.187cm" svg:x="0.828cm" svg:y="4.716cm">
              <draw:text-box>
                <text:p text:style-name="P9"><text:s text:c="4"/>34</text:p>
              </draw:text-box>
            </draw:frame>
            <draw:line draw:name="V 5364 Mi" draw:style-name="gr36" draw:text-style-name="P8" draw:layer="layout" svg:x1="1.3cm" svg:y1="5.166cm" svg:x2="3.886cm" svg:y2="4.926cm">
              <svg:desc>V 5364 Mi</svg:desc>
              <text:p text:style-name="P11">V 5364 Mi <text:s text:c="2"/></text:p>
              <text:p text:style-name="P11"><text:span text:style-name="T1"/></text:p>
            </draw:line>
            <draw:line draw:name="V 5364 Mi" draw:style-name="gr35" draw:text-style-name="P5" draw:layer="layout" svg:x1="1.3cm" svg:y1="5.066cm" svg:x2="1.3cm" svg:y2="5.266cm">
              <svg:desc>V 5364 Mi</svg:desc>
              <text:p/>
            </draw:line>
          </draw:g>
        </draw:g>
      </draw:page>
      <draw:page draw:name="Pos-Lin I" draw:style-name="dp1" draw:master-page-name="Standard">
        <draw:g draw:style-name="gr1">
          <draw:g>
            <draw:frame draw:style-name="gr2" draw:text-style-name="P2" draw:layer="layout" svg:width="6.522cm" svg:height="1.187cm" svg:x="7.289cm" svg:y="1cm">
              <draw:text-box>
                <text:p text:style-name="P1">Lindern – Possendorf</text:p>
              </draw:text-box>
            </draw:frame>
          </draw:g>
          <draw:g>
            <draw:frame draw:style-name="gr3" draw:text-style-name="P4" draw:layer="layout" svg:width="1.848cm" svg:height="1.199cm" svg:x="0.426cm" svg:y="2.5cm">
              <draw:text-box>
                <text:p text:style-name="P3">Lin</text:p>
                <text:p text:style-name="P3">KM: 25</text:p>
              </draw:text-box>
            </draw:frame>
            <draw:line draw:style-name="gr4" draw:text-style-name="P5" draw:layer="layout" svg:x1="1.3cm" svg:y1="4cm" svg:x2="1.3cm" svg:y2="28.7cm">
              <svg:desc>#Track.Lin.1</svg:desc>
              <text:p/>
            </draw:line>
            <draw:frame draw:style-name="gr5" draw:text-style-name="P7" draw:layer="layout" svg:width="0.659cm" svg:height="1.187cm" svg:x="1.021cm" svg:y="3.6cm">
              <draw:text-box>
                <text:p text:style-name="P6">1</text:p>
              </draw:text-box>
            </draw:frame>
            <draw:line draw:style-name="gr4" draw:text-style-name="P5" draw:layer="layout" svg:x1="1.6cm" svg:y1="4cm" svg:x2="1.6cm" svg:y2="28.7cm">
              <svg:desc>#Track.Lin.2</svg:desc>
              <text:p/>
            </draw:line>
            <draw:frame draw:style-name="gr5" draw:text-style-name="P7" draw:layer="layout" svg:width="0.659cm" svg:height="1.187cm" svg:x="1.321cm" svg:y="3.6cm">
              <draw:text-box>
                <text:p text:style-name="P6">2</text:p>
              </draw:text-box>
            </draw:frame>
            <draw:line draw:style-name="gr4" draw:text-style-name="P5" draw:layer="layout" svg:x1="1.9cm" svg:y1="4cm" svg:x2="1.9cm" svg:y2="28.7cm">
              <svg:desc>#Track.Lin.3</svg:desc>
              <text:p/>
            </draw:line>
            <draw:frame draw:style-name="gr5" draw:text-style-name="P7" draw:layer="layout" svg:width="0.659cm" svg:height="1.187cm" svg:x="1.621cm" svg:y="3.6cm">
              <draw:text-box>
                <text:p text:style-name="P6">3</text:p>
              </draw:text-box>
            </draw:frame>
            <draw:line draw:style-name="gr4" draw:text-style-name="P5" draw:layer="layout" svg:x1="2.2cm" svg:y1="4cm" svg:x2="2.2cm" svg:y2="28.7cm">
              <svg:desc>#Track.Lin.4</svg:desc>
              <text:p/>
            </draw:line>
            <draw:frame draw:style-name="gr5" draw:text-style-name="P7" draw:layer="layout" svg:width="0.659cm" svg:height="1.187cm" svg:x="1.921cm" svg:y="3.6cm">
              <draw:text-box>
                <text:p text:style-name="P6">4</text:p>
              </draw:text-box>
            </draw:frame>
            <draw:line draw:style-name="gr4" draw:text-style-name="P5" draw:layer="layout" svg:x1="2.5cm" svg:y1="4cm" svg:x2="2.5cm" svg:y2="28.7cm">
              <svg:desc>#Track.Lin.5</svg:desc>
              <text:p/>
            </draw:line>
            <draw:frame draw:style-name="gr5" draw:text-style-name="P7" draw:layer="layout" svg:width="0.659cm" svg:height="1.187cm" svg:x="2.221cm" svg:y="3.6cm">
              <draw:text-box>
                <text:p text:style-name="P6">5</text:p>
              </draw:text-box>
            </draw:frame>
            <draw:line draw:style-name="gr4" draw:text-style-name="P5" draw:layer="layout" svg:x1="2.8cm" svg:y1="4cm" svg:x2="2.8cm" svg:y2="28.7cm">
              <svg:desc>#Track.Lin.6</svg:desc>
              <text:p/>
            </draw:line>
            <draw:frame draw:style-name="gr5" draw:text-style-name="P7" draw:layer="layout" svg:width="0.659cm" svg:height="1.187cm" svg:x="2.521cm" svg:y="3.6cm">
              <draw:text-box>
                <text:p text:style-name="P6">6</text:p>
              </draw:text-box>
            </draw:frame>
            <draw:line draw:style-name="gr4" draw:text-style-name="P5" draw:layer="layout" svg:x1="3.1cm" svg:y1="4cm" svg:x2="3.1cm" svg:y2="28.7cm">
              <svg:desc>#Track.Lin.7</svg:desc>
              <text:p/>
            </draw:line>
            <draw:frame draw:style-name="gr5" draw:text-style-name="P7" draw:layer="layout" svg:width="0.659cm" svg:height="1.187cm" svg:x="2.821cm" svg:y="3.6cm">
              <draw:text-box>
                <text:p text:style-name="P6">7</text:p>
              </draw:text-box>
            </draw:frame>
            <draw:line draw:style-name="gr4" draw:text-style-name="P5" draw:layer="layout" svg:x1="3.4cm" svg:y1="4cm" svg:x2="3.4cm" svg:y2="28.7cm">
              <svg:desc>#Track.Lin.8</svg:desc>
              <text:p/>
            </draw:line>
            <draw:frame draw:style-name="gr5" draw:text-style-name="P7" draw:layer="layout" svg:width="0.659cm" svg:height="1.187cm" svg:x="3.121cm" svg:y="3.6cm">
              <draw:text-box>
                <text:p text:style-name="P6">8</text:p>
              </draw:text-box>
            </draw:frame>
            <draw:line draw:style-name="gr4" draw:text-style-name="P5" draw:layer="layout" svg:x1="3.7cm" svg:y1="4cm" svg:x2="3.7cm" svg:y2="28.7cm">
              <svg:desc>#Track.Lin.9</svg:desc>
              <text:p/>
            </draw:line>
            <draw:frame draw:style-name="gr5" draw:text-style-name="P7" draw:layer="layout" svg:width="0.659cm" svg:height="1.187cm" svg:x="3.421cm" svg:y="3.6cm">
              <draw:text-box>
                <text:p text:style-name="P6">9</text:p>
              </draw:text-box>
            </draw:frame>
          </draw:g>
          <draw:g>
            <draw:frame draw:style-name="gr3" draw:text-style-name="P4" draw:layer="layout" svg:width="1.848cm" svg:height="1.199cm" svg:x="2.926cm" svg:y="2.5cm">
              <draw:text-box>
                <text:p text:style-name="P3">Bsn</text:p>
                <text:p text:style-name="P3">KM: 19</text:p>
              </draw:text-box>
            </draw:frame>
            <draw:line draw:style-name="gr4" draw:text-style-name="P5" draw:layer="layout" svg:x1="3.8cm" svg:y1="4cm" svg:x2="3.8cm" svg:y2="28.7cm">
              <svg:desc>#Track.Bsn.1</svg:desc>
              <text:p/>
            </draw:line>
            <draw:frame draw:style-name="gr5" draw:text-style-name="P7" draw:layer="layout" svg:width="0.659cm" svg:height="1.187cm" svg:x="3.521cm" svg:y="3.6cm">
              <draw:text-box>
                <text:p text:style-name="P6">1</text:p>
              </draw:text-box>
            </draw:frame>
            <draw:line draw:style-name="gr4" draw:text-style-name="P5" draw:layer="layout" svg:x1="4.1cm" svg:y1="4cm" svg:x2="4.1cm" svg:y2="28.7cm">
              <svg:desc>#Track.Bsn.2</svg:desc>
              <text:p/>
            </draw:line>
            <draw:frame draw:style-name="gr5" draw:text-style-name="P7" draw:layer="layout" svg:width="0.659cm" svg:height="1.187cm" svg:x="3.821cm" svg:y="3.6cm">
              <draw:text-box>
                <text:p text:style-name="P6">2</text:p>
              </draw:text-box>
            </draw:frame>
            <draw:line draw:style-name="gr4" draw:text-style-name="P5" draw:layer="layout" svg:x1="4.4cm" svg:y1="4cm" svg:x2="4.4cm" svg:y2="28.7cm">
              <svg:desc>#Track.Bsn.3</svg:desc>
              <text:p/>
            </draw:line>
            <draw:frame draw:style-name="gr5" draw:text-style-name="P7" draw:layer="layout" svg:width="0.659cm" svg:height="1.187cm" svg:x="4.121cm" svg:y="3.6cm">
              <draw:text-box>
                <text:p text:style-name="P6">3</text:p>
              </draw:text-box>
            </draw:frame>
          </draw:g>
          <draw:g>
            <draw:frame draw:style-name="gr3" draw:text-style-name="P4" draw:layer="layout" svg:width="1.848cm" svg:height="1.199cm" svg:x="5.426cm" svg:y="2.5cm">
              <draw:text-box>
                <text:p text:style-name="P3">Dtl</text:p>
                <text:p text:style-name="P3">KM: 13</text:p>
              </draw:text-box>
            </draw:frame>
            <draw:line draw:style-name="gr4" draw:text-style-name="P5" draw:layer="layout" svg:x1="6.3cm" svg:y1="4cm" svg:x2="6.3cm" svg:y2="28.7cm">
              <svg:desc>#Track.Dtl.1</svg:desc>
              <text:p/>
            </draw:line>
            <draw:frame draw:style-name="gr5" draw:text-style-name="P7" draw:layer="layout" svg:width="0.659cm" svg:height="1.187cm" svg:x="6.021cm" svg:y="3.6cm">
              <draw:text-box>
                <text:p text:style-name="P6">1</text:p>
              </draw:text-box>
            </draw:frame>
            <draw:line draw:style-name="gr4" draw:text-style-name="P5" draw:layer="layout" svg:x1="6.6cm" svg:y1="4cm" svg:x2="6.6cm" svg:y2="28.7cm">
              <svg:desc>#Track.Dtl.2</svg:desc>
              <text:p/>
            </draw:line>
            <draw:frame draw:style-name="gr5" draw:text-style-name="P7" draw:layer="layout" svg:width="0.659cm" svg:height="1.187cm" svg:x="6.321cm" svg:y="3.6cm">
              <draw:text-box>
                <text:p text:style-name="P6">2</text:p>
              </draw:text-box>
            </draw:frame>
          </draw:g>
          <draw:g>
            <draw:frame draw:style-name="gr7" draw:text-style-name="P4" draw:layer="layout" svg:width="1.611cm" svg:height="1.199cm" svg:x="8.045cm" svg:y="2.5cm">
              <draw:text-box>
                <text:p text:style-name="P3">Hst</text:p>
                <text:p text:style-name="P3">KM: 0</text:p>
              </draw:text-box>
            </draw:frame>
            <draw:line draw:style-name="gr4" draw:text-style-name="P5" draw:layer="layout" svg:x1="8.8cm" svg:y1="4cm" svg:x2="8.8cm" svg:y2="28.7cm">
              <svg:desc>#Track.Hst.1</svg:desc>
              <text:p/>
            </draw:line>
            <draw:frame draw:style-name="gr5" draw:text-style-name="P7" draw:layer="layout" svg:width="0.659cm" svg:height="1.187cm" svg:x="8.521cm" svg:y="3.6cm">
              <draw:text-box>
                <text:p text:style-name="P6">1</text:p>
              </draw:text-box>
            </draw:frame>
            <draw:line draw:style-name="gr4" draw:text-style-name="P5" draw:layer="layout" svg:x1="9.1cm" svg:y1="4cm" svg:x2="9.1cm" svg:y2="28.7cm">
              <svg:desc>#Track.Hst.2</svg:desc>
              <text:p/>
            </draw:line>
            <draw:frame draw:style-name="gr5" draw:text-style-name="P7" draw:layer="layout" svg:width="0.659cm" svg:height="1.187cm" svg:x="8.821cm" svg:y="3.6cm">
              <draw:text-box>
                <text:p text:style-name="P6">2</text:p>
              </draw:text-box>
            </draw:frame>
            <draw:line draw:style-name="gr4" draw:text-style-name="P5" draw:layer="layout" svg:x1="9.4cm" svg:y1="4cm" svg:x2="9.4cm" svg:y2="28.7cm">
              <svg:desc>#Track.Hst.3</svg:desc>
              <text:p/>
            </draw:line>
            <draw:frame draw:style-name="gr5" draw:text-style-name="P7" draw:layer="layout" svg:width="0.659cm" svg:height="1.187cm" svg:x="9.121cm" svg:y="3.6cm">
              <draw:text-box>
                <text:p text:style-name="P6">3</text:p>
              </draw:text-box>
            </draw:frame>
            <draw:line draw:style-name="gr4" draw:text-style-name="P5" draw:layer="layout" svg:x1="9.7cm" svg:y1="4cm" svg:x2="9.7cm" svg:y2="28.7cm">
              <svg:desc>#Track.Hst.4</svg:desc>
              <text:p/>
            </draw:line>
            <draw:frame draw:style-name="gr5" draw:text-style-name="P7" draw:layer="layout" svg:width="0.659cm" svg:height="1.187cm" svg:x="9.421cm" svg:y="3.6cm">
              <draw:text-box>
                <text:p text:style-name="P6">4</text:p>
              </draw:text-box>
            </draw:frame>
            <draw:line draw:style-name="gr4" draw:text-style-name="P5" draw:layer="layout" svg:x1="10cm" svg:y1="4cm" svg:x2="10cm" svg:y2="28.7cm">
              <svg:desc>#Track.Hst.6</svg:desc>
              <text:p/>
            </draw:line>
            <draw:frame draw:style-name="gr5" draw:text-style-name="P7" draw:layer="layout" svg:width="0.659cm" svg:height="1.187cm" svg:x="9.721cm" svg:y="3.6cm">
              <draw:text-box>
                <text:p text:style-name="P6">6</text:p>
              </draw:text-box>
            </draw:frame>
          </draw:g>
          <draw:g>
            <draw:frame draw:style-name="gr7" draw:text-style-name="P4" draw:layer="layout" svg:width="1.611cm" svg:height="1.199cm" svg:x="10.545cm" svg:y="2.5cm">
              <draw:text-box>
                <text:p text:style-name="P3">Kwk</text:p>
                <text:p text:style-name="P3">KM: 7</text:p>
              </draw:text-box>
            </draw:frame>
            <draw:line draw:style-name="gr4" draw:text-style-name="P5" draw:layer="layout" svg:x1="11.3cm" svg:y1="4cm" svg:x2="11.3cm" svg:y2="28.7cm">
              <svg:desc>#Track.Kwk.1</svg:desc>
              <text:p/>
            </draw:line>
            <draw:frame draw:style-name="gr5" draw:text-style-name="P7" draw:layer="layout" svg:width="0.659cm" svg:height="1.187cm" svg:x="11.021cm" svg:y="3.6cm">
              <draw:text-box>
                <text:p text:style-name="P6">1</text:p>
              </draw:text-box>
            </draw:frame>
            <draw:line draw:style-name="gr4" draw:text-style-name="P5" draw:layer="layout" svg:x1="11.6cm" svg:y1="4cm" svg:x2="11.6cm" svg:y2="28.7cm">
              <svg:desc>#Track.Kwk.2</svg:desc>
              <text:p/>
            </draw:line>
            <draw:frame draw:style-name="gr5" draw:text-style-name="P7" draw:layer="layout" svg:width="0.659cm" svg:height="1.187cm" svg:x="11.321cm" svg:y="3.6cm">
              <draw:text-box>
                <text:p text:style-name="P6">2</text:p>
              </draw:text-box>
            </draw:frame>
            <draw:line draw:style-name="gr4" draw:text-style-name="P5" draw:layer="layout" svg:x1="11.9cm" svg:y1="4cm" svg:x2="11.9cm" svg:y2="28.7cm">
              <svg:desc>#Track.Kwk.4</svg:desc>
              <text:p/>
            </draw:line>
            <draw:frame draw:style-name="gr5" draw:text-style-name="P7" draw:layer="layout" svg:width="0.659cm" svg:height="1.187cm" svg:x="11.621cm" svg:y="3.6cm">
              <draw:text-box>
                <text:p text:style-name="P6">4</text:p>
              </draw:text-box>
            </draw:frame>
            <draw:line draw:style-name="gr4" draw:text-style-name="P5" draw:layer="layout" svg:x1="12.2cm" svg:y1="4cm" svg:x2="12.2cm" svg:y2="28.7cm">
              <svg:desc>#Track.Kwk.Zieh</svg:desc>
              <text:p/>
            </draw:line>
            <draw:frame draw:style-name="gr37" draw:text-style-name="P7" draw:layer="layout" svg:width="1.052cm" svg:height="1.187cm" svg:x="11.724cm" svg:y="3.6cm">
              <draw:text-box>
                <text:p text:style-name="P6">Zieh</text:p>
              </draw:text-box>
            </draw:frame>
            <draw:line draw:style-name="gr4" draw:text-style-name="P5" draw:layer="layout" svg:x1="12.5cm" svg:y1="4cm" svg:x2="12.5cm" svg:y2="28.7cm">
              <svg:desc>#Track.Kwk.IH</svg:desc>
              <text:p/>
            </draw:line>
            <draw:frame draw:style-name="gr38" draw:text-style-name="P7" draw:layer="layout" svg:width="0.786cm" svg:height="1.187cm" svg:x="12.157cm" svg:y="3.6cm">
              <draw:text-box>
                <text:p text:style-name="P6">IH</text:p>
              </draw:text-box>
            </draw:frame>
          </draw:g>
          <draw:g>
            <draw:frame draw:style-name="gr7" draw:text-style-name="P4" draw:layer="layout" svg:width="1.611cm" svg:height="1.199cm" svg:x="13.045cm" svg:y="2.5cm">
              <draw:text-box>
                <text:p text:style-name="P3">Wdn</text:p>
                <text:p text:style-name="P3">KM: 9</text:p>
              </draw:text-box>
            </draw:frame>
            <draw:line draw:style-name="gr4" draw:text-style-name="P5" draw:layer="layout" svg:x1="13.8cm" svg:y1="4cm" svg:x2="13.8cm" svg:y2="28.7cm">
              <svg:desc>#Track.Wdn.1</svg:desc>
              <text:p/>
            </draw:line>
            <draw:frame draw:style-name="gr5" draw:text-style-name="P7" draw:layer="layout" svg:width="0.659cm" svg:height="1.187cm" svg:x="13.521cm" svg:y="3.6cm">
              <draw:text-box>
                <text:p text:style-name="P6">1</text:p>
              </draw:text-box>
            </draw:frame>
          </draw:g>
          <draw:g>
            <draw:frame draw:style-name="gr6" draw:text-style-name="P4" draw:layer="layout" svg:width="1.814cm" svg:height="1.199cm" svg:x="15.443cm" svg:y="2.5cm">
              <draw:text-box>
                <text:p text:style-name="P3">Efd</text:p>
                <text:p text:style-name="P3">KM: 11</text:p>
              </draw:text-box>
            </draw:frame>
            <draw:line draw:style-name="gr4" draw:text-style-name="P5" draw:layer="layout" svg:x1="16.3cm" svg:y1="4cm" svg:x2="16.3cm" svg:y2="28.7cm">
              <svg:desc>#Track.Efd.1</svg:desc>
              <text:p/>
            </draw:line>
            <draw:frame draw:style-name="gr5" draw:text-style-name="P7" draw:layer="layout" svg:width="0.659cm" svg:height="1.187cm" svg:x="16.021cm" svg:y="3.6cm">
              <draw:text-box>
                <text:p text:style-name="P6">1</text:p>
              </draw:text-box>
            </draw:frame>
            <draw:line draw:style-name="gr4" draw:text-style-name="P5" draw:layer="layout" svg:x1="16.6cm" svg:y1="4cm" svg:x2="16.6cm" svg:y2="28.7cm">
              <svg:desc>#Track.Efd.2</svg:desc>
              <text:p/>
            </draw:line>
            <draw:frame draw:style-name="gr5" draw:text-style-name="P7" draw:layer="layout" svg:width="0.659cm" svg:height="1.187cm" svg:x="16.321cm" svg:y="3.6cm">
              <draw:text-box>
                <text:p text:style-name="P6">2</text:p>
              </draw:text-box>
            </draw:frame>
            <draw:line draw:style-name="gr4" draw:text-style-name="P5" draw:layer="layout" svg:x1="16.9cm" svg:y1="4cm" svg:x2="16.9cm" svg:y2="28.7cm">
              <svg:desc>#Track.Efd.3</svg:desc>
              <text:p/>
            </draw:line>
            <draw:frame draw:style-name="gr5" draw:text-style-name="P7" draw:layer="layout" svg:width="0.659cm" svg:height="1.187cm" svg:x="16.621cm" svg:y="3.6cm">
              <draw:text-box>
                <text:p text:style-name="P6">3</text:p>
              </draw:text-box>
            </draw:frame>
          </draw:g>
          <draw:g>
            <draw:frame draw:style-name="gr3" draw:text-style-name="P4" draw:layer="layout" svg:width="1.848cm" svg:height="1.199cm" svg:x="17.926cm" svg:y="2.5cm">
              <draw:text-box>
                <text:p text:style-name="P3">Pos</text:p>
                <text:p text:style-name="P3">KM: 14</text:p>
              </draw:text-box>
            </draw:frame>
            <draw:line draw:style-name="gr4" draw:text-style-name="P5" draw:layer="layout" svg:x1="18.8cm" svg:y1="4cm" svg:x2="18.8cm" svg:y2="28.7cm">
              <svg:desc>#Track.Pos.1</svg:desc>
              <text:p/>
            </draw:line>
            <draw:frame draw:style-name="gr5" draw:text-style-name="P7" draw:layer="layout" svg:width="0.659cm" svg:height="1.187cm" svg:x="18.521cm" svg:y="3.6cm">
              <draw:text-box>
                <text:p text:style-name="P6">1</text:p>
              </draw:text-box>
            </draw:frame>
            <draw:line draw:style-name="gr4" draw:text-style-name="P5" draw:layer="layout" svg:x1="19.1cm" svg:y1="4cm" svg:x2="19.1cm" svg:y2="28.7cm">
              <svg:desc>#Track.Pos.2</svg:desc>
              <text:p/>
            </draw:line>
            <draw:frame draw:style-name="gr5" draw:text-style-name="P7" draw:layer="layout" svg:width="0.659cm" svg:height="1.187cm" svg:x="18.821cm" svg:y="3.6cm">
              <draw:text-box>
                <text:p text:style-name="P6">2</text:p>
              </draw:text-box>
            </draw:frame>
            <draw:line draw:style-name="gr4" draw:text-style-name="P5" draw:layer="layout" svg:x1="19.4cm" svg:y1="4cm" svg:x2="19.4cm" svg:y2="28.7cm">
              <svg:desc>#Track.Pos.3</svg:desc>
              <text:p/>
            </draw:line>
            <draw:frame draw:style-name="gr5" draw:text-style-name="P7" draw:layer="layout" svg:width="0.659cm" svg:height="1.187cm" svg:x="19.121cm" svg:y="3.6cm">
              <draw:text-box>
                <text:p text:style-name="P6">3</text:p>
              </draw:text-box>
            </draw:frame>
            <draw:line draw:style-name="gr4" draw:text-style-name="P5" draw:layer="layout" svg:x1="19.7cm" svg:y1="4cm" svg:x2="19.7cm" svg:y2="28.7cm">
              <svg:desc>#Track.Pos.4</svg:desc>
              <text:p/>
            </draw:line>
            <draw:frame draw:style-name="gr5" draw:text-style-name="P7" draw:layer="layout" svg:width="0.659cm" svg:height="1.187cm" svg:x="19.421cm" svg:y="3.6cm">
              <draw:text-box>
                <text:p text:style-name="P6">4</text:p>
              </draw:text-box>
            </draw:frame>
          </draw:g>
          <draw:g>
            <draw:line draw:style-name="gr8" draw:text-style-name="P8" draw:layer="layout" svg:x1="1.3cm" svg:y1="4cm" svg:x2="19.7cm" svg:y2="4cm">
              <svg:desc>#Time.12</svg:desc>
              <text:p/>
            </draw:line>
            <draw:frame draw:style-name="gr9" draw:text-style-name="P4" draw:layer="layout" svg:width="0.976cm" svg:height="1.187cm" svg:x="0.462cm" svg:y="3.7cm">
              <draw:text-box>
                <text:p text:style-name="P3">12</text:p>
              </draw:text-box>
            </draw:frame>
            <draw:frame draw:style-name="gr9" draw:text-style-name="P4" draw:layer="layout" svg:width="0.976cm" svg:height="1.187cm" svg:x="19.862cm" svg:y="3.7cm">
              <draw:text-box>
                <text:p text:style-name="P3">12</text:p>
              </draw:text-box>
            </draw:frame>
          </draw:g>
          <draw:g>
            <draw:line draw:style-name="gr8" draw:text-style-name="P8" draw:layer="layout" svg:x1="1.3cm" svg:y1="6.058cm" svg:x2="19.7cm" svg:y2="6.058cm">
              <svg:desc>#Time.13</svg:desc>
              <text:p/>
            </draw:line>
            <draw:frame draw:style-name="gr9" draw:text-style-name="P4" draw:layer="layout" svg:width="0.976cm" svg:height="1.187cm" svg:x="0.462cm" svg:y="5.758cm">
              <draw:text-box>
                <text:p text:style-name="P3">13</text:p>
              </draw:text-box>
            </draw:frame>
            <draw:frame draw:style-name="gr9" draw:text-style-name="P4" draw:layer="layout" svg:width="0.976cm" svg:height="1.187cm" svg:x="19.862cm" svg:y="5.758cm">
              <draw:text-box>
                <text:p text:style-name="P3">13</text:p>
              </draw:text-box>
            </draw:frame>
          </draw:g>
          <draw:g>
            <draw:line draw:style-name="gr8" draw:text-style-name="P8" draw:layer="layout" svg:x1="1.3cm" svg:y1="8.117cm" svg:x2="19.7cm" svg:y2="8.117cm">
              <svg:desc>#Time.14</svg:desc>
              <text:p/>
            </draw:line>
            <draw:frame draw:style-name="gr9" draw:text-style-name="P4" draw:layer="layout" svg:width="0.976cm" svg:height="1.187cm" svg:x="0.462cm" svg:y="7.817cm">
              <draw:text-box>
                <text:p text:style-name="P3">14</text:p>
              </draw:text-box>
            </draw:frame>
            <draw:frame draw:style-name="gr9" draw:text-style-name="P4" draw:layer="layout" svg:width="0.976cm" svg:height="1.187cm" svg:x="19.862cm" svg:y="7.817cm">
              <draw:text-box>
                <text:p text:style-name="P3">14</text:p>
              </draw:text-box>
            </draw:frame>
          </draw:g>
          <draw:g>
            <draw:line draw:style-name="gr8" draw:text-style-name="P8" draw:layer="layout" svg:x1="1.3cm" svg:y1="10.175cm" svg:x2="19.7cm" svg:y2="10.175cm">
              <svg:desc>#Time.15</svg:desc>
              <text:p/>
            </draw:line>
            <draw:frame draw:style-name="gr9" draw:text-style-name="P4" draw:layer="layout" svg:width="0.976cm" svg:height="1.187cm" svg:x="0.462cm" svg:y="9.875cm">
              <draw:text-box>
                <text:p text:style-name="P3">15</text:p>
              </draw:text-box>
            </draw:frame>
            <draw:frame draw:style-name="gr9" draw:text-style-name="P4" draw:layer="layout" svg:width="0.976cm" svg:height="1.187cm" svg:x="19.862cm" svg:y="9.875cm">
              <draw:text-box>
                <text:p text:style-name="P3">15</text:p>
              </draw:text-box>
            </draw:frame>
          </draw:g>
          <draw:g>
            <draw:line draw:style-name="gr8" draw:text-style-name="P8" draw:layer="layout" svg:x1="1.3cm" svg:y1="12.233cm" svg:x2="19.7cm" svg:y2="12.233cm">
              <svg:desc>#Time.16</svg:desc>
              <text:p/>
            </draw:line>
            <draw:frame draw:style-name="gr9" draw:text-style-name="P4" draw:layer="layout" svg:width="0.976cm" svg:height="1.187cm" svg:x="0.462cm" svg:y="11.933cm">
              <draw:text-box>
                <text:p text:style-name="P3">16</text:p>
              </draw:text-box>
            </draw:frame>
            <draw:frame draw:style-name="gr9" draw:text-style-name="P4" draw:layer="layout" svg:width="0.976cm" svg:height="1.187cm" svg:x="19.862cm" svg:y="11.933cm">
              <draw:text-box>
                <text:p text:style-name="P3">16</text:p>
              </draw:text-box>
            </draw:frame>
          </draw:g>
          <draw:g>
            <draw:line draw:style-name="gr8" draw:text-style-name="P8" draw:layer="layout" svg:x1="1.3cm" svg:y1="14.292cm" svg:x2="19.7cm" svg:y2="14.292cm">
              <svg:desc>#Time.17</svg:desc>
              <text:p/>
            </draw:line>
            <draw:frame draw:style-name="gr9" draw:text-style-name="P4" draw:layer="layout" svg:width="0.976cm" svg:height="1.187cm" svg:x="0.462cm" svg:y="13.992cm">
              <draw:text-box>
                <text:p text:style-name="P3">17</text:p>
              </draw:text-box>
            </draw:frame>
            <draw:frame draw:style-name="gr9" draw:text-style-name="P4" draw:layer="layout" svg:width="0.976cm" svg:height="1.187cm" svg:x="19.862cm" svg:y="13.992cm">
              <draw:text-box>
                <text:p text:style-name="P3">17</text:p>
              </draw:text-box>
            </draw:frame>
          </draw:g>
          <draw:g>
            <draw:line draw:style-name="gr8" draw:text-style-name="P8" draw:layer="layout" svg:x1="1.3cm" svg:y1="16.35cm" svg:x2="19.7cm" svg:y2="16.35cm">
              <svg:desc>#Time.18</svg:desc>
              <text:p/>
            </draw:line>
            <draw:frame draw:style-name="gr9" draw:text-style-name="P4" draw:layer="layout" svg:width="0.976cm" svg:height="1.187cm" svg:x="0.462cm" svg:y="16.05cm">
              <draw:text-box>
                <text:p text:style-name="P3">18</text:p>
              </draw:text-box>
            </draw:frame>
            <draw:frame draw:style-name="gr9" draw:text-style-name="P4" draw:layer="layout" svg:width="0.976cm" svg:height="1.187cm" svg:x="19.862cm" svg:y="16.05cm">
              <draw:text-box>
                <text:p text:style-name="P3">18</text:p>
              </draw:text-box>
            </draw:frame>
          </draw:g>
          <draw:g>
            <draw:line draw:style-name="gr8" draw:text-style-name="P8" draw:layer="layout" svg:x1="1.3cm" svg:y1="18.408cm" svg:x2="19.7cm" svg:y2="18.408cm">
              <svg:desc>#Time.19</svg:desc>
              <text:p/>
            </draw:line>
            <draw:frame draw:style-name="gr9" draw:text-style-name="P4" draw:layer="layout" svg:width="0.976cm" svg:height="1.187cm" svg:x="0.462cm" svg:y="18.108cm">
              <draw:text-box>
                <text:p text:style-name="P3">19</text:p>
              </draw:text-box>
            </draw:frame>
            <draw:frame draw:style-name="gr9" draw:text-style-name="P4" draw:layer="layout" svg:width="0.976cm" svg:height="1.187cm" svg:x="19.862cm" svg:y="18.108cm">
              <draw:text-box>
                <text:p text:style-name="P3">19</text:p>
              </draw:text-box>
            </draw:frame>
          </draw:g>
          <draw:g>
            <draw:line draw:style-name="gr8" draw:text-style-name="P8" draw:layer="layout" svg:x1="1.3cm" svg:y1="20.467cm" svg:x2="19.7cm" svg:y2="20.467cm">
              <svg:desc>#Time.20</svg:desc>
              <text:p/>
            </draw:line>
            <draw:frame draw:style-name="gr9" draw:text-style-name="P4" draw:layer="layout" svg:width="0.976cm" svg:height="1.187cm" svg:x="0.462cm" svg:y="20.167cm">
              <draw:text-box>
                <text:p text:style-name="P3">20</text:p>
              </draw:text-box>
            </draw:frame>
            <draw:frame draw:style-name="gr9" draw:text-style-name="P4" draw:layer="layout" svg:width="0.976cm" svg:height="1.187cm" svg:x="19.862cm" svg:y="20.167cm">
              <draw:text-box>
                <text:p text:style-name="P3">20</text:p>
              </draw:text-box>
            </draw:frame>
          </draw:g>
          <draw:g>
            <draw:line draw:style-name="gr8" draw:text-style-name="P8" draw:layer="layout" svg:x1="1.3cm" svg:y1="22.525cm" svg:x2="19.7cm" svg:y2="22.525cm">
              <svg:desc>#Time.21</svg:desc>
              <text:p/>
            </draw:line>
            <draw:frame draw:style-name="gr9" draw:text-style-name="P4" draw:layer="layout" svg:width="0.976cm" svg:height="1.187cm" svg:x="0.462cm" svg:y="22.225cm">
              <draw:text-box>
                <text:p text:style-name="P3">21</text:p>
              </draw:text-box>
            </draw:frame>
            <draw:frame draw:style-name="gr9" draw:text-style-name="P4" draw:layer="layout" svg:width="0.976cm" svg:height="1.187cm" svg:x="19.862cm" svg:y="22.225cm">
              <draw:text-box>
                <text:p text:style-name="P3">21</text:p>
              </draw:text-box>
            </draw:frame>
          </draw:g>
          <draw:g>
            <draw:line draw:style-name="gr8" draw:text-style-name="P8" draw:layer="layout" svg:x1="1.3cm" svg:y1="24.583cm" svg:x2="19.7cm" svg:y2="24.583cm">
              <svg:desc>#Time.22</svg:desc>
              <text:p/>
            </draw:line>
            <draw:frame draw:style-name="gr9" draw:text-style-name="P4" draw:layer="layout" svg:width="0.976cm" svg:height="1.187cm" svg:x="0.462cm" svg:y="24.283cm">
              <draw:text-box>
                <text:p text:style-name="P3">22</text:p>
              </draw:text-box>
            </draw:frame>
            <draw:frame draw:style-name="gr9" draw:text-style-name="P4" draw:layer="layout" svg:width="0.976cm" svg:height="1.187cm" svg:x="19.862cm" svg:y="24.283cm">
              <draw:text-box>
                <text:p text:style-name="P3">22</text:p>
              </draw:text-box>
            </draw:frame>
          </draw:g>
          <draw:g>
            <draw:line draw:style-name="gr8" draw:text-style-name="P8" draw:layer="layout" svg:x1="1.3cm" svg:y1="26.642cm" svg:x2="19.7cm" svg:y2="26.642cm">
              <svg:desc>#Time.23</svg:desc>
              <text:p/>
            </draw:line>
            <draw:frame draw:style-name="gr9" draw:text-style-name="P4" draw:layer="layout" svg:width="0.976cm" svg:height="1.187cm" svg:x="0.462cm" svg:y="26.342cm">
              <draw:text-box>
                <text:p text:style-name="P3">23</text:p>
              </draw:text-box>
            </draw:frame>
            <draw:frame draw:style-name="gr9" draw:text-style-name="P4" draw:layer="layout" svg:width="0.976cm" svg:height="1.187cm" svg:x="19.862cm" svg:y="26.342cm">
              <draw:text-box>
                <text:p text:style-name="P3">23</text:p>
              </draw:text-box>
            </draw:frame>
          </draw:g>
          <draw:g>
            <draw:line draw:style-name="gr8" draw:text-style-name="P8" draw:layer="layout" svg:x1="1.3cm" svg:y1="28.7cm" svg:x2="19.7cm" svg:y2="28.7cm">
              <svg:desc>#Time.24</svg:desc>
              <text:p/>
            </draw:line>
            <draw:line draw:style-name="gr8" draw:text-style-name="P8" draw:layer="layout" svg:x1="1.3cm" svg:y1="28.7cm" svg:x2="19.7cm" svg:y2="28.7cm">
              <svg:desc>#Time.00</svg:desc>
              <text:p/>
            </draw:line>
            <draw:frame draw:style-name="gr9" draw:text-style-name="P4" draw:layer="layout" svg:width="0.976cm" svg:height="1.187cm" svg:x="0.462cm" svg:y="28.4cm">
              <draw:text-box>
                <text:p text:style-name="P3">24</text:p>
              </draw:text-box>
            </draw:frame>
            <draw:frame draw:style-name="gr9" draw:text-style-name="P4" draw:layer="layout" svg:width="0.976cm" svg:height="1.187cm" svg:x="19.862cm" svg:y="28.4cm">
              <draw:text-box>
                <text:p text:style-name="P3">24</text:p>
              </draw:text-box>
            </draw:frame>
          </draw:g>
          <draw:g draw:name="Bp 1687 [Sa]">
            <draw:line draw:name="Bp 1687 [Sa]" draw:style-name="gr10" draw:text-style-name="P5" draw:layer="layout" svg:x1="9.4cm" svg:y1="12.473cm" svg:x2="9.4cm" svg:y2="12.679cm">
              <svg:desc>Bp 1687 [Sa]</svg:desc>
              <text:p/>
            </draw:line>
            <draw:frame draw:name="Bp 1687 [Sa]" draw:style-name="gr11" draw:text-style-name="P10" draw:layer="layout" svg:width="1.179cm" svg:height="1.187cm" svg:x="8.861cm" svg:y="12.629cm">
              <draw:text-box>
                <text:p text:style-name="P9">13 <text:s text:c="5"/></text:p>
              </draw:text-box>
            </draw:frame>
            <draw:frame draw:name="Bp 1687 [Sa]" draw:style-name="gr12" draw:text-style-name="P10" draw:layer="layout" svg:width="1.044cm" svg:height="1.187cm" svg:x="6.128cm" svg:y="12.401cm">
              <draw:text-box>
                <text:p text:style-name="P9"><text:s text:c="4"/>18</text:p>
              </draw:text-box>
            </draw:frame>
            <draw:line draw:name="Bp 1687 [Sa]" draw:style-name="gr13" draw:text-style-name="P8" draw:layer="layout" svg:x1="6.6cm" svg:y1="12.851cm" svg:x2="9.4cm" svg:y2="12.679cm">
              <svg:desc>Bp 1687 [Sa]</svg:desc>
              <text:p text:style-name="P11">Bp 1687 [Sa] <text:s text:c="2"/></text:p>
              <text:p text:style-name="P11"><text:span text:style-name="T1"/></text:p>
            </draw:line>
            <draw:line draw:name="Bp 1687 [Sa]" draw:style-name="gr10" draw:text-style-name="P5" draw:layer="layout" svg:x1="6.6cm" svg:y1="12.751cm" svg:x2="6.6cm" svg:y2="12.951cm">
              <svg:desc>Bp 1687 [Sa]</svg:desc>
              <text:p/>
            </draw:line>
          </draw:g>
          <draw:g draw:name="Bp 1688 [Sa]">
            <draw:line draw:name="Bp 1688 [Sa]" draw:style-name="gr10" draw:text-style-name="P5" draw:layer="layout" svg:x1="6.6cm" svg:y1="14.878cm" svg:x2="6.6cm" svg:y2="15.078cm">
              <svg:desc>Bp 1688 [Sa]</svg:desc>
              <text:p/>
            </draw:line>
            <draw:frame draw:name="Bp 1688 [Sa]" draw:style-name="gr12" draw:text-style-name="P10" draw:layer="layout" svg:width="1.044cm" svg:height="1.187cm" svg:x="6.128cm" svg:y="14.928cm">
              <draw:text-box>
                <text:p text:style-name="P9"><text:s text:c="4"/>20</text:p>
              </draw:text-box>
            </draw:frame>
            <draw:frame draw:name="Bp 1688 [Sa]" draw:style-name="gr11" draw:text-style-name="P10" draw:layer="layout" svg:width="1.179cm" svg:height="1.187cm" svg:x="8.861cm" svg:y="14.7cm">
              <draw:text-box>
                <text:p text:style-name="P9">25 <text:s text:c="5"/></text:p>
              </draw:text-box>
            </draw:frame>
            <draw:line draw:name="Bp 1688 [Sa]" draw:style-name="gr13" draw:text-style-name="P8" draw:layer="layout" svg:x1="6.6cm" svg:y1="14.978cm" svg:x2="9.4cm" svg:y2="15.15cm">
              <svg:desc>Bp 1688 [Sa]</svg:desc>
              <text:p text:style-name="P11"><text:s text:c="3"/>Bp 1688 [Sa]</text:p>
              <text:p text:style-name="P11"><text:span text:style-name="T1"/></text:p>
            </draw:line>
            <draw:line draw:name="Bp 1688 [Sa]" draw:style-name="gr10" draw:text-style-name="P5" draw:layer="layout" svg:x1="9.4cm" svg:y1="15.15cm" svg:x2="9.4cm" svg:y2="15.355cm">
              <svg:desc>Bp 1688 [Sa]</svg:desc>
              <text:p/>
            </draw:line>
          </draw:g>
          <draw:g draw:name="Bp 2566 [Sa]">
            <draw:line draw:name="Bp 2566 [Sa]" draw:style-name="gr10" draw:text-style-name="P5" draw:layer="layout" svg:x1="2.5cm" svg:y1="4.62cm" svg:x2="2.5cm" svg:y2="4.82cm">
              <svg:desc>Bp 2566 [Sa]</svg:desc>
              <text:p/>
            </draw:line>
            <draw:frame draw:name="Bp 2566 [Sa]" draw:style-name="gr12" draw:text-style-name="P10" draw:layer="layout" svg:width="1.044cm" svg:height="1.187cm" svg:x="2.028cm" svg:y="4.67cm">
              <draw:text-box>
                <text:p text:style-name="P9"><text:s text:c="4"/>21</text:p>
              </draw:text-box>
            </draw:frame>
            <draw:frame draw:name="Bp 2566 [Sa]" draw:style-name="gr11" draw:text-style-name="P10" draw:layer="layout" svg:width="1.179cm" svg:height="1.187cm" svg:x="3.561cm" svg:y="4.442cm">
              <draw:text-box>
                <text:p text:style-name="P9">26 <text:s text:c="5"/></text:p>
              </draw:text-box>
            </draw:frame>
            <draw:line draw:name="Bp 2566 [Sa]" draw:style-name="gr13" draw:text-style-name="P8" draw:layer="layout" svg:x1="2.5cm" svg:y1="4.72cm" svg:x2="4.1cm" svg:y2="4.892cm">
              <svg:desc>Bp 2566 [Sa]</svg:desc>
              <text:p text:style-name="P11"><text:s text:c="3"/>Bp 2566 [Sa]</text:p>
              <text:p text:style-name="P11"><text:span text:style-name="T1"/></text:p>
            </draw:line>
            <draw:line draw:name="Bp 2566 [Sa]" draw:style-name="gr10" draw:text-style-name="P5" draw:layer="layout" svg:x1="4.1cm" svg:y1="4.792cm" svg:x2="4.1cm" svg:y2="4.992cm">
              <svg:desc>Bp 2566 [Sa]</svg:desc>
              <text:p/>
            </draw:line>
            <draw:frame draw:name="Bp 2566 [Sa]" draw:style-name="gr11" draw:text-style-name="P10" draw:layer="layout" svg:width="1.179cm" svg:height="1.187cm" svg:x="5.761cm" svg:y="4.648cm">
              <draw:text-box>
                <text:p text:style-name="P9">32 <text:s text:c="5"/></text:p>
              </draw:text-box>
            </draw:frame>
            <draw:line draw:name="Bp 2566 [Sa]" draw:style-name="gr13" draw:text-style-name="P8" draw:layer="layout" svg:x1="4.1cm" svg:y1="4.892cm" svg:x2="6.3cm" svg:y2="5.098cm">
              <svg:desc>Bp 2566 [Sa]</svg:desc>
              <text:p text:style-name="P11"><text:s text:c="3"/>Bp 2566 [Sa]</text:p>
              <text:p text:style-name="P11"><text:span text:style-name="T1"/></text:p>
            </draw:line>
            <draw:line draw:name="Bp 2566 [Sa]" draw:style-name="gr10" draw:text-style-name="P5" draw:layer="layout" svg:x1="6.3cm" svg:y1="4.998cm" svg:x2="6.3cm" svg:y2="5.198cm">
              <svg:desc>Bp 2566 [Sa]</svg:desc>
              <text:p/>
            </draw:line>
            <draw:frame draw:name="Bp 2566 [Sa]" draw:style-name="gr11" draw:text-style-name="P10" draw:layer="layout" svg:width="1.179cm" svg:height="1.187cm" svg:x="8.561cm" svg:y="4.819cm">
              <draw:text-box>
                <text:p text:style-name="P9">37 <text:s text:c="5"/></text:p>
              </draw:text-box>
            </draw:frame>
            <draw:line draw:name="Bp 2566 [Sa]" draw:style-name="gr13" draw:text-style-name="P8" draw:layer="layout" svg:x1="6.3cm" svg:y1="5.098cm" svg:x2="9.1cm" svg:y2="5.269cm">
              <svg:desc>Bp 2566 [Sa]</svg:desc>
              <text:p text:style-name="P11"><text:s text:c="3"/>Bp 2566 [Sa]</text:p>
              <text:p text:style-name="P11"><text:span text:style-name="T1"/></text:p>
            </draw:line>
            <draw:line draw:name="Bp 2566 [Sa]" draw:style-name="gr10" draw:text-style-name="P5" draw:layer="layout" svg:x1="9.1cm" svg:y1="5.269cm" svg:x2="9.1cm" svg:y2="5.406cm">
              <svg:desc>Bp 2566 [Sa]</svg:desc>
              <text:p/>
            </draw:line>
          </draw:g>
          <draw:g draw:name="D 237 [Sa]">
            <draw:line draw:name="D 237 [Sa]" draw:style-name="gr14" draw:text-style-name="P5" draw:layer="layout" svg:x1="9.4cm" svg:y1="11.138cm" svg:x2="9.4cm" svg:y2="11.338cm">
              <svg:desc>D 237 [Sa]</svg:desc>
              <text:p/>
            </draw:line>
            <draw:frame draw:name="D 237 [Sa]" draw:style-name="gr11" draw:text-style-name="P10" draw:layer="layout" svg:width="1.179cm" svg:height="1.187cm" svg:x="8.861cm" svg:y="11.188cm">
              <draw:text-box>
                <text:p text:style-name="P9">31 <text:s text:c="5"/></text:p>
              </draw:text-box>
            </draw:frame>
            <draw:frame draw:name="D 237 [Sa]" draw:style-name="gr12" draw:text-style-name="P10" draw:layer="layout" svg:width="1.044cm" svg:height="1.187cm" svg:x="6.128cm" svg:y="10.96cm">
              <draw:text-box>
                <text:p text:style-name="P9"><text:s text:c="4"/>36</text:p>
              </draw:text-box>
            </draw:frame>
            <draw:line draw:name="D 237 [Sa]" draw:style-name="gr15" draw:text-style-name="P8" draw:layer="layout" svg:x1="6.6cm" svg:y1="11.41cm" svg:x2="9.4cm" svg:y2="11.238cm">
              <svg:desc>D 237 [Sa]</svg:desc>
              <text:p text:style-name="P11">D 237 [Sa] <text:s text:c="2"/></text:p>
              <text:p text:style-name="P11"><text:span text:style-name="T1"/></text:p>
            </draw:line>
            <draw:line draw:name="D 237 [Sa]" draw:style-name="gr14" draw:text-style-name="P5" draw:layer="layout" svg:x1="6.6cm" svg:y1="11.31cm" svg:x2="6.6cm" svg:y2="11.51cm">
              <svg:desc>D 237 [Sa]</svg:desc>
              <text:p/>
            </draw:line>
            <draw:frame draw:name="D 237 [Sa]" draw:style-name="gr12" draw:text-style-name="P10" draw:layer="layout" svg:width="1.044cm" svg:height="1.187cm" svg:x="3.628cm" svg:y="11.166cm">
              <draw:text-box>
                <text:p text:style-name="P9"><text:s text:c="4"/>42</text:p>
              </draw:text-box>
            </draw:frame>
            <draw:line draw:name="D 237 [Sa]" draw:style-name="gr15" draw:text-style-name="P8" draw:layer="layout" svg:x1="4.1cm" svg:y1="11.616cm" svg:x2="6.6cm" svg:y2="11.41cm">
              <svg:desc>D 237 [Sa]</svg:desc>
              <text:p text:style-name="P11">D 237 [Sa] <text:s text:c="2"/></text:p>
              <text:p text:style-name="P11"><text:span text:style-name="T1"/></text:p>
            </draw:line>
            <draw:line draw:name="D 237 [Sa]" draw:style-name="gr14" draw:text-style-name="P5" draw:layer="layout" svg:x1="4.1cm" svg:y1="11.516cm" svg:x2="4.1cm" svg:y2="11.716cm">
              <svg:desc>D 237 [Sa]</svg:desc>
              <text:p/>
            </draw:line>
            <draw:frame draw:name="D 237 [Sa]" draw:style-name="gr12" draw:text-style-name="P10" draw:layer="layout" svg:width="1.044cm" svg:height="1.187cm" svg:x="2.028cm" svg:y="11.337cm">
              <draw:text-box>
                <text:p text:style-name="P9"><text:s text:c="4"/>47</text:p>
              </draw:text-box>
            </draw:frame>
            <draw:line draw:name="D 237 [Sa]" draw:style-name="gr15" draw:text-style-name="P8" draw:layer="layout" svg:x1="2.5cm" svg:y1="11.787cm" svg:x2="4.1cm" svg:y2="11.616cm">
              <svg:desc>D 237 [Sa]</svg:desc>
              <text:p text:style-name="P11">D 237 [Sa] <text:s text:c="2"/></text:p>
              <text:p text:style-name="P11"><text:span text:style-name="T1"/></text:p>
            </draw:line>
            <draw:line draw:name="D 237 [Sa]" draw:style-name="gr14" draw:text-style-name="P5" draw:layer="layout" svg:x1="2.5cm" svg:y1="11.687cm" svg:x2="2.5cm" svg:y2="11.887cm">
              <svg:desc>D 237 [Sa]</svg:desc>
              <text:p/>
            </draw:line>
          </draw:g>
          <draw:g draw:name="Dg 6304 Mi">
            <draw:line draw:name="Dg 6304 Mi" draw:style-name="gr16" draw:text-style-name="P5" draw:layer="layout" svg:x1="6.3cm" svg:y1="15.907cm" svg:x2="6.3cm" svg:y2="16.107cm">
              <svg:desc>Dg 6304 Mi</svg:desc>
              <text:p/>
            </draw:line>
            <draw:frame draw:name="Dg 6304 Mi" draw:style-name="gr12" draw:text-style-name="P10" draw:layer="layout" svg:width="1.044cm" svg:height="1.187cm" svg:x="5.828cm" svg:y="15.957cm">
              <draw:text-box>
                <text:p text:style-name="P9"><text:s text:c="4"/>50</text:p>
              </draw:text-box>
            </draw:frame>
            <draw:frame draw:name="Dg 6304 Mi" draw:style-name="gr11" draw:text-style-name="P10" draw:layer="layout" svg:width="1.179cm" svg:height="1.187cm" svg:x="8.561cm" svg:y="15.831cm">
              <draw:text-box>
                <text:p text:style-name="P9">58 <text:s text:c="5"/></text:p>
              </draw:text-box>
            </draw:frame>
            <draw:line draw:name="Dg 6304 Mi" draw:style-name="gr17" draw:text-style-name="P8" draw:layer="layout" svg:x1="6.3cm" svg:y1="16.007cm" svg:x2="9.1cm" svg:y2="16.281cm">
              <svg:desc>Dg 6304 Mi</svg:desc>
              <text:p text:style-name="P11"><text:s text:c="3"/>Dg 6304 Mi</text:p>
              <text:p text:style-name="P11"><text:span text:style-name="T1"/></text:p>
            </draw:line>
            <draw:line draw:name="Dg 6304 Mi" draw:style-name="gr16" draw:text-style-name="P5" draw:layer="layout" svg:x1="9.1cm" svg:y1="16.181cm" svg:x2="9.1cm" svg:y2="16.381cm">
              <svg:desc>Dg 6304 Mi</svg:desc>
              <text:p/>
            </draw:line>
          </draw:g>
          <draw:g draw:name="Dg 6595 [Sa]">
            <draw:line draw:name="Dg 6595 [Sa]" draw:style-name="gr16" draw:text-style-name="P5" draw:layer="layout" svg:x1="9.4cm" svg:y1="19.372cm" svg:x2="9.4cm" svg:y2="19.572cm">
              <svg:desc>Dg 6595 [Sa]</svg:desc>
              <text:p/>
            </draw:line>
            <draw:frame draw:name="Dg 6595 [Sa]" draw:style-name="gr11" draw:text-style-name="P10" draw:layer="layout" svg:width="1.179cm" svg:height="1.187cm" svg:x="8.861cm" svg:y="19.422cm">
              <draw:text-box>
                <text:p text:style-name="P9">31 <text:s text:c="5"/></text:p>
              </draw:text-box>
            </draw:frame>
            <draw:frame draw:name="Dg 6595 [Sa]" draw:style-name="gr12" draw:text-style-name="P10" draw:layer="layout" svg:width="1.044cm" svg:height="1.187cm" svg:x="6.128cm" svg:y="19.296cm">
              <draw:text-box>
                <text:p text:style-name="P9"><text:s text:c="4"/>39</text:p>
              </draw:text-box>
            </draw:frame>
            <draw:line draw:name="Dg 6595 [Sa]" draw:style-name="gr17" draw:text-style-name="P8" draw:layer="layout" svg:x1="6.6cm" svg:y1="19.746cm" svg:x2="9.4cm" svg:y2="19.472cm">
              <svg:desc>Dg 6595 [Sa]</svg:desc>
              <text:p text:style-name="P11">Dg 6595 [Sa] <text:s text:c="2"/></text:p>
              <text:p text:style-name="P11"><text:span text:style-name="T1"/></text:p>
            </draw:line>
            <draw:line draw:name="Dg 6595 [Sa]" draw:style-name="gr16" draw:text-style-name="P5" draw:layer="layout" svg:x1="6.6cm" svg:y1="19.646cm" svg:x2="6.6cm" svg:y2="19.846cm">
              <svg:desc>Dg 6595 [Sa]</svg:desc>
              <text:p/>
            </draw:line>
            <draw:frame draw:name="Dg 6595 [Sa]" draw:style-name="gr12" draw:text-style-name="P10" draw:layer="layout" svg:width="1.044cm" svg:height="1.187cm" svg:x="3.628cm" svg:y="19.64cm">
              <draw:text-box>
                <text:p text:style-name="P9"><text:s text:c="4"/>49</text:p>
              </draw:text-box>
            </draw:frame>
            <draw:line draw:name="Dg 6595 [Sa]" draw:style-name="gr17" draw:text-style-name="P8" draw:layer="layout" svg:x1="4.1cm" svg:y1="20.09cm" svg:x2="6.6cm" svg:y2="19.746cm">
              <svg:desc>Dg 6595 [Sa]</svg:desc>
              <text:p text:style-name="P11">Dg 6595 [Sa] <text:s text:c="2"/></text:p>
              <text:p text:style-name="P11"><text:span text:style-name="T1"/></text:p>
            </draw:line>
            <draw:line draw:name="Dg 6595 [Sa]" draw:style-name="gr16" draw:text-style-name="P5" draw:layer="layout" svg:x1="4.1cm" svg:y1="19.99cm" svg:x2="4.1cm" svg:y2="20.19cm">
              <svg:desc>Dg 6595 [Sa]</svg:desc>
              <text:p/>
            </draw:line>
            <draw:frame draw:name="Dg 6595 [Sa]" draw:style-name="gr12" draw:text-style-name="P10" draw:layer="layout" svg:width="1.044cm" svg:height="1.187cm" svg:x="1.728cm" svg:y="19.914cm">
              <draw:text-box>
                <text:p text:style-name="P9"><text:s text:c="4"/>57</text:p>
              </draw:text-box>
            </draw:frame>
            <draw:line draw:name="Dg 6595 [Sa]" draw:style-name="gr17" draw:text-style-name="P8" draw:layer="layout" svg:x1="2.2cm" svg:y1="20.364cm" svg:x2="4.1cm" svg:y2="20.09cm">
              <svg:desc>Dg 6595 [Sa]</svg:desc>
              <text:p text:style-name="P11">Dg 6595 [Sa] <text:s text:c="2"/></text:p>
              <text:p text:style-name="P11"><text:span text:style-name="T1"/></text:p>
            </draw:line>
            <draw:line draw:name="Dg 6595 [Sa]" draw:style-name="gr16" draw:text-style-name="P5" draw:layer="layout" svg:x1="2.2cm" svg:y1="20.264cm" svg:x2="2.2cm" svg:y2="20.464cm">
              <svg:desc>Dg 6595 [Sa]</svg:desc>
              <text:p/>
            </draw:line>
          </draw:g>
          <draw:g draw:name="Dg 6840">
            <draw:line draw:name="Dg 6840" draw:style-name="gr16" draw:text-style-name="P5" draw:layer="layout" svg:x1="2.8cm" svg:y1="23.523cm" svg:x2="2.8cm" svg:y2="23.723cm">
              <svg:desc>Dg 6840</svg:desc>
              <text:p/>
            </draw:line>
            <draw:frame draw:name="Dg 6840" draw:style-name="gr12" draw:text-style-name="P10" draw:layer="layout" svg:width="1.044cm" svg:height="1.187cm" svg:x="2.328cm" svg:y="23.573cm">
              <draw:text-box>
                <text:p text:style-name="P9"><text:s text:c="4"/>32</text:p>
              </draw:text-box>
            </draw:frame>
            <draw:frame draw:name="Dg 6840" draw:style-name="gr11" draw:text-style-name="P10" draw:layer="layout" svg:width="1.179cm" svg:height="1.187cm" svg:x="3.561cm" svg:y="23.447cm">
              <draw:text-box>
                <text:p text:style-name="P9">40 <text:s text:c="5"/></text:p>
              </draw:text-box>
            </draw:frame>
            <draw:line draw:name="Dg 6840" draw:style-name="gr17" draw:text-style-name="P8" draw:layer="layout" svg:x1="2.8cm" svg:y1="23.623cm" svg:x2="4.1cm" svg:y2="23.897cm">
              <svg:desc>Dg 6840</svg:desc>
              <text:p text:style-name="P11"><text:s text:c="3"/>Dg 6840</text:p>
              <text:p text:style-name="P11"><text:span text:style-name="T1"/></text:p>
            </draw:line>
            <draw:line draw:name="Dg 6840" draw:style-name="gr16" draw:text-style-name="P5" draw:layer="layout" svg:x1="4.1cm" svg:y1="23.797cm" svg:x2="4.1cm" svg:y2="23.997cm">
              <svg:desc>Dg 6840</svg:desc>
              <text:p/>
            </draw:line>
            <draw:frame draw:name="Dg 6840" draw:style-name="gr11" draw:text-style-name="P10" draw:layer="layout" svg:width="1.179cm" svg:height="1.187cm" svg:x="5.761cm" svg:y="23.79cm">
              <draw:text-box>
                <text:p text:style-name="P9">50 <text:s text:c="5"/></text:p>
              </draw:text-box>
            </draw:frame>
            <draw:line draw:name="Dg 6840" draw:style-name="gr17" draw:text-style-name="P8" draw:layer="layout" svg:x1="4.1cm" svg:y1="23.897cm" svg:x2="6.3cm" svg:y2="24.24cm">
              <svg:desc>Dg 6840</svg:desc>
              <text:p text:style-name="P11"><text:s text:c="3"/>Dg 6840</text:p>
              <text:p text:style-name="P11"><text:span text:style-name="T1"/></text:p>
            </draw:line>
            <draw:line draw:name="Dg 6840" draw:style-name="gr16" draw:text-style-name="P5" draw:layer="layout" svg:x1="6.3cm" svg:y1="24.14cm" svg:x2="6.3cm" svg:y2="24.34cm">
              <svg:desc>Dg 6840</svg:desc>
              <text:p/>
            </draw:line>
            <draw:frame draw:name="Dg 6840" draw:style-name="gr11" draw:text-style-name="P10" draw:layer="layout" svg:width="1.179cm" svg:height="1.187cm" svg:x="8.561cm" svg:y="24.064cm">
              <draw:text-box>
                <text:p text:style-name="P9">58 <text:s text:c="5"/></text:p>
              </draw:text-box>
            </draw:frame>
            <draw:line draw:name="Dg 6840" draw:style-name="gr17" draw:text-style-name="P8" draw:layer="layout" svg:x1="6.3cm" svg:y1="24.24cm" svg:x2="9.1cm" svg:y2="24.514cm">
              <svg:desc>Dg 6840</svg:desc>
              <text:p text:style-name="P11"><text:s text:c="3"/>Dg 6840</text:p>
              <text:p text:style-name="P11"><text:span text:style-name="T1"/></text:p>
            </draw:line>
            <draw:line draw:name="Dg 6840" draw:style-name="gr16" draw:text-style-name="P5" draw:layer="layout" svg:x1="9.1cm" svg:y1="24.414cm" svg:x2="9.1cm" svg:y2="24.614cm">
              <svg:desc>Dg 6840</svg:desc>
              <text:p/>
            </draw:line>
          </draw:g>
          <draw:g draw:name="Dg 6841">
            <draw:line draw:name="Dg 6841" draw:style-name="gr16" draw:text-style-name="P5" draw:layer="layout" svg:x1="9.4cm" svg:y1="8.394cm" svg:x2="9.4cm" svg:y2="8.594cm">
              <svg:desc>Dg 6841</svg:desc>
              <text:p/>
            </draw:line>
            <draw:frame draw:name="Dg 6841" draw:style-name="gr18" draw:text-style-name="P10" draw:layer="layout" svg:width="1.162cm" svg:height="1.187cm" svg:x="8.869cm" svg:y="8.444cm">
              <draw:text-box>
                <text:p text:style-name="P9">11 <text:s text:c="5"/></text:p>
              </draw:text-box>
            </draw:frame>
            <draw:frame draw:name="Dg 6841" draw:style-name="gr12" draw:text-style-name="P10" draw:layer="layout" svg:width="1.044cm" svg:height="1.187cm" svg:x="6.128cm" svg:y="8.319cm">
              <draw:text-box>
                <text:p text:style-name="P9"><text:s text:c="4"/>19</text:p>
              </draw:text-box>
            </draw:frame>
            <draw:line draw:name="Dg 6841" draw:style-name="gr17" draw:text-style-name="P8" draw:layer="layout" svg:x1="6.6cm" svg:y1="8.769cm" svg:x2="9.4cm" svg:y2="8.494cm">
              <svg:desc>Dg 6841</svg:desc>
              <text:p text:style-name="P11">Dg 6841 <text:s text:c="2"/></text:p>
              <text:p text:style-name="P11"><text:span text:style-name="T1"/></text:p>
            </draw:line>
            <draw:line draw:name="Dg 6841" draw:style-name="gr16" draw:text-style-name="P5" draw:layer="layout" svg:x1="6.6cm" svg:y1="8.669cm" svg:x2="6.6cm" svg:y2="8.869cm">
              <svg:desc>Dg 6841</svg:desc>
              <text:p/>
            </draw:line>
            <draw:frame draw:name="Dg 6841" draw:style-name="gr12" draw:text-style-name="P10" draw:layer="layout" svg:width="1.044cm" svg:height="1.187cm" svg:x="3.628cm" svg:y="8.662cm">
              <draw:text-box>
                <text:p text:style-name="P9"><text:s text:c="4"/>29</text:p>
              </draw:text-box>
            </draw:frame>
            <draw:line draw:name="Dg 6841" draw:style-name="gr17" draw:text-style-name="P8" draw:layer="layout" svg:x1="4.1cm" svg:y1="9.112cm" svg:x2="6.6cm" svg:y2="8.769cm">
              <svg:desc>Dg 6841</svg:desc>
              <text:p text:style-name="P11">Dg 6841 <text:s text:c="2"/></text:p>
              <text:p text:style-name="P11"><text:span text:style-name="T1"/></text:p>
            </draw:line>
            <draw:line draw:name="Dg 6841" draw:style-name="gr16" draw:text-style-name="P5" draw:layer="layout" svg:x1="4.1cm" svg:y1="9.012cm" svg:x2="4.1cm" svg:y2="9.212cm">
              <svg:desc>Dg 6841</svg:desc>
              <text:p/>
            </draw:line>
            <draw:frame draw:name="Dg 6841" draw:style-name="gr12" draw:text-style-name="P10" draw:layer="layout" svg:width="1.044cm" svg:height="1.187cm" svg:x="2.328cm" svg:y="8.936cm">
              <draw:text-box>
                <text:p text:style-name="P9"><text:s text:c="4"/>37</text:p>
              </draw:text-box>
            </draw:frame>
            <draw:line draw:name="Dg 6841" draw:style-name="gr17" draw:text-style-name="P8" draw:layer="layout" svg:x1="2.8cm" svg:y1="9.386cm" svg:x2="4.1cm" svg:y2="9.112cm">
              <svg:desc>Dg 6841</svg:desc>
              <text:p text:style-name="P11">Dg 6841 <text:s text:c="2"/></text:p>
              <text:p text:style-name="P11"><text:span text:style-name="T1"/></text:p>
            </draw:line>
            <draw:line draw:name="Dg 6841" draw:style-name="gr16" draw:text-style-name="P5" draw:layer="layout" svg:x1="2.8cm" svg:y1="9.286cm" svg:x2="2.8cm" svg:y2="9.486cm">
              <svg:desc>Dg 6841</svg:desc>
              <text:p/>
            </draw:line>
          </draw:g>
          <draw:g draw:name="Dg 6978">
            <draw:line draw:name="Dg 6978" draw:style-name="gr16" draw:text-style-name="P5" draw:layer="layout" svg:x1="6.6cm" svg:y1="24.792cm" svg:x2="6.6cm" svg:y2="24.992cm">
              <svg:desc>Dg 6978</svg:desc>
              <text:p/>
            </draw:line>
            <draw:frame draw:name="Dg 6978" draw:style-name="gr12" draw:text-style-name="P10" draw:layer="layout" svg:width="1.044cm" svg:height="1.187cm" svg:x="6.128cm" svg:y="24.842cm">
              <draw:text-box>
                <text:p text:style-name="P9"><text:s text:c="4"/>09</text:p>
              </draw:text-box>
            </draw:frame>
            <draw:frame draw:name="Dg 6978" draw:style-name="gr11" draw:text-style-name="P10" draw:layer="layout" svg:width="1.179cm" svg:height="1.187cm" svg:x="8.561cm" svg:y="24.716cm">
              <draw:text-box>
                <text:p text:style-name="P9">17 <text:s text:c="5"/></text:p>
              </draw:text-box>
            </draw:frame>
            <draw:line draw:name="Dg 6978" draw:style-name="gr17" draw:text-style-name="P8" draw:layer="layout" svg:x1="6.6cm" svg:y1="24.892cm" svg:x2="9.1cm" svg:y2="25.166cm">
              <svg:desc>Dg 6978</svg:desc>
              <text:p text:style-name="P11"><text:s text:c="3"/>Dg 6978</text:p>
              <text:p text:style-name="P11"><text:span text:style-name="T1"/></text:p>
            </draw:line>
            <draw:line draw:name="Dg 6978" draw:style-name="gr16" draw:text-style-name="P5" draw:layer="layout" svg:x1="9.1cm" svg:y1="25.066cm" svg:x2="9.1cm" svg:y2="25.266cm">
              <svg:desc>Dg 6978</svg:desc>
              <text:p/>
            </draw:line>
          </draw:g>
          <draw:g draw:name="E 823 [Sa]">
            <draw:line draw:name="E 823 [Sa]" draw:style-name="gr19" draw:text-style-name="P5" draw:layer="layout" svg:x1="9.4cm" svg:y1="5.269cm" svg:x2="9.4cm" svg:y2="5.406cm">
              <svg:desc>E 823 [Sa]</svg:desc>
              <text:p/>
            </draw:line>
            <draw:frame draw:name="E 823 [Sa]" draw:style-name="gr11" draw:text-style-name="P10" draw:layer="layout" svg:width="1.179cm" svg:height="1.187cm" svg:x="8.861cm" svg:y="5.356cm">
              <draw:text-box>
                <text:p text:style-name="P9">41 <text:s text:c="5"/></text:p>
              </draw:text-box>
            </draw:frame>
            <draw:frame draw:name="E 823 [Sa]" draw:style-name="gr12" draw:text-style-name="P10" draw:layer="layout" svg:width="1.044cm" svg:height="1.187cm" svg:x="6.128cm" svg:y="5.128cm">
              <draw:text-box>
                <text:p text:style-name="P9"><text:s text:c="4"/>46</text:p>
              </draw:text-box>
            </draw:frame>
            <draw:line draw:name="E 823 [Sa]" draw:style-name="gr20" draw:text-style-name="P8" draw:layer="layout" svg:x1="6.6cm" svg:y1="5.578cm" svg:x2="9.4cm" svg:y2="5.406cm">
              <svg:desc>E 823 [Sa]</svg:desc>
              <text:p text:style-name="P11">E 823 [Sa] <text:s text:c="2"/></text:p>
              <text:p text:style-name="P11"><text:span text:style-name="T1"/></text:p>
            </draw:line>
            <draw:line draw:name="E 823 [Sa]" draw:style-name="gr19" draw:text-style-name="P5" draw:layer="layout" svg:x1="6.6cm" svg:y1="5.478cm" svg:x2="6.6cm" svg:y2="5.678cm">
              <svg:desc>E 823 [Sa]</svg:desc>
              <text:p/>
            </draw:line>
            <draw:frame draw:name="E 823 [Sa]" draw:style-name="gr12" draw:text-style-name="P10" draw:layer="layout" svg:width="1.044cm" svg:height="1.187cm" svg:x="3.628cm" svg:y="5.334cm">
              <draw:text-box>
                <text:p text:style-name="P9"><text:s text:c="4"/>52</text:p>
              </draw:text-box>
            </draw:frame>
            <draw:line draw:name="E 823 [Sa]" draw:style-name="gr20" draw:text-style-name="P8" draw:layer="layout" svg:x1="4.1cm" svg:y1="5.784cm" svg:x2="6.6cm" svg:y2="5.578cm">
              <svg:desc>E 823 [Sa]</svg:desc>
              <text:p text:style-name="P11">E 823 [Sa] <text:s text:c="2"/></text:p>
              <text:p text:style-name="P11"><text:span text:style-name="T1"/></text:p>
            </draw:line>
            <draw:line draw:name="E 823 [Sa]" draw:style-name="gr19" draw:text-style-name="P5" draw:layer="layout" svg:x1="4.1cm" svg:y1="5.684cm" svg:x2="4.1cm" svg:y2="5.884cm">
              <svg:desc>E 823 [Sa]</svg:desc>
              <text:p/>
            </draw:line>
            <draw:frame draw:name="E 823 [Sa]" draw:style-name="gr12" draw:text-style-name="P10" draw:layer="layout" svg:width="1.044cm" svg:height="1.187cm" svg:x="2.628cm" svg:y="5.505cm">
              <draw:text-box>
                <text:p text:style-name="P9"><text:s text:c="4"/>57</text:p>
              </draw:text-box>
            </draw:frame>
            <draw:line draw:name="E 823 [Sa]" draw:style-name="gr20" draw:text-style-name="P8" draw:layer="layout" svg:x1="3.1cm" svg:y1="5.955cm" svg:x2="4.1cm" svg:y2="5.784cm">
              <svg:desc>E 823 [Sa]</svg:desc>
              <text:p text:style-name="P11">E 823 [Sa] <text:s text:c="2"/></text:p>
              <text:p text:style-name="P11"><text:span text:style-name="T1"/></text:p>
            </draw:line>
            <draw:line draw:name="E 823 [Sa]" draw:style-name="gr19" draw:text-style-name="P5" draw:layer="layout" svg:x1="3.1cm" svg:y1="5.855cm" svg:x2="3.1cm" svg:y2="6.055cm">
              <svg:desc>E 823 [Sa]</svg:desc>
              <text:p/>
            </draw:line>
          </draw:g>
          <draw:g draw:name="E 824 [Sa]">
            <draw:line draw:name="E 824 [Sa]" draw:style-name="gr19" draw:text-style-name="P5" draw:layer="layout" svg:x1="3.1cm" svg:y1="18.994cm" svg:x2="3.1cm" svg:y2="19.194cm">
              <svg:desc>E 824 [Sa]</svg:desc>
              <text:p/>
            </draw:line>
            <draw:frame draw:name="E 824 [Sa]" draw:style-name="gr12" draw:text-style-name="P10" draw:layer="layout" svg:width="1.044cm" svg:height="1.187cm" svg:x="2.628cm" svg:y="19.044cm">
              <draw:text-box>
                <text:p text:style-name="P9"><text:s text:c="4"/>20</text:p>
              </draw:text-box>
            </draw:frame>
            <draw:frame draw:name="E 824 [Sa]" draw:style-name="gr11" draw:text-style-name="P10" draw:layer="layout" svg:width="1.179cm" svg:height="1.187cm" svg:x="3.561cm" svg:y="18.816cm">
              <draw:text-box>
                <text:p text:style-name="P9">25 <text:s text:c="5"/></text:p>
              </draw:text-box>
            </draw:frame>
            <draw:line draw:name="E 824 [Sa]" draw:style-name="gr20" draw:text-style-name="P8" draw:layer="layout" svg:x1="3.1cm" svg:y1="19.094cm" svg:x2="4.1cm" svg:y2="19.266cm">
              <svg:desc>E 824 [Sa]</svg:desc>
              <text:p text:style-name="P11"><text:s text:c="3"/>E 824 [Sa]</text:p>
              <text:p text:style-name="P11"><text:span text:style-name="T1"/></text:p>
            </draw:line>
            <draw:line draw:name="E 824 [Sa]" draw:style-name="gr19" draw:text-style-name="P5" draw:layer="layout" svg:x1="4.1cm" svg:y1="19.166cm" svg:x2="4.1cm" svg:y2="19.366cm">
              <svg:desc>E 824 [Sa]</svg:desc>
              <text:p/>
            </draw:line>
            <draw:frame draw:name="E 824 [Sa]" draw:style-name="gr11" draw:text-style-name="P10" draw:layer="layout" svg:width="1.179cm" svg:height="1.187cm" svg:x="5.761cm" svg:y="19.022cm">
              <draw:text-box>
                <text:p text:style-name="P9">31 <text:s text:c="5"/></text:p>
              </draw:text-box>
            </draw:frame>
            <draw:line draw:name="E 824 [Sa]" draw:style-name="gr20" draw:text-style-name="P8" draw:layer="layout" svg:x1="4.1cm" svg:y1="19.266cm" svg:x2="6.3cm" svg:y2="19.472cm">
              <svg:desc>E 824 [Sa]</svg:desc>
              <text:p text:style-name="P11"><text:s text:c="3"/>E 824 [Sa]</text:p>
              <text:p text:style-name="P11"><text:span text:style-name="T1"/></text:p>
            </draw:line>
            <draw:line draw:name="E 824 [Sa]" draw:style-name="gr19" draw:text-style-name="P5" draw:layer="layout" svg:x1="6.3cm" svg:y1="19.372cm" svg:x2="6.3cm" svg:y2="19.572cm">
              <svg:desc>E 824 [Sa]</svg:desc>
              <text:p/>
            </draw:line>
            <draw:frame draw:name="E 824 [Sa]" draw:style-name="gr11" draw:text-style-name="P10" draw:layer="layout" svg:width="1.179cm" svg:height="1.187cm" svg:x="8.561cm" svg:y="19.193cm">
              <draw:text-box>
                <text:p text:style-name="P9">36 <text:s text:c="5"/></text:p>
              </draw:text-box>
            </draw:frame>
            <draw:line draw:name="E 824 [Sa]" draw:style-name="gr20" draw:text-style-name="P8" draw:layer="layout" svg:x1="6.3cm" svg:y1="19.472cm" svg:x2="9.1cm" svg:y2="19.643cm">
              <svg:desc>E 824 [Sa]</svg:desc>
              <text:p text:style-name="P11"><text:s text:c="3"/>E 824 [Sa]</text:p>
              <text:p text:style-name="P11"><text:span text:style-name="T1"/></text:p>
            </draw:line>
            <draw:line draw:name="E 824 [Sa]" draw:style-name="gr19" draw:text-style-name="P5" draw:layer="layout" svg:x1="9.1cm" svg:y1="19.643cm" svg:x2="9.1cm" svg:y2="19.815cm">
              <svg:desc>E 824 [Sa]</svg:desc>
              <text:p/>
            </draw:line>
          </draw:g>
          <draw:g draw:name="Gmp 9817">
            <draw:line draw:name="Gmp 9817" draw:style-name="gr21" draw:text-style-name="P5" draw:layer="layout" svg:x1="18.8cm" svg:y1="11.516cm" svg:x2="18.8cm" svg:y2="11.716cm">
              <svg:desc>Gmp 9817</svg:desc>
              <text:p/>
            </draw:line>
            <draw:frame draw:name="Gmp 9817" draw:style-name="gr11" draw:text-style-name="P10" draw:layer="layout" svg:width="1.179cm" svg:height="1.187cm" svg:x="18.261cm" svg:y="11.566cm">
              <draw:text-box>
                <text:p text:style-name="P9">42 <text:s text:c="5"/></text:p>
              </draw:text-box>
            </draw:frame>
            <draw:frame draw:name="Gmp 9817" draw:style-name="gr12" draw:text-style-name="P10" draw:layer="layout" svg:width="1.044cm" svg:height="1.187cm" svg:x="16.128cm" svg:y="11.371cm">
              <draw:text-box>
                <text:p text:style-name="P9"><text:s text:c="4"/>48</text:p>
              </draw:text-box>
            </draw:frame>
            <draw:line draw:name="Gmp 9817" draw:style-name="gr39" draw:text-style-name="P8" draw:layer="layout" svg:x1="16.6cm" svg:y1="11.821cm" svg:x2="18.8cm" svg:y2="11.616cm">
              <svg:desc>Gmp 9817</svg:desc>
              <text:p text:style-name="P11">Gmp 9817 <text:s text:c="2"/></text:p>
              <text:p text:style-name="P11"><text:span text:style-name="T1"/></text:p>
            </draw:line>
            <draw:line draw:name="Gmp 9817" draw:style-name="gr21" draw:text-style-name="P5" draw:layer="layout" svg:x1="16.6cm" svg:y1="11.821cm" svg:x2="16.6cm" svg:y2="12.679cm">
              <svg:desc>Gmp 9817</svg:desc>
              <text:p/>
            </draw:line>
            <draw:frame draw:name="Gmp 9817" draw:style-name="gr11" draw:text-style-name="P10" draw:layer="layout" svg:width="1.179cm" svg:height="1.187cm" svg:x="16.061cm" svg:y="12.629cm">
              <draw:text-box>
                <text:p text:style-name="P9">13 <text:s text:c="5"/></text:p>
              </draw:text-box>
            </draw:frame>
            <draw:frame draw:name="Gmp 9817" draw:style-name="gr12" draw:text-style-name="P10" draw:layer="layout" svg:width="1.044cm" svg:height="1.187cm" svg:x="13.328cm" svg:y="12.366cm">
              <draw:text-box>
                <text:p text:style-name="P9"><text:s text:c="4"/>17</text:p>
              </draw:text-box>
            </draw:frame>
            <draw:line draw:name="Gmp 9817" draw:style-name="gr39" draw:text-style-name="P8" draw:layer="layout" svg:x1="13.8cm" svg:y1="12.816cm" svg:x2="16.6cm" svg:y2="12.679cm">
              <svg:desc>Gmp 9817</svg:desc>
              <text:p text:style-name="P11">Gmp 9817 <text:s text:c="2"/></text:p>
              <text:p text:style-name="P11"><text:span text:style-name="T1"/></text:p>
            </draw:line>
            <draw:line draw:name="Gmp 9817" draw:style-name="gr21" draw:text-style-name="P5" draw:layer="layout" svg:x1="13.8cm" svg:y1="12.716cm" svg:x2="13.8cm" svg:y2="12.916cm">
              <svg:desc>Gmp 9817</svg:desc>
              <text:p/>
            </draw:line>
            <draw:frame draw:name="Gmp 9817" draw:style-name="gr12" draw:text-style-name="P10" draw:layer="layout" svg:width="1.044cm" svg:height="1.187cm" svg:x="10.828cm" svg:y="12.504cm">
              <draw:text-box>
                <text:p text:style-name="P9"><text:s text:c="4"/>21</text:p>
              </draw:text-box>
            </draw:frame>
            <draw:line draw:name="Gmp 9817" draw:style-name="gr39" draw:text-style-name="P8" draw:layer="layout" svg:x1="11.3cm" svg:y1="12.954cm" svg:x2="13.8cm" svg:y2="12.816cm">
              <svg:desc>Gmp 9817</svg:desc>
              <text:p text:style-name="P11">Gmp 9817 <text:s text:c="2"/></text:p>
              <text:p text:style-name="P11"><text:span text:style-name="T1"/></text:p>
            </draw:line>
            <draw:line draw:name="Gmp 9817" draw:style-name="gr21" draw:text-style-name="P5" draw:layer="layout" svg:x1="11.3cm" svg:y1="12.954cm" svg:x2="11.3cm" svg:y2="13.983cm">
              <svg:desc>Gmp 9817</svg:desc>
              <text:p/>
            </draw:line>
            <draw:frame draw:name="Gmp 9817" draw:style-name="gr11" draw:text-style-name="P10" draw:layer="layout" svg:width="1.179cm" svg:height="1.187cm" svg:x="10.761cm" svg:y="13.933cm">
              <draw:text-box>
                <text:p text:style-name="P9">51 <text:s text:c="5"/></text:p>
              </draw:text-box>
            </draw:frame>
            <draw:frame draw:name="Gmp 9817" draw:style-name="gr12" draw:text-style-name="P10" draw:layer="layout" svg:width="1.044cm" svg:height="1.187cm" svg:x="8.328cm" svg:y="13.842cm">
              <draw:text-box>
                <text:p text:style-name="P9"><text:s text:c="4"/>00</text:p>
              </draw:text-box>
            </draw:frame>
            <draw:line draw:name="Gmp 9817" draw:style-name="gr39" draw:text-style-name="P8" draw:layer="layout" svg:x1="8.8cm" svg:y1="14.292cm" svg:x2="11.3cm" svg:y2="13.983cm">
              <svg:desc>Gmp 9817</svg:desc>
              <text:p text:style-name="P11">Gmp 9817 <text:s text:c="2"/></text:p>
              <text:p text:style-name="P11"><text:span text:style-name="T1"/></text:p>
            </draw:line>
            <draw:line draw:name="Gmp 9817" draw:style-name="gr21" draw:text-style-name="P5" draw:layer="layout" svg:x1="8.8cm" svg:y1="14.192cm" svg:x2="8.8cm" svg:y2="14.392cm">
              <svg:desc>Gmp 9817</svg:desc>
              <text:p/>
            </draw:line>
          </draw:g>
          <draw:g draw:name="Gmp 9818">
            <draw:line draw:name="Gmp 9818" draw:style-name="gr21" draw:text-style-name="P5" draw:layer="layout" svg:x1="9.1cm" svg:y1="16.936cm" svg:x2="9.1cm" svg:y2="17.136cm">
              <svg:desc>Gmp 9818</svg:desc>
              <text:p/>
            </draw:line>
            <draw:frame draw:name="Gmp 9818" draw:style-name="gr12" draw:text-style-name="P10" draw:layer="layout" svg:width="1.044cm" svg:height="1.187cm" svg:x="8.628cm" svg:y="16.986cm">
              <draw:text-box>
                <text:p text:style-name="P9"><text:s text:c="4"/>20</text:p>
              </draw:text-box>
            </draw:frame>
            <draw:frame draw:name="Gmp 9818" draw:style-name="gr11" draw:text-style-name="P10" draw:layer="layout" svg:width="1.179cm" svg:height="1.187cm" svg:x="11.061cm" svg:y="16.895cm">
              <draw:text-box>
                <text:p text:style-name="P9">29 <text:s text:c="5"/></text:p>
              </draw:text-box>
            </draw:frame>
            <draw:line draw:name="Gmp 9818" draw:style-name="gr39" draw:text-style-name="P8" draw:layer="layout" svg:x1="9.1cm" svg:y1="17.036cm" svg:x2="11.6cm" svg:y2="17.345cm">
              <svg:desc>Gmp 9818</svg:desc>
              <text:p text:style-name="P11"><text:s text:c="3"/>Gmp 9818</text:p>
              <text:p text:style-name="P11"><text:span text:style-name="T1"/></text:p>
            </draw:line>
            <draw:line draw:name="Gmp 9818" draw:style-name="gr21" draw:text-style-name="P5" draw:layer="layout" svg:x1="11.6cm" svg:y1="17.345cm" svg:x2="11.6cm" svg:y2="18.374cm">
              <svg:desc>Gmp 9818</svg:desc>
              <text:p/>
            </draw:line>
            <draw:frame draw:name="Gmp 9818" draw:style-name="gr12" draw:text-style-name="P10" draw:layer="layout" svg:width="1.044cm" svg:height="1.187cm" svg:x="11.128cm" svg:y="18.324cm">
              <draw:text-box>
                <text:p text:style-name="P9"><text:s text:c="4"/>59</text:p>
              </draw:text-box>
            </draw:frame>
            <draw:frame draw:name="Gmp 9818" draw:style-name="gr11" draw:text-style-name="P10" draw:layer="layout" svg:width="1.179cm" svg:height="1.187cm" svg:x="13.261cm" svg:y="18.061cm">
              <draw:text-box>
                <text:p text:style-name="P9">03 <text:s text:c="5"/></text:p>
              </draw:text-box>
            </draw:frame>
            <draw:line draw:name="Gmp 9818" draw:style-name="gr39" draw:text-style-name="P8" draw:layer="layout" svg:x1="11.6cm" svg:y1="18.374cm" svg:x2="13.8cm" svg:y2="18.511cm">
              <svg:desc>Gmp 9818</svg:desc>
              <text:p text:style-name="P11"><text:s text:c="3"/>Gmp 9818</text:p>
              <text:p text:style-name="P11"><text:span text:style-name="T1"/></text:p>
            </draw:line>
            <draw:line draw:name="Gmp 9818" draw:style-name="gr21" draw:text-style-name="P5" draw:layer="layout" svg:x1="13.8cm" svg:y1="18.411cm" svg:x2="13.8cm" svg:y2="18.611cm">
              <svg:desc>Gmp 9818</svg:desc>
              <text:p/>
            </draw:line>
            <draw:frame draw:name="Gmp 9818" draw:style-name="gr11" draw:text-style-name="P10" draw:layer="layout" svg:width="1.179cm" svg:height="1.187cm" svg:x="16.061cm" svg:y="18.198cm">
              <draw:text-box>
                <text:p text:style-name="P9">07 <text:s text:c="5"/></text:p>
              </draw:text-box>
            </draw:frame>
            <draw:line draw:name="Gmp 9818" draw:style-name="gr39" draw:text-style-name="P8" draw:layer="layout" svg:x1="13.8cm" svg:y1="18.511cm" svg:x2="16.6cm" svg:y2="18.648cm">
              <svg:desc>Gmp 9818</svg:desc>
              <text:p text:style-name="P11"><text:s text:c="3"/>Gmp 9818</text:p>
              <text:p text:style-name="P11"><text:span text:style-name="T1"/></text:p>
            </draw:line>
            <draw:line draw:name="Gmp 9818" draw:style-name="gr21" draw:text-style-name="P5" draw:layer="layout" svg:x1="16.6cm" svg:y1="18.648cm" svg:x2="16.6cm" svg:y2="19.678cm">
              <svg:desc>Gmp 9818</svg:desc>
              <text:p/>
            </draw:line>
            <draw:frame draw:name="Gmp 9818" draw:style-name="gr12" draw:text-style-name="P10" draw:layer="layout" svg:width="1.044cm" svg:height="1.187cm" svg:x="16.128cm" svg:y="19.628cm">
              <draw:text-box>
                <text:p text:style-name="P9"><text:s text:c="4"/>37</text:p>
              </draw:text-box>
            </draw:frame>
            <draw:frame draw:name="Gmp 9818" draw:style-name="gr11" draw:text-style-name="P10" draw:layer="layout" svg:width="1.179cm" svg:height="1.187cm" svg:x="18.261cm" svg:y="19.434cm">
              <draw:text-box>
                <text:p text:style-name="P9">43 <text:s text:c="5"/></text:p>
              </draw:text-box>
            </draw:frame>
            <draw:line draw:name="Gmp 9818" draw:style-name="gr39" draw:text-style-name="P8" draw:layer="layout" svg:x1="16.6cm" svg:y1="19.678cm" svg:x2="18.8cm" svg:y2="19.884cm">
              <svg:desc>Gmp 9818</svg:desc>
              <text:p text:style-name="P11"><text:s text:c="3"/>Gmp 9818</text:p>
              <text:p text:style-name="P11"><text:span text:style-name="T1"/></text:p>
            </draw:line>
            <draw:line draw:name="Gmp 9818" draw:style-name="gr21" draw:text-style-name="P5" draw:layer="layout" svg:x1="18.8cm" svg:y1="19.784cm" svg:x2="18.8cm" svg:y2="19.984cm">
              <svg:desc>Gmp 9818</svg:desc>
              <text:p/>
            </draw:line>
          </draw:g>
          <draw:g draw:name="Lgo 11315">
            <draw:line draw:name="Lgo 11315" draw:style-name="gr24" draw:text-style-name="P5" draw:layer="layout" svg:x1="9.7cm" svg:y1="10.075cm" svg:x2="9.7cm" svg:y2="10.275cm">
              <svg:desc>Lgo 11315</svg:desc>
              <text:p/>
            </draw:line>
            <draw:frame draw:name="Lgo 11315" draw:style-name="gr11" draw:text-style-name="P10" draw:layer="layout" svg:width="1.179cm" svg:height="1.187cm" svg:x="9.161cm" svg:y="10.125cm">
              <draw:text-box>
                <text:p text:style-name="P9">00 <text:s text:c="5"/></text:p>
              </draw:text-box>
            </draw:frame>
            <draw:frame draw:name="Lgo 11315" draw:style-name="gr12" draw:text-style-name="P10" draw:layer="layout" svg:width="1.044cm" svg:height="1.187cm" svg:x="6.128cm" svg:y="9.999cm">
              <draw:text-box>
                <text:p text:style-name="P9"><text:s text:c="4"/>08</text:p>
              </draw:text-box>
            </draw:frame>
            <draw:line draw:name="Lgo 11315" draw:style-name="gr25" draw:text-style-name="P8" draw:layer="layout" svg:x1="6.6cm" svg:y1="10.449cm" svg:x2="9.7cm" svg:y2="10.175cm">
              <svg:desc>Lgo 11315</svg:desc>
              <text:p text:style-name="P11">Lgo 11315 <text:s text:c="2"/></text:p>
              <text:p text:style-name="P11"><text:span text:style-name="T1"/></text:p>
            </draw:line>
            <draw:line draw:name="Lgo 11315" draw:style-name="gr24" draw:text-style-name="P5" draw:layer="layout" svg:x1="6.6cm" svg:y1="10.349cm" svg:x2="6.6cm" svg:y2="10.549cm">
              <svg:desc>Lgo 11315</svg:desc>
              <text:p/>
            </draw:line>
          </draw:g>
          <draw:g draw:name="Lpaz 12305 Mi">
            <draw:line draw:name="Lpaz 12305 Mi" draw:style-name="gr26" draw:text-style-name="P5" draw:layer="layout" svg:x1="9.4cm" svg:y1="17.794cm" svg:x2="9.4cm" svg:y2="17.994cm">
              <svg:desc>Lpaz 12305 Mi</svg:desc>
              <text:p/>
            </draw:line>
            <draw:frame draw:name="Lpaz 12305 Mi" draw:style-name="gr11" draw:text-style-name="P10" draw:layer="layout" svg:width="1.179cm" svg:height="1.187cm" svg:x="8.861cm" svg:y="17.844cm">
              <draw:text-box>
                <text:p text:style-name="P9">45 <text:s text:c="5"/></text:p>
              </draw:text-box>
            </draw:frame>
            <draw:frame draw:name="Lpaz 12305 Mi" draw:style-name="gr12" draw:text-style-name="P10" draw:layer="layout" svg:width="1.044cm" svg:height="1.187cm" svg:x="6.128cm" svg:y="17.718cm">
              <draw:text-box>
                <text:p text:style-name="P9"><text:s text:c="4"/>53</text:p>
              </draw:text-box>
            </draw:frame>
            <draw:line draw:name="Lpaz 12305 Mi" draw:style-name="gr27" draw:text-style-name="P8" draw:layer="layout" svg:x1="6.6cm" svg:y1="18.168cm" svg:x2="9.4cm" svg:y2="17.894cm">
              <svg:desc>Lpaz 12305 Mi</svg:desc>
              <text:p text:style-name="P11">Lpaz 12305 Mi <text:s text:c="2"/></text:p>
              <text:p text:style-name="P11"><text:span text:style-name="T1"/></text:p>
            </draw:line>
            <draw:line draw:name="Lpaz 12305 Mi" draw:style-name="gr26" draw:text-style-name="P5" draw:layer="layout" svg:x1="6.6cm" svg:y1="18.068cm" svg:x2="6.6cm" svg:y2="18.268cm">
              <svg:desc>Lpaz 12305 Mi</svg:desc>
              <text:p/>
            </draw:line>
          </draw:g>
          <draw:g draw:name="N 8113">
            <draw:line draw:name="N 8113" draw:style-name="gr28" draw:text-style-name="P5" draw:layer="layout" svg:x1="3.8cm" svg:y1="4cm" svg:x2="3.8cm" svg:y2="4.137cm">
              <svg:desc>N 8113</svg:desc>
              <text:p/>
            </draw:line>
            <draw:frame draw:name="N 8113" draw:style-name="gr11" draw:text-style-name="P10" draw:layer="layout" svg:width="1.179cm" svg:height="1.187cm" svg:x="3.261cm" svg:y="4.087cm">
              <draw:text-box>
                <text:p text:style-name="P9">04 <text:s text:c="5"/></text:p>
              </draw:text-box>
            </draw:frame>
            <draw:frame draw:name="N 8113" draw:style-name="gr12" draw:text-style-name="P10" draw:layer="layout" svg:width="1.044cm" svg:height="1.187cm" svg:x="0.828cm" svg:y="3.962cm">
              <draw:text-box>
                <text:p text:style-name="P9"><text:s text:c="4"/>12</text:p>
              </draw:text-box>
            </draw:frame>
            <draw:line draw:name="N 8113" draw:style-name="gr29" draw:text-style-name="P8" draw:layer="layout" svg:x1="1.3cm" svg:y1="4.412cm" svg:x2="3.8cm" svg:y2="4.137cm">
              <svg:desc>N 8113</svg:desc>
              <text:p text:style-name="P11">N 8113 <text:s text:c="2"/></text:p>
              <text:p text:style-name="P11"><text:span text:style-name="T1"/></text:p>
            </draw:line>
            <draw:line draw:name="N 8113" draw:style-name="gr28" draw:text-style-name="P5" draw:layer="layout" svg:x1="1.3cm" svg:y1="4.312cm" svg:x2="1.3cm" svg:y2="4.512cm">
              <svg:desc>N 8113</svg:desc>
              <text:p/>
            </draw:line>
          </draw:g>
          <draw:g draw:name="N 8114">
            <draw:line draw:name="N 8114" draw:style-name="gr28" draw:text-style-name="P5" draw:layer="layout" svg:x1="1.6cm" svg:y1="10.349cm" svg:x2="1.6cm" svg:y2="10.549cm">
              <svg:desc>N 8114</svg:desc>
              <text:p/>
            </draw:line>
            <draw:frame draw:name="N 8114" draw:style-name="gr12" draw:text-style-name="P10" draw:layer="layout" svg:width="1.044cm" svg:height="1.187cm" svg:x="1.128cm" svg:y="10.399cm">
              <draw:text-box>
                <text:p text:style-name="P9"><text:s text:c="4"/>08</text:p>
              </draw:text-box>
            </draw:frame>
            <draw:frame draw:name="N 8114" draw:style-name="gr11" draw:text-style-name="P10" draw:layer="layout" svg:width="1.179cm" svg:height="1.187cm" svg:x="3.261cm" svg:y="10.274cm">
              <draw:text-box>
                <text:p text:style-name="P9">16 <text:s text:c="5"/></text:p>
              </draw:text-box>
            </draw:frame>
            <draw:line draw:name="N 8114" draw:style-name="gr29" draw:text-style-name="P8" draw:layer="layout" svg:x1="1.6cm" svg:y1="10.449cm" svg:x2="3.8cm" svg:y2="10.724cm">
              <svg:desc>N 8114</svg:desc>
              <text:p text:style-name="P11"><text:s text:c="3"/>N 8114</text:p>
              <text:p text:style-name="P11"><text:span text:style-name="T1"/></text:p>
            </draw:line>
            <draw:line draw:name="N 8114" draw:style-name="gr28" draw:text-style-name="P5" draw:layer="layout" svg:x1="3.8cm" svg:y1="10.724cm" svg:x2="3.8cm" svg:y2="15.218cm">
              <svg:desc>N 8114</svg:desc>
              <text:p/>
            </draw:line>
            <draw:frame draw:name="N 8114" draw:style-name="gr12" draw:text-style-name="P10" draw:layer="layout" svg:width="1.044cm" svg:height="1.187cm" svg:x="3.328cm" svg:y="15.168cm">
              <draw:text-box>
                <text:p text:style-name="P9"><text:s text:c="4"/>27</text:p>
              </draw:text-box>
            </draw:frame>
            <draw:frame draw:name="N 8114" draw:style-name="gr11" draw:text-style-name="P10" draw:layer="layout" svg:width="1.179cm" svg:height="1.187cm" svg:x="6.061cm" svg:y="15.111cm">
              <draw:text-box>
                <text:p text:style-name="P9">37 <text:s text:c="5"/></text:p>
              </draw:text-box>
            </draw:frame>
            <draw:line draw:name="N 8114" draw:style-name="gr29" draw:text-style-name="P8" draw:layer="layout" svg:x1="3.8cm" svg:y1="15.218cm" svg:x2="6.6cm" svg:y2="15.561cm">
              <svg:desc>N 8114</svg:desc>
              <text:p text:style-name="P11"><text:s text:c="3"/>N 8114</text:p>
              <text:p text:style-name="P11"><text:span text:style-name="T1"/></text:p>
            </draw:line>
            <draw:line draw:name="N 8114" draw:style-name="gr28" draw:text-style-name="P5" draw:layer="layout" svg:x1="6.6cm" svg:y1="15.461cm" svg:x2="6.6cm" svg:y2="15.661cm">
              <svg:desc>N 8114</svg:desc>
              <text:p/>
            </draw:line>
            <draw:frame draw:name="N 8114" draw:style-name="gr11" draw:text-style-name="P10" draw:layer="layout" svg:width="1.179cm" svg:height="1.187cm" svg:x="8.261cm" svg:y="15.386cm">
              <draw:text-box>
                <text:p text:style-name="P9">45 <text:s text:c="5"/></text:p>
              </draw:text-box>
            </draw:frame>
            <draw:line draw:name="N 8114" draw:style-name="gr29" draw:text-style-name="P8" draw:layer="layout" svg:x1="6.6cm" svg:y1="15.561cm" svg:x2="8.8cm" svg:y2="15.836cm">
              <svg:desc>N 8114</svg:desc>
              <text:p text:style-name="P11"><text:s text:c="3"/>N 8114</text:p>
              <text:p text:style-name="P11"><text:span text:style-name="T1"/></text:p>
            </draw:line>
            <draw:line draw:name="N 8114" draw:style-name="gr28" draw:text-style-name="P5" draw:layer="layout" svg:x1="8.8cm" svg:y1="15.836cm" svg:x2="8.8cm" svg:y2="18.099cm">
              <svg:desc>N 8114</svg:desc>
              <text:p/>
            </draw:line>
          </draw:g>
          <draw:g draw:name="N 8231">
            <draw:line draw:name="N 8231" draw:style-name="gr28" draw:text-style-name="P5" draw:layer="layout" svg:x1="11.9cm" svg:y1="18.548cm" svg:x2="11.9cm" svg:y2="18.748cm">
              <svg:desc>N 8231</svg:desc>
              <text:p/>
            </draw:line>
            <draw:frame draw:name="N 8231" draw:style-name="gr11" draw:text-style-name="P10" draw:layer="layout" svg:width="1.179cm" svg:height="1.187cm" svg:x="11.361cm" svg:y="18.598cm">
              <draw:text-box>
                <text:p text:style-name="P9">07 <text:s text:c="5"/></text:p>
              </draw:text-box>
            </draw:frame>
            <draw:frame draw:name="N 8231" draw:style-name="gr12" draw:text-style-name="P10" draw:layer="layout" svg:width="1.044cm" svg:height="1.187cm" svg:x="9.228cm" svg:y="18.507cm">
              <draw:text-box>
                <text:p text:style-name="P9"><text:s text:c="4"/>16</text:p>
              </draw:text-box>
            </draw:frame>
            <draw:line draw:name="N 8231" draw:style-name="gr29" draw:text-style-name="P8" draw:layer="layout" svg:x1="9.7cm" svg:y1="18.957cm" svg:x2="11.9cm" svg:y2="18.648cm">
              <svg:desc>N 8231</svg:desc>
              <text:p text:style-name="P11">N 8231 <text:s text:c="2"/></text:p>
              <text:p text:style-name="P11"><text:span text:style-name="T1"/></text:p>
            </draw:line>
            <draw:line draw:name="N 8231" draw:style-name="gr28" draw:text-style-name="P5" draw:layer="layout" svg:x1="9.7cm" svg:y1="18.957cm" svg:x2="9.7cm" svg:y2="20.33cm">
              <svg:desc>N 8231</svg:desc>
              <text:p/>
            </draw:line>
            <draw:frame draw:name="N 8231" draw:style-name="gr11" draw:text-style-name="P10" draw:layer="layout" svg:width="1.179cm" svg:height="1.187cm" svg:x="9.161cm" svg:y="20.28cm">
              <draw:text-box>
                <text:p text:style-name="P9">56 <text:s text:c="5"/></text:p>
              </draw:text-box>
            </draw:frame>
            <draw:frame draw:name="N 8231" draw:style-name="gr12" draw:text-style-name="P10" draw:layer="layout" svg:width="1.044cm" svg:height="1.187cm" svg:x="5.828cm" svg:y="20.154cm">
              <draw:text-box>
                <text:p text:style-name="P9"><text:s text:c="4"/>04</text:p>
              </draw:text-box>
            </draw:frame>
            <draw:line draw:name="N 8231" draw:style-name="gr29" draw:text-style-name="P8" draw:layer="layout" svg:x1="6.3cm" svg:y1="20.604cm" svg:x2="9.7cm" svg:y2="20.33cm">
              <svg:desc>N 8231</svg:desc>
              <text:p text:style-name="P11">N 8231 <text:s text:c="2"/></text:p>
              <text:p text:style-name="P11"><text:span text:style-name="T1"/></text:p>
            </draw:line>
            <draw:line draw:name="N 8231" draw:style-name="gr28" draw:text-style-name="P5" draw:layer="layout" svg:x1="6.3cm" svg:y1="20.504cm" svg:x2="6.3cm" svg:y2="20.704cm">
              <svg:desc>N 8231</svg:desc>
              <text:p/>
            </draw:line>
            <draw:frame draw:name="N 8231" draw:style-name="gr12" draw:text-style-name="P10" draw:layer="layout" svg:width="1.044cm" svg:height="1.187cm" svg:x="3.628cm" svg:y="20.497cm">
              <draw:text-box>
                <text:p text:style-name="P9"><text:s text:c="4"/>14</text:p>
              </draw:text-box>
            </draw:frame>
            <draw:line draw:name="N 8231" draw:style-name="gr29" draw:text-style-name="P8" draw:layer="layout" svg:x1="4.1cm" svg:y1="20.947cm" svg:x2="6.3cm" svg:y2="20.604cm">
              <svg:desc>N 8231</svg:desc>
              <text:p text:style-name="P11">N 8231 <text:s text:c="2"/></text:p>
              <text:p text:style-name="P11"><text:span text:style-name="T1"/></text:p>
            </draw:line>
            <draw:line draw:name="N 8231" draw:style-name="gr28" draw:text-style-name="P5" draw:layer="layout" svg:x1="4.1cm" svg:y1="20.947cm" svg:x2="4.1cm" svg:y2="23.005cm">
              <svg:desc>N 8231</svg:desc>
              <text:p/>
            </draw:line>
            <draw:frame draw:name="N 8231" draw:style-name="gr11" draw:text-style-name="P10" draw:layer="layout" svg:width="1.179cm" svg:height="1.187cm" svg:x="3.561cm" svg:y="22.955cm">
              <draw:text-box>
                <text:p text:style-name="P9">14 <text:s text:c="5"/></text:p>
              </draw:text-box>
            </draw:frame>
            <draw:frame draw:name="N 8231" draw:style-name="gr12" draw:text-style-name="P10" draw:layer="layout" svg:width="1.044cm" svg:height="1.187cm" svg:x="0.828cm" svg:y="22.83cm">
              <draw:text-box>
                <text:p text:style-name="P9"><text:s text:c="4"/>22</text:p>
              </draw:text-box>
            </draw:frame>
            <draw:line draw:name="N 8231" draw:style-name="gr29" draw:text-style-name="P8" draw:layer="layout" svg:x1="1.3cm" svg:y1="23.28cm" svg:x2="4.1cm" svg:y2="23.005cm">
              <svg:desc>N 8231</svg:desc>
              <text:p text:style-name="P11">N 8231 <text:s text:c="2"/></text:p>
              <text:p text:style-name="P11"><text:span text:style-name="T1"/></text:p>
            </draw:line>
            <draw:line draw:name="N 8231" draw:style-name="gr28" draw:text-style-name="P5" draw:layer="layout" svg:x1="1.3cm" svg:y1="23.18cm" svg:x2="1.3cm" svg:y2="23.38cm">
              <svg:desc>N 8231</svg:desc>
              <text:p/>
            </draw:line>
          </draw:g>
          <draw:g draw:name="N 8245 [Sa]">
            <draw:line draw:name="N 8245 [Sa]" draw:style-name="gr28" draw:text-style-name="P5" draw:layer="layout" svg:x1="8.8cm" svg:y1="13.437cm" svg:x2="8.8cm" svg:y2="13.637cm">
              <svg:desc>N 8245 [Sa]</svg:desc>
              <text:p/>
            </draw:line>
            <draw:frame draw:name="N 8245 [Sa]" draw:style-name="gr11" draw:text-style-name="P10" draw:layer="layout" svg:width="1.179cm" svg:height="1.187cm" svg:x="8.261cm" svg:y="13.487cm">
              <draw:text-box>
                <text:p text:style-name="P9">38 <text:s text:c="5"/></text:p>
              </draw:text-box>
            </draw:frame>
            <draw:frame draw:name="N 8245 [Sa]" draw:style-name="gr12" draw:text-style-name="P10" draw:layer="layout" svg:width="1.044cm" svg:height="1.187cm" svg:x="5.828cm" svg:y="13.362cm">
              <draw:text-box>
                <text:p text:style-name="P9"><text:s text:c="4"/>46</text:p>
              </draw:text-box>
            </draw:frame>
            <draw:line draw:name="N 8245 [Sa]" draw:style-name="gr29" draw:text-style-name="P8" draw:layer="layout" svg:x1="6.3cm" svg:y1="13.812cm" svg:x2="8.8cm" svg:y2="13.537cm">
              <svg:desc>N 8245 [Sa]</svg:desc>
              <text:p text:style-name="P11">N 8245 [Sa] <text:s text:c="2"/></text:p>
              <text:p text:style-name="P11"><text:span text:style-name="T1"/></text:p>
            </draw:line>
            <draw:line draw:name="N 8245 [Sa]" draw:style-name="gr28" draw:text-style-name="P5" draw:layer="layout" svg:x1="6.3cm" svg:y1="13.712cm" svg:x2="6.3cm" svg:y2="13.912cm">
              <svg:desc>N 8245 [Sa]</svg:desc>
              <text:p/>
            </draw:line>
            <draw:frame draw:name="N 8245 [Sa]" draw:style-name="gr12" draw:text-style-name="P10" draw:layer="layout" svg:width="1.044cm" svg:height="1.187cm" svg:x="3.628cm" svg:y="13.705cm">
              <draw:text-box>
                <text:p text:style-name="P9"><text:s text:c="4"/>56</text:p>
              </draw:text-box>
            </draw:frame>
            <draw:line draw:name="N 8245 [Sa]" draw:style-name="gr29" draw:text-style-name="P8" draw:layer="layout" svg:x1="4.1cm" svg:y1="14.155cm" svg:x2="6.3cm" svg:y2="13.812cm">
              <svg:desc>N 8245 [Sa]</svg:desc>
              <text:p text:style-name="P11">N 8245 [Sa] <text:s text:c="2"/></text:p>
              <text:p text:style-name="P11"><text:span text:style-name="T1"/></text:p>
            </draw:line>
            <draw:line draw:name="N 8245 [Sa]" draw:style-name="gr28" draw:text-style-name="P5" draw:layer="layout" svg:x1="4.1cm" svg:y1="14.155cm" svg:x2="4.1cm" svg:y2="14.841cm">
              <svg:desc>N 8245 [Sa]</svg:desc>
              <text:p/>
            </draw:line>
            <draw:frame draw:name="N 8245 [Sa]" draw:style-name="gr11" draw:text-style-name="P10" draw:layer="layout" svg:width="1.179cm" svg:height="1.187cm" svg:x="3.561cm" svg:y="14.791cm">
              <draw:text-box>
                <text:p text:style-name="P9">16 <text:s text:c="5"/></text:p>
              </draw:text-box>
            </draw:frame>
            <draw:frame draw:name="N 8245 [Sa]" draw:style-name="gr12" draw:text-style-name="P10" draw:layer="layout" svg:width="1.044cm" svg:height="1.187cm" svg:x="0.828cm" svg:y="14.665cm">
              <draw:text-box>
                <text:p text:style-name="P9"><text:s text:c="4"/>24</text:p>
              </draw:text-box>
            </draw:frame>
            <draw:line draw:name="N 8245 [Sa]" draw:style-name="gr29" draw:text-style-name="P8" draw:layer="layout" svg:x1="1.3cm" svg:y1="15.115cm" svg:x2="4.1cm" svg:y2="14.841cm">
              <svg:desc>N 8245 [Sa]</svg:desc>
              <text:p text:style-name="P11">N 8245 [Sa] <text:s text:c="2"/></text:p>
              <text:p text:style-name="P11"><text:span text:style-name="T1"/></text:p>
            </draw:line>
            <draw:line draw:name="N 8245 [Sa]" draw:style-name="gr28" draw:text-style-name="P5" draw:layer="layout" svg:x1="1.3cm" svg:y1="15.015cm" svg:x2="1.3cm" svg:y2="15.215cm">
              <svg:desc>N 8245 [Sa]</svg:desc>
              <text:p/>
            </draw:line>
          </draw:g>
          <draw:g draw:name="N 8362">
            <draw:line draw:name="N 8362" draw:style-name="gr28" draw:text-style-name="P5" draw:layer="layout" svg:x1="6.3cm" svg:y1="20.95cm" svg:x2="6.3cm" svg:y2="21.15cm">
              <svg:desc>N 8362</svg:desc>
              <text:p/>
            </draw:line>
            <draw:frame draw:name="N 8362" draw:style-name="gr12" draw:text-style-name="P10" draw:layer="layout" svg:width="1.044cm" svg:height="1.187cm" svg:x="5.828cm" svg:y="21cm">
              <draw:text-box>
                <text:p text:style-name="P9"><text:s text:c="4"/>17</text:p>
              </draw:text-box>
            </draw:frame>
            <draw:frame draw:name="N 8362" draw:style-name="gr11" draw:text-style-name="P10" draw:layer="layout" svg:width="1.179cm" svg:height="1.187cm" svg:x="8.261cm" svg:y="20.875cm">
              <draw:text-box>
                <text:p text:style-name="P9">25 <text:s text:c="5"/></text:p>
              </draw:text-box>
            </draw:frame>
            <draw:line draw:name="N 8362" draw:style-name="gr29" draw:text-style-name="P8" draw:layer="layout" svg:x1="6.3cm" svg:y1="21.05cm" svg:x2="8.8cm" svg:y2="21.325cm">
              <svg:desc>N 8362</svg:desc>
              <text:p text:style-name="P11"><text:s text:c="3"/>N 8362</text:p>
              <text:p text:style-name="P11"><text:span text:style-name="T1"/></text:p>
            </draw:line>
            <draw:line draw:name="N 8362" draw:style-name="gr28" draw:text-style-name="P5" draw:layer="layout" svg:x1="8.8cm" svg:y1="21.325cm" svg:x2="8.8cm" svg:y2="22.354cm">
              <svg:desc>N 8362</svg:desc>
              <text:p/>
            </draw:line>
          </draw:g>
          <draw:g draw:name="N 8602 [Sa]">
            <draw:line draw:name="N 8602 [Sa]" draw:style-name="gr28" draw:text-style-name="P5" draw:layer="layout" svg:x1="6.3cm" svg:y1="11.653cm" svg:x2="6.3cm" svg:y2="11.853cm">
              <svg:desc>N 8602 [Sa]</svg:desc>
              <text:p/>
            </draw:line>
            <draw:frame draw:name="N 8602 [Sa]" draw:style-name="gr12" draw:text-style-name="P10" draw:layer="layout" svg:width="1.044cm" svg:height="1.187cm" svg:x="5.828cm" svg:y="11.703cm">
              <draw:text-box>
                <text:p text:style-name="P9"><text:s text:c="4"/>46</text:p>
              </draw:text-box>
            </draw:frame>
            <draw:frame draw:name="N 8602 [Sa]" draw:style-name="gr11" draw:text-style-name="P10" draw:layer="layout" svg:width="1.179cm" svg:height="1.187cm" svg:x="8.261cm" svg:y="11.577cm">
              <draw:text-box>
                <text:p text:style-name="P9">54 <text:s text:c="5"/></text:p>
              </draw:text-box>
            </draw:frame>
            <draw:line draw:name="N 8602 [Sa]" draw:style-name="gr29" draw:text-style-name="P8" draw:layer="layout" svg:x1="6.3cm" svg:y1="11.753cm" svg:x2="8.8cm" svg:y2="12.027cm">
              <svg:desc>N 8602 [Sa]</svg:desc>
              <text:p text:style-name="P11"><text:s text:c="3"/>N 8602 [Sa]</text:p>
              <text:p text:style-name="P11"><text:span text:style-name="T1"/></text:p>
            </draw:line>
            <draw:line draw:name="N 8602 [Sa]" draw:style-name="gr28" draw:text-style-name="P5" draw:layer="layout" svg:x1="8.8cm" svg:y1="11.927cm" svg:x2="8.8cm" svg:y2="12.127cm">
              <svg:desc>N 8602 [Sa]</svg:desc>
              <text:p/>
            </draw:line>
            <draw:polygon draw:name="N 8602 [Sa]" draw:style-name="gr28" draw:text-style-name="P5" draw:layer="layout" svg:width="0cm" svg:height="0cm" svg:x="8.8cm" svg:y="12.027cm" svg:viewBox="0 0 0 0" draw:points="0,0">
              <svg:desc>N 8602 [Sa]</svg:desc>
              <text:p/>
            </draw:polygon>
            <draw:line draw:name="N 8602 [Sa]" draw:style-name="gr28" draw:text-style-name="P5" draw:layer="layout" svg:x1="8.8cm" svg:y1="11.927cm" svg:x2="8.8cm" svg:y2="12.127cm">
              <svg:desc>N 8602 [Sa]</svg:desc>
              <text:p/>
            </draw:line>
          </draw:g>
          <draw:g draw:name="N 8916">
            <draw:line draw:name="N 8916" draw:style-name="gr28" draw:text-style-name="P5" draw:layer="layout" svg:x1="16.9cm" svg:y1="4cm" svg:x2="16.9cm" svg:y2="5.475cm">
              <svg:desc>N 8916</svg:desc>
              <text:p/>
            </draw:line>
            <draw:frame draw:name="N 8916" draw:style-name="gr12" draw:text-style-name="P10" draw:layer="layout" svg:width="1.044cm" svg:height="1.187cm" svg:x="16.428cm" svg:y="5.425cm">
              <draw:text-box>
                <text:p text:style-name="P9"><text:s text:c="4"/>43</text:p>
              </draw:text-box>
            </draw:frame>
            <draw:frame draw:name="N 8916" draw:style-name="gr11" draw:text-style-name="P10" draw:layer="layout" svg:width="1.179cm" svg:height="1.187cm" svg:x="18.561cm" svg:y="5.231cm">
              <draw:text-box>
                <text:p text:style-name="P9">49 <text:s text:c="5"/></text:p>
              </draw:text-box>
            </draw:frame>
            <draw:line draw:name="N 8916" draw:style-name="gr29" draw:text-style-name="P8" draw:layer="layout" svg:x1="16.9cm" svg:y1="5.475cm" svg:x2="19.1cm" svg:y2="5.681cm">
              <svg:desc>N 8916</svg:desc>
              <text:p text:style-name="P11"><text:s text:c="3"/>N 8916</text:p>
              <text:p text:style-name="P11"><text:span text:style-name="T1"/></text:p>
            </draw:line>
            <draw:line draw:name="N 8916" draw:style-name="gr28" draw:text-style-name="P5" draw:layer="layout" svg:x1="19.1cm" svg:y1="5.581cm" svg:x2="19.1cm" svg:y2="5.781cm">
              <svg:desc>N 8916</svg:desc>
              <text:p/>
            </draw:line>
          </draw:g>
          <draw:g draw:name="P 4162">
            <draw:line draw:name="P 4162" draw:style-name="gr22" draw:text-style-name="P5" draw:layer="layout" svg:x1="3.4cm" svg:y1="7.331cm" svg:x2="3.4cm" svg:y2="7.531cm">
              <svg:desc>P 4162</svg:desc>
              <text:p/>
            </draw:line>
            <draw:frame draw:name="P 4162" draw:style-name="gr12" draw:text-style-name="P10" draw:layer="layout" svg:width="1.044cm" svg:height="1.187cm" svg:x="2.928cm" svg:y="7.381cm">
              <draw:text-box>
                <text:p text:style-name="P9"><text:s text:c="4"/>40</text:p>
              </draw:text-box>
            </draw:frame>
            <draw:frame draw:name="P 4162" draw:style-name="gr11" draw:text-style-name="P10" draw:layer="layout" svg:width="1.179cm" svg:height="1.187cm" svg:x="3.261cm" svg:y="7.152cm">
              <draw:text-box>
                <text:p text:style-name="P9">45 <text:s text:c="5"/></text:p>
              </draw:text-box>
            </draw:frame>
            <draw:line draw:name="P 4162" draw:style-name="gr23" draw:text-style-name="P8" draw:layer="layout" svg:x1="3.4cm" svg:y1="7.431cm" svg:x2="3.8cm" svg:y2="7.602cm">
              <svg:desc>P 4162</svg:desc>
              <text:p text:style-name="P11"><text:s text:c="3"/>P 4162</text:p>
              <text:p text:style-name="P11"><text:span text:style-name="T1"/></text:p>
            </draw:line>
            <draw:line draw:name="P 4162" draw:style-name="gr22" draw:text-style-name="P5" draw:layer="layout" svg:x1="3.8cm" svg:y1="7.602cm" svg:x2="3.8cm" svg:y2="7.98cm">
              <svg:desc>P 4162</svg:desc>
              <text:p/>
            </draw:line>
            <draw:frame draw:name="P 4162" draw:style-name="gr12" draw:text-style-name="P10" draw:layer="layout" svg:width="1.044cm" svg:height="1.187cm" svg:x="3.328cm" svg:y="7.93cm">
              <draw:text-box>
                <text:p text:style-name="P9"><text:s text:c="4"/>56</text:p>
              </draw:text-box>
            </draw:frame>
            <draw:frame draw:name="P 4162" draw:style-name="gr11" draw:text-style-name="P10" draw:layer="layout" svg:width="1.179cm" svg:height="1.187cm" svg:x="5.761cm" svg:y="7.736cm">
              <draw:text-box>
                <text:p text:style-name="P9">02 <text:s text:c="5"/></text:p>
              </draw:text-box>
            </draw:frame>
            <draw:line draw:name="P 4162" draw:style-name="gr23" draw:text-style-name="P8" draw:layer="layout" svg:x1="3.8cm" svg:y1="7.98cm" svg:x2="6.3cm" svg:y2="8.186cm">
              <svg:desc>P 4162</svg:desc>
              <text:p text:style-name="P11"><text:s text:c="3"/>P 4162</text:p>
              <text:p text:style-name="P11"><text:span text:style-name="T1"/></text:p>
            </draw:line>
            <draw:line draw:name="P 4162" draw:style-name="gr22" draw:text-style-name="P5" draw:layer="layout" svg:x1="6.3cm" svg:y1="8.086cm" svg:x2="6.3cm" svg:y2="8.286cm">
              <svg:desc>P 4162</svg:desc>
              <text:p/>
            </draw:line>
            <draw:frame draw:name="P 4162" draw:style-name="gr11" draw:text-style-name="P10" draw:layer="layout" svg:width="1.179cm" svg:height="1.187cm" svg:x="8.561cm" svg:y="7.907cm">
              <draw:text-box>
                <text:p text:style-name="P9">07 <text:s text:c="5"/></text:p>
              </draw:text-box>
            </draw:frame>
            <draw:line draw:name="P 4162" draw:style-name="gr23" draw:text-style-name="P8" draw:layer="layout" svg:x1="6.3cm" svg:y1="8.186cm" svg:x2="9.1cm" svg:y2="8.357cm">
              <svg:desc>P 4162</svg:desc>
              <text:p text:style-name="P11"><text:s text:c="3"/>P 4162</text:p>
              <text:p text:style-name="P11"><text:span text:style-name="T1"/></text:p>
            </draw:line>
            <draw:line draw:name="P 4162" draw:style-name="gr22" draw:text-style-name="P5" draw:layer="layout" svg:x1="9.1cm" svg:y1="8.357cm" svg:x2="9.1cm" svg:y2="8.94cm">
              <svg:desc>P 4162</svg:desc>
              <text:p/>
            </draw:line>
          </draw:g>
          <draw:g draw:name="P 4163">
            <draw:line draw:name="P 4163" draw:style-name="gr22" draw:text-style-name="P5" draw:layer="layout" svg:x1="9.4cm" svg:y1="7.225cm" svg:x2="9.4cm" svg:y2="7.431cm">
              <svg:desc>P 4163</svg:desc>
              <text:p/>
            </draw:line>
            <draw:frame draw:name="P 4163" draw:style-name="gr11" draw:text-style-name="P10" draw:layer="layout" svg:width="1.179cm" svg:height="1.187cm" svg:x="8.861cm" svg:y="7.381cm">
              <draw:text-box>
                <text:p text:style-name="P9">40 <text:s text:c="5"/></text:p>
              </draw:text-box>
            </draw:frame>
            <draw:frame draw:name="P 4163" draw:style-name="gr12" draw:text-style-name="P10" draw:layer="layout" svg:width="1.044cm" svg:height="1.187cm" svg:x="6.128cm" svg:y="7.152cm">
              <draw:text-box>
                <text:p text:style-name="P9"><text:s text:c="4"/>45</text:p>
              </draw:text-box>
            </draw:frame>
            <draw:line draw:name="P 4163" draw:style-name="gr23" draw:text-style-name="P8" draw:layer="layout" svg:x1="6.6cm" svg:y1="7.602cm" svg:x2="9.4cm" svg:y2="7.431cm">
              <svg:desc>P 4163</svg:desc>
              <text:p text:style-name="P11">P 4163 <text:s text:c="2"/></text:p>
              <text:p text:style-name="P11"><text:span text:style-name="T1"/></text:p>
            </draw:line>
            <draw:line draw:name="P 4163" draw:style-name="gr22" draw:text-style-name="P5" draw:layer="layout" svg:x1="6.6cm" svg:y1="7.502cm" svg:x2="6.6cm" svg:y2="7.702cm">
              <svg:desc>P 4163</svg:desc>
              <text:p/>
            </draw:line>
            <draw:frame draw:name="P 4163" draw:style-name="gr12" draw:text-style-name="P10" draw:layer="layout" svg:width="1.044cm" svg:height="1.187cm" svg:x="3.628cm" svg:y="7.358cm">
              <draw:text-box>
                <text:p text:style-name="P9"><text:s text:c="4"/>51</text:p>
              </draw:text-box>
            </draw:frame>
            <draw:line draw:name="P 4163" draw:style-name="gr23" draw:text-style-name="P8" draw:layer="layout" svg:x1="4.1cm" svg:y1="7.808cm" svg:x2="6.6cm" svg:y2="7.602cm">
              <svg:desc>P 4163</svg:desc>
              <text:p text:style-name="P11">P 4163 <text:s text:c="2"/></text:p>
              <text:p text:style-name="P11"><text:span text:style-name="T1"/></text:p>
            </draw:line>
            <draw:line draw:name="P 4163" draw:style-name="gr22" draw:text-style-name="P5" draw:layer="layout" svg:x1="4.1cm" svg:y1="7.808cm" svg:x2="4.1cm" svg:y2="7.945cm">
              <svg:desc>P 4163</svg:desc>
              <text:p/>
            </draw:line>
            <draw:frame draw:name="P 4163" draw:style-name="gr11" draw:text-style-name="P10" draw:layer="layout" svg:width="1.179cm" svg:height="1.187cm" svg:x="3.561cm" svg:y="7.895cm">
              <draw:text-box>
                <text:p text:style-name="P9">55 <text:s text:c="5"/></text:p>
              </draw:text-box>
            </draw:frame>
            <draw:frame draw:name="P 4163" draw:style-name="gr12" draw:text-style-name="P10" draw:layer="layout" svg:width="1.044cm" svg:height="1.187cm" svg:x="2.928cm" svg:y="7.667cm">
              <draw:text-box>
                <text:p text:style-name="P9"><text:s text:c="4"/>00</text:p>
              </draw:text-box>
            </draw:frame>
            <draw:line draw:name="P 4163" draw:style-name="gr23" draw:text-style-name="P8" draw:layer="layout" svg:x1="3.4cm" svg:y1="8.117cm" svg:x2="4.1cm" svg:y2="7.945cm">
              <svg:desc>P 4163</svg:desc>
              <text:p text:style-name="P11">P 4163 <text:s text:c="2"/></text:p>
              <text:p text:style-name="P11"><text:span text:style-name="T1"/></text:p>
            </draw:line>
            <draw:line draw:name="P 4163" draw:style-name="gr22" draw:text-style-name="P5" draw:layer="layout" svg:x1="3.4cm" svg:y1="8.017cm" svg:x2="3.4cm" svg:y2="8.217cm">
              <svg:desc>P 4163</svg:desc>
              <text:p/>
            </draw:line>
          </draw:g>
          <draw:g draw:name="P 4164">
            <draw:line draw:name="P 4164" draw:style-name="gr22" draw:text-style-name="P5" draw:layer="layout" svg:x1="3.4cm" svg:y1="22.425cm" svg:x2="3.4cm" svg:y2="22.625cm">
              <svg:desc>P 4164</svg:desc>
              <text:p/>
            </draw:line>
            <draw:frame draw:name="P 4164" draw:style-name="gr12" draw:text-style-name="P10" draw:layer="layout" svg:width="1.044cm" svg:height="1.187cm" svg:x="2.928cm" svg:y="22.475cm">
              <draw:text-box>
                <text:p text:style-name="P9"><text:s text:c="4"/>00</text:p>
              </draw:text-box>
            </draw:frame>
            <draw:frame draw:name="P 4164" draw:style-name="gr11" draw:text-style-name="P10" draw:layer="layout" svg:width="1.179cm" svg:height="1.187cm" svg:x="3.261cm" svg:y="22.247cm">
              <draw:text-box>
                <text:p text:style-name="P9">05 <text:s text:c="5"/></text:p>
              </draw:text-box>
            </draw:frame>
            <draw:line draw:name="P 4164" draw:style-name="gr23" draw:text-style-name="P8" draw:layer="layout" svg:x1="3.4cm" svg:y1="22.525cm" svg:x2="3.8cm" svg:y2="22.697cm">
              <svg:desc>P 4164</svg:desc>
              <text:p text:style-name="P11"><text:s text:c="3"/>P 4164</text:p>
              <text:p text:style-name="P11"><text:span text:style-name="T1"/></text:p>
            </draw:line>
            <draw:line draw:name="P 4164" draw:style-name="gr22" draw:text-style-name="P5" draw:layer="layout" svg:x1="3.8cm" svg:y1="22.697cm" svg:x2="3.8cm" svg:y2="22.834cm">
              <svg:desc>P 4164</svg:desc>
              <text:p/>
            </draw:line>
            <draw:frame draw:name="P 4164" draw:style-name="gr12" draw:text-style-name="P10" draw:layer="layout" svg:width="1.044cm" svg:height="1.187cm" svg:x="3.328cm" svg:y="22.784cm">
              <draw:text-box>
                <text:p text:style-name="P9"><text:s text:c="4"/>09</text:p>
              </draw:text-box>
            </draw:frame>
            <draw:frame draw:name="P 4164" draw:style-name="gr11" draw:text-style-name="P10" draw:layer="layout" svg:width="1.179cm" svg:height="1.187cm" svg:x="5.761cm" svg:y="22.59cm">
              <draw:text-box>
                <text:p text:style-name="P9">15 <text:s text:c="5"/></text:p>
              </draw:text-box>
            </draw:frame>
            <draw:line draw:name="P 4164" draw:style-name="gr23" draw:text-style-name="P8" draw:layer="layout" svg:x1="3.8cm" svg:y1="22.834cm" svg:x2="6.3cm" svg:y2="23.04cm">
              <svg:desc>P 4164</svg:desc>
              <text:p text:style-name="P11"><text:s text:c="3"/>P 4164</text:p>
              <text:p text:style-name="P11"><text:span text:style-name="T1"/></text:p>
            </draw:line>
            <draw:line draw:name="P 4164" draw:style-name="gr22" draw:text-style-name="P5" draw:layer="layout" svg:x1="6.3cm" svg:y1="22.94cm" svg:x2="6.3cm" svg:y2="23.14cm">
              <svg:desc>P 4164</svg:desc>
              <text:p/>
            </draw:line>
            <draw:frame draw:name="P 4164" draw:style-name="gr11" draw:text-style-name="P10" draw:layer="layout" svg:width="1.179cm" svg:height="1.187cm" svg:x="8.561cm" svg:y="22.761cm">
              <draw:text-box>
                <text:p text:style-name="P9">20 <text:s text:c="5"/></text:p>
              </draw:text-box>
            </draw:frame>
            <draw:line draw:name="P 4164" draw:style-name="gr23" draw:text-style-name="P8" draw:layer="layout" svg:x1="6.3cm" svg:y1="23.04cm" svg:x2="9.1cm" svg:y2="23.211cm">
              <svg:desc>P 4164</svg:desc>
              <text:p text:style-name="P11"><text:s text:c="3"/>P 4164</text:p>
              <text:p text:style-name="P11"><text:span text:style-name="T1"/></text:p>
            </draw:line>
            <draw:line draw:name="P 4164" draw:style-name="gr22" draw:text-style-name="P5" draw:layer="layout" svg:x1="9.1cm" svg:y1="23.211cm" svg:x2="9.1cm" svg:y2="23.348cm">
              <svg:desc>P 4164</svg:desc>
              <text:p/>
            </draw:line>
          </draw:g>
          <draw:g draw:name="P 4165">
            <draw:line draw:name="P 4165" draw:style-name="gr22" draw:text-style-name="P5" draw:layer="layout" svg:x1="9.4cm" svg:y1="23.108cm" svg:x2="9.4cm" svg:y2="23.245cm">
              <svg:desc>P 4165</svg:desc>
              <text:p/>
            </draw:line>
            <draw:frame draw:name="P 4165" draw:style-name="gr11" draw:text-style-name="P10" draw:layer="layout" svg:width="1.179cm" svg:height="1.187cm" svg:x="8.861cm" svg:y="23.195cm">
              <draw:text-box>
                <text:p text:style-name="P9">21 <text:s text:c="5"/></text:p>
              </draw:text-box>
            </draw:frame>
            <draw:frame draw:name="P 4165" draw:style-name="gr12" draw:text-style-name="P10" draw:layer="layout" svg:width="1.044cm" svg:height="1.187cm" svg:x="6.128cm" svg:y="22.967cm">
              <draw:text-box>
                <text:p text:style-name="P9"><text:s text:c="4"/>26</text:p>
              </draw:text-box>
            </draw:frame>
            <draw:line draw:name="P 4165" draw:style-name="gr23" draw:text-style-name="P8" draw:layer="layout" svg:x1="6.6cm" svg:y1="23.417cm" svg:x2="9.4cm" svg:y2="23.245cm">
              <svg:desc>P 4165</svg:desc>
              <text:p text:style-name="P11">P 4165 <text:s text:c="2"/></text:p>
              <text:p text:style-name="P11"><text:span text:style-name="T1"/></text:p>
            </draw:line>
            <draw:line draw:name="P 4165" draw:style-name="gr22" draw:text-style-name="P5" draw:layer="layout" svg:x1="6.6cm" svg:y1="23.317cm" svg:x2="6.6cm" svg:y2="23.517cm">
              <svg:desc>P 4165</svg:desc>
              <text:p/>
            </draw:line>
            <draw:frame draw:name="P 4165" draw:style-name="gr12" draw:text-style-name="P10" draw:layer="layout" svg:width="1.044cm" svg:height="1.187cm" svg:x="3.328cm" svg:y="23.173cm">
              <draw:text-box>
                <text:p text:style-name="P9"><text:s text:c="4"/>32</text:p>
              </draw:text-box>
            </draw:frame>
            <draw:line draw:name="P 4165" draw:style-name="gr23" draw:text-style-name="P8" draw:layer="layout" svg:x1="3.8cm" svg:y1="23.623cm" svg:x2="6.6cm" svg:y2="23.417cm">
              <svg:desc>P 4165</svg:desc>
              <text:p text:style-name="P11">P 4165 <text:s text:c="2"/></text:p>
              <text:p text:style-name="P11"><text:span text:style-name="T1"/></text:p>
            </draw:line>
            <draw:line draw:name="P 4165" draw:style-name="gr22" draw:text-style-name="P5" draw:layer="layout" svg:x1="3.8cm" svg:y1="23.623cm" svg:x2="3.8cm" svg:y2="24.103cm">
              <svg:desc>P 4165</svg:desc>
              <text:p/>
            </draw:line>
            <draw:frame draw:name="P 4165" draw:style-name="gr11" draw:text-style-name="P10" draw:layer="layout" svg:width="1.179cm" svg:height="1.187cm" svg:x="3.261cm" svg:y="24.053cm">
              <draw:text-box>
                <text:p text:style-name="P9">46 <text:s text:c="5"/></text:p>
              </draw:text-box>
            </draw:frame>
            <draw:frame draw:name="P 4165" draw:style-name="gr12" draw:text-style-name="P10" draw:layer="layout" svg:width="1.044cm" svg:height="1.187cm" svg:x="2.928cm" svg:y="23.824cm">
              <draw:text-box>
                <text:p text:style-name="P9"><text:s text:c="4"/>51</text:p>
              </draw:text-box>
            </draw:frame>
            <draw:line draw:name="P 4165" draw:style-name="gr23" draw:text-style-name="P8" draw:layer="layout" svg:x1="3.4cm" svg:y1="24.274cm" svg:x2="3.8cm" svg:y2="24.103cm">
              <svg:desc>P 4165</svg:desc>
              <text:p text:style-name="P11">P 4165 <text:s text:c="2"/></text:p>
              <text:p text:style-name="P11"><text:span text:style-name="T1"/></text:p>
            </draw:line>
            <draw:line draw:name="P 4165" draw:style-name="gr22" draw:text-style-name="P5" draw:layer="layout" svg:x1="3.4cm" svg:y1="24.174cm" svg:x2="3.4cm" svg:y2="24.374cm">
              <svg:desc>P 4165</svg:desc>
              <text:p/>
            </draw:line>
          </draw:g>
          <draw:g draw:name="P 4166">
            <draw:line draw:name="P 4166" draw:style-name="gr22" draw:text-style-name="P5" draw:layer="layout" svg:x1="3.4cm" svg:y1="24.758cm" svg:x2="3.4cm" svg:y2="24.958cm">
              <svg:desc>P 4166</svg:desc>
              <text:p/>
            </draw:line>
            <draw:frame draw:name="P 4166" draw:style-name="gr12" draw:text-style-name="P10" draw:layer="layout" svg:width="1.044cm" svg:height="1.187cm" svg:x="2.928cm" svg:y="24.808cm">
              <draw:text-box>
                <text:p text:style-name="P9"><text:s text:c="4"/>08</text:p>
              </draw:text-box>
            </draw:frame>
            <draw:frame draw:name="P 4166" draw:style-name="gr11" draw:text-style-name="P10" draw:layer="layout" svg:width="1.179cm" svg:height="1.187cm" svg:x="3.561cm" svg:y="24.579cm">
              <draw:text-box>
                <text:p text:style-name="P9">13 <text:s text:c="5"/></text:p>
              </draw:text-box>
            </draw:frame>
            <draw:line draw:name="P 4166" draw:style-name="gr23" draw:text-style-name="P8" draw:layer="layout" svg:x1="3.4cm" svg:y1="24.858cm" svg:x2="4.1cm" svg:y2="25.029cm">
              <svg:desc>P 4166</svg:desc>
              <text:p text:style-name="P11"><text:s text:c="3"/>P 4166</text:p>
              <text:p text:style-name="P11"><text:span text:style-name="T1"/></text:p>
            </draw:line>
            <draw:line draw:name="P 4166" draw:style-name="gr22" draw:text-style-name="P5" draw:layer="layout" svg:x1="4.1cm" svg:y1="25.029cm" svg:x2="4.1cm" svg:y2="25.166cm">
              <svg:desc>P 4166</svg:desc>
              <text:p/>
            </draw:line>
            <draw:frame draw:name="P 4166" draw:style-name="gr12" draw:text-style-name="P10" draw:layer="layout" svg:width="1.044cm" svg:height="1.187cm" svg:x="3.628cm" svg:y="25.116cm">
              <draw:text-box>
                <text:p text:style-name="P9"><text:s text:c="4"/>17</text:p>
              </draw:text-box>
            </draw:frame>
            <draw:frame draw:name="P 4166" draw:style-name="gr11" draw:text-style-name="P10" draw:layer="layout" svg:width="1.179cm" svg:height="1.187cm" svg:x="5.761cm" svg:y="24.922cm">
              <draw:text-box>
                <text:p text:style-name="P9">23 <text:s text:c="5"/></text:p>
              </draw:text-box>
            </draw:frame>
            <draw:line draw:name="P 4166" draw:style-name="gr23" draw:text-style-name="P8" draw:layer="layout" svg:x1="4.1cm" svg:y1="25.166cm" svg:x2="6.3cm" svg:y2="25.372cm">
              <svg:desc>P 4166</svg:desc>
              <text:p text:style-name="P11"><text:s text:c="3"/>P 4166</text:p>
              <text:p text:style-name="P11"><text:span text:style-name="T1"/></text:p>
            </draw:line>
            <draw:line draw:name="P 4166" draw:style-name="gr22" draw:text-style-name="P5" draw:layer="layout" svg:x1="6.3cm" svg:y1="25.272cm" svg:x2="6.3cm" svg:y2="25.472cm">
              <svg:desc>P 4166</svg:desc>
              <text:p/>
            </draw:line>
            <draw:frame draw:name="P 4166" draw:style-name="gr11" draw:text-style-name="P10" draw:layer="layout" svg:width="1.179cm" svg:height="1.187cm" svg:x="8.561cm" svg:y="25.094cm">
              <draw:text-box>
                <text:p text:style-name="P9">28 <text:s text:c="5"/></text:p>
              </draw:text-box>
            </draw:frame>
            <draw:line draw:name="P 4166" draw:style-name="gr23" draw:text-style-name="P8" draw:layer="layout" svg:x1="6.3cm" svg:y1="25.372cm" svg:x2="9.1cm" svg:y2="25.544cm">
              <svg:desc>P 4166</svg:desc>
              <text:p text:style-name="P11"><text:s text:c="3"/>P 4166</text:p>
              <text:p text:style-name="P11"><text:span text:style-name="T1"/></text:p>
            </draw:line>
            <draw:line draw:name="P 4166" draw:style-name="gr22" draw:text-style-name="P5" draw:layer="layout" svg:x1="9.1cm" svg:y1="25.544cm" svg:x2="9.1cm" svg:y2="25.681cm">
              <svg:desc>P 4166</svg:desc>
              <text:p/>
            </draw:line>
          </draw:g>
          <draw:g draw:name="P 4167">
            <draw:line draw:name="P 4167" draw:style-name="gr22" draw:text-style-name="P5" draw:layer="layout" svg:x1="9.4cm" svg:y1="25.166cm" svg:x2="9.4cm" svg:y2="25.407cm">
              <svg:desc>P 4167</svg:desc>
              <text:p/>
            </draw:line>
            <draw:frame draw:name="P 4167" draw:style-name="gr11" draw:text-style-name="P10" draw:layer="layout" svg:width="1.179cm" svg:height="1.187cm" svg:x="8.861cm" svg:y="25.357cm">
              <draw:text-box>
                <text:p text:style-name="P9">24 <text:s text:c="5"/></text:p>
              </draw:text-box>
            </draw:frame>
            <draw:frame draw:name="P 4167" draw:style-name="gr12" draw:text-style-name="P10" draw:layer="layout" svg:width="1.044cm" svg:height="1.187cm" svg:x="6.128cm" svg:y="25.128cm">
              <draw:text-box>
                <text:p text:style-name="P9"><text:s text:c="4"/>29</text:p>
              </draw:text-box>
            </draw:frame>
            <draw:line draw:name="P 4167" draw:style-name="gr23" draw:text-style-name="P8" draw:layer="layout" svg:x1="6.6cm" svg:y1="25.578cm" svg:x2="9.4cm" svg:y2="25.407cm">
              <svg:desc>P 4167</svg:desc>
              <text:p text:style-name="P11">P 4167 <text:s text:c="2"/></text:p>
              <text:p text:style-name="P11"><text:span text:style-name="T1"/></text:p>
            </draw:line>
            <draw:line draw:name="P 4167" draw:style-name="gr22" draw:text-style-name="P5" draw:layer="layout" svg:x1="6.6cm" svg:y1="25.478cm" svg:x2="6.6cm" svg:y2="25.678cm">
              <svg:desc>P 4167</svg:desc>
              <text:p/>
            </draw:line>
            <draw:frame draw:name="P 4167" draw:style-name="gr12" draw:text-style-name="P10" draw:layer="layout" svg:width="1.044cm" svg:height="1.187cm" svg:x="3.628cm" svg:y="25.334cm">
              <draw:text-box>
                <text:p text:style-name="P9"><text:s text:c="4"/>35</text:p>
              </draw:text-box>
            </draw:frame>
            <draw:line draw:name="P 4167" draw:style-name="gr23" draw:text-style-name="P8" draw:layer="layout" svg:x1="4.1cm" svg:y1="25.784cm" svg:x2="6.6cm" svg:y2="25.578cm">
              <svg:desc>P 4167</svg:desc>
              <text:p text:style-name="P11">P 4167 <text:s text:c="2"/></text:p>
              <text:p text:style-name="P11"><text:span text:style-name="T1"/></text:p>
            </draw:line>
            <draw:line draw:name="P 4167" draw:style-name="gr22" draw:text-style-name="P5" draw:layer="layout" svg:x1="4.1cm" svg:y1="25.784cm" svg:x2="4.1cm" svg:y2="25.921cm">
              <svg:desc>P 4167</svg:desc>
              <text:p/>
            </draw:line>
            <draw:frame draw:name="P 4167" draw:style-name="gr11" draw:text-style-name="P10" draw:layer="layout" svg:width="1.179cm" svg:height="1.187cm" svg:x="3.561cm" svg:y="25.871cm">
              <draw:text-box>
                <text:p text:style-name="P9">39 <text:s text:c="5"/></text:p>
              </draw:text-box>
            </draw:frame>
            <draw:frame draw:name="P 4167" draw:style-name="gr12" draw:text-style-name="P10" draw:layer="layout" svg:width="1.044cm" svg:height="1.187cm" svg:x="2.928cm" svg:y="25.643cm">
              <draw:text-box>
                <text:p text:style-name="P9"><text:s text:c="4"/>44</text:p>
              </draw:text-box>
            </draw:frame>
            <draw:line draw:name="P 4167" draw:style-name="gr23" draw:text-style-name="P8" draw:layer="layout" svg:x1="3.4cm" svg:y1="26.093cm" svg:x2="4.1cm" svg:y2="25.921cm">
              <svg:desc>P 4167</svg:desc>
              <text:p text:style-name="P11">P 4167 <text:s text:c="2"/></text:p>
              <text:p text:style-name="P11"><text:span text:style-name="T1"/></text:p>
            </draw:line>
            <draw:line draw:name="P 4167" draw:style-name="gr22" draw:text-style-name="P5" draw:layer="layout" svg:x1="3.4cm" svg:y1="25.993cm" svg:x2="3.4cm" svg:y2="26.193cm">
              <svg:desc>P 4167</svg:desc>
              <text:p/>
            </draw:line>
          </draw:g>
          <draw:g draw:name="P 4432 [Sa]">
            <draw:line draw:name="P 4432 [Sa]" draw:style-name="gr22" draw:text-style-name="P5" draw:layer="layout" svg:x1="6.6cm" svg:y1="3.9cm" svg:x2="6.6cm" svg:y2="4.1cm">
              <svg:desc>P 4432 [Sa]</svg:desc>
              <text:p/>
            </draw:line>
            <draw:frame draw:name="P 4432 [Sa]" draw:style-name="gr12" draw:text-style-name="P10" draw:layer="layout" svg:width="1.044cm" svg:height="1.187cm" svg:x="6.128cm" svg:y="3.95cm">
              <draw:text-box>
                <text:p text:style-name="P9"><text:s text:c="4"/>00</text:p>
              </draw:text-box>
            </draw:frame>
            <draw:frame draw:name="P 4432 [Sa]" draw:style-name="gr11" draw:text-style-name="P10" draw:layer="layout" svg:width="1.179cm" svg:height="1.187cm" svg:x="8.561cm" svg:y="3.722cm">
              <draw:text-box>
                <text:p text:style-name="P9">05 <text:s text:c="5"/></text:p>
              </draw:text-box>
            </draw:frame>
            <draw:line draw:name="P 4432 [Sa]" draw:style-name="gr23" draw:text-style-name="P8" draw:layer="layout" svg:x1="6.6cm" svg:y1="4cm" svg:x2="9.1cm" svg:y2="4.172cm">
              <svg:desc>P 4432 [Sa]</svg:desc>
              <text:p text:style-name="P11"><text:s text:c="3"/>P 4432 [Sa]</text:p>
              <text:p text:style-name="P11"><text:span text:style-name="T1"/></text:p>
            </draw:line>
            <draw:line draw:name="P 4432 [Sa]" draw:style-name="gr22" draw:text-style-name="P5" draw:layer="layout" svg:x1="9.1cm" svg:y1="4.172cm" svg:x2="9.1cm" svg:y2="4.377cm">
              <svg:desc>P 4432 [Sa]</svg:desc>
              <text:p/>
            </draw:line>
            <draw:frame draw:name="P 4432 [Sa]" draw:style-name="gr30" draw:text-style-name="P10" draw:layer="layout" svg:width="1.027cm" svg:height="1.187cm" svg:x="8.637cm" svg:y="4.327cm">
              <draw:text-box>
                <text:p text:style-name="P9"><text:s text:c="4"/>11</text:p>
              </draw:text-box>
            </draw:frame>
            <draw:frame draw:name="P 4432 [Sa]" draw:style-name="gr11" draw:text-style-name="P10" draw:layer="layout" svg:width="1.179cm" svg:height="1.187cm" svg:x="11.061cm" svg:y="4.236cm">
              <draw:text-box>
                <text:p text:style-name="P9">20 <text:s text:c="5"/></text:p>
              </draw:text-box>
            </draw:frame>
            <draw:line draw:name="P 4432 [Sa]" draw:style-name="gr23" draw:text-style-name="P8" draw:layer="layout" svg:x1="9.1cm" svg:y1="4.377cm" svg:x2="11.6cm" svg:y2="4.686cm">
              <svg:desc>P 4432 [Sa]</svg:desc>
              <text:p text:style-name="P11"><text:s text:c="3"/>P 4432 [Sa]</text:p>
              <text:p text:style-name="P11"><text:span text:style-name="T1"/></text:p>
            </draw:line>
            <draw:line draw:name="P 4432 [Sa]" draw:style-name="gr22" draw:text-style-name="P5" draw:layer="layout" svg:x1="11.6cm" svg:y1="4.586cm" svg:x2="11.6cm" svg:y2="4.786cm">
              <svg:desc>P 4432 [Sa]</svg:desc>
              <text:p/>
            </draw:line>
          </draw:g>
          <draw:g draw:name="P 4433 [Sa]">
            <draw:line draw:name="P 4433 [Sa]" draw:style-name="gr22" draw:text-style-name="P5" draw:layer="layout" svg:x1="11.6cm" svg:y1="8.36cm" svg:x2="11.6cm" svg:y2="8.56cm">
              <svg:desc>P 4433 [Sa]</svg:desc>
              <text:p/>
            </draw:line>
            <draw:frame draw:name="P 4433 [Sa]" draw:style-name="gr11" draw:text-style-name="P10" draw:layer="layout" svg:width="1.179cm" svg:height="1.187cm" svg:x="11.061cm" svg:y="8.41cm">
              <draw:text-box>
                <text:p text:style-name="P9">10 <text:s text:c="5"/></text:p>
              </draw:text-box>
            </draw:frame>
            <draw:frame draw:name="P 4433 [Sa]" draw:style-name="gr12" draw:text-style-name="P10" draw:layer="layout" svg:width="1.044cm" svg:height="1.187cm" svg:x="8.928cm" svg:y="8.319cm">
              <draw:text-box>
                <text:p text:style-name="P9"><text:s text:c="4"/>19</text:p>
              </draw:text-box>
            </draw:frame>
            <draw:line draw:name="P 4433 [Sa]" draw:style-name="gr23" draw:text-style-name="P8" draw:layer="layout" svg:x1="9.4cm" svg:y1="8.769cm" svg:x2="11.6cm" svg:y2="8.46cm">
              <svg:desc>P 4433 [Sa]</svg:desc>
              <text:p text:style-name="P11">P 4433 [Sa] <text:s text:c="2"/></text:p>
              <text:p text:style-name="P11"><text:span text:style-name="T1"/></text:p>
            </draw:line>
            <draw:line draw:name="P 4433 [Sa]" draw:style-name="gr22" draw:text-style-name="P5" draw:layer="layout" svg:x1="9.4cm" svg:y1="8.769cm" svg:x2="9.4cm" svg:y2="8.906cm">
              <svg:desc>P 4433 [Sa]</svg:desc>
              <text:p/>
            </draw:line>
            <draw:frame draw:name="P 4433 [Sa]" draw:style-name="gr11" draw:text-style-name="P10" draw:layer="layout" svg:width="1.179cm" svg:height="1.187cm" svg:x="8.861cm" svg:y="8.856cm">
              <draw:text-box>
                <text:p text:style-name="P9">23 <text:s text:c="5"/></text:p>
              </draw:text-box>
            </draw:frame>
            <draw:frame draw:name="P 4433 [Sa]" draw:style-name="gr12" draw:text-style-name="P10" draw:layer="layout" svg:width="1.044cm" svg:height="1.187cm" svg:x="5.828cm" svg:y="8.627cm">
              <draw:text-box>
                <text:p text:style-name="P9"><text:s text:c="4"/>28</text:p>
              </draw:text-box>
            </draw:frame>
            <draw:line draw:name="P 4433 [Sa]" draw:style-name="gr23" draw:text-style-name="P8" draw:layer="layout" svg:x1="6.3cm" svg:y1="9.077cm" svg:x2="9.4cm" svg:y2="8.906cm">
              <svg:desc>P 4433 [Sa]</svg:desc>
              <text:p text:style-name="P11">P 4433 [Sa] <text:s text:c="2"/></text:p>
              <text:p text:style-name="P11"><text:span text:style-name="T1"/></text:p>
            </draw:line>
            <draw:line draw:name="P 4433 [Sa]" draw:style-name="gr22" draw:text-style-name="P5" draw:layer="layout" svg:x1="6.3cm" svg:y1="8.977cm" svg:x2="6.3cm" svg:y2="9.177cm">
              <svg:desc>P 4433 [Sa]</svg:desc>
              <text:p/>
            </draw:line>
          </draw:g>
          <draw:g draw:name="P 4434 [Sa]">
            <draw:line draw:name="P 4434 [Sa]" draw:style-name="gr22" draw:text-style-name="P5" draw:layer="layout" svg:x1="6.3cm" svg:y1="22.494cm" svg:x2="6.3cm" svg:y2="22.694cm">
              <svg:desc>P 4434 [Sa]</svg:desc>
              <text:p/>
            </draw:line>
            <draw:frame draw:name="P 4434 [Sa]" draw:style-name="gr12" draw:text-style-name="P10" draw:layer="layout" svg:width="1.044cm" svg:height="1.187cm" svg:x="5.828cm" svg:y="22.544cm">
              <draw:text-box>
                <text:p text:style-name="P9"><text:s text:c="4"/>02</text:p>
              </draw:text-box>
            </draw:frame>
            <draw:frame draw:name="P 4434 [Sa]" draw:style-name="gr11" draw:text-style-name="P10" draw:layer="layout" svg:width="1.179cm" svg:height="1.187cm" svg:x="8.261cm" svg:y="22.315cm">
              <draw:text-box>
                <text:p text:style-name="P9">07 <text:s text:c="5"/></text:p>
              </draw:text-box>
            </draw:frame>
            <draw:line draw:name="P 4434 [Sa]" draw:style-name="gr23" draw:text-style-name="P8" draw:layer="layout" svg:x1="6.3cm" svg:y1="22.594cm" svg:x2="8.8cm" svg:y2="22.765cm">
              <svg:desc>P 4434 [Sa]</svg:desc>
              <text:p text:style-name="P11"><text:s text:c="3"/>P 4434 [Sa]</text:p>
              <text:p text:style-name="P11"><text:span text:style-name="T1"/></text:p>
            </draw:line>
            <draw:line draw:name="P 4434 [Sa]" draw:style-name="gr22" draw:text-style-name="P5" draw:layer="layout" svg:x1="8.8cm" svg:y1="22.765cm" svg:x2="8.8cm" svg:y2="23.588cm">
              <svg:desc>P 4434 [Sa]</svg:desc>
              <text:p/>
            </draw:line>
            <draw:frame draw:name="P 4434 [Sa]" draw:style-name="gr12" draw:text-style-name="P10" draw:layer="layout" svg:width="1.044cm" svg:height="1.187cm" svg:x="8.328cm" svg:y="23.538cm">
              <draw:text-box>
                <text:p text:style-name="P9"><text:s text:c="4"/>31</text:p>
              </draw:text-box>
            </draw:frame>
            <draw:frame draw:name="P 4434 [Sa]" draw:style-name="gr11" draw:text-style-name="P10" draw:layer="layout" svg:width="1.179cm" svg:height="1.187cm" svg:x="11.061cm" svg:y="23.447cm">
              <draw:text-box>
                <text:p text:style-name="P9">40 <text:s text:c="5"/></text:p>
              </draw:text-box>
            </draw:frame>
            <draw:line draw:name="P 4434 [Sa]" draw:style-name="gr23" draw:text-style-name="P8" draw:layer="layout" svg:x1="8.8cm" svg:y1="23.588cm" svg:x2="11.6cm" svg:y2="23.897cm">
              <svg:desc>P 4434 [Sa]</svg:desc>
              <text:p text:style-name="P11"><text:s text:c="3"/>P 4434 [Sa]</text:p>
              <text:p text:style-name="P11"><text:span text:style-name="T1"/></text:p>
            </draw:line>
            <draw:line draw:name="P 4434 [Sa]" draw:style-name="gr22" draw:text-style-name="P5" draw:layer="layout" svg:x1="11.6cm" svg:y1="23.797cm" svg:x2="11.6cm" svg:y2="23.997cm">
              <svg:desc>P 4434 [Sa]</svg:desc>
              <text:p/>
            </draw:line>
          </draw:g>
          <draw:g draw:name="P 4435 [Sa]">
            <draw:line draw:name="P 4435 [Sa]" draw:style-name="gr22" draw:text-style-name="P5" draw:layer="layout" svg:x1="11.6cm" svg:y1="24.929cm" svg:x2="11.6cm" svg:y2="25.129cm">
              <svg:desc>P 4435 [Sa]</svg:desc>
              <text:p/>
            </draw:line>
            <draw:frame draw:name="P 4435 [Sa]" draw:style-name="gr11" draw:text-style-name="P10" draw:layer="layout" svg:width="1.179cm" svg:height="1.187cm" svg:x="11.061cm" svg:y="24.979cm">
              <draw:text-box>
                <text:p text:style-name="P9">13 <text:s text:c="5"/></text:p>
              </draw:text-box>
            </draw:frame>
            <draw:frame draw:name="P 4435 [Sa]" draw:style-name="gr12" draw:text-style-name="P10" draw:layer="layout" svg:width="1.044cm" svg:height="1.187cm" svg:x="8.328cm" svg:y="24.888cm">
              <draw:text-box>
                <text:p text:style-name="P9"><text:s text:c="4"/>22</text:p>
              </draw:text-box>
            </draw:frame>
            <draw:line draw:name="P 4435 [Sa]" draw:style-name="gr23" draw:text-style-name="P8" draw:layer="layout" svg:x1="8.8cm" svg:y1="25.338cm" svg:x2="11.6cm" svg:y2="25.029cm">
              <svg:desc>P 4435 [Sa]</svg:desc>
              <text:p text:style-name="P11">P 4435 [Sa] <text:s text:c="2"/></text:p>
              <text:p text:style-name="P11"><text:span text:style-name="T1"/></text:p>
            </draw:line>
            <draw:line draw:name="P 4435 [Sa]" draw:style-name="gr22" draw:text-style-name="P5" draw:layer="layout" svg:x1="8.8cm" svg:y1="25.338cm" svg:x2="8.8cm" svg:y2="25.715cm">
              <svg:desc>P 4435 [Sa]</svg:desc>
              <text:p/>
            </draw:line>
            <draw:frame draw:name="P 4435 [Sa]" draw:style-name="gr11" draw:text-style-name="P10" draw:layer="layout" svg:width="1.179cm" svg:height="1.187cm" svg:x="8.261cm" svg:y="25.665cm">
              <draw:text-box>
                <text:p text:style-name="P9">33 <text:s text:c="5"/></text:p>
              </draw:text-box>
            </draw:frame>
            <draw:frame draw:name="P 4435 [Sa]" draw:style-name="gr12" draw:text-style-name="P10" draw:layer="layout" svg:width="1.044cm" svg:height="1.187cm" svg:x="5.828cm" svg:y="25.437cm">
              <draw:text-box>
                <text:p text:style-name="P9"><text:s text:c="4"/>38</text:p>
              </draw:text-box>
            </draw:frame>
            <draw:line draw:name="P 4435 [Sa]" draw:style-name="gr23" draw:text-style-name="P8" draw:layer="layout" svg:x1="6.3cm" svg:y1="25.887cm" svg:x2="8.8cm" svg:y2="25.715cm">
              <svg:desc>P 4435 [Sa]</svg:desc>
              <text:p text:style-name="P11">P 4435 [Sa] <text:s text:c="2"/></text:p>
              <text:p text:style-name="P11"><text:span text:style-name="T1"/></text:p>
            </draw:line>
            <draw:line draw:name="P 4435 [Sa]" draw:style-name="gr22" draw:text-style-name="P5" draw:layer="layout" svg:x1="6.3cm" svg:y1="25.787cm" svg:x2="6.3cm" svg:y2="25.987cm">
              <svg:desc>P 4435 [Sa]</svg:desc>
              <text:p/>
            </draw:line>
          </draw:g>
          <draw:g draw:name="P 4436 [Mi,Sa]">
            <draw:line draw:name="P 4436 [Mi,Sa]" draw:style-name="gr22" draw:text-style-name="P5" draw:layer="layout" svg:x1="6.3cm" svg:y1="12.236cm" svg:x2="6.3cm" svg:y2="12.436cm">
              <svg:desc>P 4436 [Mi,Sa]</svg:desc>
              <text:p/>
            </draw:line>
            <draw:frame draw:name="P 4436 [Mi,Sa]" draw:style-name="gr12" draw:text-style-name="P10" draw:layer="layout" svg:width="1.044cm" svg:height="1.187cm" svg:x="5.828cm" svg:y="12.286cm">
              <draw:text-box>
                <text:p text:style-name="P9"><text:s text:c="4"/>03</text:p>
              </draw:text-box>
            </draw:frame>
            <draw:frame draw:name="P 4436 [Mi,Sa]" draw:style-name="gr11" draw:text-style-name="P10" draw:layer="layout" svg:width="1.179cm" svg:height="1.187cm" svg:x="8.561cm" svg:y="12.058cm">
              <draw:text-box>
                <text:p text:style-name="P9">08 <text:s text:c="5"/></text:p>
              </draw:text-box>
            </draw:frame>
            <draw:line draw:name="P 4436 [Mi,Sa]" draw:style-name="gr23" draw:text-style-name="P8" draw:layer="layout" svg:x1="6.3cm" svg:y1="12.336cm" svg:x2="9.1cm" svg:y2="12.508cm">
              <svg:desc>P 4436 [Mi,Sa]</svg:desc>
              <text:p text:style-name="P11"><text:s text:c="3"/>P 4436 [Mi,Sa]</text:p>
              <text:p text:style-name="P11"><text:span text:style-name="T1"/></text:p>
            </draw:line>
            <draw:line draw:name="P 4436 [Mi,Sa]" draw:style-name="gr22" draw:text-style-name="P5" draw:layer="layout" svg:x1="9.1cm" svg:y1="12.508cm" svg:x2="9.1cm" svg:y2="12.645cm">
              <svg:desc>P 4436 [Mi,Sa]</svg:desc>
              <text:p/>
            </draw:line>
            <draw:frame draw:name="P 4436 [Mi,Sa]" draw:style-name="gr12" draw:text-style-name="P10" draw:layer="layout" svg:width="1.044cm" svg:height="1.187cm" svg:x="8.628cm" svg:y="12.595cm">
              <draw:text-box>
                <text:p text:style-name="P9"><text:s text:c="4"/>12</text:p>
              </draw:text-box>
            </draw:frame>
            <draw:frame draw:name="P 4436 [Mi,Sa]" draw:style-name="gr11" draw:text-style-name="P10" draw:layer="layout" svg:width="1.179cm" svg:height="1.187cm" svg:x="11.061cm" svg:y="12.504cm">
              <draw:text-box>
                <text:p text:style-name="P9">21 <text:s text:c="5"/></text:p>
              </draw:text-box>
            </draw:frame>
            <draw:line draw:name="P 4436 [Mi,Sa]" draw:style-name="gr23" draw:text-style-name="P8" draw:layer="layout" svg:x1="9.1cm" svg:y1="12.645cm" svg:x2="11.6cm" svg:y2="12.954cm">
              <svg:desc>P 4436 [Mi,Sa]</svg:desc>
              <text:p text:style-name="P11"><text:s text:c="3"/>P 4436 [Mi,Sa]</text:p>
              <text:p text:style-name="P11"><text:span text:style-name="T1"/></text:p>
            </draw:line>
            <draw:line draw:name="P 4436 [Mi,Sa]" draw:style-name="gr22" draw:text-style-name="P5" draw:layer="layout" svg:x1="11.6cm" svg:y1="12.954cm" svg:x2="11.6cm" svg:y2="13.091cm">
              <svg:desc>P 4436 [Mi,Sa]</svg:desc>
              <text:p/>
            </draw:line>
            <draw:frame draw:name="P 4436 [Mi,Sa]" draw:style-name="gr12" draw:text-style-name="P10" draw:layer="layout" svg:width="1.044cm" svg:height="1.187cm" svg:x="11.128cm" svg:y="13.041cm">
              <draw:text-box>
                <text:p text:style-name="P9"><text:s text:c="4"/>25</text:p>
              </draw:text-box>
            </draw:frame>
            <draw:frame draw:name="P 4436 [Mi,Sa]" draw:style-name="gr11" draw:text-style-name="P10" draw:layer="layout" svg:width="1.179cm" svg:height="1.187cm" svg:x="13.261cm" svg:y="12.778cm">
              <draw:text-box>
                <text:p text:style-name="P9">29 <text:s text:c="5"/></text:p>
              </draw:text-box>
            </draw:frame>
            <draw:line draw:name="P 4436 [Mi,Sa]" draw:style-name="gr23" draw:text-style-name="P8" draw:layer="layout" svg:x1="11.6cm" svg:y1="13.091cm" svg:x2="13.8cm" svg:y2="13.228cm">
              <svg:desc>P 4436 [Mi,Sa]</svg:desc>
              <text:p text:style-name="P11"><text:s text:c="3"/>P 4436 [Mi,Sa]</text:p>
              <text:p text:style-name="P11"><text:span text:style-name="T1"/></text:p>
            </draw:line>
            <draw:line draw:name="P 4436 [Mi,Sa]" draw:style-name="gr22" draw:text-style-name="P5" draw:layer="layout" svg:x1="13.8cm" svg:y1="13.128cm" svg:x2="13.8cm" svg:y2="13.328cm">
              <svg:desc>P 4436 [Mi,Sa]</svg:desc>
              <text:p/>
            </draw:line>
            <draw:frame draw:name="P 4436 [Mi,Sa]" draw:style-name="gr11" draw:text-style-name="P10" draw:layer="layout" svg:width="1.179cm" svg:height="1.187cm" svg:x="16.061cm" svg:y="12.915cm">
              <draw:text-box>
                <text:p text:style-name="P9">33 <text:s text:c="5"/></text:p>
              </draw:text-box>
            </draw:frame>
            <draw:line draw:name="P 4436 [Mi,Sa]" draw:style-name="gr23" draw:text-style-name="P8" draw:layer="layout" svg:x1="13.8cm" svg:y1="13.228cm" svg:x2="16.6cm" svg:y2="13.365cm">
              <svg:desc>P 4436 [Mi,Sa]</svg:desc>
              <text:p text:style-name="P11"><text:s text:c="3"/>P 4436 [Mi,Sa]</text:p>
              <text:p text:style-name="P11"><text:span text:style-name="T1"/></text:p>
            </draw:line>
            <draw:line draw:name="P 4436 [Mi,Sa]" draw:style-name="gr22" draw:text-style-name="P5" draw:layer="layout" svg:x1="16.6cm" svg:y1="13.365cm" svg:x2="16.6cm" svg:y2="13.503cm">
              <svg:desc>P 4436 [Mi,Sa]</svg:desc>
              <text:p/>
            </draw:line>
            <draw:frame draw:name="P 4436 [Mi,Sa]" draw:style-name="gr12" draw:text-style-name="P10" draw:layer="layout" svg:width="1.044cm" svg:height="1.187cm" svg:x="16.128cm" svg:y="13.453cm">
              <draw:text-box>
                <text:p text:style-name="P9"><text:s text:c="4"/>37</text:p>
              </draw:text-box>
            </draw:frame>
            <draw:frame draw:name="P 4436 [Mi,Sa]" draw:style-name="gr11" draw:text-style-name="P10" draw:layer="layout" svg:width="1.179cm" svg:height="1.187cm" svg:x="18.261cm" svg:y="13.259cm">
              <draw:text-box>
                <text:p text:style-name="P9">43 <text:s text:c="5"/></text:p>
              </draw:text-box>
            </draw:frame>
            <draw:line draw:name="P 4436 [Mi,Sa]" draw:style-name="gr23" draw:text-style-name="P8" draw:layer="layout" svg:x1="16.6cm" svg:y1="13.503cm" svg:x2="18.8cm" svg:y2="13.709cm">
              <svg:desc>P 4436 [Mi,Sa]</svg:desc>
              <text:p text:style-name="P11"><text:s text:c="3"/>P 4436 [Mi,Sa]</text:p>
              <text:p text:style-name="P11"><text:span text:style-name="T1"/></text:p>
            </draw:line>
            <draw:line draw:name="P 4436 [Mi,Sa]" draw:style-name="gr22" draw:text-style-name="P5" draw:layer="layout" svg:x1="18.8cm" svg:y1="13.609cm" svg:x2="18.8cm" svg:y2="13.809cm">
              <svg:desc>P 4436 [Mi,Sa]</svg:desc>
              <text:p/>
            </draw:line>
          </draw:g>
          <draw:g draw:name="P 4437 [Mi,Sa]">
            <draw:line draw:name="P 4437 [Mi,Sa]" draw:style-name="gr22" draw:text-style-name="P5" draw:layer="layout" svg:x1="18.8cm" svg:y1="16.627cm" svg:x2="18.8cm" svg:y2="16.827cm">
              <svg:desc>P 4437 [Mi,Sa]</svg:desc>
              <text:p/>
            </draw:line>
            <draw:frame draw:name="P 4437 [Mi,Sa]" draw:style-name="gr18" draw:text-style-name="P10" draw:layer="layout" svg:width="1.162cm" svg:height="1.187cm" svg:x="18.269cm" svg:y="16.677cm">
              <draw:text-box>
                <text:p text:style-name="P9">11 <text:s text:c="5"/></text:p>
              </draw:text-box>
            </draw:frame>
            <draw:frame draw:name="P 4437 [Mi,Sa]" draw:style-name="gr12" draw:text-style-name="P10" draw:layer="layout" svg:width="1.044cm" svg:height="1.187cm" svg:x="16.128cm" svg:y="16.483cm">
              <draw:text-box>
                <text:p text:style-name="P9"><text:s text:c="4"/>17</text:p>
              </draw:text-box>
            </draw:frame>
            <draw:line draw:name="P 4437 [Mi,Sa]" draw:style-name="gr23" draw:text-style-name="P8" draw:layer="layout" svg:x1="16.6cm" svg:y1="16.933cm" svg:x2="18.8cm" svg:y2="16.727cm">
              <svg:desc>P 4437 [Mi,Sa]</svg:desc>
              <text:p text:style-name="P11">P 4437 [Mi,Sa] <text:s text:c="2"/></text:p>
              <text:p text:style-name="P11"><text:span text:style-name="T1"/></text:p>
            </draw:line>
            <draw:line draw:name="P 4437 [Mi,Sa]" draw:style-name="gr22" draw:text-style-name="P5" draw:layer="layout" svg:x1="16.6cm" svg:y1="16.933cm" svg:x2="16.6cm" svg:y2="17.07cm">
              <svg:desc>P 4437 [Mi,Sa]</svg:desc>
              <text:p/>
            </draw:line>
            <draw:frame draw:name="P 4437 [Mi,Sa]" draw:style-name="gr11" draw:text-style-name="P10" draw:layer="layout" svg:width="1.179cm" svg:height="1.187cm" svg:x="16.061cm" svg:y="17.02cm">
              <draw:text-box>
                <text:p text:style-name="P9">21 <text:s text:c="5"/></text:p>
              </draw:text-box>
            </draw:frame>
            <draw:frame draw:name="P 4437 [Mi,Sa]" draw:style-name="gr12" draw:text-style-name="P10" draw:layer="layout" svg:width="1.044cm" svg:height="1.187cm" svg:x="13.328cm" svg:y="16.758cm">
              <draw:text-box>
                <text:p text:style-name="P9"><text:s text:c="4"/>25</text:p>
              </draw:text-box>
            </draw:frame>
            <draw:line draw:name="P 4437 [Mi,Sa]" draw:style-name="gr23" draw:text-style-name="P8" draw:layer="layout" svg:x1="13.8cm" svg:y1="17.208cm" svg:x2="16.6cm" svg:y2="17.07cm">
              <svg:desc>P 4437 [Mi,Sa]</svg:desc>
              <text:p text:style-name="P11">P 4437 [Mi,Sa] <text:s text:c="2"/></text:p>
              <text:p text:style-name="P11"><text:span text:style-name="T1"/></text:p>
            </draw:line>
            <draw:line draw:name="P 4437 [Mi,Sa]" draw:style-name="gr22" draw:text-style-name="P5" draw:layer="layout" svg:x1="13.8cm" svg:y1="17.108cm" svg:x2="13.8cm" svg:y2="17.308cm">
              <svg:desc>P 4437 [Mi,Sa]</svg:desc>
              <text:p/>
            </draw:line>
            <draw:frame draw:name="P 4437 [Mi,Sa]" draw:style-name="gr12" draw:text-style-name="P10" draw:layer="layout" svg:width="1.044cm" svg:height="1.187cm" svg:x="10.828cm" svg:y="16.895cm">
              <draw:text-box>
                <text:p text:style-name="P9"><text:s text:c="4"/>29</text:p>
              </draw:text-box>
            </draw:frame>
            <draw:line draw:name="P 4437 [Mi,Sa]" draw:style-name="gr23" draw:text-style-name="P8" draw:layer="layout" svg:x1="11.3cm" svg:y1="17.345cm" svg:x2="13.8cm" svg:y2="17.208cm">
              <svg:desc>P 4437 [Mi,Sa]</svg:desc>
              <text:p text:style-name="P11">P 4437 [Mi,Sa] <text:s text:c="2"/></text:p>
              <text:p text:style-name="P11"><text:span text:style-name="T1"/></text:p>
            </draw:line>
            <draw:line draw:name="P 4437 [Mi,Sa]" draw:style-name="gr22" draw:text-style-name="P5" draw:layer="layout" svg:x1="11.3cm" svg:y1="17.345cm" svg:x2="11.3cm" svg:y2="17.482cm">
              <svg:desc>P 4437 [Mi,Sa]</svg:desc>
              <text:p/>
            </draw:line>
            <draw:frame draw:name="P 4437 [Mi,Sa]" draw:style-name="gr11" draw:text-style-name="P10" draw:layer="layout" svg:width="1.179cm" svg:height="1.187cm" svg:x="10.761cm" svg:y="17.432cm">
              <draw:text-box>
                <text:p text:style-name="P9">33 <text:s text:c="5"/></text:p>
              </draw:text-box>
            </draw:frame>
            <draw:frame draw:name="P 4437 [Mi,Sa]" draw:style-name="gr12" draw:text-style-name="P10" draw:layer="layout" svg:width="1.044cm" svg:height="1.187cm" svg:x="8.928cm" svg:y="17.341cm">
              <draw:text-box>
                <text:p text:style-name="P9"><text:s text:c="4"/>42</text:p>
              </draw:text-box>
            </draw:frame>
            <draw:line draw:name="P 4437 [Mi,Sa]" draw:style-name="gr23" draw:text-style-name="P8" draw:layer="layout" svg:x1="9.4cm" svg:y1="17.791cm" svg:x2="11.3cm" svg:y2="17.482cm">
              <svg:desc>P 4437 [Mi,Sa]</svg:desc>
              <text:p text:style-name="P11">P 4437 [Mi,Sa] <text:s text:c="2"/></text:p>
              <text:p text:style-name="P11"><text:span text:style-name="T1"/></text:p>
            </draw:line>
            <draw:line draw:name="P 4437 [Mi,Sa]" draw:style-name="gr22" draw:text-style-name="P5" draw:layer="layout" svg:x1="9.4cm" svg:y1="17.791cm" svg:x2="9.4cm" svg:y2="17.928cm">
              <svg:desc>P 4437 [Mi,Sa]</svg:desc>
              <text:p/>
            </draw:line>
            <draw:frame draw:name="P 4437 [Mi,Sa]" draw:style-name="gr11" draw:text-style-name="P10" draw:layer="layout" svg:width="1.179cm" svg:height="1.187cm" svg:x="8.861cm" svg:y="17.878cm">
              <draw:text-box>
                <text:p text:style-name="P9">46 <text:s text:c="5"/></text:p>
              </draw:text-box>
            </draw:frame>
            <draw:frame draw:name="P 4437 [Mi,Sa]" draw:style-name="gr12" draw:text-style-name="P10" draw:layer="layout" svg:width="1.044cm" svg:height="1.187cm" svg:x="6.128cm" svg:y="17.649cm">
              <draw:text-box>
                <text:p text:style-name="P9"><text:s text:c="4"/>51</text:p>
              </draw:text-box>
            </draw:frame>
            <draw:line draw:name="P 4437 [Mi,Sa]" draw:style-name="gr23" draw:text-style-name="P8" draw:layer="layout" svg:x1="6.6cm" svg:y1="18.099cm" svg:x2="9.4cm" svg:y2="17.928cm">
              <svg:desc>P 4437 [Mi,Sa]</svg:desc>
              <text:p text:style-name="P11">P 4437 [Mi,Sa] <text:s text:c="2"/></text:p>
              <text:p text:style-name="P11"><text:span text:style-name="T1"/></text:p>
            </draw:line>
            <draw:line draw:name="P 4437 [Mi,Sa]" draw:style-name="gr22" draw:text-style-name="P5" draw:layer="layout" svg:x1="6.6cm" svg:y1="17.999cm" svg:x2="6.6cm" svg:y2="18.199cm">
              <svg:desc>P 4437 [Mi,Sa]</svg:desc>
              <text:p/>
            </draw:line>
          </draw:g>
          <draw:g draw:name="P 4813">
            <draw:line draw:name="P 4813" draw:style-name="gr22" draw:text-style-name="P5" draw:layer="layout" svg:x1="9.4cm" svg:y1="4.274cm" svg:x2="9.4cm" svg:y2="4.549cm">
              <svg:desc>P 4813</svg:desc>
              <text:p/>
            </draw:line>
            <draw:frame draw:name="P 4813" draw:style-name="gr11" draw:text-style-name="P10" draw:layer="layout" svg:width="1.179cm" svg:height="1.187cm" svg:x="8.861cm" svg:y="4.499cm">
              <draw:text-box>
                <text:p text:style-name="P9">16 <text:s text:c="5"/></text:p>
              </draw:text-box>
            </draw:frame>
            <draw:frame draw:name="P 4813" draw:style-name="gr12" draw:text-style-name="P10" draw:layer="layout" svg:width="1.044cm" svg:height="1.187cm" svg:x="6.128cm" svg:y="4.305cm">
              <draw:text-box>
                <text:p text:style-name="P9"><text:s text:c="4"/>22</text:p>
              </draw:text-box>
            </draw:frame>
            <draw:line draw:name="P 4813" draw:style-name="gr23" draw:text-style-name="P8" draw:layer="layout" svg:x1="6.6cm" svg:y1="4.755cm" svg:x2="9.4cm" svg:y2="4.549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2" draw:text-style-name="P5" draw:layer="layout" svg:x1="6.6cm" svg:y1="4.655cm" svg:x2="6.6cm" svg:y2="4.855cm">
              <svg:desc>P 4813</svg:desc>
              <text:p/>
            </draw:line>
          </draw:g>
          <draw:g draw:name="P 4814">
            <draw:line draw:name="P 4814" draw:style-name="gr22" draw:text-style-name="P5" draw:layer="layout" svg:x1="6.6cm" svg:y1="6.919cm" svg:x2="6.6cm" svg:y2="7.119cm">
              <svg:desc>P 4814</svg:desc>
              <text:p/>
            </draw:line>
            <draw:frame draw:name="P 4814" draw:style-name="gr12" draw:text-style-name="P10" draw:layer="layout" svg:width="1.044cm" svg:height="1.187cm" svg:x="6.128cm" svg:y="6.969cm">
              <draw:text-box>
                <text:p text:style-name="P9"><text:s text:c="4"/>28</text:p>
              </draw:text-box>
            </draw:frame>
            <draw:frame draw:name="P 4814" draw:style-name="gr11" draw:text-style-name="P10" draw:layer="layout" svg:width="1.179cm" svg:height="1.187cm" svg:x="8.561cm" svg:y="6.775cm">
              <draw:text-box>
                <text:p text:style-name="P9">34 <text:s text:c="5"/></text:p>
              </draw:text-box>
            </draw:frame>
            <draw:line draw:name="P 4814" draw:style-name="gr23" draw:text-style-name="P8" draw:layer="layout" svg:x1="6.6cm" svg:y1="7.019cm" svg:x2="9.1cm" svg:y2="7.225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2" draw:text-style-name="P5" draw:layer="layout" svg:x1="9.1cm" svg:y1="7.225cm" svg:x2="9.1cm" svg:y2="7.362cm">
              <svg:desc>P 4814</svg:desc>
              <text:p/>
            </draw:line>
            <draw:frame draw:name="P 4814" draw:style-name="gr12" draw:text-style-name="P10" draw:layer="layout" svg:width="1.044cm" svg:height="1.187cm" svg:x="8.628cm" svg:y="7.312cm">
              <draw:text-box>
                <text:p text:style-name="P9"><text:s text:c="4"/>38</text:p>
              </draw:text-box>
            </draw:frame>
            <draw:frame draw:name="P 4814" draw:style-name="gr11" draw:text-style-name="P10" draw:layer="layout" svg:width="1.179cm" svg:height="1.187cm" svg:x="10.761cm" svg:y="7.221cm">
              <draw:text-box>
                <text:p text:style-name="P9">47 <text:s text:c="5"/></text:p>
              </draw:text-box>
            </draw:frame>
            <draw:line draw:name="P 4814" draw:style-name="gr23" draw:text-style-name="P8" draw:layer="layout" svg:x1="9.1cm" svg:y1="7.362cm" svg:x2="11.3cm" svg:y2="7.671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2" draw:text-style-name="P5" draw:layer="layout" svg:x1="11.3cm" svg:y1="7.671cm" svg:x2="11.3cm" svg:y2="8.597cm">
              <svg:desc>P 4814</svg:desc>
              <text:p/>
            </draw:line>
            <draw:frame draw:name="P 4814" draw:style-name="gr12" draw:text-style-name="P10" draw:layer="layout" svg:width="1.044cm" svg:height="1.187cm" svg:x="10.828cm" svg:y="8.547cm">
              <draw:text-box>
                <text:p text:style-name="P9"><text:s text:c="4"/>14</text:p>
              </draw:text-box>
            </draw:frame>
            <draw:frame draw:name="P 4814" draw:style-name="gr11" draw:text-style-name="P10" draw:layer="layout" svg:width="1.179cm" svg:height="1.187cm" svg:x="13.261cm" svg:y="8.284cm">
              <draw:text-box>
                <text:p text:style-name="P9">18 <text:s text:c="5"/></text:p>
              </draw:text-box>
            </draw:frame>
            <draw:line draw:name="P 4814" draw:style-name="gr23" draw:text-style-name="P8" draw:layer="layout" svg:x1="11.3cm" svg:y1="8.597cm" svg:x2="13.8cm" svg:y2="8.734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2" draw:text-style-name="P5" draw:layer="layout" svg:x1="13.8cm" svg:y1="8.634cm" svg:x2="13.8cm" svg:y2="8.834cm">
              <svg:desc>P 4814</svg:desc>
              <text:p/>
            </draw:line>
            <draw:frame draw:name="P 4814" draw:style-name="gr11" draw:text-style-name="P10" draw:layer="layout" svg:width="1.179cm" svg:height="1.187cm" svg:x="16.061cm" svg:y="8.422cm">
              <draw:text-box>
                <text:p text:style-name="P9">22 <text:s text:c="5"/></text:p>
              </draw:text-box>
            </draw:frame>
            <draw:line draw:name="P 4814" draw:style-name="gr23" draw:text-style-name="P8" draw:layer="layout" svg:x1="13.8cm" svg:y1="8.734cm" svg:x2="16.6cm" svg:y2="8.872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2" draw:text-style-name="P5" draw:layer="layout" svg:x1="16.6cm" svg:y1="8.872cm" svg:x2="16.6cm" svg:y2="9.009cm">
              <svg:desc>P 4814</svg:desc>
              <text:p/>
            </draw:line>
            <draw:frame draw:name="P 4814" draw:style-name="gr12" draw:text-style-name="P10" draw:layer="layout" svg:width="1.044cm" svg:height="1.187cm" svg:x="16.128cm" svg:y="8.959cm">
              <draw:text-box>
                <text:p text:style-name="P9"><text:s text:c="4"/>26</text:p>
              </draw:text-box>
            </draw:frame>
            <draw:frame draw:name="P 4814" draw:style-name="gr11" draw:text-style-name="P10" draw:layer="layout" svg:width="1.179cm" svg:height="1.187cm" svg:x="18.261cm" svg:y="8.765cm">
              <draw:text-box>
                <text:p text:style-name="P9">32 <text:s text:c="5"/></text:p>
              </draw:text-box>
            </draw:frame>
            <draw:line draw:name="P 4814" draw:style-name="gr23" draw:text-style-name="P8" draw:layer="layout" svg:x1="16.6cm" svg:y1="9.009cm" svg:x2="18.8cm" svg:y2="9.215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2" draw:text-style-name="P5" draw:layer="layout" svg:x1="18.8cm" svg:y1="9.115cm" svg:x2="18.8cm" svg:y2="9.315cm">
              <svg:desc>P 4814</svg:desc>
              <text:p/>
            </draw:line>
          </draw:g>
          <draw:g draw:name="P 4815">
            <draw:line draw:name="P 4815" draw:style-name="gr22" draw:text-style-name="P5" draw:layer="layout" svg:x1="18.8cm" svg:y1="22.597cm" svg:x2="18.8cm" svg:y2="22.797cm">
              <svg:desc>P 4815</svg:desc>
              <text:p/>
            </draw:line>
            <draw:frame draw:name="P 4815" draw:style-name="gr11" draw:text-style-name="P10" draw:layer="layout" svg:width="1.179cm" svg:height="1.187cm" svg:x="18.261cm" svg:y="22.647cm">
              <draw:text-box>
                <text:p text:style-name="P9">05 <text:s text:c="5"/></text:p>
              </draw:text-box>
            </draw:frame>
            <draw:frame draw:name="P 4815" draw:style-name="gr30" draw:text-style-name="P10" draw:layer="layout" svg:width="1.027cm" svg:height="1.187cm" svg:x="16.137cm" svg:y="22.452cm">
              <draw:text-box>
                <text:p text:style-name="P9"><text:s text:c="4"/>11</text:p>
              </draw:text-box>
            </draw:frame>
            <draw:line draw:name="P 4815" draw:style-name="gr23" draw:text-style-name="P8" draw:layer="layout" svg:x1="16.6cm" svg:y1="22.902cm" svg:x2="18.8cm" svg:y2="22.697cm">
              <svg:desc>P 4815</svg:desc>
              <text:p text:style-name="P11">P 4815 <text:s text:c="2"/></text:p>
              <text:p text:style-name="P11"><text:span text:style-name="T1"/></text:p>
            </draw:line>
            <draw:line draw:name="P 4815" draw:style-name="gr22" draw:text-style-name="P5" draw:layer="layout" svg:x1="16.6cm" svg:y1="22.902cm" svg:x2="16.6cm" svg:y2="23.04cm">
              <svg:desc>P 4815</svg:desc>
              <text:p/>
            </draw:line>
            <draw:frame draw:name="P 4815" draw:style-name="gr11" draw:text-style-name="P10" draw:layer="layout" svg:width="1.179cm" svg:height="1.187cm" svg:x="16.061cm" svg:y="22.99cm">
              <draw:text-box>
                <text:p text:style-name="P9">15 <text:s text:c="5"/></text:p>
              </draw:text-box>
            </draw:frame>
            <draw:frame draw:name="P 4815" draw:style-name="gr12" draw:text-style-name="P10" draw:layer="layout" svg:width="1.044cm" svg:height="1.187cm" svg:x="13.328cm" svg:y="22.727cm">
              <draw:text-box>
                <text:p text:style-name="P9"><text:s text:c="4"/>19</text:p>
              </draw:text-box>
            </draw:frame>
            <draw:line draw:name="P 4815" draw:style-name="gr23" draw:text-style-name="P8" draw:layer="layout" svg:x1="13.8cm" svg:y1="23.177cm" svg:x2="16.6cm" svg:y2="23.04cm">
              <svg:desc>P 4815</svg:desc>
              <text:p text:style-name="P11">P 4815 <text:s text:c="2"/></text:p>
              <text:p text:style-name="P11"><text:span text:style-name="T1"/></text:p>
            </draw:line>
            <draw:line draw:name="P 4815" draw:style-name="gr22" draw:text-style-name="P5" draw:layer="layout" svg:x1="13.8cm" svg:y1="23.077cm" svg:x2="13.8cm" svg:y2="23.277cm">
              <svg:desc>P 4815</svg:desc>
              <text:p/>
            </draw:line>
            <draw:frame draw:name="P 4815" draw:style-name="gr12" draw:text-style-name="P10" draw:layer="layout" svg:width="1.044cm" svg:height="1.187cm" svg:x="10.828cm" svg:y="22.864cm">
              <draw:text-box>
                <text:p text:style-name="P9"><text:s text:c="4"/>23</text:p>
              </draw:text-box>
            </draw:frame>
            <draw:line draw:name="P 4815" draw:style-name="gr23" draw:text-style-name="P8" draw:layer="layout" svg:x1="11.3cm" svg:y1="23.314cm" svg:x2="13.8cm" svg:y2="23.177cm">
              <svg:desc>P 4815</svg:desc>
              <text:p text:style-name="P11">P 4815 <text:s text:c="2"/></text:p>
              <text:p text:style-name="P11"><text:span text:style-name="T1"/></text:p>
            </draw:line>
            <draw:line draw:name="P 4815" draw:style-name="gr22" draw:text-style-name="P5" draw:layer="layout" svg:x1="11.3cm" svg:y1="23.214cm" svg:x2="11.3cm" svg:y2="23.414cm">
              <svg:desc>P 4815</svg:desc>
              <text:p/>
            </draw:line>
          </draw:g>
          <draw:g draw:name="P 4816">
            <draw:line draw:name="P 4816" draw:style-name="gr22" draw:text-style-name="P5" draw:layer="layout" svg:x1="11.3cm" svg:y1="24.963cm" svg:x2="11.3cm" svg:y2="25.163cm">
              <svg:desc>P 4816</svg:desc>
              <text:p/>
            </draw:line>
            <draw:frame draw:name="P 4816" draw:style-name="gr12" draw:text-style-name="P10" draw:layer="layout" svg:width="1.044cm" svg:height="1.187cm" svg:x="10.828cm" svg:y="25.013cm">
              <draw:text-box>
                <text:p text:style-name="P9"><text:s text:c="4"/>14</text:p>
              </draw:text-box>
            </draw:frame>
            <draw:frame draw:name="P 4816" draw:style-name="gr11" draw:text-style-name="P10" draw:layer="layout" svg:width="1.179cm" svg:height="1.187cm" svg:x="13.261cm" svg:y="24.751cm">
              <draw:text-box>
                <text:p text:style-name="P9">18 <text:s text:c="5"/></text:p>
              </draw:text-box>
            </draw:frame>
            <draw:line draw:name="P 4816" draw:style-name="gr23" draw:text-style-name="P8" draw:layer="layout" svg:x1="11.3cm" svg:y1="25.063cm" svg:x2="13.8cm" svg:y2="25.201cm">
              <svg:desc>P 4816</svg:desc>
              <text:p text:style-name="P11"><text:s text:c="3"/>P 4816</text:p>
              <text:p text:style-name="P11"><text:span text:style-name="T1"/></text:p>
            </draw:line>
            <draw:line draw:name="P 4816" draw:style-name="gr22" draw:text-style-name="P5" draw:layer="layout" svg:x1="13.8cm" svg:y1="25.101cm" svg:x2="13.8cm" svg:y2="25.301cm">
              <svg:desc>P 4816</svg:desc>
              <text:p/>
            </draw:line>
            <draw:frame draw:name="P 4816" draw:style-name="gr11" draw:text-style-name="P10" draw:layer="layout" svg:width="1.179cm" svg:height="1.187cm" svg:x="16.061cm" svg:y="24.888cm">
              <draw:text-box>
                <text:p text:style-name="P9">22 <text:s text:c="5"/></text:p>
              </draw:text-box>
            </draw:frame>
            <draw:line draw:name="P 4816" draw:style-name="gr23" draw:text-style-name="P8" draw:layer="layout" svg:x1="13.8cm" svg:y1="25.201cm" svg:x2="16.6cm" svg:y2="25.338cm">
              <svg:desc>P 4816</svg:desc>
              <text:p text:style-name="P11"><text:s text:c="3"/>P 4816</text:p>
              <text:p text:style-name="P11"><text:span text:style-name="T1"/></text:p>
            </draw:line>
            <draw:line draw:name="P 4816" draw:style-name="gr22" draw:text-style-name="P5" draw:layer="layout" svg:x1="16.6cm" svg:y1="25.338cm" svg:x2="16.6cm" svg:y2="25.475cm">
              <svg:desc>P 4816</svg:desc>
              <text:p/>
            </draw:line>
            <draw:frame draw:name="P 4816" draw:style-name="gr12" draw:text-style-name="P10" draw:layer="layout" svg:width="1.044cm" svg:height="1.187cm" svg:x="16.128cm" svg:y="25.425cm">
              <draw:text-box>
                <text:p text:style-name="P9"><text:s text:c="4"/>26</text:p>
              </draw:text-box>
            </draw:frame>
            <draw:frame draw:name="P 4816" draw:style-name="gr11" draw:text-style-name="P10" draw:layer="layout" svg:width="1.179cm" svg:height="1.187cm" svg:x="18.261cm" svg:y="25.231cm">
              <draw:text-box>
                <text:p text:style-name="P9">32 <text:s text:c="5"/></text:p>
              </draw:text-box>
            </draw:frame>
            <draw:line draw:name="P 4816" draw:style-name="gr23" draw:text-style-name="P8" draw:layer="layout" svg:x1="16.6cm" svg:y1="25.475cm" svg:x2="18.8cm" svg:y2="25.681cm">
              <svg:desc>P 4816</svg:desc>
              <text:p text:style-name="P11"><text:s text:c="3"/>P 4816</text:p>
              <text:p text:style-name="P11"><text:span text:style-name="T1"/></text:p>
            </draw:line>
            <draw:line draw:name="P 4816" draw:style-name="gr22" draw:text-style-name="P5" draw:layer="layout" svg:x1="18.8cm" svg:y1="25.581cm" svg:x2="18.8cm" svg:y2="25.781cm">
              <svg:desc>P 4816</svg:desc>
              <text:p/>
            </draw:line>
          </draw:g>
          <draw:g draw:name="R 12 Kwk">
            <draw:line draw:name="R 12 Kwk" draw:style-name="gr31" draw:text-style-name="P5" draw:layer="layout" svg:x1="11.9cm" svg:y1="6.301cm" svg:x2="11.9cm" svg:y2="6.501cm">
              <svg:desc>R 12 Kwk</svg:desc>
              <text:p/>
            </draw:line>
          </draw:g>
          <draw:g draw:name="R 13 Kwk">
            <draw:line draw:name="R 13 Kwk" draw:style-name="gr31" draw:text-style-name="P5" draw:layer="layout" svg:x1="11.9cm" svg:y1="10.761cm" svg:x2="11.9cm" svg:y2="10.961cm">
              <svg:desc>R 13 Kwk</svg:desc>
              <text:p/>
            </draw:line>
          </draw:g>
          <draw:g draw:name="R 14 Kwk">
            <draw:line draw:name="R 14 Kwk" draw:style-name="gr31" draw:text-style-name="P5" draw:layer="layout" svg:x1="11.9cm" svg:y1="11.104cm" svg:x2="11.9cm" svg:y2="11.304cm">
              <svg:desc>R 14 Kwk</svg:desc>
              <text:p/>
            </draw:line>
            <draw:line draw:name="R 14 Kwk" draw:style-name="gr32" draw:text-style-name="P8" draw:layer="layout" svg:x1="11.6cm" svg:y1="11.547cm" svg:x2="11.9cm" svg:y2="11.204cm">
              <svg:desc>R 14 Kwk</svg:desc>
              <text:p/>
            </draw:line>
            <draw:line draw:name="R 14 Kwk" draw:style-name="gr31" draw:text-style-name="P5" draw:layer="layout" svg:x1="11.6cm" svg:y1="11.547cm" svg:x2="11.6cm" svg:y2="12.233cm">
              <svg:desc>R 14 Kwk</svg:desc>
              <text:p/>
            </draw:line>
            <draw:line draw:name="R 14 Kwk" draw:style-name="gr32" draw:text-style-name="P8" draw:layer="layout" svg:x1="11.6cm" svg:y1="12.233cm" svg:x2="11.9cm" svg:y2="12.576cm">
              <svg:desc>R 14 Kwk</svg:desc>
              <text:p/>
            </draw:line>
            <draw:line draw:name="R 14 Kwk" draw:style-name="gr31" draw:text-style-name="P5" draw:layer="layout" svg:x1="11.9cm" svg:y1="12.476cm" svg:x2="11.9cm" svg:y2="12.676cm">
              <svg:desc>R 14 Kwk</svg:desc>
              <text:p/>
            </draw:line>
          </draw:g>
          <draw:g draw:name="R 30 Pos">
            <draw:line draw:name="R 30 Pos" draw:style-name="gr31" draw:text-style-name="P5" draw:layer="layout" svg:x1="19.1cm" svg:y1="5.958cm" svg:x2="19.1cm" svg:y2="6.158cm">
              <svg:desc>R 30 Pos</svg:desc>
              <text:p/>
            </draw:line>
            <draw:line draw:name="R 30 Pos" draw:style-name="gr32" draw:text-style-name="P8" draw:layer="layout" svg:x1="19.1cm" svg:y1="6.058cm" svg:x2="19.7cm" svg:y2="6.401cm">
              <svg:desc>R 30 Pos</svg:desc>
              <text:p/>
            </draw:line>
            <draw:line draw:name="R 30 Pos" draw:style-name="gr31" draw:text-style-name="P5" draw:layer="layout" svg:x1="19.7cm" svg:y1="6.401cm" svg:x2="19.7cm" svg:y2="6.744cm">
              <svg:desc>R 30 Pos</svg:desc>
              <text:p/>
            </draw:line>
            <draw:line draw:name="R 30 Pos" draw:style-name="gr32" draw:text-style-name="P8" draw:layer="layout" svg:x1="19.1cm" svg:y1="7.088cm" svg:x2="19.7cm" svg:y2="6.744cm">
              <svg:desc>R 30 Pos</svg:desc>
              <text:p/>
            </draw:line>
            <draw:line draw:name="R 30 Pos" draw:style-name="gr31" draw:text-style-name="P5" draw:layer="layout" svg:x1="19.1cm" svg:y1="6.988cm" svg:x2="19.1cm" svg:y2="7.188cm">
              <svg:desc>R 30 Pos</svg:desc>
              <text:p/>
            </draw:line>
          </draw:g>
          <draw:g draw:name="St 6146">
            <draw:line draw:name="St 6146" draw:style-name="gr33" draw:text-style-name="P5" draw:layer="layout" svg:x1="1.9cm" svg:y1="16.113cm" svg:x2="1.9cm" svg:y2="16.313cm">
              <svg:desc>St 6146</svg:desc>
              <text:p/>
            </draw:line>
            <draw:frame draw:name="St 6146" draw:style-name="gr12" draw:text-style-name="P10" draw:layer="layout" svg:width="1.044cm" svg:height="1.187cm" svg:x="1.428cm" svg:y="16.163cm">
              <draw:text-box>
                <text:p text:style-name="P9"><text:s text:c="4"/>56</text:p>
              </draw:text-box>
            </draw:frame>
            <draw:frame draw:name="St 6146" draw:style-name="gr11" draw:text-style-name="P10" draw:layer="layout" svg:width="1.179cm" svg:height="1.187cm" svg:x="3.561cm" svg:y="16.037cm">
              <draw:text-box>
                <text:p text:style-name="P9">04 <text:s text:c="5"/></text:p>
              </draw:text-box>
            </draw:frame>
            <draw:line draw:name="St 6146" draw:style-name="gr34" draw:text-style-name="P8" draw:layer="layout" svg:x1="1.9cm" svg:y1="16.213cm" svg:x2="4.1cm" svg:y2="16.487cm">
              <svg:desc>St 6146</svg:desc>
              <text:p text:style-name="P11"><text:s text:c="3"/>St 6146</text:p>
              <text:p text:style-name="P11"><text:span text:style-name="T1"/></text:p>
            </draw:line>
            <draw:line draw:name="St 6146" draw:style-name="gr33" draw:text-style-name="P5" draw:layer="layout" svg:x1="4.1cm" svg:y1="16.487cm" svg:x2="4.1cm" svg:y2="17.928cm">
              <svg:desc>St 6146</svg:desc>
              <text:p/>
            </draw:line>
            <draw:frame draw:name="St 6146" draw:style-name="gr12" draw:text-style-name="P10" draw:layer="layout" svg:width="1.044cm" svg:height="1.187cm" svg:x="3.628cm" svg:y="17.878cm">
              <draw:text-box>
                <text:p text:style-name="P9"><text:s text:c="4"/>46</text:p>
              </draw:text-box>
            </draw:frame>
            <draw:frame draw:name="St 6146" draw:style-name="gr11" draw:text-style-name="P10" draw:layer="layout" svg:width="1.179cm" svg:height="1.187cm" svg:x="6.061cm" svg:y="17.821cm">
              <draw:text-box>
                <text:p text:style-name="P9">56 <text:s text:c="5"/></text:p>
              </draw:text-box>
            </draw:frame>
            <draw:line draw:name="St 6146" draw:style-name="gr34" draw:text-style-name="P8" draw:layer="layout" svg:x1="4.1cm" svg:y1="17.928cm" svg:x2="6.6cm" svg:y2="18.271cm">
              <svg:desc>St 6146</svg:desc>
              <text:p text:style-name="P11"><text:s text:c="3"/>St 6146</text:p>
              <text:p text:style-name="P11"><text:span text:style-name="T1"/></text:p>
            </draw:line>
            <draw:line draw:name="St 6146" draw:style-name="gr33" draw:text-style-name="P5" draw:layer="layout" svg:x1="6.6cm" svg:y1="18.171cm" svg:x2="6.6cm" svg:y2="18.371cm">
              <svg:desc>St 6146</svg:desc>
              <text:p/>
            </draw:line>
            <draw:frame draw:name="St 6146" draw:style-name="gr11" draw:text-style-name="P10" draw:layer="layout" svg:width="1.179cm" svg:height="1.187cm" svg:x="8.261cm" svg:y="18.095cm">
              <draw:text-box>
                <text:p text:style-name="P9">04 <text:s text:c="5"/></text:p>
              </draw:text-box>
            </draw:frame>
            <draw:line draw:name="St 6146" draw:style-name="gr34" draw:text-style-name="P8" draw:layer="layout" svg:x1="6.6cm" svg:y1="18.271cm" svg:x2="8.8cm" svg:y2="18.545cm">
              <svg:desc>St 6146</svg:desc>
              <text:p text:style-name="P11"><text:s text:c="3"/>St 6146</text:p>
              <text:p text:style-name="P11"><text:span text:style-name="T1"/></text:p>
            </draw:line>
            <draw:line draw:name="St 6146" draw:style-name="gr33" draw:text-style-name="P5" draw:layer="layout" svg:x1="8.8cm" svg:y1="18.545cm" svg:x2="8.8cm" svg:y2="20.398cm">
              <svg:desc>St 6146</svg:desc>
              <text:p/>
            </draw:line>
          </draw:g>
          <draw:g draw:name="Ü 15434 [Sa]">
            <draw:line draw:name="Ü 15434 [Sa]" draw:style-name="gr40" draw:text-style-name="P5" draw:layer="layout" svg:x1="11.9cm" svg:y1="5.272cm" svg:x2="11.9cm" svg:y2="5.472cm">
              <svg:desc>Ü 15434 [Sa]</svg:desc>
              <text:p/>
            </draw:line>
            <draw:frame draw:name="Ü 15434 [Sa]" draw:style-name="gr12" draw:text-style-name="P10" draw:layer="layout" svg:width="1.044cm" svg:height="1.187cm" svg:x="11.428cm" svg:y="5.322cm">
              <draw:text-box>
                <text:p text:style-name="P9"><text:s text:c="4"/>40</text:p>
              </draw:text-box>
            </draw:frame>
            <draw:frame draw:name="Ü 15434 [Sa]" draw:style-name="gr11" draw:text-style-name="P10" draw:layer="layout" svg:width="1.179cm" svg:height="1.187cm" svg:x="13.261cm" svg:y="5.059cm">
              <draw:text-box>
                <text:p text:style-name="P9">44 <text:s text:c="5"/></text:p>
              </draw:text-box>
            </draw:frame>
            <draw:line draw:name="Ü 15434 [Sa]" draw:style-name="gr41" draw:text-style-name="P8" draw:layer="layout" svg:x1="11.9cm" svg:y1="5.372cm" svg:x2="13.8cm" svg:y2="5.509cm">
              <svg:desc>Ü 15434 [Sa]</svg:desc>
              <text:p text:style-name="P11"><text:s text:c="3"/>Ü 15434 [Sa]</text:p>
              <text:p text:style-name="P11"><text:span text:style-name="T1"/></text:p>
            </draw:line>
            <draw:line draw:name="Ü 15434 [Sa]" draw:style-name="gr40" draw:text-style-name="P5" draw:layer="layout" svg:x1="13.8cm" svg:y1="5.409cm" svg:x2="13.8cm" svg:y2="5.609cm">
              <svg:desc>Ü 15434 [Sa]</svg:desc>
              <text:p/>
            </draw:line>
          </draw:g>
          <draw:g draw:name="Ü 15435 [Sa]">
            <draw:line draw:name="Ü 15435 [Sa]" draw:style-name="gr40" draw:text-style-name="P5" draw:layer="layout" svg:x1="13.8cm" svg:y1="5.821cm" svg:x2="13.8cm" svg:y2="6.021cm">
              <svg:desc>Ü 15435 [Sa]</svg:desc>
              <text:p/>
            </draw:line>
            <draw:frame draw:name="Ü 15435 [Sa]" draw:style-name="gr11" draw:text-style-name="P10" draw:layer="layout" svg:width="1.179cm" svg:height="1.187cm" svg:x="13.261cm" svg:y="5.871cm">
              <draw:text-box>
                <text:p text:style-name="P9">56 <text:s text:c="5"/></text:p>
              </draw:text-box>
            </draw:frame>
            <draw:frame draw:name="Ü 15435 [Sa]" draw:style-name="gr12" draw:text-style-name="P10" draw:layer="layout" svg:width="1.044cm" svg:height="1.187cm" svg:x="11.428cm" svg:y="5.608cm">
              <draw:text-box>
                <text:p text:style-name="P9"><text:s text:c="4"/>00</text:p>
              </draw:text-box>
            </draw:frame>
            <draw:line draw:name="Ü 15435 [Sa]" draw:style-name="gr41" draw:text-style-name="P8" draw:layer="layout" svg:x1="11.9cm" svg:y1="6.058cm" svg:x2="13.8cm" svg:y2="5.921cm">
              <svg:desc>Ü 15435 [Sa]</svg:desc>
              <text:p text:style-name="P11">Ü 15435 [Sa] <text:s text:c="2"/></text:p>
              <text:p text:style-name="P11"><text:span text:style-name="T1"/></text:p>
            </draw:line>
            <draw:line draw:name="Ü 15435 [Sa]" draw:style-name="gr40" draw:text-style-name="P5" draw:layer="layout" svg:x1="11.9cm" svg:y1="5.958cm" svg:x2="11.9cm" svg:y2="6.158cm">
              <svg:desc>Ü 15435 [Sa]</svg:desc>
              <text:p/>
            </draw:line>
          </draw:g>
          <draw:g draw:name="V 5364 Mi">
            <draw:line draw:name="V 5364 Mi" draw:style-name="gr35" draw:text-style-name="P5" draw:layer="layout" svg:x1="8.8cm" svg:y1="4cm" svg:x2="8.8cm" svg:y2="4.926cm">
              <svg:desc>V 5364 Mi</svg:desc>
              <text:p/>
            </draw:line>
          </draw:g>
        </draw:g>
      </draw:page>
      <draw:page draw:name="Pos-Lin A" draw:style-name="dp1" draw:master-page-name="Standard">
        <draw:g draw:style-name="gr1">
          <draw:g>
            <draw:frame draw:style-name="gr2" draw:text-style-name="P2" draw:layer="layout" svg:width="6.522cm" svg:height="1.187cm" svg:x="7.289cm" svg:y="1cm">
              <draw:text-box>
                <text:p text:style-name="P1">Possendorf – Lindern</text:p>
              </draw:text-box>
            </draw:frame>
          </draw:g>
          <draw:g>
            <draw:frame draw:style-name="gr3" draw:text-style-name="P4" draw:layer="layout" svg:width="1.848cm" svg:height="1.199cm" svg:x="0.426cm" svg:y="2.5cm">
              <draw:text-box>
                <text:p text:style-name="P3">Pos</text:p>
                <text:p text:style-name="P3">KM: 14</text:p>
              </draw:text-box>
            </draw:frame>
            <draw:line draw:style-name="gr4" draw:text-style-name="P5" draw:layer="layout" svg:x1="1.3cm" svg:y1="4cm" svg:x2="1.3cm" svg:y2="28.7cm">
              <svg:desc>#Track.Pos.1</svg:desc>
              <text:p/>
            </draw:line>
            <draw:frame draw:style-name="gr5" draw:text-style-name="P7" draw:layer="layout" svg:width="0.659cm" svg:height="1.187cm" svg:x="1.021cm" svg:y="3.6cm">
              <draw:text-box>
                <text:p text:style-name="P6">1</text:p>
              </draw:text-box>
            </draw:frame>
            <draw:line draw:style-name="gr4" draw:text-style-name="P5" draw:layer="layout" svg:x1="1.6cm" svg:y1="4cm" svg:x2="1.6cm" svg:y2="28.7cm">
              <svg:desc>#Track.Pos.2</svg:desc>
              <text:p/>
            </draw:line>
            <draw:frame draw:style-name="gr5" draw:text-style-name="P7" draw:layer="layout" svg:width="0.659cm" svg:height="1.187cm" svg:x="1.321cm" svg:y="3.6cm">
              <draw:text-box>
                <text:p text:style-name="P6">2</text:p>
              </draw:text-box>
            </draw:frame>
            <draw:line draw:style-name="gr4" draw:text-style-name="P5" draw:layer="layout" svg:x1="1.9cm" svg:y1="4cm" svg:x2="1.9cm" svg:y2="28.7cm">
              <svg:desc>#Track.Pos.3</svg:desc>
              <text:p/>
            </draw:line>
            <draw:frame draw:style-name="gr5" draw:text-style-name="P7" draw:layer="layout" svg:width="0.659cm" svg:height="1.187cm" svg:x="1.621cm" svg:y="3.6cm">
              <draw:text-box>
                <text:p text:style-name="P6">3</text:p>
              </draw:text-box>
            </draw:frame>
            <draw:line draw:style-name="gr4" draw:text-style-name="P5" draw:layer="layout" svg:x1="2.2cm" svg:y1="4cm" svg:x2="2.2cm" svg:y2="28.7cm">
              <svg:desc>#Track.Pos.4</svg:desc>
              <text:p/>
            </draw:line>
            <draw:frame draw:style-name="gr5" draw:text-style-name="P7" draw:layer="layout" svg:width="0.659cm" svg:height="1.187cm" svg:x="1.921cm" svg:y="3.6cm">
              <draw:text-box>
                <text:p text:style-name="P6">4</text:p>
              </draw:text-box>
            </draw:frame>
          </draw:g>
          <draw:g>
            <draw:frame draw:style-name="gr6" draw:text-style-name="P4" draw:layer="layout" svg:width="1.814cm" svg:height="1.199cm" svg:x="2.729cm" svg:y="2.5cm">
              <draw:text-box>
                <text:p text:style-name="P3">Efd</text:p>
                <text:p text:style-name="P3">KM: 11</text:p>
              </draw:text-box>
            </draw:frame>
            <draw:line draw:style-name="gr4" draw:text-style-name="P5" draw:layer="layout" svg:x1="3.586cm" svg:y1="4cm" svg:x2="3.586cm" svg:y2="28.7cm">
              <svg:desc>#Track.Efd.1</svg:desc>
              <text:p/>
            </draw:line>
            <draw:frame draw:style-name="gr5" draw:text-style-name="P7" draw:layer="layout" svg:width="0.659cm" svg:height="1.187cm" svg:x="3.307cm" svg:y="3.6cm">
              <draw:text-box>
                <text:p text:style-name="P6">1</text:p>
              </draw:text-box>
            </draw:frame>
            <draw:line draw:style-name="gr4" draw:text-style-name="P5" draw:layer="layout" svg:x1="3.886cm" svg:y1="4cm" svg:x2="3.886cm" svg:y2="28.7cm">
              <svg:desc>#Track.Efd.2</svg:desc>
              <text:p/>
            </draw:line>
            <draw:frame draw:style-name="gr5" draw:text-style-name="P7" draw:layer="layout" svg:width="0.659cm" svg:height="1.187cm" svg:x="3.607cm" svg:y="3.6cm">
              <draw:text-box>
                <text:p text:style-name="P6">2</text:p>
              </draw:text-box>
            </draw:frame>
            <draw:line draw:style-name="gr4" draw:text-style-name="P5" draw:layer="layout" svg:x1="4.186cm" svg:y1="4cm" svg:x2="4.186cm" svg:y2="28.7cm">
              <svg:desc>#Track.Efd.3</svg:desc>
              <text:p/>
            </draw:line>
            <draw:frame draw:style-name="gr5" draw:text-style-name="P7" draw:layer="layout" svg:width="0.659cm" svg:height="1.187cm" svg:x="3.907cm" svg:y="3.6cm">
              <draw:text-box>
                <text:p text:style-name="P6">3</text:p>
              </draw:text-box>
            </draw:frame>
          </draw:g>
          <draw:g>
            <draw:frame draw:style-name="gr7" draw:text-style-name="P4" draw:layer="layout" svg:width="1.611cm" svg:height="1.199cm" svg:x="5.117cm" svg:y="2.5cm">
              <draw:text-box>
                <text:p text:style-name="P3">Wdn</text:p>
                <text:p text:style-name="P3">KM: 9</text:p>
              </draw:text-box>
            </draw:frame>
            <draw:line draw:style-name="gr4" draw:text-style-name="P5" draw:layer="layout" svg:x1="5.872cm" svg:y1="4cm" svg:x2="5.872cm" svg:y2="28.7cm">
              <svg:desc>#Track.Wdn.1</svg:desc>
              <text:p/>
            </draw:line>
            <draw:frame draw:style-name="gr5" draw:text-style-name="P7" draw:layer="layout" svg:width="0.659cm" svg:height="1.187cm" svg:x="5.593cm" svg:y="3.6cm">
              <draw:text-box>
                <text:p text:style-name="P6">1</text:p>
              </draw:text-box>
            </draw:frame>
          </draw:g>
          <draw:g>
            <draw:frame draw:style-name="gr7" draw:text-style-name="P4" draw:layer="layout" svg:width="1.611cm" svg:height="1.199cm" svg:x="7.403cm" svg:y="2.5cm">
              <draw:text-box>
                <text:p text:style-name="P3">Kwk</text:p>
                <text:p text:style-name="P3">KM: 7</text:p>
              </draw:text-box>
            </draw:frame>
            <draw:line draw:style-name="gr4" draw:text-style-name="P5" draw:layer="layout" svg:x1="8.158cm" svg:y1="4cm" svg:x2="8.158cm" svg:y2="28.7cm">
              <svg:desc>#Track.Kwk.1</svg:desc>
              <text:p/>
            </draw:line>
            <draw:frame draw:style-name="gr5" draw:text-style-name="P7" draw:layer="layout" svg:width="0.659cm" svg:height="1.187cm" svg:x="7.879cm" svg:y="3.6cm">
              <draw:text-box>
                <text:p text:style-name="P6">1</text:p>
              </draw:text-box>
            </draw:frame>
            <draw:line draw:style-name="gr4" draw:text-style-name="P5" draw:layer="layout" svg:x1="8.458cm" svg:y1="4cm" svg:x2="8.458cm" svg:y2="28.7cm">
              <svg:desc>#Track.Kwk.2</svg:desc>
              <text:p/>
            </draw:line>
            <draw:frame draw:style-name="gr5" draw:text-style-name="P7" draw:layer="layout" svg:width="0.659cm" svg:height="1.187cm" svg:x="8.179cm" svg:y="3.6cm">
              <draw:text-box>
                <text:p text:style-name="P6">2</text:p>
              </draw:text-box>
            </draw:frame>
            <draw:line draw:style-name="gr4" draw:text-style-name="P5" draw:layer="layout" svg:x1="8.758cm" svg:y1="4cm" svg:x2="8.758cm" svg:y2="28.7cm">
              <svg:desc>#Track.Kwk.4</svg:desc>
              <text:p/>
            </draw:line>
            <draw:frame draw:style-name="gr5" draw:text-style-name="P7" draw:layer="layout" svg:width="0.659cm" svg:height="1.187cm" svg:x="8.479cm" svg:y="3.6cm">
              <draw:text-box>
                <text:p text:style-name="P6">4</text:p>
              </draw:text-box>
            </draw:frame>
            <draw:line draw:style-name="gr4" draw:text-style-name="P5" draw:layer="layout" svg:x1="9.058cm" svg:y1="4cm" svg:x2="9.058cm" svg:y2="28.7cm">
              <svg:desc>#Track.Kwk.Zieh</svg:desc>
              <text:p/>
            </draw:line>
            <draw:frame draw:style-name="gr37" draw:text-style-name="P7" draw:layer="layout" svg:width="1.052cm" svg:height="1.187cm" svg:x="8.582cm" svg:y="3.6cm">
              <draw:text-box>
                <text:p text:style-name="P6">Zieh</text:p>
              </draw:text-box>
            </draw:frame>
            <draw:line draw:style-name="gr4" draw:text-style-name="P5" draw:layer="layout" svg:x1="9.358cm" svg:y1="4cm" svg:x2="9.358cm" svg:y2="28.7cm">
              <svg:desc>#Track.Kwk.IH</svg:desc>
              <text:p/>
            </draw:line>
            <draw:frame draw:style-name="gr38" draw:text-style-name="P7" draw:layer="layout" svg:width="0.786cm" svg:height="1.187cm" svg:x="9.015cm" svg:y="3.6cm">
              <draw:text-box>
                <text:p text:style-name="P6">IH</text:p>
              </draw:text-box>
            </draw:frame>
          </draw:g>
          <draw:g>
            <draw:frame draw:style-name="gr7" draw:text-style-name="P4" draw:layer="layout" svg:width="1.611cm" svg:height="1.199cm" svg:x="9.689cm" svg:y="2.5cm">
              <draw:text-box>
                <text:p text:style-name="P3">Hst</text:p>
                <text:p text:style-name="P3">KM: 8</text:p>
              </draw:text-box>
            </draw:frame>
            <draw:line draw:style-name="gr4" draw:text-style-name="P5" draw:layer="layout" svg:x1="10.444cm" svg:y1="4cm" svg:x2="10.444cm" svg:y2="28.7cm">
              <svg:desc>#Track.Hst.1</svg:desc>
              <text:p/>
            </draw:line>
            <draw:frame draw:style-name="gr5" draw:text-style-name="P7" draw:layer="layout" svg:width="0.659cm" svg:height="1.187cm" svg:x="10.165cm" svg:y="3.6cm">
              <draw:text-box>
                <text:p text:style-name="P6">1</text:p>
              </draw:text-box>
            </draw:frame>
            <draw:line draw:style-name="gr4" draw:text-style-name="P5" draw:layer="layout" svg:x1="10.744cm" svg:y1="4cm" svg:x2="10.744cm" svg:y2="28.7cm">
              <svg:desc>#Track.Hst.2</svg:desc>
              <text:p/>
            </draw:line>
            <draw:frame draw:style-name="gr5" draw:text-style-name="P7" draw:layer="layout" svg:width="0.659cm" svg:height="1.187cm" svg:x="10.465cm" svg:y="3.6cm">
              <draw:text-box>
                <text:p text:style-name="P6">2</text:p>
              </draw:text-box>
            </draw:frame>
            <draw:line draw:style-name="gr4" draw:text-style-name="P5" draw:layer="layout" svg:x1="11.044cm" svg:y1="4cm" svg:x2="11.044cm" svg:y2="28.7cm">
              <svg:desc>#Track.Hst.3</svg:desc>
              <text:p/>
            </draw:line>
            <draw:frame draw:style-name="gr5" draw:text-style-name="P7" draw:layer="layout" svg:width="0.659cm" svg:height="1.187cm" svg:x="10.765cm" svg:y="3.6cm">
              <draw:text-box>
                <text:p text:style-name="P6">3</text:p>
              </draw:text-box>
            </draw:frame>
            <draw:line draw:style-name="gr4" draw:text-style-name="P5" draw:layer="layout" svg:x1="11.344cm" svg:y1="4cm" svg:x2="11.344cm" svg:y2="28.7cm">
              <svg:desc>#Track.Hst.4</svg:desc>
              <text:p/>
            </draw:line>
            <draw:frame draw:style-name="gr5" draw:text-style-name="P7" draw:layer="layout" svg:width="0.659cm" svg:height="1.187cm" svg:x="11.065cm" svg:y="3.6cm">
              <draw:text-box>
                <text:p text:style-name="P6">4</text:p>
              </draw:text-box>
            </draw:frame>
            <draw:line draw:style-name="gr4" draw:text-style-name="P5" draw:layer="layout" svg:x1="11.644cm" svg:y1="4cm" svg:x2="11.644cm" svg:y2="28.7cm">
              <svg:desc>#Track.Hst.6</svg:desc>
              <text:p/>
            </draw:line>
            <draw:frame draw:style-name="gr5" draw:text-style-name="P7" draw:layer="layout" svg:width="0.659cm" svg:height="1.187cm" svg:x="11.365cm" svg:y="3.6cm">
              <draw:text-box>
                <text:p text:style-name="P6">6</text:p>
              </draw:text-box>
            </draw:frame>
          </draw:g>
          <draw:g>
            <draw:frame draw:style-name="gr3" draw:text-style-name="P4" draw:layer="layout" svg:width="1.848cm" svg:height="1.199cm" svg:x="11.856cm" svg:y="2.5cm">
              <draw:text-box>
                <text:p text:style-name="P3">Dtl</text:p>
                <text:p text:style-name="P3">KM: 13</text:p>
              </draw:text-box>
            </draw:frame>
            <draw:line draw:style-name="gr4" draw:text-style-name="P5" draw:layer="layout" svg:x1="12.73cm" svg:y1="4cm" svg:x2="12.73cm" svg:y2="28.7cm">
              <svg:desc>#Track.Dtl.1</svg:desc>
              <text:p/>
            </draw:line>
            <draw:frame draw:style-name="gr5" draw:text-style-name="P7" draw:layer="layout" svg:width="0.659cm" svg:height="1.187cm" svg:x="12.451cm" svg:y="3.6cm">
              <draw:text-box>
                <text:p text:style-name="P6">1</text:p>
              </draw:text-box>
            </draw:frame>
            <draw:line draw:style-name="gr4" draw:text-style-name="P5" draw:layer="layout" svg:x1="13.03cm" svg:y1="4cm" svg:x2="13.03cm" svg:y2="28.7cm">
              <svg:desc>#Track.Dtl.2</svg:desc>
              <text:p/>
            </draw:line>
            <draw:frame draw:style-name="gr5" draw:text-style-name="P7" draw:layer="layout" svg:width="0.659cm" svg:height="1.187cm" svg:x="12.751cm" svg:y="3.6cm">
              <draw:text-box>
                <text:p text:style-name="P6">2</text:p>
              </draw:text-box>
            </draw:frame>
          </draw:g>
          <draw:g>
            <draw:frame draw:style-name="gr3" draw:text-style-name="P4" draw:layer="layout" svg:width="1.848cm" svg:height="1.199cm" svg:x="14.142cm" svg:y="2.5cm">
              <draw:text-box>
                <text:p text:style-name="P3">Bsn</text:p>
                <text:p text:style-name="P3">KM: 19</text:p>
              </draw:text-box>
            </draw:frame>
            <draw:line draw:style-name="gr4" draw:text-style-name="P5" draw:layer="layout" svg:x1="15.016cm" svg:y1="4cm" svg:x2="15.016cm" svg:y2="28.7cm">
              <svg:desc>#Track.Bsn.1</svg:desc>
              <text:p/>
            </draw:line>
            <draw:frame draw:style-name="gr5" draw:text-style-name="P7" draw:layer="layout" svg:width="0.659cm" svg:height="1.187cm" svg:x="14.737cm" svg:y="3.6cm">
              <draw:text-box>
                <text:p text:style-name="P6">1</text:p>
              </draw:text-box>
            </draw:frame>
            <draw:line draw:style-name="gr4" draw:text-style-name="P5" draw:layer="layout" svg:x1="15.316cm" svg:y1="4cm" svg:x2="15.316cm" svg:y2="28.7cm">
              <svg:desc>#Track.Bsn.2</svg:desc>
              <text:p/>
            </draw:line>
            <draw:frame draw:style-name="gr5" draw:text-style-name="P7" draw:layer="layout" svg:width="0.659cm" svg:height="1.187cm" svg:x="15.037cm" svg:y="3.6cm">
              <draw:text-box>
                <text:p text:style-name="P6">2</text:p>
              </draw:text-box>
            </draw:frame>
            <draw:line draw:style-name="gr4" draw:text-style-name="P5" draw:layer="layout" svg:x1="15.616cm" svg:y1="4cm" svg:x2="15.616cm" svg:y2="28.7cm">
              <svg:desc>#Track.Bsn.3</svg:desc>
              <text:p/>
            </draw:line>
            <draw:frame draw:style-name="gr5" draw:text-style-name="P7" draw:layer="layout" svg:width="0.659cm" svg:height="1.187cm" svg:x="15.337cm" svg:y="3.6cm">
              <draw:text-box>
                <text:p text:style-name="P6">3</text:p>
              </draw:text-box>
            </draw:frame>
          </draw:g>
          <draw:g>
            <draw:frame draw:style-name="gr3" draw:text-style-name="P4" draw:layer="layout" svg:width="1.848cm" svg:height="1.199cm" svg:x="16.428cm" svg:y="2.5cm">
              <draw:text-box>
                <text:p text:style-name="P3">Lin</text:p>
                <text:p text:style-name="P3">KM: 25</text:p>
              </draw:text-box>
            </draw:frame>
            <draw:line draw:style-name="gr4" draw:text-style-name="P5" draw:layer="layout" svg:x1="17.302cm" svg:y1="4cm" svg:x2="17.302cm" svg:y2="28.7cm">
              <svg:desc>#Track.Lin.1</svg:desc>
              <text:p/>
            </draw:line>
            <draw:frame draw:style-name="gr5" draw:text-style-name="P7" draw:layer="layout" svg:width="0.659cm" svg:height="1.187cm" svg:x="17.023cm" svg:y="3.6cm">
              <draw:text-box>
                <text:p text:style-name="P6">1</text:p>
              </draw:text-box>
            </draw:frame>
            <draw:line draw:style-name="gr4" draw:text-style-name="P5" draw:layer="layout" svg:x1="17.602cm" svg:y1="4cm" svg:x2="17.602cm" svg:y2="28.7cm">
              <svg:desc>#Track.Lin.2</svg:desc>
              <text:p/>
            </draw:line>
            <draw:frame draw:style-name="gr5" draw:text-style-name="P7" draw:layer="layout" svg:width="0.659cm" svg:height="1.187cm" svg:x="17.323cm" svg:y="3.6cm">
              <draw:text-box>
                <text:p text:style-name="P6">2</text:p>
              </draw:text-box>
            </draw:frame>
            <draw:line draw:style-name="gr4" draw:text-style-name="P5" draw:layer="layout" svg:x1="17.902cm" svg:y1="4cm" svg:x2="17.902cm" svg:y2="28.7cm">
              <svg:desc>#Track.Lin.3</svg:desc>
              <text:p/>
            </draw:line>
            <draw:frame draw:style-name="gr5" draw:text-style-name="P7" draw:layer="layout" svg:width="0.659cm" svg:height="1.187cm" svg:x="17.623cm" svg:y="3.6cm">
              <draw:text-box>
                <text:p text:style-name="P6">3</text:p>
              </draw:text-box>
            </draw:frame>
            <draw:line draw:style-name="gr4" draw:text-style-name="P5" draw:layer="layout" svg:x1="18.202cm" svg:y1="4cm" svg:x2="18.202cm" svg:y2="28.7cm">
              <svg:desc>#Track.Lin.4</svg:desc>
              <text:p/>
            </draw:line>
            <draw:frame draw:style-name="gr5" draw:text-style-name="P7" draw:layer="layout" svg:width="0.659cm" svg:height="1.187cm" svg:x="17.923cm" svg:y="3.6cm">
              <draw:text-box>
                <text:p text:style-name="P6">4</text:p>
              </draw:text-box>
            </draw:frame>
            <draw:line draw:style-name="gr4" draw:text-style-name="P5" draw:layer="layout" svg:x1="18.502cm" svg:y1="4cm" svg:x2="18.502cm" svg:y2="28.7cm">
              <svg:desc>#Track.Lin.5</svg:desc>
              <text:p/>
            </draw:line>
            <draw:frame draw:style-name="gr5" draw:text-style-name="P7" draw:layer="layout" svg:width="0.659cm" svg:height="1.187cm" svg:x="18.223cm" svg:y="3.6cm">
              <draw:text-box>
                <text:p text:style-name="P6">5</text:p>
              </draw:text-box>
            </draw:frame>
            <draw:line draw:style-name="gr4" draw:text-style-name="P5" draw:layer="layout" svg:x1="18.802cm" svg:y1="4cm" svg:x2="18.802cm" svg:y2="28.7cm">
              <svg:desc>#Track.Lin.6</svg:desc>
              <text:p/>
            </draw:line>
            <draw:frame draw:style-name="gr5" draw:text-style-name="P7" draw:layer="layout" svg:width="0.659cm" svg:height="1.187cm" svg:x="18.523cm" svg:y="3.6cm">
              <draw:text-box>
                <text:p text:style-name="P6">6</text:p>
              </draw:text-box>
            </draw:frame>
            <draw:line draw:style-name="gr4" draw:text-style-name="P5" draw:layer="layout" svg:x1="19.102cm" svg:y1="4cm" svg:x2="19.102cm" svg:y2="28.7cm">
              <svg:desc>#Track.Lin.7</svg:desc>
              <text:p/>
            </draw:line>
            <draw:frame draw:style-name="gr5" draw:text-style-name="P7" draw:layer="layout" svg:width="0.659cm" svg:height="1.187cm" svg:x="18.823cm" svg:y="3.6cm">
              <draw:text-box>
                <text:p text:style-name="P6">7</text:p>
              </draw:text-box>
            </draw:frame>
            <draw:line draw:style-name="gr4" draw:text-style-name="P5" draw:layer="layout" svg:x1="19.402cm" svg:y1="4cm" svg:x2="19.402cm" svg:y2="28.7cm">
              <svg:desc>#Track.Lin.8</svg:desc>
              <text:p/>
            </draw:line>
            <draw:frame draw:style-name="gr5" draw:text-style-name="P7" draw:layer="layout" svg:width="0.659cm" svg:height="1.187cm" svg:x="19.123cm" svg:y="3.6cm">
              <draw:text-box>
                <text:p text:style-name="P6">8</text:p>
              </draw:text-box>
            </draw:frame>
            <draw:line draw:style-name="gr4" draw:text-style-name="P5" draw:layer="layout" svg:x1="19.702cm" svg:y1="4cm" svg:x2="19.702cm" svg:y2="28.7cm">
              <svg:desc>#Track.Lin.9</svg:desc>
              <text:p/>
            </draw:line>
            <draw:frame draw:style-name="gr5" draw:text-style-name="P7" draw:layer="layout" svg:width="0.659cm" svg:height="1.187cm" svg:x="19.423cm" svg:y="3.6cm">
              <draw:text-box>
                <text:p text:style-name="P6">9</text:p>
              </draw:text-box>
            </draw:frame>
          </draw:g>
          <draw:g>
            <draw:line draw:style-name="gr8" draw:text-style-name="P8" draw:layer="layout" svg:x1="1.3cm" svg:y1="4cm" svg:x2="19.7cm" svg:y2="4cm">
              <svg:desc>#Time.12</svg:desc>
              <text:p/>
            </draw:line>
            <draw:frame draw:style-name="gr9" draw:text-style-name="P4" draw:layer="layout" svg:width="0.976cm" svg:height="1.187cm" svg:x="0.462cm" svg:y="3.7cm">
              <draw:text-box>
                <text:p text:style-name="P3">12</text:p>
              </draw:text-box>
            </draw:frame>
            <draw:frame draw:style-name="gr9" draw:text-style-name="P4" draw:layer="layout" svg:width="0.976cm" svg:height="1.187cm" svg:x="19.862cm" svg:y="3.7cm">
              <draw:text-box>
                <text:p text:style-name="P3">12</text:p>
              </draw:text-box>
            </draw:frame>
          </draw:g>
          <draw:g>
            <draw:line draw:style-name="gr8" draw:text-style-name="P8" draw:layer="layout" svg:x1="1.3cm" svg:y1="6.058cm" svg:x2="19.7cm" svg:y2="6.058cm">
              <svg:desc>#Time.13</svg:desc>
              <text:p/>
            </draw:line>
            <draw:frame draw:style-name="gr9" draw:text-style-name="P4" draw:layer="layout" svg:width="0.976cm" svg:height="1.187cm" svg:x="0.462cm" svg:y="5.758cm">
              <draw:text-box>
                <text:p text:style-name="P3">13</text:p>
              </draw:text-box>
            </draw:frame>
            <draw:frame draw:style-name="gr9" draw:text-style-name="P4" draw:layer="layout" svg:width="0.976cm" svg:height="1.187cm" svg:x="19.862cm" svg:y="5.758cm">
              <draw:text-box>
                <text:p text:style-name="P3">13</text:p>
              </draw:text-box>
            </draw:frame>
          </draw:g>
          <draw:g>
            <draw:line draw:style-name="gr8" draw:text-style-name="P8" draw:layer="layout" svg:x1="1.3cm" svg:y1="8.117cm" svg:x2="19.7cm" svg:y2="8.117cm">
              <svg:desc>#Time.14</svg:desc>
              <text:p/>
            </draw:line>
            <draw:frame draw:style-name="gr9" draw:text-style-name="P4" draw:layer="layout" svg:width="0.976cm" svg:height="1.187cm" svg:x="0.462cm" svg:y="7.817cm">
              <draw:text-box>
                <text:p text:style-name="P3">14</text:p>
              </draw:text-box>
            </draw:frame>
            <draw:frame draw:style-name="gr9" draw:text-style-name="P4" draw:layer="layout" svg:width="0.976cm" svg:height="1.187cm" svg:x="19.862cm" svg:y="7.817cm">
              <draw:text-box>
                <text:p text:style-name="P3">14</text:p>
              </draw:text-box>
            </draw:frame>
          </draw:g>
          <draw:g>
            <draw:line draw:style-name="gr8" draw:text-style-name="P8" draw:layer="layout" svg:x1="1.3cm" svg:y1="10.175cm" svg:x2="19.7cm" svg:y2="10.175cm">
              <svg:desc>#Time.15</svg:desc>
              <text:p/>
            </draw:line>
            <draw:frame draw:style-name="gr9" draw:text-style-name="P4" draw:layer="layout" svg:width="0.976cm" svg:height="1.187cm" svg:x="0.462cm" svg:y="9.875cm">
              <draw:text-box>
                <text:p text:style-name="P3">15</text:p>
              </draw:text-box>
            </draw:frame>
            <draw:frame draw:style-name="gr9" draw:text-style-name="P4" draw:layer="layout" svg:width="0.976cm" svg:height="1.187cm" svg:x="19.862cm" svg:y="9.875cm">
              <draw:text-box>
                <text:p text:style-name="P3">15</text:p>
              </draw:text-box>
            </draw:frame>
          </draw:g>
          <draw:g>
            <draw:line draw:style-name="gr8" draw:text-style-name="P8" draw:layer="layout" svg:x1="1.3cm" svg:y1="12.233cm" svg:x2="19.7cm" svg:y2="12.233cm">
              <svg:desc>#Time.16</svg:desc>
              <text:p/>
            </draw:line>
            <draw:frame draw:style-name="gr9" draw:text-style-name="P4" draw:layer="layout" svg:width="0.976cm" svg:height="1.187cm" svg:x="0.462cm" svg:y="11.933cm">
              <draw:text-box>
                <text:p text:style-name="P3">16</text:p>
              </draw:text-box>
            </draw:frame>
            <draw:frame draw:style-name="gr9" draw:text-style-name="P4" draw:layer="layout" svg:width="0.976cm" svg:height="1.187cm" svg:x="19.862cm" svg:y="11.933cm">
              <draw:text-box>
                <text:p text:style-name="P3">16</text:p>
              </draw:text-box>
            </draw:frame>
          </draw:g>
          <draw:g>
            <draw:line draw:style-name="gr8" draw:text-style-name="P8" draw:layer="layout" svg:x1="1.3cm" svg:y1="14.292cm" svg:x2="19.7cm" svg:y2="14.292cm">
              <svg:desc>#Time.17</svg:desc>
              <text:p/>
            </draw:line>
            <draw:frame draw:style-name="gr9" draw:text-style-name="P4" draw:layer="layout" svg:width="0.976cm" svg:height="1.187cm" svg:x="0.462cm" svg:y="13.992cm">
              <draw:text-box>
                <text:p text:style-name="P3">17</text:p>
              </draw:text-box>
            </draw:frame>
            <draw:frame draw:style-name="gr9" draw:text-style-name="P4" draw:layer="layout" svg:width="0.976cm" svg:height="1.187cm" svg:x="19.862cm" svg:y="13.992cm">
              <draw:text-box>
                <text:p text:style-name="P3">17</text:p>
              </draw:text-box>
            </draw:frame>
          </draw:g>
          <draw:g>
            <draw:line draw:style-name="gr8" draw:text-style-name="P8" draw:layer="layout" svg:x1="1.3cm" svg:y1="16.35cm" svg:x2="19.7cm" svg:y2="16.35cm">
              <svg:desc>#Time.18</svg:desc>
              <text:p/>
            </draw:line>
            <draw:frame draw:style-name="gr9" draw:text-style-name="P4" draw:layer="layout" svg:width="0.976cm" svg:height="1.187cm" svg:x="0.462cm" svg:y="16.05cm">
              <draw:text-box>
                <text:p text:style-name="P3">18</text:p>
              </draw:text-box>
            </draw:frame>
            <draw:frame draw:style-name="gr9" draw:text-style-name="P4" draw:layer="layout" svg:width="0.976cm" svg:height="1.187cm" svg:x="19.862cm" svg:y="16.05cm">
              <draw:text-box>
                <text:p text:style-name="P3">18</text:p>
              </draw:text-box>
            </draw:frame>
          </draw:g>
          <draw:g>
            <draw:line draw:style-name="gr8" draw:text-style-name="P8" draw:layer="layout" svg:x1="1.3cm" svg:y1="18.408cm" svg:x2="19.7cm" svg:y2="18.408cm">
              <svg:desc>#Time.19</svg:desc>
              <text:p/>
            </draw:line>
            <draw:frame draw:style-name="gr9" draw:text-style-name="P4" draw:layer="layout" svg:width="0.976cm" svg:height="1.187cm" svg:x="0.462cm" svg:y="18.108cm">
              <draw:text-box>
                <text:p text:style-name="P3">19</text:p>
              </draw:text-box>
            </draw:frame>
            <draw:frame draw:style-name="gr9" draw:text-style-name="P4" draw:layer="layout" svg:width="0.976cm" svg:height="1.187cm" svg:x="19.862cm" svg:y="18.108cm">
              <draw:text-box>
                <text:p text:style-name="P3">19</text:p>
              </draw:text-box>
            </draw:frame>
          </draw:g>
          <draw:g>
            <draw:line draw:style-name="gr8" draw:text-style-name="P8" draw:layer="layout" svg:x1="1.3cm" svg:y1="20.467cm" svg:x2="19.7cm" svg:y2="20.467cm">
              <svg:desc>#Time.20</svg:desc>
              <text:p/>
            </draw:line>
            <draw:frame draw:style-name="gr9" draw:text-style-name="P4" draw:layer="layout" svg:width="0.976cm" svg:height="1.187cm" svg:x="0.462cm" svg:y="20.167cm">
              <draw:text-box>
                <text:p text:style-name="P3">20</text:p>
              </draw:text-box>
            </draw:frame>
            <draw:frame draw:style-name="gr9" draw:text-style-name="P4" draw:layer="layout" svg:width="0.976cm" svg:height="1.187cm" svg:x="19.862cm" svg:y="20.167cm">
              <draw:text-box>
                <text:p text:style-name="P3">20</text:p>
              </draw:text-box>
            </draw:frame>
          </draw:g>
          <draw:g>
            <draw:line draw:style-name="gr8" draw:text-style-name="P8" draw:layer="layout" svg:x1="1.3cm" svg:y1="22.525cm" svg:x2="19.7cm" svg:y2="22.525cm">
              <svg:desc>#Time.21</svg:desc>
              <text:p/>
            </draw:line>
            <draw:frame draw:style-name="gr9" draw:text-style-name="P4" draw:layer="layout" svg:width="0.976cm" svg:height="1.187cm" svg:x="0.462cm" svg:y="22.225cm">
              <draw:text-box>
                <text:p text:style-name="P3">21</text:p>
              </draw:text-box>
            </draw:frame>
            <draw:frame draw:style-name="gr9" draw:text-style-name="P4" draw:layer="layout" svg:width="0.976cm" svg:height="1.187cm" svg:x="19.862cm" svg:y="22.225cm">
              <draw:text-box>
                <text:p text:style-name="P3">21</text:p>
              </draw:text-box>
            </draw:frame>
          </draw:g>
          <draw:g>
            <draw:line draw:style-name="gr8" draw:text-style-name="P8" draw:layer="layout" svg:x1="1.3cm" svg:y1="24.583cm" svg:x2="19.7cm" svg:y2="24.583cm">
              <svg:desc>#Time.22</svg:desc>
              <text:p/>
            </draw:line>
            <draw:frame draw:style-name="gr9" draw:text-style-name="P4" draw:layer="layout" svg:width="0.976cm" svg:height="1.187cm" svg:x="0.462cm" svg:y="24.283cm">
              <draw:text-box>
                <text:p text:style-name="P3">22</text:p>
              </draw:text-box>
            </draw:frame>
            <draw:frame draw:style-name="gr9" draw:text-style-name="P4" draw:layer="layout" svg:width="0.976cm" svg:height="1.187cm" svg:x="19.862cm" svg:y="24.283cm">
              <draw:text-box>
                <text:p text:style-name="P3">22</text:p>
              </draw:text-box>
            </draw:frame>
          </draw:g>
          <draw:g>
            <draw:line draw:style-name="gr8" draw:text-style-name="P8" draw:layer="layout" svg:x1="1.3cm" svg:y1="26.642cm" svg:x2="19.7cm" svg:y2="26.642cm">
              <svg:desc>#Time.23</svg:desc>
              <text:p/>
            </draw:line>
            <draw:frame draw:style-name="gr9" draw:text-style-name="P4" draw:layer="layout" svg:width="0.976cm" svg:height="1.187cm" svg:x="0.462cm" svg:y="26.342cm">
              <draw:text-box>
                <text:p text:style-name="P3">23</text:p>
              </draw:text-box>
            </draw:frame>
            <draw:frame draw:style-name="gr9" draw:text-style-name="P4" draw:layer="layout" svg:width="0.976cm" svg:height="1.187cm" svg:x="19.862cm" svg:y="26.342cm">
              <draw:text-box>
                <text:p text:style-name="P3">23</text:p>
              </draw:text-box>
            </draw:frame>
          </draw:g>
          <draw:g>
            <draw:line draw:style-name="gr8" draw:text-style-name="P8" draw:layer="layout" svg:x1="1.3cm" svg:y1="28.7cm" svg:x2="19.7cm" svg:y2="28.7cm">
              <svg:desc>#Time.24</svg:desc>
              <text:p/>
            </draw:line>
            <draw:line draw:style-name="gr8" draw:text-style-name="P8" draw:layer="layout" svg:x1="1.3cm" svg:y1="28.7cm" svg:x2="19.7cm" svg:y2="28.7cm">
              <svg:desc>#Time.00</svg:desc>
              <text:p/>
            </draw:line>
            <draw:frame draw:style-name="gr9" draw:text-style-name="P4" draw:layer="layout" svg:width="0.976cm" svg:height="1.187cm" svg:x="0.462cm" svg:y="28.4cm">
              <draw:text-box>
                <text:p text:style-name="P3">24</text:p>
              </draw:text-box>
            </draw:frame>
            <draw:frame draw:style-name="gr9" draw:text-style-name="P4" draw:layer="layout" svg:width="0.976cm" svg:height="1.187cm" svg:x="19.862cm" svg:y="28.4cm">
              <draw:text-box>
                <text:p text:style-name="P3">24</text:p>
              </draw:text-box>
            </draw:frame>
          </draw:g>
          <draw:g draw:name="Bp 1687 [Sa]">
            <draw:line draw:name="Bp 1687 [Sa]" draw:style-name="gr10" draw:text-style-name="P5" draw:layer="layout" svg:x1="11.044cm" svg:y1="12.473cm" svg:x2="11.044cm" svg:y2="12.679cm">
              <svg:desc>Bp 1687 [Sa]</svg:desc>
              <text:p/>
            </draw:line>
            <draw:frame draw:name="Bp 1687 [Sa]" draw:style-name="gr12" draw:text-style-name="P10" draw:layer="layout" svg:width="1.044cm" svg:height="1.187cm" svg:x="10.572cm" svg:y="12.629cm">
              <draw:text-box>
                <text:p text:style-name="P9"><text:s text:c="4"/>13</text:p>
              </draw:text-box>
            </draw:frame>
            <draw:frame draw:name="Bp 1687 [Sa]" draw:style-name="gr11" draw:text-style-name="P10" draw:layer="layout" svg:width="1.179cm" svg:height="1.187cm" svg:x="12.491cm" svg:y="12.401cm">
              <draw:text-box>
                <text:p text:style-name="P9">18 <text:s text:c="5"/></text:p>
              </draw:text-box>
            </draw:frame>
            <draw:line draw:name="Bp 1687 [Sa]" draw:style-name="gr13" draw:text-style-name="P8" draw:layer="layout" svg:x1="11.044cm" svg:y1="12.679cm" svg:x2="13.03cm" svg:y2="12.851cm">
              <svg:desc>Bp 1687 [Sa]</svg:desc>
              <text:p text:style-name="P11"><text:s text:c="3"/>Bp 1687 [Sa]</text:p>
              <text:p text:style-name="P11"><text:span text:style-name="T1"/></text:p>
            </draw:line>
            <draw:line draw:name="Bp 1687 [Sa]" draw:style-name="gr10" draw:text-style-name="P5" draw:layer="layout" svg:x1="13.03cm" svg:y1="12.751cm" svg:x2="13.03cm" svg:y2="12.951cm">
              <svg:desc>Bp 1687 [Sa]</svg:desc>
              <text:p/>
            </draw:line>
          </draw:g>
          <draw:g draw:name="Bp 1688 [Sa]">
            <draw:line draw:name="Bp 1688 [Sa]" draw:style-name="gr10" draw:text-style-name="P5" draw:layer="layout" svg:x1="13.03cm" svg:y1="14.878cm" svg:x2="13.03cm" svg:y2="15.078cm">
              <svg:desc>Bp 1688 [Sa]</svg:desc>
              <text:p/>
            </draw:line>
            <draw:frame draw:name="Bp 1688 [Sa]" draw:style-name="gr11" draw:text-style-name="P10" draw:layer="layout" svg:width="1.179cm" svg:height="1.187cm" svg:x="12.491cm" svg:y="14.928cm">
              <draw:text-box>
                <text:p text:style-name="P9">20 <text:s text:c="5"/></text:p>
              </draw:text-box>
            </draw:frame>
            <draw:frame draw:name="Bp 1688 [Sa]" draw:style-name="gr12" draw:text-style-name="P10" draw:layer="layout" svg:width="1.044cm" svg:height="1.187cm" svg:x="10.572cm" svg:y="14.7cm">
              <draw:text-box>
                <text:p text:style-name="P9"><text:s text:c="4"/>25</text:p>
              </draw:text-box>
            </draw:frame>
            <draw:line draw:name="Bp 1688 [Sa]" draw:style-name="gr13" draw:text-style-name="P8" draw:layer="layout" svg:x1="11.044cm" svg:y1="15.15cm" svg:x2="13.03cm" svg:y2="14.978cm">
              <svg:desc>Bp 1688 [Sa]</svg:desc>
              <text:p text:style-name="P11">Bp 1688 [Sa] <text:s text:c="2"/></text:p>
              <text:p text:style-name="P11"><text:span text:style-name="T1"/></text:p>
            </draw:line>
            <draw:line draw:name="Bp 1688 [Sa]" draw:style-name="gr10" draw:text-style-name="P5" draw:layer="layout" svg:x1="11.044cm" svg:y1="15.15cm" svg:x2="11.044cm" svg:y2="15.355cm">
              <svg:desc>Bp 1688 [Sa]</svg:desc>
              <text:p/>
            </draw:line>
          </draw:g>
          <draw:g draw:name="Bp 2566 [Sa]">
            <draw:line draw:name="Bp 2566 [Sa]" draw:style-name="gr10" draw:text-style-name="P5" draw:layer="layout" svg:x1="18.502cm" svg:y1="4.62cm" svg:x2="18.502cm" svg:y2="4.82cm">
              <svg:desc>Bp 2566 [Sa]</svg:desc>
              <text:p/>
            </draw:line>
            <draw:frame draw:name="Bp 2566 [Sa]" draw:style-name="gr11" draw:text-style-name="P10" draw:layer="layout" svg:width="1.179cm" svg:height="1.187cm" svg:x="17.963cm" svg:y="4.67cm">
              <draw:text-box>
                <text:p text:style-name="P9">21 <text:s text:c="5"/></text:p>
              </draw:text-box>
            </draw:frame>
            <draw:frame draw:name="Bp 2566 [Sa]" draw:style-name="gr12" draw:text-style-name="P10" draw:layer="layout" svg:width="1.044cm" svg:height="1.187cm" svg:x="14.844cm" svg:y="4.442cm">
              <draw:text-box>
                <text:p text:style-name="P9"><text:s text:c="4"/>26</text:p>
              </draw:text-box>
            </draw:frame>
            <draw:line draw:name="Bp 2566 [Sa]" draw:style-name="gr13" draw:text-style-name="P8" draw:layer="layout" svg:x1="15.316cm" svg:y1="4.892cm" svg:x2="18.502cm" svg:y2="4.72cm">
              <svg:desc>Bp 2566 [Sa]</svg:desc>
              <text:p text:style-name="P11">Bp 2566 [Sa] <text:s text:c="2"/></text:p>
              <text:p text:style-name="P11"><text:span text:style-name="T1"/></text:p>
            </draw:line>
            <draw:line draw:name="Bp 2566 [Sa]" draw:style-name="gr10" draw:text-style-name="P5" draw:layer="layout" svg:x1="15.316cm" svg:y1="4.792cm" svg:x2="15.316cm" svg:y2="4.992cm">
              <svg:desc>Bp 2566 [Sa]</svg:desc>
              <text:p/>
            </draw:line>
            <draw:frame draw:name="Bp 2566 [Sa]" draw:style-name="gr12" draw:text-style-name="P10" draw:layer="layout" svg:width="1.044cm" svg:height="1.187cm" svg:x="12.258cm" svg:y="4.648cm">
              <draw:text-box>
                <text:p text:style-name="P9"><text:s text:c="4"/>32</text:p>
              </draw:text-box>
            </draw:frame>
            <draw:line draw:name="Bp 2566 [Sa]" draw:style-name="gr13" draw:text-style-name="P8" draw:layer="layout" svg:x1="12.73cm" svg:y1="5.098cm" svg:x2="15.316cm" svg:y2="4.892cm">
              <svg:desc>Bp 2566 [Sa]</svg:desc>
              <text:p text:style-name="P11">Bp 2566 [Sa] <text:s text:c="2"/></text:p>
              <text:p text:style-name="P11"><text:span text:style-name="T1"/></text:p>
            </draw:line>
            <draw:line draw:name="Bp 2566 [Sa]" draw:style-name="gr10" draw:text-style-name="P5" draw:layer="layout" svg:x1="12.73cm" svg:y1="4.998cm" svg:x2="12.73cm" svg:y2="5.198cm">
              <svg:desc>Bp 2566 [Sa]</svg:desc>
              <text:p/>
            </draw:line>
            <draw:frame draw:name="Bp 2566 [Sa]" draw:style-name="gr12" draw:text-style-name="P10" draw:layer="layout" svg:width="1.044cm" svg:height="1.187cm" svg:x="10.272cm" svg:y="4.819cm">
              <draw:text-box>
                <text:p text:style-name="P9"><text:s text:c="4"/>37</text:p>
              </draw:text-box>
            </draw:frame>
            <draw:line draw:name="Bp 2566 [Sa]" draw:style-name="gr13" draw:text-style-name="P8" draw:layer="layout" svg:x1="10.744cm" svg:y1="5.269cm" svg:x2="12.73cm" svg:y2="5.098cm">
              <svg:desc>Bp 2566 [Sa]</svg:desc>
              <text:p text:style-name="P11">Bp 2566 [Sa] <text:s text:c="2"/></text:p>
              <text:p text:style-name="P11"><text:span text:style-name="T1"/></text:p>
            </draw:line>
            <draw:line draw:name="Bp 2566 [Sa]" draw:style-name="gr10" draw:text-style-name="P5" draw:layer="layout" svg:x1="10.744cm" svg:y1="5.269cm" svg:x2="10.744cm" svg:y2="5.406cm">
              <svg:desc>Bp 2566 [Sa]</svg:desc>
              <text:p/>
            </draw:line>
          </draw:g>
          <draw:g draw:name="D 237 [Sa]">
            <draw:line draw:name="D 237 [Sa]" draw:style-name="gr14" draw:text-style-name="P5" draw:layer="layout" svg:x1="11.044cm" svg:y1="11.138cm" svg:x2="11.044cm" svg:y2="11.338cm">
              <svg:desc>D 237 [Sa]</svg:desc>
              <text:p/>
            </draw:line>
            <draw:frame draw:name="D 237 [Sa]" draw:style-name="gr12" draw:text-style-name="P10" draw:layer="layout" svg:width="1.044cm" svg:height="1.187cm" svg:x="10.572cm" svg:y="11.188cm">
              <draw:text-box>
                <text:p text:style-name="P9"><text:s text:c="4"/>31</text:p>
              </draw:text-box>
            </draw:frame>
            <draw:frame draw:name="D 237 [Sa]" draw:style-name="gr11" draw:text-style-name="P10" draw:layer="layout" svg:width="1.179cm" svg:height="1.187cm" svg:x="12.491cm" svg:y="10.96cm">
              <draw:text-box>
                <text:p text:style-name="P9">36 <text:s text:c="5"/></text:p>
              </draw:text-box>
            </draw:frame>
            <draw:line draw:name="D 237 [Sa]" draw:style-name="gr15" draw:text-style-name="P8" draw:layer="layout" svg:x1="11.044cm" svg:y1="11.238cm" svg:x2="13.03cm" svg:y2="11.41cm">
              <svg:desc>D 237 [Sa]</svg:desc>
              <text:p text:style-name="P11"><text:s text:c="3"/>D 237 [Sa]</text:p>
              <text:p text:style-name="P11"><text:span text:style-name="T1"/></text:p>
            </draw:line>
            <draw:line draw:name="D 237 [Sa]" draw:style-name="gr14" draw:text-style-name="P5" draw:layer="layout" svg:x1="13.03cm" svg:y1="11.31cm" svg:x2="13.03cm" svg:y2="11.51cm">
              <svg:desc>D 237 [Sa]</svg:desc>
              <text:p/>
            </draw:line>
            <draw:frame draw:name="D 237 [Sa]" draw:style-name="gr11" draw:text-style-name="P10" draw:layer="layout" svg:width="1.179cm" svg:height="1.187cm" svg:x="14.777cm" svg:y="11.166cm">
              <draw:text-box>
                <text:p text:style-name="P9">42 <text:s text:c="5"/></text:p>
              </draw:text-box>
            </draw:frame>
            <draw:line draw:name="D 237 [Sa]" draw:style-name="gr15" draw:text-style-name="P8" draw:layer="layout" svg:x1="13.03cm" svg:y1="11.41cm" svg:x2="15.316cm" svg:y2="11.616cm">
              <svg:desc>D 237 [Sa]</svg:desc>
              <text:p text:style-name="P11"><text:s text:c="3"/>D 237 [Sa]</text:p>
              <text:p text:style-name="P11"><text:span text:style-name="T1"/></text:p>
            </draw:line>
            <draw:line draw:name="D 237 [Sa]" draw:style-name="gr14" draw:text-style-name="P5" draw:layer="layout" svg:x1="15.316cm" svg:y1="11.516cm" svg:x2="15.316cm" svg:y2="11.716cm">
              <svg:desc>D 237 [Sa]</svg:desc>
              <text:p/>
            </draw:line>
            <draw:frame draw:name="D 237 [Sa]" draw:style-name="gr11" draw:text-style-name="P10" draw:layer="layout" svg:width="1.179cm" svg:height="1.187cm" svg:x="17.963cm" svg:y="11.337cm">
              <draw:text-box>
                <text:p text:style-name="P9">47 <text:s text:c="5"/></text:p>
              </draw:text-box>
            </draw:frame>
            <draw:line draw:name="D 237 [Sa]" draw:style-name="gr15" draw:text-style-name="P8" draw:layer="layout" svg:x1="15.316cm" svg:y1="11.616cm" svg:x2="18.502cm" svg:y2="11.787cm">
              <svg:desc>D 237 [Sa]</svg:desc>
              <text:p text:style-name="P11"><text:s text:c="3"/>D 237 [Sa]</text:p>
              <text:p text:style-name="P11"><text:span text:style-name="T1"/></text:p>
            </draw:line>
            <draw:line draw:name="D 237 [Sa]" draw:style-name="gr14" draw:text-style-name="P5" draw:layer="layout" svg:x1="18.502cm" svg:y1="11.687cm" svg:x2="18.502cm" svg:y2="11.887cm">
              <svg:desc>D 237 [Sa]</svg:desc>
              <text:p/>
            </draw:line>
          </draw:g>
          <draw:g draw:name="Dg 6304 Mi">
            <draw:line draw:name="Dg 6304 Mi" draw:style-name="gr16" draw:text-style-name="P5" draw:layer="layout" svg:x1="12.73cm" svg:y1="15.907cm" svg:x2="12.73cm" svg:y2="16.107cm">
              <svg:desc>Dg 6304 Mi</svg:desc>
              <text:p/>
            </draw:line>
            <draw:frame draw:name="Dg 6304 Mi" draw:style-name="gr11" draw:text-style-name="P10" draw:layer="layout" svg:width="1.179cm" svg:height="1.187cm" svg:x="12.191cm" svg:y="15.957cm">
              <draw:text-box>
                <text:p text:style-name="P9">50 <text:s text:c="5"/></text:p>
              </draw:text-box>
            </draw:frame>
            <draw:frame draw:name="Dg 6304 Mi" draw:style-name="gr12" draw:text-style-name="P10" draw:layer="layout" svg:width="1.044cm" svg:height="1.187cm" svg:x="10.272cm" svg:y="15.831cm">
              <draw:text-box>
                <text:p text:style-name="P9"><text:s text:c="4"/>58</text:p>
              </draw:text-box>
            </draw:frame>
            <draw:line draw:name="Dg 6304 Mi" draw:style-name="gr17" draw:text-style-name="P8" draw:layer="layout" svg:x1="10.744cm" svg:y1="16.281cm" svg:x2="12.73cm" svg:y2="16.007cm">
              <svg:desc>Dg 6304 Mi</svg:desc>
              <text:p text:style-name="P11">Dg 6304 Mi <text:s text:c="2"/></text:p>
              <text:p text:style-name="P11"><text:span text:style-name="T1"/></text:p>
            </draw:line>
            <draw:line draw:name="Dg 6304 Mi" draw:style-name="gr16" draw:text-style-name="P5" draw:layer="layout" svg:x1="10.744cm" svg:y1="16.181cm" svg:x2="10.744cm" svg:y2="16.381cm">
              <svg:desc>Dg 6304 Mi</svg:desc>
              <text:p/>
            </draw:line>
          </draw:g>
          <draw:g draw:name="Dg 6595 [Sa]">
            <draw:line draw:name="Dg 6595 [Sa]" draw:style-name="gr16" draw:text-style-name="P5" draw:layer="layout" svg:x1="11.044cm" svg:y1="19.372cm" svg:x2="11.044cm" svg:y2="19.572cm">
              <svg:desc>Dg 6595 [Sa]</svg:desc>
              <text:p/>
            </draw:line>
            <draw:frame draw:name="Dg 6595 [Sa]" draw:style-name="gr12" draw:text-style-name="P10" draw:layer="layout" svg:width="1.044cm" svg:height="1.187cm" svg:x="10.572cm" svg:y="19.422cm">
              <draw:text-box>
                <text:p text:style-name="P9"><text:s text:c="4"/>31</text:p>
              </draw:text-box>
            </draw:frame>
            <draw:frame draw:name="Dg 6595 [Sa]" draw:style-name="gr11" draw:text-style-name="P10" draw:layer="layout" svg:width="1.179cm" svg:height="1.187cm" svg:x="12.491cm" svg:y="19.296cm">
              <draw:text-box>
                <text:p text:style-name="P9">39 <text:s text:c="5"/></text:p>
              </draw:text-box>
            </draw:frame>
            <draw:line draw:name="Dg 6595 [Sa]" draw:style-name="gr17" draw:text-style-name="P8" draw:layer="layout" svg:x1="11.044cm" svg:y1="19.472cm" svg:x2="13.03cm" svg:y2="19.746cm">
              <svg:desc>Dg 6595 [Sa]</svg:desc>
              <text:p text:style-name="P11"><text:s text:c="3"/>Dg 6595 [Sa]</text:p>
              <text:p text:style-name="P11"><text:span text:style-name="T1"/></text:p>
            </draw:line>
            <draw:line draw:name="Dg 6595 [Sa]" draw:style-name="gr16" draw:text-style-name="P5" draw:layer="layout" svg:x1="13.03cm" svg:y1="19.646cm" svg:x2="13.03cm" svg:y2="19.846cm">
              <svg:desc>Dg 6595 [Sa]</svg:desc>
              <text:p/>
            </draw:line>
            <draw:frame draw:name="Dg 6595 [Sa]" draw:style-name="gr11" draw:text-style-name="P10" draw:layer="layout" svg:width="1.179cm" svg:height="1.187cm" svg:x="14.777cm" svg:y="19.64cm">
              <draw:text-box>
                <text:p text:style-name="P9">49 <text:s text:c="5"/></text:p>
              </draw:text-box>
            </draw:frame>
            <draw:line draw:name="Dg 6595 [Sa]" draw:style-name="gr17" draw:text-style-name="P8" draw:layer="layout" svg:x1="13.03cm" svg:y1="19.746cm" svg:x2="15.316cm" svg:y2="20.09cm">
              <svg:desc>Dg 6595 [Sa]</svg:desc>
              <text:p text:style-name="P11"><text:s text:c="3"/>Dg 6595 [Sa]</text:p>
              <text:p text:style-name="P11"><text:span text:style-name="T1"/></text:p>
            </draw:line>
            <draw:line draw:name="Dg 6595 [Sa]" draw:style-name="gr16" draw:text-style-name="P5" draw:layer="layout" svg:x1="15.316cm" svg:y1="19.99cm" svg:x2="15.316cm" svg:y2="20.19cm">
              <svg:desc>Dg 6595 [Sa]</svg:desc>
              <text:p/>
            </draw:line>
            <draw:frame draw:name="Dg 6595 [Sa]" draw:style-name="gr11" draw:text-style-name="P10" draw:layer="layout" svg:width="1.179cm" svg:height="1.187cm" svg:x="17.663cm" svg:y="19.914cm">
              <draw:text-box>
                <text:p text:style-name="P9">57 <text:s text:c="5"/></text:p>
              </draw:text-box>
            </draw:frame>
            <draw:line draw:name="Dg 6595 [Sa]" draw:style-name="gr17" draw:text-style-name="P8" draw:layer="layout" svg:x1="15.316cm" svg:y1="20.09cm" svg:x2="18.202cm" svg:y2="20.364cm">
              <svg:desc>Dg 6595 [Sa]</svg:desc>
              <text:p text:style-name="P11"><text:s text:c="3"/>Dg 6595 [Sa]</text:p>
              <text:p text:style-name="P11"><text:span text:style-name="T1"/></text:p>
            </draw:line>
            <draw:line draw:name="Dg 6595 [Sa]" draw:style-name="gr16" draw:text-style-name="P5" draw:layer="layout" svg:x1="18.202cm" svg:y1="20.264cm" svg:x2="18.202cm" svg:y2="20.464cm">
              <svg:desc>Dg 6595 [Sa]</svg:desc>
              <text:p/>
            </draw:line>
          </draw:g>
          <draw:g draw:name="Dg 6840">
            <draw:line draw:name="Dg 6840" draw:style-name="gr16" draw:text-style-name="P5" draw:layer="layout" svg:x1="18.802cm" svg:y1="23.523cm" svg:x2="18.802cm" svg:y2="23.723cm">
              <svg:desc>Dg 6840</svg:desc>
              <text:p/>
            </draw:line>
            <draw:frame draw:name="Dg 6840" draw:style-name="gr11" draw:text-style-name="P10" draw:layer="layout" svg:width="1.179cm" svg:height="1.187cm" svg:x="18.263cm" svg:y="23.573cm">
              <draw:text-box>
                <text:p text:style-name="P9">32 <text:s text:c="5"/></text:p>
              </draw:text-box>
            </draw:frame>
            <draw:frame draw:name="Dg 6840" draw:style-name="gr12" draw:text-style-name="P10" draw:layer="layout" svg:width="1.044cm" svg:height="1.187cm" svg:x="14.844cm" svg:y="23.447cm">
              <draw:text-box>
                <text:p text:style-name="P9"><text:s text:c="4"/>40</text:p>
              </draw:text-box>
            </draw:frame>
            <draw:line draw:name="Dg 6840" draw:style-name="gr17" draw:text-style-name="P8" draw:layer="layout" svg:x1="15.316cm" svg:y1="23.897cm" svg:x2="18.802cm" svg:y2="23.623cm">
              <svg:desc>Dg 6840</svg:desc>
              <text:p text:style-name="P11">Dg 6840 <text:s text:c="2"/></text:p>
              <text:p text:style-name="P11"><text:span text:style-name="T1"/></text:p>
            </draw:line>
            <draw:line draw:name="Dg 6840" draw:style-name="gr16" draw:text-style-name="P5" draw:layer="layout" svg:x1="15.316cm" svg:y1="23.797cm" svg:x2="15.316cm" svg:y2="23.997cm">
              <svg:desc>Dg 6840</svg:desc>
              <text:p/>
            </draw:line>
            <draw:frame draw:name="Dg 6840" draw:style-name="gr12" draw:text-style-name="P10" draw:layer="layout" svg:width="1.044cm" svg:height="1.187cm" svg:x="12.258cm" svg:y="23.79cm">
              <draw:text-box>
                <text:p text:style-name="P9"><text:s text:c="4"/>50</text:p>
              </draw:text-box>
            </draw:frame>
            <draw:line draw:name="Dg 6840" draw:style-name="gr17" draw:text-style-name="P8" draw:layer="layout" svg:x1="12.73cm" svg:y1="24.24cm" svg:x2="15.316cm" svg:y2="23.897cm">
              <svg:desc>Dg 6840</svg:desc>
              <text:p text:style-name="P11">Dg 6840 <text:s text:c="2"/></text:p>
              <text:p text:style-name="P11"><text:span text:style-name="T1"/></text:p>
            </draw:line>
            <draw:line draw:name="Dg 6840" draw:style-name="gr16" draw:text-style-name="P5" draw:layer="layout" svg:x1="12.73cm" svg:y1="24.14cm" svg:x2="12.73cm" svg:y2="24.34cm">
              <svg:desc>Dg 6840</svg:desc>
              <text:p/>
            </draw:line>
            <draw:frame draw:name="Dg 6840" draw:style-name="gr12" draw:text-style-name="P10" draw:layer="layout" svg:width="1.044cm" svg:height="1.187cm" svg:x="10.272cm" svg:y="24.064cm">
              <draw:text-box>
                <text:p text:style-name="P9"><text:s text:c="4"/>58</text:p>
              </draw:text-box>
            </draw:frame>
            <draw:line draw:name="Dg 6840" draw:style-name="gr17" draw:text-style-name="P8" draw:layer="layout" svg:x1="10.744cm" svg:y1="24.514cm" svg:x2="12.73cm" svg:y2="24.24cm">
              <svg:desc>Dg 6840</svg:desc>
              <text:p text:style-name="P11">Dg 6840 <text:s text:c="2"/></text:p>
              <text:p text:style-name="P11"><text:span text:style-name="T1"/></text:p>
            </draw:line>
            <draw:line draw:name="Dg 6840" draw:style-name="gr16" draw:text-style-name="P5" draw:layer="layout" svg:x1="10.744cm" svg:y1="24.414cm" svg:x2="10.744cm" svg:y2="24.614cm">
              <svg:desc>Dg 6840</svg:desc>
              <text:p/>
            </draw:line>
          </draw:g>
          <draw:g draw:name="Dg 6841">
            <draw:line draw:name="Dg 6841" draw:style-name="gr16" draw:text-style-name="P5" draw:layer="layout" svg:x1="11.044cm" svg:y1="8.394cm" svg:x2="11.044cm" svg:y2="8.594cm">
              <svg:desc>Dg 6841</svg:desc>
              <text:p/>
            </draw:line>
            <draw:frame draw:name="Dg 6841" draw:style-name="gr30" draw:text-style-name="P10" draw:layer="layout" svg:width="1.027cm" svg:height="1.187cm" svg:x="10.581cm" svg:y="8.444cm">
              <draw:text-box>
                <text:p text:style-name="P9"><text:s text:c="4"/>11</text:p>
              </draw:text-box>
            </draw:frame>
            <draw:frame draw:name="Dg 6841" draw:style-name="gr11" draw:text-style-name="P10" draw:layer="layout" svg:width="1.179cm" svg:height="1.187cm" svg:x="12.491cm" svg:y="8.319cm">
              <draw:text-box>
                <text:p text:style-name="P9">19 <text:s text:c="5"/></text:p>
              </draw:text-box>
            </draw:frame>
            <draw:line draw:name="Dg 6841" draw:style-name="gr17" draw:text-style-name="P8" draw:layer="layout" svg:x1="11.044cm" svg:y1="8.494cm" svg:x2="13.03cm" svg:y2="8.769cm">
              <svg:desc>Dg 6841</svg:desc>
              <text:p text:style-name="P11"><text:s text:c="3"/>Dg 6841</text:p>
              <text:p text:style-name="P11"><text:span text:style-name="T1"/></text:p>
            </draw:line>
            <draw:line draw:name="Dg 6841" draw:style-name="gr16" draw:text-style-name="P5" draw:layer="layout" svg:x1="13.03cm" svg:y1="8.669cm" svg:x2="13.03cm" svg:y2="8.869cm">
              <svg:desc>Dg 6841</svg:desc>
              <text:p/>
            </draw:line>
            <draw:frame draw:name="Dg 6841" draw:style-name="gr11" draw:text-style-name="P10" draw:layer="layout" svg:width="1.179cm" svg:height="1.187cm" svg:x="14.777cm" svg:y="8.662cm">
              <draw:text-box>
                <text:p text:style-name="P9">29 <text:s text:c="5"/></text:p>
              </draw:text-box>
            </draw:frame>
            <draw:line draw:name="Dg 6841" draw:style-name="gr17" draw:text-style-name="P8" draw:layer="layout" svg:x1="13.03cm" svg:y1="8.769cm" svg:x2="15.316cm" svg:y2="9.112cm">
              <svg:desc>Dg 6841</svg:desc>
              <text:p text:style-name="P11"><text:s text:c="3"/>Dg 6841</text:p>
              <text:p text:style-name="P11"><text:span text:style-name="T1"/></text:p>
            </draw:line>
            <draw:line draw:name="Dg 6841" draw:style-name="gr16" draw:text-style-name="P5" draw:layer="layout" svg:x1="15.316cm" svg:y1="9.012cm" svg:x2="15.316cm" svg:y2="9.212cm">
              <svg:desc>Dg 6841</svg:desc>
              <text:p/>
            </draw:line>
            <draw:frame draw:name="Dg 6841" draw:style-name="gr11" draw:text-style-name="P10" draw:layer="layout" svg:width="1.179cm" svg:height="1.187cm" svg:x="18.263cm" svg:y="8.936cm">
              <draw:text-box>
                <text:p text:style-name="P9">37 <text:s text:c="5"/></text:p>
              </draw:text-box>
            </draw:frame>
            <draw:line draw:name="Dg 6841" draw:style-name="gr17" draw:text-style-name="P8" draw:layer="layout" svg:x1="15.316cm" svg:y1="9.112cm" svg:x2="18.802cm" svg:y2="9.386cm">
              <svg:desc>Dg 6841</svg:desc>
              <text:p text:style-name="P11"><text:s text:c="3"/>Dg 6841</text:p>
              <text:p text:style-name="P11"><text:span text:style-name="T1"/></text:p>
            </draw:line>
            <draw:line draw:name="Dg 6841" draw:style-name="gr16" draw:text-style-name="P5" draw:layer="layout" svg:x1="18.802cm" svg:y1="9.286cm" svg:x2="18.802cm" svg:y2="9.486cm">
              <svg:desc>Dg 6841</svg:desc>
              <text:p/>
            </draw:line>
          </draw:g>
          <draw:g draw:name="Dg 6978">
            <draw:line draw:name="Dg 6978" draw:style-name="gr16" draw:text-style-name="P5" draw:layer="layout" svg:x1="13.03cm" svg:y1="24.792cm" svg:x2="13.03cm" svg:y2="24.992cm">
              <svg:desc>Dg 6978</svg:desc>
              <text:p/>
            </draw:line>
            <draw:frame draw:name="Dg 6978" draw:style-name="gr11" draw:text-style-name="P10" draw:layer="layout" svg:width="1.179cm" svg:height="1.187cm" svg:x="12.491cm" svg:y="24.842cm">
              <draw:text-box>
                <text:p text:style-name="P9">09 <text:s text:c="5"/></text:p>
              </draw:text-box>
            </draw:frame>
            <draw:frame draw:name="Dg 6978" draw:style-name="gr12" draw:text-style-name="P10" draw:layer="layout" svg:width="1.044cm" svg:height="1.187cm" svg:x="10.272cm" svg:y="24.716cm">
              <draw:text-box>
                <text:p text:style-name="P9"><text:s text:c="4"/>17</text:p>
              </draw:text-box>
            </draw:frame>
            <draw:line draw:name="Dg 6978" draw:style-name="gr17" draw:text-style-name="P8" draw:layer="layout" svg:x1="10.744cm" svg:y1="25.166cm" svg:x2="13.03cm" svg:y2="24.892cm">
              <svg:desc>Dg 6978</svg:desc>
              <text:p text:style-name="P11">Dg 6978 <text:s text:c="2"/></text:p>
              <text:p text:style-name="P11"><text:span text:style-name="T1"/></text:p>
            </draw:line>
            <draw:line draw:name="Dg 6978" draw:style-name="gr16" draw:text-style-name="P5" draw:layer="layout" svg:x1="10.744cm" svg:y1="25.066cm" svg:x2="10.744cm" svg:y2="25.266cm">
              <svg:desc>Dg 6978</svg:desc>
              <text:p/>
            </draw:line>
          </draw:g>
          <draw:g draw:name="E 823 [Sa]">
            <draw:line draw:name="E 823 [Sa]" draw:style-name="gr19" draw:text-style-name="P5" draw:layer="layout" svg:x1="11.044cm" svg:y1="5.269cm" svg:x2="11.044cm" svg:y2="5.406cm">
              <svg:desc>E 823 [Sa]</svg:desc>
              <text:p/>
            </draw:line>
            <draw:frame draw:name="E 823 [Sa]" draw:style-name="gr12" draw:text-style-name="P10" draw:layer="layout" svg:width="1.044cm" svg:height="1.187cm" svg:x="10.572cm" svg:y="5.356cm">
              <draw:text-box>
                <text:p text:style-name="P9"><text:s text:c="4"/>41</text:p>
              </draw:text-box>
            </draw:frame>
            <draw:frame draw:name="E 823 [Sa]" draw:style-name="gr11" draw:text-style-name="P10" draw:layer="layout" svg:width="1.179cm" svg:height="1.187cm" svg:x="12.491cm" svg:y="5.128cm">
              <draw:text-box>
                <text:p text:style-name="P9">46 <text:s text:c="5"/></text:p>
              </draw:text-box>
            </draw:frame>
            <draw:line draw:name="E 823 [Sa]" draw:style-name="gr20" draw:text-style-name="P8" draw:layer="layout" svg:x1="11.044cm" svg:y1="5.406cm" svg:x2="13.03cm" svg:y2="5.578cm">
              <svg:desc>E 823 [Sa]</svg:desc>
              <text:p text:style-name="P11"><text:s text:c="3"/>E 823 [Sa]</text:p>
              <text:p text:style-name="P11"><text:span text:style-name="T1"/></text:p>
            </draw:line>
            <draw:line draw:name="E 823 [Sa]" draw:style-name="gr19" draw:text-style-name="P5" draw:layer="layout" svg:x1="13.03cm" svg:y1="5.478cm" svg:x2="13.03cm" svg:y2="5.678cm">
              <svg:desc>E 823 [Sa]</svg:desc>
              <text:p/>
            </draw:line>
            <draw:frame draw:name="E 823 [Sa]" draw:style-name="gr11" draw:text-style-name="P10" draw:layer="layout" svg:width="1.179cm" svg:height="1.187cm" svg:x="14.777cm" svg:y="5.334cm">
              <draw:text-box>
                <text:p text:style-name="P9">52 <text:s text:c="5"/></text:p>
              </draw:text-box>
            </draw:frame>
            <draw:line draw:name="E 823 [Sa]" draw:style-name="gr20" draw:text-style-name="P8" draw:layer="layout" svg:x1="13.03cm" svg:y1="5.578cm" svg:x2="15.316cm" svg:y2="5.784cm">
              <svg:desc>E 823 [Sa]</svg:desc>
              <text:p text:style-name="P11"><text:s text:c="3"/>E 823 [Sa]</text:p>
              <text:p text:style-name="P11"><text:span text:style-name="T1"/></text:p>
            </draw:line>
            <draw:line draw:name="E 823 [Sa]" draw:style-name="gr19" draw:text-style-name="P5" draw:layer="layout" svg:x1="15.316cm" svg:y1="5.684cm" svg:x2="15.316cm" svg:y2="5.884cm">
              <svg:desc>E 823 [Sa]</svg:desc>
              <text:p/>
            </draw:line>
            <draw:frame draw:name="E 823 [Sa]" draw:style-name="gr11" draw:text-style-name="P10" draw:layer="layout" svg:width="1.179cm" svg:height="1.187cm" svg:x="18.563cm" svg:y="5.505cm">
              <draw:text-box>
                <text:p text:style-name="P9">57 <text:s text:c="5"/></text:p>
              </draw:text-box>
            </draw:frame>
            <draw:line draw:name="E 823 [Sa]" draw:style-name="gr20" draw:text-style-name="P8" draw:layer="layout" svg:x1="15.316cm" svg:y1="5.784cm" svg:x2="19.102cm" svg:y2="5.955cm">
              <svg:desc>E 823 [Sa]</svg:desc>
              <text:p text:style-name="P11"><text:s text:c="3"/>E 823 [Sa]</text:p>
              <text:p text:style-name="P11"><text:span text:style-name="T1"/></text:p>
            </draw:line>
            <draw:line draw:name="E 823 [Sa]" draw:style-name="gr19" draw:text-style-name="P5" draw:layer="layout" svg:x1="19.102cm" svg:y1="5.855cm" svg:x2="19.102cm" svg:y2="6.055cm">
              <svg:desc>E 823 [Sa]</svg:desc>
              <text:p/>
            </draw:line>
          </draw:g>
          <draw:g draw:name="E 824 [Sa]">
            <draw:line draw:name="E 824 [Sa]" draw:style-name="gr19" draw:text-style-name="P5" draw:layer="layout" svg:x1="19.102cm" svg:y1="18.994cm" svg:x2="19.102cm" svg:y2="19.194cm">
              <svg:desc>E 824 [Sa]</svg:desc>
              <text:p/>
            </draw:line>
            <draw:frame draw:name="E 824 [Sa]" draw:style-name="gr11" draw:text-style-name="P10" draw:layer="layout" svg:width="1.179cm" svg:height="1.187cm" svg:x="18.563cm" svg:y="19.044cm">
              <draw:text-box>
                <text:p text:style-name="P9">20 <text:s text:c="5"/></text:p>
              </draw:text-box>
            </draw:frame>
            <draw:frame draw:name="E 824 [Sa]" draw:style-name="gr12" draw:text-style-name="P10" draw:layer="layout" svg:width="1.044cm" svg:height="1.187cm" svg:x="14.844cm" svg:y="18.816cm">
              <draw:text-box>
                <text:p text:style-name="P9"><text:s text:c="4"/>25</text:p>
              </draw:text-box>
            </draw:frame>
            <draw:line draw:name="E 824 [Sa]" draw:style-name="gr20" draw:text-style-name="P8" draw:layer="layout" svg:x1="15.316cm" svg:y1="19.266cm" svg:x2="19.102cm" svg:y2="19.094cm">
              <svg:desc>E 824 [Sa]</svg:desc>
              <text:p text:style-name="P11">E 824 [Sa] <text:s text:c="2"/></text:p>
              <text:p text:style-name="P11"><text:span text:style-name="T1"/></text:p>
            </draw:line>
            <draw:line draw:name="E 824 [Sa]" draw:style-name="gr19" draw:text-style-name="P5" draw:layer="layout" svg:x1="15.316cm" svg:y1="19.166cm" svg:x2="15.316cm" svg:y2="19.366cm">
              <svg:desc>E 824 [Sa]</svg:desc>
              <text:p/>
            </draw:line>
            <draw:frame draw:name="E 824 [Sa]" draw:style-name="gr12" draw:text-style-name="P10" draw:layer="layout" svg:width="1.044cm" svg:height="1.187cm" svg:x="12.258cm" svg:y="19.022cm">
              <draw:text-box>
                <text:p text:style-name="P9"><text:s text:c="4"/>31</text:p>
              </draw:text-box>
            </draw:frame>
            <draw:line draw:name="E 824 [Sa]" draw:style-name="gr20" draw:text-style-name="P8" draw:layer="layout" svg:x1="12.73cm" svg:y1="19.472cm" svg:x2="15.316cm" svg:y2="19.266cm">
              <svg:desc>E 824 [Sa]</svg:desc>
              <text:p text:style-name="P11">E 824 [Sa] <text:s text:c="2"/></text:p>
              <text:p text:style-name="P11"><text:span text:style-name="T1"/></text:p>
            </draw:line>
            <draw:line draw:name="E 824 [Sa]" draw:style-name="gr19" draw:text-style-name="P5" draw:layer="layout" svg:x1="12.73cm" svg:y1="19.372cm" svg:x2="12.73cm" svg:y2="19.572cm">
              <svg:desc>E 824 [Sa]</svg:desc>
              <text:p/>
            </draw:line>
            <draw:frame draw:name="E 824 [Sa]" draw:style-name="gr12" draw:text-style-name="P10" draw:layer="layout" svg:width="1.044cm" svg:height="1.187cm" svg:x="10.272cm" svg:y="19.193cm">
              <draw:text-box>
                <text:p text:style-name="P9"><text:s text:c="4"/>36</text:p>
              </draw:text-box>
            </draw:frame>
            <draw:line draw:name="E 824 [Sa]" draw:style-name="gr20" draw:text-style-name="P8" draw:layer="layout" svg:x1="10.744cm" svg:y1="19.643cm" svg:x2="12.73cm" svg:y2="19.472cm">
              <svg:desc>E 824 [Sa]</svg:desc>
              <text:p text:style-name="P11">E 824 [Sa] <text:s text:c="2"/></text:p>
              <text:p text:style-name="P11"><text:span text:style-name="T1"/></text:p>
            </draw:line>
            <draw:line draw:name="E 824 [Sa]" draw:style-name="gr19" draw:text-style-name="P5" draw:layer="layout" svg:x1="10.744cm" svg:y1="19.643cm" svg:x2="10.744cm" svg:y2="19.815cm">
              <svg:desc>E 824 [Sa]</svg:desc>
              <text:p/>
            </draw:line>
          </draw:g>
          <draw:g draw:name="Gmp 9817">
            <draw:line draw:name="Gmp 9817" draw:style-name="gr21" draw:text-style-name="P5" draw:layer="layout" svg:x1="1.3cm" svg:y1="11.516cm" svg:x2="1.3cm" svg:y2="11.716cm">
              <svg:desc>Gmp 9817</svg:desc>
              <text:p/>
            </draw:line>
            <draw:frame draw:name="Gmp 9817" draw:style-name="gr12" draw:text-style-name="P10" draw:layer="layout" svg:width="1.044cm" svg:height="1.187cm" svg:x="0.828cm" svg:y="11.566cm">
              <draw:text-box>
                <text:p text:style-name="P9"><text:s text:c="4"/>42</text:p>
              </draw:text-box>
            </draw:frame>
            <draw:frame draw:name="Gmp 9817" draw:style-name="gr11" draw:text-style-name="P10" draw:layer="layout" svg:width="1.179cm" svg:height="1.187cm" svg:x="3.347cm" svg:y="11.371cm">
              <draw:text-box>
                <text:p text:style-name="P9">48 <text:s text:c="5"/></text:p>
              </draw:text-box>
            </draw:frame>
            <draw:line draw:name="Gmp 9817" draw:style-name="gr39" draw:text-style-name="P8" draw:layer="layout" svg:x1="1.3cm" svg:y1="11.616cm" svg:x2="3.886cm" svg:y2="11.821cm">
              <svg:desc>Gmp 9817</svg:desc>
              <text:p text:style-name="P11"><text:s text:c="3"/>Gmp 9817</text:p>
              <text:p text:style-name="P11"><text:span text:style-name="T1"/></text:p>
            </draw:line>
            <draw:line draw:name="Gmp 9817" draw:style-name="gr21" draw:text-style-name="P5" draw:layer="layout" svg:x1="3.886cm" svg:y1="11.821cm" svg:x2="3.886cm" svg:y2="12.679cm">
              <svg:desc>Gmp 9817</svg:desc>
              <text:p/>
            </draw:line>
            <draw:frame draw:name="Gmp 9817" draw:style-name="gr12" draw:text-style-name="P10" draw:layer="layout" svg:width="1.044cm" svg:height="1.187cm" svg:x="3.414cm" svg:y="12.629cm">
              <draw:text-box>
                <text:p text:style-name="P9"><text:s text:c="4"/>13</text:p>
              </draw:text-box>
            </draw:frame>
            <draw:frame draw:name="Gmp 9817" draw:style-name="gr11" draw:text-style-name="P10" draw:layer="layout" svg:width="1.179cm" svg:height="1.187cm" svg:x="5.333cm" svg:y="12.366cm">
              <draw:text-box>
                <text:p text:style-name="P9">17 <text:s text:c="5"/></text:p>
              </draw:text-box>
            </draw:frame>
            <draw:line draw:name="Gmp 9817" draw:style-name="gr39" draw:text-style-name="P8" draw:layer="layout" svg:x1="3.886cm" svg:y1="12.679cm" svg:x2="5.872cm" svg:y2="12.816cm">
              <svg:desc>Gmp 9817</svg:desc>
              <text:p text:style-name="P11"><text:s text:c="3"/>Gmp 9817</text:p>
              <text:p text:style-name="P11"><text:span text:style-name="T1"/></text:p>
            </draw:line>
            <draw:line draw:name="Gmp 9817" draw:style-name="gr21" draw:text-style-name="P5" draw:layer="layout" svg:x1="5.872cm" svg:y1="12.716cm" svg:x2="5.872cm" svg:y2="12.916cm">
              <svg:desc>Gmp 9817</svg:desc>
              <text:p/>
            </draw:line>
            <draw:frame draw:name="Gmp 9817" draw:style-name="gr11" draw:text-style-name="P10" draw:layer="layout" svg:width="1.179cm" svg:height="1.187cm" svg:x="7.619cm" svg:y="12.504cm">
              <draw:text-box>
                <text:p text:style-name="P9">21 <text:s text:c="5"/></text:p>
              </draw:text-box>
            </draw:frame>
            <draw:line draw:name="Gmp 9817" draw:style-name="gr39" draw:text-style-name="P8" draw:layer="layout" svg:x1="5.872cm" svg:y1="12.816cm" svg:x2="8.158cm" svg:y2="12.954cm">
              <svg:desc>Gmp 9817</svg:desc>
              <text:p text:style-name="P11"><text:s text:c="3"/>Gmp 9817</text:p>
              <text:p text:style-name="P11"><text:span text:style-name="T1"/></text:p>
            </draw:line>
            <draw:line draw:name="Gmp 9817" draw:style-name="gr21" draw:text-style-name="P5" draw:layer="layout" svg:x1="8.158cm" svg:y1="12.954cm" svg:x2="8.158cm" svg:y2="13.983cm">
              <svg:desc>Gmp 9817</svg:desc>
              <text:p/>
            </draw:line>
            <draw:frame draw:name="Gmp 9817" draw:style-name="gr12" draw:text-style-name="P10" draw:layer="layout" svg:width="1.044cm" svg:height="1.187cm" svg:x="7.686cm" svg:y="13.933cm">
              <draw:text-box>
                <text:p text:style-name="P9"><text:s text:c="4"/>51</text:p>
              </draw:text-box>
            </draw:frame>
            <draw:frame draw:name="Gmp 9817" draw:style-name="gr11" draw:text-style-name="P10" draw:layer="layout" svg:width="1.179cm" svg:height="1.187cm" svg:x="9.905cm" svg:y="13.842cm">
              <draw:text-box>
                <text:p text:style-name="P9">00 <text:s text:c="5"/></text:p>
              </draw:text-box>
            </draw:frame>
            <draw:line draw:name="Gmp 9817" draw:style-name="gr39" draw:text-style-name="P8" draw:layer="layout" svg:x1="8.158cm" svg:y1="13.983cm" svg:x2="10.444cm" svg:y2="14.292cm">
              <svg:desc>Gmp 9817</svg:desc>
              <text:p text:style-name="P11"><text:s text:c="3"/>Gmp 9817</text:p>
              <text:p text:style-name="P11"><text:span text:style-name="T1"/></text:p>
            </draw:line>
            <draw:line draw:name="Gmp 9817" draw:style-name="gr21" draw:text-style-name="P5" draw:layer="layout" svg:x1="10.444cm" svg:y1="14.192cm" svg:x2="10.444cm" svg:y2="14.392cm">
              <svg:desc>Gmp 9817</svg:desc>
              <text:p/>
            </draw:line>
          </draw:g>
          <draw:g draw:name="Gmp 9818">
            <draw:line draw:name="Gmp 9818" draw:style-name="gr21" draw:text-style-name="P5" draw:layer="layout" svg:x1="10.744cm" svg:y1="16.936cm" svg:x2="10.744cm" svg:y2="17.136cm">
              <svg:desc>Gmp 9818</svg:desc>
              <text:p/>
            </draw:line>
            <draw:frame draw:name="Gmp 9818" draw:style-name="gr11" draw:text-style-name="P10" draw:layer="layout" svg:width="1.179cm" svg:height="1.187cm" svg:x="10.205cm" svg:y="16.986cm">
              <draw:text-box>
                <text:p text:style-name="P9">20 <text:s text:c="5"/></text:p>
              </draw:text-box>
            </draw:frame>
            <draw:frame draw:name="Gmp 9818" draw:style-name="gr12" draw:text-style-name="P10" draw:layer="layout" svg:width="1.044cm" svg:height="1.187cm" svg:x="7.986cm" svg:y="16.895cm">
              <draw:text-box>
                <text:p text:style-name="P9"><text:s text:c="4"/>29</text:p>
              </draw:text-box>
            </draw:frame>
            <draw:line draw:name="Gmp 9818" draw:style-name="gr39" draw:text-style-name="P8" draw:layer="layout" svg:x1="8.458cm" svg:y1="17.345cm" svg:x2="10.744cm" svg:y2="17.036cm">
              <svg:desc>Gmp 9818</svg:desc>
              <text:p text:style-name="P11">Gmp 9818 <text:s text:c="2"/></text:p>
              <text:p text:style-name="P11"><text:span text:style-name="T1"/></text:p>
            </draw:line>
            <draw:line draw:name="Gmp 9818" draw:style-name="gr21" draw:text-style-name="P5" draw:layer="layout" svg:x1="8.458cm" svg:y1="17.345cm" svg:x2="8.458cm" svg:y2="18.374cm">
              <svg:desc>Gmp 9818</svg:desc>
              <text:p/>
            </draw:line>
            <draw:frame draw:name="Gmp 9818" draw:style-name="gr11" draw:text-style-name="P10" draw:layer="layout" svg:width="1.179cm" svg:height="1.187cm" svg:x="7.919cm" svg:y="18.324cm">
              <draw:text-box>
                <text:p text:style-name="P9">59 <text:s text:c="5"/></text:p>
              </draw:text-box>
            </draw:frame>
            <draw:frame draw:name="Gmp 9818" draw:style-name="gr12" draw:text-style-name="P10" draw:layer="layout" svg:width="1.044cm" svg:height="1.187cm" svg:x="5.4cm" svg:y="18.061cm">
              <draw:text-box>
                <text:p text:style-name="P9"><text:s text:c="4"/>03</text:p>
              </draw:text-box>
            </draw:frame>
            <draw:line draw:name="Gmp 9818" draw:style-name="gr39" draw:text-style-name="P8" draw:layer="layout" svg:x1="5.872cm" svg:y1="18.511cm" svg:x2="8.458cm" svg:y2="18.374cm">
              <svg:desc>Gmp 9818</svg:desc>
              <text:p text:style-name="P11">Gmp 9818 <text:s text:c="2"/></text:p>
              <text:p text:style-name="P11"><text:span text:style-name="T1"/></text:p>
            </draw:line>
            <draw:line draw:name="Gmp 9818" draw:style-name="gr21" draw:text-style-name="P5" draw:layer="layout" svg:x1="5.872cm" svg:y1="18.411cm" svg:x2="5.872cm" svg:y2="18.611cm">
              <svg:desc>Gmp 9818</svg:desc>
              <text:p/>
            </draw:line>
            <draw:frame draw:name="Gmp 9818" draw:style-name="gr12" draw:text-style-name="P10" draw:layer="layout" svg:width="1.044cm" svg:height="1.187cm" svg:x="3.414cm" svg:y="18.198cm">
              <draw:text-box>
                <text:p text:style-name="P9"><text:s text:c="4"/>07</text:p>
              </draw:text-box>
            </draw:frame>
            <draw:line draw:name="Gmp 9818" draw:style-name="gr39" draw:text-style-name="P8" draw:layer="layout" svg:x1="3.886cm" svg:y1="18.648cm" svg:x2="5.872cm" svg:y2="18.511cm">
              <svg:desc>Gmp 9818</svg:desc>
              <text:p text:style-name="P11">Gmp 9818 <text:s text:c="2"/></text:p>
              <text:p text:style-name="P11"><text:span text:style-name="T1"/></text:p>
            </draw:line>
            <draw:line draw:name="Gmp 9818" draw:style-name="gr21" draw:text-style-name="P5" draw:layer="layout" svg:x1="3.886cm" svg:y1="18.648cm" svg:x2="3.886cm" svg:y2="19.678cm">
              <svg:desc>Gmp 9818</svg:desc>
              <text:p/>
            </draw:line>
            <draw:frame draw:name="Gmp 9818" draw:style-name="gr11" draw:text-style-name="P10" draw:layer="layout" svg:width="1.179cm" svg:height="1.187cm" svg:x="3.347cm" svg:y="19.628cm">
              <draw:text-box>
                <text:p text:style-name="P9">37 <text:s text:c="5"/></text:p>
              </draw:text-box>
            </draw:frame>
            <draw:frame draw:name="Gmp 9818" draw:style-name="gr12" draw:text-style-name="P10" draw:layer="layout" svg:width="1.044cm" svg:height="1.187cm" svg:x="0.828cm" svg:y="19.434cm">
              <draw:text-box>
                <text:p text:style-name="P9"><text:s text:c="4"/>43</text:p>
              </draw:text-box>
            </draw:frame>
            <draw:line draw:name="Gmp 9818" draw:style-name="gr39" draw:text-style-name="P8" draw:layer="layout" svg:x1="1.3cm" svg:y1="19.884cm" svg:x2="3.886cm" svg:y2="19.678cm">
              <svg:desc>Gmp 9818</svg:desc>
              <text:p text:style-name="P11">Gmp 9818 <text:s text:c="2"/></text:p>
              <text:p text:style-name="P11"><text:span text:style-name="T1"/></text:p>
            </draw:line>
            <draw:line draw:name="Gmp 9818" draw:style-name="gr21" draw:text-style-name="P5" draw:layer="layout" svg:x1="1.3cm" svg:y1="19.784cm" svg:x2="1.3cm" svg:y2="19.984cm">
              <svg:desc>Gmp 9818</svg:desc>
              <text:p/>
            </draw:line>
          </draw:g>
          <draw:g draw:name="Lgo 11315">
            <draw:line draw:name="Lgo 11315" draw:style-name="gr24" draw:text-style-name="P5" draw:layer="layout" svg:x1="11.344cm" svg:y1="10.075cm" svg:x2="11.344cm" svg:y2="10.275cm">
              <svg:desc>Lgo 11315</svg:desc>
              <text:p/>
            </draw:line>
            <draw:frame draw:name="Lgo 11315" draw:style-name="gr12" draw:text-style-name="P10" draw:layer="layout" svg:width="1.044cm" svg:height="1.187cm" svg:x="10.872cm" svg:y="10.125cm">
              <draw:text-box>
                <text:p text:style-name="P9"><text:s text:c="4"/>00</text:p>
              </draw:text-box>
            </draw:frame>
            <draw:frame draw:name="Lgo 11315" draw:style-name="gr11" draw:text-style-name="P10" draw:layer="layout" svg:width="1.179cm" svg:height="1.187cm" svg:x="12.491cm" svg:y="9.999cm">
              <draw:text-box>
                <text:p text:style-name="P9">08 <text:s text:c="5"/></text:p>
              </draw:text-box>
            </draw:frame>
            <draw:line draw:name="Lgo 11315" draw:style-name="gr25" draw:text-style-name="P8" draw:layer="layout" svg:x1="11.344cm" svg:y1="10.175cm" svg:x2="13.03cm" svg:y2="10.449cm">
              <svg:desc>Lgo 11315</svg:desc>
              <text:p text:style-name="P11"><text:s text:c="3"/>Lgo 11315</text:p>
              <text:p text:style-name="P11"><text:span text:style-name="T1"/></text:p>
            </draw:line>
            <draw:line draw:name="Lgo 11315" draw:style-name="gr24" draw:text-style-name="P5" draw:layer="layout" svg:x1="13.03cm" svg:y1="10.349cm" svg:x2="13.03cm" svg:y2="10.549cm">
              <svg:desc>Lgo 11315</svg:desc>
              <text:p/>
            </draw:line>
          </draw:g>
          <draw:g draw:name="Lpaz 12305 Mi">
            <draw:line draw:name="Lpaz 12305 Mi" draw:style-name="gr26" draw:text-style-name="P5" draw:layer="layout" svg:x1="11.044cm" svg:y1="17.794cm" svg:x2="11.044cm" svg:y2="17.994cm">
              <svg:desc>Lpaz 12305 Mi</svg:desc>
              <text:p/>
            </draw:line>
            <draw:frame draw:name="Lpaz 12305 Mi" draw:style-name="gr12" draw:text-style-name="P10" draw:layer="layout" svg:width="1.044cm" svg:height="1.187cm" svg:x="10.572cm" svg:y="17.844cm">
              <draw:text-box>
                <text:p text:style-name="P9"><text:s text:c="4"/>45</text:p>
              </draw:text-box>
            </draw:frame>
            <draw:frame draw:name="Lpaz 12305 Mi" draw:style-name="gr11" draw:text-style-name="P10" draw:layer="layout" svg:width="1.179cm" svg:height="1.187cm" svg:x="12.491cm" svg:y="17.718cm">
              <draw:text-box>
                <text:p text:style-name="P9">53 <text:s text:c="5"/></text:p>
              </draw:text-box>
            </draw:frame>
            <draw:line draw:name="Lpaz 12305 Mi" draw:style-name="gr27" draw:text-style-name="P8" draw:layer="layout" svg:x1="11.044cm" svg:y1="17.894cm" svg:x2="13.03cm" svg:y2="18.168cm">
              <svg:desc>Lpaz 12305 Mi</svg:desc>
              <text:p text:style-name="P11"><text:s text:c="3"/>Lpaz 12305 Mi</text:p>
              <text:p text:style-name="P11"><text:span text:style-name="T1"/></text:p>
            </draw:line>
            <draw:line draw:name="Lpaz 12305 Mi" draw:style-name="gr26" draw:text-style-name="P5" draw:layer="layout" svg:x1="13.03cm" svg:y1="18.068cm" svg:x2="13.03cm" svg:y2="18.268cm">
              <svg:desc>Lpaz 12305 Mi</svg:desc>
              <text:p/>
            </draw:line>
          </draw:g>
          <draw:g draw:name="N 8113">
            <draw:line draw:name="N 8113" draw:style-name="gr28" draw:text-style-name="P5" draw:layer="layout" svg:x1="15.016cm" svg:y1="4cm" svg:x2="15.016cm" svg:y2="4.137cm">
              <svg:desc>N 8113</svg:desc>
              <text:p/>
            </draw:line>
            <draw:frame draw:name="N 8113" draw:style-name="gr12" draw:text-style-name="P10" draw:layer="layout" svg:width="1.044cm" svg:height="1.187cm" svg:x="14.544cm" svg:y="4.087cm">
              <draw:text-box>
                <text:p text:style-name="P9"><text:s text:c="4"/>04</text:p>
              </draw:text-box>
            </draw:frame>
            <draw:frame draw:name="N 8113" draw:style-name="gr11" draw:text-style-name="P10" draw:layer="layout" svg:width="1.179cm" svg:height="1.187cm" svg:x="16.763cm" svg:y="3.962cm">
              <draw:text-box>
                <text:p text:style-name="P9">12 <text:s text:c="5"/></text:p>
              </draw:text-box>
            </draw:frame>
            <draw:line draw:name="N 8113" draw:style-name="gr29" draw:text-style-name="P8" draw:layer="layout" svg:x1="15.016cm" svg:y1="4.137cm" svg:x2="17.302cm" svg:y2="4.412cm">
              <svg:desc>N 8113</svg:desc>
              <text:p text:style-name="P11"><text:s text:c="3"/>N 8113</text:p>
              <text:p text:style-name="P11"><text:span text:style-name="T1"/></text:p>
            </draw:line>
            <draw:line draw:name="N 8113" draw:style-name="gr28" draw:text-style-name="P5" draw:layer="layout" svg:x1="17.302cm" svg:y1="4.312cm" svg:x2="17.302cm" svg:y2="4.512cm">
              <svg:desc>N 8113</svg:desc>
              <text:p/>
            </draw:line>
          </draw:g>
          <draw:g draw:name="N 8114">
            <draw:line draw:name="N 8114" draw:style-name="gr28" draw:text-style-name="P5" draw:layer="layout" svg:x1="17.602cm" svg:y1="10.349cm" svg:x2="17.602cm" svg:y2="10.549cm">
              <svg:desc>N 8114</svg:desc>
              <text:p/>
            </draw:line>
            <draw:frame draw:name="N 8114" draw:style-name="gr11" draw:text-style-name="P10" draw:layer="layout" svg:width="1.179cm" svg:height="1.187cm" svg:x="17.063cm" svg:y="10.399cm">
              <draw:text-box>
                <text:p text:style-name="P9">08 <text:s text:c="5"/></text:p>
              </draw:text-box>
            </draw:frame>
            <draw:frame draw:name="N 8114" draw:style-name="gr12" draw:text-style-name="P10" draw:layer="layout" svg:width="1.044cm" svg:height="1.187cm" svg:x="14.544cm" svg:y="10.274cm">
              <draw:text-box>
                <text:p text:style-name="P9"><text:s text:c="4"/>16</text:p>
              </draw:text-box>
            </draw:frame>
            <draw:line draw:name="N 8114" draw:style-name="gr29" draw:text-style-name="P8" draw:layer="layout" svg:x1="15.016cm" svg:y1="10.724cm" svg:x2="17.602cm" svg:y2="10.449cm">
              <svg:desc>N 8114</svg:desc>
              <text:p text:style-name="P11">N 8114 <text:s text:c="2"/></text:p>
              <text:p text:style-name="P11"><text:span text:style-name="T1"/></text:p>
            </draw:line>
            <draw:line draw:name="N 8114" draw:style-name="gr28" draw:text-style-name="P5" draw:layer="layout" svg:x1="15.016cm" svg:y1="10.724cm" svg:x2="15.016cm" svg:y2="15.218cm">
              <svg:desc>N 8114</svg:desc>
              <text:p/>
            </draw:line>
            <draw:frame draw:name="N 8114" draw:style-name="gr11" draw:text-style-name="P10" draw:layer="layout" svg:width="1.179cm" svg:height="1.187cm" svg:x="14.477cm" svg:y="15.168cm">
              <draw:text-box>
                <text:p text:style-name="P9">27 <text:s text:c="5"/></text:p>
              </draw:text-box>
            </draw:frame>
            <draw:frame draw:name="N 8114" draw:style-name="gr12" draw:text-style-name="P10" draw:layer="layout" svg:width="1.044cm" svg:height="1.187cm" svg:x="12.558cm" svg:y="15.111cm">
              <draw:text-box>
                <text:p text:style-name="P9"><text:s text:c="4"/>37</text:p>
              </draw:text-box>
            </draw:frame>
            <draw:line draw:name="N 8114" draw:style-name="gr29" draw:text-style-name="P8" draw:layer="layout" svg:x1="13.03cm" svg:y1="15.561cm" svg:x2="15.016cm" svg:y2="15.218cm">
              <svg:desc>N 8114</svg:desc>
              <text:p text:style-name="P11">N 8114 <text:s text:c="2"/></text:p>
              <text:p text:style-name="P11"><text:span text:style-name="T1"/></text:p>
            </draw:line>
            <draw:line draw:name="N 8114" draw:style-name="gr28" draw:text-style-name="P5" draw:layer="layout" svg:x1="13.03cm" svg:y1="15.461cm" svg:x2="13.03cm" svg:y2="15.661cm">
              <svg:desc>N 8114</svg:desc>
              <text:p/>
            </draw:line>
            <draw:frame draw:name="N 8114" draw:style-name="gr12" draw:text-style-name="P10" draw:layer="layout" svg:width="1.044cm" svg:height="1.187cm" svg:x="9.972cm" svg:y="15.386cm">
              <draw:text-box>
                <text:p text:style-name="P9"><text:s text:c="4"/>45</text:p>
              </draw:text-box>
            </draw:frame>
            <draw:line draw:name="N 8114" draw:style-name="gr29" draw:text-style-name="P8" draw:layer="layout" svg:x1="10.444cm" svg:y1="15.836cm" svg:x2="13.03cm" svg:y2="15.561cm">
              <svg:desc>N 8114</svg:desc>
              <text:p text:style-name="P11">N 8114 <text:s text:c="2"/></text:p>
              <text:p text:style-name="P11"><text:span text:style-name="T1"/></text:p>
            </draw:line>
            <draw:line draw:name="N 8114" draw:style-name="gr28" draw:text-style-name="P5" draw:layer="layout" svg:x1="10.444cm" svg:y1="15.836cm" svg:x2="10.444cm" svg:y2="18.099cm">
              <svg:desc>N 8114</svg:desc>
              <text:p/>
            </draw:line>
          </draw:g>
          <draw:g draw:name="N 8231">
            <draw:line draw:name="N 8231" draw:style-name="gr28" draw:text-style-name="P5" draw:layer="layout" svg:x1="8.758cm" svg:y1="18.548cm" svg:x2="8.758cm" svg:y2="18.748cm">
              <svg:desc>N 8231</svg:desc>
              <text:p/>
            </draw:line>
            <draw:frame draw:name="N 8231" draw:style-name="gr12" draw:text-style-name="P10" draw:layer="layout" svg:width="1.044cm" svg:height="1.187cm" svg:x="8.286cm" svg:y="18.598cm">
              <draw:text-box>
                <text:p text:style-name="P9"><text:s text:c="4"/>07</text:p>
              </draw:text-box>
            </draw:frame>
            <draw:frame draw:name="N 8231" draw:style-name="gr11" draw:text-style-name="P10" draw:layer="layout" svg:width="1.179cm" svg:height="1.187cm" svg:x="10.805cm" svg:y="18.507cm">
              <draw:text-box>
                <text:p text:style-name="P9">16 <text:s text:c="5"/></text:p>
              </draw:text-box>
            </draw:frame>
            <draw:line draw:name="N 8231" draw:style-name="gr29" draw:text-style-name="P8" draw:layer="layout" svg:x1="8.758cm" svg:y1="18.648cm" svg:x2="11.344cm" svg:y2="18.957cm">
              <svg:desc>N 8231</svg:desc>
              <text:p text:style-name="P11"><text:s text:c="3"/>N 8231</text:p>
              <text:p text:style-name="P11"><text:span text:style-name="T1"/></text:p>
            </draw:line>
            <draw:line draw:name="N 8231" draw:style-name="gr28" draw:text-style-name="P5" draw:layer="layout" svg:x1="11.344cm" svg:y1="18.957cm" svg:x2="11.344cm" svg:y2="20.33cm">
              <svg:desc>N 8231</svg:desc>
              <text:p/>
            </draw:line>
            <draw:frame draw:name="N 8231" draw:style-name="gr12" draw:text-style-name="P10" draw:layer="layout" svg:width="1.044cm" svg:height="1.187cm" svg:x="10.872cm" svg:y="20.28cm">
              <draw:text-box>
                <text:p text:style-name="P9"><text:s text:c="4"/>56</text:p>
              </draw:text-box>
            </draw:frame>
            <draw:frame draw:name="N 8231" draw:style-name="gr11" draw:text-style-name="P10" draw:layer="layout" svg:width="1.179cm" svg:height="1.187cm" svg:x="12.191cm" svg:y="20.154cm">
              <draw:text-box>
                <text:p text:style-name="P9">04 <text:s text:c="5"/></text:p>
              </draw:text-box>
            </draw:frame>
            <draw:line draw:name="N 8231" draw:style-name="gr29" draw:text-style-name="P8" draw:layer="layout" svg:x1="11.344cm" svg:y1="20.33cm" svg:x2="12.73cm" svg:y2="20.604cm">
              <svg:desc>N 8231</svg:desc>
              <text:p text:style-name="P11"><text:s text:c="3"/>N 8231</text:p>
              <text:p text:style-name="P11"><text:span text:style-name="T1"/></text:p>
            </draw:line>
            <draw:line draw:name="N 8231" draw:style-name="gr28" draw:text-style-name="P5" draw:layer="layout" svg:x1="12.73cm" svg:y1="20.504cm" svg:x2="12.73cm" svg:y2="20.704cm">
              <svg:desc>N 8231</svg:desc>
              <text:p/>
            </draw:line>
            <draw:frame draw:name="N 8231" draw:style-name="gr11" draw:text-style-name="P10" draw:layer="layout" svg:width="1.179cm" svg:height="1.187cm" svg:x="14.777cm" svg:y="20.497cm">
              <draw:text-box>
                <text:p text:style-name="P9">14 <text:s text:c="5"/></text:p>
              </draw:text-box>
            </draw:frame>
            <draw:line draw:name="N 8231" draw:style-name="gr29" draw:text-style-name="P8" draw:layer="layout" svg:x1="12.73cm" svg:y1="20.604cm" svg:x2="15.316cm" svg:y2="20.947cm">
              <svg:desc>N 8231</svg:desc>
              <text:p text:style-name="P11"><text:s text:c="3"/>N 8231</text:p>
              <text:p text:style-name="P11"><text:span text:style-name="T1"/></text:p>
            </draw:line>
            <draw:line draw:name="N 8231" draw:style-name="gr28" draw:text-style-name="P5" draw:layer="layout" svg:x1="15.316cm" svg:y1="20.947cm" svg:x2="15.316cm" svg:y2="23.005cm">
              <svg:desc>N 8231</svg:desc>
              <text:p/>
            </draw:line>
            <draw:frame draw:name="N 8231" draw:style-name="gr12" draw:text-style-name="P10" draw:layer="layout" svg:width="1.044cm" svg:height="1.187cm" svg:x="14.844cm" svg:y="22.955cm">
              <draw:text-box>
                <text:p text:style-name="P9"><text:s text:c="4"/>14</text:p>
              </draw:text-box>
            </draw:frame>
            <draw:frame draw:name="N 8231" draw:style-name="gr11" draw:text-style-name="P10" draw:layer="layout" svg:width="1.179cm" svg:height="1.187cm" svg:x="16.763cm" svg:y="22.83cm">
              <draw:text-box>
                <text:p text:style-name="P9">22 <text:s text:c="5"/></text:p>
              </draw:text-box>
            </draw:frame>
            <draw:line draw:name="N 8231" draw:style-name="gr29" draw:text-style-name="P8" draw:layer="layout" svg:x1="15.316cm" svg:y1="23.005cm" svg:x2="17.302cm" svg:y2="23.28cm">
              <svg:desc>N 8231</svg:desc>
              <text:p text:style-name="P11"><text:s text:c="3"/>N 8231</text:p>
              <text:p text:style-name="P11"><text:span text:style-name="T1"/></text:p>
            </draw:line>
            <draw:line draw:name="N 8231" draw:style-name="gr28" draw:text-style-name="P5" draw:layer="layout" svg:x1="17.302cm" svg:y1="23.18cm" svg:x2="17.302cm" svg:y2="23.38cm">
              <svg:desc>N 8231</svg:desc>
              <text:p/>
            </draw:line>
          </draw:g>
          <draw:g draw:name="N 8245 [Sa]">
            <draw:line draw:name="N 8245 [Sa]" draw:style-name="gr28" draw:text-style-name="P5" draw:layer="layout" svg:x1="10.444cm" svg:y1="13.437cm" svg:x2="10.444cm" svg:y2="13.637cm">
              <svg:desc>N 8245 [Sa]</svg:desc>
              <text:p/>
            </draw:line>
            <draw:frame draw:name="N 8245 [Sa]" draw:style-name="gr12" draw:text-style-name="P10" draw:layer="layout" svg:width="1.044cm" svg:height="1.187cm" svg:x="9.972cm" svg:y="13.487cm">
              <draw:text-box>
                <text:p text:style-name="P9"><text:s text:c="4"/>38</text:p>
              </draw:text-box>
            </draw:frame>
            <draw:frame draw:name="N 8245 [Sa]" draw:style-name="gr11" draw:text-style-name="P10" draw:layer="layout" svg:width="1.179cm" svg:height="1.187cm" svg:x="12.191cm" svg:y="13.362cm">
              <draw:text-box>
                <text:p text:style-name="P9">46 <text:s text:c="5"/></text:p>
              </draw:text-box>
            </draw:frame>
            <draw:line draw:name="N 8245 [Sa]" draw:style-name="gr29" draw:text-style-name="P8" draw:layer="layout" svg:x1="10.444cm" svg:y1="13.537cm" svg:x2="12.73cm" svg:y2="13.812cm">
              <svg:desc>N 8245 [Sa]</svg:desc>
              <text:p text:style-name="P11"><text:s text:c="3"/>N 8245 [Sa]</text:p>
              <text:p text:style-name="P11"><text:span text:style-name="T1"/></text:p>
            </draw:line>
            <draw:line draw:name="N 8245 [Sa]" draw:style-name="gr28" draw:text-style-name="P5" draw:layer="layout" svg:x1="12.73cm" svg:y1="13.712cm" svg:x2="12.73cm" svg:y2="13.912cm">
              <svg:desc>N 8245 [Sa]</svg:desc>
              <text:p/>
            </draw:line>
            <draw:frame draw:name="N 8245 [Sa]" draw:style-name="gr11" draw:text-style-name="P10" draw:layer="layout" svg:width="1.179cm" svg:height="1.187cm" svg:x="14.777cm" svg:y="13.705cm">
              <draw:text-box>
                <text:p text:style-name="P9">56 <text:s text:c="5"/></text:p>
              </draw:text-box>
            </draw:frame>
            <draw:line draw:name="N 8245 [Sa]" draw:style-name="gr29" draw:text-style-name="P8" draw:layer="layout" svg:x1="12.73cm" svg:y1="13.812cm" svg:x2="15.316cm" svg:y2="14.155cm">
              <svg:desc>N 8245 [Sa]</svg:desc>
              <text:p text:style-name="P11"><text:s text:c="3"/>N 8245 [Sa]</text:p>
              <text:p text:style-name="P11"><text:span text:style-name="T1"/></text:p>
            </draw:line>
            <draw:line draw:name="N 8245 [Sa]" draw:style-name="gr28" draw:text-style-name="P5" draw:layer="layout" svg:x1="15.316cm" svg:y1="14.155cm" svg:x2="15.316cm" svg:y2="14.841cm">
              <svg:desc>N 8245 [Sa]</svg:desc>
              <text:p/>
            </draw:line>
            <draw:frame draw:name="N 8245 [Sa]" draw:style-name="gr12" draw:text-style-name="P10" draw:layer="layout" svg:width="1.044cm" svg:height="1.187cm" svg:x="14.844cm" svg:y="14.791cm">
              <draw:text-box>
                <text:p text:style-name="P9"><text:s text:c="4"/>16</text:p>
              </draw:text-box>
            </draw:frame>
            <draw:frame draw:name="N 8245 [Sa]" draw:style-name="gr11" draw:text-style-name="P10" draw:layer="layout" svg:width="1.179cm" svg:height="1.187cm" svg:x="16.763cm" svg:y="14.665cm">
              <draw:text-box>
                <text:p text:style-name="P9">24 <text:s text:c="5"/></text:p>
              </draw:text-box>
            </draw:frame>
            <draw:line draw:name="N 8245 [Sa]" draw:style-name="gr29" draw:text-style-name="P8" draw:layer="layout" svg:x1="15.316cm" svg:y1="14.841cm" svg:x2="17.302cm" svg:y2="15.115cm">
              <svg:desc>N 8245 [Sa]</svg:desc>
              <text:p text:style-name="P11"><text:s text:c="3"/>N 8245 [Sa]</text:p>
              <text:p text:style-name="P11"><text:span text:style-name="T1"/></text:p>
            </draw:line>
            <draw:line draw:name="N 8245 [Sa]" draw:style-name="gr28" draw:text-style-name="P5" draw:layer="layout" svg:x1="17.302cm" svg:y1="15.015cm" svg:x2="17.302cm" svg:y2="15.215cm">
              <svg:desc>N 8245 [Sa]</svg:desc>
              <text:p/>
            </draw:line>
          </draw:g>
          <draw:g draw:name="N 8362">
            <draw:line draw:name="N 8362" draw:style-name="gr28" draw:text-style-name="P5" draw:layer="layout" svg:x1="12.73cm" svg:y1="20.95cm" svg:x2="12.73cm" svg:y2="21.15cm">
              <svg:desc>N 8362</svg:desc>
              <text:p/>
            </draw:line>
            <draw:frame draw:name="N 8362" draw:style-name="gr11" draw:text-style-name="P10" draw:layer="layout" svg:width="1.179cm" svg:height="1.187cm" svg:x="12.191cm" svg:y="21cm">
              <draw:text-box>
                <text:p text:style-name="P9">17 <text:s text:c="5"/></text:p>
              </draw:text-box>
            </draw:frame>
            <draw:frame draw:name="N 8362" draw:style-name="gr12" draw:text-style-name="P10" draw:layer="layout" svg:width="1.044cm" svg:height="1.187cm" svg:x="9.972cm" svg:y="20.875cm">
              <draw:text-box>
                <text:p text:style-name="P9"><text:s text:c="4"/>25</text:p>
              </draw:text-box>
            </draw:frame>
            <draw:line draw:name="N 8362" draw:style-name="gr29" draw:text-style-name="P8" draw:layer="layout" svg:x1="10.444cm" svg:y1="21.325cm" svg:x2="12.73cm" svg:y2="21.05cm">
              <svg:desc>N 8362</svg:desc>
              <text:p text:style-name="P11">N 8362 <text:s text:c="2"/></text:p>
              <text:p text:style-name="P11"><text:span text:style-name="T1"/></text:p>
            </draw:line>
            <draw:line draw:name="N 8362" draw:style-name="gr28" draw:text-style-name="P5" draw:layer="layout" svg:x1="10.444cm" svg:y1="21.325cm" svg:x2="10.444cm" svg:y2="22.354cm">
              <svg:desc>N 8362</svg:desc>
              <text:p/>
            </draw:line>
          </draw:g>
          <draw:g draw:name="N 8602 [Sa]">
            <draw:line draw:name="N 8602 [Sa]" draw:style-name="gr28" draw:text-style-name="P5" draw:layer="layout" svg:x1="12.73cm" svg:y1="11.653cm" svg:x2="12.73cm" svg:y2="11.853cm">
              <svg:desc>N 8602 [Sa]</svg:desc>
              <text:p/>
            </draw:line>
            <draw:frame draw:name="N 8602 [Sa]" draw:style-name="gr11" draw:text-style-name="P10" draw:layer="layout" svg:width="1.179cm" svg:height="1.187cm" svg:x="12.191cm" svg:y="11.703cm">
              <draw:text-box>
                <text:p text:style-name="P9">46 <text:s text:c="5"/></text:p>
              </draw:text-box>
            </draw:frame>
            <draw:frame draw:name="N 8602 [Sa]" draw:style-name="gr12" draw:text-style-name="P10" draw:layer="layout" svg:width="1.044cm" svg:height="1.187cm" svg:x="9.972cm" svg:y="11.577cm">
              <draw:text-box>
                <text:p text:style-name="P9"><text:s text:c="4"/>54</text:p>
              </draw:text-box>
            </draw:frame>
            <draw:line draw:name="N 8602 [Sa]" draw:style-name="gr29" draw:text-style-name="P8" draw:layer="layout" svg:x1="10.444cm" svg:y1="12.027cm" svg:x2="12.73cm" svg:y2="11.753cm">
              <svg:desc>N 8602 [Sa]</svg:desc>
              <text:p text:style-name="P11">N 8602 [Sa] <text:s text:c="2"/></text:p>
              <text:p text:style-name="P11"><text:span text:style-name="T1"/></text:p>
            </draw:line>
            <draw:line draw:name="N 8602 [Sa]" draw:style-name="gr28" draw:text-style-name="P5" draw:layer="layout" svg:x1="10.444cm" svg:y1="11.927cm" svg:x2="10.444cm" svg:y2="12.127cm">
              <svg:desc>N 8602 [Sa]</svg:desc>
              <text:p/>
            </draw:line>
            <draw:line draw:name="N 8602 [Sa]" draw:style-name="gr28" draw:text-style-name="P5" draw:layer="layout" svg:x1="10.444cm" svg:y1="12.027cm" svg:x2="10.444cm" svg:y2="12.027cm">
              <svg:desc>N 8602 [Sa]</svg:desc>
              <text:p/>
            </draw:line>
            <draw:line draw:name="N 8602 [Sa]" draw:style-name="gr28" draw:text-style-name="P5" draw:layer="layout" svg:x1="10.444cm" svg:y1="11.927cm" svg:x2="10.444cm" svg:y2="12.127cm">
              <svg:desc>N 8602 [Sa]</svg:desc>
              <text:p/>
            </draw:line>
          </draw:g>
          <draw:g draw:name="N 8916">
            <draw:line draw:name="N 8916" draw:style-name="gr28" draw:text-style-name="P5" draw:layer="layout" svg:x1="4.186cm" svg:y1="4cm" svg:x2="4.186cm" svg:y2="5.475cm">
              <svg:desc>N 8916</svg:desc>
              <text:p/>
            </draw:line>
            <draw:frame draw:name="N 8916" draw:style-name="gr11" draw:text-style-name="P10" draw:layer="layout" svg:width="1.179cm" svg:height="1.187cm" svg:x="3.647cm" svg:y="5.425cm">
              <draw:text-box>
                <text:p text:style-name="P9">43 <text:s text:c="5"/></text:p>
              </draw:text-box>
            </draw:frame>
            <draw:frame draw:name="N 8916" draw:style-name="gr12" draw:text-style-name="P10" draw:layer="layout" svg:width="1.044cm" svg:height="1.187cm" svg:x="1.128cm" svg:y="5.231cm">
              <draw:text-box>
                <text:p text:style-name="P9"><text:s text:c="4"/>49</text:p>
              </draw:text-box>
            </draw:frame>
            <draw:line draw:name="N 8916" draw:style-name="gr29" draw:text-style-name="P8" draw:layer="layout" svg:x1="1.6cm" svg:y1="5.681cm" svg:x2="4.186cm" svg:y2="5.475cm">
              <svg:desc>N 8916</svg:desc>
              <text:p text:style-name="P11">N 8916 <text:s text:c="2"/></text:p>
              <text:p text:style-name="P11"><text:span text:style-name="T1"/></text:p>
            </draw:line>
            <draw:line draw:name="N 8916" draw:style-name="gr28" draw:text-style-name="P5" draw:layer="layout" svg:x1="1.6cm" svg:y1="5.581cm" svg:x2="1.6cm" svg:y2="5.781cm">
              <svg:desc>N 8916</svg:desc>
              <text:p/>
            </draw:line>
          </draw:g>
          <draw:g draw:name="P 4162">
            <draw:line draw:name="P 4162" draw:style-name="gr22" draw:text-style-name="P5" draw:layer="layout" svg:x1="19.402cm" svg:y1="7.331cm" svg:x2="19.402cm" svg:y2="7.531cm">
              <svg:desc>P 4162</svg:desc>
              <text:p/>
            </draw:line>
            <draw:frame draw:name="P 4162" draw:style-name="gr11" draw:text-style-name="P10" draw:layer="layout" svg:width="1.179cm" svg:height="1.187cm" svg:x="18.863cm" svg:y="7.381cm">
              <draw:text-box>
                <text:p text:style-name="P9">40 <text:s text:c="5"/></text:p>
              </draw:text-box>
            </draw:frame>
            <draw:frame draw:name="P 4162" draw:style-name="gr12" draw:text-style-name="P10" draw:layer="layout" svg:width="1.044cm" svg:height="1.187cm" svg:x="14.544cm" svg:y="7.152cm">
              <draw:text-box>
                <text:p text:style-name="P9"><text:s text:c="4"/>45</text:p>
              </draw:text-box>
            </draw:frame>
            <draw:line draw:name="P 4162" draw:style-name="gr23" draw:text-style-name="P8" draw:layer="layout" svg:x1="15.016cm" svg:y1="7.602cm" svg:x2="19.402cm" svg:y2="7.431cm">
              <svg:desc>P 4162</svg:desc>
              <text:p text:style-name="P11">P 4162 <text:s text:c="2"/></text:p>
              <text:p text:style-name="P11"><text:span text:style-name="T1"/></text:p>
            </draw:line>
            <draw:line draw:name="P 4162" draw:style-name="gr22" draw:text-style-name="P5" draw:layer="layout" svg:x1="15.016cm" svg:y1="7.602cm" svg:x2="15.016cm" svg:y2="7.98cm">
              <svg:desc>P 4162</svg:desc>
              <text:p/>
            </draw:line>
            <draw:frame draw:name="P 4162" draw:style-name="gr11" draw:text-style-name="P10" draw:layer="layout" svg:width="1.179cm" svg:height="1.187cm" svg:x="14.477cm" svg:y="7.93cm">
              <draw:text-box>
                <text:p text:style-name="P9">56 <text:s text:c="5"/></text:p>
              </draw:text-box>
            </draw:frame>
            <draw:frame draw:name="P 4162" draw:style-name="gr12" draw:text-style-name="P10" draw:layer="layout" svg:width="1.044cm" svg:height="1.187cm" svg:x="12.258cm" svg:y="7.736cm">
              <draw:text-box>
                <text:p text:style-name="P9"><text:s text:c="4"/>02</text:p>
              </draw:text-box>
            </draw:frame>
            <draw:line draw:name="P 4162" draw:style-name="gr23" draw:text-style-name="P8" draw:layer="layout" svg:x1="12.73cm" svg:y1="8.186cm" svg:x2="15.016cm" svg:y2="7.98cm">
              <svg:desc>P 4162</svg:desc>
              <text:p text:style-name="P11">P 4162 <text:s text:c="2"/></text:p>
              <text:p text:style-name="P11"><text:span text:style-name="T1"/></text:p>
            </draw:line>
            <draw:line draw:name="P 4162" draw:style-name="gr22" draw:text-style-name="P5" draw:layer="layout" svg:x1="12.73cm" svg:y1="8.086cm" svg:x2="12.73cm" svg:y2="8.286cm">
              <svg:desc>P 4162</svg:desc>
              <text:p/>
            </draw:line>
            <draw:frame draw:name="P 4162" draw:style-name="gr12" draw:text-style-name="P10" draw:layer="layout" svg:width="1.044cm" svg:height="1.187cm" svg:x="10.272cm" svg:y="7.907cm">
              <draw:text-box>
                <text:p text:style-name="P9"><text:s text:c="4"/>07</text:p>
              </draw:text-box>
            </draw:frame>
            <draw:line draw:name="P 4162" draw:style-name="gr23" draw:text-style-name="P8" draw:layer="layout" svg:x1="10.744cm" svg:y1="8.357cm" svg:x2="12.73cm" svg:y2="8.186cm">
              <svg:desc>P 4162</svg:desc>
              <text:p text:style-name="P11">P 4162 <text:s text:c="2"/></text:p>
              <text:p text:style-name="P11"><text:span text:style-name="T1"/></text:p>
            </draw:line>
            <draw:line draw:name="P 4162" draw:style-name="gr22" draw:text-style-name="P5" draw:layer="layout" svg:x1="10.744cm" svg:y1="8.357cm" svg:x2="10.744cm" svg:y2="8.94cm">
              <svg:desc>P 4162</svg:desc>
              <text:p/>
            </draw:line>
          </draw:g>
          <draw:g draw:name="P 4163">
            <draw:line draw:name="P 4163" draw:style-name="gr22" draw:text-style-name="P5" draw:layer="layout" svg:x1="11.044cm" svg:y1="7.225cm" svg:x2="11.044cm" svg:y2="7.431cm">
              <svg:desc>P 4163</svg:desc>
              <text:p/>
            </draw:line>
            <draw:frame draw:name="P 4163" draw:style-name="gr12" draw:text-style-name="P10" draw:layer="layout" svg:width="1.044cm" svg:height="1.187cm" svg:x="10.572cm" svg:y="7.381cm">
              <draw:text-box>
                <text:p text:style-name="P9"><text:s text:c="4"/>40</text:p>
              </draw:text-box>
            </draw:frame>
            <draw:frame draw:name="P 4163" draw:style-name="gr11" draw:text-style-name="P10" draw:layer="layout" svg:width="1.179cm" svg:height="1.187cm" svg:x="12.491cm" svg:y="7.152cm">
              <draw:text-box>
                <text:p text:style-name="P9">45 <text:s text:c="5"/></text:p>
              </draw:text-box>
            </draw:frame>
            <draw:line draw:name="P 4163" draw:style-name="gr23" draw:text-style-name="P8" draw:layer="layout" svg:x1="11.044cm" svg:y1="7.431cm" svg:x2="13.03cm" svg:y2="7.602cm">
              <svg:desc>P 4163</svg:desc>
              <text:p text:style-name="P11"><text:s text:c="3"/>P 4163</text:p>
              <text:p text:style-name="P11"><text:span text:style-name="T1"/></text:p>
            </draw:line>
            <draw:line draw:name="P 4163" draw:style-name="gr22" draw:text-style-name="P5" draw:layer="layout" svg:x1="13.03cm" svg:y1="7.502cm" svg:x2="13.03cm" svg:y2="7.702cm">
              <svg:desc>P 4163</svg:desc>
              <text:p/>
            </draw:line>
            <draw:frame draw:name="P 4163" draw:style-name="gr11" draw:text-style-name="P10" draw:layer="layout" svg:width="1.179cm" svg:height="1.187cm" svg:x="14.777cm" svg:y="7.358cm">
              <draw:text-box>
                <text:p text:style-name="P9">51 <text:s text:c="5"/></text:p>
              </draw:text-box>
            </draw:frame>
            <draw:line draw:name="P 4163" draw:style-name="gr23" draw:text-style-name="P8" draw:layer="layout" svg:x1="13.03cm" svg:y1="7.602cm" svg:x2="15.316cm" svg:y2="7.808cm">
              <svg:desc>P 4163</svg:desc>
              <text:p text:style-name="P11"><text:s text:c="3"/>P 4163</text:p>
              <text:p text:style-name="P11"><text:span text:style-name="T1"/></text:p>
            </draw:line>
            <draw:line draw:name="P 4163" draw:style-name="gr22" draw:text-style-name="P5" draw:layer="layout" svg:x1="15.316cm" svg:y1="7.808cm" svg:x2="15.316cm" svg:y2="7.945cm">
              <svg:desc>P 4163</svg:desc>
              <text:p/>
            </draw:line>
            <draw:frame draw:name="P 4163" draw:style-name="gr12" draw:text-style-name="P10" draw:layer="layout" svg:width="1.044cm" svg:height="1.187cm" svg:x="14.844cm" svg:y="7.895cm">
              <draw:text-box>
                <text:p text:style-name="P9"><text:s text:c="4"/>55</text:p>
              </draw:text-box>
            </draw:frame>
            <draw:frame draw:name="P 4163" draw:style-name="gr11" draw:text-style-name="P10" draw:layer="layout" svg:width="1.179cm" svg:height="1.187cm" svg:x="18.863cm" svg:y="7.667cm">
              <draw:text-box>
                <text:p text:style-name="P9">00 <text:s text:c="5"/></text:p>
              </draw:text-box>
            </draw:frame>
            <draw:line draw:name="P 4163" draw:style-name="gr23" draw:text-style-name="P8" draw:layer="layout" svg:x1="15.316cm" svg:y1="7.945cm" svg:x2="19.402cm" svg:y2="8.117cm">
              <svg:desc>P 4163</svg:desc>
              <text:p text:style-name="P11"><text:s text:c="3"/>P 4163</text:p>
              <text:p text:style-name="P11"><text:span text:style-name="T1"/></text:p>
            </draw:line>
            <draw:line draw:name="P 4163" draw:style-name="gr22" draw:text-style-name="P5" draw:layer="layout" svg:x1="19.402cm" svg:y1="8.017cm" svg:x2="19.402cm" svg:y2="8.217cm">
              <svg:desc>P 4163</svg:desc>
              <text:p/>
            </draw:line>
          </draw:g>
          <draw:g draw:name="P 4164">
            <draw:line draw:name="P 4164" draw:style-name="gr22" draw:text-style-name="P5" draw:layer="layout" svg:x1="19.402cm" svg:y1="22.425cm" svg:x2="19.402cm" svg:y2="22.625cm">
              <svg:desc>P 4164</svg:desc>
              <text:p/>
            </draw:line>
            <draw:frame draw:name="P 4164" draw:style-name="gr11" draw:text-style-name="P10" draw:layer="layout" svg:width="1.179cm" svg:height="1.187cm" svg:x="18.863cm" svg:y="22.475cm">
              <draw:text-box>
                <text:p text:style-name="P9">00 <text:s text:c="5"/></text:p>
              </draw:text-box>
            </draw:frame>
            <draw:frame draw:name="P 4164" draw:style-name="gr12" draw:text-style-name="P10" draw:layer="layout" svg:width="1.044cm" svg:height="1.187cm" svg:x="14.544cm" svg:y="22.247cm">
              <draw:text-box>
                <text:p text:style-name="P9"><text:s text:c="4"/>05</text:p>
              </draw:text-box>
            </draw:frame>
            <draw:line draw:name="P 4164" draw:style-name="gr23" draw:text-style-name="P8" draw:layer="layout" svg:x1="15.016cm" svg:y1="22.697cm" svg:x2="19.402cm" svg:y2="22.525cm">
              <svg:desc>P 4164</svg:desc>
              <text:p text:style-name="P11">P 4164 <text:s text:c="2"/></text:p>
              <text:p text:style-name="P11"><text:span text:style-name="T1"/></text:p>
            </draw:line>
            <draw:line draw:name="P 4164" draw:style-name="gr22" draw:text-style-name="P5" draw:layer="layout" svg:x1="15.016cm" svg:y1="22.697cm" svg:x2="15.016cm" svg:y2="22.834cm">
              <svg:desc>P 4164</svg:desc>
              <text:p/>
            </draw:line>
            <draw:frame draw:name="P 4164" draw:style-name="gr11" draw:text-style-name="P10" draw:layer="layout" svg:width="1.179cm" svg:height="1.187cm" svg:x="14.477cm" svg:y="22.784cm">
              <draw:text-box>
                <text:p text:style-name="P9">09 <text:s text:c="5"/></text:p>
              </draw:text-box>
            </draw:frame>
            <draw:frame draw:name="P 4164" draw:style-name="gr12" draw:text-style-name="P10" draw:layer="layout" svg:width="1.044cm" svg:height="1.187cm" svg:x="12.258cm" svg:y="22.59cm">
              <draw:text-box>
                <text:p text:style-name="P9"><text:s text:c="4"/>15</text:p>
              </draw:text-box>
            </draw:frame>
            <draw:line draw:name="P 4164" draw:style-name="gr23" draw:text-style-name="P8" draw:layer="layout" svg:x1="12.73cm" svg:y1="23.04cm" svg:x2="15.016cm" svg:y2="22.834cm">
              <svg:desc>P 4164</svg:desc>
              <text:p text:style-name="P11">P 4164 <text:s text:c="2"/></text:p>
              <text:p text:style-name="P11"><text:span text:style-name="T1"/></text:p>
            </draw:line>
            <draw:line draw:name="P 4164" draw:style-name="gr22" draw:text-style-name="P5" draw:layer="layout" svg:x1="12.73cm" svg:y1="22.94cm" svg:x2="12.73cm" svg:y2="23.14cm">
              <svg:desc>P 4164</svg:desc>
              <text:p/>
            </draw:line>
            <draw:frame draw:name="P 4164" draw:style-name="gr12" draw:text-style-name="P10" draw:layer="layout" svg:width="1.044cm" svg:height="1.187cm" svg:x="10.272cm" svg:y="22.761cm">
              <draw:text-box>
                <text:p text:style-name="P9"><text:s text:c="4"/>20</text:p>
              </draw:text-box>
            </draw:frame>
            <draw:line draw:name="P 4164" draw:style-name="gr23" draw:text-style-name="P8" draw:layer="layout" svg:x1="10.744cm" svg:y1="23.211cm" svg:x2="12.73cm" svg:y2="23.04cm">
              <svg:desc>P 4164</svg:desc>
              <text:p text:style-name="P11">P 4164 <text:s text:c="2"/></text:p>
              <text:p text:style-name="P11"><text:span text:style-name="T1"/></text:p>
            </draw:line>
            <draw:line draw:name="P 4164" draw:style-name="gr22" draw:text-style-name="P5" draw:layer="layout" svg:x1="10.744cm" svg:y1="23.211cm" svg:x2="10.744cm" svg:y2="23.348cm">
              <svg:desc>P 4164</svg:desc>
              <text:p/>
            </draw:line>
          </draw:g>
          <draw:g draw:name="P 4165">
            <draw:line draw:name="P 4165" draw:style-name="gr22" draw:text-style-name="P5" draw:layer="layout" svg:x1="11.044cm" svg:y1="23.108cm" svg:x2="11.044cm" svg:y2="23.245cm">
              <svg:desc>P 4165</svg:desc>
              <text:p/>
            </draw:line>
            <draw:frame draw:name="P 4165" draw:style-name="gr12" draw:text-style-name="P10" draw:layer="layout" svg:width="1.044cm" svg:height="1.187cm" svg:x="10.572cm" svg:y="23.195cm">
              <draw:text-box>
                <text:p text:style-name="P9"><text:s text:c="4"/>21</text:p>
              </draw:text-box>
            </draw:frame>
            <draw:frame draw:name="P 4165" draw:style-name="gr11" draw:text-style-name="P10" draw:layer="layout" svg:width="1.179cm" svg:height="1.187cm" svg:x="12.491cm" svg:y="22.967cm">
              <draw:text-box>
                <text:p text:style-name="P9">26 <text:s text:c="5"/></text:p>
              </draw:text-box>
            </draw:frame>
            <draw:line draw:name="P 4165" draw:style-name="gr23" draw:text-style-name="P8" draw:layer="layout" svg:x1="11.044cm" svg:y1="23.245cm" svg:x2="13.03cm" svg:y2="23.417cm">
              <svg:desc>P 4165</svg:desc>
              <text:p text:style-name="P11"><text:s text:c="3"/>P 4165</text:p>
              <text:p text:style-name="P11"><text:span text:style-name="T1"/></text:p>
            </draw:line>
            <draw:line draw:name="P 4165" draw:style-name="gr22" draw:text-style-name="P5" draw:layer="layout" svg:x1="13.03cm" svg:y1="23.317cm" svg:x2="13.03cm" svg:y2="23.517cm">
              <svg:desc>P 4165</svg:desc>
              <text:p/>
            </draw:line>
            <draw:frame draw:name="P 4165" draw:style-name="gr11" draw:text-style-name="P10" draw:layer="layout" svg:width="1.179cm" svg:height="1.187cm" svg:x="14.477cm" svg:y="23.173cm">
              <draw:text-box>
                <text:p text:style-name="P9">32 <text:s text:c="5"/></text:p>
              </draw:text-box>
            </draw:frame>
            <draw:line draw:name="P 4165" draw:style-name="gr23" draw:text-style-name="P8" draw:layer="layout" svg:x1="13.03cm" svg:y1="23.417cm" svg:x2="15.016cm" svg:y2="23.623cm">
              <svg:desc>P 4165</svg:desc>
              <text:p text:style-name="P11"><text:s text:c="3"/>P 4165</text:p>
              <text:p text:style-name="P11"><text:span text:style-name="T1"/></text:p>
            </draw:line>
            <draw:line draw:name="P 4165" draw:style-name="gr22" draw:text-style-name="P5" draw:layer="layout" svg:x1="15.016cm" svg:y1="23.623cm" svg:x2="15.016cm" svg:y2="24.103cm">
              <svg:desc>P 4165</svg:desc>
              <text:p/>
            </draw:line>
            <draw:frame draw:name="P 4165" draw:style-name="gr12" draw:text-style-name="P10" draw:layer="layout" svg:width="1.044cm" svg:height="1.187cm" svg:x="14.544cm" svg:y="24.053cm">
              <draw:text-box>
                <text:p text:style-name="P9"><text:s text:c="4"/>46</text:p>
              </draw:text-box>
            </draw:frame>
            <draw:frame draw:name="P 4165" draw:style-name="gr11" draw:text-style-name="P10" draw:layer="layout" svg:width="1.179cm" svg:height="1.187cm" svg:x="18.863cm" svg:y="23.824cm">
              <draw:text-box>
                <text:p text:style-name="P9">51 <text:s text:c="5"/></text:p>
              </draw:text-box>
            </draw:frame>
            <draw:line draw:name="P 4165" draw:style-name="gr23" draw:text-style-name="P8" draw:layer="layout" svg:x1="15.016cm" svg:y1="24.103cm" svg:x2="19.402cm" svg:y2="24.274cm">
              <svg:desc>P 4165</svg:desc>
              <text:p text:style-name="P11"><text:s text:c="3"/>P 4165</text:p>
              <text:p text:style-name="P11"><text:span text:style-name="T1"/></text:p>
            </draw:line>
            <draw:line draw:name="P 4165" draw:style-name="gr22" draw:text-style-name="P5" draw:layer="layout" svg:x1="19.402cm" svg:y1="24.174cm" svg:x2="19.402cm" svg:y2="24.374cm">
              <svg:desc>P 4165</svg:desc>
              <text:p/>
            </draw:line>
          </draw:g>
          <draw:g draw:name="P 4166">
            <draw:line draw:name="P 4166" draw:style-name="gr22" draw:text-style-name="P5" draw:layer="layout" svg:x1="19.402cm" svg:y1="24.758cm" svg:x2="19.402cm" svg:y2="24.958cm">
              <svg:desc>P 4166</svg:desc>
              <text:p/>
            </draw:line>
            <draw:frame draw:name="P 4166" draw:style-name="gr11" draw:text-style-name="P10" draw:layer="layout" svg:width="1.179cm" svg:height="1.187cm" svg:x="18.863cm" svg:y="24.808cm">
              <draw:text-box>
                <text:p text:style-name="P9">08 <text:s text:c="5"/></text:p>
              </draw:text-box>
            </draw:frame>
            <draw:frame draw:name="P 4166" draw:style-name="gr12" draw:text-style-name="P10" draw:layer="layout" svg:width="1.044cm" svg:height="1.187cm" svg:x="14.844cm" svg:y="24.579cm">
              <draw:text-box>
                <text:p text:style-name="P9"><text:s text:c="4"/>13</text:p>
              </draw:text-box>
            </draw:frame>
            <draw:line draw:name="P 4166" draw:style-name="gr23" draw:text-style-name="P8" draw:layer="layout" svg:x1="15.316cm" svg:y1="25.029cm" svg:x2="19.402cm" svg:y2="24.858cm">
              <svg:desc>P 4166</svg:desc>
              <text:p text:style-name="P11">P 4166 <text:s text:c="2"/></text:p>
              <text:p text:style-name="P11"><text:span text:style-name="T1"/></text:p>
            </draw:line>
            <draw:line draw:name="P 4166" draw:style-name="gr22" draw:text-style-name="P5" draw:layer="layout" svg:x1="15.316cm" svg:y1="25.029cm" svg:x2="15.316cm" svg:y2="25.166cm">
              <svg:desc>P 4166</svg:desc>
              <text:p/>
            </draw:line>
            <draw:frame draw:name="P 4166" draw:style-name="gr11" draw:text-style-name="P10" draw:layer="layout" svg:width="1.179cm" svg:height="1.187cm" svg:x="14.777cm" svg:y="25.116cm">
              <draw:text-box>
                <text:p text:style-name="P9">17 <text:s text:c="5"/></text:p>
              </draw:text-box>
            </draw:frame>
            <draw:frame draw:name="P 4166" draw:style-name="gr12" draw:text-style-name="P10" draw:layer="layout" svg:width="1.044cm" svg:height="1.187cm" svg:x="12.258cm" svg:y="24.922cm">
              <draw:text-box>
                <text:p text:style-name="P9"><text:s text:c="4"/>23</text:p>
              </draw:text-box>
            </draw:frame>
            <draw:line draw:name="P 4166" draw:style-name="gr23" draw:text-style-name="P8" draw:layer="layout" svg:x1="12.73cm" svg:y1="25.372cm" svg:x2="15.316cm" svg:y2="25.166cm">
              <svg:desc>P 4166</svg:desc>
              <text:p text:style-name="P11">P 4166 <text:s text:c="2"/></text:p>
              <text:p text:style-name="P11"><text:span text:style-name="T1"/></text:p>
            </draw:line>
            <draw:line draw:name="P 4166" draw:style-name="gr22" draw:text-style-name="P5" draw:layer="layout" svg:x1="12.73cm" svg:y1="25.272cm" svg:x2="12.73cm" svg:y2="25.472cm">
              <svg:desc>P 4166</svg:desc>
              <text:p/>
            </draw:line>
            <draw:frame draw:name="P 4166" draw:style-name="gr12" draw:text-style-name="P10" draw:layer="layout" svg:width="1.044cm" svg:height="1.187cm" svg:x="10.272cm" svg:y="25.094cm">
              <draw:text-box>
                <text:p text:style-name="P9"><text:s text:c="4"/>28</text:p>
              </draw:text-box>
            </draw:frame>
            <draw:line draw:name="P 4166" draw:style-name="gr23" draw:text-style-name="P8" draw:layer="layout" svg:x1="10.744cm" svg:y1="25.544cm" svg:x2="12.73cm" svg:y2="25.372cm">
              <svg:desc>P 4166</svg:desc>
              <text:p text:style-name="P11">P 4166 <text:s text:c="2"/></text:p>
              <text:p text:style-name="P11"><text:span text:style-name="T1"/></text:p>
            </draw:line>
            <draw:line draw:name="P 4166" draw:style-name="gr22" draw:text-style-name="P5" draw:layer="layout" svg:x1="10.744cm" svg:y1="25.544cm" svg:x2="10.744cm" svg:y2="25.681cm">
              <svg:desc>P 4166</svg:desc>
              <text:p/>
            </draw:line>
          </draw:g>
          <draw:g draw:name="P 4167">
            <draw:line draw:name="P 4167" draw:style-name="gr22" draw:text-style-name="P5" draw:layer="layout" svg:x1="11.044cm" svg:y1="25.166cm" svg:x2="11.044cm" svg:y2="25.407cm">
              <svg:desc>P 4167</svg:desc>
              <text:p/>
            </draw:line>
            <draw:frame draw:name="P 4167" draw:style-name="gr12" draw:text-style-name="P10" draw:layer="layout" svg:width="1.044cm" svg:height="1.187cm" svg:x="10.572cm" svg:y="25.357cm">
              <draw:text-box>
                <text:p text:style-name="P9"><text:s text:c="4"/>24</text:p>
              </draw:text-box>
            </draw:frame>
            <draw:frame draw:name="P 4167" draw:style-name="gr11" draw:text-style-name="P10" draw:layer="layout" svg:width="1.179cm" svg:height="1.187cm" svg:x="12.491cm" svg:y="25.128cm">
              <draw:text-box>
                <text:p text:style-name="P9">29 <text:s text:c="5"/></text:p>
              </draw:text-box>
            </draw:frame>
            <draw:line draw:name="P 4167" draw:style-name="gr23" draw:text-style-name="P8" draw:layer="layout" svg:x1="11.044cm" svg:y1="25.407cm" svg:x2="13.03cm" svg:y2="25.578cm">
              <svg:desc>P 4167</svg:desc>
              <text:p text:style-name="P11"><text:s text:c="3"/>P 4167</text:p>
              <text:p text:style-name="P11"><text:span text:style-name="T1"/></text:p>
            </draw:line>
            <draw:line draw:name="P 4167" draw:style-name="gr22" draw:text-style-name="P5" draw:layer="layout" svg:x1="13.03cm" svg:y1="25.478cm" svg:x2="13.03cm" svg:y2="25.678cm">
              <svg:desc>P 4167</svg:desc>
              <text:p/>
            </draw:line>
            <draw:frame draw:name="P 4167" draw:style-name="gr11" draw:text-style-name="P10" draw:layer="layout" svg:width="1.179cm" svg:height="1.187cm" svg:x="14.777cm" svg:y="25.334cm">
              <draw:text-box>
                <text:p text:style-name="P9">35 <text:s text:c="5"/></text:p>
              </draw:text-box>
            </draw:frame>
            <draw:line draw:name="P 4167" draw:style-name="gr23" draw:text-style-name="P8" draw:layer="layout" svg:x1="13.03cm" svg:y1="25.578cm" svg:x2="15.316cm" svg:y2="25.784cm">
              <svg:desc>P 4167</svg:desc>
              <text:p text:style-name="P11"><text:s text:c="3"/>P 4167</text:p>
              <text:p text:style-name="P11"><text:span text:style-name="T1"/></text:p>
            </draw:line>
            <draw:line draw:name="P 4167" draw:style-name="gr22" draw:text-style-name="P5" draw:layer="layout" svg:x1="15.316cm" svg:y1="25.784cm" svg:x2="15.316cm" svg:y2="25.921cm">
              <svg:desc>P 4167</svg:desc>
              <text:p/>
            </draw:line>
            <draw:frame draw:name="P 4167" draw:style-name="gr12" draw:text-style-name="P10" draw:layer="layout" svg:width="1.044cm" svg:height="1.187cm" svg:x="14.844cm" svg:y="25.871cm">
              <draw:text-box>
                <text:p text:style-name="P9"><text:s text:c="4"/>39</text:p>
              </draw:text-box>
            </draw:frame>
            <draw:frame draw:name="P 4167" draw:style-name="gr11" draw:text-style-name="P10" draw:layer="layout" svg:width="1.179cm" svg:height="1.187cm" svg:x="18.863cm" svg:y="25.643cm">
              <draw:text-box>
                <text:p text:style-name="P9">44 <text:s text:c="5"/></text:p>
              </draw:text-box>
            </draw:frame>
            <draw:line draw:name="P 4167" draw:style-name="gr23" draw:text-style-name="P8" draw:layer="layout" svg:x1="15.316cm" svg:y1="25.921cm" svg:x2="19.402cm" svg:y2="26.093cm">
              <svg:desc>P 4167</svg:desc>
              <text:p text:style-name="P11"><text:s text:c="3"/>P 4167</text:p>
              <text:p text:style-name="P11"><text:span text:style-name="T1"/></text:p>
            </draw:line>
            <draw:line draw:name="P 4167" draw:style-name="gr22" draw:text-style-name="P5" draw:layer="layout" svg:x1="19.402cm" svg:y1="25.993cm" svg:x2="19.402cm" svg:y2="26.193cm">
              <svg:desc>P 4167</svg:desc>
              <text:p/>
            </draw:line>
          </draw:g>
          <draw:g draw:name="P 4432 [Sa]">
            <draw:line draw:name="P 4432 [Sa]" draw:style-name="gr22" draw:text-style-name="P5" draw:layer="layout" svg:x1="13.03cm" svg:y1="3.9cm" svg:x2="13.03cm" svg:y2="4.1cm">
              <svg:desc>P 4432 [Sa]</svg:desc>
              <text:p/>
            </draw:line>
            <draw:frame draw:name="P 4432 [Sa]" draw:style-name="gr11" draw:text-style-name="P10" draw:layer="layout" svg:width="1.179cm" svg:height="1.187cm" svg:x="12.491cm" svg:y="3.95cm">
              <draw:text-box>
                <text:p text:style-name="P9">00 <text:s text:c="5"/></text:p>
              </draw:text-box>
            </draw:frame>
            <draw:frame draw:name="P 4432 [Sa]" draw:style-name="gr12" draw:text-style-name="P10" draw:layer="layout" svg:width="1.044cm" svg:height="1.187cm" svg:x="10.272cm" svg:y="3.722cm">
              <draw:text-box>
                <text:p text:style-name="P9"><text:s text:c="4"/>05</text:p>
              </draw:text-box>
            </draw:frame>
            <draw:line draw:name="P 4432 [Sa]" draw:style-name="gr23" draw:text-style-name="P8" draw:layer="layout" svg:x1="10.744cm" svg:y1="4.172cm" svg:x2="13.03cm" svg:y2="4cm">
              <svg:desc>P 4432 [Sa]</svg:desc>
              <text:p text:style-name="P11">P 4432 [Sa] <text:s text:c="2"/></text:p>
              <text:p text:style-name="P11"><text:span text:style-name="T1"/></text:p>
            </draw:line>
            <draw:line draw:name="P 4432 [Sa]" draw:style-name="gr22" draw:text-style-name="P5" draw:layer="layout" svg:x1="10.744cm" svg:y1="4.172cm" svg:x2="10.744cm" svg:y2="4.377cm">
              <svg:desc>P 4432 [Sa]</svg:desc>
              <text:p/>
            </draw:line>
            <draw:frame draw:name="P 4432 [Sa]" draw:style-name="gr18" draw:text-style-name="P10" draw:layer="layout" svg:width="1.162cm" svg:height="1.187cm" svg:x="10.213cm" svg:y="4.327cm">
              <draw:text-box>
                <text:p text:style-name="P9">11 <text:s text:c="5"/></text:p>
              </draw:text-box>
            </draw:frame>
            <draw:frame draw:name="P 4432 [Sa]" draw:style-name="gr12" draw:text-style-name="P10" draw:layer="layout" svg:width="1.044cm" svg:height="1.187cm" svg:x="7.986cm" svg:y="4.236cm">
              <draw:text-box>
                <text:p text:style-name="P9"><text:s text:c="4"/>20</text:p>
              </draw:text-box>
            </draw:frame>
            <draw:line draw:name="P 4432 [Sa]" draw:style-name="gr23" draw:text-style-name="P8" draw:layer="layout" svg:x1="8.458cm" svg:y1="4.686cm" svg:x2="10.744cm" svg:y2="4.377cm">
              <svg:desc>P 4432 [Sa]</svg:desc>
              <text:p text:style-name="P11">P 4432 [Sa] <text:s text:c="2"/></text:p>
              <text:p text:style-name="P11"><text:span text:style-name="T1"/></text:p>
            </draw:line>
            <draw:line draw:name="P 4432 [Sa]" draw:style-name="gr22" draw:text-style-name="P5" draw:layer="layout" svg:x1="8.458cm" svg:y1="4.586cm" svg:x2="8.458cm" svg:y2="4.786cm">
              <svg:desc>P 4432 [Sa]</svg:desc>
              <text:p/>
            </draw:line>
          </draw:g>
          <draw:g draw:name="P 4433 [Sa]">
            <draw:line draw:name="P 4433 [Sa]" draw:style-name="gr22" draw:text-style-name="P5" draw:layer="layout" svg:x1="8.458cm" svg:y1="8.36cm" svg:x2="8.458cm" svg:y2="8.56cm">
              <svg:desc>P 4433 [Sa]</svg:desc>
              <text:p/>
            </draw:line>
            <draw:frame draw:name="P 4433 [Sa]" draw:style-name="gr12" draw:text-style-name="P10" draw:layer="layout" svg:width="1.044cm" svg:height="1.187cm" svg:x="7.986cm" svg:y="8.41cm">
              <draw:text-box>
                <text:p text:style-name="P9"><text:s text:c="4"/>10</text:p>
              </draw:text-box>
            </draw:frame>
            <draw:frame draw:name="P 4433 [Sa]" draw:style-name="gr11" draw:text-style-name="P10" draw:layer="layout" svg:width="1.179cm" svg:height="1.187cm" svg:x="10.505cm" svg:y="8.319cm">
              <draw:text-box>
                <text:p text:style-name="P9">19 <text:s text:c="5"/></text:p>
              </draw:text-box>
            </draw:frame>
            <draw:line draw:name="P 4433 [Sa]" draw:style-name="gr23" draw:text-style-name="P8" draw:layer="layout" svg:x1="8.458cm" svg:y1="8.46cm" svg:x2="11.044cm" svg:y2="8.769cm">
              <svg:desc>P 4433 [Sa]</svg:desc>
              <text:p text:style-name="P11"><text:s text:c="3"/>P 4433 [Sa]</text:p>
              <text:p text:style-name="P11"><text:span text:style-name="T1"/></text:p>
            </draw:line>
            <draw:line draw:name="P 4433 [Sa]" draw:style-name="gr22" draw:text-style-name="P5" draw:layer="layout" svg:x1="11.044cm" svg:y1="8.769cm" svg:x2="11.044cm" svg:y2="8.906cm">
              <svg:desc>P 4433 [Sa]</svg:desc>
              <text:p/>
            </draw:line>
            <draw:frame draw:name="P 4433 [Sa]" draw:style-name="gr12" draw:text-style-name="P10" draw:layer="layout" svg:width="1.044cm" svg:height="1.187cm" svg:x="10.572cm" svg:y="8.856cm">
              <draw:text-box>
                <text:p text:style-name="P9"><text:s text:c="4"/>23</text:p>
              </draw:text-box>
            </draw:frame>
            <draw:frame draw:name="P 4433 [Sa]" draw:style-name="gr11" draw:text-style-name="P10" draw:layer="layout" svg:width="1.179cm" svg:height="1.187cm" svg:x="12.191cm" svg:y="8.627cm">
              <draw:text-box>
                <text:p text:style-name="P9">28 <text:s text:c="5"/></text:p>
              </draw:text-box>
            </draw:frame>
            <draw:line draw:name="P 4433 [Sa]" draw:style-name="gr23" draw:text-style-name="P8" draw:layer="layout" svg:x1="11.044cm" svg:y1="8.906cm" svg:x2="12.73cm" svg:y2="9.077cm">
              <svg:desc>P 4433 [Sa]</svg:desc>
              <text:p text:style-name="P11"><text:s text:c="3"/>P 4433 [Sa]</text:p>
              <text:p text:style-name="P11"><text:span text:style-name="T1"/></text:p>
            </draw:line>
            <draw:line draw:name="P 4433 [Sa]" draw:style-name="gr22" draw:text-style-name="P5" draw:layer="layout" svg:x1="12.73cm" svg:y1="8.977cm" svg:x2="12.73cm" svg:y2="9.177cm">
              <svg:desc>P 4433 [Sa]</svg:desc>
              <text:p/>
            </draw:line>
          </draw:g>
          <draw:g draw:name="P 4434 [Sa]">
            <draw:line draw:name="P 4434 [Sa]" draw:style-name="gr22" draw:text-style-name="P5" draw:layer="layout" svg:x1="12.73cm" svg:y1="22.494cm" svg:x2="12.73cm" svg:y2="22.694cm">
              <svg:desc>P 4434 [Sa]</svg:desc>
              <text:p/>
            </draw:line>
            <draw:frame draw:name="P 4434 [Sa]" draw:style-name="gr11" draw:text-style-name="P10" draw:layer="layout" svg:width="1.179cm" svg:height="1.187cm" svg:x="12.191cm" svg:y="22.544cm">
              <draw:text-box>
                <text:p text:style-name="P9">02 <text:s text:c="5"/></text:p>
              </draw:text-box>
            </draw:frame>
            <draw:frame draw:name="P 4434 [Sa]" draw:style-name="gr12" draw:text-style-name="P10" draw:layer="layout" svg:width="1.044cm" svg:height="1.187cm" svg:x="9.972cm" svg:y="22.315cm">
              <draw:text-box>
                <text:p text:style-name="P9"><text:s text:c="4"/>07</text:p>
              </draw:text-box>
            </draw:frame>
            <draw:line draw:name="P 4434 [Sa]" draw:style-name="gr23" draw:text-style-name="P8" draw:layer="layout" svg:x1="10.444cm" svg:y1="22.765cm" svg:x2="12.73cm" svg:y2="22.594cm">
              <svg:desc>P 4434 [Sa]</svg:desc>
              <text:p text:style-name="P11">P 4434 [Sa] <text:s text:c="2"/></text:p>
              <text:p text:style-name="P11"><text:span text:style-name="T1"/></text:p>
            </draw:line>
            <draw:line draw:name="P 4434 [Sa]" draw:style-name="gr22" draw:text-style-name="P5" draw:layer="layout" svg:x1="10.444cm" svg:y1="22.765cm" svg:x2="10.444cm" svg:y2="23.588cm">
              <svg:desc>P 4434 [Sa]</svg:desc>
              <text:p/>
            </draw:line>
            <draw:frame draw:name="P 4434 [Sa]" draw:style-name="gr11" draw:text-style-name="P10" draw:layer="layout" svg:width="1.179cm" svg:height="1.187cm" svg:x="9.905cm" svg:y="23.538cm">
              <draw:text-box>
                <text:p text:style-name="P9">31 <text:s text:c="5"/></text:p>
              </draw:text-box>
            </draw:frame>
            <draw:frame draw:name="P 4434 [Sa]" draw:style-name="gr12" draw:text-style-name="P10" draw:layer="layout" svg:width="1.044cm" svg:height="1.187cm" svg:x="7.986cm" svg:y="23.447cm">
              <draw:text-box>
                <text:p text:style-name="P9"><text:s text:c="4"/>40</text:p>
              </draw:text-box>
            </draw:frame>
            <draw:line draw:name="P 4434 [Sa]" draw:style-name="gr23" draw:text-style-name="P8" draw:layer="layout" svg:x1="8.458cm" svg:y1="23.897cm" svg:x2="10.444cm" svg:y2="23.588cm">
              <svg:desc>P 4434 [Sa]</svg:desc>
              <text:p text:style-name="P11">P 4434 [Sa] <text:s text:c="2"/></text:p>
              <text:p text:style-name="P11"><text:span text:style-name="T1"/></text:p>
            </draw:line>
            <draw:line draw:name="P 4434 [Sa]" draw:style-name="gr22" draw:text-style-name="P5" draw:layer="layout" svg:x1="8.458cm" svg:y1="23.797cm" svg:x2="8.458cm" svg:y2="23.997cm">
              <svg:desc>P 4434 [Sa]</svg:desc>
              <text:p/>
            </draw:line>
          </draw:g>
          <draw:g draw:name="P 4435 [Sa]">
            <draw:line draw:name="P 4435 [Sa]" draw:style-name="gr22" draw:text-style-name="P5" draw:layer="layout" svg:x1="8.458cm" svg:y1="24.929cm" svg:x2="8.458cm" svg:y2="25.129cm">
              <svg:desc>P 4435 [Sa]</svg:desc>
              <text:p/>
            </draw:line>
            <draw:frame draw:name="P 4435 [Sa]" draw:style-name="gr12" draw:text-style-name="P10" draw:layer="layout" svg:width="1.044cm" svg:height="1.187cm" svg:x="7.986cm" svg:y="24.979cm">
              <draw:text-box>
                <text:p text:style-name="P9"><text:s text:c="4"/>13</text:p>
              </draw:text-box>
            </draw:frame>
            <draw:frame draw:name="P 4435 [Sa]" draw:style-name="gr11" draw:text-style-name="P10" draw:layer="layout" svg:width="1.179cm" svg:height="1.187cm" svg:x="9.905cm" svg:y="24.888cm">
              <draw:text-box>
                <text:p text:style-name="P9">22 <text:s text:c="5"/></text:p>
              </draw:text-box>
            </draw:frame>
            <draw:line draw:name="P 4435 [Sa]" draw:style-name="gr23" draw:text-style-name="P8" draw:layer="layout" svg:x1="8.458cm" svg:y1="25.029cm" svg:x2="10.444cm" svg:y2="25.338cm">
              <svg:desc>P 4435 [Sa]</svg:desc>
              <text:p text:style-name="P11"><text:s text:c="3"/>P 4435 [Sa]</text:p>
              <text:p text:style-name="P11"><text:span text:style-name="T1"/></text:p>
            </draw:line>
            <draw:line draw:name="P 4435 [Sa]" draw:style-name="gr22" draw:text-style-name="P5" draw:layer="layout" svg:x1="10.444cm" svg:y1="25.338cm" svg:x2="10.444cm" svg:y2="25.715cm">
              <svg:desc>P 4435 [Sa]</svg:desc>
              <text:p/>
            </draw:line>
            <draw:frame draw:name="P 4435 [Sa]" draw:style-name="gr12" draw:text-style-name="P10" draw:layer="layout" svg:width="1.044cm" svg:height="1.187cm" svg:x="9.972cm" svg:y="25.665cm">
              <draw:text-box>
                <text:p text:style-name="P9"><text:s text:c="4"/>33</text:p>
              </draw:text-box>
            </draw:frame>
            <draw:frame draw:name="P 4435 [Sa]" draw:style-name="gr11" draw:text-style-name="P10" draw:layer="layout" svg:width="1.179cm" svg:height="1.187cm" svg:x="12.191cm" svg:y="25.437cm">
              <draw:text-box>
                <text:p text:style-name="P9">38 <text:s text:c="5"/></text:p>
              </draw:text-box>
            </draw:frame>
            <draw:line draw:name="P 4435 [Sa]" draw:style-name="gr23" draw:text-style-name="P8" draw:layer="layout" svg:x1="10.444cm" svg:y1="25.715cm" svg:x2="12.73cm" svg:y2="25.887cm">
              <svg:desc>P 4435 [Sa]</svg:desc>
              <text:p text:style-name="P11"><text:s text:c="3"/>P 4435 [Sa]</text:p>
              <text:p text:style-name="P11"><text:span text:style-name="T1"/></text:p>
            </draw:line>
            <draw:line draw:name="P 4435 [Sa]" draw:style-name="gr22" draw:text-style-name="P5" draw:layer="layout" svg:x1="12.73cm" svg:y1="25.787cm" svg:x2="12.73cm" svg:y2="25.987cm">
              <svg:desc>P 4435 [Sa]</svg:desc>
              <text:p/>
            </draw:line>
          </draw:g>
          <draw:g draw:name="P 4436 [Mi,Sa]">
            <draw:line draw:name="P 4436 [Mi,Sa]" draw:style-name="gr22" draw:text-style-name="P5" draw:layer="layout" svg:x1="12.73cm" svg:y1="12.236cm" svg:x2="12.73cm" svg:y2="12.436cm">
              <svg:desc>P 4436 [Mi,Sa]</svg:desc>
              <text:p/>
            </draw:line>
            <draw:frame draw:name="P 4436 [Mi,Sa]" draw:style-name="gr11" draw:text-style-name="P10" draw:layer="layout" svg:width="1.179cm" svg:height="1.187cm" svg:x="12.191cm" svg:y="12.286cm">
              <draw:text-box>
                <text:p text:style-name="P9">03 <text:s text:c="5"/></text:p>
              </draw:text-box>
            </draw:frame>
            <draw:frame draw:name="P 4436 [Mi,Sa]" draw:style-name="gr12" draw:text-style-name="P10" draw:layer="layout" svg:width="1.044cm" svg:height="1.187cm" svg:x="10.272cm" svg:y="12.058cm">
              <draw:text-box>
                <text:p text:style-name="P9"><text:s text:c="4"/>08</text:p>
              </draw:text-box>
            </draw:frame>
            <draw:line draw:name="P 4436 [Mi,Sa]" draw:style-name="gr23" draw:text-style-name="P8" draw:layer="layout" svg:x1="10.744cm" svg:y1="12.508cm" svg:x2="12.73cm" svg:y2="12.336cm">
              <svg:desc>P 4436 [Mi,Sa]</svg:desc>
              <text:p text:style-name="P11">P 4436 [Mi,Sa] <text:s text:c="2"/></text:p>
              <text:p text:style-name="P11"><text:span text:style-name="T1"/></text:p>
            </draw:line>
            <draw:line draw:name="P 4436 [Mi,Sa]" draw:style-name="gr22" draw:text-style-name="P5" draw:layer="layout" svg:x1="10.744cm" svg:y1="12.508cm" svg:x2="10.744cm" svg:y2="12.645cm">
              <svg:desc>P 4436 [Mi,Sa]</svg:desc>
              <text:p/>
            </draw:line>
            <draw:frame draw:name="P 4436 [Mi,Sa]" draw:style-name="gr11" draw:text-style-name="P10" draw:layer="layout" svg:width="1.179cm" svg:height="1.187cm" svg:x="10.205cm" svg:y="12.595cm">
              <draw:text-box>
                <text:p text:style-name="P9">12 <text:s text:c="5"/></text:p>
              </draw:text-box>
            </draw:frame>
            <draw:frame draw:name="P 4436 [Mi,Sa]" draw:style-name="gr12" draw:text-style-name="P10" draw:layer="layout" svg:width="1.044cm" svg:height="1.187cm" svg:x="7.986cm" svg:y="12.504cm">
              <draw:text-box>
                <text:p text:style-name="P9"><text:s text:c="4"/>21</text:p>
              </draw:text-box>
            </draw:frame>
            <draw:line draw:name="P 4436 [Mi,Sa]" draw:style-name="gr23" draw:text-style-name="P8" draw:layer="layout" svg:x1="8.458cm" svg:y1="12.954cm" svg:x2="10.744cm" svg:y2="12.645cm">
              <svg:desc>P 4436 [Mi,Sa]</svg:desc>
              <text:p text:style-name="P11">P 4436 [Mi,Sa] <text:s text:c="2"/></text:p>
              <text:p text:style-name="P11"><text:span text:style-name="T1"/></text:p>
            </draw:line>
            <draw:line draw:name="P 4436 [Mi,Sa]" draw:style-name="gr22" draw:text-style-name="P5" draw:layer="layout" svg:x1="8.458cm" svg:y1="12.954cm" svg:x2="8.458cm" svg:y2="13.091cm">
              <svg:desc>P 4436 [Mi,Sa]</svg:desc>
              <text:p/>
            </draw:line>
            <draw:frame draw:name="P 4436 [Mi,Sa]" draw:style-name="gr11" draw:text-style-name="P10" draw:layer="layout" svg:width="1.179cm" svg:height="1.187cm" svg:x="7.919cm" svg:y="13.041cm">
              <draw:text-box>
                <text:p text:style-name="P9">25 <text:s text:c="5"/></text:p>
              </draw:text-box>
            </draw:frame>
            <draw:frame draw:name="P 4436 [Mi,Sa]" draw:style-name="gr12" draw:text-style-name="P10" draw:layer="layout" svg:width="1.044cm" svg:height="1.187cm" svg:x="5.4cm" svg:y="12.778cm">
              <draw:text-box>
                <text:p text:style-name="P9"><text:s text:c="4"/>29</text:p>
              </draw:text-box>
            </draw:frame>
            <draw:line draw:name="P 4436 [Mi,Sa]" draw:style-name="gr23" draw:text-style-name="P8" draw:layer="layout" svg:x1="5.872cm" svg:y1="13.228cm" svg:x2="8.458cm" svg:y2="13.091cm">
              <svg:desc>P 4436 [Mi,Sa]</svg:desc>
              <text:p text:style-name="P11">P 4436 [Mi,Sa] <text:s text:c="2"/></text:p>
              <text:p text:style-name="P11"><text:span text:style-name="T1"/></text:p>
            </draw:line>
            <draw:line draw:name="P 4436 [Mi,Sa]" draw:style-name="gr22" draw:text-style-name="P5" draw:layer="layout" svg:x1="5.872cm" svg:y1="13.128cm" svg:x2="5.872cm" svg:y2="13.328cm">
              <svg:desc>P 4436 [Mi,Sa]</svg:desc>
              <text:p/>
            </draw:line>
            <draw:frame draw:name="P 4436 [Mi,Sa]" draw:style-name="gr12" draw:text-style-name="P10" draw:layer="layout" svg:width="1.044cm" svg:height="1.187cm" svg:x="3.414cm" svg:y="12.915cm">
              <draw:text-box>
                <text:p text:style-name="P9"><text:s text:c="4"/>33</text:p>
              </draw:text-box>
            </draw:frame>
            <draw:line draw:name="P 4436 [Mi,Sa]" draw:style-name="gr23" draw:text-style-name="P8" draw:layer="layout" svg:x1="3.886cm" svg:y1="13.365cm" svg:x2="5.872cm" svg:y2="13.228cm">
              <svg:desc>P 4436 [Mi,Sa]</svg:desc>
              <text:p text:style-name="P11">P 4436 [Mi,Sa] <text:s text:c="2"/></text:p>
              <text:p text:style-name="P11"><text:span text:style-name="T1"/></text:p>
            </draw:line>
            <draw:line draw:name="P 4436 [Mi,Sa]" draw:style-name="gr22" draw:text-style-name="P5" draw:layer="layout" svg:x1="3.886cm" svg:y1="13.365cm" svg:x2="3.886cm" svg:y2="13.503cm">
              <svg:desc>P 4436 [Mi,Sa]</svg:desc>
              <text:p/>
            </draw:line>
            <draw:frame draw:name="P 4436 [Mi,Sa]" draw:style-name="gr11" draw:text-style-name="P10" draw:layer="layout" svg:width="1.179cm" svg:height="1.187cm" svg:x="3.347cm" svg:y="13.453cm">
              <draw:text-box>
                <text:p text:style-name="P9">37 <text:s text:c="5"/></text:p>
              </draw:text-box>
            </draw:frame>
            <draw:frame draw:name="P 4436 [Mi,Sa]" draw:style-name="gr12" draw:text-style-name="P10" draw:layer="layout" svg:width="1.044cm" svg:height="1.187cm" svg:x="0.828cm" svg:y="13.259cm">
              <draw:text-box>
                <text:p text:style-name="P9"><text:s text:c="4"/>43</text:p>
              </draw:text-box>
            </draw:frame>
            <draw:line draw:name="P 4436 [Mi,Sa]" draw:style-name="gr23" draw:text-style-name="P8" draw:layer="layout" svg:x1="1.3cm" svg:y1="13.709cm" svg:x2="3.886cm" svg:y2="13.503cm">
              <svg:desc>P 4436 [Mi,Sa]</svg:desc>
              <text:p text:style-name="P11">P 4436 [Mi,Sa] <text:s text:c="2"/></text:p>
              <text:p text:style-name="P11"><text:span text:style-name="T1"/></text:p>
            </draw:line>
            <draw:line draw:name="P 4436 [Mi,Sa]" draw:style-name="gr22" draw:text-style-name="P5" draw:layer="layout" svg:x1="1.3cm" svg:y1="13.609cm" svg:x2="1.3cm" svg:y2="13.809cm">
              <svg:desc>P 4436 [Mi,Sa]</svg:desc>
              <text:p/>
            </draw:line>
          </draw:g>
          <draw:g draw:name="P 4437 [Mi,Sa]">
            <draw:line draw:name="P 4437 [Mi,Sa]" draw:style-name="gr22" draw:text-style-name="P5" draw:layer="layout" svg:x1="1.3cm" svg:y1="16.627cm" svg:x2="1.3cm" svg:y2="16.827cm">
              <svg:desc>P 4437 [Mi,Sa]</svg:desc>
              <text:p/>
            </draw:line>
            <draw:frame draw:name="P 4437 [Mi,Sa]" draw:style-name="gr30" draw:text-style-name="P10" draw:layer="layout" svg:width="1.027cm" svg:height="1.187cm" svg:x="0.837cm" svg:y="16.677cm">
              <draw:text-box>
                <text:p text:style-name="P9"><text:s text:c="4"/>11</text:p>
              </draw:text-box>
            </draw:frame>
            <draw:frame draw:name="P 4437 [Mi,Sa]" draw:style-name="gr11" draw:text-style-name="P10" draw:layer="layout" svg:width="1.179cm" svg:height="1.187cm" svg:x="3.347cm" svg:y="16.483cm">
              <draw:text-box>
                <text:p text:style-name="P9">17 <text:s text:c="5"/></text:p>
              </draw:text-box>
            </draw:frame>
            <draw:line draw:name="P 4437 [Mi,Sa]" draw:style-name="gr23" draw:text-style-name="P8" draw:layer="layout" svg:x1="1.3cm" svg:y1="16.727cm" svg:x2="3.886cm" svg:y2="16.933cm">
              <svg:desc>P 4437 [Mi,Sa]</svg:desc>
              <text:p text:style-name="P11"><text:s text:c="3"/>P 4437 [Mi,Sa]</text:p>
              <text:p text:style-name="P11"><text:span text:style-name="T1"/></text:p>
            </draw:line>
            <draw:line draw:name="P 4437 [Mi,Sa]" draw:style-name="gr22" draw:text-style-name="P5" draw:layer="layout" svg:x1="3.886cm" svg:y1="16.933cm" svg:x2="3.886cm" svg:y2="17.07cm">
              <svg:desc>P 4437 [Mi,Sa]</svg:desc>
              <text:p/>
            </draw:line>
            <draw:frame draw:name="P 4437 [Mi,Sa]" draw:style-name="gr12" draw:text-style-name="P10" draw:layer="layout" svg:width="1.044cm" svg:height="1.187cm" svg:x="3.414cm" svg:y="17.02cm">
              <draw:text-box>
                <text:p text:style-name="P9"><text:s text:c="4"/>21</text:p>
              </draw:text-box>
            </draw:frame>
            <draw:frame draw:name="P 4437 [Mi,Sa]" draw:style-name="gr11" draw:text-style-name="P10" draw:layer="layout" svg:width="1.179cm" svg:height="1.187cm" svg:x="5.333cm" svg:y="16.758cm">
              <draw:text-box>
                <text:p text:style-name="P9">25 <text:s text:c="5"/></text:p>
              </draw:text-box>
            </draw:frame>
            <draw:line draw:name="P 4437 [Mi,Sa]" draw:style-name="gr23" draw:text-style-name="P8" draw:layer="layout" svg:x1="3.886cm" svg:y1="17.07cm" svg:x2="5.872cm" svg:y2="17.208cm">
              <svg:desc>P 4437 [Mi,Sa]</svg:desc>
              <text:p text:style-name="P11"><text:s text:c="3"/>P 4437 [Mi,Sa]</text:p>
              <text:p text:style-name="P11"><text:span text:style-name="T1"/></text:p>
            </draw:line>
            <draw:line draw:name="P 4437 [Mi,Sa]" draw:style-name="gr22" draw:text-style-name="P5" draw:layer="layout" svg:x1="5.872cm" svg:y1="17.108cm" svg:x2="5.872cm" svg:y2="17.308cm">
              <svg:desc>P 4437 [Mi,Sa]</svg:desc>
              <text:p/>
            </draw:line>
            <draw:frame draw:name="P 4437 [Mi,Sa]" draw:style-name="gr11" draw:text-style-name="P10" draw:layer="layout" svg:width="1.179cm" svg:height="1.187cm" svg:x="7.619cm" svg:y="16.895cm">
              <draw:text-box>
                <text:p text:style-name="P9">29 <text:s text:c="5"/></text:p>
              </draw:text-box>
            </draw:frame>
            <draw:line draw:name="P 4437 [Mi,Sa]" draw:style-name="gr23" draw:text-style-name="P8" draw:layer="layout" svg:x1="5.872cm" svg:y1="17.208cm" svg:x2="8.158cm" svg:y2="17.345cm">
              <svg:desc>P 4437 [Mi,Sa]</svg:desc>
              <text:p text:style-name="P11"><text:s text:c="3"/>P 4437 [Mi,Sa]</text:p>
              <text:p text:style-name="P11"><text:span text:style-name="T1"/></text:p>
            </draw:line>
            <draw:line draw:name="P 4437 [Mi,Sa]" draw:style-name="gr22" draw:text-style-name="P5" draw:layer="layout" svg:x1="8.158cm" svg:y1="17.345cm" svg:x2="8.158cm" svg:y2="17.482cm">
              <svg:desc>P 4437 [Mi,Sa]</svg:desc>
              <text:p/>
            </draw:line>
            <draw:frame draw:name="P 4437 [Mi,Sa]" draw:style-name="gr12" draw:text-style-name="P10" draw:layer="layout" svg:width="1.044cm" svg:height="1.187cm" svg:x="7.686cm" svg:y="17.432cm">
              <draw:text-box>
                <text:p text:style-name="P9"><text:s text:c="4"/>33</text:p>
              </draw:text-box>
            </draw:frame>
            <draw:frame draw:name="P 4437 [Mi,Sa]" draw:style-name="gr11" draw:text-style-name="P10" draw:layer="layout" svg:width="1.179cm" svg:height="1.187cm" svg:x="10.505cm" svg:y="17.341cm">
              <draw:text-box>
                <text:p text:style-name="P9">42 <text:s text:c="5"/></text:p>
              </draw:text-box>
            </draw:frame>
            <draw:line draw:name="P 4437 [Mi,Sa]" draw:style-name="gr23" draw:text-style-name="P8" draw:layer="layout" svg:x1="8.158cm" svg:y1="17.482cm" svg:x2="11.044cm" svg:y2="17.791cm">
              <svg:desc>P 4437 [Mi,Sa]</svg:desc>
              <text:p text:style-name="P11"><text:s text:c="3"/>P 4437 [Mi,Sa]</text:p>
              <text:p text:style-name="P11"><text:span text:style-name="T1"/></text:p>
            </draw:line>
            <draw:line draw:name="P 4437 [Mi,Sa]" draw:style-name="gr22" draw:text-style-name="P5" draw:layer="layout" svg:x1="11.044cm" svg:y1="17.791cm" svg:x2="11.044cm" svg:y2="17.928cm">
              <svg:desc>P 4437 [Mi,Sa]</svg:desc>
              <text:p/>
            </draw:line>
            <draw:frame draw:name="P 4437 [Mi,Sa]" draw:style-name="gr12" draw:text-style-name="P10" draw:layer="layout" svg:width="1.044cm" svg:height="1.187cm" svg:x="10.572cm" svg:y="17.878cm">
              <draw:text-box>
                <text:p text:style-name="P9"><text:s text:c="4"/>46</text:p>
              </draw:text-box>
            </draw:frame>
            <draw:frame draw:name="P 4437 [Mi,Sa]" draw:style-name="gr11" draw:text-style-name="P10" draw:layer="layout" svg:width="1.179cm" svg:height="1.187cm" svg:x="12.491cm" svg:y="17.649cm">
              <draw:text-box>
                <text:p text:style-name="P9">51 <text:s text:c="5"/></text:p>
              </draw:text-box>
            </draw:frame>
            <draw:line draw:name="P 4437 [Mi,Sa]" draw:style-name="gr23" draw:text-style-name="P8" draw:layer="layout" svg:x1="11.044cm" svg:y1="17.928cm" svg:x2="13.03cm" svg:y2="18.099cm">
              <svg:desc>P 4437 [Mi,Sa]</svg:desc>
              <text:p text:style-name="P11"><text:s text:c="3"/>P 4437 [Mi,Sa]</text:p>
              <text:p text:style-name="P11"><text:span text:style-name="T1"/></text:p>
            </draw:line>
            <draw:line draw:name="P 4437 [Mi,Sa]" draw:style-name="gr22" draw:text-style-name="P5" draw:layer="layout" svg:x1="13.03cm" svg:y1="17.999cm" svg:x2="13.03cm" svg:y2="18.199cm">
              <svg:desc>P 4437 [Mi,Sa]</svg:desc>
              <text:p/>
            </draw:line>
          </draw:g>
          <draw:g draw:name="P 4813">
            <draw:line draw:name="P 4813" draw:style-name="gr22" draw:text-style-name="P5" draw:layer="layout" svg:x1="11.044cm" svg:y1="4.274cm" svg:x2="11.044cm" svg:y2="4.549cm">
              <svg:desc>P 4813</svg:desc>
              <text:p/>
            </draw:line>
            <draw:frame draw:name="P 4813" draw:style-name="gr12" draw:text-style-name="P10" draw:layer="layout" svg:width="1.044cm" svg:height="1.187cm" svg:x="10.572cm" svg:y="4.499cm">
              <draw:text-box>
                <text:p text:style-name="P9"><text:s text:c="4"/>16</text:p>
              </draw:text-box>
            </draw:frame>
            <draw:frame draw:name="P 4813" draw:style-name="gr11" draw:text-style-name="P10" draw:layer="layout" svg:width="1.179cm" svg:height="1.187cm" svg:x="12.491cm" svg:y="4.305cm">
              <draw:text-box>
                <text:p text:style-name="P9">22 <text:s text:c="5"/></text:p>
              </draw:text-box>
            </draw:frame>
            <draw:line draw:name="P 4813" draw:style-name="gr23" draw:text-style-name="P8" draw:layer="layout" svg:x1="11.044cm" svg:y1="4.549cm" svg:x2="13.03cm" svg:y2="4.755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2" draw:text-style-name="P5" draw:layer="layout" svg:x1="13.03cm" svg:y1="4.655cm" svg:x2="13.03cm" svg:y2="4.855cm">
              <svg:desc>P 4813</svg:desc>
              <text:p/>
            </draw:line>
          </draw:g>
          <draw:g draw:name="P 4814">
            <draw:line draw:name="P 4814" draw:style-name="gr22" draw:text-style-name="P5" draw:layer="layout" svg:x1="13.03cm" svg:y1="6.919cm" svg:x2="13.03cm" svg:y2="7.119cm">
              <svg:desc>P 4814</svg:desc>
              <text:p/>
            </draw:line>
            <draw:frame draw:name="P 4814" draw:style-name="gr11" draw:text-style-name="P10" draw:layer="layout" svg:width="1.179cm" svg:height="1.187cm" svg:x="12.491cm" svg:y="6.969cm">
              <draw:text-box>
                <text:p text:style-name="P9">28 <text:s text:c="5"/></text:p>
              </draw:text-box>
            </draw:frame>
            <draw:frame draw:name="P 4814" draw:style-name="gr12" draw:text-style-name="P10" draw:layer="layout" svg:width="1.044cm" svg:height="1.187cm" svg:x="10.272cm" svg:y="6.775cm">
              <draw:text-box>
                <text:p text:style-name="P9"><text:s text:c="4"/>34</text:p>
              </draw:text-box>
            </draw:frame>
            <draw:line draw:name="P 4814" draw:style-name="gr23" draw:text-style-name="P8" draw:layer="layout" svg:x1="10.744cm" svg:y1="7.225cm" svg:x2="13.03cm" svg:y2="7.019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2" draw:text-style-name="P5" draw:layer="layout" svg:x1="10.744cm" svg:y1="7.225cm" svg:x2="10.744cm" svg:y2="7.362cm">
              <svg:desc>P 4814</svg:desc>
              <text:p/>
            </draw:line>
            <draw:frame draw:name="P 4814" draw:style-name="gr11" draw:text-style-name="P10" draw:layer="layout" svg:width="1.179cm" svg:height="1.187cm" svg:x="10.205cm" svg:y="7.312cm">
              <draw:text-box>
                <text:p text:style-name="P9">38 <text:s text:c="5"/></text:p>
              </draw:text-box>
            </draw:frame>
            <draw:frame draw:name="P 4814" draw:style-name="gr12" draw:text-style-name="P10" draw:layer="layout" svg:width="1.044cm" svg:height="1.187cm" svg:x="7.686cm" svg:y="7.221cm">
              <draw:text-box>
                <text:p text:style-name="P9"><text:s text:c="4"/>47</text:p>
              </draw:text-box>
            </draw:frame>
            <draw:line draw:name="P 4814" draw:style-name="gr23" draw:text-style-name="P8" draw:layer="layout" svg:x1="8.158cm" svg:y1="7.671cm" svg:x2="10.744cm" svg:y2="7.362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2" draw:text-style-name="P5" draw:layer="layout" svg:x1="8.158cm" svg:y1="7.671cm" svg:x2="8.158cm" svg:y2="8.597cm">
              <svg:desc>P 4814</svg:desc>
              <text:p/>
            </draw:line>
            <draw:frame draw:name="P 4814" draw:style-name="gr11" draw:text-style-name="P10" draw:layer="layout" svg:width="1.179cm" svg:height="1.187cm" svg:x="7.619cm" svg:y="8.547cm">
              <draw:text-box>
                <text:p text:style-name="P9">14 <text:s text:c="5"/></text:p>
              </draw:text-box>
            </draw:frame>
            <draw:frame draw:name="P 4814" draw:style-name="gr12" draw:text-style-name="P10" draw:layer="layout" svg:width="1.044cm" svg:height="1.187cm" svg:x="5.4cm" svg:y="8.284cm">
              <draw:text-box>
                <text:p text:style-name="P9"><text:s text:c="4"/>18</text:p>
              </draw:text-box>
            </draw:frame>
            <draw:line draw:name="P 4814" draw:style-name="gr23" draw:text-style-name="P8" draw:layer="layout" svg:x1="5.872cm" svg:y1="8.734cm" svg:x2="8.158cm" svg:y2="8.597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2" draw:text-style-name="P5" draw:layer="layout" svg:x1="5.872cm" svg:y1="8.634cm" svg:x2="5.872cm" svg:y2="8.834cm">
              <svg:desc>P 4814</svg:desc>
              <text:p/>
            </draw:line>
            <draw:frame draw:name="P 4814" draw:style-name="gr12" draw:text-style-name="P10" draw:layer="layout" svg:width="1.044cm" svg:height="1.187cm" svg:x="3.414cm" svg:y="8.422cm">
              <draw:text-box>
                <text:p text:style-name="P9"><text:s text:c="4"/>22</text:p>
              </draw:text-box>
            </draw:frame>
            <draw:line draw:name="P 4814" draw:style-name="gr23" draw:text-style-name="P8" draw:layer="layout" svg:x1="3.886cm" svg:y1="8.872cm" svg:x2="5.872cm" svg:y2="8.734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2" draw:text-style-name="P5" draw:layer="layout" svg:x1="3.886cm" svg:y1="8.872cm" svg:x2="3.886cm" svg:y2="9.009cm">
              <svg:desc>P 4814</svg:desc>
              <text:p/>
            </draw:line>
            <draw:frame draw:name="P 4814" draw:style-name="gr11" draw:text-style-name="P10" draw:layer="layout" svg:width="1.179cm" svg:height="1.187cm" svg:x="3.347cm" svg:y="8.959cm">
              <draw:text-box>
                <text:p text:style-name="P9">26 <text:s text:c="5"/></text:p>
              </draw:text-box>
            </draw:frame>
            <draw:frame draw:name="P 4814" draw:style-name="gr12" draw:text-style-name="P10" draw:layer="layout" svg:width="1.044cm" svg:height="1.187cm" svg:x="0.828cm" svg:y="8.765cm">
              <draw:text-box>
                <text:p text:style-name="P9"><text:s text:c="4"/>32</text:p>
              </draw:text-box>
            </draw:frame>
            <draw:line draw:name="P 4814" draw:style-name="gr23" draw:text-style-name="P8" draw:layer="layout" svg:x1="1.3cm" svg:y1="9.215cm" svg:x2="3.886cm" svg:y2="9.009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2" draw:text-style-name="P5" draw:layer="layout" svg:x1="1.3cm" svg:y1="9.115cm" svg:x2="1.3cm" svg:y2="9.315cm">
              <svg:desc>P 4814</svg:desc>
              <text:p/>
            </draw:line>
          </draw:g>
          <draw:g draw:name="P 4815">
            <draw:line draw:name="P 4815" draw:style-name="gr22" draw:text-style-name="P5" draw:layer="layout" svg:x1="1.3cm" svg:y1="22.597cm" svg:x2="1.3cm" svg:y2="22.797cm">
              <svg:desc>P 4815</svg:desc>
              <text:p/>
            </draw:line>
            <draw:frame draw:name="P 4815" draw:style-name="gr12" draw:text-style-name="P10" draw:layer="layout" svg:width="1.044cm" svg:height="1.187cm" svg:x="0.828cm" svg:y="22.647cm">
              <draw:text-box>
                <text:p text:style-name="P9"><text:s text:c="4"/>05</text:p>
              </draw:text-box>
            </draw:frame>
            <draw:frame draw:name="P 4815" draw:style-name="gr18" draw:text-style-name="P10" draw:layer="layout" svg:width="1.162cm" svg:height="1.187cm" svg:x="3.355cm" svg:y="22.452cm">
              <draw:text-box>
                <text:p text:style-name="P9">11 <text:s text:c="5"/></text:p>
              </draw:text-box>
            </draw:frame>
            <draw:line draw:name="P 4815" draw:style-name="gr23" draw:text-style-name="P8" draw:layer="layout" svg:x1="1.3cm" svg:y1="22.697cm" svg:x2="3.886cm" svg:y2="22.902cm">
              <svg:desc>P 4815</svg:desc>
              <text:p text:style-name="P11"><text:s text:c="3"/>P 4815</text:p>
              <text:p text:style-name="P11"><text:span text:style-name="T1"/></text:p>
            </draw:line>
            <draw:line draw:name="P 4815" draw:style-name="gr22" draw:text-style-name="P5" draw:layer="layout" svg:x1="3.886cm" svg:y1="22.902cm" svg:x2="3.886cm" svg:y2="23.04cm">
              <svg:desc>P 4815</svg:desc>
              <text:p/>
            </draw:line>
            <draw:frame draw:name="P 4815" draw:style-name="gr12" draw:text-style-name="P10" draw:layer="layout" svg:width="1.044cm" svg:height="1.187cm" svg:x="3.414cm" svg:y="22.99cm">
              <draw:text-box>
                <text:p text:style-name="P9"><text:s text:c="4"/>15</text:p>
              </draw:text-box>
            </draw:frame>
            <draw:frame draw:name="P 4815" draw:style-name="gr11" draw:text-style-name="P10" draw:layer="layout" svg:width="1.179cm" svg:height="1.187cm" svg:x="5.333cm" svg:y="22.727cm">
              <draw:text-box>
                <text:p text:style-name="P9">19 <text:s text:c="5"/></text:p>
              </draw:text-box>
            </draw:frame>
            <draw:line draw:name="P 4815" draw:style-name="gr23" draw:text-style-name="P8" draw:layer="layout" svg:x1="3.886cm" svg:y1="23.04cm" svg:x2="5.872cm" svg:y2="23.177cm">
              <svg:desc>P 4815</svg:desc>
              <text:p text:style-name="P11"><text:s text:c="3"/>P 4815</text:p>
              <text:p text:style-name="P11"><text:span text:style-name="T1"/></text:p>
            </draw:line>
            <draw:line draw:name="P 4815" draw:style-name="gr22" draw:text-style-name="P5" draw:layer="layout" svg:x1="5.872cm" svg:y1="23.077cm" svg:x2="5.872cm" svg:y2="23.277cm">
              <svg:desc>P 4815</svg:desc>
              <text:p/>
            </draw:line>
            <draw:frame draw:name="P 4815" draw:style-name="gr11" draw:text-style-name="P10" draw:layer="layout" svg:width="1.179cm" svg:height="1.187cm" svg:x="7.619cm" svg:y="22.864cm">
              <draw:text-box>
                <text:p text:style-name="P9">23 <text:s text:c="5"/></text:p>
              </draw:text-box>
            </draw:frame>
            <draw:line draw:name="P 4815" draw:style-name="gr23" draw:text-style-name="P8" draw:layer="layout" svg:x1="5.872cm" svg:y1="23.177cm" svg:x2="8.158cm" svg:y2="23.314cm">
              <svg:desc>P 4815</svg:desc>
              <text:p text:style-name="P11"><text:s text:c="3"/>P 4815</text:p>
              <text:p text:style-name="P11"><text:span text:style-name="T1"/></text:p>
            </draw:line>
            <draw:line draw:name="P 4815" draw:style-name="gr22" draw:text-style-name="P5" draw:layer="layout" svg:x1="8.158cm" svg:y1="23.214cm" svg:x2="8.158cm" svg:y2="23.414cm">
              <svg:desc>P 4815</svg:desc>
              <text:p/>
            </draw:line>
          </draw:g>
          <draw:g draw:name="P 4816">
            <draw:line draw:name="P 4816" draw:style-name="gr22" draw:text-style-name="P5" draw:layer="layout" svg:x1="8.158cm" svg:y1="24.963cm" svg:x2="8.158cm" svg:y2="25.163cm">
              <svg:desc>P 4816</svg:desc>
              <text:p/>
            </draw:line>
            <draw:frame draw:name="P 4816" draw:style-name="gr11" draw:text-style-name="P10" draw:layer="layout" svg:width="1.179cm" svg:height="1.187cm" svg:x="7.619cm" svg:y="25.013cm">
              <draw:text-box>
                <text:p text:style-name="P9">14 <text:s text:c="5"/></text:p>
              </draw:text-box>
            </draw:frame>
            <draw:frame draw:name="P 4816" draw:style-name="gr12" draw:text-style-name="P10" draw:layer="layout" svg:width="1.044cm" svg:height="1.187cm" svg:x="5.4cm" svg:y="24.751cm">
              <draw:text-box>
                <text:p text:style-name="P9"><text:s text:c="4"/>18</text:p>
              </draw:text-box>
            </draw:frame>
            <draw:line draw:name="P 4816" draw:style-name="gr23" draw:text-style-name="P8" draw:layer="layout" svg:x1="5.872cm" svg:y1="25.201cm" svg:x2="8.158cm" svg:y2="25.063cm">
              <svg:desc>P 4816</svg:desc>
              <text:p text:style-name="P11">P 4816 <text:s text:c="2"/></text:p>
              <text:p text:style-name="P11"><text:span text:style-name="T1"/></text:p>
            </draw:line>
            <draw:line draw:name="P 4816" draw:style-name="gr22" draw:text-style-name="P5" draw:layer="layout" svg:x1="5.872cm" svg:y1="25.101cm" svg:x2="5.872cm" svg:y2="25.301cm">
              <svg:desc>P 4816</svg:desc>
              <text:p/>
            </draw:line>
            <draw:frame draw:name="P 4816" draw:style-name="gr12" draw:text-style-name="P10" draw:layer="layout" svg:width="1.044cm" svg:height="1.187cm" svg:x="3.414cm" svg:y="24.888cm">
              <draw:text-box>
                <text:p text:style-name="P9"><text:s text:c="4"/>22</text:p>
              </draw:text-box>
            </draw:frame>
            <draw:line draw:name="P 4816" draw:style-name="gr23" draw:text-style-name="P8" draw:layer="layout" svg:x1="3.886cm" svg:y1="25.338cm" svg:x2="5.872cm" svg:y2="25.201cm">
              <svg:desc>P 4816</svg:desc>
              <text:p text:style-name="P11">P 4816 <text:s text:c="2"/></text:p>
              <text:p text:style-name="P11"><text:span text:style-name="T1"/></text:p>
            </draw:line>
            <draw:line draw:name="P 4816" draw:style-name="gr22" draw:text-style-name="P5" draw:layer="layout" svg:x1="3.886cm" svg:y1="25.338cm" svg:x2="3.886cm" svg:y2="25.475cm">
              <svg:desc>P 4816</svg:desc>
              <text:p/>
            </draw:line>
            <draw:frame draw:name="P 4816" draw:style-name="gr11" draw:text-style-name="P10" draw:layer="layout" svg:width="1.179cm" svg:height="1.187cm" svg:x="3.347cm" svg:y="25.425cm">
              <draw:text-box>
                <text:p text:style-name="P9">26 <text:s text:c="5"/></text:p>
              </draw:text-box>
            </draw:frame>
            <draw:frame draw:name="P 4816" draw:style-name="gr12" draw:text-style-name="P10" draw:layer="layout" svg:width="1.044cm" svg:height="1.187cm" svg:x="0.828cm" svg:y="25.231cm">
              <draw:text-box>
                <text:p text:style-name="P9"><text:s text:c="4"/>32</text:p>
              </draw:text-box>
            </draw:frame>
            <draw:line draw:name="P 4816" draw:style-name="gr23" draw:text-style-name="P8" draw:layer="layout" svg:x1="1.3cm" svg:y1="25.681cm" svg:x2="3.886cm" svg:y2="25.475cm">
              <svg:desc>P 4816</svg:desc>
              <text:p text:style-name="P11">P 4816 <text:s text:c="2"/></text:p>
              <text:p text:style-name="P11"><text:span text:style-name="T1"/></text:p>
            </draw:line>
            <draw:line draw:name="P 4816" draw:style-name="gr22" draw:text-style-name="P5" draw:layer="layout" svg:x1="1.3cm" svg:y1="25.581cm" svg:x2="1.3cm" svg:y2="25.781cm">
              <svg:desc>P 4816</svg:desc>
              <text:p/>
            </draw:line>
          </draw:g>
          <draw:g draw:name="R 12 Kwk">
            <draw:line draw:name="R 12 Kwk" draw:style-name="gr31" draw:text-style-name="P5" draw:layer="layout" svg:x1="8.758cm" svg:y1="6.301cm" svg:x2="8.758cm" svg:y2="6.501cm">
              <svg:desc>R 12 Kwk</svg:desc>
              <text:p/>
            </draw:line>
          </draw:g>
          <draw:g draw:name="R 13 Kwk">
            <draw:line draw:name="R 13 Kwk" draw:style-name="gr31" draw:text-style-name="P5" draw:layer="layout" svg:x1="8.758cm" svg:y1="10.761cm" svg:x2="8.758cm" svg:y2="10.961cm">
              <svg:desc>R 13 Kwk</svg:desc>
              <text:p/>
            </draw:line>
          </draw:g>
          <draw:g draw:name="R 14 Kwk">
            <draw:line draw:name="R 14 Kwk" draw:style-name="gr31" draw:text-style-name="P5" draw:layer="layout" svg:x1="8.758cm" svg:y1="11.104cm" svg:x2="8.758cm" svg:y2="11.304cm">
              <svg:desc>R 14 Kwk</svg:desc>
              <text:p/>
            </draw:line>
            <draw:line draw:name="R 14 Kwk" draw:style-name="gr32" draw:text-style-name="P8" draw:layer="layout" svg:x1="8.458cm" svg:y1="11.547cm" svg:x2="8.758cm" svg:y2="11.204cm">
              <svg:desc>R 14 Kwk</svg:desc>
              <text:p/>
            </draw:line>
            <draw:line draw:name="R 14 Kwk" draw:style-name="gr31" draw:text-style-name="P5" draw:layer="layout" svg:x1="8.458cm" svg:y1="11.547cm" svg:x2="8.458cm" svg:y2="12.233cm">
              <svg:desc>R 14 Kwk</svg:desc>
              <text:p/>
            </draw:line>
            <draw:line draw:name="R 14 Kwk" draw:style-name="gr32" draw:text-style-name="P8" draw:layer="layout" svg:x1="8.458cm" svg:y1="12.233cm" svg:x2="8.758cm" svg:y2="12.576cm">
              <svg:desc>R 14 Kwk</svg:desc>
              <text:p/>
            </draw:line>
            <draw:line draw:name="R 14 Kwk" draw:style-name="gr31" draw:text-style-name="P5" draw:layer="layout" svg:x1="8.758cm" svg:y1="12.476cm" svg:x2="8.758cm" svg:y2="12.676cm">
              <svg:desc>R 14 Kwk</svg:desc>
              <text:p/>
            </draw:line>
          </draw:g>
          <draw:g draw:name="R 30 Pos">
            <draw:line draw:name="R 30 Pos" draw:style-name="gr31" draw:text-style-name="P5" draw:layer="layout" svg:x1="1.6cm" svg:y1="5.958cm" svg:x2="1.6cm" svg:y2="6.158cm">
              <svg:desc>R 30 Pos</svg:desc>
              <text:p/>
            </draw:line>
            <draw:line draw:name="R 30 Pos" draw:style-name="gr32" draw:text-style-name="P8" draw:layer="layout" svg:x1="1.6cm" svg:y1="6.058cm" svg:x2="2.2cm" svg:y2="6.401cm">
              <svg:desc>R 30 Pos</svg:desc>
              <text:p/>
            </draw:line>
            <draw:line draw:name="R 30 Pos" draw:style-name="gr31" draw:text-style-name="P5" draw:layer="layout" svg:x1="2.2cm" svg:y1="6.401cm" svg:x2="2.2cm" svg:y2="6.744cm">
              <svg:desc>R 30 Pos</svg:desc>
              <text:p/>
            </draw:line>
            <draw:line draw:name="R 30 Pos" draw:style-name="gr32" draw:text-style-name="P8" draw:layer="layout" svg:x1="1.6cm" svg:y1="7.088cm" svg:x2="2.2cm" svg:y2="6.744cm">
              <svg:desc>R 30 Pos</svg:desc>
              <text:p/>
            </draw:line>
            <draw:line draw:name="R 30 Pos" draw:style-name="gr31" draw:text-style-name="P5" draw:layer="layout" svg:x1="1.6cm" svg:y1="6.988cm" svg:x2="1.6cm" svg:y2="7.188cm">
              <svg:desc>R 30 Pos</svg:desc>
              <text:p/>
            </draw:line>
          </draw:g>
          <draw:g draw:name="St 6146">
            <draw:line draw:name="St 6146" draw:style-name="gr33" draw:text-style-name="P5" draw:layer="layout" svg:x1="17.902cm" svg:y1="16.113cm" svg:x2="17.902cm" svg:y2="16.313cm">
              <svg:desc>St 6146</svg:desc>
              <text:p/>
            </draw:line>
            <draw:frame draw:name="St 6146" draw:style-name="gr11" draw:text-style-name="P10" draw:layer="layout" svg:width="1.179cm" svg:height="1.187cm" svg:x="17.363cm" svg:y="16.163cm">
              <draw:text-box>
                <text:p text:style-name="P9">56 <text:s text:c="5"/></text:p>
              </draw:text-box>
            </draw:frame>
            <draw:frame draw:name="St 6146" draw:style-name="gr12" draw:text-style-name="P10" draw:layer="layout" svg:width="1.044cm" svg:height="1.187cm" svg:x="14.844cm" svg:y="16.037cm">
              <draw:text-box>
                <text:p text:style-name="P9"><text:s text:c="4"/>04</text:p>
              </draw:text-box>
            </draw:frame>
            <draw:line draw:name="St 6146" draw:style-name="gr34" draw:text-style-name="P8" draw:layer="layout" svg:x1="15.316cm" svg:y1="16.487cm" svg:x2="17.902cm" svg:y2="16.213cm">
              <svg:desc>St 6146</svg:desc>
              <text:p text:style-name="P11">St 6146 <text:s text:c="2"/></text:p>
              <text:p text:style-name="P11"><text:span text:style-name="T1"/></text:p>
            </draw:line>
            <draw:line draw:name="St 6146" draw:style-name="gr33" draw:text-style-name="P5" draw:layer="layout" svg:x1="15.316cm" svg:y1="16.487cm" svg:x2="15.316cm" svg:y2="17.928cm">
              <svg:desc>St 6146</svg:desc>
              <text:p/>
            </draw:line>
            <draw:frame draw:name="St 6146" draw:style-name="gr11" draw:text-style-name="P10" draw:layer="layout" svg:width="1.179cm" svg:height="1.187cm" svg:x="14.777cm" svg:y="17.878cm">
              <draw:text-box>
                <text:p text:style-name="P9">46 <text:s text:c="5"/></text:p>
              </draw:text-box>
            </draw:frame>
            <draw:frame draw:name="St 6146" draw:style-name="gr12" draw:text-style-name="P10" draw:layer="layout" svg:width="1.044cm" svg:height="1.187cm" svg:x="12.558cm" svg:y="17.821cm">
              <draw:text-box>
                <text:p text:style-name="P9"><text:s text:c="4"/>56</text:p>
              </draw:text-box>
            </draw:frame>
            <draw:line draw:name="St 6146" draw:style-name="gr34" draw:text-style-name="P8" draw:layer="layout" svg:x1="13.03cm" svg:y1="18.271cm" svg:x2="15.316cm" svg:y2="17.928cm">
              <svg:desc>St 6146</svg:desc>
              <text:p text:style-name="P11">St 6146 <text:s text:c="2"/></text:p>
              <text:p text:style-name="P11"><text:span text:style-name="T1"/></text:p>
            </draw:line>
            <draw:line draw:name="St 6146" draw:style-name="gr33" draw:text-style-name="P5" draw:layer="layout" svg:x1="13.03cm" svg:y1="18.171cm" svg:x2="13.03cm" svg:y2="18.371cm">
              <svg:desc>St 6146</svg:desc>
              <text:p/>
            </draw:line>
            <draw:frame draw:name="St 6146" draw:style-name="gr12" draw:text-style-name="P10" draw:layer="layout" svg:width="1.044cm" svg:height="1.187cm" svg:x="9.972cm" svg:y="18.095cm">
              <draw:text-box>
                <text:p text:style-name="P9"><text:s text:c="4"/>04</text:p>
              </draw:text-box>
            </draw:frame>
            <draw:line draw:name="St 6146" draw:style-name="gr34" draw:text-style-name="P8" draw:layer="layout" svg:x1="10.444cm" svg:y1="18.545cm" svg:x2="13.03cm" svg:y2="18.271cm">
              <svg:desc>St 6146</svg:desc>
              <text:p text:style-name="P11">St 6146 <text:s text:c="2"/></text:p>
              <text:p text:style-name="P11"><text:span text:style-name="T1"/></text:p>
            </draw:line>
            <draw:line draw:name="St 6146" draw:style-name="gr33" draw:text-style-name="P5" draw:layer="layout" svg:x1="10.444cm" svg:y1="18.545cm" svg:x2="10.444cm" svg:y2="20.398cm">
              <svg:desc>St 6146</svg:desc>
              <text:p/>
            </draw:line>
          </draw:g>
          <draw:g draw:name="Ü 15434 [Sa]">
            <draw:line draw:name="Ü 15434 [Sa]" draw:style-name="gr40" draw:text-style-name="P5" draw:layer="layout" svg:x1="8.758cm" svg:y1="5.272cm" svg:x2="8.758cm" svg:y2="5.472cm">
              <svg:desc>Ü 15434 [Sa]</svg:desc>
              <text:p/>
            </draw:line>
            <draw:frame draw:name="Ü 15434 [Sa]" draw:style-name="gr11" draw:text-style-name="P10" draw:layer="layout" svg:width="1.179cm" svg:height="1.187cm" svg:x="8.219cm" svg:y="5.322cm">
              <draw:text-box>
                <text:p text:style-name="P9">40 <text:s text:c="5"/></text:p>
              </draw:text-box>
            </draw:frame>
            <draw:frame draw:name="Ü 15434 [Sa]" draw:style-name="gr12" draw:text-style-name="P10" draw:layer="layout" svg:width="1.044cm" svg:height="1.187cm" svg:x="5.4cm" svg:y="5.059cm">
              <draw:text-box>
                <text:p text:style-name="P9"><text:s text:c="4"/>44</text:p>
              </draw:text-box>
            </draw:frame>
            <draw:line draw:name="Ü 15434 [Sa]" draw:style-name="gr41" draw:text-style-name="P8" draw:layer="layout" svg:x1="5.872cm" svg:y1="5.509cm" svg:x2="8.758cm" svg:y2="5.372cm">
              <svg:desc>Ü 15434 [Sa]</svg:desc>
              <text:p text:style-name="P11">Ü 15434 [Sa] <text:s text:c="2"/></text:p>
              <text:p text:style-name="P11"><text:span text:style-name="T1"/></text:p>
            </draw:line>
            <draw:line draw:name="Ü 15434 [Sa]" draw:style-name="gr40" draw:text-style-name="P5" draw:layer="layout" svg:x1="5.872cm" svg:y1="5.409cm" svg:x2="5.872cm" svg:y2="5.609cm">
              <svg:desc>Ü 15434 [Sa]</svg:desc>
              <text:p/>
            </draw:line>
          </draw:g>
          <draw:g draw:name="Ü 15435 [Sa]">
            <draw:line draw:name="Ü 15435 [Sa]" draw:style-name="gr40" draw:text-style-name="P5" draw:layer="layout" svg:x1="5.872cm" svg:y1="5.821cm" svg:x2="5.872cm" svg:y2="6.021cm">
              <svg:desc>Ü 15435 [Sa]</svg:desc>
              <text:p/>
            </draw:line>
            <draw:frame draw:name="Ü 15435 [Sa]" draw:style-name="gr12" draw:text-style-name="P10" draw:layer="layout" svg:width="1.044cm" svg:height="1.187cm" svg:x="5.4cm" svg:y="5.871cm">
              <draw:text-box>
                <text:p text:style-name="P9"><text:s text:c="4"/>56</text:p>
              </draw:text-box>
            </draw:frame>
            <draw:frame draw:name="Ü 15435 [Sa]" draw:style-name="gr11" draw:text-style-name="P10" draw:layer="layout" svg:width="1.179cm" svg:height="1.187cm" svg:x="8.219cm" svg:y="5.608cm">
              <draw:text-box>
                <text:p text:style-name="P9">00 <text:s text:c="5"/></text:p>
              </draw:text-box>
            </draw:frame>
            <draw:line draw:name="Ü 15435 [Sa]" draw:style-name="gr41" draw:text-style-name="P8" draw:layer="layout" svg:x1="5.872cm" svg:y1="5.921cm" svg:x2="8.758cm" svg:y2="6.058cm">
              <svg:desc>Ü 15435 [Sa]</svg:desc>
              <text:p text:style-name="P11"><text:s text:c="3"/>Ü 15435 [Sa]</text:p>
              <text:p text:style-name="P11"><text:span text:style-name="T1"/></text:p>
            </draw:line>
            <draw:line draw:name="Ü 15435 [Sa]" draw:style-name="gr40" draw:text-style-name="P5" draw:layer="layout" svg:x1="8.758cm" svg:y1="5.958cm" svg:x2="8.758cm" svg:y2="6.158cm">
              <svg:desc>Ü 15435 [Sa]</svg:desc>
              <text:p/>
            </draw:line>
          </draw:g>
          <draw:g draw:name="V 5364 Mi">
            <draw:line draw:name="V 5364 Mi" draw:style-name="gr35" draw:text-style-name="P5" draw:layer="layout" svg:x1="10.444cm" svg:y1="4cm" svg:x2="10.444cm" svg:y2="4.926cm">
              <svg:desc>V 5364 Mi</svg:desc>
              <text:p/>
            </draw:line>
          </draw:g>
        </draw:g>
      </draw:page>
      <draw:page draw:name="Pos-Hfd I" draw:style-name="dp1" draw:master-page-name="Standard">
        <draw:g draw:style-name="gr1">
          <draw:g>
            <draw:frame draw:style-name="gr2" draw:text-style-name="P2" draw:layer="layout" svg:width="7.716cm" svg:height="1.187cm" svg:x="6.692cm" svg:y="1cm">
              <draw:text-box>
                <text:p text:style-name="P1">Heiligenfeld – Possendorf</text:p>
              </draw:text-box>
            </draw:frame>
          </draw:g>
          <draw:g>
            <draw:frame draw:style-name="gr3" draw:text-style-name="P4" draw:layer="layout" svg:width="1.848cm" svg:height="1.199cm" svg:x="0.426cm" svg:y="2.5cm">
              <draw:text-box>
                <text:p text:style-name="P3">Hfd</text:p>
                <text:p text:style-name="P3">KM: 19</text:p>
              </draw:text-box>
            </draw:frame>
            <draw:line draw:style-name="gr4" draw:text-style-name="P5" draw:layer="layout" svg:x1="1.3cm" svg:y1="4cm" svg:x2="1.3cm" svg:y2="28.7cm">
              <svg:desc>#Track.Hfd.1</svg:desc>
              <text:p/>
            </draw:line>
            <draw:frame draw:style-name="gr5" draw:text-style-name="P7" draw:layer="layout" svg:width="0.659cm" svg:height="1.187cm" svg:x="1.021cm" svg:y="3.6cm">
              <draw:text-box>
                <text:p text:style-name="P6">1</text:p>
              </draw:text-box>
            </draw:frame>
            <draw:line draw:style-name="gr4" draw:text-style-name="P5" draw:layer="layout" svg:x1="1.6cm" svg:y1="4cm" svg:x2="1.6cm" svg:y2="28.7cm">
              <svg:desc>#Track.Hfd.2</svg:desc>
              <text:p/>
            </draw:line>
            <draw:frame draw:style-name="gr5" draw:text-style-name="P7" draw:layer="layout" svg:width="0.659cm" svg:height="1.187cm" svg:x="1.321cm" svg:y="3.6cm">
              <draw:text-box>
                <text:p text:style-name="P6">2</text:p>
              </draw:text-box>
            </draw:frame>
          </draw:g>
          <draw:g>
            <draw:frame draw:style-name="gr3" draw:text-style-name="P4" draw:layer="layout" svg:width="1.848cm" svg:height="1.199cm" svg:x="2.176cm" svg:y="2.5cm">
              <draw:text-box>
                <text:p text:style-name="P3">Knf</text:p>
                <text:p text:style-name="P3">KM: 15</text:p>
              </draw:text-box>
            </draw:frame>
            <draw:line draw:style-name="gr4" draw:text-style-name="P5" draw:layer="layout" svg:x1="3.05cm" svg:y1="4cm" svg:x2="3.05cm" svg:y2="28.7cm">
              <svg:desc>#Track.Knf.1</svg:desc>
              <text:p/>
            </draw:line>
            <draw:frame draw:style-name="gr5" draw:text-style-name="P7" draw:layer="layout" svg:width="0.659cm" svg:height="1.187cm" svg:x="2.771cm" svg:y="3.6cm">
              <draw:text-box>
                <text:p text:style-name="P6">1</text:p>
              </draw:text-box>
            </draw:frame>
            <draw:line draw:style-name="gr4" draw:text-style-name="P5" draw:layer="layout" svg:x1="3.35cm" svg:y1="4cm" svg:x2="3.35cm" svg:y2="28.7cm">
              <svg:desc>#Track.Knf.2</svg:desc>
              <text:p/>
            </draw:line>
            <draw:frame draw:style-name="gr5" draw:text-style-name="P7" draw:layer="layout" svg:width="0.659cm" svg:height="1.187cm" svg:x="3.071cm" svg:y="3.6cm">
              <draw:text-box>
                <text:p text:style-name="P6">2</text:p>
              </draw:text-box>
            </draw:frame>
          </draw:g>
          <draw:g>
            <draw:frame draw:style-name="gr3" draw:text-style-name="P4" draw:layer="layout" svg:width="1.848cm" svg:height="1.199cm" svg:x="3.926cm" svg:y="2.5cm">
              <draw:text-box>
                <text:p text:style-name="P3">Trk</text:p>
                <text:p text:style-name="P3">KM: 13</text:p>
              </draw:text-box>
            </draw:frame>
            <draw:line draw:style-name="gr4" draw:text-style-name="P5" draw:layer="layout" svg:x1="4.8cm" svg:y1="4cm" svg:x2="4.8cm" svg:y2="28.7cm">
              <svg:desc>#Track.Trk.1</svg:desc>
              <text:p/>
            </draw:line>
            <draw:frame draw:style-name="gr5" draw:text-style-name="P7" draw:layer="layout" svg:width="0.659cm" svg:height="1.187cm" svg:x="4.521cm" svg:y="3.6cm">
              <draw:text-box>
                <text:p text:style-name="P6">1</text:p>
              </draw:text-box>
            </draw:frame>
          </draw:g>
          <draw:g>
            <draw:frame draw:style-name="gr6" draw:text-style-name="P4" draw:layer="layout" svg:width="1.814cm" svg:height="1.199cm" svg:x="5.693cm" svg:y="2.5cm">
              <draw:text-box>
                <text:p text:style-name="P3">Sbg</text:p>
                <text:p text:style-name="P3">KM: 11</text:p>
              </draw:text-box>
            </draw:frame>
            <draw:line draw:style-name="gr4" draw:text-style-name="P5" draw:layer="layout" svg:x1="6.55cm" svg:y1="4cm" svg:x2="6.55cm" svg:y2="28.7cm">
              <svg:desc>#Track.Sbg.1</svg:desc>
              <text:p/>
            </draw:line>
            <draw:frame draw:style-name="gr5" draw:text-style-name="P7" draw:layer="layout" svg:width="0.659cm" svg:height="1.187cm" svg:x="6.271cm" svg:y="3.6cm">
              <draw:text-box>
                <text:p text:style-name="P6">1</text:p>
              </draw:text-box>
            </draw:frame>
            <draw:line draw:style-name="gr4" draw:text-style-name="P5" draw:layer="layout" svg:x1="6.85cm" svg:y1="4cm" svg:x2="6.85cm" svg:y2="28.7cm">
              <svg:desc>#Track.Sbg.2</svg:desc>
              <text:p/>
            </draw:line>
            <draw:frame draw:style-name="gr5" draw:text-style-name="P7" draw:layer="layout" svg:width="0.659cm" svg:height="1.187cm" svg:x="6.571cm" svg:y="3.6cm">
              <draw:text-box>
                <text:p text:style-name="P6">2</text:p>
              </draw:text-box>
            </draw:frame>
            <draw:line draw:style-name="gr4" draw:text-style-name="P5" draw:layer="layout" svg:x1="7.15cm" svg:y1="4cm" svg:x2="7.15cm" svg:y2="28.7cm">
              <svg:desc>#Track.Sbg.3</svg:desc>
              <text:p/>
            </draw:line>
            <draw:frame draw:style-name="gr5" draw:text-style-name="P7" draw:layer="layout" svg:width="0.659cm" svg:height="1.187cm" svg:x="6.871cm" svg:y="3.6cm">
              <draw:text-box>
                <text:p text:style-name="P6">3</text:p>
              </draw:text-box>
            </draw:frame>
          </draw:g>
          <draw:g>
            <draw:frame draw:style-name="gr7" draw:text-style-name="P4" draw:layer="layout" svg:width="1.611cm" svg:height="1.199cm" svg:x="7.545cm" svg:y="2.5cm">
              <draw:text-box>
                <text:p text:style-name="P3">Huk</text:p>
                <text:p text:style-name="P3">KM: 4</text:p>
              </draw:text-box>
            </draw:frame>
            <draw:line draw:style-name="gr4" draw:text-style-name="P5" draw:layer="layout" svg:x1="8.3cm" svg:y1="4cm" svg:x2="8.3cm" svg:y2="28.7cm">
              <svg:desc>#Track.Huk.4</svg:desc>
              <text:p/>
            </draw:line>
            <draw:frame draw:style-name="gr5" draw:text-style-name="P7" draw:layer="layout" svg:width="0.659cm" svg:height="1.187cm" svg:x="8.021cm" svg:y="3.6cm">
              <draw:text-box>
                <text:p text:style-name="P6">4</text:p>
              </draw:text-box>
            </draw:frame>
            <draw:line draw:style-name="gr4" draw:text-style-name="P5" draw:layer="layout" svg:x1="8.6cm" svg:y1="4cm" svg:x2="8.6cm" svg:y2="28.7cm">
              <svg:desc>#Track.Huk.2</svg:desc>
              <text:p/>
            </draw:line>
            <draw:frame draw:style-name="gr5" draw:text-style-name="P7" draw:layer="layout" svg:width="0.659cm" svg:height="1.187cm" svg:x="8.321cm" svg:y="3.6cm">
              <draw:text-box>
                <text:p text:style-name="P6">2</text:p>
              </draw:text-box>
            </draw:frame>
            <draw:line draw:style-name="gr4" draw:text-style-name="P5" draw:layer="layout" svg:x1="8.9cm" svg:y1="4cm" svg:x2="8.9cm" svg:y2="28.7cm">
              <svg:desc>#Track.Huk.1</svg:desc>
              <text:p/>
            </draw:line>
            <draw:frame draw:style-name="gr5" draw:text-style-name="P7" draw:layer="layout" svg:width="0.659cm" svg:height="1.187cm" svg:x="8.621cm" svg:y="3.6cm">
              <draw:text-box>
                <text:p text:style-name="P6">1</text:p>
              </draw:text-box>
            </draw:frame>
            <draw:line draw:style-name="gr4" draw:text-style-name="P5" draw:layer="layout" svg:x1="9.2cm" svg:y1="4cm" svg:x2="9.2cm" svg:y2="28.7cm">
              <svg:desc>#Track.Huk.3</svg:desc>
              <text:p/>
            </draw:line>
            <draw:frame draw:style-name="gr5" draw:text-style-name="P7" draw:layer="layout" svg:width="0.659cm" svg:height="1.187cm" svg:x="8.921cm" svg:y="3.6cm">
              <draw:text-box>
                <text:p text:style-name="P6">3</text:p>
              </draw:text-box>
            </draw:frame>
          </draw:g>
          <draw:g>
            <draw:frame draw:style-name="gr3" draw:text-style-name="P4" draw:layer="layout" svg:width="1.848cm" svg:height="1.199cm" svg:x="9.176cm" svg:y="2.5cm">
              <draw:text-box>
                <text:p text:style-name="P3">Dtl</text:p>
                <text:p text:style-name="P3">KM: 13</text:p>
              </draw:text-box>
            </draw:frame>
            <draw:line draw:style-name="gr4" draw:text-style-name="P5" draw:layer="layout" svg:x1="10.05cm" svg:y1="4cm" svg:x2="10.05cm" svg:y2="28.7cm">
              <svg:desc>#Track.Dtl.1</svg:desc>
              <text:p/>
            </draw:line>
            <draw:frame draw:style-name="gr5" draw:text-style-name="P7" draw:layer="layout" svg:width="0.659cm" svg:height="1.187cm" svg:x="9.771cm" svg:y="3.6cm">
              <draw:text-box>
                <text:p text:style-name="P6">1</text:p>
              </draw:text-box>
            </draw:frame>
            <draw:line draw:style-name="gr4" draw:text-style-name="P5" draw:layer="layout" svg:x1="10.35cm" svg:y1="4cm" svg:x2="10.35cm" svg:y2="28.7cm">
              <svg:desc>#Track.Dtl.2</svg:desc>
              <text:p/>
            </draw:line>
            <draw:frame draw:style-name="gr5" draw:text-style-name="P7" draw:layer="layout" svg:width="0.659cm" svg:height="1.187cm" svg:x="10.071cm" svg:y="3.6cm">
              <draw:text-box>
                <text:p text:style-name="P6">2</text:p>
              </draw:text-box>
            </draw:frame>
          </draw:g>
          <draw:g>
            <draw:frame draw:style-name="gr7" draw:text-style-name="P4" draw:layer="layout" svg:width="1.611cm" svg:height="1.199cm" svg:x="11.045cm" svg:y="2.5cm">
              <draw:text-box>
                <text:p text:style-name="P3">Hst</text:p>
                <text:p text:style-name="P3">KM: 0</text:p>
              </draw:text-box>
            </draw:frame>
            <draw:line draw:style-name="gr4" draw:text-style-name="P5" draw:layer="layout" svg:x1="11.8cm" svg:y1="4cm" svg:x2="11.8cm" svg:y2="28.7cm">
              <svg:desc>#Track.Hst.1</svg:desc>
              <text:p/>
            </draw:line>
            <draw:frame draw:style-name="gr5" draw:text-style-name="P7" draw:layer="layout" svg:width="0.659cm" svg:height="1.187cm" svg:x="11.521cm" svg:y="3.6cm">
              <draw:text-box>
                <text:p text:style-name="P6">1</text:p>
              </draw:text-box>
            </draw:frame>
            <draw:line draw:style-name="gr4" draw:text-style-name="P5" draw:layer="layout" svg:x1="12.1cm" svg:y1="4cm" svg:x2="12.1cm" svg:y2="28.7cm">
              <svg:desc>#Track.Hst.2</svg:desc>
              <text:p/>
            </draw:line>
            <draw:frame draw:style-name="gr5" draw:text-style-name="P7" draw:layer="layout" svg:width="0.659cm" svg:height="1.187cm" svg:x="11.821cm" svg:y="3.6cm">
              <draw:text-box>
                <text:p text:style-name="P6">2</text:p>
              </draw:text-box>
            </draw:frame>
            <draw:line draw:style-name="gr4" draw:text-style-name="P5" draw:layer="layout" svg:x1="12.4cm" svg:y1="4cm" svg:x2="12.4cm" svg:y2="28.7cm">
              <svg:desc>#Track.Hst.3</svg:desc>
              <text:p/>
            </draw:line>
            <draw:frame draw:style-name="gr5" draw:text-style-name="P7" draw:layer="layout" svg:width="0.659cm" svg:height="1.187cm" svg:x="12.121cm" svg:y="3.6cm">
              <draw:text-box>
                <text:p text:style-name="P6">3</text:p>
              </draw:text-box>
            </draw:frame>
            <draw:line draw:style-name="gr4" draw:text-style-name="P5" draw:layer="layout" svg:x1="12.7cm" svg:y1="4cm" svg:x2="12.7cm" svg:y2="28.7cm">
              <svg:desc>#Track.Hst.4</svg:desc>
              <text:p/>
            </draw:line>
            <draw:frame draw:style-name="gr5" draw:text-style-name="P7" draw:layer="layout" svg:width="0.659cm" svg:height="1.187cm" svg:x="12.421cm" svg:y="3.6cm">
              <draw:text-box>
                <text:p text:style-name="P6">4</text:p>
              </draw:text-box>
            </draw:frame>
            <draw:line draw:style-name="gr4" draw:text-style-name="P5" draw:layer="layout" svg:x1="13cm" svg:y1="4cm" svg:x2="13cm" svg:y2="28.7cm">
              <svg:desc>#Track.Hst.6</svg:desc>
              <text:p/>
            </draw:line>
            <draw:frame draw:style-name="gr5" draw:text-style-name="P7" draw:layer="layout" svg:width="0.659cm" svg:height="1.187cm" svg:x="12.721cm" svg:y="3.6cm">
              <draw:text-box>
                <text:p text:style-name="P6">6</text:p>
              </draw:text-box>
            </draw:frame>
          </draw:g>
          <draw:g>
            <draw:frame draw:style-name="gr7" draw:text-style-name="P4" draw:layer="layout" svg:width="1.611cm" svg:height="1.199cm" svg:x="12.795cm" svg:y="2.5cm">
              <draw:text-box>
                <text:p text:style-name="P3">Kwk</text:p>
                <text:p text:style-name="P3">KM: 7</text:p>
              </draw:text-box>
            </draw:frame>
            <draw:line draw:style-name="gr4" draw:text-style-name="P5" draw:layer="layout" svg:x1="13.55cm" svg:y1="4cm" svg:x2="13.55cm" svg:y2="28.7cm">
              <svg:desc>#Track.Kwk.1</svg:desc>
              <text:p/>
            </draw:line>
            <draw:frame draw:style-name="gr5" draw:text-style-name="P7" draw:layer="layout" svg:width="0.659cm" svg:height="1.187cm" svg:x="13.271cm" svg:y="3.6cm">
              <draw:text-box>
                <text:p text:style-name="P6">1</text:p>
              </draw:text-box>
            </draw:frame>
            <draw:line draw:style-name="gr4" draw:text-style-name="P5" draw:layer="layout" svg:x1="13.85cm" svg:y1="4cm" svg:x2="13.85cm" svg:y2="28.7cm">
              <svg:desc>#Track.Kwk.2</svg:desc>
              <text:p/>
            </draw:line>
            <draw:frame draw:style-name="gr5" draw:text-style-name="P7" draw:layer="layout" svg:width="0.659cm" svg:height="1.187cm" svg:x="13.571cm" svg:y="3.6cm">
              <draw:text-box>
                <text:p text:style-name="P6">2</text:p>
              </draw:text-box>
            </draw:frame>
            <draw:line draw:style-name="gr4" draw:text-style-name="P5" draw:layer="layout" svg:x1="14.15cm" svg:y1="4cm" svg:x2="14.15cm" svg:y2="28.7cm">
              <svg:desc>#Track.Kwk.4</svg:desc>
              <text:p/>
            </draw:line>
            <draw:frame draw:style-name="gr5" draw:text-style-name="P7" draw:layer="layout" svg:width="0.659cm" svg:height="1.187cm" svg:x="13.871cm" svg:y="3.6cm">
              <draw:text-box>
                <text:p text:style-name="P6">4</text:p>
              </draw:text-box>
            </draw:frame>
            <draw:line draw:style-name="gr4" draw:text-style-name="P5" draw:layer="layout" svg:x1="14.45cm" svg:y1="4cm" svg:x2="14.45cm" svg:y2="28.7cm">
              <svg:desc>#Track.Kwk.Zieh</svg:desc>
              <text:p/>
            </draw:line>
            <draw:frame draw:style-name="gr37" draw:text-style-name="P7" draw:layer="layout" svg:width="1.052cm" svg:height="1.187cm" svg:x="13.974cm" svg:y="3.6cm">
              <draw:text-box>
                <text:p text:style-name="P6">Zieh</text:p>
              </draw:text-box>
            </draw:frame>
            <draw:line draw:style-name="gr4" draw:text-style-name="P5" draw:layer="layout" svg:x1="14.75cm" svg:y1="4cm" svg:x2="14.75cm" svg:y2="28.7cm">
              <svg:desc>#Track.Kwk.IH</svg:desc>
              <text:p/>
            </draw:line>
            <draw:frame draw:style-name="gr38" draw:text-style-name="P7" draw:layer="layout" svg:width="0.786cm" svg:height="1.187cm" svg:x="14.407cm" svg:y="3.6cm">
              <draw:text-box>
                <text:p text:style-name="P6">IH</text:p>
              </draw:text-box>
            </draw:frame>
          </draw:g>
          <draw:g>
            <draw:frame draw:style-name="gr7" draw:text-style-name="P4" draw:layer="layout" svg:width="1.611cm" svg:height="1.199cm" svg:x="14.545cm" svg:y="2.5cm">
              <draw:text-box>
                <text:p text:style-name="P3">Wdn</text:p>
                <text:p text:style-name="P3">KM: 9</text:p>
              </draw:text-box>
            </draw:frame>
            <draw:line draw:style-name="gr4" draw:text-style-name="P5" draw:layer="layout" svg:x1="15.3cm" svg:y1="4cm" svg:x2="15.3cm" svg:y2="28.7cm">
              <svg:desc>#Track.Wdn.1</svg:desc>
              <text:p/>
            </draw:line>
            <draw:frame draw:style-name="gr5" draw:text-style-name="P7" draw:layer="layout" svg:width="0.659cm" svg:height="1.187cm" svg:x="15.021cm" svg:y="3.6cm">
              <draw:text-box>
                <text:p text:style-name="P6">1</text:p>
              </draw:text-box>
            </draw:frame>
          </draw:g>
          <draw:g>
            <draw:frame draw:style-name="gr6" draw:text-style-name="P4" draw:layer="layout" svg:width="1.814cm" svg:height="1.199cm" svg:x="16.193cm" svg:y="2.5cm">
              <draw:text-box>
                <text:p text:style-name="P3">Efd</text:p>
                <text:p text:style-name="P3">KM: 11</text:p>
              </draw:text-box>
            </draw:frame>
            <draw:line draw:style-name="gr4" draw:text-style-name="P5" draw:layer="layout" svg:x1="17.05cm" svg:y1="4cm" svg:x2="17.05cm" svg:y2="28.7cm">
              <svg:desc>#Track.Efd.1</svg:desc>
              <text:p/>
            </draw:line>
            <draw:frame draw:style-name="gr5" draw:text-style-name="P7" draw:layer="layout" svg:width="0.659cm" svg:height="1.187cm" svg:x="16.771cm" svg:y="3.6cm">
              <draw:text-box>
                <text:p text:style-name="P6">1</text:p>
              </draw:text-box>
            </draw:frame>
            <draw:line draw:style-name="gr4" draw:text-style-name="P5" draw:layer="layout" svg:x1="17.35cm" svg:y1="4cm" svg:x2="17.35cm" svg:y2="28.7cm">
              <svg:desc>#Track.Efd.2</svg:desc>
              <text:p/>
            </draw:line>
            <draw:frame draw:style-name="gr5" draw:text-style-name="P7" draw:layer="layout" svg:width="0.659cm" svg:height="1.187cm" svg:x="17.071cm" svg:y="3.6cm">
              <draw:text-box>
                <text:p text:style-name="P6">2</text:p>
              </draw:text-box>
            </draw:frame>
            <draw:line draw:style-name="gr4" draw:text-style-name="P5" draw:layer="layout" svg:x1="17.65cm" svg:y1="4cm" svg:x2="17.65cm" svg:y2="28.7cm">
              <svg:desc>#Track.Efd.3</svg:desc>
              <text:p/>
            </draw:line>
            <draw:frame draw:style-name="gr5" draw:text-style-name="P7" draw:layer="layout" svg:width="0.659cm" svg:height="1.187cm" svg:x="17.371cm" svg:y="3.6cm">
              <draw:text-box>
                <text:p text:style-name="P6">3</text:p>
              </draw:text-box>
            </draw:frame>
          </draw:g>
          <draw:g>
            <draw:frame draw:style-name="gr3" draw:text-style-name="P4" draw:layer="layout" svg:width="1.848cm" svg:height="1.199cm" svg:x="17.926cm" svg:y="2.5cm">
              <draw:text-box>
                <text:p text:style-name="P3">Pos</text:p>
                <text:p text:style-name="P3">KM: 14</text:p>
              </draw:text-box>
            </draw:frame>
            <draw:line draw:style-name="gr4" draw:text-style-name="P5" draw:layer="layout" svg:x1="18.8cm" svg:y1="4cm" svg:x2="18.8cm" svg:y2="28.7cm">
              <svg:desc>#Track.Pos.1</svg:desc>
              <text:p/>
            </draw:line>
            <draw:frame draw:style-name="gr5" draw:text-style-name="P7" draw:layer="layout" svg:width="0.659cm" svg:height="1.187cm" svg:x="18.521cm" svg:y="3.6cm">
              <draw:text-box>
                <text:p text:style-name="P6">1</text:p>
              </draw:text-box>
            </draw:frame>
            <draw:line draw:style-name="gr4" draw:text-style-name="P5" draw:layer="layout" svg:x1="19.1cm" svg:y1="4cm" svg:x2="19.1cm" svg:y2="28.7cm">
              <svg:desc>#Track.Pos.2</svg:desc>
              <text:p/>
            </draw:line>
            <draw:frame draw:style-name="gr5" draw:text-style-name="P7" draw:layer="layout" svg:width="0.659cm" svg:height="1.187cm" svg:x="18.821cm" svg:y="3.6cm">
              <draw:text-box>
                <text:p text:style-name="P6">2</text:p>
              </draw:text-box>
            </draw:frame>
            <draw:line draw:style-name="gr4" draw:text-style-name="P5" draw:layer="layout" svg:x1="19.4cm" svg:y1="4cm" svg:x2="19.4cm" svg:y2="28.7cm">
              <svg:desc>#Track.Pos.3</svg:desc>
              <text:p/>
            </draw:line>
            <draw:frame draw:style-name="gr5" draw:text-style-name="P7" draw:layer="layout" svg:width="0.659cm" svg:height="1.187cm" svg:x="19.121cm" svg:y="3.6cm">
              <draw:text-box>
                <text:p text:style-name="P6">3</text:p>
              </draw:text-box>
            </draw:frame>
            <draw:line draw:style-name="gr4" draw:text-style-name="P5" draw:layer="layout" svg:x1="19.7cm" svg:y1="4cm" svg:x2="19.7cm" svg:y2="28.7cm">
              <svg:desc>#Track.Pos.4</svg:desc>
              <text:p/>
            </draw:line>
            <draw:frame draw:style-name="gr5" draw:text-style-name="P7" draw:layer="layout" svg:width="0.659cm" svg:height="1.187cm" svg:x="19.421cm" svg:y="3.6cm">
              <draw:text-box>
                <text:p text:style-name="P6">4</text:p>
              </draw:text-box>
            </draw:frame>
          </draw:g>
          <draw:g>
            <draw:line draw:style-name="gr8" draw:text-style-name="P8" draw:layer="layout" svg:x1="1.3cm" svg:y1="4cm" svg:x2="19.7cm" svg:y2="4cm">
              <svg:desc>#Time.12</svg:desc>
              <text:p/>
            </draw:line>
            <draw:frame draw:style-name="gr9" draw:text-style-name="P4" draw:layer="layout" svg:width="0.976cm" svg:height="1.187cm" svg:x="0.462cm" svg:y="3.7cm">
              <draw:text-box>
                <text:p text:style-name="P3">12</text:p>
              </draw:text-box>
            </draw:frame>
            <draw:frame draw:style-name="gr9" draw:text-style-name="P4" draw:layer="layout" svg:width="0.976cm" svg:height="1.187cm" svg:x="19.862cm" svg:y="3.7cm">
              <draw:text-box>
                <text:p text:style-name="P3">12</text:p>
              </draw:text-box>
            </draw:frame>
          </draw:g>
          <draw:g>
            <draw:line draw:style-name="gr8" draw:text-style-name="P8" draw:layer="layout" svg:x1="1.3cm" svg:y1="6.058cm" svg:x2="19.7cm" svg:y2="6.058cm">
              <svg:desc>#Time.13</svg:desc>
              <text:p/>
            </draw:line>
            <draw:frame draw:style-name="gr9" draw:text-style-name="P4" draw:layer="layout" svg:width="0.976cm" svg:height="1.187cm" svg:x="0.462cm" svg:y="5.758cm">
              <draw:text-box>
                <text:p text:style-name="P3">13</text:p>
              </draw:text-box>
            </draw:frame>
            <draw:frame draw:style-name="gr9" draw:text-style-name="P4" draw:layer="layout" svg:width="0.976cm" svg:height="1.187cm" svg:x="19.862cm" svg:y="5.758cm">
              <draw:text-box>
                <text:p text:style-name="P3">13</text:p>
              </draw:text-box>
            </draw:frame>
          </draw:g>
          <draw:g>
            <draw:line draw:style-name="gr8" draw:text-style-name="P8" draw:layer="layout" svg:x1="1.3cm" svg:y1="8.117cm" svg:x2="19.7cm" svg:y2="8.117cm">
              <svg:desc>#Time.14</svg:desc>
              <text:p/>
            </draw:line>
            <draw:frame draw:style-name="gr9" draw:text-style-name="P4" draw:layer="layout" svg:width="0.976cm" svg:height="1.187cm" svg:x="0.462cm" svg:y="7.817cm">
              <draw:text-box>
                <text:p text:style-name="P3">14</text:p>
              </draw:text-box>
            </draw:frame>
            <draw:frame draw:style-name="gr9" draw:text-style-name="P4" draw:layer="layout" svg:width="0.976cm" svg:height="1.187cm" svg:x="19.862cm" svg:y="7.817cm">
              <draw:text-box>
                <text:p text:style-name="P3">14</text:p>
              </draw:text-box>
            </draw:frame>
          </draw:g>
          <draw:g>
            <draw:line draw:style-name="gr8" draw:text-style-name="P8" draw:layer="layout" svg:x1="1.3cm" svg:y1="10.175cm" svg:x2="19.7cm" svg:y2="10.175cm">
              <svg:desc>#Time.15</svg:desc>
              <text:p/>
            </draw:line>
            <draw:frame draw:style-name="gr9" draw:text-style-name="P4" draw:layer="layout" svg:width="0.976cm" svg:height="1.187cm" svg:x="0.462cm" svg:y="9.875cm">
              <draw:text-box>
                <text:p text:style-name="P3">15</text:p>
              </draw:text-box>
            </draw:frame>
            <draw:frame draw:style-name="gr9" draw:text-style-name="P4" draw:layer="layout" svg:width="0.976cm" svg:height="1.187cm" svg:x="19.862cm" svg:y="9.875cm">
              <draw:text-box>
                <text:p text:style-name="P3">15</text:p>
              </draw:text-box>
            </draw:frame>
          </draw:g>
          <draw:g>
            <draw:line draw:style-name="gr8" draw:text-style-name="P8" draw:layer="layout" svg:x1="1.3cm" svg:y1="12.233cm" svg:x2="19.7cm" svg:y2="12.233cm">
              <svg:desc>#Time.16</svg:desc>
              <text:p/>
            </draw:line>
            <draw:frame draw:style-name="gr9" draw:text-style-name="P4" draw:layer="layout" svg:width="0.976cm" svg:height="1.187cm" svg:x="0.462cm" svg:y="11.933cm">
              <draw:text-box>
                <text:p text:style-name="P3">16</text:p>
              </draw:text-box>
            </draw:frame>
            <draw:frame draw:style-name="gr9" draw:text-style-name="P4" draw:layer="layout" svg:width="0.976cm" svg:height="1.187cm" svg:x="19.862cm" svg:y="11.933cm">
              <draw:text-box>
                <text:p text:style-name="P3">16</text:p>
              </draw:text-box>
            </draw:frame>
          </draw:g>
          <draw:g>
            <draw:line draw:style-name="gr8" draw:text-style-name="P8" draw:layer="layout" svg:x1="1.3cm" svg:y1="14.292cm" svg:x2="19.7cm" svg:y2="14.292cm">
              <svg:desc>#Time.17</svg:desc>
              <text:p/>
            </draw:line>
            <draw:frame draw:style-name="gr9" draw:text-style-name="P4" draw:layer="layout" svg:width="0.976cm" svg:height="1.187cm" svg:x="0.462cm" svg:y="13.992cm">
              <draw:text-box>
                <text:p text:style-name="P3">17</text:p>
              </draw:text-box>
            </draw:frame>
            <draw:frame draw:style-name="gr9" draw:text-style-name="P4" draw:layer="layout" svg:width="0.976cm" svg:height="1.187cm" svg:x="19.862cm" svg:y="13.992cm">
              <draw:text-box>
                <text:p text:style-name="P3">17</text:p>
              </draw:text-box>
            </draw:frame>
          </draw:g>
          <draw:g>
            <draw:line draw:style-name="gr8" draw:text-style-name="P8" draw:layer="layout" svg:x1="1.3cm" svg:y1="16.35cm" svg:x2="19.7cm" svg:y2="16.35cm">
              <svg:desc>#Time.18</svg:desc>
              <text:p/>
            </draw:line>
            <draw:frame draw:style-name="gr9" draw:text-style-name="P4" draw:layer="layout" svg:width="0.976cm" svg:height="1.187cm" svg:x="0.462cm" svg:y="16.05cm">
              <draw:text-box>
                <text:p text:style-name="P3">18</text:p>
              </draw:text-box>
            </draw:frame>
            <draw:frame draw:style-name="gr9" draw:text-style-name="P4" draw:layer="layout" svg:width="0.976cm" svg:height="1.187cm" svg:x="19.862cm" svg:y="16.05cm">
              <draw:text-box>
                <text:p text:style-name="P3">18</text:p>
              </draw:text-box>
            </draw:frame>
          </draw:g>
          <draw:g>
            <draw:line draw:style-name="gr8" draw:text-style-name="P8" draw:layer="layout" svg:x1="1.3cm" svg:y1="18.408cm" svg:x2="19.7cm" svg:y2="18.408cm">
              <svg:desc>#Time.19</svg:desc>
              <text:p/>
            </draw:line>
            <draw:frame draw:style-name="gr9" draw:text-style-name="P4" draw:layer="layout" svg:width="0.976cm" svg:height="1.187cm" svg:x="0.462cm" svg:y="18.108cm">
              <draw:text-box>
                <text:p text:style-name="P3">19</text:p>
              </draw:text-box>
            </draw:frame>
            <draw:frame draw:style-name="gr9" draw:text-style-name="P4" draw:layer="layout" svg:width="0.976cm" svg:height="1.187cm" svg:x="19.862cm" svg:y="18.108cm">
              <draw:text-box>
                <text:p text:style-name="P3">19</text:p>
              </draw:text-box>
            </draw:frame>
          </draw:g>
          <draw:g>
            <draw:line draw:style-name="gr8" draw:text-style-name="P8" draw:layer="layout" svg:x1="1.3cm" svg:y1="20.467cm" svg:x2="19.7cm" svg:y2="20.467cm">
              <svg:desc>#Time.20</svg:desc>
              <text:p/>
            </draw:line>
            <draw:frame draw:style-name="gr9" draw:text-style-name="P4" draw:layer="layout" svg:width="0.976cm" svg:height="1.187cm" svg:x="0.462cm" svg:y="20.167cm">
              <draw:text-box>
                <text:p text:style-name="P3">20</text:p>
              </draw:text-box>
            </draw:frame>
            <draw:frame draw:style-name="gr9" draw:text-style-name="P4" draw:layer="layout" svg:width="0.976cm" svg:height="1.187cm" svg:x="19.862cm" svg:y="20.167cm">
              <draw:text-box>
                <text:p text:style-name="P3">20</text:p>
              </draw:text-box>
            </draw:frame>
          </draw:g>
          <draw:g>
            <draw:line draw:style-name="gr8" draw:text-style-name="P8" draw:layer="layout" svg:x1="1.3cm" svg:y1="22.525cm" svg:x2="19.7cm" svg:y2="22.525cm">
              <svg:desc>#Time.21</svg:desc>
              <text:p/>
            </draw:line>
            <draw:frame draw:style-name="gr9" draw:text-style-name="P4" draw:layer="layout" svg:width="0.976cm" svg:height="1.187cm" svg:x="0.462cm" svg:y="22.225cm">
              <draw:text-box>
                <text:p text:style-name="P3">21</text:p>
              </draw:text-box>
            </draw:frame>
            <draw:frame draw:style-name="gr9" draw:text-style-name="P4" draw:layer="layout" svg:width="0.976cm" svg:height="1.187cm" svg:x="19.862cm" svg:y="22.225cm">
              <draw:text-box>
                <text:p text:style-name="P3">21</text:p>
              </draw:text-box>
            </draw:frame>
          </draw:g>
          <draw:g>
            <draw:line draw:style-name="gr8" draw:text-style-name="P8" draw:layer="layout" svg:x1="1.3cm" svg:y1="24.583cm" svg:x2="19.7cm" svg:y2="24.583cm">
              <svg:desc>#Time.22</svg:desc>
              <text:p/>
            </draw:line>
            <draw:frame draw:style-name="gr9" draw:text-style-name="P4" draw:layer="layout" svg:width="0.976cm" svg:height="1.187cm" svg:x="0.462cm" svg:y="24.283cm">
              <draw:text-box>
                <text:p text:style-name="P3">22</text:p>
              </draw:text-box>
            </draw:frame>
            <draw:frame draw:style-name="gr9" draw:text-style-name="P4" draw:layer="layout" svg:width="0.976cm" svg:height="1.187cm" svg:x="19.862cm" svg:y="24.283cm">
              <draw:text-box>
                <text:p text:style-name="P3">22</text:p>
              </draw:text-box>
            </draw:frame>
          </draw:g>
          <draw:g>
            <draw:line draw:style-name="gr8" draw:text-style-name="P8" draw:layer="layout" svg:x1="1.3cm" svg:y1="26.642cm" svg:x2="19.7cm" svg:y2="26.642cm">
              <svg:desc>#Time.23</svg:desc>
              <text:p/>
            </draw:line>
            <draw:frame draw:style-name="gr9" draw:text-style-name="P4" draw:layer="layout" svg:width="0.976cm" svg:height="1.187cm" svg:x="0.462cm" svg:y="26.342cm">
              <draw:text-box>
                <text:p text:style-name="P3">23</text:p>
              </draw:text-box>
            </draw:frame>
            <draw:frame draw:style-name="gr9" draw:text-style-name="P4" draw:layer="layout" svg:width="0.976cm" svg:height="1.187cm" svg:x="19.862cm" svg:y="26.342cm">
              <draw:text-box>
                <text:p text:style-name="P3">23</text:p>
              </draw:text-box>
            </draw:frame>
          </draw:g>
          <draw:g>
            <draw:line draw:style-name="gr8" draw:text-style-name="P8" draw:layer="layout" svg:x1="1.3cm" svg:y1="28.7cm" svg:x2="19.7cm" svg:y2="28.7cm">
              <svg:desc>#Time.24</svg:desc>
              <text:p/>
            </draw:line>
            <draw:line draw:style-name="gr8" draw:text-style-name="P8" draw:layer="layout" svg:x1="1.3cm" svg:y1="28.7cm" svg:x2="19.7cm" svg:y2="28.7cm">
              <svg:desc>#Time.00</svg:desc>
              <text:p/>
            </draw:line>
            <draw:frame draw:style-name="gr9" draw:text-style-name="P4" draw:layer="layout" svg:width="0.976cm" svg:height="1.187cm" svg:x="0.462cm" svg:y="28.4cm">
              <draw:text-box>
                <text:p text:style-name="P3">24</text:p>
              </draw:text-box>
            </draw:frame>
            <draw:frame draw:style-name="gr9" draw:text-style-name="P4" draw:layer="layout" svg:width="0.976cm" svg:height="1.187cm" svg:x="19.862cm" svg:y="28.4cm">
              <draw:text-box>
                <text:p text:style-name="P3">24</text:p>
              </draw:text-box>
            </draw:frame>
          </draw:g>
          <draw:g draw:name="Bp 1687 [Sa]">
            <draw:line draw:name="Bp 1687 [Sa]" draw:style-name="gr10" draw:text-style-name="P5" draw:layer="layout" svg:x1="12.4cm" svg:y1="12.473cm" svg:x2="12.4cm" svg:y2="12.679cm">
              <svg:desc>Bp 1687 [Sa]</svg:desc>
              <text:p/>
            </draw:line>
            <draw:frame draw:name="Bp 1687 [Sa]" draw:style-name="gr11" draw:text-style-name="P10" draw:layer="layout" svg:width="1.179cm" svg:height="1.187cm" svg:x="11.861cm" svg:y="12.629cm">
              <draw:text-box>
                <text:p text:style-name="P9">13 <text:s text:c="5"/></text:p>
              </draw:text-box>
            </draw:frame>
            <draw:frame draw:name="Bp 1687 [Sa]" draw:style-name="gr12" draw:text-style-name="P10" draw:layer="layout" svg:width="1.044cm" svg:height="1.187cm" svg:x="9.878cm" svg:y="12.401cm">
              <draw:text-box>
                <text:p text:style-name="P9"><text:s text:c="4"/>18</text:p>
              </draw:text-box>
            </draw:frame>
            <draw:line draw:name="Bp 1687 [Sa]" draw:style-name="gr13" draw:text-style-name="P8" draw:layer="layout" svg:x1="10.35cm" svg:y1="12.851cm" svg:x2="12.4cm" svg:y2="12.679cm">
              <svg:desc>Bp 1687 [Sa]</svg:desc>
              <text:p text:style-name="P11">Bp 1687 [Sa] <text:s text:c="2"/></text:p>
              <text:p text:style-name="P11"><text:span text:style-name="T1"/></text:p>
            </draw:line>
            <draw:line draw:name="Bp 1687 [Sa]" draw:style-name="gr10" draw:text-style-name="P5" draw:layer="layout" svg:x1="10.35cm" svg:y1="12.751cm" svg:x2="10.35cm" svg:y2="12.951cm">
              <svg:desc>Bp 1687 [Sa]</svg:desc>
              <text:p/>
            </draw:line>
            <draw:frame draw:name="Bp 1687 [Sa]" draw:style-name="gr12" draw:text-style-name="P10" draw:layer="layout" svg:width="1.044cm" svg:height="1.187cm" svg:x="8.428cm" svg:y="12.607cm">
              <draw:text-box>
                <text:p text:style-name="P9"><text:s text:c="4"/>24</text:p>
              </draw:text-box>
            </draw:frame>
            <draw:line draw:name="Bp 1687 [Sa]" draw:style-name="gr13" draw:text-style-name="P8" draw:layer="layout" svg:x1="8.9cm" svg:y1="13.057cm" svg:x2="10.35cm" svg:y2="12.851cm">
              <svg:desc>Bp 1687 [Sa]</svg:desc>
              <text:p text:style-name="P11">Bp 1687 [Sa] <text:s text:c="2"/></text:p>
              <text:p text:style-name="P11"><text:span text:style-name="T1"/></text:p>
            </draw:line>
            <draw:line draw:name="Bp 1687 [Sa]" draw:style-name="gr10" draw:text-style-name="P5" draw:layer="layout" svg:x1="8.9cm" svg:y1="12.957cm" svg:x2="8.9cm" svg:y2="13.157cm">
              <svg:desc>Bp 1687 [Sa]</svg:desc>
              <text:p/>
            </draw:line>
            <draw:frame draw:name="Bp 1687 [Sa]" draw:style-name="gr12" draw:text-style-name="P10" draw:layer="layout" svg:width="1.044cm" svg:height="1.187cm" svg:x="6.078cm" svg:y="12.881cm">
              <draw:text-box>
                <text:p text:style-name="P9"><text:s text:c="4"/>32</text:p>
              </draw:text-box>
            </draw:frame>
            <draw:line draw:name="Bp 1687 [Sa]" draw:style-name="gr13" draw:text-style-name="P8" draw:layer="layout" svg:x1="6.55cm" svg:y1="13.331cm" svg:x2="8.9cm" svg:y2="13.057cm">
              <svg:desc>Bp 1687 [Sa]</svg:desc>
              <text:p text:style-name="P11">Bp 1687 [Sa] <text:s text:c="2"/></text:p>
              <text:p text:style-name="P11"><text:span text:style-name="T1"/></text:p>
            </draw:line>
            <draw:line draw:name="Bp 1687 [Sa]" draw:style-name="gr10" draw:text-style-name="P5" draw:layer="layout" svg:x1="6.55cm" svg:y1="13.231cm" svg:x2="6.55cm" svg:y2="13.431cm">
              <svg:desc>Bp 1687 [Sa]</svg:desc>
              <text:p/>
            </draw:line>
          </draw:g>
          <draw:g draw:name="Bp 1688 [Sa]">
            <draw:line draw:name="Bp 1688 [Sa]" draw:style-name="gr10" draw:text-style-name="P5" draw:layer="layout" svg:x1="6.55cm" svg:y1="14.398cm" svg:x2="6.55cm" svg:y2="14.598cm">
              <svg:desc>Bp 1688 [Sa]</svg:desc>
              <text:p/>
            </draw:line>
            <draw:frame draw:name="Bp 1688 [Sa]" draw:style-name="gr12" draw:text-style-name="P10" draw:layer="layout" svg:width="1.044cm" svg:height="1.187cm" svg:x="6.078cm" svg:y="14.448cm">
              <draw:text-box>
                <text:p text:style-name="P9"><text:s text:c="4"/>06</text:p>
              </draw:text-box>
            </draw:frame>
            <draw:frame draw:name="Bp 1688 [Sa]" draw:style-name="gr11" draw:text-style-name="P10" draw:layer="layout" svg:width="1.179cm" svg:height="1.187cm" svg:x="8.361cm" svg:y="14.322cm">
              <draw:text-box>
                <text:p text:style-name="P9">14 <text:s text:c="5"/></text:p>
              </draw:text-box>
            </draw:frame>
            <draw:line draw:name="Bp 1688 [Sa]" draw:style-name="gr13" draw:text-style-name="P8" draw:layer="layout" svg:x1="6.55cm" svg:y1="14.498cm" svg:x2="8.9cm" svg:y2="14.772cm">
              <svg:desc>Bp 1688 [Sa]</svg:desc>
              <text:p text:style-name="P11"><text:s text:c="3"/>Bp 1688 [Sa]</text:p>
              <text:p text:style-name="P11"><text:span text:style-name="T1"/></text:p>
            </draw:line>
            <draw:line draw:name="Bp 1688 [Sa]" draw:style-name="gr10" draw:text-style-name="P5" draw:layer="layout" svg:x1="8.9cm" svg:y1="14.672cm" svg:x2="8.9cm" svg:y2="14.872cm">
              <svg:desc>Bp 1688 [Sa]</svg:desc>
              <text:p/>
            </draw:line>
            <draw:frame draw:name="Bp 1688 [Sa]" draw:style-name="gr11" draw:text-style-name="P10" draw:layer="layout" svg:width="1.179cm" svg:height="1.187cm" svg:x="9.811cm" svg:y="14.528cm">
              <draw:text-box>
                <text:p text:style-name="P9">20 <text:s text:c="5"/></text:p>
              </draw:text-box>
            </draw:frame>
            <draw:line draw:name="Bp 1688 [Sa]" draw:style-name="gr13" draw:text-style-name="P8" draw:layer="layout" svg:x1="8.9cm" svg:y1="14.772cm" svg:x2="10.35cm" svg:y2="14.978cm">
              <svg:desc>Bp 1688 [Sa]</svg:desc>
              <text:p text:style-name="P11"><text:s text:c="3"/>Bp 1688 [Sa]</text:p>
              <text:p text:style-name="P11"><text:span text:style-name="T1"/></text:p>
            </draw:line>
            <draw:line draw:name="Bp 1688 [Sa]" draw:style-name="gr10" draw:text-style-name="P5" draw:layer="layout" svg:x1="10.35cm" svg:y1="14.878cm" svg:x2="10.35cm" svg:y2="15.078cm">
              <svg:desc>Bp 1688 [Sa]</svg:desc>
              <text:p/>
            </draw:line>
            <draw:frame draw:name="Bp 1688 [Sa]" draw:style-name="gr11" draw:text-style-name="P10" draw:layer="layout" svg:width="1.179cm" svg:height="1.187cm" svg:x="11.861cm" svg:y="14.7cm">
              <draw:text-box>
                <text:p text:style-name="P9">25 <text:s text:c="5"/></text:p>
              </draw:text-box>
            </draw:frame>
            <draw:line draw:name="Bp 1688 [Sa]" draw:style-name="gr13" draw:text-style-name="P8" draw:layer="layout" svg:x1="10.35cm" svg:y1="14.978cm" svg:x2="12.4cm" svg:y2="15.15cm">
              <svg:desc>Bp 1688 [Sa]</svg:desc>
              <text:p text:style-name="P11"><text:s text:c="3"/>Bp 1688 [Sa]</text:p>
              <text:p text:style-name="P11"><text:span text:style-name="T1"/></text:p>
            </draw:line>
            <draw:line draw:name="Bp 1688 [Sa]" draw:style-name="gr10" draw:text-style-name="P5" draw:layer="layout" svg:x1="12.4cm" svg:y1="15.15cm" svg:x2="12.4cm" svg:y2="15.355cm">
              <svg:desc>Bp 1688 [Sa]</svg:desc>
              <text:p/>
            </draw:line>
          </draw:g>
          <draw:g draw:name="Bp 2566 [Sa]">
            <draw:line draw:name="Bp 2566 [Sa]" draw:style-name="gr10" draw:text-style-name="P5" draw:layer="layout" svg:x1="10.05cm" svg:y1="4.998cm" svg:x2="10.05cm" svg:y2="5.198cm">
              <svg:desc>Bp 2566 [Sa]</svg:desc>
              <text:p/>
            </draw:line>
            <draw:frame draw:name="Bp 2566 [Sa]" draw:style-name="gr12" draw:text-style-name="P10" draw:layer="layout" svg:width="1.044cm" svg:height="1.187cm" svg:x="9.578cm" svg:y="5.048cm">
              <draw:text-box>
                <text:p text:style-name="P9"><text:s text:c="4"/>32</text:p>
              </draw:text-box>
            </draw:frame>
            <draw:frame draw:name="Bp 2566 [Sa]" draw:style-name="gr11" draw:text-style-name="P10" draw:layer="layout" svg:width="1.179cm" svg:height="1.187cm" svg:x="11.561cm" svg:y="4.819cm">
              <draw:text-box>
                <text:p text:style-name="P9">37 <text:s text:c="5"/></text:p>
              </draw:text-box>
            </draw:frame>
            <draw:line draw:name="Bp 2566 [Sa]" draw:style-name="gr13" draw:text-style-name="P8" draw:layer="layout" svg:x1="10.05cm" svg:y1="5.098cm" svg:x2="12.1cm" svg:y2="5.269cm">
              <svg:desc>Bp 2566 [Sa]</svg:desc>
              <text:p text:style-name="P11"><text:s text:c="3"/>Bp 2566 [Sa]</text:p>
              <text:p text:style-name="P11"><text:span text:style-name="T1"/></text:p>
            </draw:line>
            <draw:line draw:name="Bp 2566 [Sa]" draw:style-name="gr10" draw:text-style-name="P5" draw:layer="layout" svg:x1="12.1cm" svg:y1="5.269cm" svg:x2="12.1cm" svg:y2="5.406cm">
              <svg:desc>Bp 2566 [Sa]</svg:desc>
              <text:p/>
            </draw:line>
          </draw:g>
          <draw:g draw:name="D 237 [Sa]">
            <draw:line draw:name="D 237 [Sa]" draw:style-name="gr14" draw:text-style-name="P5" draw:layer="layout" svg:x1="12.4cm" svg:y1="11.138cm" svg:x2="12.4cm" svg:y2="11.338cm">
              <svg:desc>D 237 [Sa]</svg:desc>
              <text:p/>
            </draw:line>
            <draw:frame draw:name="D 237 [Sa]" draw:style-name="gr11" draw:text-style-name="P10" draw:layer="layout" svg:width="1.179cm" svg:height="1.187cm" svg:x="11.861cm" svg:y="11.188cm">
              <draw:text-box>
                <text:p text:style-name="P9">31 <text:s text:c="5"/></text:p>
              </draw:text-box>
            </draw:frame>
            <draw:frame draw:name="D 237 [Sa]" draw:style-name="gr12" draw:text-style-name="P10" draw:layer="layout" svg:width="1.044cm" svg:height="1.187cm" svg:x="9.878cm" svg:y="10.96cm">
              <draw:text-box>
                <text:p text:style-name="P9"><text:s text:c="4"/>36</text:p>
              </draw:text-box>
            </draw:frame>
            <draw:line draw:name="D 237 [Sa]" draw:style-name="gr15" draw:text-style-name="P8" draw:layer="layout" svg:x1="10.35cm" svg:y1="11.41cm" svg:x2="12.4cm" svg:y2="11.238cm">
              <svg:desc>D 237 [Sa]</svg:desc>
              <text:p text:style-name="P11">D 237 [Sa] <text:s text:c="2"/></text:p>
              <text:p text:style-name="P11"><text:span text:style-name="T1"/></text:p>
            </draw:line>
            <draw:line draw:name="D 237 [Sa]" draw:style-name="gr14" draw:text-style-name="P5" draw:layer="layout" svg:x1="10.35cm" svg:y1="11.31cm" svg:x2="10.35cm" svg:y2="11.51cm">
              <svg:desc>D 237 [Sa]</svg:desc>
              <text:p/>
            </draw:line>
          </draw:g>
          <draw:g draw:name="Dg 6304 Mi">
            <draw:line draw:name="Dg 6304 Mi" draw:style-name="gr16" draw:text-style-name="P5" draw:layer="layout" svg:x1="7.15cm" svg:y1="15.427cm" svg:x2="7.15cm" svg:y2="15.627cm">
              <svg:desc>Dg 6304 Mi</svg:desc>
              <text:p/>
            </draw:line>
            <draw:frame draw:name="Dg 6304 Mi" draw:style-name="gr12" draw:text-style-name="P10" draw:layer="layout" svg:width="1.044cm" svg:height="1.187cm" svg:x="6.678cm" svg:y="15.477cm">
              <draw:text-box>
                <text:p text:style-name="P9"><text:s text:c="4"/>36</text:p>
              </draw:text-box>
            </draw:frame>
            <draw:frame draw:name="Dg 6304 Mi" draw:style-name="gr11" draw:text-style-name="P10" draw:layer="layout" svg:width="1.179cm" svg:height="1.187cm" svg:x="8.361cm" svg:y="15.351cm">
              <draw:text-box>
                <text:p text:style-name="P9">44 <text:s text:c="5"/></text:p>
              </draw:text-box>
            </draw:frame>
            <draw:line draw:name="Dg 6304 Mi" draw:style-name="gr17" draw:text-style-name="P8" draw:layer="layout" svg:x1="7.15cm" svg:y1="15.527cm" svg:x2="8.9cm" svg:y2="15.801cm">
              <svg:desc>Dg 6304 Mi</svg:desc>
              <text:p text:style-name="P11"><text:s text:c="3"/>Dg 6304 Mi</text:p>
              <text:p text:style-name="P11"><text:span text:style-name="T1"/></text:p>
            </draw:line>
            <draw:line draw:name="Dg 6304 Mi" draw:style-name="gr16" draw:text-style-name="P5" draw:layer="layout" svg:x1="8.9cm" svg:y1="15.701cm" svg:x2="8.9cm" svg:y2="15.901cm">
              <svg:desc>Dg 6304 Mi</svg:desc>
              <text:p/>
            </draw:line>
            <draw:frame draw:name="Dg 6304 Mi" draw:style-name="gr11" draw:text-style-name="P10" draw:layer="layout" svg:width="1.179cm" svg:height="1.187cm" svg:x="9.511cm" svg:y="15.557cm">
              <draw:text-box>
                <text:p text:style-name="P9">50 <text:s text:c="5"/></text:p>
              </draw:text-box>
            </draw:frame>
            <draw:line draw:name="Dg 6304 Mi" draw:style-name="gr17" draw:text-style-name="P8" draw:layer="layout" svg:x1="8.9cm" svg:y1="15.801cm" svg:x2="10.05cm" svg:y2="16.007cm">
              <svg:desc>Dg 6304 Mi</svg:desc>
              <text:p text:style-name="P11"><text:s text:c="3"/>Dg 6304 Mi</text:p>
              <text:p text:style-name="P11"><text:span text:style-name="T1"/></text:p>
            </draw:line>
            <draw:line draw:name="Dg 6304 Mi" draw:style-name="gr16" draw:text-style-name="P5" draw:layer="layout" svg:x1="10.05cm" svg:y1="15.907cm" svg:x2="10.05cm" svg:y2="16.107cm">
              <svg:desc>Dg 6304 Mi</svg:desc>
              <text:p/>
            </draw:line>
            <draw:frame draw:name="Dg 6304 Mi" draw:style-name="gr11" draw:text-style-name="P10" draw:layer="layout" svg:width="1.179cm" svg:height="1.187cm" svg:x="11.561cm" svg:y="15.831cm">
              <draw:text-box>
                <text:p text:style-name="P9">58 <text:s text:c="5"/></text:p>
              </draw:text-box>
            </draw:frame>
            <draw:line draw:name="Dg 6304 Mi" draw:style-name="gr17" draw:text-style-name="P8" draw:layer="layout" svg:x1="10.05cm" svg:y1="16.007cm" svg:x2="12.1cm" svg:y2="16.281cm">
              <svg:desc>Dg 6304 Mi</svg:desc>
              <text:p text:style-name="P11"><text:s text:c="3"/>Dg 6304 Mi</text:p>
              <text:p text:style-name="P11"><text:span text:style-name="T1"/></text:p>
            </draw:line>
            <draw:line draw:name="Dg 6304 Mi" draw:style-name="gr16" draw:text-style-name="P5" draw:layer="layout" svg:x1="12.1cm" svg:y1="16.181cm" svg:x2="12.1cm" svg:y2="16.381cm">
              <svg:desc>Dg 6304 Mi</svg:desc>
              <text:p/>
            </draw:line>
          </draw:g>
          <draw:g draw:name="Dg 6595 [Sa]">
            <draw:line draw:name="Dg 6595 [Sa]" draw:style-name="gr16" draw:text-style-name="P5" draw:layer="layout" svg:x1="12.4cm" svg:y1="19.372cm" svg:x2="12.4cm" svg:y2="19.572cm">
              <svg:desc>Dg 6595 [Sa]</svg:desc>
              <text:p/>
            </draw:line>
            <draw:frame draw:name="Dg 6595 [Sa]" draw:style-name="gr11" draw:text-style-name="P10" draw:layer="layout" svg:width="1.179cm" svg:height="1.187cm" svg:x="11.861cm" svg:y="19.422cm">
              <draw:text-box>
                <text:p text:style-name="P9">31 <text:s text:c="5"/></text:p>
              </draw:text-box>
            </draw:frame>
            <draw:frame draw:name="Dg 6595 [Sa]" draw:style-name="gr12" draw:text-style-name="P10" draw:layer="layout" svg:width="1.044cm" svg:height="1.187cm" svg:x="9.878cm" svg:y="19.296cm">
              <draw:text-box>
                <text:p text:style-name="P9"><text:s text:c="4"/>39</text:p>
              </draw:text-box>
            </draw:frame>
            <draw:line draw:name="Dg 6595 [Sa]" draw:style-name="gr17" draw:text-style-name="P8" draw:layer="layout" svg:x1="10.35cm" svg:y1="19.746cm" svg:x2="12.4cm" svg:y2="19.472cm">
              <svg:desc>Dg 6595 [Sa]</svg:desc>
              <text:p text:style-name="P11">Dg 6595 [Sa] <text:s text:c="2"/></text:p>
              <text:p text:style-name="P11"><text:span text:style-name="T1"/></text:p>
            </draw:line>
            <draw:line draw:name="Dg 6595 [Sa]" draw:style-name="gr16" draw:text-style-name="P5" draw:layer="layout" svg:x1="10.35cm" svg:y1="19.646cm" svg:x2="10.35cm" svg:y2="19.846cm">
              <svg:desc>Dg 6595 [Sa]</svg:desc>
              <text:p/>
            </draw:line>
          </draw:g>
          <draw:g draw:name="Dg 6840">
            <draw:line draw:name="Dg 6840" draw:style-name="gr16" draw:text-style-name="P5" draw:layer="layout" svg:x1="10.05cm" svg:y1="24.14cm" svg:x2="10.05cm" svg:y2="24.34cm">
              <svg:desc>Dg 6840</svg:desc>
              <text:p/>
            </draw:line>
            <draw:frame draw:name="Dg 6840" draw:style-name="gr12" draw:text-style-name="P10" draw:layer="layout" svg:width="1.044cm" svg:height="1.187cm" svg:x="9.578cm" svg:y="24.19cm">
              <draw:text-box>
                <text:p text:style-name="P9"><text:s text:c="4"/>50</text:p>
              </draw:text-box>
            </draw:frame>
            <draw:frame draw:name="Dg 6840" draw:style-name="gr11" draw:text-style-name="P10" draw:layer="layout" svg:width="1.179cm" svg:height="1.187cm" svg:x="11.561cm" svg:y="24.064cm">
              <draw:text-box>
                <text:p text:style-name="P9">58 <text:s text:c="5"/></text:p>
              </draw:text-box>
            </draw:frame>
            <draw:line draw:name="Dg 6840" draw:style-name="gr17" draw:text-style-name="P8" draw:layer="layout" svg:x1="10.05cm" svg:y1="24.24cm" svg:x2="12.1cm" svg:y2="24.514cm">
              <svg:desc>Dg 6840</svg:desc>
              <text:p text:style-name="P11"><text:s text:c="3"/>Dg 6840</text:p>
              <text:p text:style-name="P11"><text:span text:style-name="T1"/></text:p>
            </draw:line>
            <draw:line draw:name="Dg 6840" draw:style-name="gr16" draw:text-style-name="P5" draw:layer="layout" svg:x1="12.1cm" svg:y1="24.414cm" svg:x2="12.1cm" svg:y2="24.614cm">
              <svg:desc>Dg 6840</svg:desc>
              <text:p/>
            </draw:line>
          </draw:g>
          <draw:g draw:name="Dg 6841">
            <draw:line draw:name="Dg 6841" draw:style-name="gr16" draw:text-style-name="P5" draw:layer="layout" svg:x1="12.4cm" svg:y1="8.394cm" svg:x2="12.4cm" svg:y2="8.594cm">
              <svg:desc>Dg 6841</svg:desc>
              <text:p/>
            </draw:line>
            <draw:frame draw:name="Dg 6841" draw:style-name="gr18" draw:text-style-name="P10" draw:layer="layout" svg:width="1.162cm" svg:height="1.187cm" svg:x="11.869cm" svg:y="8.444cm">
              <draw:text-box>
                <text:p text:style-name="P9">11 <text:s text:c="5"/></text:p>
              </draw:text-box>
            </draw:frame>
            <draw:frame draw:name="Dg 6841" draw:style-name="gr12" draw:text-style-name="P10" draw:layer="layout" svg:width="1.044cm" svg:height="1.187cm" svg:x="9.878cm" svg:y="8.319cm">
              <draw:text-box>
                <text:p text:style-name="P9"><text:s text:c="4"/>19</text:p>
              </draw:text-box>
            </draw:frame>
            <draw:line draw:name="Dg 6841" draw:style-name="gr17" draw:text-style-name="P8" draw:layer="layout" svg:x1="10.35cm" svg:y1="8.769cm" svg:x2="12.4cm" svg:y2="8.494cm">
              <svg:desc>Dg 6841</svg:desc>
              <text:p text:style-name="P11">Dg 6841 <text:s text:c="2"/></text:p>
              <text:p text:style-name="P11"><text:span text:style-name="T1"/></text:p>
            </draw:line>
            <draw:line draw:name="Dg 6841" draw:style-name="gr16" draw:text-style-name="P5" draw:layer="layout" svg:x1="10.35cm" svg:y1="8.669cm" svg:x2="10.35cm" svg:y2="8.869cm">
              <svg:desc>Dg 6841</svg:desc>
              <text:p/>
            </draw:line>
          </draw:g>
          <draw:g draw:name="Dg 6978">
            <draw:line draw:name="Dg 6978" draw:style-name="gr16" draw:text-style-name="P5" draw:layer="layout" svg:x1="1.3cm" svg:y1="21.876cm" svg:x2="1.3cm" svg:y2="22.076cm">
              <svg:desc>Dg 6978</svg:desc>
              <text:p/>
            </draw:line>
            <draw:frame draw:name="Dg 6978" draw:style-name="gr12" draw:text-style-name="P10" draw:layer="layout" svg:width="1.044cm" svg:height="1.187cm" svg:x="0.828cm" svg:y="21.926cm">
              <draw:text-box>
                <text:p text:style-name="P9"><text:s text:c="4"/>44</text:p>
              </draw:text-box>
            </draw:frame>
            <draw:frame draw:name="Dg 6978" draw:style-name="gr11" draw:text-style-name="P10" draw:layer="layout" svg:width="1.179cm" svg:height="1.187cm" svg:x="2.511cm" svg:y="21.801cm">
              <draw:text-box>
                <text:p text:style-name="P9">52 <text:s text:c="5"/></text:p>
              </draw:text-box>
            </draw:frame>
            <draw:line draw:name="Dg 6978" draw:style-name="gr17" draw:text-style-name="P8" draw:layer="layout" svg:x1="1.3cm" svg:y1="21.976cm" svg:x2="3.05cm" svg:y2="22.251cm">
              <svg:desc>Dg 6978</svg:desc>
              <text:p text:style-name="P11"><text:s text:c="3"/>Dg 6978</text:p>
              <text:p text:style-name="P11"><text:span text:style-name="T1"/></text:p>
            </draw:line>
            <draw:line draw:name="Dg 6978" draw:style-name="gr16" draw:text-style-name="P5" draw:layer="layout" svg:x1="3.05cm" svg:y1="22.151cm" svg:x2="3.05cm" svg:y2="22.351cm">
              <svg:desc>Dg 6978</svg:desc>
              <text:p/>
            </draw:line>
            <draw:frame draw:name="Dg 6978" draw:style-name="gr11" draw:text-style-name="P10" draw:layer="layout" svg:width="1.179cm" svg:height="1.187cm" svg:x="4.261cm" svg:y="21.904cm">
              <draw:text-box>
                <text:p text:style-name="P9">55 <text:s text:c="5"/></text:p>
              </draw:text-box>
            </draw:frame>
            <draw:line draw:name="Dg 6978" draw:style-name="gr17" draw:text-style-name="P8" draw:layer="layout" svg:x1="3.05cm" svg:y1="22.251cm" svg:x2="4.8cm" svg:y2="22.354cm">
              <svg:desc>Dg 6978</svg:desc>
              <text:p text:style-name="P11"><text:s text:c="3"/>Dg 6978</text:p>
              <text:p text:style-name="P11"><text:span text:style-name="T1"/></text:p>
            </draw:line>
            <draw:line draw:name="Dg 6978" draw:style-name="gr16" draw:text-style-name="P5" draw:layer="layout" svg:x1="4.8cm" svg:y1="22.254cm" svg:x2="4.8cm" svg:y2="22.454cm">
              <svg:desc>Dg 6978</svg:desc>
              <text:p/>
            </draw:line>
            <draw:frame draw:name="Dg 6978" draw:style-name="gr11" draw:text-style-name="P10" draw:layer="layout" svg:width="1.179cm" svg:height="1.187cm" svg:x="6.611cm" svg:y="22.041cm">
              <draw:text-box>
                <text:p text:style-name="P9">59 <text:s text:c="5"/></text:p>
              </draw:text-box>
            </draw:frame>
            <draw:line draw:name="Dg 6978" draw:style-name="gr17" draw:text-style-name="P8" draw:layer="layout" svg:x1="4.8cm" svg:y1="22.354cm" svg:x2="7.15cm" svg:y2="22.491cm">
              <svg:desc>Dg 6978</svg:desc>
              <text:p text:style-name="P11"><text:s text:c="3"/>Dg 6978</text:p>
              <text:p text:style-name="P11"><text:span text:style-name="T1"/></text:p>
            </draw:line>
            <draw:line draw:name="Dg 6978" draw:style-name="gr16" draw:text-style-name="P5" draw:layer="layout" svg:x1="7.15cm" svg:y1="22.491cm" svg:x2="7.15cm" svg:y2="24.412cm">
              <svg:desc>Dg 6978</svg:desc>
              <text:p/>
            </draw:line>
            <draw:frame draw:name="Dg 6978" draw:style-name="gr12" draw:text-style-name="P10" draw:layer="layout" svg:width="1.044cm" svg:height="1.187cm" svg:x="6.678cm" svg:y="24.362cm">
              <draw:text-box>
                <text:p text:style-name="P9"><text:s text:c="4"/>55</text:p>
              </draw:text-box>
            </draw:frame>
            <draw:frame draw:name="Dg 6978" draw:style-name="gr11" draw:text-style-name="P10" draw:layer="layout" svg:width="1.179cm" svg:height="1.187cm" svg:x="8.361cm" svg:y="24.236cm">
              <draw:text-box>
                <text:p text:style-name="P9">03 <text:s text:c="5"/></text:p>
              </draw:text-box>
            </draw:frame>
            <draw:line draw:name="Dg 6978" draw:style-name="gr17" draw:text-style-name="P8" draw:layer="layout" svg:x1="7.15cm" svg:y1="24.412cm" svg:x2="8.9cm" svg:y2="24.686cm">
              <svg:desc>Dg 6978</svg:desc>
              <text:p text:style-name="P11"><text:s text:c="3"/>Dg 6978</text:p>
              <text:p text:style-name="P11"><text:span text:style-name="T1"/></text:p>
            </draw:line>
            <draw:line draw:name="Dg 6978" draw:style-name="gr16" draw:text-style-name="P5" draw:layer="layout" svg:x1="8.9cm" svg:y1="24.586cm" svg:x2="8.9cm" svg:y2="24.786cm">
              <svg:desc>Dg 6978</svg:desc>
              <text:p/>
            </draw:line>
            <draw:frame draw:name="Dg 6978" draw:style-name="gr11" draw:text-style-name="P10" draw:layer="layout" svg:width="1.179cm" svg:height="1.187cm" svg:x="9.811cm" svg:y="24.442cm">
              <draw:text-box>
                <text:p text:style-name="P9">09 <text:s text:c="5"/></text:p>
              </draw:text-box>
            </draw:frame>
            <draw:line draw:name="Dg 6978" draw:style-name="gr17" draw:text-style-name="P8" draw:layer="layout" svg:x1="8.9cm" svg:y1="24.686cm" svg:x2="10.35cm" svg:y2="24.892cm">
              <svg:desc>Dg 6978</svg:desc>
              <text:p text:style-name="P11"><text:s text:c="3"/>Dg 6978</text:p>
              <text:p text:style-name="P11"><text:span text:style-name="T1"/></text:p>
            </draw:line>
            <draw:line draw:name="Dg 6978" draw:style-name="gr16" draw:text-style-name="P5" draw:layer="layout" svg:x1="10.35cm" svg:y1="24.792cm" svg:x2="10.35cm" svg:y2="24.992cm">
              <svg:desc>Dg 6978</svg:desc>
              <text:p/>
            </draw:line>
            <draw:frame draw:name="Dg 6978" draw:style-name="gr11" draw:text-style-name="P10" draw:layer="layout" svg:width="1.179cm" svg:height="1.187cm" svg:x="11.561cm" svg:y="24.716cm">
              <draw:text-box>
                <text:p text:style-name="P9">17 <text:s text:c="5"/></text:p>
              </draw:text-box>
            </draw:frame>
            <draw:line draw:name="Dg 6978" draw:style-name="gr17" draw:text-style-name="P8" draw:layer="layout" svg:x1="10.35cm" svg:y1="24.892cm" svg:x2="12.1cm" svg:y2="25.166cm">
              <svg:desc>Dg 6978</svg:desc>
              <text:p text:style-name="P11"><text:s text:c="3"/>Dg 6978</text:p>
              <text:p text:style-name="P11"><text:span text:style-name="T1"/></text:p>
            </draw:line>
            <draw:line draw:name="Dg 6978" draw:style-name="gr16" draw:text-style-name="P5" draw:layer="layout" svg:x1="12.1cm" svg:y1="25.066cm" svg:x2="12.1cm" svg:y2="25.266cm">
              <svg:desc>Dg 6978</svg:desc>
              <text:p/>
            </draw:line>
          </draw:g>
          <draw:g draw:name="E 823 [Sa]">
            <draw:line draw:name="E 823 [Sa]" draw:style-name="gr19" draw:text-style-name="P5" draw:layer="layout" svg:x1="12.4cm" svg:y1="5.269cm" svg:x2="12.4cm" svg:y2="5.406cm">
              <svg:desc>E 823 [Sa]</svg:desc>
              <text:p/>
            </draw:line>
            <draw:frame draw:name="E 823 [Sa]" draw:style-name="gr11" draw:text-style-name="P10" draw:layer="layout" svg:width="1.179cm" svg:height="1.187cm" svg:x="11.861cm" svg:y="5.356cm">
              <draw:text-box>
                <text:p text:style-name="P9">41 <text:s text:c="5"/></text:p>
              </draw:text-box>
            </draw:frame>
            <draw:frame draw:name="E 823 [Sa]" draw:style-name="gr12" draw:text-style-name="P10" draw:layer="layout" svg:width="1.044cm" svg:height="1.187cm" svg:x="9.878cm" svg:y="5.128cm">
              <draw:text-box>
                <text:p text:style-name="P9"><text:s text:c="4"/>46</text:p>
              </draw:text-box>
            </draw:frame>
            <draw:line draw:name="E 823 [Sa]" draw:style-name="gr20" draw:text-style-name="P8" draw:layer="layout" svg:x1="10.35cm" svg:y1="5.578cm" svg:x2="12.4cm" svg:y2="5.406cm">
              <svg:desc>E 823 [Sa]</svg:desc>
              <text:p text:style-name="P11">E 823 [Sa] <text:s text:c="2"/></text:p>
              <text:p text:style-name="P11"><text:span text:style-name="T1"/></text:p>
            </draw:line>
            <draw:line draw:name="E 823 [Sa]" draw:style-name="gr19" draw:text-style-name="P5" draw:layer="layout" svg:x1="10.35cm" svg:y1="5.478cm" svg:x2="10.35cm" svg:y2="5.678cm">
              <svg:desc>E 823 [Sa]</svg:desc>
              <text:p/>
            </draw:line>
          </draw:g>
          <draw:g draw:name="E 824 [Sa]">
            <draw:line draw:name="E 824 [Sa]" draw:style-name="gr19" draw:text-style-name="P5" draw:layer="layout" svg:x1="10.05cm" svg:y1="19.372cm" svg:x2="10.05cm" svg:y2="19.572cm">
              <svg:desc>E 824 [Sa]</svg:desc>
              <text:p/>
            </draw:line>
            <draw:frame draw:name="E 824 [Sa]" draw:style-name="gr12" draw:text-style-name="P10" draw:layer="layout" svg:width="1.044cm" svg:height="1.187cm" svg:x="9.578cm" svg:y="19.422cm">
              <draw:text-box>
                <text:p text:style-name="P9"><text:s text:c="4"/>31</text:p>
              </draw:text-box>
            </draw:frame>
            <draw:frame draw:name="E 824 [Sa]" draw:style-name="gr11" draw:text-style-name="P10" draw:layer="layout" svg:width="1.179cm" svg:height="1.187cm" svg:x="11.561cm" svg:y="19.193cm">
              <draw:text-box>
                <text:p text:style-name="P9">36 <text:s text:c="5"/></text:p>
              </draw:text-box>
            </draw:frame>
            <draw:line draw:name="E 824 [Sa]" draw:style-name="gr20" draw:text-style-name="P8" draw:layer="layout" svg:x1="10.05cm" svg:y1="19.472cm" svg:x2="12.1cm" svg:y2="19.643cm">
              <svg:desc>E 824 [Sa]</svg:desc>
              <text:p text:style-name="P11"><text:s text:c="3"/>E 824 [Sa]</text:p>
              <text:p text:style-name="P11"><text:span text:style-name="T1"/></text:p>
            </draw:line>
            <draw:line draw:name="E 824 [Sa]" draw:style-name="gr19" draw:text-style-name="P5" draw:layer="layout" svg:x1="12.1cm" svg:y1="19.643cm" svg:x2="12.1cm" svg:y2="19.815cm">
              <svg:desc>E 824 [Sa]</svg:desc>
              <text:p/>
            </draw:line>
          </draw:g>
          <draw:g draw:name="Gmp 9817">
            <draw:line draw:name="Gmp 9817" draw:style-name="gr21" draw:text-style-name="P5" draw:layer="layout" svg:x1="18.8cm" svg:y1="11.516cm" svg:x2="18.8cm" svg:y2="11.716cm">
              <svg:desc>Gmp 9817</svg:desc>
              <text:p/>
            </draw:line>
            <draw:frame draw:name="Gmp 9817" draw:style-name="gr11" draw:text-style-name="P10" draw:layer="layout" svg:width="1.179cm" svg:height="1.187cm" svg:x="18.261cm" svg:y="11.566cm">
              <draw:text-box>
                <text:p text:style-name="P9">42 <text:s text:c="5"/></text:p>
              </draw:text-box>
            </draw:frame>
            <draw:frame draw:name="Gmp 9817" draw:style-name="gr12" draw:text-style-name="P10" draw:layer="layout" svg:width="1.044cm" svg:height="1.187cm" svg:x="16.878cm" svg:y="11.371cm">
              <draw:text-box>
                <text:p text:style-name="P9"><text:s text:c="4"/>48</text:p>
              </draw:text-box>
            </draw:frame>
            <draw:line draw:name="Gmp 9817" draw:style-name="gr39" draw:text-style-name="P8" draw:layer="layout" svg:x1="17.35cm" svg:y1="11.821cm" svg:x2="18.8cm" svg:y2="11.616cm">
              <svg:desc>Gmp 9817</svg:desc>
              <text:p text:style-name="P11">Gmp 9817 <text:s text:c="2"/></text:p>
              <text:p text:style-name="P11"><text:span text:style-name="T1"/></text:p>
            </draw:line>
            <draw:line draw:name="Gmp 9817" draw:style-name="gr21" draw:text-style-name="P5" draw:layer="layout" svg:x1="17.35cm" svg:y1="11.821cm" svg:x2="17.35cm" svg:y2="12.679cm">
              <svg:desc>Gmp 9817</svg:desc>
              <text:p/>
            </draw:line>
            <draw:frame draw:name="Gmp 9817" draw:style-name="gr11" draw:text-style-name="P10" draw:layer="layout" svg:width="1.179cm" svg:height="1.187cm" svg:x="16.811cm" svg:y="12.629cm">
              <draw:text-box>
                <text:p text:style-name="P9">13 <text:s text:c="5"/></text:p>
              </draw:text-box>
            </draw:frame>
            <draw:frame draw:name="Gmp 9817" draw:style-name="gr12" draw:text-style-name="P10" draw:layer="layout" svg:width="1.044cm" svg:height="1.187cm" svg:x="14.828cm" svg:y="12.366cm">
              <draw:text-box>
                <text:p text:style-name="P9"><text:s text:c="4"/>17</text:p>
              </draw:text-box>
            </draw:frame>
            <draw:line draw:name="Gmp 9817" draw:style-name="gr39" draw:text-style-name="P8" draw:layer="layout" svg:x1="15.3cm" svg:y1="12.816cm" svg:x2="17.35cm" svg:y2="12.679cm">
              <svg:desc>Gmp 9817</svg:desc>
              <text:p text:style-name="P11">Gmp 9817 <text:s text:c="2"/></text:p>
              <text:p text:style-name="P11"><text:span text:style-name="T1"/></text:p>
            </draw:line>
            <draw:line draw:name="Gmp 9817" draw:style-name="gr21" draw:text-style-name="P5" draw:layer="layout" svg:x1="15.3cm" svg:y1="12.716cm" svg:x2="15.3cm" svg:y2="12.916cm">
              <svg:desc>Gmp 9817</svg:desc>
              <text:p/>
            </draw:line>
            <draw:frame draw:name="Gmp 9817" draw:style-name="gr12" draw:text-style-name="P10" draw:layer="layout" svg:width="1.044cm" svg:height="1.187cm" svg:x="13.078cm" svg:y="12.504cm">
              <draw:text-box>
                <text:p text:style-name="P9"><text:s text:c="4"/>21</text:p>
              </draw:text-box>
            </draw:frame>
            <draw:line draw:name="Gmp 9817" draw:style-name="gr39" draw:text-style-name="P8" draw:layer="layout" svg:x1="13.55cm" svg:y1="12.954cm" svg:x2="15.3cm" svg:y2="12.816cm">
              <svg:desc>Gmp 9817</svg:desc>
              <text:p text:style-name="P11">Gmp 9817 <text:s text:c="2"/></text:p>
              <text:p text:style-name="P11"><text:span text:style-name="T1"/></text:p>
            </draw:line>
            <draw:line draw:name="Gmp 9817" draw:style-name="gr21" draw:text-style-name="P5" draw:layer="layout" svg:x1="13.55cm" svg:y1="12.954cm" svg:x2="13.55cm" svg:y2="13.983cm">
              <svg:desc>Gmp 9817</svg:desc>
              <text:p/>
            </draw:line>
            <draw:frame draw:name="Gmp 9817" draw:style-name="gr11" draw:text-style-name="P10" draw:layer="layout" svg:width="1.179cm" svg:height="1.187cm" svg:x="13.011cm" svg:y="13.933cm">
              <draw:text-box>
                <text:p text:style-name="P9">51 <text:s text:c="5"/></text:p>
              </draw:text-box>
            </draw:frame>
            <draw:frame draw:name="Gmp 9817" draw:style-name="gr12" draw:text-style-name="P10" draw:layer="layout" svg:width="1.044cm" svg:height="1.187cm" svg:x="11.328cm" svg:y="13.842cm">
              <draw:text-box>
                <text:p text:style-name="P9"><text:s text:c="4"/>00</text:p>
              </draw:text-box>
            </draw:frame>
            <draw:line draw:name="Gmp 9817" draw:style-name="gr39" draw:text-style-name="P8" draw:layer="layout" svg:x1="11.8cm" svg:y1="14.292cm" svg:x2="13.55cm" svg:y2="13.983cm">
              <svg:desc>Gmp 9817</svg:desc>
              <text:p text:style-name="P11">Gmp 9817 <text:s text:c="2"/></text:p>
              <text:p text:style-name="P11"><text:span text:style-name="T1"/></text:p>
            </draw:line>
            <draw:line draw:name="Gmp 9817" draw:style-name="gr21" draw:text-style-name="P5" draw:layer="layout" svg:x1="11.8cm" svg:y1="14.192cm" svg:x2="11.8cm" svg:y2="14.392cm">
              <svg:desc>Gmp 9817</svg:desc>
              <text:p/>
            </draw:line>
          </draw:g>
          <draw:g draw:name="Gmp 9818">
            <draw:line draw:name="Gmp 9818" draw:style-name="gr21" draw:text-style-name="P5" draw:layer="layout" svg:x1="12.1cm" svg:y1="16.936cm" svg:x2="12.1cm" svg:y2="17.136cm">
              <svg:desc>Gmp 9818</svg:desc>
              <text:p/>
            </draw:line>
            <draw:frame draw:name="Gmp 9818" draw:style-name="gr12" draw:text-style-name="P10" draw:layer="layout" svg:width="1.044cm" svg:height="1.187cm" svg:x="11.628cm" svg:y="16.986cm">
              <draw:text-box>
                <text:p text:style-name="P9"><text:s text:c="4"/>20</text:p>
              </draw:text-box>
            </draw:frame>
            <draw:frame draw:name="Gmp 9818" draw:style-name="gr11" draw:text-style-name="P10" draw:layer="layout" svg:width="1.179cm" svg:height="1.187cm" svg:x="13.311cm" svg:y="16.895cm">
              <draw:text-box>
                <text:p text:style-name="P9">29 <text:s text:c="5"/></text:p>
              </draw:text-box>
            </draw:frame>
            <draw:line draw:name="Gmp 9818" draw:style-name="gr39" draw:text-style-name="P8" draw:layer="layout" svg:x1="12.1cm" svg:y1="17.036cm" svg:x2="13.85cm" svg:y2="17.345cm">
              <svg:desc>Gmp 9818</svg:desc>
              <text:p text:style-name="P11"><text:s text:c="3"/>Gmp 9818</text:p>
              <text:p text:style-name="P11"><text:span text:style-name="T1"/></text:p>
            </draw:line>
            <draw:line draw:name="Gmp 9818" draw:style-name="gr21" draw:text-style-name="P5" draw:layer="layout" svg:x1="13.85cm" svg:y1="17.345cm" svg:x2="13.85cm" svg:y2="18.374cm">
              <svg:desc>Gmp 9818</svg:desc>
              <text:p/>
            </draw:line>
            <draw:frame draw:name="Gmp 9818" draw:style-name="gr12" draw:text-style-name="P10" draw:layer="layout" svg:width="1.044cm" svg:height="1.187cm" svg:x="13.378cm" svg:y="18.324cm">
              <draw:text-box>
                <text:p text:style-name="P9"><text:s text:c="4"/>59</text:p>
              </draw:text-box>
            </draw:frame>
            <draw:frame draw:name="Gmp 9818" draw:style-name="gr11" draw:text-style-name="P10" draw:layer="layout" svg:width="1.179cm" svg:height="1.187cm" svg:x="14.761cm" svg:y="18.061cm">
              <draw:text-box>
                <text:p text:style-name="P9">03 <text:s text:c="5"/></text:p>
              </draw:text-box>
            </draw:frame>
            <draw:line draw:name="Gmp 9818" draw:style-name="gr39" draw:text-style-name="P8" draw:layer="layout" svg:x1="13.85cm" svg:y1="18.374cm" svg:x2="15.3cm" svg:y2="18.511cm">
              <svg:desc>Gmp 9818</svg:desc>
              <text:p text:style-name="P11"><text:s text:c="3"/>Gmp 9818</text:p>
              <text:p text:style-name="P11"><text:span text:style-name="T1"/></text:p>
            </draw:line>
            <draw:line draw:name="Gmp 9818" draw:style-name="gr21" draw:text-style-name="P5" draw:layer="layout" svg:x1="15.3cm" svg:y1="18.411cm" svg:x2="15.3cm" svg:y2="18.611cm">
              <svg:desc>Gmp 9818</svg:desc>
              <text:p/>
            </draw:line>
            <draw:frame draw:name="Gmp 9818" draw:style-name="gr11" draw:text-style-name="P10" draw:layer="layout" svg:width="1.179cm" svg:height="1.187cm" svg:x="16.811cm" svg:y="18.198cm">
              <draw:text-box>
                <text:p text:style-name="P9">07 <text:s text:c="5"/></text:p>
              </draw:text-box>
            </draw:frame>
            <draw:line draw:name="Gmp 9818" draw:style-name="gr39" draw:text-style-name="P8" draw:layer="layout" svg:x1="15.3cm" svg:y1="18.511cm" svg:x2="17.35cm" svg:y2="18.648cm">
              <svg:desc>Gmp 9818</svg:desc>
              <text:p text:style-name="P11"><text:s text:c="3"/>Gmp 9818</text:p>
              <text:p text:style-name="P11"><text:span text:style-name="T1"/></text:p>
            </draw:line>
            <draw:line draw:name="Gmp 9818" draw:style-name="gr21" draw:text-style-name="P5" draw:layer="layout" svg:x1="17.35cm" svg:y1="18.648cm" svg:x2="17.35cm" svg:y2="19.678cm">
              <svg:desc>Gmp 9818</svg:desc>
              <text:p/>
            </draw:line>
            <draw:frame draw:name="Gmp 9818" draw:style-name="gr12" draw:text-style-name="P10" draw:layer="layout" svg:width="1.044cm" svg:height="1.187cm" svg:x="16.878cm" svg:y="19.628cm">
              <draw:text-box>
                <text:p text:style-name="P9"><text:s text:c="4"/>37</text:p>
              </draw:text-box>
            </draw:frame>
            <draw:frame draw:name="Gmp 9818" draw:style-name="gr11" draw:text-style-name="P10" draw:layer="layout" svg:width="1.179cm" svg:height="1.187cm" svg:x="18.261cm" svg:y="19.434cm">
              <draw:text-box>
                <text:p text:style-name="P9">43 <text:s text:c="5"/></text:p>
              </draw:text-box>
            </draw:frame>
            <draw:line draw:name="Gmp 9818" draw:style-name="gr39" draw:text-style-name="P8" draw:layer="layout" svg:x1="17.35cm" svg:y1="19.678cm" svg:x2="18.8cm" svg:y2="19.884cm">
              <svg:desc>Gmp 9818</svg:desc>
              <text:p text:style-name="P11"><text:s text:c="3"/>Gmp 9818</text:p>
              <text:p text:style-name="P11"><text:span text:style-name="T1"/></text:p>
            </draw:line>
            <draw:line draw:name="Gmp 9818" draw:style-name="gr21" draw:text-style-name="P5" draw:layer="layout" svg:x1="18.8cm" svg:y1="19.784cm" svg:x2="18.8cm" svg:y2="19.984cm">
              <svg:desc>Gmp 9818</svg:desc>
              <text:p/>
            </draw:line>
          </draw:g>
          <draw:g draw:name="Kp 4767">
            <draw:line draw:name="Kp 4767" draw:style-name="gr22" draw:text-style-name="P5" draw:layer="layout" svg:x1="6.55cm" svg:y1="6.644cm" svg:x2="6.55cm" svg:y2="6.844cm">
              <svg:desc>Kp 4767</svg:desc>
              <text:p/>
            </draw:line>
            <draw:frame draw:name="Kp 4767" draw:style-name="gr11" draw:text-style-name="P10" draw:layer="layout" svg:width="1.179cm" svg:height="1.187cm" svg:x="6.011cm" svg:y="6.694cm">
              <draw:text-box>
                <text:p text:style-name="P9">20 <text:s text:c="5"/></text:p>
              </draw:text-box>
            </draw:frame>
            <draw:frame draw:name="Kp 4767" draw:style-name="gr12" draw:text-style-name="P10" draw:layer="layout" svg:width="1.044cm" svg:height="1.187cm" svg:x="4.328cm" svg:y="6.432cm">
              <draw:text-box>
                <text:p text:style-name="P9"><text:s text:c="4"/>24</text:p>
              </draw:text-box>
            </draw:frame>
            <draw:line draw:name="Kp 4767" draw:style-name="gr23" draw:text-style-name="P8" draw:layer="layout" svg:x1="4.8cm" svg:y1="6.882cm" svg:x2="6.55cm" svg:y2="6.744cm">
              <svg:desc>Kp 4767</svg:desc>
              <text:p text:style-name="P11">Kp 4767 <text:s text:c="2"/></text:p>
              <text:p text:style-name="P11"><text:span text:style-name="T1"/></text:p>
            </draw:line>
            <draw:line draw:name="Kp 4767" draw:style-name="gr22" draw:text-style-name="P5" draw:layer="layout" svg:x1="4.8cm" svg:y1="6.782cm" svg:x2="4.8cm" svg:y2="6.982cm">
              <svg:desc>Kp 4767</svg:desc>
              <text:p/>
            </draw:line>
            <draw:frame draw:name="Kp 4767" draw:style-name="gr12" draw:text-style-name="P10" draw:layer="layout" svg:width="1.044cm" svg:height="1.187cm" svg:x="2.578cm" svg:y="6.535cm">
              <draw:text-box>
                <text:p text:style-name="P9"><text:s text:c="4"/>27</text:p>
              </draw:text-box>
            </draw:frame>
            <draw:line draw:name="Kp 4767" draw:style-name="gr23" draw:text-style-name="P8" draw:layer="layout" svg:x1="3.05cm" svg:y1="6.985cm" svg:x2="4.8cm" svg:y2="6.882cm">
              <svg:desc>Kp 4767</svg:desc>
              <text:p text:style-name="P11">Kp 4767 <text:s text:c="2"/></text:p>
              <text:p text:style-name="P11"><text:span text:style-name="T1"/></text:p>
            </draw:line>
            <draw:line draw:name="Kp 4767" draw:style-name="gr22" draw:text-style-name="P5" draw:layer="layout" svg:x1="3.05cm" svg:y1="6.985cm" svg:x2="3.05cm" svg:y2="7.122cm">
              <svg:desc>Kp 4767</svg:desc>
              <text:p/>
            </draw:line>
            <draw:frame draw:name="Kp 4767" draw:style-name="gr11" draw:text-style-name="P10" draw:layer="layout" svg:width="1.179cm" svg:height="1.187cm" svg:x="2.511cm" svg:y="7.072cm">
              <draw:text-box>
                <text:p text:style-name="P9">31 <text:s text:c="5"/></text:p>
              </draw:text-box>
            </draw:frame>
            <draw:frame draw:name="Kp 4767" draw:style-name="gr12" draw:text-style-name="P10" draw:layer="layout" svg:width="1.044cm" svg:height="1.187cm" svg:x="0.828cm" svg:y="6.946cm">
              <draw:text-box>
                <text:p text:style-name="P9"><text:s text:c="4"/>39</text:p>
              </draw:text-box>
            </draw:frame>
            <draw:line draw:name="Kp 4767" draw:style-name="gr23" draw:text-style-name="P8" draw:layer="layout" svg:x1="1.3cm" svg:y1="7.396cm" svg:x2="3.05cm" svg:y2="7.122cm">
              <svg:desc>Kp 4767</svg:desc>
              <text:p text:style-name="P11">Kp 4767 <text:s text:c="2"/></text:p>
              <text:p text:style-name="P11"><text:span text:style-name="T1"/></text:p>
            </draw:line>
            <draw:line draw:name="Kp 4767" draw:style-name="gr22" draw:text-style-name="P5" draw:layer="layout" svg:x1="1.3cm" svg:y1="7.296cm" svg:x2="1.3cm" svg:y2="7.496cm">
              <svg:desc>Kp 4767</svg:desc>
              <text:p/>
            </draw:line>
          </draw:g>
          <draw:g draw:name="Kp 4768">
            <draw:line draw:name="Kp 4768" draw:style-name="gr22" draw:text-style-name="P5" draw:layer="layout" svg:x1="1.3cm" svg:y1="8.36cm" svg:x2="1.3cm" svg:y2="8.56cm">
              <svg:desc>Kp 4768</svg:desc>
              <text:p/>
            </draw:line>
            <draw:frame draw:name="Kp 4768" draw:style-name="gr12" draw:text-style-name="P10" draw:layer="layout" svg:width="1.044cm" svg:height="1.187cm" svg:x="0.828cm" svg:y="8.41cm">
              <draw:text-box>
                <text:p text:style-name="P9"><text:s text:c="4"/>10</text:p>
              </draw:text-box>
            </draw:frame>
            <draw:frame draw:name="Kp 4768" draw:style-name="gr11" draw:text-style-name="P10" draw:layer="layout" svg:width="1.179cm" svg:height="1.187cm" svg:x="2.511cm" svg:y="8.284cm">
              <draw:text-box>
                <text:p text:style-name="P9">18 <text:s text:c="5"/></text:p>
              </draw:text-box>
            </draw:frame>
            <draw:line draw:name="Kp 4768" draw:style-name="gr23" draw:text-style-name="P8" draw:layer="layout" svg:x1="1.3cm" svg:y1="8.46cm" svg:x2="3.05cm" svg:y2="8.734cm">
              <svg:desc>Kp 4768</svg:desc>
              <text:p text:style-name="P11"><text:s text:c="3"/>Kp 4768</text:p>
              <text:p text:style-name="P11"><text:span text:style-name="T1"/></text:p>
            </draw:line>
            <draw:line draw:name="Kp 4768" draw:style-name="gr22" draw:text-style-name="P5" draw:layer="layout" svg:x1="3.05cm" svg:y1="8.734cm" svg:x2="3.05cm" svg:y2="8.872cm">
              <svg:desc>Kp 4768</svg:desc>
              <text:p/>
            </draw:line>
            <draw:frame draw:name="Kp 4768" draw:style-name="gr12" draw:text-style-name="P10" draw:layer="layout" svg:width="1.044cm" svg:height="1.187cm" svg:x="2.578cm" svg:y="8.822cm">
              <draw:text-box>
                <text:p text:style-name="P9"><text:s text:c="4"/>22</text:p>
              </draw:text-box>
            </draw:frame>
            <draw:frame draw:name="Kp 4768" draw:style-name="gr11" draw:text-style-name="P10" draw:layer="layout" svg:width="1.179cm" svg:height="1.187cm" svg:x="4.261cm" svg:y="8.525cm">
              <draw:text-box>
                <text:p text:style-name="P9">25 <text:s text:c="5"/></text:p>
              </draw:text-box>
            </draw:frame>
            <draw:line draw:name="Kp 4768" draw:style-name="gr23" draw:text-style-name="P8" draw:layer="layout" svg:x1="3.05cm" svg:y1="8.872cm" svg:x2="4.8cm" svg:y2="8.975cm">
              <svg:desc>Kp 4768</svg:desc>
              <text:p text:style-name="P11"><text:s text:c="3"/>Kp 4768</text:p>
              <text:p text:style-name="P11"><text:span text:style-name="T1"/></text:p>
            </draw:line>
            <draw:line draw:name="Kp 4768" draw:style-name="gr22" draw:text-style-name="P5" draw:layer="layout" svg:x1="4.8cm" svg:y1="8.875cm" svg:x2="4.8cm" svg:y2="9.075cm">
              <svg:desc>Kp 4768</svg:desc>
              <text:p/>
            </draw:line>
            <draw:frame draw:name="Kp 4768" draw:style-name="gr11" draw:text-style-name="P10" draw:layer="layout" svg:width="1.179cm" svg:height="1.187cm" svg:x="6.011cm" svg:y="8.662cm">
              <draw:text-box>
                <text:p text:style-name="P9">29 <text:s text:c="5"/></text:p>
              </draw:text-box>
            </draw:frame>
            <draw:line draw:name="Kp 4768" draw:style-name="gr23" draw:text-style-name="P8" draw:layer="layout" svg:x1="4.8cm" svg:y1="8.975cm" svg:x2="6.55cm" svg:y2="9.112cm">
              <svg:desc>Kp 4768</svg:desc>
              <text:p text:style-name="P11"><text:s text:c="3"/>Kp 4768</text:p>
              <text:p text:style-name="P11"><text:span text:style-name="T1"/></text:p>
            </draw:line>
            <draw:line draw:name="Kp 4768" draw:style-name="gr22" draw:text-style-name="P5" draw:layer="layout" svg:x1="6.55cm" svg:y1="9.012cm" svg:x2="6.55cm" svg:y2="9.212cm">
              <svg:desc>Kp 4768</svg:desc>
              <text:p/>
            </draw:line>
          </draw:g>
          <draw:g draw:name="Kp 4769">
            <draw:line draw:name="Kp 4769" draw:style-name="gr22" draw:text-style-name="P5" draw:layer="layout" svg:x1="6.55cm" svg:y1="19.369cm" svg:x2="6.55cm" svg:y2="19.54cm">
              <svg:desc>Kp 4769</svg:desc>
              <text:p/>
            </draw:line>
            <draw:frame draw:name="Kp 4769" draw:style-name="gr11" draw:text-style-name="P10" draw:layer="layout" svg:width="1.179cm" svg:height="1.187cm" svg:x="6.011cm" svg:y="19.49cm">
              <draw:text-box>
                <text:p text:style-name="P9">33 <text:s text:c="5"/></text:p>
              </draw:text-box>
            </draw:frame>
            <draw:frame draw:name="Kp 4769" draw:style-name="gr12" draw:text-style-name="P10" draw:layer="layout" svg:width="1.044cm" svg:height="1.187cm" svg:x="4.328cm" svg:y="19.228cm">
              <draw:text-box>
                <text:p text:style-name="P9"><text:s text:c="4"/>37</text:p>
              </draw:text-box>
            </draw:frame>
            <draw:line draw:name="Kp 4769" draw:style-name="gr23" draw:text-style-name="P8" draw:layer="layout" svg:x1="4.8cm" svg:y1="19.678cm" svg:x2="6.55cm" svg:y2="19.54cm">
              <svg:desc>Kp 4769</svg:desc>
              <text:p text:style-name="P11">Kp 4769 <text:s text:c="2"/></text:p>
              <text:p text:style-name="P11"><text:span text:style-name="T1"/></text:p>
            </draw:line>
            <draw:line draw:name="Kp 4769" draw:style-name="gr22" draw:text-style-name="P5" draw:layer="layout" svg:x1="4.8cm" svg:y1="19.578cm" svg:x2="4.8cm" svg:y2="19.778cm">
              <svg:desc>Kp 4769</svg:desc>
              <text:p/>
            </draw:line>
            <draw:frame draw:name="Kp 4769" draw:style-name="gr12" draw:text-style-name="P10" draw:layer="layout" svg:width="1.044cm" svg:height="1.187cm" svg:x="2.578cm" svg:y="19.331cm">
              <draw:text-box>
                <text:p text:style-name="P9"><text:s text:c="4"/>40</text:p>
              </draw:text-box>
            </draw:frame>
            <draw:line draw:name="Kp 4769" draw:style-name="gr23" draw:text-style-name="P8" draw:layer="layout" svg:x1="3.05cm" svg:y1="19.781cm" svg:x2="4.8cm" svg:y2="19.678cm">
              <svg:desc>Kp 4769</svg:desc>
              <text:p text:style-name="P11">Kp 4769 <text:s text:c="2"/></text:p>
              <text:p text:style-name="P11"><text:span text:style-name="T1"/></text:p>
            </draw:line>
            <draw:line draw:name="Kp 4769" draw:style-name="gr22" draw:text-style-name="P5" draw:layer="layout" svg:x1="3.05cm" svg:y1="19.781cm" svg:x2="3.05cm" svg:y2="19.918cm">
              <svg:desc>Kp 4769</svg:desc>
              <text:p/>
            </draw:line>
            <draw:frame draw:name="Kp 4769" draw:style-name="gr11" draw:text-style-name="P10" draw:layer="layout" svg:width="1.179cm" svg:height="1.187cm" svg:x="2.511cm" svg:y="19.868cm">
              <draw:text-box>
                <text:p text:style-name="P9">44 <text:s text:c="5"/></text:p>
              </draw:text-box>
            </draw:frame>
            <draw:frame draw:name="Kp 4769" draw:style-name="gr12" draw:text-style-name="P10" draw:layer="layout" svg:width="1.044cm" svg:height="1.187cm" svg:x="0.828cm" svg:y="19.742cm">
              <draw:text-box>
                <text:p text:style-name="P9"><text:s text:c="4"/>52</text:p>
              </draw:text-box>
            </draw:frame>
            <draw:line draw:name="Kp 4769" draw:style-name="gr23" draw:text-style-name="P8" draw:layer="layout" svg:x1="1.3cm" svg:y1="20.192cm" svg:x2="3.05cm" svg:y2="19.918cm">
              <svg:desc>Kp 4769</svg:desc>
              <text:p text:style-name="P11">Kp 4769 <text:s text:c="2"/></text:p>
              <text:p text:style-name="P11"><text:span text:style-name="T1"/></text:p>
            </draw:line>
            <draw:line draw:name="Kp 4769" draw:style-name="gr22" draw:text-style-name="P5" draw:layer="layout" svg:x1="1.3cm" svg:y1="20.092cm" svg:x2="1.3cm" svg:y2="20.292cm">
              <svg:desc>Kp 4769</svg:desc>
              <text:p/>
            </draw:line>
          </draw:g>
          <draw:g draw:name="Kp 4770">
            <draw:line draw:name="Kp 4770" draw:style-name="gr22" draw:text-style-name="P5" draw:layer="layout" svg:x1="1.3cm" svg:y1="20.95cm" svg:x2="1.3cm" svg:y2="21.15cm">
              <svg:desc>Kp 4770</svg:desc>
              <text:p/>
            </draw:line>
            <draw:frame draw:name="Kp 4770" draw:style-name="gr12" draw:text-style-name="P10" draw:layer="layout" svg:width="1.044cm" svg:height="1.187cm" svg:x="0.828cm" svg:y="21cm">
              <draw:text-box>
                <text:p text:style-name="P9"><text:s text:c="4"/>17</text:p>
              </draw:text-box>
            </draw:frame>
            <draw:frame draw:name="Kp 4770" draw:style-name="gr11" draw:text-style-name="P10" draw:layer="layout" svg:width="1.179cm" svg:height="1.187cm" svg:x="2.511cm" svg:y="20.875cm">
              <draw:text-box>
                <text:p text:style-name="P9">25 <text:s text:c="5"/></text:p>
              </draw:text-box>
            </draw:frame>
            <draw:line draw:name="Kp 4770" draw:style-name="gr23" draw:text-style-name="P8" draw:layer="layout" svg:x1="1.3cm" svg:y1="21.05cm" svg:x2="3.05cm" svg:y2="21.325cm">
              <svg:desc>Kp 4770</svg:desc>
              <text:p text:style-name="P11"><text:s text:c="3"/>Kp 4770</text:p>
              <text:p text:style-name="P11"><text:span text:style-name="T1"/></text:p>
            </draw:line>
            <draw:line draw:name="Kp 4770" draw:style-name="gr22" draw:text-style-name="P5" draw:layer="layout" svg:x1="3.05cm" svg:y1="21.325cm" svg:x2="3.05cm" svg:y2="21.462cm">
              <svg:desc>Kp 4770</svg:desc>
              <text:p/>
            </draw:line>
            <draw:frame draw:name="Kp 4770" draw:style-name="gr12" draw:text-style-name="P10" draw:layer="layout" svg:width="1.044cm" svg:height="1.187cm" svg:x="2.578cm" svg:y="21.412cm">
              <draw:text-box>
                <text:p text:style-name="P9"><text:s text:c="4"/>29</text:p>
              </draw:text-box>
            </draw:frame>
            <draw:frame draw:name="Kp 4770" draw:style-name="gr11" draw:text-style-name="P10" draw:layer="layout" svg:width="1.179cm" svg:height="1.187cm" svg:x="4.261cm" svg:y="21.115cm">
              <draw:text-box>
                <text:p text:style-name="P9">32 <text:s text:c="5"/></text:p>
              </draw:text-box>
            </draw:frame>
            <draw:line draw:name="Kp 4770" draw:style-name="gr23" draw:text-style-name="P8" draw:layer="layout" svg:x1="3.05cm" svg:y1="21.462cm" svg:x2="4.8cm" svg:y2="21.565cm">
              <svg:desc>Kp 4770</svg:desc>
              <text:p text:style-name="P11"><text:s text:c="3"/>Kp 4770</text:p>
              <text:p text:style-name="P11"><text:span text:style-name="T1"/></text:p>
            </draw:line>
            <draw:line draw:name="Kp 4770" draw:style-name="gr22" draw:text-style-name="P5" draw:layer="layout" svg:x1="4.8cm" svg:y1="21.465cm" svg:x2="4.8cm" svg:y2="21.665cm">
              <svg:desc>Kp 4770</svg:desc>
              <text:p/>
            </draw:line>
            <draw:frame draw:name="Kp 4770" draw:style-name="gr11" draw:text-style-name="P10" draw:layer="layout" svg:width="1.179cm" svg:height="1.187cm" svg:x="6.011cm" svg:y="21.252cm">
              <draw:text-box>
                <text:p text:style-name="P9">36 <text:s text:c="5"/></text:p>
              </draw:text-box>
            </draw:frame>
            <draw:line draw:name="Kp 4770" draw:style-name="gr23" draw:text-style-name="P8" draw:layer="layout" svg:x1="4.8cm" svg:y1="21.565cm" svg:x2="6.55cm" svg:y2="21.702cm">
              <svg:desc>Kp 4770</svg:desc>
              <text:p text:style-name="P11"><text:s text:c="3"/>Kp 4770</text:p>
              <text:p text:style-name="P11"><text:span text:style-name="T1"/></text:p>
            </draw:line>
            <draw:line draw:name="Kp 4770" draw:style-name="gr22" draw:text-style-name="P5" draw:layer="layout" svg:x1="6.55cm" svg:y1="21.602cm" svg:x2="6.55cm" svg:y2="21.802cm">
              <svg:desc>Kp 4770</svg:desc>
              <text:p/>
            </draw:line>
          </draw:g>
          <draw:g draw:name="Kp 4771">
            <draw:line draw:name="Kp 4771" draw:style-name="gr22" draw:text-style-name="P5" draw:layer="layout" svg:x1="6.55cm" svg:y1="22.871cm" svg:x2="6.55cm" svg:y2="23.071cm">
              <svg:desc>Kp 4771</svg:desc>
              <text:p/>
            </draw:line>
            <draw:frame draw:name="Kp 4771" draw:style-name="gr11" draw:text-style-name="P10" draw:layer="layout" svg:width="1.179cm" svg:height="1.187cm" svg:x="6.011cm" svg:y="22.921cm">
              <draw:text-box>
                <text:p text:style-name="P9">13 <text:s text:c="5"/></text:p>
              </draw:text-box>
            </draw:frame>
            <draw:frame draw:name="Kp 4771" draw:style-name="gr12" draw:text-style-name="P10" draw:layer="layout" svg:width="1.044cm" svg:height="1.187cm" svg:x="4.328cm" svg:y="22.658cm">
              <draw:text-box>
                <text:p text:style-name="P9"><text:s text:c="4"/>17</text:p>
              </draw:text-box>
            </draw:frame>
            <draw:line draw:name="Kp 4771" draw:style-name="gr23" draw:text-style-name="P8" draw:layer="layout" svg:x1="4.8cm" svg:y1="23.108cm" svg:x2="6.55cm" svg:y2="22.971cm">
              <svg:desc>Kp 4771</svg:desc>
              <text:p text:style-name="P11">Kp 4771 <text:s text:c="2"/></text:p>
              <text:p text:style-name="P11"><text:span text:style-name="T1"/></text:p>
            </draw:line>
            <draw:line draw:name="Kp 4771" draw:style-name="gr22" draw:text-style-name="P5" draw:layer="layout" svg:x1="4.8cm" svg:y1="23.008cm" svg:x2="4.8cm" svg:y2="23.208cm">
              <svg:desc>Kp 4771</svg:desc>
              <text:p/>
            </draw:line>
            <draw:frame draw:name="Kp 4771" draw:style-name="gr12" draw:text-style-name="P10" draw:layer="layout" svg:width="1.044cm" svg:height="1.187cm" svg:x="2.578cm" svg:y="22.761cm">
              <draw:text-box>
                <text:p text:style-name="P9"><text:s text:c="4"/>20</text:p>
              </draw:text-box>
            </draw:frame>
            <draw:line draw:name="Kp 4771" draw:style-name="gr23" draw:text-style-name="P8" draw:layer="layout" svg:x1="3.05cm" svg:y1="23.211cm" svg:x2="4.8cm" svg:y2="23.108cm">
              <svg:desc>Kp 4771</svg:desc>
              <text:p text:style-name="P11">Kp 4771 <text:s text:c="2"/></text:p>
              <text:p text:style-name="P11"><text:span text:style-name="T1"/></text:p>
            </draw:line>
            <draw:line draw:name="Kp 4771" draw:style-name="gr22" draw:text-style-name="P5" draw:layer="layout" svg:x1="3.05cm" svg:y1="23.211cm" svg:x2="3.05cm" svg:y2="23.348cm">
              <svg:desc>Kp 4771</svg:desc>
              <text:p/>
            </draw:line>
            <draw:frame draw:name="Kp 4771" draw:style-name="gr11" draw:text-style-name="P10" draw:layer="layout" svg:width="1.179cm" svg:height="1.187cm" svg:x="2.511cm" svg:y="23.298cm">
              <draw:text-box>
                <text:p text:style-name="P9">24 <text:s text:c="5"/></text:p>
              </draw:text-box>
            </draw:frame>
            <draw:frame draw:name="Kp 4771" draw:style-name="gr12" draw:text-style-name="P10" draw:layer="layout" svg:width="1.044cm" svg:height="1.187cm" svg:x="0.828cm" svg:y="23.173cm">
              <draw:text-box>
                <text:p text:style-name="P9"><text:s text:c="4"/>32</text:p>
              </draw:text-box>
            </draw:frame>
            <draw:line draw:name="Kp 4771" draw:style-name="gr23" draw:text-style-name="P8" draw:layer="layout" svg:x1="1.3cm" svg:y1="23.623cm" svg:x2="3.05cm" svg:y2="23.348cm">
              <svg:desc>Kp 4771</svg:desc>
              <text:p text:style-name="P11">Kp 4771 <text:s text:c="2"/></text:p>
              <text:p text:style-name="P11"><text:span text:style-name="T1"/></text:p>
            </draw:line>
            <draw:line draw:name="Kp 4771" draw:style-name="gr22" draw:text-style-name="P5" draw:layer="layout" svg:x1="1.3cm" svg:y1="23.523cm" svg:x2="1.3cm" svg:y2="23.723cm">
              <svg:desc>Kp 4771</svg:desc>
              <text:p/>
            </draw:line>
          </draw:g>
          <draw:g draw:name="Kp 4772">
            <draw:line draw:name="Kp 4772" draw:style-name="gr22" draw:text-style-name="P5" draw:layer="layout" svg:x1="1.3cm" svg:y1="25.066cm" svg:x2="1.3cm" svg:y2="25.266cm">
              <svg:desc>Kp 4772</svg:desc>
              <text:p/>
            </draw:line>
            <draw:frame draw:name="Kp 4772" draw:style-name="gr12" draw:text-style-name="P10" draw:layer="layout" svg:width="1.044cm" svg:height="1.187cm" svg:x="0.828cm" svg:y="25.116cm">
              <draw:text-box>
                <text:p text:style-name="P9"><text:s text:c="4"/>17</text:p>
              </draw:text-box>
            </draw:frame>
            <draw:frame draw:name="Kp 4772" draw:style-name="gr11" draw:text-style-name="P10" draw:layer="layout" svg:width="1.179cm" svg:height="1.187cm" svg:x="2.511cm" svg:y="24.991cm">
              <draw:text-box>
                <text:p text:style-name="P9">25 <text:s text:c="5"/></text:p>
              </draw:text-box>
            </draw:frame>
            <draw:line draw:name="Kp 4772" draw:style-name="gr23" draw:text-style-name="P8" draw:layer="layout" svg:x1="1.3cm" svg:y1="25.166cm" svg:x2="3.05cm" svg:y2="25.441cm">
              <svg:desc>Kp 4772</svg:desc>
              <text:p text:style-name="P11"><text:s text:c="3"/>Kp 4772</text:p>
              <text:p text:style-name="P11"><text:span text:style-name="T1"/></text:p>
            </draw:line>
            <draw:line draw:name="Kp 4772" draw:style-name="gr22" draw:text-style-name="P5" draw:layer="layout" svg:x1="3.05cm" svg:y1="25.441cm" svg:x2="3.05cm" svg:y2="25.578cm">
              <svg:desc>Kp 4772</svg:desc>
              <text:p/>
            </draw:line>
            <draw:frame draw:name="Kp 4772" draw:style-name="gr12" draw:text-style-name="P10" draw:layer="layout" svg:width="1.044cm" svg:height="1.187cm" svg:x="2.578cm" svg:y="25.528cm">
              <draw:text-box>
                <text:p text:style-name="P9"><text:s text:c="4"/>29</text:p>
              </draw:text-box>
            </draw:frame>
            <draw:frame draw:name="Kp 4772" draw:style-name="gr11" draw:text-style-name="P10" draw:layer="layout" svg:width="1.179cm" svg:height="1.187cm" svg:x="4.261cm" svg:y="25.231cm">
              <draw:text-box>
                <text:p text:style-name="P9">32 <text:s text:c="5"/></text:p>
              </draw:text-box>
            </draw:frame>
            <draw:line draw:name="Kp 4772" draw:style-name="gr23" draw:text-style-name="P8" draw:layer="layout" svg:x1="3.05cm" svg:y1="25.578cm" svg:x2="4.8cm" svg:y2="25.681cm">
              <svg:desc>Kp 4772</svg:desc>
              <text:p text:style-name="P11"><text:s text:c="3"/>Kp 4772</text:p>
              <text:p text:style-name="P11"><text:span text:style-name="T1"/></text:p>
            </draw:line>
            <draw:line draw:name="Kp 4772" draw:style-name="gr22" draw:text-style-name="P5" draw:layer="layout" svg:x1="4.8cm" svg:y1="25.581cm" svg:x2="4.8cm" svg:y2="25.781cm">
              <svg:desc>Kp 4772</svg:desc>
              <text:p/>
            </draw:line>
            <draw:frame draw:name="Kp 4772" draw:style-name="gr11" draw:text-style-name="P10" draw:layer="layout" svg:width="1.179cm" svg:height="1.187cm" svg:x="6.011cm" svg:y="25.368cm">
              <draw:text-box>
                <text:p text:style-name="P9">36 <text:s text:c="5"/></text:p>
              </draw:text-box>
            </draw:frame>
            <draw:line draw:name="Kp 4772" draw:style-name="gr23" draw:text-style-name="P8" draw:layer="layout" svg:x1="4.8cm" svg:y1="25.681cm" svg:x2="6.55cm" svg:y2="25.818cm">
              <svg:desc>Kp 4772</svg:desc>
              <text:p text:style-name="P11"><text:s text:c="3"/>Kp 4772</text:p>
              <text:p text:style-name="P11"><text:span text:style-name="T1"/></text:p>
            </draw:line>
            <draw:line draw:name="Kp 4772" draw:style-name="gr22" draw:text-style-name="P5" draw:layer="layout" svg:x1="6.55cm" svg:y1="25.718cm" svg:x2="6.55cm" svg:y2="25.918cm">
              <svg:desc>Kp 4772</svg:desc>
              <text:p/>
            </draw:line>
          </draw:g>
          <draw:g draw:name="Lgo 11315">
            <draw:line draw:name="Lgo 11315" draw:style-name="gr24" draw:text-style-name="P5" draw:layer="layout" svg:x1="12.7cm" svg:y1="10.075cm" svg:x2="12.7cm" svg:y2="10.275cm">
              <svg:desc>Lgo 11315</svg:desc>
              <text:p/>
            </draw:line>
            <draw:frame draw:name="Lgo 11315" draw:style-name="gr11" draw:text-style-name="P10" draw:layer="layout" svg:width="1.179cm" svg:height="1.187cm" svg:x="12.161cm" svg:y="10.125cm">
              <draw:text-box>
                <text:p text:style-name="P9">00 <text:s text:c="5"/></text:p>
              </draw:text-box>
            </draw:frame>
            <draw:frame draw:name="Lgo 11315" draw:style-name="gr12" draw:text-style-name="P10" draw:layer="layout" svg:width="1.044cm" svg:height="1.187cm" svg:x="9.878cm" svg:y="9.999cm">
              <draw:text-box>
                <text:p text:style-name="P9"><text:s text:c="4"/>08</text:p>
              </draw:text-box>
            </draw:frame>
            <draw:line draw:name="Lgo 11315" draw:style-name="gr25" draw:text-style-name="P8" draw:layer="layout" svg:x1="10.35cm" svg:y1="10.449cm" svg:x2="12.7cm" svg:y2="10.175cm">
              <svg:desc>Lgo 11315</svg:desc>
              <text:p text:style-name="P11">Lgo 11315 <text:s text:c="2"/></text:p>
              <text:p text:style-name="P11"><text:span text:style-name="T1"/></text:p>
            </draw:line>
            <draw:line draw:name="Lgo 11315" draw:style-name="gr24" draw:text-style-name="P5" draw:layer="layout" svg:x1="10.35cm" svg:y1="10.349cm" svg:x2="10.35cm" svg:y2="10.549cm">
              <svg:desc>Lgo 11315</svg:desc>
              <text:p/>
            </draw:line>
            <draw:frame draw:name="Lgo 11315" draw:style-name="gr12" draw:text-style-name="P10" draw:layer="layout" svg:width="1.044cm" svg:height="1.187cm" svg:x="8.428cm" svg:y="10.205cm">
              <draw:text-box>
                <text:p text:style-name="P9"><text:s text:c="4"/>14</text:p>
              </draw:text-box>
            </draw:frame>
            <draw:line draw:name="Lgo 11315" draw:style-name="gr25" draw:text-style-name="P8" draw:layer="layout" svg:x1="8.9cm" svg:y1="10.655cm" svg:x2="10.35cm" svg:y2="10.449cm">
              <svg:desc>Lgo 11315</svg:desc>
              <text:p text:style-name="P11">Lgo 11315 <text:s text:c="2"/></text:p>
              <text:p text:style-name="P11"><text:span text:style-name="T1"/></text:p>
            </draw:line>
            <draw:line draw:name="Lgo 11315" draw:style-name="gr24" draw:text-style-name="P5" draw:layer="layout" svg:x1="8.9cm" svg:y1="10.555cm" svg:x2="8.9cm" svg:y2="10.755cm">
              <svg:desc>Lgo 11315</svg:desc>
              <text:p/>
            </draw:line>
            <draw:frame draw:name="Lgo 11315" draw:style-name="gr12" draw:text-style-name="P10" draw:layer="layout" svg:width="1.044cm" svg:height="1.187cm" svg:x="6.678cm" svg:y="10.48cm">
              <draw:text-box>
                <text:p text:style-name="P9"><text:s text:c="4"/>22</text:p>
              </draw:text-box>
            </draw:frame>
            <draw:line draw:name="Lgo 11315" draw:style-name="gr25" draw:text-style-name="P8" draw:layer="layout" svg:x1="7.15cm" svg:y1="10.93cm" svg:x2="8.9cm" svg:y2="10.655cm">
              <svg:desc>Lgo 11315</svg:desc>
              <text:p text:style-name="P11">Lgo 11315 <text:s text:c="2"/></text:p>
              <text:p text:style-name="P11"><text:span text:style-name="T1"/></text:p>
            </draw:line>
            <draw:line draw:name="Lgo 11315" draw:style-name="gr24" draw:text-style-name="P5" draw:layer="layout" svg:x1="7.15cm" svg:y1="10.83cm" svg:x2="7.15cm" svg:y2="11.03cm">
              <svg:desc>Lgo 11315</svg:desc>
              <text:p/>
            </draw:line>
          </draw:g>
          <draw:g draw:name="Lpaz 12305 Mi">
            <draw:line draw:name="Lpaz 12305 Mi" draw:style-name="gr26" draw:text-style-name="P5" draw:layer="layout" svg:x1="12.4cm" svg:y1="17.794cm" svg:x2="12.4cm" svg:y2="17.994cm">
              <svg:desc>Lpaz 12305 Mi</svg:desc>
              <text:p/>
            </draw:line>
            <draw:frame draw:name="Lpaz 12305 Mi" draw:style-name="gr11" draw:text-style-name="P10" draw:layer="layout" svg:width="1.179cm" svg:height="1.187cm" svg:x="11.861cm" svg:y="17.844cm">
              <draw:text-box>
                <text:p text:style-name="P9">45 <text:s text:c="5"/></text:p>
              </draw:text-box>
            </draw:frame>
            <draw:frame draw:name="Lpaz 12305 Mi" draw:style-name="gr12" draw:text-style-name="P10" draw:layer="layout" svg:width="1.044cm" svg:height="1.187cm" svg:x="9.878cm" svg:y="17.718cm">
              <draw:text-box>
                <text:p text:style-name="P9"><text:s text:c="4"/>53</text:p>
              </draw:text-box>
            </draw:frame>
            <draw:line draw:name="Lpaz 12305 Mi" draw:style-name="gr27" draw:text-style-name="P8" draw:layer="layout" svg:x1="10.35cm" svg:y1="18.168cm" svg:x2="12.4cm" svg:y2="17.894cm">
              <svg:desc>Lpaz 12305 Mi</svg:desc>
              <text:p text:style-name="P11">Lpaz 12305 Mi <text:s text:c="2"/></text:p>
              <text:p text:style-name="P11"><text:span text:style-name="T1"/></text:p>
            </draw:line>
            <draw:line draw:name="Lpaz 12305 Mi" draw:style-name="gr26" draw:text-style-name="P5" draw:layer="layout" svg:x1="10.35cm" svg:y1="18.068cm" svg:x2="10.35cm" svg:y2="18.268cm">
              <svg:desc>Lpaz 12305 Mi</svg:desc>
              <text:p/>
            </draw:line>
            <draw:frame draw:name="Lpaz 12305 Mi" draw:style-name="gr12" draw:text-style-name="P10" draw:layer="layout" svg:width="1.044cm" svg:height="1.187cm" svg:x="8.428cm" svg:y="17.924cm">
              <draw:text-box>
                <text:p text:style-name="P9"><text:s text:c="4"/>59</text:p>
              </draw:text-box>
            </draw:frame>
            <draw:line draw:name="Lpaz 12305 Mi" draw:style-name="gr27" draw:text-style-name="P8" draw:layer="layout" svg:x1="8.9cm" svg:y1="18.374cm" svg:x2="10.35cm" svg:y2="18.168cm">
              <svg:desc>Lpaz 12305 Mi</svg:desc>
              <text:p text:style-name="P11">Lpaz 12305 Mi <text:s text:c="2"/></text:p>
              <text:p text:style-name="P11"><text:span text:style-name="T1"/></text:p>
            </draw:line>
            <draw:line draw:name="Lpaz 12305 Mi" draw:style-name="gr26" draw:text-style-name="P5" draw:layer="layout" svg:x1="8.9cm" svg:y1="18.274cm" svg:x2="8.9cm" svg:y2="18.474cm">
              <svg:desc>Lpaz 12305 Mi</svg:desc>
              <text:p/>
            </draw:line>
            <draw:frame draw:name="Lpaz 12305 Mi" draw:style-name="gr12" draw:text-style-name="P10" draw:layer="layout" svg:width="1.044cm" svg:height="1.187cm" svg:x="6.078cm" svg:y="18.198cm">
              <draw:text-box>
                <text:p text:style-name="P9"><text:s text:c="4"/>07</text:p>
              </draw:text-box>
            </draw:frame>
            <draw:line draw:name="Lpaz 12305 Mi" draw:style-name="gr27" draw:text-style-name="P8" draw:layer="layout" svg:x1="6.55cm" svg:y1="18.648cm" svg:x2="8.9cm" svg:y2="18.374cm">
              <svg:desc>Lpaz 12305 Mi</svg:desc>
              <text:p text:style-name="P11">Lpaz 12305 Mi <text:s text:c="2"/></text:p>
              <text:p text:style-name="P11"><text:span text:style-name="T1"/></text:p>
            </draw:line>
            <draw:line draw:name="Lpaz 12305 Mi" draw:style-name="gr26" draw:text-style-name="P5" draw:layer="layout" svg:x1="6.55cm" svg:y1="18.548cm" svg:x2="6.55cm" svg:y2="18.748cm">
              <svg:desc>Lpaz 12305 Mi</svg:desc>
              <text:p/>
            </draw:line>
          </draw:g>
          <draw:g draw:name="N 7">
            <draw:line draw:name="N 7" draw:style-name="gr28" draw:text-style-name="P5" draw:layer="layout" svg:x1="8.6cm" svg:y1="15.53cm" svg:x2="8.6cm" svg:y2="15.73cm">
              <svg:desc>N 7</svg:desc>
              <text:p/>
            </draw:line>
          </draw:g>
          <draw:g draw:name="N 8114">
            <draw:line draw:name="N 8114" draw:style-name="gr28" draw:text-style-name="P5" draw:layer="layout" svg:x1="10.35cm" svg:y1="15.461cm" svg:x2="10.35cm" svg:y2="15.661cm">
              <svg:desc>N 8114</svg:desc>
              <text:p/>
            </draw:line>
            <draw:frame draw:name="N 8114" draw:style-name="gr12" draw:text-style-name="P10" draw:layer="layout" svg:width="1.044cm" svg:height="1.187cm" svg:x="9.878cm" svg:y="15.511cm">
              <draw:text-box>
                <text:p text:style-name="P9"><text:s text:c="4"/>37</text:p>
              </draw:text-box>
            </draw:frame>
            <draw:frame draw:name="N 8114" draw:style-name="gr11" draw:text-style-name="P10" draw:layer="layout" svg:width="1.179cm" svg:height="1.187cm" svg:x="11.261cm" svg:y="15.386cm">
              <draw:text-box>
                <text:p text:style-name="P9">45 <text:s text:c="5"/></text:p>
              </draw:text-box>
            </draw:frame>
            <draw:line draw:name="N 8114" draw:style-name="gr29" draw:text-style-name="P8" draw:layer="layout" svg:x1="10.35cm" svg:y1="15.561cm" svg:x2="11.8cm" svg:y2="15.836cm">
              <svg:desc>N 8114</svg:desc>
              <text:p text:style-name="P11"><text:s text:c="3"/>N 8114</text:p>
              <text:p text:style-name="P11"><text:span text:style-name="T1"/></text:p>
            </draw:line>
            <draw:line draw:name="N 8114" draw:style-name="gr28" draw:text-style-name="P5" draw:layer="layout" svg:x1="11.8cm" svg:y1="15.836cm" svg:x2="11.8cm" svg:y2="18.099cm">
              <svg:desc>N 8114</svg:desc>
              <text:p/>
            </draw:line>
          </draw:g>
          <draw:g draw:name="N 8231">
            <draw:line draw:name="N 8231" draw:style-name="gr28" draw:text-style-name="P5" draw:layer="layout" svg:x1="14.15cm" svg:y1="18.548cm" svg:x2="14.15cm" svg:y2="18.748cm">
              <svg:desc>N 8231</svg:desc>
              <text:p/>
            </draw:line>
            <draw:frame draw:name="N 8231" draw:style-name="gr11" draw:text-style-name="P10" draw:layer="layout" svg:width="1.179cm" svg:height="1.187cm" svg:x="13.611cm" svg:y="18.598cm">
              <draw:text-box>
                <text:p text:style-name="P9">07 <text:s text:c="5"/></text:p>
              </draw:text-box>
            </draw:frame>
            <draw:frame draw:name="N 8231" draw:style-name="gr12" draw:text-style-name="P10" draw:layer="layout" svg:width="1.044cm" svg:height="1.187cm" svg:x="12.228cm" svg:y="18.507cm">
              <draw:text-box>
                <text:p text:style-name="P9"><text:s text:c="4"/>16</text:p>
              </draw:text-box>
            </draw:frame>
            <draw:line draw:name="N 8231" draw:style-name="gr29" draw:text-style-name="P8" draw:layer="layout" svg:x1="12.7cm" svg:y1="18.957cm" svg:x2="14.15cm" svg:y2="18.648cm">
              <svg:desc>N 8231</svg:desc>
              <text:p text:style-name="P11">N 8231 <text:s text:c="2"/></text:p>
              <text:p text:style-name="P11"><text:span text:style-name="T1"/></text:p>
            </draw:line>
            <draw:line draw:name="N 8231" draw:style-name="gr28" draw:text-style-name="P5" draw:layer="layout" svg:x1="12.7cm" svg:y1="18.957cm" svg:x2="12.7cm" svg:y2="20.33cm">
              <svg:desc>N 8231</svg:desc>
              <text:p/>
            </draw:line>
            <draw:frame draw:name="N 8231" draw:style-name="gr11" draw:text-style-name="P10" draw:layer="layout" svg:width="1.179cm" svg:height="1.187cm" svg:x="12.161cm" svg:y="20.28cm">
              <draw:text-box>
                <text:p text:style-name="P9">56 <text:s text:c="5"/></text:p>
              </draw:text-box>
            </draw:frame>
            <draw:frame draw:name="N 8231" draw:style-name="gr12" draw:text-style-name="P10" draw:layer="layout" svg:width="1.044cm" svg:height="1.187cm" svg:x="9.578cm" svg:y="20.154cm">
              <draw:text-box>
                <text:p text:style-name="P9"><text:s text:c="4"/>04</text:p>
              </draw:text-box>
            </draw:frame>
            <draw:line draw:name="N 8231" draw:style-name="gr29" draw:text-style-name="P8" draw:layer="layout" svg:x1="10.05cm" svg:y1="20.604cm" svg:x2="12.7cm" svg:y2="20.33cm">
              <svg:desc>N 8231</svg:desc>
              <text:p text:style-name="P11">N 8231 <text:s text:c="2"/></text:p>
              <text:p text:style-name="P11"><text:span text:style-name="T1"/></text:p>
            </draw:line>
            <draw:line draw:name="N 8231" draw:style-name="gr28" draw:text-style-name="P5" draw:layer="layout" svg:x1="10.05cm" svg:y1="20.504cm" svg:x2="10.05cm" svg:y2="20.704cm">
              <svg:desc>N 8231</svg:desc>
              <text:p/>
            </draw:line>
          </draw:g>
          <draw:g draw:name="N 8245 [Sa]">
            <draw:line draw:name="N 8245 [Sa]" draw:style-name="gr28" draw:text-style-name="P5" draw:layer="layout" svg:x1="11.8cm" svg:y1="13.437cm" svg:x2="11.8cm" svg:y2="13.637cm">
              <svg:desc>N 8245 [Sa]</svg:desc>
              <text:p/>
            </draw:line>
            <draw:frame draw:name="N 8245 [Sa]" draw:style-name="gr11" draw:text-style-name="P10" draw:layer="layout" svg:width="1.179cm" svg:height="1.187cm" svg:x="11.261cm" svg:y="13.487cm">
              <draw:text-box>
                <text:p text:style-name="P9">38 <text:s text:c="5"/></text:p>
              </draw:text-box>
            </draw:frame>
            <draw:frame draw:name="N 8245 [Sa]" draw:style-name="gr12" draw:text-style-name="P10" draw:layer="layout" svg:width="1.044cm" svg:height="1.187cm" svg:x="9.578cm" svg:y="13.362cm">
              <draw:text-box>
                <text:p text:style-name="P9"><text:s text:c="4"/>46</text:p>
              </draw:text-box>
            </draw:frame>
            <draw:line draw:name="N 8245 [Sa]" draw:style-name="gr29" draw:text-style-name="P8" draw:layer="layout" svg:x1="10.05cm" svg:y1="13.812cm" svg:x2="11.8cm" svg:y2="13.537cm">
              <svg:desc>N 8245 [Sa]</svg:desc>
              <text:p text:style-name="P11">N 8245 [Sa] <text:s text:c="2"/></text:p>
              <text:p text:style-name="P11"><text:span text:style-name="T1"/></text:p>
            </draw:line>
            <draw:line draw:name="N 8245 [Sa]" draw:style-name="gr28" draw:text-style-name="P5" draw:layer="layout" svg:x1="10.05cm" svg:y1="13.712cm" svg:x2="10.05cm" svg:y2="13.912cm">
              <svg:desc>N 8245 [Sa]</svg:desc>
              <text:p/>
            </draw:line>
          </draw:g>
          <draw:g draw:name="N 8362">
            <draw:line draw:name="N 8362" draw:style-name="gr28" draw:text-style-name="P5" draw:layer="layout" svg:x1="7.15cm" svg:y1="19.44cm" svg:x2="7.15cm" svg:y2="19.64cm">
              <svg:desc>N 8362</svg:desc>
              <text:p/>
            </draw:line>
            <draw:frame draw:name="N 8362" draw:style-name="gr12" draw:text-style-name="P10" draw:layer="layout" svg:width="1.044cm" svg:height="1.187cm" svg:x="6.678cm" svg:y="19.49cm">
              <draw:text-box>
                <text:p text:style-name="P9"><text:s text:c="4"/>33</text:p>
              </draw:text-box>
            </draw:frame>
            <draw:frame draw:name="N 8362" draw:style-name="gr11" draw:text-style-name="P10" draw:layer="layout" svg:width="1.179cm" svg:height="1.187cm" svg:x="8.661cm" svg:y="19.365cm">
              <draw:text-box>
                <text:p text:style-name="P9">41 <text:s text:c="5"/></text:p>
              </draw:text-box>
            </draw:frame>
            <draw:line draw:name="N 8362" draw:style-name="gr29" draw:text-style-name="P8" draw:layer="layout" svg:x1="7.15cm" svg:y1="19.54cm" svg:x2="9.2cm" svg:y2="19.815cm">
              <svg:desc>N 8362</svg:desc>
              <text:p text:style-name="P11"><text:s text:c="3"/>N 8362</text:p>
              <text:p text:style-name="P11"><text:span text:style-name="T1"/></text:p>
            </draw:line>
            <draw:line draw:name="N 8362" draw:style-name="gr28" draw:text-style-name="P5" draw:layer="layout" svg:x1="9.2cm" svg:y1="19.815cm" svg:x2="9.2cm" svg:y2="20.844cm">
              <svg:desc>N 8362</svg:desc>
              <text:p/>
            </draw:line>
            <draw:frame draw:name="N 8362" draw:style-name="gr30" draw:text-style-name="P10" draw:layer="layout" svg:width="1.027cm" svg:height="1.187cm" svg:x="8.737cm" svg:y="20.794cm">
              <draw:text-box>
                <text:p text:style-name="P9"><text:s text:c="4"/>11</text:p>
              </draw:text-box>
            </draw:frame>
            <draw:frame draw:name="N 8362" draw:style-name="gr11" draw:text-style-name="P10" draw:layer="layout" svg:width="1.179cm" svg:height="1.187cm" svg:x="9.511cm" svg:y="20.6cm">
              <draw:text-box>
                <text:p text:style-name="P9">17 <text:s text:c="5"/></text:p>
              </draw:text-box>
            </draw:frame>
            <draw:line draw:name="N 8362" draw:style-name="gr29" draw:text-style-name="P8" draw:layer="layout" svg:x1="9.2cm" svg:y1="20.844cm" svg:x2="10.05cm" svg:y2="21.05cm">
              <svg:desc>N 8362</svg:desc>
              <text:p text:style-name="P11"><text:s text:c="3"/>N 8362</text:p>
              <text:p text:style-name="P11"><text:span text:style-name="T1"/></text:p>
            </draw:line>
            <draw:line draw:name="N 8362" draw:style-name="gr28" draw:text-style-name="P5" draw:layer="layout" svg:x1="10.05cm" svg:y1="20.95cm" svg:x2="10.05cm" svg:y2="21.15cm">
              <svg:desc>N 8362</svg:desc>
              <text:p/>
            </draw:line>
            <draw:frame draw:name="N 8362" draw:style-name="gr11" draw:text-style-name="P10" draw:layer="layout" svg:width="1.179cm" svg:height="1.187cm" svg:x="11.261cm" svg:y="20.875cm">
              <draw:text-box>
                <text:p text:style-name="P9">25 <text:s text:c="5"/></text:p>
              </draw:text-box>
            </draw:frame>
            <draw:line draw:name="N 8362" draw:style-name="gr29" draw:text-style-name="P8" draw:layer="layout" svg:x1="10.05cm" svg:y1="21.05cm" svg:x2="11.8cm" svg:y2="21.325cm">
              <svg:desc>N 8362</svg:desc>
              <text:p text:style-name="P11"><text:s text:c="3"/>N 8362</text:p>
              <text:p text:style-name="P11"><text:span text:style-name="T1"/></text:p>
            </draw:line>
            <draw:line draw:name="N 8362" draw:style-name="gr28" draw:text-style-name="P5" draw:layer="layout" svg:x1="11.8cm" svg:y1="21.325cm" svg:x2="11.8cm" svg:y2="22.354cm">
              <svg:desc>N 8362</svg:desc>
              <text:p/>
            </draw:line>
          </draw:g>
          <draw:g draw:name="N 8602 [Sa]">
            <draw:line draw:name="N 8602 [Sa]" draw:style-name="gr28" draw:text-style-name="P5" draw:layer="layout" svg:x1="7.15cm" svg:y1="8.669cm" svg:x2="7.15cm" svg:y2="8.869cm">
              <svg:desc>N 8602 [Sa]</svg:desc>
              <text:p/>
            </draw:line>
            <draw:frame draw:name="N 8602 [Sa]" draw:style-name="gr12" draw:text-style-name="P10" draw:layer="layout" svg:width="1.044cm" svg:height="1.187cm" svg:x="6.678cm" svg:y="8.719cm">
              <draw:text-box>
                <text:p text:style-name="P9"><text:s text:c="4"/>19</text:p>
              </draw:text-box>
            </draw:frame>
            <draw:frame draw:name="N 8602 [Sa]" draw:style-name="gr11" draw:text-style-name="P10" draw:layer="layout" svg:width="1.179cm" svg:height="1.187cm" svg:x="8.661cm" svg:y="8.593cm">
              <draw:text-box>
                <text:p text:style-name="P9">27 <text:s text:c="5"/></text:p>
              </draw:text-box>
            </draw:frame>
            <draw:line draw:name="N 8602 [Sa]" draw:style-name="gr29" draw:text-style-name="P8" draw:layer="layout" svg:x1="7.15cm" svg:y1="8.769cm" svg:x2="9.2cm" svg:y2="9.043cm">
              <svg:desc>N 8602 [Sa]</svg:desc>
              <text:p text:style-name="P11"><text:s text:c="3"/>N 8602 [Sa]</text:p>
              <text:p text:style-name="P11"><text:span text:style-name="T1"/></text:p>
            </draw:line>
            <draw:line draw:name="N 8602 [Sa]" draw:style-name="gr28" draw:text-style-name="P5" draw:layer="layout" svg:x1="9.2cm" svg:y1="9.043cm" svg:x2="9.2cm" svg:y2="11.547cm">
              <svg:desc>N 8602 [Sa]</svg:desc>
              <text:p/>
            </draw:line>
            <draw:frame draw:name="N 8602 [Sa]" draw:style-name="gr12" draw:text-style-name="P10" draw:layer="layout" svg:width="1.044cm" svg:height="1.187cm" svg:x="8.728cm" svg:y="11.497cm">
              <draw:text-box>
                <text:p text:style-name="P9"><text:s text:c="4"/>40</text:p>
              </draw:text-box>
            </draw:frame>
            <draw:frame draw:name="N 8602 [Sa]" draw:style-name="gr11" draw:text-style-name="P10" draw:layer="layout" svg:width="1.179cm" svg:height="1.187cm" svg:x="9.511cm" svg:y="11.303cm">
              <draw:text-box>
                <text:p text:style-name="P9">46 <text:s text:c="5"/></text:p>
              </draw:text-box>
            </draw:frame>
            <draw:line draw:name="N 8602 [Sa]" draw:style-name="gr29" draw:text-style-name="P8" draw:layer="layout" svg:x1="9.2cm" svg:y1="11.547cm" svg:x2="10.05cm" svg:y2="11.753cm">
              <svg:desc>N 8602 [Sa]</svg:desc>
              <text:p text:style-name="P11"><text:s text:c="3"/>N 8602 [Sa]</text:p>
              <text:p text:style-name="P11"><text:span text:style-name="T1"/></text:p>
            </draw:line>
            <draw:line draw:name="N 8602 [Sa]" draw:style-name="gr28" draw:text-style-name="P5" draw:layer="layout" svg:x1="10.05cm" svg:y1="11.653cm" svg:x2="10.05cm" svg:y2="11.853cm">
              <svg:desc>N 8602 [Sa]</svg:desc>
              <text:p/>
            </draw:line>
            <draw:frame draw:name="N 8602 [Sa]" draw:style-name="gr11" draw:text-style-name="P10" draw:layer="layout" svg:width="1.179cm" svg:height="1.187cm" svg:x="11.261cm" svg:y="11.577cm">
              <draw:text-box>
                <text:p text:style-name="P9">54 <text:s text:c="5"/></text:p>
              </draw:text-box>
            </draw:frame>
            <draw:line draw:name="N 8602 [Sa]" draw:style-name="gr29" draw:text-style-name="P8" draw:layer="layout" svg:x1="10.05cm" svg:y1="11.753cm" svg:x2="11.8cm" svg:y2="12.027cm">
              <svg:desc>N 8602 [Sa]</svg:desc>
              <text:p text:style-name="P11"><text:s text:c="3"/>N 8602 [Sa]</text:p>
              <text:p text:style-name="P11"><text:span text:style-name="T1"/></text:p>
            </draw:line>
            <draw:line draw:name="N 8602 [Sa]" draw:style-name="gr28" draw:text-style-name="P5" draw:layer="layout" svg:x1="11.8cm" svg:y1="11.927cm" svg:x2="11.8cm" svg:y2="12.127cm">
              <svg:desc>N 8602 [Sa]</svg:desc>
              <text:p/>
            </draw:line>
            <draw:line draw:name="N 8602 [Sa]" draw:style-name="gr28" draw:text-style-name="P5" draw:layer="layout" svg:x1="11.8cm" svg:y1="12.027cm" svg:x2="11.8cm" svg:y2="12.027cm">
              <svg:desc>N 8602 [Sa]</svg:desc>
              <text:p/>
            </draw:line>
            <draw:line draw:name="N 8602 [Sa]" draw:style-name="gr28" draw:text-style-name="P5" draw:layer="layout" svg:x1="11.8cm" svg:y1="11.927cm" svg:x2="11.8cm" svg:y2="12.127cm">
              <svg:desc>N 8602 [Sa]</svg:desc>
              <text:p/>
            </draw:line>
          </draw:g>
          <draw:g draw:name="N 8767 [Mi]">
            <draw:line draw:name="N 8767 [Mi]" draw:style-name="gr28" draw:text-style-name="P5" draw:layer="layout" svg:x1="7.15cm" svg:y1="12.133cm" svg:x2="7.15cm" svg:y2="12.333cm">
              <svg:desc>N 8767 [Mi]</svg:desc>
              <text:p/>
            </draw:line>
            <draw:frame draw:name="N 8767 [Mi]" draw:style-name="gr11" draw:text-style-name="P10" draw:layer="layout" svg:width="1.179cm" svg:height="1.187cm" svg:x="6.611cm" svg:y="12.183cm">
              <draw:text-box>
                <text:p text:style-name="P9">00 <text:s text:c="5"/></text:p>
              </draw:text-box>
            </draw:frame>
            <draw:frame draw:name="N 8767 [Mi]" draw:style-name="gr12" draw:text-style-name="P10" draw:layer="layout" svg:width="1.044cm" svg:height="1.187cm" svg:x="4.328cm" svg:y="11.92cm">
              <draw:text-box>
                <text:p text:style-name="P9"><text:s text:c="4"/>04</text:p>
              </draw:text-box>
            </draw:frame>
            <draw:line draw:name="N 8767 [Mi]" draw:style-name="gr29" draw:text-style-name="P8" draw:layer="layout" svg:x1="4.8cm" svg:y1="12.37cm" svg:x2="7.15cm" svg:y2="12.233cm">
              <svg:desc>N 8767 [Mi]</svg:desc>
              <text:p text:style-name="P11">N 8767 [Mi] <text:s text:c="2"/></text:p>
              <text:p text:style-name="P11"><text:span text:style-name="T1"/></text:p>
            </draw:line>
            <draw:line draw:name="N 8767 [Mi]" draw:style-name="gr28" draw:text-style-name="P5" draw:layer="layout" svg:x1="4.8cm" svg:y1="12.37cm" svg:x2="4.8cm" svg:y2="13.4cm">
              <svg:desc>N 8767 [Mi]</svg:desc>
              <text:p/>
            </draw:line>
            <draw:frame draw:name="N 8767 [Mi]" draw:style-name="gr11" draw:text-style-name="P10" draw:layer="layout" svg:width="1.179cm" svg:height="1.187cm" svg:x="4.261cm" svg:y="13.35cm">
              <draw:text-box>
                <text:p text:style-name="P9">34 <text:s text:c="5"/></text:p>
              </draw:text-box>
            </draw:frame>
            <draw:frame draw:name="N 8767 [Mi]" draw:style-name="gr12" draw:text-style-name="P10" draw:layer="layout" svg:width="1.044cm" svg:height="1.187cm" svg:x="2.578cm" svg:y="13.053cm">
              <draw:text-box>
                <text:p text:style-name="P9"><text:s text:c="4"/>37</text:p>
              </draw:text-box>
            </draw:frame>
            <draw:line draw:name="N 8767 [Mi]" draw:style-name="gr29" draw:text-style-name="P8" draw:layer="layout" svg:x1="3.05cm" svg:y1="13.503cm" svg:x2="4.8cm" svg:y2="13.4cm">
              <svg:desc>N 8767 [Mi]</svg:desc>
              <text:p text:style-name="P11">N 8767 [Mi] <text:s text:c="2"/></text:p>
              <text:p text:style-name="P11"><text:span text:style-name="T1"/></text:p>
            </draw:line>
            <draw:line draw:name="N 8767 [Mi]" draw:style-name="gr28" draw:text-style-name="P5" draw:layer="layout" svg:x1="3.05cm" svg:y1="13.503cm" svg:x2="3.05cm" svg:y2="14.875cm">
              <svg:desc>N 8767 [Mi]</svg:desc>
              <text:p/>
            </draw:line>
            <draw:frame draw:name="N 8767 [Mi]" draw:style-name="gr11" draw:text-style-name="P10" draw:layer="layout" svg:width="1.179cm" svg:height="1.187cm" svg:x="2.511cm" svg:y="14.825cm">
              <draw:text-box>
                <text:p text:style-name="P9">17 <text:s text:c="5"/></text:p>
              </draw:text-box>
            </draw:frame>
            <draw:frame draw:name="N 8767 [Mi]" draw:style-name="gr12" draw:text-style-name="P10" draw:layer="layout" svg:width="1.044cm" svg:height="1.187cm" svg:x="0.828cm" svg:y="14.7cm">
              <draw:text-box>
                <text:p text:style-name="P9"><text:s text:c="4"/>25</text:p>
              </draw:text-box>
            </draw:frame>
            <draw:line draw:name="N 8767 [Mi]" draw:style-name="gr29" draw:text-style-name="P8" draw:layer="layout" svg:x1="1.3cm" svg:y1="15.15cm" svg:x2="3.05cm" svg:y2="14.875cm">
              <svg:desc>N 8767 [Mi]</svg:desc>
              <text:p text:style-name="P11">N 8767 [Mi] <text:s text:c="2"/></text:p>
              <text:p text:style-name="P11"><text:span text:style-name="T1"/></text:p>
            </draw:line>
            <draw:line draw:name="N 8767 [Mi]" draw:style-name="gr28" draw:text-style-name="P5" draw:layer="layout" svg:x1="1.3cm" svg:y1="15.05cm" svg:x2="1.3cm" svg:y2="15.25cm">
              <svg:desc>N 8767 [Mi]</svg:desc>
              <text:p/>
            </draw:line>
          </draw:g>
          <draw:g draw:name="N 8767 Mi">
            <draw:line draw:name="N 8767 Mi" draw:style-name="gr28" draw:text-style-name="P5" draw:layer="layout" svg:x1="7.15cm" svg:y1="12.133cm" svg:x2="7.15cm" svg:y2="12.333cm">
              <svg:desc>N 8767 Mi</svg:desc>
              <text:p/>
            </draw:line>
            <draw:frame draw:name="N 8767 Mi" draw:style-name="gr11" draw:text-style-name="P10" draw:layer="layout" svg:width="1.179cm" svg:height="1.187cm" svg:x="6.611cm" svg:y="12.183cm">
              <draw:text-box>
                <text:p text:style-name="P9">00 <text:s text:c="5"/></text:p>
              </draw:text-box>
            </draw:frame>
            <draw:frame draw:name="N 8767 Mi" draw:style-name="gr12" draw:text-style-name="P10" draw:layer="layout" svg:width="1.044cm" svg:height="1.187cm" svg:x="4.328cm" svg:y="11.92cm">
              <draw:text-box>
                <text:p text:style-name="P9"><text:s text:c="4"/>04</text:p>
              </draw:text-box>
            </draw:frame>
            <draw:line draw:name="N 8767 Mi" draw:style-name="gr29" draw:text-style-name="P8" draw:layer="layout" svg:x1="4.8cm" svg:y1="12.37cm" svg:x2="7.15cm" svg:y2="12.233cm">
              <svg:desc>N 8767 Mi</svg:desc>
              <text:p text:style-name="P11">N 8767 Mi <text:s text:c="2"/></text:p>
              <text:p text:style-name="P11"><text:span text:style-name="T1"/></text:p>
            </draw:line>
            <draw:line draw:name="N 8767 Mi" draw:style-name="gr28" draw:text-style-name="P5" draw:layer="layout" svg:x1="4.8cm" svg:y1="12.37cm" svg:x2="4.8cm" svg:y2="13.4cm">
              <svg:desc>N 8767 Mi</svg:desc>
              <text:p/>
            </draw:line>
            <draw:frame draw:name="N 8767 Mi" draw:style-name="gr11" draw:text-style-name="P10" draw:layer="layout" svg:width="1.179cm" svg:height="1.187cm" svg:x="4.261cm" svg:y="13.35cm">
              <draw:text-box>
                <text:p text:style-name="P9">34 <text:s text:c="5"/></text:p>
              </draw:text-box>
            </draw:frame>
            <draw:frame draw:name="N 8767 Mi" draw:style-name="gr12" draw:text-style-name="P10" draw:layer="layout" svg:width="1.044cm" svg:height="1.187cm" svg:x="2.578cm" svg:y="13.053cm">
              <draw:text-box>
                <text:p text:style-name="P9"><text:s text:c="4"/>37</text:p>
              </draw:text-box>
            </draw:frame>
            <draw:line draw:name="N 8767 Mi" draw:style-name="gr29" draw:text-style-name="P8" draw:layer="layout" svg:x1="3.05cm" svg:y1="13.503cm" svg:x2="4.8cm" svg:y2="13.4cm">
              <svg:desc>N 8767 Mi</svg:desc>
              <text:p text:style-name="P11">N 8767 Mi <text:s text:c="2"/></text:p>
              <text:p text:style-name="P11"><text:span text:style-name="T1"/></text:p>
            </draw:line>
            <draw:line draw:name="N 8767 Mi" draw:style-name="gr28" draw:text-style-name="P5" draw:layer="layout" svg:x1="3.05cm" svg:y1="13.503cm" svg:x2="3.05cm" svg:y2="14.875cm">
              <svg:desc>N 8767 Mi</svg:desc>
              <text:p/>
            </draw:line>
            <draw:frame draw:name="N 8767 Mi" draw:style-name="gr11" draw:text-style-name="P10" draw:layer="layout" svg:width="1.179cm" svg:height="1.187cm" svg:x="2.511cm" svg:y="14.825cm">
              <draw:text-box>
                <text:p text:style-name="P9">17 <text:s text:c="5"/></text:p>
              </draw:text-box>
            </draw:frame>
            <draw:frame draw:name="N 8767 Mi" draw:style-name="gr12" draw:text-style-name="P10" draw:layer="layout" svg:width="1.044cm" svg:height="1.187cm" svg:x="0.828cm" svg:y="14.7cm">
              <draw:text-box>
                <text:p text:style-name="P9"><text:s text:c="4"/>25</text:p>
              </draw:text-box>
            </draw:frame>
            <draw:line draw:name="N 8767 Mi" draw:style-name="gr29" draw:text-style-name="P8" draw:layer="layout" svg:x1="1.3cm" svg:y1="15.15cm" svg:x2="3.05cm" svg:y2="14.875cm">
              <svg:desc>N 8767 Mi</svg:desc>
              <text:p text:style-name="P11">N 8767 Mi <text:s text:c="2"/></text:p>
              <text:p text:style-name="P11"><text:span text:style-name="T1"/></text:p>
            </draw:line>
            <draw:line draw:name="N 8767 Mi" draw:style-name="gr28" draw:text-style-name="P5" draw:layer="layout" svg:x1="1.3cm" svg:y1="15.05cm" svg:x2="1.3cm" svg:y2="15.25cm">
              <svg:desc>N 8767 Mi</svg:desc>
              <text:p/>
            </draw:line>
          </draw:g>
          <draw:g draw:name="N 8768">
            <draw:line draw:name="N 8768" draw:style-name="gr28" draw:text-style-name="P5" draw:layer="layout" svg:x1="1.3cm" svg:y1="16.696cm" svg:x2="1.3cm" svg:y2="16.896cm">
              <svg:desc>N 8768</svg:desc>
              <text:p/>
            </draw:line>
            <draw:frame draw:name="N 8768" draw:style-name="gr12" draw:text-style-name="P10" draw:layer="layout" svg:width="1.044cm" svg:height="1.187cm" svg:x="0.828cm" svg:y="16.746cm">
              <draw:text-box>
                <text:p text:style-name="P9"><text:s text:c="4"/>13</text:p>
              </draw:text-box>
            </draw:frame>
            <draw:frame draw:name="N 8768" draw:style-name="gr11" draw:text-style-name="P10" draw:layer="layout" svg:width="1.179cm" svg:height="1.187cm" svg:x="2.511cm" svg:y="16.62cm">
              <draw:text-box>
                <text:p text:style-name="P9">21 <text:s text:c="5"/></text:p>
              </draw:text-box>
            </draw:frame>
            <draw:line draw:name="N 8768" draw:style-name="gr29" draw:text-style-name="P8" draw:layer="layout" svg:x1="1.3cm" svg:y1="16.796cm" svg:x2="3.05cm" svg:y2="17.07cm">
              <svg:desc>N 8768</svg:desc>
              <text:p text:style-name="P11"><text:s text:c="3"/>N 8768</text:p>
              <text:p text:style-name="P11"><text:span text:style-name="T1"/></text:p>
            </draw:line>
            <draw:line draw:name="N 8768" draw:style-name="gr28" draw:text-style-name="P5" draw:layer="layout" svg:x1="3.05cm" svg:y1="16.97cm" svg:x2="3.05cm" svg:y2="17.17cm">
              <svg:desc>N 8768</svg:desc>
              <text:p/>
            </draw:line>
            <draw:frame draw:name="N 8768" draw:style-name="gr11" draw:text-style-name="P10" draw:layer="layout" svg:width="1.179cm" svg:height="1.187cm" svg:x="4.261cm" svg:y="16.723cm">
              <draw:text-box>
                <text:p text:style-name="P9">24 <text:s text:c="5"/></text:p>
              </draw:text-box>
            </draw:frame>
            <draw:line draw:name="N 8768" draw:style-name="gr29" draw:text-style-name="P8" draw:layer="layout" svg:x1="3.05cm" svg:y1="17.07cm" svg:x2="4.8cm" svg:y2="17.173cm">
              <svg:desc>N 8768</svg:desc>
              <text:p text:style-name="P11"><text:s text:c="3"/>N 8768</text:p>
              <text:p text:style-name="P11"><text:span text:style-name="T1"/></text:p>
            </draw:line>
            <draw:line draw:name="N 8768" draw:style-name="gr28" draw:text-style-name="P5" draw:layer="layout" svg:x1="4.8cm" svg:y1="17.073cm" svg:x2="4.8cm" svg:y2="17.273cm">
              <svg:desc>N 8768</svg:desc>
              <text:p/>
            </draw:line>
            <draw:frame draw:name="N 8768" draw:style-name="gr11" draw:text-style-name="P10" draw:layer="layout" svg:width="1.179cm" svg:height="1.187cm" svg:x="6.611cm" svg:y="16.86cm">
              <draw:text-box>
                <text:p text:style-name="P9">28 <text:s text:c="5"/></text:p>
              </draw:text-box>
            </draw:frame>
            <draw:line draw:name="N 8768" draw:style-name="gr29" draw:text-style-name="P8" draw:layer="layout" svg:x1="4.8cm" svg:y1="17.173cm" svg:x2="7.15cm" svg:y2="17.31cm">
              <svg:desc>N 8768</svg:desc>
              <text:p text:style-name="P11"><text:s text:c="3"/>N 8768</text:p>
              <text:p text:style-name="P11"><text:span text:style-name="T1"/></text:p>
            </draw:line>
            <draw:line draw:name="N 8768" draw:style-name="gr28" draw:text-style-name="P5" draw:layer="layout" svg:x1="7.15cm" svg:y1="17.21cm" svg:x2="7.15cm" svg:y2="17.41cm">
              <svg:desc>N 8768</svg:desc>
              <text:p/>
            </draw:line>
          </draw:g>
          <draw:g draw:name="N 8770 Mi">
            <draw:line draw:name="N 8770 Mi" draw:style-name="gr28" draw:text-style-name="P5" draw:layer="layout" svg:x1="3.35cm" svg:y1="14.364cm" svg:x2="3.35cm" svg:y2="14.564cm">
              <svg:desc>N 8770 Mi</svg:desc>
              <text:p/>
            </draw:line>
            <draw:frame draw:name="N 8770 Mi" draw:style-name="gr12" draw:text-style-name="P10" draw:layer="layout" svg:width="1.044cm" svg:height="1.187cm" svg:x="2.878cm" svg:y="14.414cm">
              <draw:text-box>
                <text:p text:style-name="P9"><text:s text:c="4"/>05</text:p>
              </draw:text-box>
            </draw:frame>
            <draw:frame draw:name="N 8770 Mi" draw:style-name="gr11" draw:text-style-name="P10" draw:layer="layout" svg:width="1.179cm" svg:height="1.187cm" svg:x="4.261cm" svg:y="14.116cm">
              <draw:text-box>
                <text:p text:style-name="P9">08 <text:s text:c="5"/></text:p>
              </draw:text-box>
            </draw:frame>
            <draw:line draw:name="N 8770 Mi" draw:style-name="gr29" draw:text-style-name="P8" draw:layer="layout" svg:x1="3.35cm" svg:y1="14.464cm" svg:x2="4.8cm" svg:y2="14.566cm">
              <svg:desc>N 8770 Mi</svg:desc>
              <text:p text:style-name="P11"><text:s text:c="3"/>N 8770 Mi</text:p>
              <text:p text:style-name="P11"><text:span text:style-name="T1"/></text:p>
            </draw:line>
            <draw:line draw:name="N 8770 Mi" draw:style-name="gr28" draw:text-style-name="P5" draw:layer="layout" svg:x1="4.8cm" svg:y1="14.466cm" svg:x2="4.8cm" svg:y2="14.666cm">
              <svg:desc>N 8770 Mi</svg:desc>
              <text:p/>
            </draw:line>
            <draw:frame draw:name="N 8770 Mi" draw:style-name="gr11" draw:text-style-name="P10" draw:layer="layout" svg:width="1.179cm" svg:height="1.187cm" svg:x="6.611cm" svg:y="14.254cm">
              <draw:text-box>
                <text:p text:style-name="P9">12 <text:s text:c="5"/></text:p>
              </draw:text-box>
            </draw:frame>
            <draw:line draw:name="N 8770 Mi" draw:style-name="gr29" draw:text-style-name="P8" draw:layer="layout" svg:x1="4.8cm" svg:y1="14.566cm" svg:x2="7.15cm" svg:y2="14.704cm">
              <svg:desc>N 8770 Mi</svg:desc>
              <text:p text:style-name="P11"><text:s text:c="3"/>N 8770 Mi</text:p>
              <text:p text:style-name="P11"><text:span text:style-name="T1"/></text:p>
            </draw:line>
            <draw:line draw:name="N 8770 Mi" draw:style-name="gr28" draw:text-style-name="P5" draw:layer="layout" svg:x1="7.15cm" svg:y1="14.604cm" svg:x2="7.15cm" svg:y2="14.804cm">
              <svg:desc>N 8770 Mi</svg:desc>
              <text:p/>
            </draw:line>
          </draw:g>
          <draw:g draw:name="N 8916">
            <draw:line draw:name="N 8916" draw:style-name="gr28" draw:text-style-name="P5" draw:layer="layout" svg:x1="17.65cm" svg:y1="4cm" svg:x2="17.65cm" svg:y2="5.475cm">
              <svg:desc>N 8916</svg:desc>
              <text:p/>
            </draw:line>
            <draw:frame draw:name="N 8916" draw:style-name="gr12" draw:text-style-name="P10" draw:layer="layout" svg:width="1.044cm" svg:height="1.187cm" svg:x="17.178cm" svg:y="5.425cm">
              <draw:text-box>
                <text:p text:style-name="P9"><text:s text:c="4"/>43</text:p>
              </draw:text-box>
            </draw:frame>
            <draw:frame draw:name="N 8916" draw:style-name="gr11" draw:text-style-name="P10" draw:layer="layout" svg:width="1.179cm" svg:height="1.187cm" svg:x="18.561cm" svg:y="5.231cm">
              <draw:text-box>
                <text:p text:style-name="P9">49 <text:s text:c="5"/></text:p>
              </draw:text-box>
            </draw:frame>
            <draw:line draw:name="N 8916" draw:style-name="gr29" draw:text-style-name="P8" draw:layer="layout" svg:x1="17.65cm" svg:y1="5.475cm" svg:x2="19.1cm" svg:y2="5.681cm">
              <svg:desc>N 8916</svg:desc>
              <text:p text:style-name="P11"><text:s text:c="3"/>N 8916</text:p>
              <text:p text:style-name="P11"><text:span text:style-name="T1"/></text:p>
            </draw:line>
            <draw:line draw:name="N 8916" draw:style-name="gr28" draw:text-style-name="P5" draw:layer="layout" svg:x1="19.1cm" svg:y1="5.581cm" svg:x2="19.1cm" svg:y2="5.781cm">
              <svg:desc>N 8916</svg:desc>
              <text:p/>
            </draw:line>
          </draw:g>
          <draw:g draw:name="P 4162">
            <draw:line draw:name="P 4162" draw:style-name="gr22" draw:text-style-name="P5" draw:layer="layout" svg:x1="10.05cm" svg:y1="8.086cm" svg:x2="10.05cm" svg:y2="8.286cm">
              <svg:desc>P 4162</svg:desc>
              <text:p/>
            </draw:line>
            <draw:frame draw:name="P 4162" draw:style-name="gr12" draw:text-style-name="P10" draw:layer="layout" svg:width="1.044cm" svg:height="1.187cm" svg:x="9.578cm" svg:y="8.136cm">
              <draw:text-box>
                <text:p text:style-name="P9"><text:s text:c="4"/>02</text:p>
              </draw:text-box>
            </draw:frame>
            <draw:frame draw:name="P 4162" draw:style-name="gr11" draw:text-style-name="P10" draw:layer="layout" svg:width="1.179cm" svg:height="1.187cm" svg:x="11.561cm" svg:y="7.907cm">
              <draw:text-box>
                <text:p text:style-name="P9">07 <text:s text:c="5"/></text:p>
              </draw:text-box>
            </draw:frame>
            <draw:line draw:name="P 4162" draw:style-name="gr23" draw:text-style-name="P8" draw:layer="layout" svg:x1="10.05cm" svg:y1="8.186cm" svg:x2="12.1cm" svg:y2="8.357cm">
              <svg:desc>P 4162</svg:desc>
              <text:p text:style-name="P11"><text:s text:c="3"/>P 4162</text:p>
              <text:p text:style-name="P11"><text:span text:style-name="T1"/></text:p>
            </draw:line>
            <draw:line draw:name="P 4162" draw:style-name="gr22" draw:text-style-name="P5" draw:layer="layout" svg:x1="12.1cm" svg:y1="8.357cm" svg:x2="12.1cm" svg:y2="8.94cm">
              <svg:desc>P 4162</svg:desc>
              <text:p/>
            </draw:line>
          </draw:g>
          <draw:g draw:name="P 4163">
            <draw:line draw:name="P 4163" draw:style-name="gr22" draw:text-style-name="P5" draw:layer="layout" svg:x1="12.4cm" svg:y1="7.225cm" svg:x2="12.4cm" svg:y2="7.431cm">
              <svg:desc>P 4163</svg:desc>
              <text:p/>
            </draw:line>
            <draw:frame draw:name="P 4163" draw:style-name="gr11" draw:text-style-name="P10" draw:layer="layout" svg:width="1.179cm" svg:height="1.187cm" svg:x="11.861cm" svg:y="7.381cm">
              <draw:text-box>
                <text:p text:style-name="P9">40 <text:s text:c="5"/></text:p>
              </draw:text-box>
            </draw:frame>
            <draw:frame draw:name="P 4163" draw:style-name="gr12" draw:text-style-name="P10" draw:layer="layout" svg:width="1.044cm" svg:height="1.187cm" svg:x="9.878cm" svg:y="7.152cm">
              <draw:text-box>
                <text:p text:style-name="P9"><text:s text:c="4"/>45</text:p>
              </draw:text-box>
            </draw:frame>
            <draw:line draw:name="P 4163" draw:style-name="gr23" draw:text-style-name="P8" draw:layer="layout" svg:x1="10.35cm" svg:y1="7.602cm" svg:x2="12.4cm" svg:y2="7.431cm">
              <svg:desc>P 4163</svg:desc>
              <text:p text:style-name="P11">P 4163 <text:s text:c="2"/></text:p>
              <text:p text:style-name="P11"><text:span text:style-name="T1"/></text:p>
            </draw:line>
            <draw:line draw:name="P 4163" draw:style-name="gr22" draw:text-style-name="P5" draw:layer="layout" svg:x1="10.35cm" svg:y1="7.502cm" svg:x2="10.35cm" svg:y2="7.702cm">
              <svg:desc>P 4163</svg:desc>
              <text:p/>
            </draw:line>
          </draw:g>
          <draw:g draw:name="P 4164">
            <draw:line draw:name="P 4164" draw:style-name="gr22" draw:text-style-name="P5" draw:layer="layout" svg:x1="10.05cm" svg:y1="22.94cm" svg:x2="10.05cm" svg:y2="23.14cm">
              <svg:desc>P 4164</svg:desc>
              <text:p/>
            </draw:line>
            <draw:frame draw:name="P 4164" draw:style-name="gr12" draw:text-style-name="P10" draw:layer="layout" svg:width="1.044cm" svg:height="1.187cm" svg:x="9.578cm" svg:y="22.99cm">
              <draw:text-box>
                <text:p text:style-name="P9"><text:s text:c="4"/>15</text:p>
              </draw:text-box>
            </draw:frame>
            <draw:frame draw:name="P 4164" draw:style-name="gr11" draw:text-style-name="P10" draw:layer="layout" svg:width="1.179cm" svg:height="1.187cm" svg:x="11.561cm" svg:y="22.761cm">
              <draw:text-box>
                <text:p text:style-name="P9">20 <text:s text:c="5"/></text:p>
              </draw:text-box>
            </draw:frame>
            <draw:line draw:name="P 4164" draw:style-name="gr23" draw:text-style-name="P8" draw:layer="layout" svg:x1="10.05cm" svg:y1="23.04cm" svg:x2="12.1cm" svg:y2="23.211cm">
              <svg:desc>P 4164</svg:desc>
              <text:p text:style-name="P11"><text:s text:c="3"/>P 4164</text:p>
              <text:p text:style-name="P11"><text:span text:style-name="T1"/></text:p>
            </draw:line>
            <draw:line draw:name="P 4164" draw:style-name="gr22" draw:text-style-name="P5" draw:layer="layout" svg:x1="12.1cm" svg:y1="23.211cm" svg:x2="12.1cm" svg:y2="23.348cm">
              <svg:desc>P 4164</svg:desc>
              <text:p/>
            </draw:line>
          </draw:g>
          <draw:g draw:name="P 4165">
            <draw:line draw:name="P 4165" draw:style-name="gr22" draw:text-style-name="P5" draw:layer="layout" svg:x1="12.4cm" svg:y1="23.108cm" svg:x2="12.4cm" svg:y2="23.245cm">
              <svg:desc>P 4165</svg:desc>
              <text:p/>
            </draw:line>
            <draw:frame draw:name="P 4165" draw:style-name="gr11" draw:text-style-name="P10" draw:layer="layout" svg:width="1.179cm" svg:height="1.187cm" svg:x="11.861cm" svg:y="23.195cm">
              <draw:text-box>
                <text:p text:style-name="P9">21 <text:s text:c="5"/></text:p>
              </draw:text-box>
            </draw:frame>
            <draw:frame draw:name="P 4165" draw:style-name="gr12" draw:text-style-name="P10" draw:layer="layout" svg:width="1.044cm" svg:height="1.187cm" svg:x="9.878cm" svg:y="22.967cm">
              <draw:text-box>
                <text:p text:style-name="P9"><text:s text:c="4"/>26</text:p>
              </draw:text-box>
            </draw:frame>
            <draw:line draw:name="P 4165" draw:style-name="gr23" draw:text-style-name="P8" draw:layer="layout" svg:x1="10.35cm" svg:y1="23.417cm" svg:x2="12.4cm" svg:y2="23.245cm">
              <svg:desc>P 4165</svg:desc>
              <text:p text:style-name="P11">P 4165 <text:s text:c="2"/></text:p>
              <text:p text:style-name="P11"><text:span text:style-name="T1"/></text:p>
            </draw:line>
            <draw:line draw:name="P 4165" draw:style-name="gr22" draw:text-style-name="P5" draw:layer="layout" svg:x1="10.35cm" svg:y1="23.317cm" svg:x2="10.35cm" svg:y2="23.517cm">
              <svg:desc>P 4165</svg:desc>
              <text:p/>
            </draw:line>
          </draw:g>
          <draw:g draw:name="P 4166">
            <draw:line draw:name="P 4166" draw:style-name="gr22" draw:text-style-name="P5" draw:layer="layout" svg:x1="10.05cm" svg:y1="25.272cm" svg:x2="10.05cm" svg:y2="25.472cm">
              <svg:desc>P 4166</svg:desc>
              <text:p/>
            </draw:line>
            <draw:frame draw:name="P 4166" draw:style-name="gr12" draw:text-style-name="P10" draw:layer="layout" svg:width="1.044cm" svg:height="1.187cm" svg:x="9.578cm" svg:y="25.322cm">
              <draw:text-box>
                <text:p text:style-name="P9"><text:s text:c="4"/>23</text:p>
              </draw:text-box>
            </draw:frame>
            <draw:frame draw:name="P 4166" draw:style-name="gr11" draw:text-style-name="P10" draw:layer="layout" svg:width="1.179cm" svg:height="1.187cm" svg:x="11.561cm" svg:y="25.094cm">
              <draw:text-box>
                <text:p text:style-name="P9">28 <text:s text:c="5"/></text:p>
              </draw:text-box>
            </draw:frame>
            <draw:line draw:name="P 4166" draw:style-name="gr23" draw:text-style-name="P8" draw:layer="layout" svg:x1="10.05cm" svg:y1="25.372cm" svg:x2="12.1cm" svg:y2="25.544cm">
              <svg:desc>P 4166</svg:desc>
              <text:p text:style-name="P11"><text:s text:c="3"/>P 4166</text:p>
              <text:p text:style-name="P11"><text:span text:style-name="T1"/></text:p>
            </draw:line>
            <draw:line draw:name="P 4166" draw:style-name="gr22" draw:text-style-name="P5" draw:layer="layout" svg:x1="12.1cm" svg:y1="25.544cm" svg:x2="12.1cm" svg:y2="25.681cm">
              <svg:desc>P 4166</svg:desc>
              <text:p/>
            </draw:line>
          </draw:g>
          <draw:g draw:name="P 4167">
            <draw:line draw:name="P 4167" draw:style-name="gr22" draw:text-style-name="P5" draw:layer="layout" svg:x1="12.4cm" svg:y1="25.166cm" svg:x2="12.4cm" svg:y2="25.407cm">
              <svg:desc>P 4167</svg:desc>
              <text:p/>
            </draw:line>
            <draw:frame draw:name="P 4167" draw:style-name="gr11" draw:text-style-name="P10" draw:layer="layout" svg:width="1.179cm" svg:height="1.187cm" svg:x="11.861cm" svg:y="25.357cm">
              <draw:text-box>
                <text:p text:style-name="P9">24 <text:s text:c="5"/></text:p>
              </draw:text-box>
            </draw:frame>
            <draw:frame draw:name="P 4167" draw:style-name="gr12" draw:text-style-name="P10" draw:layer="layout" svg:width="1.044cm" svg:height="1.187cm" svg:x="9.878cm" svg:y="25.128cm">
              <draw:text-box>
                <text:p text:style-name="P9"><text:s text:c="4"/>29</text:p>
              </draw:text-box>
            </draw:frame>
            <draw:line draw:name="P 4167" draw:style-name="gr23" draw:text-style-name="P8" draw:layer="layout" svg:x1="10.35cm" svg:y1="25.578cm" svg:x2="12.4cm" svg:y2="25.407cm">
              <svg:desc>P 4167</svg:desc>
              <text:p text:style-name="P11">P 4167 <text:s text:c="2"/></text:p>
              <text:p text:style-name="P11"><text:span text:style-name="T1"/></text:p>
            </draw:line>
            <draw:line draw:name="P 4167" draw:style-name="gr22" draw:text-style-name="P5" draw:layer="layout" svg:x1="10.35cm" svg:y1="25.478cm" svg:x2="10.35cm" svg:y2="25.678cm">
              <svg:desc>P 4167</svg:desc>
              <text:p/>
            </draw:line>
          </draw:g>
          <draw:g draw:name="P 4432 [Sa]">
            <draw:line draw:name="P 4432 [Sa]" draw:style-name="gr22" draw:text-style-name="P5" draw:layer="layout" svg:x1="10.35cm" svg:y1="3.9cm" svg:x2="10.35cm" svg:y2="4.1cm">
              <svg:desc>P 4432 [Sa]</svg:desc>
              <text:p/>
            </draw:line>
            <draw:frame draw:name="P 4432 [Sa]" draw:style-name="gr12" draw:text-style-name="P10" draw:layer="layout" svg:width="1.044cm" svg:height="1.187cm" svg:x="9.878cm" svg:y="3.95cm">
              <draw:text-box>
                <text:p text:style-name="P9"><text:s text:c="4"/>00</text:p>
              </draw:text-box>
            </draw:frame>
            <draw:frame draw:name="P 4432 [Sa]" draw:style-name="gr11" draw:text-style-name="P10" draw:layer="layout" svg:width="1.179cm" svg:height="1.187cm" svg:x="11.561cm" svg:y="3.722cm">
              <draw:text-box>
                <text:p text:style-name="P9">05 <text:s text:c="5"/></text:p>
              </draw:text-box>
            </draw:frame>
            <draw:line draw:name="P 4432 [Sa]" draw:style-name="gr23" draw:text-style-name="P8" draw:layer="layout" svg:x1="10.35cm" svg:y1="4cm" svg:x2="12.1cm" svg:y2="4.172cm">
              <svg:desc>P 4432 [Sa]</svg:desc>
              <text:p text:style-name="P11"><text:s text:c="3"/>P 4432 [Sa]</text:p>
              <text:p text:style-name="P11"><text:span text:style-name="T1"/></text:p>
            </draw:line>
            <draw:line draw:name="P 4432 [Sa]" draw:style-name="gr22" draw:text-style-name="P5" draw:layer="layout" svg:x1="12.1cm" svg:y1="4.172cm" svg:x2="12.1cm" svg:y2="4.377cm">
              <svg:desc>P 4432 [Sa]</svg:desc>
              <text:p/>
            </draw:line>
            <draw:frame draw:name="P 4432 [Sa]" draw:style-name="gr30" draw:text-style-name="P10" draw:layer="layout" svg:width="1.027cm" svg:height="1.187cm" svg:x="11.637cm" svg:y="4.327cm">
              <draw:text-box>
                <text:p text:style-name="P9"><text:s text:c="4"/>11</text:p>
              </draw:text-box>
            </draw:frame>
            <draw:frame draw:name="P 4432 [Sa]" draw:style-name="gr11" draw:text-style-name="P10" draw:layer="layout" svg:width="1.179cm" svg:height="1.187cm" svg:x="13.311cm" svg:y="4.236cm">
              <draw:text-box>
                <text:p text:style-name="P9">20 <text:s text:c="5"/></text:p>
              </draw:text-box>
            </draw:frame>
            <draw:line draw:name="P 4432 [Sa]" draw:style-name="gr23" draw:text-style-name="P8" draw:layer="layout" svg:x1="12.1cm" svg:y1="4.377cm" svg:x2="13.85cm" svg:y2="4.686cm">
              <svg:desc>P 4432 [Sa]</svg:desc>
              <text:p text:style-name="P11"><text:s text:c="3"/>P 4432 [Sa]</text:p>
              <text:p text:style-name="P11"><text:span text:style-name="T1"/></text:p>
            </draw:line>
            <draw:line draw:name="P 4432 [Sa]" draw:style-name="gr22" draw:text-style-name="P5" draw:layer="layout" svg:x1="13.85cm" svg:y1="4.586cm" svg:x2="13.85cm" svg:y2="4.786cm">
              <svg:desc>P 4432 [Sa]</svg:desc>
              <text:p/>
            </draw:line>
          </draw:g>
          <draw:g draw:name="P 4433 [Sa]">
            <draw:line draw:name="P 4433 [Sa]" draw:style-name="gr22" draw:text-style-name="P5" draw:layer="layout" svg:x1="13.85cm" svg:y1="8.36cm" svg:x2="13.85cm" svg:y2="8.56cm">
              <svg:desc>P 4433 [Sa]</svg:desc>
              <text:p/>
            </draw:line>
            <draw:frame draw:name="P 4433 [Sa]" draw:style-name="gr11" draw:text-style-name="P10" draw:layer="layout" svg:width="1.179cm" svg:height="1.187cm" svg:x="13.311cm" svg:y="8.41cm">
              <draw:text-box>
                <text:p text:style-name="P9">10 <text:s text:c="5"/></text:p>
              </draw:text-box>
            </draw:frame>
            <draw:frame draw:name="P 4433 [Sa]" draw:style-name="gr12" draw:text-style-name="P10" draw:layer="layout" svg:width="1.044cm" svg:height="1.187cm" svg:x="11.928cm" svg:y="8.319cm">
              <draw:text-box>
                <text:p text:style-name="P9"><text:s text:c="4"/>19</text:p>
              </draw:text-box>
            </draw:frame>
            <draw:line draw:name="P 4433 [Sa]" draw:style-name="gr23" draw:text-style-name="P8" draw:layer="layout" svg:x1="12.4cm" svg:y1="8.769cm" svg:x2="13.85cm" svg:y2="8.46cm">
              <svg:desc>P 4433 [Sa]</svg:desc>
              <text:p text:style-name="P11">P 4433 [Sa] <text:s text:c="2"/></text:p>
              <text:p text:style-name="P11"><text:span text:style-name="T1"/></text:p>
            </draw:line>
            <draw:line draw:name="P 4433 [Sa]" draw:style-name="gr22" draw:text-style-name="P5" draw:layer="layout" svg:x1="12.4cm" svg:y1="8.769cm" svg:x2="12.4cm" svg:y2="8.906cm">
              <svg:desc>P 4433 [Sa]</svg:desc>
              <text:p/>
            </draw:line>
            <draw:frame draw:name="P 4433 [Sa]" draw:style-name="gr11" draw:text-style-name="P10" draw:layer="layout" svg:width="1.179cm" svg:height="1.187cm" svg:x="11.861cm" svg:y="8.856cm">
              <draw:text-box>
                <text:p text:style-name="P9">23 <text:s text:c="5"/></text:p>
              </draw:text-box>
            </draw:frame>
            <draw:frame draw:name="P 4433 [Sa]" draw:style-name="gr12" draw:text-style-name="P10" draw:layer="layout" svg:width="1.044cm" svg:height="1.187cm" svg:x="9.578cm" svg:y="8.627cm">
              <draw:text-box>
                <text:p text:style-name="P9"><text:s text:c="4"/>28</text:p>
              </draw:text-box>
            </draw:frame>
            <draw:line draw:name="P 4433 [Sa]" draw:style-name="gr23" draw:text-style-name="P8" draw:layer="layout" svg:x1="10.05cm" svg:y1="9.077cm" svg:x2="12.4cm" svg:y2="8.906cm">
              <svg:desc>P 4433 [Sa]</svg:desc>
              <text:p text:style-name="P11">P 4433 [Sa] <text:s text:c="2"/></text:p>
              <text:p text:style-name="P11"><text:span text:style-name="T1"/></text:p>
            </draw:line>
            <draw:line draw:name="P 4433 [Sa]" draw:style-name="gr22" draw:text-style-name="P5" draw:layer="layout" svg:x1="10.05cm" svg:y1="8.977cm" svg:x2="10.05cm" svg:y2="9.177cm">
              <svg:desc>P 4433 [Sa]</svg:desc>
              <text:p/>
            </draw:line>
            <draw:frame draw:name="P 4433 [Sa]" draw:style-name="gr12" draw:text-style-name="P10" draw:layer="layout" svg:width="1.044cm" svg:height="1.187cm" svg:x="8.428cm" svg:y="8.833cm">
              <draw:text-box>
                <text:p text:style-name="P9"><text:s text:c="4"/>34</text:p>
              </draw:text-box>
            </draw:frame>
            <draw:line draw:name="P 4433 [Sa]" draw:style-name="gr23" draw:text-style-name="P8" draw:layer="layout" svg:x1="8.9cm" svg:y1="9.283cm" svg:x2="10.05cm" svg:y2="9.077cm">
              <svg:desc>P 4433 [Sa]</svg:desc>
              <text:p text:style-name="P11">P 4433 [Sa] <text:s text:c="2"/></text:p>
              <text:p text:style-name="P11"><text:span text:style-name="T1"/></text:p>
            </draw:line>
            <draw:line draw:name="P 4433 [Sa]" draw:style-name="gr22" draw:text-style-name="P5" draw:layer="layout" svg:x1="8.9cm" svg:y1="9.283cm" svg:x2="8.9cm" svg:y2="9.42cm">
              <svg:desc>P 4433 [Sa]</svg:desc>
              <text:p/>
            </draw:line>
            <draw:frame draw:name="P 4433 [Sa]" draw:style-name="gr11" draw:text-style-name="P10" draw:layer="layout" svg:width="1.179cm" svg:height="1.187cm" svg:x="8.361cm" svg:y="9.37cm">
              <draw:text-box>
                <text:p text:style-name="P9">38 <text:s text:c="5"/></text:p>
              </draw:text-box>
            </draw:frame>
            <draw:frame draw:name="P 4433 [Sa]" draw:style-name="gr12" draw:text-style-name="P10" draw:layer="layout" svg:width="1.044cm" svg:height="1.187cm" svg:x="6.378cm" svg:y="9.245cm">
              <draw:text-box>
                <text:p text:style-name="P9"><text:s text:c="4"/>46</text:p>
              </draw:text-box>
            </draw:frame>
            <draw:line draw:name="P 4433 [Sa]" draw:style-name="gr23" draw:text-style-name="P8" draw:layer="layout" svg:x1="6.85cm" svg:y1="9.695cm" svg:x2="8.9cm" svg:y2="9.42cm">
              <svg:desc>P 4433 [Sa]</svg:desc>
              <text:p text:style-name="P11">P 4433 [Sa] <text:s text:c="2"/></text:p>
              <text:p text:style-name="P11"><text:span text:style-name="T1"/></text:p>
            </draw:line>
            <draw:line draw:name="P 4433 [Sa]" draw:style-name="gr22" draw:text-style-name="P5" draw:layer="layout" svg:x1="6.85cm" svg:y1="9.595cm" svg:x2="6.85cm" svg:y2="9.795cm">
              <svg:desc>P 4433 [Sa]</svg:desc>
              <text:p/>
            </draw:line>
          </draw:g>
          <draw:g draw:name="P 4434 [Sa]">
            <draw:line draw:name="P 4434 [Sa]" draw:style-name="gr22" draw:text-style-name="P5" draw:layer="layout" svg:x1="6.85cm" svg:y1="21.876cm" svg:x2="6.85cm" svg:y2="22.076cm">
              <svg:desc>P 4434 [Sa]</svg:desc>
              <text:p/>
            </draw:line>
            <draw:frame draw:name="P 4434 [Sa]" draw:style-name="gr12" draw:text-style-name="P10" draw:layer="layout" svg:width="1.044cm" svg:height="1.187cm" svg:x="6.378cm" svg:y="21.926cm">
              <draw:text-box>
                <text:p text:style-name="P9"><text:s text:c="4"/>44</text:p>
              </draw:text-box>
            </draw:frame>
            <draw:frame draw:name="P 4434 [Sa]" draw:style-name="gr11" draw:text-style-name="P10" draw:layer="layout" svg:width="1.179cm" svg:height="1.187cm" svg:x="8.361cm" svg:y="21.801cm">
              <draw:text-box>
                <text:p text:style-name="P9">52 <text:s text:c="5"/></text:p>
              </draw:text-box>
            </draw:frame>
            <draw:line draw:name="P 4434 [Sa]" draw:style-name="gr23" draw:text-style-name="P8" draw:layer="layout" svg:x1="6.85cm" svg:y1="21.976cm" svg:x2="8.9cm" svg:y2="22.251cm">
              <svg:desc>P 4434 [Sa]</svg:desc>
              <text:p text:style-name="P11"><text:s text:c="3"/>P 4434 [Sa]</text:p>
              <text:p text:style-name="P11"><text:span text:style-name="T1"/></text:p>
            </draw:line>
            <draw:line draw:name="P 4434 [Sa]" draw:style-name="gr22" draw:text-style-name="P5" draw:layer="layout" svg:x1="8.9cm" svg:y1="22.251cm" svg:x2="8.9cm" svg:y2="22.388cm">
              <svg:desc>P 4434 [Sa]</svg:desc>
              <text:p/>
            </draw:line>
            <draw:frame draw:name="P 4434 [Sa]" draw:style-name="gr12" draw:text-style-name="P10" draw:layer="layout" svg:width="1.044cm" svg:height="1.187cm" svg:x="8.428cm" svg:y="22.338cm">
              <draw:text-box>
                <text:p text:style-name="P9"><text:s text:c="4"/>56</text:p>
              </draw:text-box>
            </draw:frame>
            <draw:frame draw:name="P 4434 [Sa]" draw:style-name="gr11" draw:text-style-name="P10" draw:layer="layout" svg:width="1.179cm" svg:height="1.187cm" svg:x="9.511cm" svg:y="22.144cm">
              <draw:text-box>
                <text:p text:style-name="P9">02 <text:s text:c="5"/></text:p>
              </draw:text-box>
            </draw:frame>
            <draw:line draw:name="P 4434 [Sa]" draw:style-name="gr23" draw:text-style-name="P8" draw:layer="layout" svg:x1="8.9cm" svg:y1="22.388cm" svg:x2="10.05cm" svg:y2="22.594cm">
              <svg:desc>P 4434 [Sa]</svg:desc>
              <text:p text:style-name="P11"><text:s text:c="3"/>P 4434 [Sa]</text:p>
              <text:p text:style-name="P11"><text:span text:style-name="T1"/></text:p>
            </draw:line>
            <draw:line draw:name="P 4434 [Sa]" draw:style-name="gr22" draw:text-style-name="P5" draw:layer="layout" svg:x1="10.05cm" svg:y1="22.494cm" svg:x2="10.05cm" svg:y2="22.694cm">
              <svg:desc>P 4434 [Sa]</svg:desc>
              <text:p/>
            </draw:line>
            <draw:frame draw:name="P 4434 [Sa]" draw:style-name="gr11" draw:text-style-name="P10" draw:layer="layout" svg:width="1.179cm" svg:height="1.187cm" svg:x="11.261cm" svg:y="22.315cm">
              <draw:text-box>
                <text:p text:style-name="P9">07 <text:s text:c="5"/></text:p>
              </draw:text-box>
            </draw:frame>
            <draw:line draw:name="P 4434 [Sa]" draw:style-name="gr23" draw:text-style-name="P8" draw:layer="layout" svg:x1="10.05cm" svg:y1="22.594cm" svg:x2="11.8cm" svg:y2="22.765cm">
              <svg:desc>P 4434 [Sa]</svg:desc>
              <text:p text:style-name="P11"><text:s text:c="3"/>P 4434 [Sa]</text:p>
              <text:p text:style-name="P11"><text:span text:style-name="T1"/></text:p>
            </draw:line>
            <draw:line draw:name="P 4434 [Sa]" draw:style-name="gr22" draw:text-style-name="P5" draw:layer="layout" svg:x1="11.8cm" svg:y1="22.765cm" svg:x2="11.8cm" svg:y2="23.588cm">
              <svg:desc>P 4434 [Sa]</svg:desc>
              <text:p/>
            </draw:line>
            <draw:frame draw:name="P 4434 [Sa]" draw:style-name="gr12" draw:text-style-name="P10" draw:layer="layout" svg:width="1.044cm" svg:height="1.187cm" svg:x="11.328cm" svg:y="23.538cm">
              <draw:text-box>
                <text:p text:style-name="P9"><text:s text:c="4"/>31</text:p>
              </draw:text-box>
            </draw:frame>
            <draw:frame draw:name="P 4434 [Sa]" draw:style-name="gr11" draw:text-style-name="P10" draw:layer="layout" svg:width="1.179cm" svg:height="1.187cm" svg:x="13.311cm" svg:y="23.447cm">
              <draw:text-box>
                <text:p text:style-name="P9">40 <text:s text:c="5"/></text:p>
              </draw:text-box>
            </draw:frame>
            <draw:line draw:name="P 4434 [Sa]" draw:style-name="gr23" draw:text-style-name="P8" draw:layer="layout" svg:x1="11.8cm" svg:y1="23.588cm" svg:x2="13.85cm" svg:y2="23.897cm">
              <svg:desc>P 4434 [Sa]</svg:desc>
              <text:p text:style-name="P11"><text:s text:c="3"/>P 4434 [Sa]</text:p>
              <text:p text:style-name="P11"><text:span text:style-name="T1"/></text:p>
            </draw:line>
            <draw:line draw:name="P 4434 [Sa]" draw:style-name="gr22" draw:text-style-name="P5" draw:layer="layout" svg:x1="13.85cm" svg:y1="23.797cm" svg:x2="13.85cm" svg:y2="23.997cm">
              <svg:desc>P 4434 [Sa]</svg:desc>
              <text:p/>
            </draw:line>
          </draw:g>
          <draw:g draw:name="P 4435 [Sa]">
            <draw:line draw:name="P 4435 [Sa]" draw:style-name="gr22" draw:text-style-name="P5" draw:layer="layout" svg:x1="13.85cm" svg:y1="24.929cm" svg:x2="13.85cm" svg:y2="25.129cm">
              <svg:desc>P 4435 [Sa]</svg:desc>
              <text:p/>
            </draw:line>
            <draw:frame draw:name="P 4435 [Sa]" draw:style-name="gr11" draw:text-style-name="P10" draw:layer="layout" svg:width="1.179cm" svg:height="1.187cm" svg:x="13.311cm" svg:y="24.979cm">
              <draw:text-box>
                <text:p text:style-name="P9">13 <text:s text:c="5"/></text:p>
              </draw:text-box>
            </draw:frame>
            <draw:frame draw:name="P 4435 [Sa]" draw:style-name="gr12" draw:text-style-name="P10" draw:layer="layout" svg:width="1.044cm" svg:height="1.187cm" svg:x="11.328cm" svg:y="24.888cm">
              <draw:text-box>
                <text:p text:style-name="P9"><text:s text:c="4"/>22</text:p>
              </draw:text-box>
            </draw:frame>
            <draw:line draw:name="P 4435 [Sa]" draw:style-name="gr23" draw:text-style-name="P8" draw:layer="layout" svg:x1="11.8cm" svg:y1="25.338cm" svg:x2="13.85cm" svg:y2="25.029cm">
              <svg:desc>P 4435 [Sa]</svg:desc>
              <text:p text:style-name="P11">P 4435 [Sa] <text:s text:c="2"/></text:p>
              <text:p text:style-name="P11"><text:span text:style-name="T1"/></text:p>
            </draw:line>
            <draw:line draw:name="P 4435 [Sa]" draw:style-name="gr22" draw:text-style-name="P5" draw:layer="layout" svg:x1="11.8cm" svg:y1="25.338cm" svg:x2="11.8cm" svg:y2="25.715cm">
              <svg:desc>P 4435 [Sa]</svg:desc>
              <text:p/>
            </draw:line>
            <draw:frame draw:name="P 4435 [Sa]" draw:style-name="gr11" draw:text-style-name="P10" draw:layer="layout" svg:width="1.179cm" svg:height="1.187cm" svg:x="11.261cm" svg:y="25.665cm">
              <draw:text-box>
                <text:p text:style-name="P9">33 <text:s text:c="5"/></text:p>
              </draw:text-box>
            </draw:frame>
            <draw:frame draw:name="P 4435 [Sa]" draw:style-name="gr12" draw:text-style-name="P10" draw:layer="layout" svg:width="1.044cm" svg:height="1.187cm" svg:x="9.578cm" svg:y="25.437cm">
              <draw:text-box>
                <text:p text:style-name="P9"><text:s text:c="4"/>38</text:p>
              </draw:text-box>
            </draw:frame>
            <draw:line draw:name="P 4435 [Sa]" draw:style-name="gr23" draw:text-style-name="P8" draw:layer="layout" svg:x1="10.05cm" svg:y1="25.887cm" svg:x2="11.8cm" svg:y2="25.715cm">
              <svg:desc>P 4435 [Sa]</svg:desc>
              <text:p text:style-name="P11">P 4435 [Sa] <text:s text:c="2"/></text:p>
              <text:p text:style-name="P11"><text:span text:style-name="T1"/></text:p>
            </draw:line>
            <draw:line draw:name="P 4435 [Sa]" draw:style-name="gr22" draw:text-style-name="P5" draw:layer="layout" svg:x1="10.05cm" svg:y1="25.787cm" svg:x2="10.05cm" svg:y2="25.987cm">
              <svg:desc>P 4435 [Sa]</svg:desc>
              <text:p/>
            </draw:line>
            <draw:frame draw:name="P 4435 [Sa]" draw:style-name="gr12" draw:text-style-name="P10" draw:layer="layout" svg:width="1.044cm" svg:height="1.187cm" svg:x="8.428cm" svg:y="25.643cm">
              <draw:text-box>
                <text:p text:style-name="P9"><text:s text:c="4"/>44</text:p>
              </draw:text-box>
            </draw:frame>
            <draw:line draw:name="P 4435 [Sa]" draw:style-name="gr23" draw:text-style-name="P8" draw:layer="layout" svg:x1="8.9cm" svg:y1="26.093cm" svg:x2="10.05cm" svg:y2="25.887cm">
              <svg:desc>P 4435 [Sa]</svg:desc>
              <text:p text:style-name="P11">P 4435 [Sa] <text:s text:c="2"/></text:p>
              <text:p text:style-name="P11"><text:span text:style-name="T1"/></text:p>
            </draw:line>
            <draw:line draw:name="P 4435 [Sa]" draw:style-name="gr22" draw:text-style-name="P5" draw:layer="layout" svg:x1="8.9cm" svg:y1="26.093cm" svg:x2="8.9cm" svg:y2="26.23cm">
              <svg:desc>P 4435 [Sa]</svg:desc>
              <text:p/>
            </draw:line>
            <draw:frame draw:name="P 4435 [Sa]" draw:style-name="gr11" draw:text-style-name="P10" draw:layer="layout" svg:width="1.179cm" svg:height="1.187cm" svg:x="8.361cm" svg:y="26.18cm">
              <draw:text-box>
                <text:p text:style-name="P9">48 <text:s text:c="5"/></text:p>
              </draw:text-box>
            </draw:frame>
            <draw:frame draw:name="P 4435 [Sa]" draw:style-name="gr12" draw:text-style-name="P10" draw:layer="layout" svg:width="1.044cm" svg:height="1.187cm" svg:x="6.378cm" svg:y="26.055cm">
              <draw:text-box>
                <text:p text:style-name="P9"><text:s text:c="4"/>56</text:p>
              </draw:text-box>
            </draw:frame>
            <draw:line draw:name="P 4435 [Sa]" draw:style-name="gr23" draw:text-style-name="P8" draw:layer="layout" svg:x1="6.85cm" svg:y1="26.505cm" svg:x2="8.9cm" svg:y2="26.23cm">
              <svg:desc>P 4435 [Sa]</svg:desc>
              <text:p text:style-name="P11">P 4435 [Sa] <text:s text:c="2"/></text:p>
              <text:p text:style-name="P11"><text:span text:style-name="T1"/></text:p>
            </draw:line>
            <draw:line draw:name="P 4435 [Sa]" draw:style-name="gr22" draw:text-style-name="P5" draw:layer="layout" svg:x1="6.85cm" svg:y1="26.405cm" svg:x2="6.85cm" svg:y2="26.605cm">
              <svg:desc>P 4435 [Sa]</svg:desc>
              <text:p/>
            </draw:line>
          </draw:g>
          <draw:g draw:name="P 4436 [Mi,Sa]">
            <draw:line draw:name="P 4436 [Mi,Sa]" draw:style-name="gr22" draw:text-style-name="P5" draw:layer="layout" svg:x1="6.85cm" svg:y1="11.619cm" svg:x2="6.85cm" svg:y2="11.819cm">
              <svg:desc>P 4436 [Mi,Sa]</svg:desc>
              <text:p/>
            </draw:line>
            <draw:frame draw:name="P 4436 [Mi,Sa]" draw:style-name="gr12" draw:text-style-name="P10" draw:layer="layout" svg:width="1.044cm" svg:height="1.187cm" svg:x="6.378cm" svg:y="11.669cm">
              <draw:text-box>
                <text:p text:style-name="P9"><text:s text:c="4"/>45</text:p>
              </draw:text-box>
            </draw:frame>
            <draw:frame draw:name="P 4436 [Mi,Sa]" draw:style-name="gr11" draw:text-style-name="P10" draw:layer="layout" svg:width="1.179cm" svg:height="1.187cm" svg:x="8.361cm" svg:y="11.543cm">
              <draw:text-box>
                <text:p text:style-name="P9">53 <text:s text:c="5"/></text:p>
              </draw:text-box>
            </draw:frame>
            <draw:line draw:name="P 4436 [Mi,Sa]" draw:style-name="gr23" draw:text-style-name="P8" draw:layer="layout" svg:x1="6.85cm" svg:y1="11.719cm" svg:x2="8.9cm" svg:y2="11.993cm">
              <svg:desc>P 4436 [Mi,Sa]</svg:desc>
              <text:p text:style-name="P11"><text:s text:c="3"/>P 4436 [Mi,Sa]</text:p>
              <text:p text:style-name="P11"><text:span text:style-name="T1"/></text:p>
            </draw:line>
            <draw:line draw:name="P 4436 [Mi,Sa]" draw:style-name="gr22" draw:text-style-name="P5" draw:layer="layout" svg:x1="8.9cm" svg:y1="11.993cm" svg:x2="8.9cm" svg:y2="12.13cm">
              <svg:desc>P 4436 [Mi,Sa]</svg:desc>
              <text:p/>
            </draw:line>
            <draw:frame draw:name="P 4436 [Mi,Sa]" draw:style-name="gr12" draw:text-style-name="P10" draw:layer="layout" svg:width="1.044cm" svg:height="1.187cm" svg:x="8.428cm" svg:y="12.08cm">
              <draw:text-box>
                <text:p text:style-name="P9"><text:s text:c="4"/>57</text:p>
              </draw:text-box>
            </draw:frame>
            <draw:frame draw:name="P 4436 [Mi,Sa]" draw:style-name="gr11" draw:text-style-name="P10" draw:layer="layout" svg:width="1.179cm" svg:height="1.187cm" svg:x="9.511cm" svg:y="11.886cm">
              <draw:text-box>
                <text:p text:style-name="P9">03 <text:s text:c="5"/></text:p>
              </draw:text-box>
            </draw:frame>
            <draw:line draw:name="P 4436 [Mi,Sa]" draw:style-name="gr23" draw:text-style-name="P8" draw:layer="layout" svg:x1="8.9cm" svg:y1="12.13cm" svg:x2="10.05cm" svg:y2="12.336cm">
              <svg:desc>P 4436 [Mi,Sa]</svg:desc>
              <text:p text:style-name="P11"><text:s text:c="3"/>P 4436 [Mi,Sa]</text:p>
              <text:p text:style-name="P11"><text:span text:style-name="T1"/></text:p>
            </draw:line>
            <draw:line draw:name="P 4436 [Mi,Sa]" draw:style-name="gr22" draw:text-style-name="P5" draw:layer="layout" svg:x1="10.05cm" svg:y1="12.236cm" svg:x2="10.05cm" svg:y2="12.436cm">
              <svg:desc>P 4436 [Mi,Sa]</svg:desc>
              <text:p/>
            </draw:line>
            <draw:frame draw:name="P 4436 [Mi,Sa]" draw:style-name="gr11" draw:text-style-name="P10" draw:layer="layout" svg:width="1.179cm" svg:height="1.187cm" svg:x="11.561cm" svg:y="12.058cm">
              <draw:text-box>
                <text:p text:style-name="P9">08 <text:s text:c="5"/></text:p>
              </draw:text-box>
            </draw:frame>
            <draw:line draw:name="P 4436 [Mi,Sa]" draw:style-name="gr23" draw:text-style-name="P8" draw:layer="layout" svg:x1="10.05cm" svg:y1="12.336cm" svg:x2="12.1cm" svg:y2="12.508cm">
              <svg:desc>P 4436 [Mi,Sa]</svg:desc>
              <text:p text:style-name="P11"><text:s text:c="3"/>P 4436 [Mi,Sa]</text:p>
              <text:p text:style-name="P11"><text:span text:style-name="T1"/></text:p>
            </draw:line>
            <draw:line draw:name="P 4436 [Mi,Sa]" draw:style-name="gr22" draw:text-style-name="P5" draw:layer="layout" svg:x1="12.1cm" svg:y1="12.508cm" svg:x2="12.1cm" svg:y2="12.645cm">
              <svg:desc>P 4436 [Mi,Sa]</svg:desc>
              <text:p/>
            </draw:line>
            <draw:frame draw:name="P 4436 [Mi,Sa]" draw:style-name="gr12" draw:text-style-name="P10" draw:layer="layout" svg:width="1.044cm" svg:height="1.187cm" svg:x="11.628cm" svg:y="12.595cm">
              <draw:text-box>
                <text:p text:style-name="P9"><text:s text:c="4"/>12</text:p>
              </draw:text-box>
            </draw:frame>
            <draw:frame draw:name="P 4436 [Mi,Sa]" draw:style-name="gr11" draw:text-style-name="P10" draw:layer="layout" svg:width="1.179cm" svg:height="1.187cm" svg:x="13.311cm" svg:y="12.504cm">
              <draw:text-box>
                <text:p text:style-name="P9">21 <text:s text:c="5"/></text:p>
              </draw:text-box>
            </draw:frame>
            <draw:line draw:name="P 4436 [Mi,Sa]" draw:style-name="gr23" draw:text-style-name="P8" draw:layer="layout" svg:x1="12.1cm" svg:y1="12.645cm" svg:x2="13.85cm" svg:y2="12.954cm">
              <svg:desc>P 4436 [Mi,Sa]</svg:desc>
              <text:p text:style-name="P11"><text:s text:c="3"/>P 4436 [Mi,Sa]</text:p>
              <text:p text:style-name="P11"><text:span text:style-name="T1"/></text:p>
            </draw:line>
            <draw:line draw:name="P 4436 [Mi,Sa]" draw:style-name="gr22" draw:text-style-name="P5" draw:layer="layout" svg:x1="13.85cm" svg:y1="12.954cm" svg:x2="13.85cm" svg:y2="13.091cm">
              <svg:desc>P 4436 [Mi,Sa]</svg:desc>
              <text:p/>
            </draw:line>
            <draw:frame draw:name="P 4436 [Mi,Sa]" draw:style-name="gr12" draw:text-style-name="P10" draw:layer="layout" svg:width="1.044cm" svg:height="1.187cm" svg:x="13.378cm" svg:y="13.041cm">
              <draw:text-box>
                <text:p text:style-name="P9"><text:s text:c="4"/>25</text:p>
              </draw:text-box>
            </draw:frame>
            <draw:frame draw:name="P 4436 [Mi,Sa]" draw:style-name="gr11" draw:text-style-name="P10" draw:layer="layout" svg:width="1.179cm" svg:height="1.187cm" svg:x="14.761cm" svg:y="12.778cm">
              <draw:text-box>
                <text:p text:style-name="P9">29 <text:s text:c="5"/></text:p>
              </draw:text-box>
            </draw:frame>
            <draw:line draw:name="P 4436 [Mi,Sa]" draw:style-name="gr23" draw:text-style-name="P8" draw:layer="layout" svg:x1="13.85cm" svg:y1="13.091cm" svg:x2="15.3cm" svg:y2="13.228cm">
              <svg:desc>P 4436 [Mi,Sa]</svg:desc>
              <text:p text:style-name="P11"><text:s text:c="3"/>P 4436 [Mi,Sa]</text:p>
              <text:p text:style-name="P11"><text:span text:style-name="T1"/></text:p>
            </draw:line>
            <draw:line draw:name="P 4436 [Mi,Sa]" draw:style-name="gr22" draw:text-style-name="P5" draw:layer="layout" svg:x1="15.3cm" svg:y1="13.128cm" svg:x2="15.3cm" svg:y2="13.328cm">
              <svg:desc>P 4436 [Mi,Sa]</svg:desc>
              <text:p/>
            </draw:line>
            <draw:frame draw:name="P 4436 [Mi,Sa]" draw:style-name="gr11" draw:text-style-name="P10" draw:layer="layout" svg:width="1.179cm" svg:height="1.187cm" svg:x="16.811cm" svg:y="12.915cm">
              <draw:text-box>
                <text:p text:style-name="P9">33 <text:s text:c="5"/></text:p>
              </draw:text-box>
            </draw:frame>
            <draw:line draw:name="P 4436 [Mi,Sa]" draw:style-name="gr23" draw:text-style-name="P8" draw:layer="layout" svg:x1="15.3cm" svg:y1="13.228cm" svg:x2="17.35cm" svg:y2="13.365cm">
              <svg:desc>P 4436 [Mi,Sa]</svg:desc>
              <text:p text:style-name="P11"><text:s text:c="3"/>P 4436 [Mi,Sa]</text:p>
              <text:p text:style-name="P11"><text:span text:style-name="T1"/></text:p>
            </draw:line>
            <draw:line draw:name="P 4436 [Mi,Sa]" draw:style-name="gr22" draw:text-style-name="P5" draw:layer="layout" svg:x1="17.35cm" svg:y1="13.365cm" svg:x2="17.35cm" svg:y2="13.503cm">
              <svg:desc>P 4436 [Mi,Sa]</svg:desc>
              <text:p/>
            </draw:line>
            <draw:frame draw:name="P 4436 [Mi,Sa]" draw:style-name="gr12" draw:text-style-name="P10" draw:layer="layout" svg:width="1.044cm" svg:height="1.187cm" svg:x="16.878cm" svg:y="13.453cm">
              <draw:text-box>
                <text:p text:style-name="P9"><text:s text:c="4"/>37</text:p>
              </draw:text-box>
            </draw:frame>
            <draw:frame draw:name="P 4436 [Mi,Sa]" draw:style-name="gr11" draw:text-style-name="P10" draw:layer="layout" svg:width="1.179cm" svg:height="1.187cm" svg:x="18.261cm" svg:y="13.259cm">
              <draw:text-box>
                <text:p text:style-name="P9">43 <text:s text:c="5"/></text:p>
              </draw:text-box>
            </draw:frame>
            <draw:line draw:name="P 4436 [Mi,Sa]" draw:style-name="gr23" draw:text-style-name="P8" draw:layer="layout" svg:x1="17.35cm" svg:y1="13.503cm" svg:x2="18.8cm" svg:y2="13.709cm">
              <svg:desc>P 4436 [Mi,Sa]</svg:desc>
              <text:p text:style-name="P11"><text:s text:c="3"/>P 4436 [Mi,Sa]</text:p>
              <text:p text:style-name="P11"><text:span text:style-name="T1"/></text:p>
            </draw:line>
            <draw:line draw:name="P 4436 [Mi,Sa]" draw:style-name="gr22" draw:text-style-name="P5" draw:layer="layout" svg:x1="18.8cm" svg:y1="13.609cm" svg:x2="18.8cm" svg:y2="13.809cm">
              <svg:desc>P 4436 [Mi,Sa]</svg:desc>
              <text:p/>
            </draw:line>
          </draw:g>
          <draw:g draw:name="P 4437 [Mi,Sa]">
            <draw:line draw:name="P 4437 [Mi,Sa]" draw:style-name="gr22" draw:text-style-name="P5" draw:layer="layout" svg:x1="18.8cm" svg:y1="16.627cm" svg:x2="18.8cm" svg:y2="16.827cm">
              <svg:desc>P 4437 [Mi,Sa]</svg:desc>
              <text:p/>
            </draw:line>
            <draw:frame draw:name="P 4437 [Mi,Sa]" draw:style-name="gr18" draw:text-style-name="P10" draw:layer="layout" svg:width="1.162cm" svg:height="1.187cm" svg:x="18.269cm" svg:y="16.677cm">
              <draw:text-box>
                <text:p text:style-name="P9">11 <text:s text:c="5"/></text:p>
              </draw:text-box>
            </draw:frame>
            <draw:frame draw:name="P 4437 [Mi,Sa]" draw:style-name="gr12" draw:text-style-name="P10" draw:layer="layout" svg:width="1.044cm" svg:height="1.187cm" svg:x="16.878cm" svg:y="16.483cm">
              <draw:text-box>
                <text:p text:style-name="P9"><text:s text:c="4"/>17</text:p>
              </draw:text-box>
            </draw:frame>
            <draw:line draw:name="P 4437 [Mi,Sa]" draw:style-name="gr23" draw:text-style-name="P8" draw:layer="layout" svg:x1="17.35cm" svg:y1="16.933cm" svg:x2="18.8cm" svg:y2="16.727cm">
              <svg:desc>P 4437 [Mi,Sa]</svg:desc>
              <text:p text:style-name="P11">P 4437 [Mi,Sa] <text:s text:c="2"/></text:p>
              <text:p text:style-name="P11"><text:span text:style-name="T1"/></text:p>
            </draw:line>
            <draw:line draw:name="P 4437 [Mi,Sa]" draw:style-name="gr22" draw:text-style-name="P5" draw:layer="layout" svg:x1="17.35cm" svg:y1="16.933cm" svg:x2="17.35cm" svg:y2="17.07cm">
              <svg:desc>P 4437 [Mi,Sa]</svg:desc>
              <text:p/>
            </draw:line>
            <draw:frame draw:name="P 4437 [Mi,Sa]" draw:style-name="gr11" draw:text-style-name="P10" draw:layer="layout" svg:width="1.179cm" svg:height="1.187cm" svg:x="16.811cm" svg:y="17.02cm">
              <draw:text-box>
                <text:p text:style-name="P9">21 <text:s text:c="5"/></text:p>
              </draw:text-box>
            </draw:frame>
            <draw:frame draw:name="P 4437 [Mi,Sa]" draw:style-name="gr12" draw:text-style-name="P10" draw:layer="layout" svg:width="1.044cm" svg:height="1.187cm" svg:x="14.828cm" svg:y="16.758cm">
              <draw:text-box>
                <text:p text:style-name="P9"><text:s text:c="4"/>25</text:p>
              </draw:text-box>
            </draw:frame>
            <draw:line draw:name="P 4437 [Mi,Sa]" draw:style-name="gr23" draw:text-style-name="P8" draw:layer="layout" svg:x1="15.3cm" svg:y1="17.208cm" svg:x2="17.35cm" svg:y2="17.07cm">
              <svg:desc>P 4437 [Mi,Sa]</svg:desc>
              <text:p text:style-name="P11">P 4437 [Mi,Sa] <text:s text:c="2"/></text:p>
              <text:p text:style-name="P11"><text:span text:style-name="T1"/></text:p>
            </draw:line>
            <draw:line draw:name="P 4437 [Mi,Sa]" draw:style-name="gr22" draw:text-style-name="P5" draw:layer="layout" svg:x1="15.3cm" svg:y1="17.108cm" svg:x2="15.3cm" svg:y2="17.308cm">
              <svg:desc>P 4437 [Mi,Sa]</svg:desc>
              <text:p/>
            </draw:line>
            <draw:frame draw:name="P 4437 [Mi,Sa]" draw:style-name="gr12" draw:text-style-name="P10" draw:layer="layout" svg:width="1.044cm" svg:height="1.187cm" svg:x="13.078cm" svg:y="16.895cm">
              <draw:text-box>
                <text:p text:style-name="P9"><text:s text:c="4"/>29</text:p>
              </draw:text-box>
            </draw:frame>
            <draw:line draw:name="P 4437 [Mi,Sa]" draw:style-name="gr23" draw:text-style-name="P8" draw:layer="layout" svg:x1="13.55cm" svg:y1="17.345cm" svg:x2="15.3cm" svg:y2="17.208cm">
              <svg:desc>P 4437 [Mi,Sa]</svg:desc>
              <text:p text:style-name="P11">P 4437 [Mi,Sa] <text:s text:c="2"/></text:p>
              <text:p text:style-name="P11"><text:span text:style-name="T1"/></text:p>
            </draw:line>
            <draw:line draw:name="P 4437 [Mi,Sa]" draw:style-name="gr22" draw:text-style-name="P5" draw:layer="layout" svg:x1="13.55cm" svg:y1="17.345cm" svg:x2="13.55cm" svg:y2="17.482cm">
              <svg:desc>P 4437 [Mi,Sa]</svg:desc>
              <text:p/>
            </draw:line>
            <draw:frame draw:name="P 4437 [Mi,Sa]" draw:style-name="gr11" draw:text-style-name="P10" draw:layer="layout" svg:width="1.179cm" svg:height="1.187cm" svg:x="13.011cm" svg:y="17.432cm">
              <draw:text-box>
                <text:p text:style-name="P9">33 <text:s text:c="5"/></text:p>
              </draw:text-box>
            </draw:frame>
            <draw:frame draw:name="P 4437 [Mi,Sa]" draw:style-name="gr12" draw:text-style-name="P10" draw:layer="layout" svg:width="1.044cm" svg:height="1.187cm" svg:x="11.928cm" svg:y="17.341cm">
              <draw:text-box>
                <text:p text:style-name="P9"><text:s text:c="4"/>42</text:p>
              </draw:text-box>
            </draw:frame>
            <draw:line draw:name="P 4437 [Mi,Sa]" draw:style-name="gr23" draw:text-style-name="P8" draw:layer="layout" svg:x1="12.4cm" svg:y1="17.791cm" svg:x2="13.55cm" svg:y2="17.482cm">
              <svg:desc>P 4437 [Mi,Sa]</svg:desc>
              <text:p text:style-name="P11">P 4437 [Mi,Sa] <text:s text:c="2"/></text:p>
              <text:p text:style-name="P11"><text:span text:style-name="T1"/></text:p>
            </draw:line>
            <draw:line draw:name="P 4437 [Mi,Sa]" draw:style-name="gr22" draw:text-style-name="P5" draw:layer="layout" svg:x1="12.4cm" svg:y1="17.791cm" svg:x2="12.4cm" svg:y2="17.928cm">
              <svg:desc>P 4437 [Mi,Sa]</svg:desc>
              <text:p/>
            </draw:line>
            <draw:frame draw:name="P 4437 [Mi,Sa]" draw:style-name="gr11" draw:text-style-name="P10" draw:layer="layout" svg:width="1.179cm" svg:height="1.187cm" svg:x="11.861cm" svg:y="17.878cm">
              <draw:text-box>
                <text:p text:style-name="P9">46 <text:s text:c="5"/></text:p>
              </draw:text-box>
            </draw:frame>
            <draw:frame draw:name="P 4437 [Mi,Sa]" draw:style-name="gr12" draw:text-style-name="P10" draw:layer="layout" svg:width="1.044cm" svg:height="1.187cm" svg:x="9.878cm" svg:y="17.649cm">
              <draw:text-box>
                <text:p text:style-name="P9"><text:s text:c="4"/>51</text:p>
              </draw:text-box>
            </draw:frame>
            <draw:line draw:name="P 4437 [Mi,Sa]" draw:style-name="gr23" draw:text-style-name="P8" draw:layer="layout" svg:x1="10.35cm" svg:y1="18.099cm" svg:x2="12.4cm" svg:y2="17.928cm">
              <svg:desc>P 4437 [Mi,Sa]</svg:desc>
              <text:p text:style-name="P11">P 4437 [Mi,Sa] <text:s text:c="2"/></text:p>
              <text:p text:style-name="P11"><text:span text:style-name="T1"/></text:p>
            </draw:line>
            <draw:line draw:name="P 4437 [Mi,Sa]" draw:style-name="gr22" draw:text-style-name="P5" draw:layer="layout" svg:x1="10.35cm" svg:y1="17.999cm" svg:x2="10.35cm" svg:y2="18.199cm">
              <svg:desc>P 4437 [Mi,Sa]</svg:desc>
              <text:p/>
            </draw:line>
            <draw:frame draw:name="P 4437 [Mi,Sa]" draw:style-name="gr12" draw:text-style-name="P10" draw:layer="layout" svg:width="1.044cm" svg:height="1.187cm" svg:x="8.428cm" svg:y="17.855cm">
              <draw:text-box>
                <text:p text:style-name="P9"><text:s text:c="4"/>57</text:p>
              </draw:text-box>
            </draw:frame>
            <draw:line draw:name="P 4437 [Mi,Sa]" draw:style-name="gr23" draw:text-style-name="P8" draw:layer="layout" svg:x1="8.9cm" svg:y1="18.305cm" svg:x2="10.35cm" svg:y2="18.099cm">
              <svg:desc>P 4437 [Mi,Sa]</svg:desc>
              <text:p text:style-name="P11">P 4437 [Mi,Sa] <text:s text:c="2"/></text:p>
              <text:p text:style-name="P11"><text:span text:style-name="T1"/></text:p>
            </draw:line>
            <draw:line draw:name="P 4437 [Mi,Sa]" draw:style-name="gr22" draw:text-style-name="P5" draw:layer="layout" svg:x1="8.9cm" svg:y1="18.305cm" svg:x2="8.9cm" svg:y2="18.442cm">
              <svg:desc>P 4437 [Mi,Sa]</svg:desc>
              <text:p/>
            </draw:line>
            <draw:frame draw:name="P 4437 [Mi,Sa]" draw:style-name="gr11" draw:text-style-name="P10" draw:layer="layout" svg:width="1.179cm" svg:height="1.187cm" svg:x="8.361cm" svg:y="18.392cm">
              <draw:text-box>
                <text:p text:style-name="P9">01 <text:s text:c="5"/></text:p>
              </draw:text-box>
            </draw:frame>
            <draw:frame draw:name="P 4437 [Mi,Sa]" draw:style-name="gr12" draw:text-style-name="P10" draw:layer="layout" svg:width="1.044cm" svg:height="1.187cm" svg:x="6.378cm" svg:y="18.267cm">
              <draw:text-box>
                <text:p text:style-name="P9"><text:s text:c="4"/>09</text:p>
              </draw:text-box>
            </draw:frame>
            <draw:line draw:name="P 4437 [Mi,Sa]" draw:style-name="gr23" draw:text-style-name="P8" draw:layer="layout" svg:x1="6.85cm" svg:y1="18.717cm" svg:x2="8.9cm" svg:y2="18.442cm">
              <svg:desc>P 4437 [Mi,Sa]</svg:desc>
              <text:p text:style-name="P11">P 4437 [Mi,Sa] <text:s text:c="2"/></text:p>
              <text:p text:style-name="P11"><text:span text:style-name="T1"/></text:p>
            </draw:line>
            <draw:line draw:name="P 4437 [Mi,Sa]" draw:style-name="gr22" draw:text-style-name="P5" draw:layer="layout" svg:x1="6.85cm" svg:y1="18.617cm" svg:x2="6.85cm" svg:y2="18.817cm">
              <svg:desc>P 4437 [Mi,Sa]</svg:desc>
              <text:p/>
            </draw:line>
          </draw:g>
          <draw:g draw:name="P 4813">
            <draw:line draw:name="P 4813" draw:style-name="gr22" draw:text-style-name="P5" draw:layer="layout" svg:x1="12.4cm" svg:y1="4.274cm" svg:x2="12.4cm" svg:y2="4.549cm">
              <svg:desc>P 4813</svg:desc>
              <text:p/>
            </draw:line>
            <draw:frame draw:name="P 4813" draw:style-name="gr11" draw:text-style-name="P10" draw:layer="layout" svg:width="1.179cm" svg:height="1.187cm" svg:x="11.861cm" svg:y="4.499cm">
              <draw:text-box>
                <text:p text:style-name="P9">16 <text:s text:c="5"/></text:p>
              </draw:text-box>
            </draw:frame>
            <draw:frame draw:name="P 4813" draw:style-name="gr12" draw:text-style-name="P10" draw:layer="layout" svg:width="1.044cm" svg:height="1.187cm" svg:x="9.878cm" svg:y="4.305cm">
              <draw:text-box>
                <text:p text:style-name="P9"><text:s text:c="4"/>22</text:p>
              </draw:text-box>
            </draw:frame>
            <draw:line draw:name="P 4813" draw:style-name="gr23" draw:text-style-name="P8" draw:layer="layout" svg:x1="10.35cm" svg:y1="4.755cm" svg:x2="12.4cm" svg:y2="4.549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2" draw:text-style-name="P5" draw:layer="layout" svg:x1="10.35cm" svg:y1="4.655cm" svg:x2="10.35cm" svg:y2="4.855cm">
              <svg:desc>P 4813</svg:desc>
              <text:p/>
            </draw:line>
            <draw:frame draw:name="P 4813" draw:style-name="gr12" draw:text-style-name="P10" draw:layer="layout" svg:width="1.044cm" svg:height="1.187cm" svg:x="8.428cm" svg:y="4.51cm">
              <draw:text-box>
                <text:p text:style-name="P9"><text:s text:c="4"/>28</text:p>
              </draw:text-box>
            </draw:frame>
            <draw:line draw:name="P 4813" draw:style-name="gr23" draw:text-style-name="P8" draw:layer="layout" svg:x1="8.9cm" svg:y1="4.96cm" svg:x2="10.35cm" svg:y2="4.755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2" draw:text-style-name="P5" draw:layer="layout" svg:x1="8.9cm" svg:y1="4.96cm" svg:x2="8.9cm" svg:y2="5.098cm">
              <svg:desc>P 4813</svg:desc>
              <text:p/>
            </draw:line>
            <draw:frame draw:name="P 4813" draw:style-name="gr11" draw:text-style-name="P10" draw:layer="layout" svg:width="1.179cm" svg:height="1.187cm" svg:x="8.361cm" svg:y="5.048cm">
              <draw:text-box>
                <text:p text:style-name="P9">32 <text:s text:c="5"/></text:p>
              </draw:text-box>
            </draw:frame>
            <draw:frame draw:name="P 4813" draw:style-name="gr12" draw:text-style-name="P10" draw:layer="layout" svg:width="1.044cm" svg:height="1.187cm" svg:x="6.378cm" svg:y="4.922cm">
              <draw:text-box>
                <text:p text:style-name="P9"><text:s text:c="4"/>40</text:p>
              </draw:text-box>
            </draw:frame>
            <draw:line draw:name="P 4813" draw:style-name="gr23" draw:text-style-name="P8" draw:layer="layout" svg:x1="6.85cm" svg:y1="5.372cm" svg:x2="8.9cm" svg:y2="5.098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2" draw:text-style-name="P5" draw:layer="layout" svg:x1="6.85cm" svg:y1="5.272cm" svg:x2="6.85cm" svg:y2="5.472cm">
              <svg:desc>P 4813</svg:desc>
              <text:p/>
            </draw:line>
          </draw:g>
          <draw:g draw:name="P 4814">
            <draw:line draw:name="P 4814" draw:style-name="gr22" draw:text-style-name="P5" draw:layer="layout" svg:x1="6.85cm" svg:y1="6.301cm" svg:x2="6.85cm" svg:y2="6.501cm">
              <svg:desc>P 4814</svg:desc>
              <text:p/>
            </draw:line>
            <draw:frame draw:name="P 4814" draw:style-name="gr12" draw:text-style-name="P10" draw:layer="layout" svg:width="1.044cm" svg:height="1.187cm" svg:x="6.378cm" svg:y="6.351cm">
              <draw:text-box>
                <text:p text:style-name="P9"><text:s text:c="4"/>10</text:p>
              </draw:text-box>
            </draw:frame>
            <draw:frame draw:name="P 4814" draw:style-name="gr11" draw:text-style-name="P10" draw:layer="layout" svg:width="1.179cm" svg:height="1.187cm" svg:x="8.361cm" svg:y="6.226cm">
              <draw:text-box>
                <text:p text:style-name="P9">18 <text:s text:c="5"/></text:p>
              </draw:text-box>
            </draw:frame>
            <draw:line draw:name="P 4814" draw:style-name="gr23" draw:text-style-name="P8" draw:layer="layout" svg:x1="6.85cm" svg:y1="6.401cm" svg:x2="8.9cm" svg:y2="6.676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2" draw:text-style-name="P5" draw:layer="layout" svg:x1="8.9cm" svg:y1="6.676cm" svg:x2="8.9cm" svg:y2="6.813cm">
              <svg:desc>P 4814</svg:desc>
              <text:p/>
            </draw:line>
            <draw:frame draw:name="P 4814" draw:style-name="gr12" draw:text-style-name="P10" draw:layer="layout" svg:width="1.044cm" svg:height="1.187cm" svg:x="8.428cm" svg:y="6.763cm">
              <draw:text-box>
                <text:p text:style-name="P9"><text:s text:c="4"/>22</text:p>
              </draw:text-box>
            </draw:frame>
            <draw:frame draw:name="P 4814" draw:style-name="gr11" draw:text-style-name="P10" draw:layer="layout" svg:width="1.179cm" svg:height="1.187cm" svg:x="9.811cm" svg:y="6.569cm">
              <draw:text-box>
                <text:p text:style-name="P9">28 <text:s text:c="5"/></text:p>
              </draw:text-box>
            </draw:frame>
            <draw:line draw:name="P 4814" draw:style-name="gr23" draw:text-style-name="P8" draw:layer="layout" svg:x1="8.9cm" svg:y1="6.813cm" svg:x2="10.35cm" svg:y2="7.019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2" draw:text-style-name="P5" draw:layer="layout" svg:x1="10.35cm" svg:y1="6.919cm" svg:x2="10.35cm" svg:y2="7.119cm">
              <svg:desc>P 4814</svg:desc>
              <text:p/>
            </draw:line>
            <draw:frame draw:name="P 4814" draw:style-name="gr11" draw:text-style-name="P10" draw:layer="layout" svg:width="1.179cm" svg:height="1.187cm" svg:x="11.561cm" svg:y="6.775cm">
              <draw:text-box>
                <text:p text:style-name="P9">34 <text:s text:c="5"/></text:p>
              </draw:text-box>
            </draw:frame>
            <draw:line draw:name="P 4814" draw:style-name="gr23" draw:text-style-name="P8" draw:layer="layout" svg:x1="10.35cm" svg:y1="7.019cm" svg:x2="12.1cm" svg:y2="7.225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2" draw:text-style-name="P5" draw:layer="layout" svg:x1="12.1cm" svg:y1="7.225cm" svg:x2="12.1cm" svg:y2="7.362cm">
              <svg:desc>P 4814</svg:desc>
              <text:p/>
            </draw:line>
            <draw:frame draw:name="P 4814" draw:style-name="gr12" draw:text-style-name="P10" draw:layer="layout" svg:width="1.044cm" svg:height="1.187cm" svg:x="11.628cm" svg:y="7.312cm">
              <draw:text-box>
                <text:p text:style-name="P9"><text:s text:c="4"/>38</text:p>
              </draw:text-box>
            </draw:frame>
            <draw:frame draw:name="P 4814" draw:style-name="gr11" draw:text-style-name="P10" draw:layer="layout" svg:width="1.179cm" svg:height="1.187cm" svg:x="13.011cm" svg:y="7.221cm">
              <draw:text-box>
                <text:p text:style-name="P9">47 <text:s text:c="5"/></text:p>
              </draw:text-box>
            </draw:frame>
            <draw:line draw:name="P 4814" draw:style-name="gr23" draw:text-style-name="P8" draw:layer="layout" svg:x1="12.1cm" svg:y1="7.362cm" svg:x2="13.55cm" svg:y2="7.671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2" draw:text-style-name="P5" draw:layer="layout" svg:x1="13.55cm" svg:y1="7.671cm" svg:x2="13.55cm" svg:y2="8.597cm">
              <svg:desc>P 4814</svg:desc>
              <text:p/>
            </draw:line>
            <draw:frame draw:name="P 4814" draw:style-name="gr12" draw:text-style-name="P10" draw:layer="layout" svg:width="1.044cm" svg:height="1.187cm" svg:x="13.078cm" svg:y="8.547cm">
              <draw:text-box>
                <text:p text:style-name="P9"><text:s text:c="4"/>14</text:p>
              </draw:text-box>
            </draw:frame>
            <draw:frame draw:name="P 4814" draw:style-name="gr11" draw:text-style-name="P10" draw:layer="layout" svg:width="1.179cm" svg:height="1.187cm" svg:x="14.761cm" svg:y="8.284cm">
              <draw:text-box>
                <text:p text:style-name="P9">18 <text:s text:c="5"/></text:p>
              </draw:text-box>
            </draw:frame>
            <draw:line draw:name="P 4814" draw:style-name="gr23" draw:text-style-name="P8" draw:layer="layout" svg:x1="13.55cm" svg:y1="8.597cm" svg:x2="15.3cm" svg:y2="8.734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2" draw:text-style-name="P5" draw:layer="layout" svg:x1="15.3cm" svg:y1="8.634cm" svg:x2="15.3cm" svg:y2="8.834cm">
              <svg:desc>P 4814</svg:desc>
              <text:p/>
            </draw:line>
            <draw:frame draw:name="P 4814" draw:style-name="gr11" draw:text-style-name="P10" draw:layer="layout" svg:width="1.179cm" svg:height="1.187cm" svg:x="16.811cm" svg:y="8.422cm">
              <draw:text-box>
                <text:p text:style-name="P9">22 <text:s text:c="5"/></text:p>
              </draw:text-box>
            </draw:frame>
            <draw:line draw:name="P 4814" draw:style-name="gr23" draw:text-style-name="P8" draw:layer="layout" svg:x1="15.3cm" svg:y1="8.734cm" svg:x2="17.35cm" svg:y2="8.872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2" draw:text-style-name="P5" draw:layer="layout" svg:x1="17.35cm" svg:y1="8.872cm" svg:x2="17.35cm" svg:y2="9.009cm">
              <svg:desc>P 4814</svg:desc>
              <text:p/>
            </draw:line>
            <draw:frame draw:name="P 4814" draw:style-name="gr12" draw:text-style-name="P10" draw:layer="layout" svg:width="1.044cm" svg:height="1.187cm" svg:x="16.878cm" svg:y="8.959cm">
              <draw:text-box>
                <text:p text:style-name="P9"><text:s text:c="4"/>26</text:p>
              </draw:text-box>
            </draw:frame>
            <draw:frame draw:name="P 4814" draw:style-name="gr11" draw:text-style-name="P10" draw:layer="layout" svg:width="1.179cm" svg:height="1.187cm" svg:x="18.261cm" svg:y="8.765cm">
              <draw:text-box>
                <text:p text:style-name="P9">32 <text:s text:c="5"/></text:p>
              </draw:text-box>
            </draw:frame>
            <draw:line draw:name="P 4814" draw:style-name="gr23" draw:text-style-name="P8" draw:layer="layout" svg:x1="17.35cm" svg:y1="9.009cm" svg:x2="18.8cm" svg:y2="9.215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2" draw:text-style-name="P5" draw:layer="layout" svg:x1="18.8cm" svg:y1="9.115cm" svg:x2="18.8cm" svg:y2="9.315cm">
              <svg:desc>P 4814</svg:desc>
              <text:p/>
            </draw:line>
          </draw:g>
          <draw:g draw:name="P 4815">
            <draw:line draw:name="P 4815" draw:style-name="gr22" draw:text-style-name="P5" draw:layer="layout" svg:x1="18.8cm" svg:y1="22.597cm" svg:x2="18.8cm" svg:y2="22.797cm">
              <svg:desc>P 4815</svg:desc>
              <text:p/>
            </draw:line>
            <draw:frame draw:name="P 4815" draw:style-name="gr11" draw:text-style-name="P10" draw:layer="layout" svg:width="1.179cm" svg:height="1.187cm" svg:x="18.261cm" svg:y="22.647cm">
              <draw:text-box>
                <text:p text:style-name="P9">05 <text:s text:c="5"/></text:p>
              </draw:text-box>
            </draw:frame>
            <draw:frame draw:name="P 4815" draw:style-name="gr30" draw:text-style-name="P10" draw:layer="layout" svg:width="1.027cm" svg:height="1.187cm" svg:x="16.887cm" svg:y="22.452cm">
              <draw:text-box>
                <text:p text:style-name="P9"><text:s text:c="4"/>11</text:p>
              </draw:text-box>
            </draw:frame>
            <draw:line draw:name="P 4815" draw:style-name="gr23" draw:text-style-name="P8" draw:layer="layout" svg:x1="17.35cm" svg:y1="22.902cm" svg:x2="18.8cm" svg:y2="22.697cm">
              <svg:desc>P 4815</svg:desc>
              <text:p text:style-name="P11">P 4815 <text:s text:c="2"/></text:p>
              <text:p text:style-name="P11"><text:span text:style-name="T1"/></text:p>
            </draw:line>
            <draw:line draw:name="P 4815" draw:style-name="gr22" draw:text-style-name="P5" draw:layer="layout" svg:x1="17.35cm" svg:y1="22.902cm" svg:x2="17.35cm" svg:y2="23.04cm">
              <svg:desc>P 4815</svg:desc>
              <text:p/>
            </draw:line>
            <draw:frame draw:name="P 4815" draw:style-name="gr11" draw:text-style-name="P10" draw:layer="layout" svg:width="1.179cm" svg:height="1.187cm" svg:x="16.811cm" svg:y="22.99cm">
              <draw:text-box>
                <text:p text:style-name="P9">15 <text:s text:c="5"/></text:p>
              </draw:text-box>
            </draw:frame>
            <draw:frame draw:name="P 4815" draw:style-name="gr12" draw:text-style-name="P10" draw:layer="layout" svg:width="1.044cm" svg:height="1.187cm" svg:x="14.828cm" svg:y="22.727cm">
              <draw:text-box>
                <text:p text:style-name="P9"><text:s text:c="4"/>19</text:p>
              </draw:text-box>
            </draw:frame>
            <draw:line draw:name="P 4815" draw:style-name="gr23" draw:text-style-name="P8" draw:layer="layout" svg:x1="15.3cm" svg:y1="23.177cm" svg:x2="17.35cm" svg:y2="23.04cm">
              <svg:desc>P 4815</svg:desc>
              <text:p text:style-name="P11">P 4815 <text:s text:c="2"/></text:p>
              <text:p text:style-name="P11"><text:span text:style-name="T1"/></text:p>
            </draw:line>
            <draw:line draw:name="P 4815" draw:style-name="gr22" draw:text-style-name="P5" draw:layer="layout" svg:x1="15.3cm" svg:y1="23.077cm" svg:x2="15.3cm" svg:y2="23.277cm">
              <svg:desc>P 4815</svg:desc>
              <text:p/>
            </draw:line>
            <draw:frame draw:name="P 4815" draw:style-name="gr12" draw:text-style-name="P10" draw:layer="layout" svg:width="1.044cm" svg:height="1.187cm" svg:x="13.078cm" svg:y="22.864cm">
              <draw:text-box>
                <text:p text:style-name="P9"><text:s text:c="4"/>23</text:p>
              </draw:text-box>
            </draw:frame>
            <draw:line draw:name="P 4815" draw:style-name="gr23" draw:text-style-name="P8" draw:layer="layout" svg:x1="13.55cm" svg:y1="23.314cm" svg:x2="15.3cm" svg:y2="23.177cm">
              <svg:desc>P 4815</svg:desc>
              <text:p text:style-name="P11">P 4815 <text:s text:c="2"/></text:p>
              <text:p text:style-name="P11"><text:span text:style-name="T1"/></text:p>
            </draw:line>
            <draw:line draw:name="P 4815" draw:style-name="gr22" draw:text-style-name="P5" draw:layer="layout" svg:x1="13.55cm" svg:y1="23.214cm" svg:x2="13.55cm" svg:y2="23.414cm">
              <svg:desc>P 4815</svg:desc>
              <text:p/>
            </draw:line>
          </draw:g>
          <draw:g draw:name="P 4816">
            <draw:line draw:name="P 4816" draw:style-name="gr22" draw:text-style-name="P5" draw:layer="layout" svg:x1="13.55cm" svg:y1="24.963cm" svg:x2="13.55cm" svg:y2="25.163cm">
              <svg:desc>P 4816</svg:desc>
              <text:p/>
            </draw:line>
            <draw:frame draw:name="P 4816" draw:style-name="gr12" draw:text-style-name="P10" draw:layer="layout" svg:width="1.044cm" svg:height="1.187cm" svg:x="13.078cm" svg:y="25.013cm">
              <draw:text-box>
                <text:p text:style-name="P9"><text:s text:c="4"/>14</text:p>
              </draw:text-box>
            </draw:frame>
            <draw:frame draw:name="P 4816" draw:style-name="gr11" draw:text-style-name="P10" draw:layer="layout" svg:width="1.179cm" svg:height="1.187cm" svg:x="14.761cm" svg:y="24.751cm">
              <draw:text-box>
                <text:p text:style-name="P9">18 <text:s text:c="5"/></text:p>
              </draw:text-box>
            </draw:frame>
            <draw:line draw:name="P 4816" draw:style-name="gr23" draw:text-style-name="P8" draw:layer="layout" svg:x1="13.55cm" svg:y1="25.063cm" svg:x2="15.3cm" svg:y2="25.201cm">
              <svg:desc>P 4816</svg:desc>
              <text:p text:style-name="P11"><text:s text:c="3"/>P 4816</text:p>
              <text:p text:style-name="P11"><text:span text:style-name="T1"/></text:p>
            </draw:line>
            <draw:line draw:name="P 4816" draw:style-name="gr22" draw:text-style-name="P5" draw:layer="layout" svg:x1="15.3cm" svg:y1="25.101cm" svg:x2="15.3cm" svg:y2="25.301cm">
              <svg:desc>P 4816</svg:desc>
              <text:p/>
            </draw:line>
            <draw:frame draw:name="P 4816" draw:style-name="gr11" draw:text-style-name="P10" draw:layer="layout" svg:width="1.179cm" svg:height="1.187cm" svg:x="16.811cm" svg:y="24.888cm">
              <draw:text-box>
                <text:p text:style-name="P9">22 <text:s text:c="5"/></text:p>
              </draw:text-box>
            </draw:frame>
            <draw:line draw:name="P 4816" draw:style-name="gr23" draw:text-style-name="P8" draw:layer="layout" svg:x1="15.3cm" svg:y1="25.201cm" svg:x2="17.35cm" svg:y2="25.338cm">
              <svg:desc>P 4816</svg:desc>
              <text:p text:style-name="P11"><text:s text:c="3"/>P 4816</text:p>
              <text:p text:style-name="P11"><text:span text:style-name="T1"/></text:p>
            </draw:line>
            <draw:line draw:name="P 4816" draw:style-name="gr22" draw:text-style-name="P5" draw:layer="layout" svg:x1="17.35cm" svg:y1="25.338cm" svg:x2="17.35cm" svg:y2="25.475cm">
              <svg:desc>P 4816</svg:desc>
              <text:p/>
            </draw:line>
            <draw:frame draw:name="P 4816" draw:style-name="gr12" draw:text-style-name="P10" draw:layer="layout" svg:width="1.044cm" svg:height="1.187cm" svg:x="16.878cm" svg:y="25.425cm">
              <draw:text-box>
                <text:p text:style-name="P9"><text:s text:c="4"/>26</text:p>
              </draw:text-box>
            </draw:frame>
            <draw:frame draw:name="P 4816" draw:style-name="gr11" draw:text-style-name="P10" draw:layer="layout" svg:width="1.179cm" svg:height="1.187cm" svg:x="18.261cm" svg:y="25.231cm">
              <draw:text-box>
                <text:p text:style-name="P9">32 <text:s text:c="5"/></text:p>
              </draw:text-box>
            </draw:frame>
            <draw:line draw:name="P 4816" draw:style-name="gr23" draw:text-style-name="P8" draw:layer="layout" svg:x1="17.35cm" svg:y1="25.475cm" svg:x2="18.8cm" svg:y2="25.681cm">
              <svg:desc>P 4816</svg:desc>
              <text:p text:style-name="P11"><text:s text:c="3"/>P 4816</text:p>
              <text:p text:style-name="P11"><text:span text:style-name="T1"/></text:p>
            </draw:line>
            <draw:line draw:name="P 4816" draw:style-name="gr22" draw:text-style-name="P5" draw:layer="layout" svg:x1="18.8cm" svg:y1="25.581cm" svg:x2="18.8cm" svg:y2="25.781cm">
              <svg:desc>P 4816</svg:desc>
              <text:p/>
            </draw:line>
          </draw:g>
          <draw:g draw:name="P 5">
            <draw:line draw:name="P 5" draw:style-name="gr22" draw:text-style-name="P5" draw:layer="layout" svg:x1="8.6cm" svg:y1="5.958cm" svg:x2="8.6cm" svg:y2="6.158cm">
              <svg:desc>P 5</svg:desc>
              <text:p/>
            </draw:line>
          </draw:g>
          <draw:g draw:name="P 6">
            <draw:line draw:name="P 6" draw:style-name="gr22" draw:text-style-name="P5" draw:layer="layout" svg:x1="8.6cm" svg:y1="9.561cm" svg:x2="8.6cm" svg:y2="9.761cm">
              <svg:desc>P 6</svg:desc>
              <text:p/>
            </draw:line>
          </draw:g>
          <draw:g draw:name="P 8">
            <draw:line draw:name="P 8" draw:style-name="gr22" draw:text-style-name="P5" draw:layer="layout" svg:x1="8.6cm" svg:y1="22.94cm" svg:x2="8.6cm" svg:y2="23.14cm">
              <svg:desc>P 8</svg:desc>
              <text:p/>
            </draw:line>
          </draw:g>
          <draw:g draw:name="P 9">
            <draw:line draw:name="P 9" draw:style-name="gr22" draw:text-style-name="P5" draw:layer="layout" svg:x1="8.6cm" svg:y1="21.568cm" svg:x2="8.6cm" svg:y2="21.768cm">
              <svg:desc>P 9</svg:desc>
              <text:p/>
            </draw:line>
          </draw:g>
          <draw:g draw:name="R 12 Kwk">
            <draw:line draw:name="R 12 Kwk" draw:style-name="gr31" draw:text-style-name="P5" draw:layer="layout" svg:x1="14.15cm" svg:y1="6.301cm" svg:x2="14.15cm" svg:y2="6.501cm">
              <svg:desc>R 12 Kwk</svg:desc>
              <text:p/>
            </draw:line>
          </draw:g>
          <draw:g draw:name="R 13 Kwk">
            <draw:line draw:name="R 13 Kwk" draw:style-name="gr31" draw:text-style-name="P5" draw:layer="layout" svg:x1="14.15cm" svg:y1="10.761cm" svg:x2="14.15cm" svg:y2="10.961cm">
              <svg:desc>R 13 Kwk</svg:desc>
              <text:p/>
            </draw:line>
          </draw:g>
          <draw:g draw:name="R 14 Kwk">
            <draw:line draw:name="R 14 Kwk" draw:style-name="gr31" draw:text-style-name="P5" draw:layer="layout" svg:x1="14.15cm" svg:y1="11.104cm" svg:x2="14.15cm" svg:y2="11.304cm">
              <svg:desc>R 14 Kwk</svg:desc>
              <text:p/>
            </draw:line>
            <draw:line draw:name="R 14 Kwk" draw:style-name="gr32" draw:text-style-name="P8" draw:layer="layout" svg:x1="13.85cm" svg:y1="11.547cm" svg:x2="14.15cm" svg:y2="11.204cm">
              <svg:desc>R 14 Kwk</svg:desc>
              <text:p/>
            </draw:line>
            <draw:line draw:name="R 14 Kwk" draw:style-name="gr31" draw:text-style-name="P5" draw:layer="layout" svg:x1="13.85cm" svg:y1="11.547cm" svg:x2="13.85cm" svg:y2="12.233cm">
              <svg:desc>R 14 Kwk</svg:desc>
              <text:p/>
            </draw:line>
            <draw:line draw:name="R 14 Kwk" draw:style-name="gr32" draw:text-style-name="P8" draw:layer="layout" svg:x1="13.85cm" svg:y1="12.233cm" svg:x2="14.15cm" svg:y2="12.576cm">
              <svg:desc>R 14 Kwk</svg:desc>
              <text:p/>
            </draw:line>
            <draw:line draw:name="R 14 Kwk" draw:style-name="gr31" draw:text-style-name="P5" draw:layer="layout" svg:x1="14.15cm" svg:y1="12.476cm" svg:x2="14.15cm" svg:y2="12.676cm">
              <svg:desc>R 14 Kwk</svg:desc>
              <text:p/>
            </draw:line>
          </draw:g>
          <draw:g draw:name="R 21 Huk">
            <draw:line draw:name="R 21 Huk" draw:style-name="gr31" draw:text-style-name="P5" draw:layer="layout" svg:x1="9.2cm" svg:y1="16.593cm" svg:x2="9.2cm" svg:y2="16.793cm">
              <svg:desc>R 21 Huk</svg:desc>
              <text:p/>
            </draw:line>
            <draw:line draw:name="R 21 Huk" draw:style-name="gr32" draw:text-style-name="P8" draw:layer="layout" svg:x1="8.6cm" svg:y1="17.036cm" svg:x2="9.2cm" svg:y2="16.693cm">
              <svg:desc>R 21 Huk</svg:desc>
              <text:p/>
            </draw:line>
            <draw:line draw:name="R 21 Huk" draw:style-name="gr31" draw:text-style-name="P5" draw:layer="layout" svg:x1="8.6cm" svg:y1="17.036cm" svg:x2="8.6cm" svg:y2="17.379cm">
              <svg:desc>R 21 Huk</svg:desc>
              <text:p/>
            </draw:line>
            <draw:line draw:name="R 21 Huk" draw:style-name="gr32" draw:text-style-name="P8" draw:layer="layout" svg:x1="8.6cm" svg:y1="17.379cm" svg:x2="9.2cm" svg:y2="17.722cm">
              <svg:desc>R 21 Huk</svg:desc>
              <text:p/>
            </draw:line>
            <draw:line draw:name="R 21 Huk" draw:style-name="gr31" draw:text-style-name="P5" draw:layer="layout" svg:x1="9.2cm" svg:y1="17.622cm" svg:x2="9.2cm" svg:y2="17.822cm">
              <svg:desc>R 21 Huk</svg:desc>
              <text:p/>
            </draw:line>
          </draw:g>
          <draw:g draw:name="R 30 Pos">
            <draw:line draw:name="R 30 Pos" draw:style-name="gr31" draw:text-style-name="P5" draw:layer="layout" svg:x1="19.1cm" svg:y1="5.958cm" svg:x2="19.1cm" svg:y2="6.158cm">
              <svg:desc>R 30 Pos</svg:desc>
              <text:p/>
            </draw:line>
            <draw:line draw:name="R 30 Pos" draw:style-name="gr32" draw:text-style-name="P8" draw:layer="layout" svg:x1="19.1cm" svg:y1="6.058cm" svg:x2="19.7cm" svg:y2="6.401cm">
              <svg:desc>R 30 Pos</svg:desc>
              <text:p/>
            </draw:line>
            <draw:line draw:name="R 30 Pos" draw:style-name="gr31" draw:text-style-name="P5" draw:layer="layout" svg:x1="19.7cm" svg:y1="6.401cm" svg:x2="19.7cm" svg:y2="6.744cm">
              <svg:desc>R 30 Pos</svg:desc>
              <text:p/>
            </draw:line>
            <draw:line draw:name="R 30 Pos" draw:style-name="gr32" draw:text-style-name="P8" draw:layer="layout" svg:x1="19.1cm" svg:y1="7.088cm" svg:x2="19.7cm" svg:y2="6.744cm">
              <svg:desc>R 30 Pos</svg:desc>
              <text:p/>
            </draw:line>
            <draw:line draw:name="R 30 Pos" draw:style-name="gr31" draw:text-style-name="P5" draw:layer="layout" svg:x1="19.1cm" svg:y1="6.988cm" svg:x2="19.1cm" svg:y2="7.188cm">
              <svg:desc>R 30 Pos</svg:desc>
              <text:p/>
            </draw:line>
          </draw:g>
          <draw:g draw:name="St 6146">
            <draw:line draw:name="St 6146" draw:style-name="gr33" draw:text-style-name="P5" draw:layer="layout" svg:x1="10.35cm" svg:y1="18.171cm" svg:x2="10.35cm" svg:y2="18.371cm">
              <svg:desc>St 6146</svg:desc>
              <text:p/>
            </draw:line>
            <draw:frame draw:name="St 6146" draw:style-name="gr12" draw:text-style-name="P10" draw:layer="layout" svg:width="1.044cm" svg:height="1.187cm" svg:x="9.878cm" svg:y="18.221cm">
              <draw:text-box>
                <text:p text:style-name="P9"><text:s text:c="4"/>56</text:p>
              </draw:text-box>
            </draw:frame>
            <draw:frame draw:name="St 6146" draw:style-name="gr11" draw:text-style-name="P10" draw:layer="layout" svg:width="1.179cm" svg:height="1.187cm" svg:x="11.261cm" svg:y="18.095cm">
              <draw:text-box>
                <text:p text:style-name="P9">04 <text:s text:c="5"/></text:p>
              </draw:text-box>
            </draw:frame>
            <draw:line draw:name="St 6146" draw:style-name="gr34" draw:text-style-name="P8" draw:layer="layout" svg:x1="10.35cm" svg:y1="18.271cm" svg:x2="11.8cm" svg:y2="18.545cm">
              <svg:desc>St 6146</svg:desc>
              <text:p text:style-name="P11"><text:s text:c="3"/>St 6146</text:p>
              <text:p text:style-name="P11"><text:span text:style-name="T1"/></text:p>
            </draw:line>
            <draw:line draw:name="St 6146" draw:style-name="gr33" draw:text-style-name="P5" draw:layer="layout" svg:x1="11.8cm" svg:y1="18.545cm" svg:x2="11.8cm" svg:y2="20.398cm">
              <svg:desc>St 6146</svg:desc>
              <text:p/>
            </draw:line>
          </draw:g>
          <draw:g draw:name="Ü 15434 [Sa]">
            <draw:line draw:name="Ü 15434 [Sa]" draw:style-name="gr40" draw:text-style-name="P5" draw:layer="layout" svg:x1="14.15cm" svg:y1="5.272cm" svg:x2="14.15cm" svg:y2="5.472cm">
              <svg:desc>Ü 15434 [Sa]</svg:desc>
              <text:p/>
            </draw:line>
            <draw:frame draw:name="Ü 15434 [Sa]" draw:style-name="gr12" draw:text-style-name="P10" draw:layer="layout" svg:width="1.044cm" svg:height="1.187cm" svg:x="13.678cm" svg:y="5.322cm">
              <draw:text-box>
                <text:p text:style-name="P9"><text:s text:c="4"/>40</text:p>
              </draw:text-box>
            </draw:frame>
            <draw:frame draw:name="Ü 15434 [Sa]" draw:style-name="gr11" draw:text-style-name="P10" draw:layer="layout" svg:width="1.179cm" svg:height="1.187cm" svg:x="14.761cm" svg:y="5.059cm">
              <draw:text-box>
                <text:p text:style-name="P9">44 <text:s text:c="5"/></text:p>
              </draw:text-box>
            </draw:frame>
            <draw:line draw:name="Ü 15434 [Sa]" draw:style-name="gr41" draw:text-style-name="P8" draw:layer="layout" svg:x1="14.15cm" svg:y1="5.372cm" svg:x2="15.3cm" svg:y2="5.509cm">
              <svg:desc>Ü 15434 [Sa]</svg:desc>
              <text:p text:style-name="P11"><text:s text:c="3"/>Ü 15434 [Sa]</text:p>
              <text:p text:style-name="P11"><text:span text:style-name="T1"/></text:p>
            </draw:line>
            <draw:line draw:name="Ü 15434 [Sa]" draw:style-name="gr40" draw:text-style-name="P5" draw:layer="layout" svg:x1="15.3cm" svg:y1="5.409cm" svg:x2="15.3cm" svg:y2="5.609cm">
              <svg:desc>Ü 15434 [Sa]</svg:desc>
              <text:p/>
            </draw:line>
          </draw:g>
          <draw:g draw:name="Ü 15435 [Sa]">
            <draw:line draw:name="Ü 15435 [Sa]" draw:style-name="gr40" draw:text-style-name="P5" draw:layer="layout" svg:x1="15.3cm" svg:y1="5.821cm" svg:x2="15.3cm" svg:y2="6.021cm">
              <svg:desc>Ü 15435 [Sa]</svg:desc>
              <text:p/>
            </draw:line>
            <draw:frame draw:name="Ü 15435 [Sa]" draw:style-name="gr11" draw:text-style-name="P10" draw:layer="layout" svg:width="1.179cm" svg:height="1.187cm" svg:x="14.761cm" svg:y="5.871cm">
              <draw:text-box>
                <text:p text:style-name="P9">56 <text:s text:c="5"/></text:p>
              </draw:text-box>
            </draw:frame>
            <draw:frame draw:name="Ü 15435 [Sa]" draw:style-name="gr12" draw:text-style-name="P10" draw:layer="layout" svg:width="1.044cm" svg:height="1.187cm" svg:x="13.678cm" svg:y="5.608cm">
              <draw:text-box>
                <text:p text:style-name="P9"><text:s text:c="4"/>00</text:p>
              </draw:text-box>
            </draw:frame>
            <draw:line draw:name="Ü 15435 [Sa]" draw:style-name="gr41" draw:text-style-name="P8" draw:layer="layout" svg:x1="14.15cm" svg:y1="6.058cm" svg:x2="15.3cm" svg:y2="5.921cm">
              <svg:desc>Ü 15435 [Sa]</svg:desc>
              <text:p text:style-name="P11">Ü 15435 [Sa] <text:s text:c="2"/></text:p>
              <text:p text:style-name="P11"><text:span text:style-name="T1"/></text:p>
            </draw:line>
            <draw:line draw:name="Ü 15435 [Sa]" draw:style-name="gr40" draw:text-style-name="P5" draw:layer="layout" svg:x1="14.15cm" svg:y1="5.958cm" svg:x2="14.15cm" svg:y2="6.158cm">
              <svg:desc>Ü 15435 [Sa]</svg:desc>
              <text:p/>
            </draw:line>
          </draw:g>
          <draw:g draw:name="V 5364 Mi">
            <draw:line draw:name="V 5364 Mi" draw:style-name="gr35" draw:text-style-name="P5" draw:layer="layout" svg:x1="11.8cm" svg:y1="4cm" svg:x2="11.8cm" svg:y2="4.926cm">
              <svg:desc>V 5364 Mi</svg:desc>
              <text:p/>
            </draw:line>
          </draw:g>
        </draw:g>
      </draw:page>
      <draw:page draw:name="Pos-Hfd A" draw:style-name="dp1" draw:master-page-name="Standard">
        <draw:g draw:style-name="gr1">
          <draw:g>
            <draw:frame draw:style-name="gr2" draw:text-style-name="P2" draw:layer="layout" svg:width="7.716cm" svg:height="1.187cm" svg:x="6.692cm" svg:y="1cm">
              <draw:text-box>
                <text:p text:style-name="P1">Possendorf – Heiligenfeld</text:p>
              </draw:text-box>
            </draw:frame>
          </draw:g>
          <draw:g>
            <draw:frame draw:style-name="gr3" draw:text-style-name="P4" draw:layer="layout" svg:width="1.848cm" svg:height="1.199cm" svg:x="0.426cm" svg:y="2.5cm">
              <draw:text-box>
                <text:p text:style-name="P3">Pos</text:p>
                <text:p text:style-name="P3">KM: 14</text:p>
              </draw:text-box>
            </draw:frame>
            <draw:line draw:style-name="gr4" draw:text-style-name="P5" draw:layer="layout" svg:x1="1.3cm" svg:y1="4cm" svg:x2="1.3cm" svg:y2="28.7cm">
              <svg:desc>#Track.Pos.1</svg:desc>
              <text:p/>
            </draw:line>
            <draw:frame draw:style-name="gr5" draw:text-style-name="P7" draw:layer="layout" svg:width="0.659cm" svg:height="1.187cm" svg:x="1.021cm" svg:y="3.6cm">
              <draw:text-box>
                <text:p text:style-name="P6">1</text:p>
              </draw:text-box>
            </draw:frame>
            <draw:line draw:style-name="gr4" draw:text-style-name="P5" draw:layer="layout" svg:x1="1.6cm" svg:y1="4cm" svg:x2="1.6cm" svg:y2="28.7cm">
              <svg:desc>#Track.Pos.2</svg:desc>
              <text:p/>
            </draw:line>
            <draw:frame draw:style-name="gr5" draw:text-style-name="P7" draw:layer="layout" svg:width="0.659cm" svg:height="1.187cm" svg:x="1.321cm" svg:y="3.6cm">
              <draw:text-box>
                <text:p text:style-name="P6">2</text:p>
              </draw:text-box>
            </draw:frame>
            <draw:line draw:style-name="gr4" draw:text-style-name="P5" draw:layer="layout" svg:x1="1.9cm" svg:y1="4cm" svg:x2="1.9cm" svg:y2="28.7cm">
              <svg:desc>#Track.Pos.3</svg:desc>
              <text:p/>
            </draw:line>
            <draw:frame draw:style-name="gr5" draw:text-style-name="P7" draw:layer="layout" svg:width="0.659cm" svg:height="1.187cm" svg:x="1.621cm" svg:y="3.6cm">
              <draw:text-box>
                <text:p text:style-name="P6">3</text:p>
              </draw:text-box>
            </draw:frame>
            <draw:line draw:style-name="gr4" draw:text-style-name="P5" draw:layer="layout" svg:x1="2.2cm" svg:y1="4cm" svg:x2="2.2cm" svg:y2="28.7cm">
              <svg:desc>#Track.Pos.4</svg:desc>
              <text:p/>
            </draw:line>
            <draw:frame draw:style-name="gr5" draw:text-style-name="P7" draw:layer="layout" svg:width="0.659cm" svg:height="1.187cm" svg:x="1.921cm" svg:y="3.6cm">
              <draw:text-box>
                <text:p text:style-name="P6">4</text:p>
              </draw:text-box>
            </draw:frame>
          </draw:g>
          <draw:g>
            <draw:frame draw:style-name="gr6" draw:text-style-name="P4" draw:layer="layout" svg:width="1.814cm" svg:height="1.199cm" svg:x="2.253cm" svg:y="2.5cm">
              <draw:text-box>
                <text:p text:style-name="P3">Efd</text:p>
                <text:p text:style-name="P3">KM: 11</text:p>
              </draw:text-box>
            </draw:frame>
            <draw:line draw:style-name="gr4" draw:text-style-name="P5" draw:layer="layout" svg:x1="3.11cm" svg:y1="4cm" svg:x2="3.11cm" svg:y2="28.7cm">
              <svg:desc>#Track.Efd.1</svg:desc>
              <text:p/>
            </draw:line>
            <draw:frame draw:style-name="gr5" draw:text-style-name="P7" draw:layer="layout" svg:width="0.659cm" svg:height="1.187cm" svg:x="2.831cm" svg:y="3.6cm">
              <draw:text-box>
                <text:p text:style-name="P6">1</text:p>
              </draw:text-box>
            </draw:frame>
            <draw:line draw:style-name="gr4" draw:text-style-name="P5" draw:layer="layout" svg:x1="3.41cm" svg:y1="4cm" svg:x2="3.41cm" svg:y2="28.7cm">
              <svg:desc>#Track.Efd.2</svg:desc>
              <text:p/>
            </draw:line>
            <draw:frame draw:style-name="gr5" draw:text-style-name="P7" draw:layer="layout" svg:width="0.659cm" svg:height="1.187cm" svg:x="3.131cm" svg:y="3.6cm">
              <draw:text-box>
                <text:p text:style-name="P6">2</text:p>
              </draw:text-box>
            </draw:frame>
            <draw:line draw:style-name="gr4" draw:text-style-name="P5" draw:layer="layout" svg:x1="3.71cm" svg:y1="4cm" svg:x2="3.71cm" svg:y2="28.7cm">
              <svg:desc>#Track.Efd.3</svg:desc>
              <text:p/>
            </draw:line>
            <draw:frame draw:style-name="gr5" draw:text-style-name="P7" draw:layer="layout" svg:width="0.659cm" svg:height="1.187cm" svg:x="3.431cm" svg:y="3.6cm">
              <draw:text-box>
                <text:p text:style-name="P6">3</text:p>
              </draw:text-box>
            </draw:frame>
          </draw:g>
          <draw:g>
            <draw:frame draw:style-name="gr7" draw:text-style-name="P4" draw:layer="layout" svg:width="1.611cm" svg:height="1.199cm" svg:x="4.165cm" svg:y="2.5cm">
              <draw:text-box>
                <text:p text:style-name="P3">Wdn</text:p>
                <text:p text:style-name="P3">KM: 9</text:p>
              </draw:text-box>
            </draw:frame>
            <draw:line draw:style-name="gr4" draw:text-style-name="P5" draw:layer="layout" svg:x1="4.92cm" svg:y1="4cm" svg:x2="4.92cm" svg:y2="28.7cm">
              <svg:desc>#Track.Wdn.1</svg:desc>
              <text:p/>
            </draw:line>
            <draw:frame draw:style-name="gr5" draw:text-style-name="P7" draw:layer="layout" svg:width="0.659cm" svg:height="1.187cm" svg:x="4.641cm" svg:y="3.6cm">
              <draw:text-box>
                <text:p text:style-name="P6">1</text:p>
              </draw:text-box>
            </draw:frame>
          </draw:g>
          <draw:g>
            <draw:frame draw:style-name="gr7" draw:text-style-name="P4" draw:layer="layout" svg:width="1.611cm" svg:height="1.199cm" svg:x="5.975cm" svg:y="2.5cm">
              <draw:text-box>
                <text:p text:style-name="P3">Kwk</text:p>
                <text:p text:style-name="P3">KM: 7</text:p>
              </draw:text-box>
            </draw:frame>
            <draw:line draw:style-name="gr4" draw:text-style-name="P5" draw:layer="layout" svg:x1="6.73cm" svg:y1="4cm" svg:x2="6.73cm" svg:y2="28.7cm">
              <svg:desc>#Track.Kwk.1</svg:desc>
              <text:p/>
            </draw:line>
            <draw:frame draw:style-name="gr5" draw:text-style-name="P7" draw:layer="layout" svg:width="0.659cm" svg:height="1.187cm" svg:x="6.451cm" svg:y="3.6cm">
              <draw:text-box>
                <text:p text:style-name="P6">1</text:p>
              </draw:text-box>
            </draw:frame>
            <draw:line draw:style-name="gr4" draw:text-style-name="P5" draw:layer="layout" svg:x1="7.03cm" svg:y1="4cm" svg:x2="7.03cm" svg:y2="28.7cm">
              <svg:desc>#Track.Kwk.2</svg:desc>
              <text:p/>
            </draw:line>
            <draw:frame draw:style-name="gr5" draw:text-style-name="P7" draw:layer="layout" svg:width="0.659cm" svg:height="1.187cm" svg:x="6.751cm" svg:y="3.6cm">
              <draw:text-box>
                <text:p text:style-name="P6">2</text:p>
              </draw:text-box>
            </draw:frame>
            <draw:line draw:style-name="gr4" draw:text-style-name="P5" draw:layer="layout" svg:x1="7.33cm" svg:y1="4cm" svg:x2="7.33cm" svg:y2="28.7cm">
              <svg:desc>#Track.Kwk.4</svg:desc>
              <text:p/>
            </draw:line>
            <draw:frame draw:style-name="gr5" draw:text-style-name="P7" draw:layer="layout" svg:width="0.659cm" svg:height="1.187cm" svg:x="7.051cm" svg:y="3.6cm">
              <draw:text-box>
                <text:p text:style-name="P6">4</text:p>
              </draw:text-box>
            </draw:frame>
            <draw:line draw:style-name="gr4" draw:text-style-name="P5" draw:layer="layout" svg:x1="7.63cm" svg:y1="4cm" svg:x2="7.63cm" svg:y2="28.7cm">
              <svg:desc>#Track.Kwk.Zieh</svg:desc>
              <text:p/>
            </draw:line>
            <draw:frame draw:style-name="gr37" draw:text-style-name="P7" draw:layer="layout" svg:width="1.052cm" svg:height="1.187cm" svg:x="7.154cm" svg:y="3.6cm">
              <draw:text-box>
                <text:p text:style-name="P6">Zieh</text:p>
              </draw:text-box>
            </draw:frame>
            <draw:line draw:style-name="gr4" draw:text-style-name="P5" draw:layer="layout" svg:x1="7.93cm" svg:y1="4cm" svg:x2="7.93cm" svg:y2="28.7cm">
              <svg:desc>#Track.Kwk.IH</svg:desc>
              <text:p/>
            </draw:line>
            <draw:frame draw:style-name="gr38" draw:text-style-name="P7" draw:layer="layout" svg:width="0.786cm" svg:height="1.187cm" svg:x="7.587cm" svg:y="3.6cm">
              <draw:text-box>
                <text:p text:style-name="P6">IH</text:p>
              </draw:text-box>
            </draw:frame>
          </draw:g>
          <draw:g>
            <draw:frame draw:style-name="gr7" draw:text-style-name="P4" draw:layer="layout" svg:width="1.611cm" svg:height="1.199cm" svg:x="7.785cm" svg:y="2.5cm">
              <draw:text-box>
                <text:p text:style-name="P3">Hst</text:p>
                <text:p text:style-name="P3">KM: 8</text:p>
              </draw:text-box>
            </draw:frame>
            <draw:line draw:style-name="gr4" draw:text-style-name="P5" draw:layer="layout" svg:x1="8.54cm" svg:y1="4cm" svg:x2="8.54cm" svg:y2="28.7cm">
              <svg:desc>#Track.Hst.1</svg:desc>
              <text:p/>
            </draw:line>
            <draw:frame draw:style-name="gr5" draw:text-style-name="P7" draw:layer="layout" svg:width="0.659cm" svg:height="1.187cm" svg:x="8.261cm" svg:y="3.6cm">
              <draw:text-box>
                <text:p text:style-name="P6">1</text:p>
              </draw:text-box>
            </draw:frame>
            <draw:line draw:style-name="gr4" draw:text-style-name="P5" draw:layer="layout" svg:x1="8.84cm" svg:y1="4cm" svg:x2="8.84cm" svg:y2="28.7cm">
              <svg:desc>#Track.Hst.2</svg:desc>
              <text:p/>
            </draw:line>
            <draw:frame draw:style-name="gr5" draw:text-style-name="P7" draw:layer="layout" svg:width="0.659cm" svg:height="1.187cm" svg:x="8.561cm" svg:y="3.6cm">
              <draw:text-box>
                <text:p text:style-name="P6">2</text:p>
              </draw:text-box>
            </draw:frame>
            <draw:line draw:style-name="gr4" draw:text-style-name="P5" draw:layer="layout" svg:x1="9.14cm" svg:y1="4cm" svg:x2="9.14cm" svg:y2="28.7cm">
              <svg:desc>#Track.Hst.3</svg:desc>
              <text:p/>
            </draw:line>
            <draw:frame draw:style-name="gr5" draw:text-style-name="P7" draw:layer="layout" svg:width="0.659cm" svg:height="1.187cm" svg:x="8.861cm" svg:y="3.6cm">
              <draw:text-box>
                <text:p text:style-name="P6">3</text:p>
              </draw:text-box>
            </draw:frame>
            <draw:line draw:style-name="gr4" draw:text-style-name="P5" draw:layer="layout" svg:x1="9.44cm" svg:y1="4cm" svg:x2="9.44cm" svg:y2="28.7cm">
              <svg:desc>#Track.Hst.4</svg:desc>
              <text:p/>
            </draw:line>
            <draw:frame draw:style-name="gr5" draw:text-style-name="P7" draw:layer="layout" svg:width="0.659cm" svg:height="1.187cm" svg:x="9.161cm" svg:y="3.6cm">
              <draw:text-box>
                <text:p text:style-name="P6">4</text:p>
              </draw:text-box>
            </draw:frame>
            <draw:line draw:style-name="gr4" draw:text-style-name="P5" draw:layer="layout" svg:x1="9.74cm" svg:y1="4cm" svg:x2="9.74cm" svg:y2="28.7cm">
              <svg:desc>#Track.Hst.6</svg:desc>
              <text:p/>
            </draw:line>
            <draw:frame draw:style-name="gr5" draw:text-style-name="P7" draw:layer="layout" svg:width="0.659cm" svg:height="1.187cm" svg:x="9.461cm" svg:y="3.6cm">
              <draw:text-box>
                <text:p text:style-name="P6">6</text:p>
              </draw:text-box>
            </draw:frame>
          </draw:g>
          <draw:g>
            <draw:frame draw:style-name="gr7" draw:text-style-name="P4" draw:layer="layout" svg:width="1.611cm" svg:height="1.199cm" svg:x="9.595cm" svg:y="2.5cm">
              <draw:text-box>
                <text:p text:style-name="P3">Dtl</text:p>
                <text:p text:style-name="P3">KM: 0</text:p>
              </draw:text-box>
            </draw:frame>
            <draw:line draw:style-name="gr4" draw:text-style-name="P5" draw:layer="layout" svg:x1="10.35cm" svg:y1="4cm" svg:x2="10.35cm" svg:y2="28.7cm">
              <svg:desc>#Track.Dtl.1</svg:desc>
              <text:p/>
            </draw:line>
            <draw:frame draw:style-name="gr5" draw:text-style-name="P7" draw:layer="layout" svg:width="0.659cm" svg:height="1.187cm" svg:x="10.071cm" svg:y="3.6cm">
              <draw:text-box>
                <text:p text:style-name="P6">1</text:p>
              </draw:text-box>
            </draw:frame>
            <draw:line draw:style-name="gr4" draw:text-style-name="P5" draw:layer="layout" svg:x1="10.65cm" svg:y1="4cm" svg:x2="10.65cm" svg:y2="28.7cm">
              <svg:desc>#Track.Dtl.2</svg:desc>
              <text:p/>
            </draw:line>
            <draw:frame draw:style-name="gr5" draw:text-style-name="P7" draw:layer="layout" svg:width="0.659cm" svg:height="1.187cm" svg:x="10.371cm" svg:y="3.6cm">
              <draw:text-box>
                <text:p text:style-name="P6">2</text:p>
              </draw:text-box>
            </draw:frame>
          </draw:g>
          <draw:g>
            <draw:frame draw:style-name="gr7" draw:text-style-name="P4" draw:layer="layout" svg:width="1.611cm" svg:height="1.199cm" svg:x="11.405cm" svg:y="2.5cm">
              <draw:text-box>
                <text:p text:style-name="P3">Huk</text:p>
                <text:p text:style-name="P3">KM: 4</text:p>
              </draw:text-box>
            </draw:frame>
            <draw:line draw:style-name="gr4" draw:text-style-name="P5" draw:layer="layout" svg:x1="12.16cm" svg:y1="4cm" svg:x2="12.16cm" svg:y2="28.7cm">
              <svg:desc>#Track.Huk.4</svg:desc>
              <text:p/>
            </draw:line>
            <draw:frame draw:style-name="gr5" draw:text-style-name="P7" draw:layer="layout" svg:width="0.659cm" svg:height="1.187cm" svg:x="11.881cm" svg:y="3.6cm">
              <draw:text-box>
                <text:p text:style-name="P6">4</text:p>
              </draw:text-box>
            </draw:frame>
            <draw:line draw:style-name="gr4" draw:text-style-name="P5" draw:layer="layout" svg:x1="12.46cm" svg:y1="4cm" svg:x2="12.46cm" svg:y2="28.7cm">
              <svg:desc>#Track.Huk.2</svg:desc>
              <text:p/>
            </draw:line>
            <draw:frame draw:style-name="gr5" draw:text-style-name="P7" draw:layer="layout" svg:width="0.659cm" svg:height="1.187cm" svg:x="12.181cm" svg:y="3.6cm">
              <draw:text-box>
                <text:p text:style-name="P6">2</text:p>
              </draw:text-box>
            </draw:frame>
            <draw:line draw:style-name="gr4" draw:text-style-name="P5" draw:layer="layout" svg:x1="12.76cm" svg:y1="4cm" svg:x2="12.76cm" svg:y2="28.7cm">
              <svg:desc>#Track.Huk.1</svg:desc>
              <text:p/>
            </draw:line>
            <draw:frame draw:style-name="gr5" draw:text-style-name="P7" draw:layer="layout" svg:width="0.659cm" svg:height="1.187cm" svg:x="12.481cm" svg:y="3.6cm">
              <draw:text-box>
                <text:p text:style-name="P6">1</text:p>
              </draw:text-box>
            </draw:frame>
            <draw:line draw:style-name="gr4" draw:text-style-name="P5" draw:layer="layout" svg:x1="13.06cm" svg:y1="4cm" svg:x2="13.06cm" svg:y2="28.7cm">
              <svg:desc>#Track.Huk.3</svg:desc>
              <text:p/>
            </draw:line>
            <draw:frame draw:style-name="gr5" draw:text-style-name="P7" draw:layer="layout" svg:width="0.659cm" svg:height="1.187cm" svg:x="12.781cm" svg:y="3.6cm">
              <draw:text-box>
                <text:p text:style-name="P6">3</text:p>
              </draw:text-box>
            </draw:frame>
          </draw:g>
          <draw:g>
            <draw:frame draw:style-name="gr6" draw:text-style-name="P4" draw:layer="layout" svg:width="1.814cm" svg:height="1.199cm" svg:x="13.113cm" svg:y="2.5cm">
              <draw:text-box>
                <text:p text:style-name="P3">Sbg</text:p>
                <text:p text:style-name="P3">KM: 11</text:p>
              </draw:text-box>
            </draw:frame>
            <draw:line draw:style-name="gr4" draw:text-style-name="P5" draw:layer="layout" svg:x1="13.97cm" svg:y1="4cm" svg:x2="13.97cm" svg:y2="28.7cm">
              <svg:desc>#Track.Sbg.1</svg:desc>
              <text:p/>
            </draw:line>
            <draw:frame draw:style-name="gr5" draw:text-style-name="P7" draw:layer="layout" svg:width="0.659cm" svg:height="1.187cm" svg:x="13.691cm" svg:y="3.6cm">
              <draw:text-box>
                <text:p text:style-name="P6">1</text:p>
              </draw:text-box>
            </draw:frame>
            <draw:line draw:style-name="gr4" draw:text-style-name="P5" draw:layer="layout" svg:x1="14.27cm" svg:y1="4cm" svg:x2="14.27cm" svg:y2="28.7cm">
              <svg:desc>#Track.Sbg.2</svg:desc>
              <text:p/>
            </draw:line>
            <draw:frame draw:style-name="gr5" draw:text-style-name="P7" draw:layer="layout" svg:width="0.659cm" svg:height="1.187cm" svg:x="13.991cm" svg:y="3.6cm">
              <draw:text-box>
                <text:p text:style-name="P6">2</text:p>
              </draw:text-box>
            </draw:frame>
            <draw:line draw:style-name="gr4" draw:text-style-name="P5" draw:layer="layout" svg:x1="14.57cm" svg:y1="4cm" svg:x2="14.57cm" svg:y2="28.7cm">
              <svg:desc>#Track.Sbg.3</svg:desc>
              <text:p/>
            </draw:line>
            <draw:frame draw:style-name="gr5" draw:text-style-name="P7" draw:layer="layout" svg:width="0.659cm" svg:height="1.187cm" svg:x="14.291cm" svg:y="3.6cm">
              <draw:text-box>
                <text:p text:style-name="P6">3</text:p>
              </draw:text-box>
            </draw:frame>
          </draw:g>
          <draw:g>
            <draw:frame draw:style-name="gr3" draw:text-style-name="P4" draw:layer="layout" svg:width="1.848cm" svg:height="1.199cm" svg:x="14.906cm" svg:y="2.5cm">
              <draw:text-box>
                <text:p text:style-name="P3">Trk</text:p>
                <text:p text:style-name="P3">KM: 13</text:p>
              </draw:text-box>
            </draw:frame>
            <draw:line draw:style-name="gr4" draw:text-style-name="P5" draw:layer="layout" svg:x1="15.78cm" svg:y1="4cm" svg:x2="15.78cm" svg:y2="28.7cm">
              <svg:desc>#Track.Trk.1</svg:desc>
              <text:p/>
            </draw:line>
            <draw:frame draw:style-name="gr5" draw:text-style-name="P7" draw:layer="layout" svg:width="0.659cm" svg:height="1.187cm" svg:x="15.501cm" svg:y="3.6cm">
              <draw:text-box>
                <text:p text:style-name="P6">1</text:p>
              </draw:text-box>
            </draw:frame>
          </draw:g>
          <draw:g>
            <draw:frame draw:style-name="gr3" draw:text-style-name="P4" draw:layer="layout" svg:width="1.848cm" svg:height="1.199cm" svg:x="16.716cm" svg:y="2.5cm">
              <draw:text-box>
                <text:p text:style-name="P3">Knf</text:p>
                <text:p text:style-name="P3">KM: 15</text:p>
              </draw:text-box>
            </draw:frame>
            <draw:line draw:style-name="gr4" draw:text-style-name="P5" draw:layer="layout" svg:x1="17.59cm" svg:y1="4cm" svg:x2="17.59cm" svg:y2="28.7cm">
              <svg:desc>#Track.Knf.1</svg:desc>
              <text:p/>
            </draw:line>
            <draw:frame draw:style-name="gr5" draw:text-style-name="P7" draw:layer="layout" svg:width="0.659cm" svg:height="1.187cm" svg:x="17.311cm" svg:y="3.6cm">
              <draw:text-box>
                <text:p text:style-name="P6">1</text:p>
              </draw:text-box>
            </draw:frame>
            <draw:line draw:style-name="gr4" draw:text-style-name="P5" draw:layer="layout" svg:x1="17.89cm" svg:y1="4cm" svg:x2="17.89cm" svg:y2="28.7cm">
              <svg:desc>#Track.Knf.2</svg:desc>
              <text:p/>
            </draw:line>
            <draw:frame draw:style-name="gr5" draw:text-style-name="P7" draw:layer="layout" svg:width="0.659cm" svg:height="1.187cm" svg:x="17.611cm" svg:y="3.6cm">
              <draw:text-box>
                <text:p text:style-name="P6">2</text:p>
              </draw:text-box>
            </draw:frame>
          </draw:g>
          <draw:g>
            <draw:frame draw:style-name="gr3" draw:text-style-name="P4" draw:layer="layout" svg:width="1.848cm" svg:height="1.199cm" svg:x="18.526cm" svg:y="2.5cm">
              <draw:text-box>
                <text:p text:style-name="P3">Hfd</text:p>
                <text:p text:style-name="P3">KM: 19</text:p>
              </draw:text-box>
            </draw:frame>
            <draw:line draw:style-name="gr4" draw:text-style-name="P5" draw:layer="layout" svg:x1="19.4cm" svg:y1="4cm" svg:x2="19.4cm" svg:y2="28.7cm">
              <svg:desc>#Track.Hfd.1</svg:desc>
              <text:p/>
            </draw:line>
            <draw:frame draw:style-name="gr5" draw:text-style-name="P7" draw:layer="layout" svg:width="0.659cm" svg:height="1.187cm" svg:x="19.121cm" svg:y="3.6cm">
              <draw:text-box>
                <text:p text:style-name="P6">1</text:p>
              </draw:text-box>
            </draw:frame>
            <draw:line draw:style-name="gr4" draw:text-style-name="P5" draw:layer="layout" svg:x1="19.7cm" svg:y1="4cm" svg:x2="19.7cm" svg:y2="28.7cm">
              <svg:desc>#Track.Hfd.2</svg:desc>
              <text:p/>
            </draw:line>
            <draw:frame draw:style-name="gr5" draw:text-style-name="P7" draw:layer="layout" svg:width="0.659cm" svg:height="1.187cm" svg:x="19.421cm" svg:y="3.6cm">
              <draw:text-box>
                <text:p text:style-name="P6">2</text:p>
              </draw:text-box>
            </draw:frame>
          </draw:g>
          <draw:g>
            <draw:line draw:style-name="gr8" draw:text-style-name="P8" draw:layer="layout" svg:x1="1.3cm" svg:y1="4cm" svg:x2="19.7cm" svg:y2="4cm">
              <svg:desc>#Time.12</svg:desc>
              <text:p/>
            </draw:line>
            <draw:frame draw:style-name="gr9" draw:text-style-name="P4" draw:layer="layout" svg:width="0.976cm" svg:height="1.187cm" svg:x="0.462cm" svg:y="3.7cm">
              <draw:text-box>
                <text:p text:style-name="P3">12</text:p>
              </draw:text-box>
            </draw:frame>
            <draw:frame draw:style-name="gr9" draw:text-style-name="P4" draw:layer="layout" svg:width="0.976cm" svg:height="1.187cm" svg:x="19.862cm" svg:y="3.7cm">
              <draw:text-box>
                <text:p text:style-name="P3">12</text:p>
              </draw:text-box>
            </draw:frame>
          </draw:g>
          <draw:g>
            <draw:line draw:style-name="gr8" draw:text-style-name="P8" draw:layer="layout" svg:x1="1.3cm" svg:y1="6.058cm" svg:x2="19.7cm" svg:y2="6.058cm">
              <svg:desc>#Time.13</svg:desc>
              <text:p/>
            </draw:line>
            <draw:frame draw:style-name="gr9" draw:text-style-name="P4" draw:layer="layout" svg:width="0.976cm" svg:height="1.187cm" svg:x="0.462cm" svg:y="5.758cm">
              <draw:text-box>
                <text:p text:style-name="P3">13</text:p>
              </draw:text-box>
            </draw:frame>
            <draw:frame draw:style-name="gr9" draw:text-style-name="P4" draw:layer="layout" svg:width="0.976cm" svg:height="1.187cm" svg:x="19.862cm" svg:y="5.758cm">
              <draw:text-box>
                <text:p text:style-name="P3">13</text:p>
              </draw:text-box>
            </draw:frame>
          </draw:g>
          <draw:g>
            <draw:line draw:style-name="gr8" draw:text-style-name="P8" draw:layer="layout" svg:x1="1.3cm" svg:y1="8.117cm" svg:x2="19.7cm" svg:y2="8.117cm">
              <svg:desc>#Time.14</svg:desc>
              <text:p/>
            </draw:line>
            <draw:frame draw:style-name="gr9" draw:text-style-name="P4" draw:layer="layout" svg:width="0.976cm" svg:height="1.187cm" svg:x="0.462cm" svg:y="7.817cm">
              <draw:text-box>
                <text:p text:style-name="P3">14</text:p>
              </draw:text-box>
            </draw:frame>
            <draw:frame draw:style-name="gr9" draw:text-style-name="P4" draw:layer="layout" svg:width="0.976cm" svg:height="1.187cm" svg:x="19.862cm" svg:y="7.817cm">
              <draw:text-box>
                <text:p text:style-name="P3">14</text:p>
              </draw:text-box>
            </draw:frame>
          </draw:g>
          <draw:g>
            <draw:line draw:style-name="gr8" draw:text-style-name="P8" draw:layer="layout" svg:x1="1.3cm" svg:y1="10.175cm" svg:x2="19.7cm" svg:y2="10.175cm">
              <svg:desc>#Time.15</svg:desc>
              <text:p/>
            </draw:line>
            <draw:frame draw:style-name="gr9" draw:text-style-name="P4" draw:layer="layout" svg:width="0.976cm" svg:height="1.187cm" svg:x="0.462cm" svg:y="9.875cm">
              <draw:text-box>
                <text:p text:style-name="P3">15</text:p>
              </draw:text-box>
            </draw:frame>
            <draw:frame draw:style-name="gr9" draw:text-style-name="P4" draw:layer="layout" svg:width="0.976cm" svg:height="1.187cm" svg:x="19.862cm" svg:y="9.875cm">
              <draw:text-box>
                <text:p text:style-name="P3">15</text:p>
              </draw:text-box>
            </draw:frame>
          </draw:g>
          <draw:g>
            <draw:line draw:style-name="gr8" draw:text-style-name="P8" draw:layer="layout" svg:x1="1.3cm" svg:y1="12.233cm" svg:x2="19.7cm" svg:y2="12.233cm">
              <svg:desc>#Time.16</svg:desc>
              <text:p/>
            </draw:line>
            <draw:frame draw:style-name="gr9" draw:text-style-name="P4" draw:layer="layout" svg:width="0.976cm" svg:height="1.187cm" svg:x="0.462cm" svg:y="11.933cm">
              <draw:text-box>
                <text:p text:style-name="P3">16</text:p>
              </draw:text-box>
            </draw:frame>
            <draw:frame draw:style-name="gr9" draw:text-style-name="P4" draw:layer="layout" svg:width="0.976cm" svg:height="1.187cm" svg:x="19.862cm" svg:y="11.933cm">
              <draw:text-box>
                <text:p text:style-name="P3">16</text:p>
              </draw:text-box>
            </draw:frame>
          </draw:g>
          <draw:g>
            <draw:line draw:style-name="gr8" draw:text-style-name="P8" draw:layer="layout" svg:x1="1.3cm" svg:y1="14.292cm" svg:x2="19.7cm" svg:y2="14.292cm">
              <svg:desc>#Time.17</svg:desc>
              <text:p/>
            </draw:line>
            <draw:frame draw:style-name="gr9" draw:text-style-name="P4" draw:layer="layout" svg:width="0.976cm" svg:height="1.187cm" svg:x="0.462cm" svg:y="13.992cm">
              <draw:text-box>
                <text:p text:style-name="P3">17</text:p>
              </draw:text-box>
            </draw:frame>
            <draw:frame draw:style-name="gr9" draw:text-style-name="P4" draw:layer="layout" svg:width="0.976cm" svg:height="1.187cm" svg:x="19.862cm" svg:y="13.992cm">
              <draw:text-box>
                <text:p text:style-name="P3">17</text:p>
              </draw:text-box>
            </draw:frame>
          </draw:g>
          <draw:g>
            <draw:line draw:style-name="gr8" draw:text-style-name="P8" draw:layer="layout" svg:x1="1.3cm" svg:y1="16.35cm" svg:x2="19.7cm" svg:y2="16.35cm">
              <svg:desc>#Time.18</svg:desc>
              <text:p/>
            </draw:line>
            <draw:frame draw:style-name="gr9" draw:text-style-name="P4" draw:layer="layout" svg:width="0.976cm" svg:height="1.187cm" svg:x="0.462cm" svg:y="16.05cm">
              <draw:text-box>
                <text:p text:style-name="P3">18</text:p>
              </draw:text-box>
            </draw:frame>
            <draw:frame draw:style-name="gr9" draw:text-style-name="P4" draw:layer="layout" svg:width="0.976cm" svg:height="1.187cm" svg:x="19.862cm" svg:y="16.05cm">
              <draw:text-box>
                <text:p text:style-name="P3">18</text:p>
              </draw:text-box>
            </draw:frame>
          </draw:g>
          <draw:g>
            <draw:line draw:style-name="gr8" draw:text-style-name="P8" draw:layer="layout" svg:x1="1.3cm" svg:y1="18.408cm" svg:x2="19.7cm" svg:y2="18.408cm">
              <svg:desc>#Time.19</svg:desc>
              <text:p/>
            </draw:line>
            <draw:frame draw:style-name="gr9" draw:text-style-name="P4" draw:layer="layout" svg:width="0.976cm" svg:height="1.187cm" svg:x="0.462cm" svg:y="18.108cm">
              <draw:text-box>
                <text:p text:style-name="P3">19</text:p>
              </draw:text-box>
            </draw:frame>
            <draw:frame draw:style-name="gr9" draw:text-style-name="P4" draw:layer="layout" svg:width="0.976cm" svg:height="1.187cm" svg:x="19.862cm" svg:y="18.108cm">
              <draw:text-box>
                <text:p text:style-name="P3">19</text:p>
              </draw:text-box>
            </draw:frame>
          </draw:g>
          <draw:g>
            <draw:line draw:style-name="gr8" draw:text-style-name="P8" draw:layer="layout" svg:x1="1.3cm" svg:y1="20.467cm" svg:x2="19.7cm" svg:y2="20.467cm">
              <svg:desc>#Time.20</svg:desc>
              <text:p/>
            </draw:line>
            <draw:frame draw:style-name="gr9" draw:text-style-name="P4" draw:layer="layout" svg:width="0.976cm" svg:height="1.187cm" svg:x="0.462cm" svg:y="20.167cm">
              <draw:text-box>
                <text:p text:style-name="P3">20</text:p>
              </draw:text-box>
            </draw:frame>
            <draw:frame draw:style-name="gr9" draw:text-style-name="P4" draw:layer="layout" svg:width="0.976cm" svg:height="1.187cm" svg:x="19.862cm" svg:y="20.167cm">
              <draw:text-box>
                <text:p text:style-name="P3">20</text:p>
              </draw:text-box>
            </draw:frame>
          </draw:g>
          <draw:g>
            <draw:line draw:style-name="gr8" draw:text-style-name="P8" draw:layer="layout" svg:x1="1.3cm" svg:y1="22.525cm" svg:x2="19.7cm" svg:y2="22.525cm">
              <svg:desc>#Time.21</svg:desc>
              <text:p/>
            </draw:line>
            <draw:frame draw:style-name="gr9" draw:text-style-name="P4" draw:layer="layout" svg:width="0.976cm" svg:height="1.187cm" svg:x="0.462cm" svg:y="22.225cm">
              <draw:text-box>
                <text:p text:style-name="P3">21</text:p>
              </draw:text-box>
            </draw:frame>
            <draw:frame draw:style-name="gr9" draw:text-style-name="P4" draw:layer="layout" svg:width="0.976cm" svg:height="1.187cm" svg:x="19.862cm" svg:y="22.225cm">
              <draw:text-box>
                <text:p text:style-name="P3">21</text:p>
              </draw:text-box>
            </draw:frame>
          </draw:g>
          <draw:g>
            <draw:line draw:style-name="gr8" draw:text-style-name="P8" draw:layer="layout" svg:x1="1.3cm" svg:y1="24.583cm" svg:x2="19.7cm" svg:y2="24.583cm">
              <svg:desc>#Time.22</svg:desc>
              <text:p/>
            </draw:line>
            <draw:frame draw:style-name="gr9" draw:text-style-name="P4" draw:layer="layout" svg:width="0.976cm" svg:height="1.187cm" svg:x="0.462cm" svg:y="24.283cm">
              <draw:text-box>
                <text:p text:style-name="P3">22</text:p>
              </draw:text-box>
            </draw:frame>
            <draw:frame draw:style-name="gr9" draw:text-style-name="P4" draw:layer="layout" svg:width="0.976cm" svg:height="1.187cm" svg:x="19.862cm" svg:y="24.283cm">
              <draw:text-box>
                <text:p text:style-name="P3">22</text:p>
              </draw:text-box>
            </draw:frame>
          </draw:g>
          <draw:g>
            <draw:line draw:style-name="gr8" draw:text-style-name="P8" draw:layer="layout" svg:x1="1.3cm" svg:y1="26.642cm" svg:x2="19.7cm" svg:y2="26.642cm">
              <svg:desc>#Time.23</svg:desc>
              <text:p/>
            </draw:line>
            <draw:frame draw:style-name="gr9" draw:text-style-name="P4" draw:layer="layout" svg:width="0.976cm" svg:height="1.187cm" svg:x="0.462cm" svg:y="26.342cm">
              <draw:text-box>
                <text:p text:style-name="P3">23</text:p>
              </draw:text-box>
            </draw:frame>
            <draw:frame draw:style-name="gr9" draw:text-style-name="P4" draw:layer="layout" svg:width="0.976cm" svg:height="1.187cm" svg:x="19.862cm" svg:y="26.342cm">
              <draw:text-box>
                <text:p text:style-name="P3">23</text:p>
              </draw:text-box>
            </draw:frame>
          </draw:g>
          <draw:g>
            <draw:line draw:style-name="gr8" draw:text-style-name="P8" draw:layer="layout" svg:x1="1.3cm" svg:y1="28.7cm" svg:x2="19.7cm" svg:y2="28.7cm">
              <svg:desc>#Time.24</svg:desc>
              <text:p/>
            </draw:line>
            <draw:line draw:style-name="gr8" draw:text-style-name="P8" draw:layer="layout" svg:x1="1.3cm" svg:y1="28.7cm" svg:x2="19.7cm" svg:y2="28.7cm">
              <svg:desc>#Time.00</svg:desc>
              <text:p/>
            </draw:line>
            <draw:frame draw:style-name="gr9" draw:text-style-name="P4" draw:layer="layout" svg:width="0.976cm" svg:height="1.187cm" svg:x="0.462cm" svg:y="28.4cm">
              <draw:text-box>
                <text:p text:style-name="P3">24</text:p>
              </draw:text-box>
            </draw:frame>
            <draw:frame draw:style-name="gr9" draw:text-style-name="P4" draw:layer="layout" svg:width="0.976cm" svg:height="1.187cm" svg:x="19.862cm" svg:y="28.4cm">
              <draw:text-box>
                <text:p text:style-name="P3">24</text:p>
              </draw:text-box>
            </draw:frame>
          </draw:g>
          <draw:g draw:name="Bp 1687 [Sa]">
            <draw:line draw:name="Bp 1687 [Sa]" draw:style-name="gr10" draw:text-style-name="P5" draw:layer="layout" svg:x1="9.14cm" svg:y1="12.473cm" svg:x2="9.14cm" svg:y2="12.679cm">
              <svg:desc>Bp 1687 [Sa]</svg:desc>
              <text:p/>
            </draw:line>
            <draw:frame draw:name="Bp 1687 [Sa]" draw:style-name="gr12" draw:text-style-name="P10" draw:layer="layout" svg:width="1.044cm" svg:height="1.187cm" svg:x="8.668cm" svg:y="12.629cm">
              <draw:text-box>
                <text:p text:style-name="P9"><text:s text:c="4"/>13</text:p>
              </draw:text-box>
            </draw:frame>
            <draw:frame draw:name="Bp 1687 [Sa]" draw:style-name="gr11" draw:text-style-name="P10" draw:layer="layout" svg:width="1.179cm" svg:height="1.187cm" svg:x="10.111cm" svg:y="12.401cm">
              <draw:text-box>
                <text:p text:style-name="P9">18 <text:s text:c="5"/></text:p>
              </draw:text-box>
            </draw:frame>
            <draw:line draw:name="Bp 1687 [Sa]" draw:style-name="gr13" draw:text-style-name="P8" draw:layer="layout" svg:x1="9.14cm" svg:y1="12.679cm" svg:x2="10.65cm" svg:y2="12.851cm">
              <svg:desc>Bp 1687 [Sa]</svg:desc>
              <text:p text:style-name="P11"><text:s text:c="3"/>Bp 1687 [Sa]</text:p>
              <text:p text:style-name="P11"><text:span text:style-name="T1"/></text:p>
            </draw:line>
            <draw:line draw:name="Bp 1687 [Sa]" draw:style-name="gr10" draw:text-style-name="P5" draw:layer="layout" svg:x1="10.65cm" svg:y1="12.751cm" svg:x2="10.65cm" svg:y2="12.951cm">
              <svg:desc>Bp 1687 [Sa]</svg:desc>
              <text:p/>
            </draw:line>
            <draw:frame draw:name="Bp 1687 [Sa]" draw:style-name="gr11" draw:text-style-name="P10" draw:layer="layout" svg:width="1.179cm" svg:height="1.187cm" svg:x="12.221cm" svg:y="12.607cm">
              <draw:text-box>
                <text:p text:style-name="P9">24 <text:s text:c="5"/></text:p>
              </draw:text-box>
            </draw:frame>
            <draw:line draw:name="Bp 1687 [Sa]" draw:style-name="gr13" draw:text-style-name="P8" draw:layer="layout" svg:x1="10.65cm" svg:y1="12.851cm" svg:x2="12.76cm" svg:y2="13.057cm">
              <svg:desc>Bp 1687 [Sa]</svg:desc>
              <text:p text:style-name="P11"><text:s text:c="3"/>Bp 1687 [Sa]</text:p>
              <text:p text:style-name="P11"><text:span text:style-name="T1"/></text:p>
            </draw:line>
            <draw:line draw:name="Bp 1687 [Sa]" draw:style-name="gr10" draw:text-style-name="P5" draw:layer="layout" svg:x1="12.76cm" svg:y1="12.957cm" svg:x2="12.76cm" svg:y2="13.157cm">
              <svg:desc>Bp 1687 [Sa]</svg:desc>
              <text:p/>
            </draw:line>
            <draw:frame draw:name="Bp 1687 [Sa]" draw:style-name="gr11" draw:text-style-name="P10" draw:layer="layout" svg:width="1.179cm" svg:height="1.187cm" svg:x="13.431cm" svg:y="12.881cm">
              <draw:text-box>
                <text:p text:style-name="P9">32 <text:s text:c="5"/></text:p>
              </draw:text-box>
            </draw:frame>
            <draw:line draw:name="Bp 1687 [Sa]" draw:style-name="gr13" draw:text-style-name="P8" draw:layer="layout" svg:x1="12.76cm" svg:y1="13.057cm" svg:x2="13.97cm" svg:y2="13.331cm">
              <svg:desc>Bp 1687 [Sa]</svg:desc>
              <text:p text:style-name="P11"><text:s text:c="3"/>Bp 1687 [Sa]</text:p>
              <text:p text:style-name="P11"><text:span text:style-name="T1"/></text:p>
            </draw:line>
            <draw:line draw:name="Bp 1687 [Sa]" draw:style-name="gr10" draw:text-style-name="P5" draw:layer="layout" svg:x1="13.97cm" svg:y1="13.231cm" svg:x2="13.97cm" svg:y2="13.431cm">
              <svg:desc>Bp 1687 [Sa]</svg:desc>
              <text:p/>
            </draw:line>
          </draw:g>
          <draw:g draw:name="Bp 1688 [Sa]">
            <draw:line draw:name="Bp 1688 [Sa]" draw:style-name="gr10" draw:text-style-name="P5" draw:layer="layout" svg:x1="13.97cm" svg:y1="14.398cm" svg:x2="13.97cm" svg:y2="14.598cm">
              <svg:desc>Bp 1688 [Sa]</svg:desc>
              <text:p/>
            </draw:line>
            <draw:frame draw:name="Bp 1688 [Sa]" draw:style-name="gr11" draw:text-style-name="P10" draw:layer="layout" svg:width="1.179cm" svg:height="1.187cm" svg:x="13.431cm" svg:y="14.448cm">
              <draw:text-box>
                <text:p text:style-name="P9">06 <text:s text:c="5"/></text:p>
              </draw:text-box>
            </draw:frame>
            <draw:frame draw:name="Bp 1688 [Sa]" draw:style-name="gr12" draw:text-style-name="P10" draw:layer="layout" svg:width="1.044cm" svg:height="1.187cm" svg:x="12.288cm" svg:y="14.322cm">
              <draw:text-box>
                <text:p text:style-name="P9"><text:s text:c="4"/>14</text:p>
              </draw:text-box>
            </draw:frame>
            <draw:line draw:name="Bp 1688 [Sa]" draw:style-name="gr13" draw:text-style-name="P8" draw:layer="layout" svg:x1="12.76cm" svg:y1="14.772cm" svg:x2="13.97cm" svg:y2="14.498cm">
              <svg:desc>Bp 1688 [Sa]</svg:desc>
              <text:p text:style-name="P11">Bp 1688 [Sa] <text:s text:c="2"/></text:p>
              <text:p text:style-name="P11"><text:span text:style-name="T1"/></text:p>
            </draw:line>
            <draw:line draw:name="Bp 1688 [Sa]" draw:style-name="gr10" draw:text-style-name="P5" draw:layer="layout" svg:x1="12.76cm" svg:y1="14.672cm" svg:x2="12.76cm" svg:y2="14.872cm">
              <svg:desc>Bp 1688 [Sa]</svg:desc>
              <text:p/>
            </draw:line>
            <draw:frame draw:name="Bp 1688 [Sa]" draw:style-name="gr12" draw:text-style-name="P10" draw:layer="layout" svg:width="1.044cm" svg:height="1.187cm" svg:x="10.178cm" svg:y="14.528cm">
              <draw:text-box>
                <text:p text:style-name="P9"><text:s text:c="4"/>20</text:p>
              </draw:text-box>
            </draw:frame>
            <draw:line draw:name="Bp 1688 [Sa]" draw:style-name="gr13" draw:text-style-name="P8" draw:layer="layout" svg:x1="10.65cm" svg:y1="14.978cm" svg:x2="12.76cm" svg:y2="14.772cm">
              <svg:desc>Bp 1688 [Sa]</svg:desc>
              <text:p text:style-name="P11">Bp 1688 [Sa] <text:s text:c="2"/></text:p>
              <text:p text:style-name="P11"><text:span text:style-name="T1"/></text:p>
            </draw:line>
            <draw:line draw:name="Bp 1688 [Sa]" draw:style-name="gr10" draw:text-style-name="P5" draw:layer="layout" svg:x1="10.65cm" svg:y1="14.878cm" svg:x2="10.65cm" svg:y2="15.078cm">
              <svg:desc>Bp 1688 [Sa]</svg:desc>
              <text:p/>
            </draw:line>
            <draw:frame draw:name="Bp 1688 [Sa]" draw:style-name="gr12" draw:text-style-name="P10" draw:layer="layout" svg:width="1.044cm" svg:height="1.187cm" svg:x="8.668cm" svg:y="14.7cm">
              <draw:text-box>
                <text:p text:style-name="P9"><text:s text:c="4"/>25</text:p>
              </draw:text-box>
            </draw:frame>
            <draw:line draw:name="Bp 1688 [Sa]" draw:style-name="gr13" draw:text-style-name="P8" draw:layer="layout" svg:x1="9.14cm" svg:y1="15.15cm" svg:x2="10.65cm" svg:y2="14.978cm">
              <svg:desc>Bp 1688 [Sa]</svg:desc>
              <text:p text:style-name="P11">Bp 1688 [Sa] <text:s text:c="2"/></text:p>
              <text:p text:style-name="P11"><text:span text:style-name="T1"/></text:p>
            </draw:line>
            <draw:line draw:name="Bp 1688 [Sa]" draw:style-name="gr10" draw:text-style-name="P5" draw:layer="layout" svg:x1="9.14cm" svg:y1="15.15cm" svg:x2="9.14cm" svg:y2="15.355cm">
              <svg:desc>Bp 1688 [Sa]</svg:desc>
              <text:p/>
            </draw:line>
          </draw:g>
          <draw:g draw:name="Bp 2566 [Sa]">
            <draw:line draw:name="Bp 2566 [Sa]" draw:style-name="gr10" draw:text-style-name="P5" draw:layer="layout" svg:x1="10.35cm" svg:y1="4.998cm" svg:x2="10.35cm" svg:y2="5.198cm">
              <svg:desc>Bp 2566 [Sa]</svg:desc>
              <text:p/>
            </draw:line>
            <draw:frame draw:name="Bp 2566 [Sa]" draw:style-name="gr11" draw:text-style-name="P10" draw:layer="layout" svg:width="1.179cm" svg:height="1.187cm" svg:x="9.811cm" svg:y="5.048cm">
              <draw:text-box>
                <text:p text:style-name="P9">32 <text:s text:c="5"/></text:p>
              </draw:text-box>
            </draw:frame>
            <draw:frame draw:name="Bp 2566 [Sa]" draw:style-name="gr12" draw:text-style-name="P10" draw:layer="layout" svg:width="1.044cm" svg:height="1.187cm" svg:x="8.368cm" svg:y="4.819cm">
              <draw:text-box>
                <text:p text:style-name="P9"><text:s text:c="4"/>37</text:p>
              </draw:text-box>
            </draw:frame>
            <draw:line draw:name="Bp 2566 [Sa]" draw:style-name="gr13" draw:text-style-name="P8" draw:layer="layout" svg:x1="8.84cm" svg:y1="5.269cm" svg:x2="10.35cm" svg:y2="5.098cm">
              <svg:desc>Bp 2566 [Sa]</svg:desc>
              <text:p text:style-name="P11">Bp 2566 [Sa] <text:s text:c="2"/></text:p>
              <text:p text:style-name="P11"><text:span text:style-name="T1"/></text:p>
            </draw:line>
            <draw:line draw:name="Bp 2566 [Sa]" draw:style-name="gr10" draw:text-style-name="P5" draw:layer="layout" svg:x1="8.84cm" svg:y1="5.269cm" svg:x2="8.84cm" svg:y2="5.406cm">
              <svg:desc>Bp 2566 [Sa]</svg:desc>
              <text:p/>
            </draw:line>
          </draw:g>
          <draw:g draw:name="D 237 [Sa]">
            <draw:line draw:name="D 237 [Sa]" draw:style-name="gr14" draw:text-style-name="P5" draw:layer="layout" svg:x1="9.14cm" svg:y1="11.138cm" svg:x2="9.14cm" svg:y2="11.338cm">
              <svg:desc>D 237 [Sa]</svg:desc>
              <text:p/>
            </draw:line>
            <draw:frame draw:name="D 237 [Sa]" draw:style-name="gr12" draw:text-style-name="P10" draw:layer="layout" svg:width="1.044cm" svg:height="1.187cm" svg:x="8.668cm" svg:y="11.188cm">
              <draw:text-box>
                <text:p text:style-name="P9"><text:s text:c="4"/>31</text:p>
              </draw:text-box>
            </draw:frame>
            <draw:frame draw:name="D 237 [Sa]" draw:style-name="gr11" draw:text-style-name="P10" draw:layer="layout" svg:width="1.179cm" svg:height="1.187cm" svg:x="10.111cm" svg:y="10.96cm">
              <draw:text-box>
                <text:p text:style-name="P9">36 <text:s text:c="5"/></text:p>
              </draw:text-box>
            </draw:frame>
            <draw:line draw:name="D 237 [Sa]" draw:style-name="gr15" draw:text-style-name="P8" draw:layer="layout" svg:x1="9.14cm" svg:y1="11.238cm" svg:x2="10.65cm" svg:y2="11.41cm">
              <svg:desc>D 237 [Sa]</svg:desc>
              <text:p text:style-name="P11"><text:s text:c="3"/>D 237 [Sa]</text:p>
              <text:p text:style-name="P11"><text:span text:style-name="T1"/></text:p>
            </draw:line>
            <draw:line draw:name="D 237 [Sa]" draw:style-name="gr14" draw:text-style-name="P5" draw:layer="layout" svg:x1="10.65cm" svg:y1="11.31cm" svg:x2="10.65cm" svg:y2="11.51cm">
              <svg:desc>D 237 [Sa]</svg:desc>
              <text:p/>
            </draw:line>
          </draw:g>
          <draw:g draw:name="Dg 6304 Mi">
            <draw:line draw:name="Dg 6304 Mi" draw:style-name="gr16" draw:text-style-name="P5" draw:layer="layout" svg:x1="14.57cm" svg:y1="15.427cm" svg:x2="14.57cm" svg:y2="15.627cm">
              <svg:desc>Dg 6304 Mi</svg:desc>
              <text:p/>
            </draw:line>
            <draw:frame draw:name="Dg 6304 Mi" draw:style-name="gr11" draw:text-style-name="P10" draw:layer="layout" svg:width="1.179cm" svg:height="1.187cm" svg:x="14.031cm" svg:y="15.477cm">
              <draw:text-box>
                <text:p text:style-name="P9">36 <text:s text:c="5"/></text:p>
              </draw:text-box>
            </draw:frame>
            <draw:frame draw:name="Dg 6304 Mi" draw:style-name="gr12" draw:text-style-name="P10" draw:layer="layout" svg:width="1.044cm" svg:height="1.187cm" svg:x="12.288cm" svg:y="15.351cm">
              <draw:text-box>
                <text:p text:style-name="P9"><text:s text:c="4"/>44</text:p>
              </draw:text-box>
            </draw:frame>
            <draw:line draw:name="Dg 6304 Mi" draw:style-name="gr17" draw:text-style-name="P8" draw:layer="layout" svg:x1="12.76cm" svg:y1="15.801cm" svg:x2="14.57cm" svg:y2="15.527cm">
              <svg:desc>Dg 6304 Mi</svg:desc>
              <text:p text:style-name="P11">Dg 6304 Mi <text:s text:c="2"/></text:p>
              <text:p text:style-name="P11"><text:span text:style-name="T1"/></text:p>
            </draw:line>
            <draw:line draw:name="Dg 6304 Mi" draw:style-name="gr16" draw:text-style-name="P5" draw:layer="layout" svg:x1="12.76cm" svg:y1="15.701cm" svg:x2="12.76cm" svg:y2="15.901cm">
              <svg:desc>Dg 6304 Mi</svg:desc>
              <text:p/>
            </draw:line>
            <draw:frame draw:name="Dg 6304 Mi" draw:style-name="gr12" draw:text-style-name="P10" draw:layer="layout" svg:width="1.044cm" svg:height="1.187cm" svg:x="9.878cm" svg:y="15.557cm">
              <draw:text-box>
                <text:p text:style-name="P9"><text:s text:c="4"/>50</text:p>
              </draw:text-box>
            </draw:frame>
            <draw:line draw:name="Dg 6304 Mi" draw:style-name="gr17" draw:text-style-name="P8" draw:layer="layout" svg:x1="10.35cm" svg:y1="16.007cm" svg:x2="12.76cm" svg:y2="15.801cm">
              <svg:desc>Dg 6304 Mi</svg:desc>
              <text:p text:style-name="P11">Dg 6304 Mi <text:s text:c="2"/></text:p>
              <text:p text:style-name="P11"><text:span text:style-name="T1"/></text:p>
            </draw:line>
            <draw:line draw:name="Dg 6304 Mi" draw:style-name="gr16" draw:text-style-name="P5" draw:layer="layout" svg:x1="10.35cm" svg:y1="15.907cm" svg:x2="10.35cm" svg:y2="16.107cm">
              <svg:desc>Dg 6304 Mi</svg:desc>
              <text:p/>
            </draw:line>
            <draw:frame draw:name="Dg 6304 Mi" draw:style-name="gr12" draw:text-style-name="P10" draw:layer="layout" svg:width="1.044cm" svg:height="1.187cm" svg:x="8.368cm" svg:y="15.831cm">
              <draw:text-box>
                <text:p text:style-name="P9"><text:s text:c="4"/>58</text:p>
              </draw:text-box>
            </draw:frame>
            <draw:line draw:name="Dg 6304 Mi" draw:style-name="gr17" draw:text-style-name="P8" draw:layer="layout" svg:x1="8.84cm" svg:y1="16.281cm" svg:x2="10.35cm" svg:y2="16.007cm">
              <svg:desc>Dg 6304 Mi</svg:desc>
              <text:p text:style-name="P11">Dg 6304 Mi <text:s text:c="2"/></text:p>
              <text:p text:style-name="P11"><text:span text:style-name="T1"/></text:p>
            </draw:line>
            <draw:line draw:name="Dg 6304 Mi" draw:style-name="gr16" draw:text-style-name="P5" draw:layer="layout" svg:x1="8.84cm" svg:y1="16.181cm" svg:x2="8.84cm" svg:y2="16.381cm">
              <svg:desc>Dg 6304 Mi</svg:desc>
              <text:p/>
            </draw:line>
          </draw:g>
          <draw:g draw:name="Dg 6595 [Sa]">
            <draw:line draw:name="Dg 6595 [Sa]" draw:style-name="gr16" draw:text-style-name="P5" draw:layer="layout" svg:x1="9.14cm" svg:y1="19.372cm" svg:x2="9.14cm" svg:y2="19.572cm">
              <svg:desc>Dg 6595 [Sa]</svg:desc>
              <text:p/>
            </draw:line>
            <draw:frame draw:name="Dg 6595 [Sa]" draw:style-name="gr12" draw:text-style-name="P10" draw:layer="layout" svg:width="1.044cm" svg:height="1.187cm" svg:x="8.668cm" svg:y="19.422cm">
              <draw:text-box>
                <text:p text:style-name="P9"><text:s text:c="4"/>31</text:p>
              </draw:text-box>
            </draw:frame>
            <draw:frame draw:name="Dg 6595 [Sa]" draw:style-name="gr11" draw:text-style-name="P10" draw:layer="layout" svg:width="1.179cm" svg:height="1.187cm" svg:x="10.111cm" svg:y="19.296cm">
              <draw:text-box>
                <text:p text:style-name="P9">39 <text:s text:c="5"/></text:p>
              </draw:text-box>
            </draw:frame>
            <draw:line draw:name="Dg 6595 [Sa]" draw:style-name="gr17" draw:text-style-name="P8" draw:layer="layout" svg:x1="9.14cm" svg:y1="19.472cm" svg:x2="10.65cm" svg:y2="19.746cm">
              <svg:desc>Dg 6595 [Sa]</svg:desc>
              <text:p text:style-name="P11"><text:s text:c="3"/>Dg 6595 [Sa]</text:p>
              <text:p text:style-name="P11"><text:span text:style-name="T1"/></text:p>
            </draw:line>
            <draw:line draw:name="Dg 6595 [Sa]" draw:style-name="gr16" draw:text-style-name="P5" draw:layer="layout" svg:x1="10.65cm" svg:y1="19.646cm" svg:x2="10.65cm" svg:y2="19.846cm">
              <svg:desc>Dg 6595 [Sa]</svg:desc>
              <text:p/>
            </draw:line>
          </draw:g>
          <draw:g draw:name="Dg 6840">
            <draw:line draw:name="Dg 6840" draw:style-name="gr16" draw:text-style-name="P5" draw:layer="layout" svg:x1="10.35cm" svg:y1="24.14cm" svg:x2="10.35cm" svg:y2="24.34cm">
              <svg:desc>Dg 6840</svg:desc>
              <text:p/>
            </draw:line>
            <draw:frame draw:name="Dg 6840" draw:style-name="gr11" draw:text-style-name="P10" draw:layer="layout" svg:width="1.179cm" svg:height="1.187cm" svg:x="9.811cm" svg:y="24.19cm">
              <draw:text-box>
                <text:p text:style-name="P9">50 <text:s text:c="5"/></text:p>
              </draw:text-box>
            </draw:frame>
            <draw:frame draw:name="Dg 6840" draw:style-name="gr12" draw:text-style-name="P10" draw:layer="layout" svg:width="1.044cm" svg:height="1.187cm" svg:x="8.368cm" svg:y="24.064cm">
              <draw:text-box>
                <text:p text:style-name="P9"><text:s text:c="4"/>58</text:p>
              </draw:text-box>
            </draw:frame>
            <draw:line draw:name="Dg 6840" draw:style-name="gr17" draw:text-style-name="P8" draw:layer="layout" svg:x1="8.84cm" svg:y1="24.514cm" svg:x2="10.35cm" svg:y2="24.24cm">
              <svg:desc>Dg 6840</svg:desc>
              <text:p text:style-name="P11">Dg 6840 <text:s text:c="2"/></text:p>
              <text:p text:style-name="P11"><text:span text:style-name="T1"/></text:p>
            </draw:line>
            <draw:line draw:name="Dg 6840" draw:style-name="gr16" draw:text-style-name="P5" draw:layer="layout" svg:x1="8.84cm" svg:y1="24.414cm" svg:x2="8.84cm" svg:y2="24.614cm">
              <svg:desc>Dg 6840</svg:desc>
              <text:p/>
            </draw:line>
          </draw:g>
          <draw:g draw:name="Dg 6841">
            <draw:line draw:name="Dg 6841" draw:style-name="gr16" draw:text-style-name="P5" draw:layer="layout" svg:x1="9.14cm" svg:y1="8.394cm" svg:x2="9.14cm" svg:y2="8.594cm">
              <svg:desc>Dg 6841</svg:desc>
              <text:p/>
            </draw:line>
            <draw:frame draw:name="Dg 6841" draw:style-name="gr30" draw:text-style-name="P10" draw:layer="layout" svg:width="1.027cm" svg:height="1.187cm" svg:x="8.677cm" svg:y="8.444cm">
              <draw:text-box>
                <text:p text:style-name="P9"><text:s text:c="4"/>11</text:p>
              </draw:text-box>
            </draw:frame>
            <draw:frame draw:name="Dg 6841" draw:style-name="gr11" draw:text-style-name="P10" draw:layer="layout" svg:width="1.179cm" svg:height="1.187cm" svg:x="10.111cm" svg:y="8.319cm">
              <draw:text-box>
                <text:p text:style-name="P9">19 <text:s text:c="5"/></text:p>
              </draw:text-box>
            </draw:frame>
            <draw:line draw:name="Dg 6841" draw:style-name="gr17" draw:text-style-name="P8" draw:layer="layout" svg:x1="9.14cm" svg:y1="8.494cm" svg:x2="10.65cm" svg:y2="8.769cm">
              <svg:desc>Dg 6841</svg:desc>
              <text:p text:style-name="P11"><text:s text:c="3"/>Dg 6841</text:p>
              <text:p text:style-name="P11"><text:span text:style-name="T1"/></text:p>
            </draw:line>
            <draw:line draw:name="Dg 6841" draw:style-name="gr16" draw:text-style-name="P5" draw:layer="layout" svg:x1="10.65cm" svg:y1="8.669cm" svg:x2="10.65cm" svg:y2="8.869cm">
              <svg:desc>Dg 6841</svg:desc>
              <text:p/>
            </draw:line>
          </draw:g>
          <draw:g draw:name="Dg 6978">
            <draw:line draw:name="Dg 6978" draw:style-name="gr16" draw:text-style-name="P5" draw:layer="layout" svg:x1="19.4cm" svg:y1="21.876cm" svg:x2="19.4cm" svg:y2="22.076cm">
              <svg:desc>Dg 6978</svg:desc>
              <text:p/>
            </draw:line>
            <draw:frame draw:name="Dg 6978" draw:style-name="gr11" draw:text-style-name="P10" draw:layer="layout" svg:width="1.179cm" svg:height="1.187cm" svg:x="18.861cm" svg:y="21.926cm">
              <draw:text-box>
                <text:p text:style-name="P9">44 <text:s text:c="5"/></text:p>
              </draw:text-box>
            </draw:frame>
            <draw:frame draw:name="Dg 6978" draw:style-name="gr12" draw:text-style-name="P10" draw:layer="layout" svg:width="1.044cm" svg:height="1.187cm" svg:x="17.118cm" svg:y="21.801cm">
              <draw:text-box>
                <text:p text:style-name="P9"><text:s text:c="4"/>52</text:p>
              </draw:text-box>
            </draw:frame>
            <draw:line draw:name="Dg 6978" draw:style-name="gr17" draw:text-style-name="P8" draw:layer="layout" svg:x1="17.59cm" svg:y1="22.251cm" svg:x2="19.4cm" svg:y2="21.976cm">
              <svg:desc>Dg 6978</svg:desc>
              <text:p text:style-name="P11">Dg 6978 <text:s text:c="2"/></text:p>
              <text:p text:style-name="P11"><text:span text:style-name="T1"/></text:p>
            </draw:line>
            <draw:line draw:name="Dg 6978" draw:style-name="gr16" draw:text-style-name="P5" draw:layer="layout" svg:x1="17.59cm" svg:y1="22.151cm" svg:x2="17.59cm" svg:y2="22.351cm">
              <svg:desc>Dg 6978</svg:desc>
              <text:p/>
            </draw:line>
            <draw:frame draw:name="Dg 6978" draw:style-name="gr12" draw:text-style-name="P10" draw:layer="layout" svg:width="1.044cm" svg:height="1.187cm" svg:x="15.308cm" svg:y="21.904cm">
              <draw:text-box>
                <text:p text:style-name="P9"><text:s text:c="4"/>55</text:p>
              </draw:text-box>
            </draw:frame>
            <draw:line draw:name="Dg 6978" draw:style-name="gr17" draw:text-style-name="P8" draw:layer="layout" svg:x1="15.78cm" svg:y1="22.354cm" svg:x2="17.59cm" svg:y2="22.251cm">
              <svg:desc>Dg 6978</svg:desc>
              <text:p text:style-name="P11">Dg 6978 <text:s text:c="2"/></text:p>
              <text:p text:style-name="P11"><text:span text:style-name="T1"/></text:p>
            </draw:line>
            <draw:line draw:name="Dg 6978" draw:style-name="gr16" draw:text-style-name="P5" draw:layer="layout" svg:x1="15.78cm" svg:y1="22.254cm" svg:x2="15.78cm" svg:y2="22.454cm">
              <svg:desc>Dg 6978</svg:desc>
              <text:p/>
            </draw:line>
            <draw:frame draw:name="Dg 6978" draw:style-name="gr12" draw:text-style-name="P10" draw:layer="layout" svg:width="1.044cm" svg:height="1.187cm" svg:x="14.098cm" svg:y="22.041cm">
              <draw:text-box>
                <text:p text:style-name="P9"><text:s text:c="4"/>59</text:p>
              </draw:text-box>
            </draw:frame>
            <draw:line draw:name="Dg 6978" draw:style-name="gr17" draw:text-style-name="P8" draw:layer="layout" svg:x1="14.57cm" svg:y1="22.491cm" svg:x2="15.78cm" svg:y2="22.354cm">
              <svg:desc>Dg 6978</svg:desc>
              <text:p text:style-name="P11">Dg 6978 <text:s text:c="2"/></text:p>
              <text:p text:style-name="P11"><text:span text:style-name="T1"/></text:p>
            </draw:line>
            <draw:line draw:name="Dg 6978" draw:style-name="gr16" draw:text-style-name="P5" draw:layer="layout" svg:x1="14.57cm" svg:y1="22.491cm" svg:x2="14.57cm" svg:y2="24.412cm">
              <svg:desc>Dg 6978</svg:desc>
              <text:p/>
            </draw:line>
            <draw:frame draw:name="Dg 6978" draw:style-name="gr11" draw:text-style-name="P10" draw:layer="layout" svg:width="1.179cm" svg:height="1.187cm" svg:x="14.031cm" svg:y="24.362cm">
              <draw:text-box>
                <text:p text:style-name="P9">55 <text:s text:c="5"/></text:p>
              </draw:text-box>
            </draw:frame>
            <draw:frame draw:name="Dg 6978" draw:style-name="gr12" draw:text-style-name="P10" draw:layer="layout" svg:width="1.044cm" svg:height="1.187cm" svg:x="12.288cm" svg:y="24.236cm">
              <draw:text-box>
                <text:p text:style-name="P9"><text:s text:c="4"/>03</text:p>
              </draw:text-box>
            </draw:frame>
            <draw:line draw:name="Dg 6978" draw:style-name="gr17" draw:text-style-name="P8" draw:layer="layout" svg:x1="12.76cm" svg:y1="24.686cm" svg:x2="14.57cm" svg:y2="24.412cm">
              <svg:desc>Dg 6978</svg:desc>
              <text:p text:style-name="P11">Dg 6978 <text:s text:c="2"/></text:p>
              <text:p text:style-name="P11"><text:span text:style-name="T1"/></text:p>
            </draw:line>
            <draw:line draw:name="Dg 6978" draw:style-name="gr16" draw:text-style-name="P5" draw:layer="layout" svg:x1="12.76cm" svg:y1="24.586cm" svg:x2="12.76cm" svg:y2="24.786cm">
              <svg:desc>Dg 6978</svg:desc>
              <text:p/>
            </draw:line>
            <draw:frame draw:name="Dg 6978" draw:style-name="gr12" draw:text-style-name="P10" draw:layer="layout" svg:width="1.044cm" svg:height="1.187cm" svg:x="10.178cm" svg:y="24.442cm">
              <draw:text-box>
                <text:p text:style-name="P9"><text:s text:c="4"/>09</text:p>
              </draw:text-box>
            </draw:frame>
            <draw:line draw:name="Dg 6978" draw:style-name="gr17" draw:text-style-name="P8" draw:layer="layout" svg:x1="10.65cm" svg:y1="24.892cm" svg:x2="12.76cm" svg:y2="24.686cm">
              <svg:desc>Dg 6978</svg:desc>
              <text:p text:style-name="P11">Dg 6978 <text:s text:c="2"/></text:p>
              <text:p text:style-name="P11"><text:span text:style-name="T1"/></text:p>
            </draw:line>
            <draw:line draw:name="Dg 6978" draw:style-name="gr16" draw:text-style-name="P5" draw:layer="layout" svg:x1="10.65cm" svg:y1="24.792cm" svg:x2="10.65cm" svg:y2="24.992cm">
              <svg:desc>Dg 6978</svg:desc>
              <text:p/>
            </draw:line>
            <draw:frame draw:name="Dg 6978" draw:style-name="gr12" draw:text-style-name="P10" draw:layer="layout" svg:width="1.044cm" svg:height="1.187cm" svg:x="8.368cm" svg:y="24.716cm">
              <draw:text-box>
                <text:p text:style-name="P9"><text:s text:c="4"/>17</text:p>
              </draw:text-box>
            </draw:frame>
            <draw:line draw:name="Dg 6978" draw:style-name="gr17" draw:text-style-name="P8" draw:layer="layout" svg:x1="8.84cm" svg:y1="25.166cm" svg:x2="10.65cm" svg:y2="24.892cm">
              <svg:desc>Dg 6978</svg:desc>
              <text:p text:style-name="P11">Dg 6978 <text:s text:c="2"/></text:p>
              <text:p text:style-name="P11"><text:span text:style-name="T1"/></text:p>
            </draw:line>
            <draw:line draw:name="Dg 6978" draw:style-name="gr16" draw:text-style-name="P5" draw:layer="layout" svg:x1="8.84cm" svg:y1="25.066cm" svg:x2="8.84cm" svg:y2="25.266cm">
              <svg:desc>Dg 6978</svg:desc>
              <text:p/>
            </draw:line>
          </draw:g>
          <draw:g draw:name="E 823 [Sa]">
            <draw:line draw:name="E 823 [Sa]" draw:style-name="gr19" draw:text-style-name="P5" draw:layer="layout" svg:x1="9.14cm" svg:y1="5.269cm" svg:x2="9.14cm" svg:y2="5.406cm">
              <svg:desc>E 823 [Sa]</svg:desc>
              <text:p/>
            </draw:line>
            <draw:frame draw:name="E 823 [Sa]" draw:style-name="gr12" draw:text-style-name="P10" draw:layer="layout" svg:width="1.044cm" svg:height="1.187cm" svg:x="8.668cm" svg:y="5.356cm">
              <draw:text-box>
                <text:p text:style-name="P9"><text:s text:c="4"/>41</text:p>
              </draw:text-box>
            </draw:frame>
            <draw:frame draw:name="E 823 [Sa]" draw:style-name="gr11" draw:text-style-name="P10" draw:layer="layout" svg:width="1.179cm" svg:height="1.187cm" svg:x="10.111cm" svg:y="5.128cm">
              <draw:text-box>
                <text:p text:style-name="P9">46 <text:s text:c="5"/></text:p>
              </draw:text-box>
            </draw:frame>
            <draw:line draw:name="E 823 [Sa]" draw:style-name="gr20" draw:text-style-name="P8" draw:layer="layout" svg:x1="9.14cm" svg:y1="5.406cm" svg:x2="10.65cm" svg:y2="5.578cm">
              <svg:desc>E 823 [Sa]</svg:desc>
              <text:p text:style-name="P11"><text:s text:c="3"/>E 823 [Sa]</text:p>
              <text:p text:style-name="P11"><text:span text:style-name="T1"/></text:p>
            </draw:line>
            <draw:line draw:name="E 823 [Sa]" draw:style-name="gr19" draw:text-style-name="P5" draw:layer="layout" svg:x1="10.65cm" svg:y1="5.478cm" svg:x2="10.65cm" svg:y2="5.678cm">
              <svg:desc>E 823 [Sa]</svg:desc>
              <text:p/>
            </draw:line>
          </draw:g>
          <draw:g draw:name="E 824 [Sa]">
            <draw:line draw:name="E 824 [Sa]" draw:style-name="gr19" draw:text-style-name="P5" draw:layer="layout" svg:x1="10.35cm" svg:y1="19.372cm" svg:x2="10.35cm" svg:y2="19.572cm">
              <svg:desc>E 824 [Sa]</svg:desc>
              <text:p/>
            </draw:line>
            <draw:frame draw:name="E 824 [Sa]" draw:style-name="gr11" draw:text-style-name="P10" draw:layer="layout" svg:width="1.179cm" svg:height="1.187cm" svg:x="9.811cm" svg:y="19.422cm">
              <draw:text-box>
                <text:p text:style-name="P9">31 <text:s text:c="5"/></text:p>
              </draw:text-box>
            </draw:frame>
            <draw:frame draw:name="E 824 [Sa]" draw:style-name="gr12" draw:text-style-name="P10" draw:layer="layout" svg:width="1.044cm" svg:height="1.187cm" svg:x="8.368cm" svg:y="19.193cm">
              <draw:text-box>
                <text:p text:style-name="P9"><text:s text:c="4"/>36</text:p>
              </draw:text-box>
            </draw:frame>
            <draw:line draw:name="E 824 [Sa]" draw:style-name="gr20" draw:text-style-name="P8" draw:layer="layout" svg:x1="8.84cm" svg:y1="19.643cm" svg:x2="10.35cm" svg:y2="19.472cm">
              <svg:desc>E 824 [Sa]</svg:desc>
              <text:p text:style-name="P11">E 824 [Sa] <text:s text:c="2"/></text:p>
              <text:p text:style-name="P11"><text:span text:style-name="T1"/></text:p>
            </draw:line>
            <draw:line draw:name="E 824 [Sa]" draw:style-name="gr19" draw:text-style-name="P5" draw:layer="layout" svg:x1="8.84cm" svg:y1="19.643cm" svg:x2="8.84cm" svg:y2="19.815cm">
              <svg:desc>E 824 [Sa]</svg:desc>
              <text:p/>
            </draw:line>
          </draw:g>
          <draw:g draw:name="Gmp 9817">
            <draw:line draw:name="Gmp 9817" draw:style-name="gr21" draw:text-style-name="P5" draw:layer="layout" svg:x1="1.3cm" svg:y1="11.516cm" svg:x2="1.3cm" svg:y2="11.716cm">
              <svg:desc>Gmp 9817</svg:desc>
              <text:p/>
            </draw:line>
            <draw:frame draw:name="Gmp 9817" draw:style-name="gr12" draw:text-style-name="P10" draw:layer="layout" svg:width="1.044cm" svg:height="1.187cm" svg:x="0.828cm" svg:y="11.566cm">
              <draw:text-box>
                <text:p text:style-name="P9"><text:s text:c="4"/>42</text:p>
              </draw:text-box>
            </draw:frame>
            <draw:frame draw:name="Gmp 9817" draw:style-name="gr11" draw:text-style-name="P10" draw:layer="layout" svg:width="1.179cm" svg:height="1.187cm" svg:x="2.871cm" svg:y="11.371cm">
              <draw:text-box>
                <text:p text:style-name="P9">48 <text:s text:c="5"/></text:p>
              </draw:text-box>
            </draw:frame>
            <draw:line draw:name="Gmp 9817" draw:style-name="gr39" draw:text-style-name="P8" draw:layer="layout" svg:x1="1.3cm" svg:y1="11.616cm" svg:x2="3.41cm" svg:y2="11.821cm">
              <svg:desc>Gmp 9817</svg:desc>
              <text:p text:style-name="P11"><text:s text:c="3"/>Gmp 9817</text:p>
              <text:p text:style-name="P11"><text:span text:style-name="T1"/></text:p>
            </draw:line>
            <draw:line draw:name="Gmp 9817" draw:style-name="gr21" draw:text-style-name="P5" draw:layer="layout" svg:x1="3.41cm" svg:y1="11.821cm" svg:x2="3.41cm" svg:y2="12.679cm">
              <svg:desc>Gmp 9817</svg:desc>
              <text:p/>
            </draw:line>
            <draw:frame draw:name="Gmp 9817" draw:style-name="gr12" draw:text-style-name="P10" draw:layer="layout" svg:width="1.044cm" svg:height="1.187cm" svg:x="2.938cm" svg:y="12.629cm">
              <draw:text-box>
                <text:p text:style-name="P9"><text:s text:c="4"/>13</text:p>
              </draw:text-box>
            </draw:frame>
            <draw:frame draw:name="Gmp 9817" draw:style-name="gr11" draw:text-style-name="P10" draw:layer="layout" svg:width="1.179cm" svg:height="1.187cm" svg:x="4.381cm" svg:y="12.366cm">
              <draw:text-box>
                <text:p text:style-name="P9">17 <text:s text:c="5"/></text:p>
              </draw:text-box>
            </draw:frame>
            <draw:line draw:name="Gmp 9817" draw:style-name="gr39" draw:text-style-name="P8" draw:layer="layout" svg:x1="3.41cm" svg:y1="12.679cm" svg:x2="4.92cm" svg:y2="12.816cm">
              <svg:desc>Gmp 9817</svg:desc>
              <text:p text:style-name="P11"><text:s text:c="3"/>Gmp 9817</text:p>
              <text:p text:style-name="P11"><text:span text:style-name="T1"/></text:p>
            </draw:line>
            <draw:line draw:name="Gmp 9817" draw:style-name="gr21" draw:text-style-name="P5" draw:layer="layout" svg:x1="4.92cm" svg:y1="12.716cm" svg:x2="4.92cm" svg:y2="12.916cm">
              <svg:desc>Gmp 9817</svg:desc>
              <text:p/>
            </draw:line>
            <draw:frame draw:name="Gmp 9817" draw:style-name="gr11" draw:text-style-name="P10" draw:layer="layout" svg:width="1.179cm" svg:height="1.187cm" svg:x="6.191cm" svg:y="12.504cm">
              <draw:text-box>
                <text:p text:style-name="P9">21 <text:s text:c="5"/></text:p>
              </draw:text-box>
            </draw:frame>
            <draw:line draw:name="Gmp 9817" draw:style-name="gr39" draw:text-style-name="P8" draw:layer="layout" svg:x1="4.92cm" svg:y1="12.816cm" svg:x2="6.73cm" svg:y2="12.954cm">
              <svg:desc>Gmp 9817</svg:desc>
              <text:p text:style-name="P11"><text:s text:c="3"/>Gmp 9817</text:p>
              <text:p text:style-name="P11"><text:span text:style-name="T1"/></text:p>
            </draw:line>
            <draw:line draw:name="Gmp 9817" draw:style-name="gr21" draw:text-style-name="P5" draw:layer="layout" svg:x1="6.73cm" svg:y1="12.954cm" svg:x2="6.73cm" svg:y2="13.983cm">
              <svg:desc>Gmp 9817</svg:desc>
              <text:p/>
            </draw:line>
            <draw:frame draw:name="Gmp 9817" draw:style-name="gr12" draw:text-style-name="P10" draw:layer="layout" svg:width="1.044cm" svg:height="1.187cm" svg:x="6.258cm" svg:y="13.933cm">
              <draw:text-box>
                <text:p text:style-name="P9"><text:s text:c="4"/>51</text:p>
              </draw:text-box>
            </draw:frame>
            <draw:frame draw:name="Gmp 9817" draw:style-name="gr11" draw:text-style-name="P10" draw:layer="layout" svg:width="1.179cm" svg:height="1.187cm" svg:x="8.001cm" svg:y="13.842cm">
              <draw:text-box>
                <text:p text:style-name="P9">00 <text:s text:c="5"/></text:p>
              </draw:text-box>
            </draw:frame>
            <draw:line draw:name="Gmp 9817" draw:style-name="gr39" draw:text-style-name="P8" draw:layer="layout" svg:x1="6.73cm" svg:y1="13.983cm" svg:x2="8.54cm" svg:y2="14.292cm">
              <svg:desc>Gmp 9817</svg:desc>
              <text:p text:style-name="P11"><text:s text:c="3"/>Gmp 9817</text:p>
              <text:p text:style-name="P11"><text:span text:style-name="T1"/></text:p>
            </draw:line>
            <draw:line draw:name="Gmp 9817" draw:style-name="gr21" draw:text-style-name="P5" draw:layer="layout" svg:x1="8.54cm" svg:y1="14.192cm" svg:x2="8.54cm" svg:y2="14.392cm">
              <svg:desc>Gmp 9817</svg:desc>
              <text:p/>
            </draw:line>
          </draw:g>
          <draw:g draw:name="Gmp 9818">
            <draw:line draw:name="Gmp 9818" draw:style-name="gr21" draw:text-style-name="P5" draw:layer="layout" svg:x1="8.84cm" svg:y1="16.936cm" svg:x2="8.84cm" svg:y2="17.136cm">
              <svg:desc>Gmp 9818</svg:desc>
              <text:p/>
            </draw:line>
            <draw:frame draw:name="Gmp 9818" draw:style-name="gr11" draw:text-style-name="P10" draw:layer="layout" svg:width="1.179cm" svg:height="1.187cm" svg:x="8.301cm" svg:y="16.986cm">
              <draw:text-box>
                <text:p text:style-name="P9">20 <text:s text:c="5"/></text:p>
              </draw:text-box>
            </draw:frame>
            <draw:frame draw:name="Gmp 9818" draw:style-name="gr12" draw:text-style-name="P10" draw:layer="layout" svg:width="1.044cm" svg:height="1.187cm" svg:x="6.558cm" svg:y="16.895cm">
              <draw:text-box>
                <text:p text:style-name="P9"><text:s text:c="4"/>29</text:p>
              </draw:text-box>
            </draw:frame>
            <draw:line draw:name="Gmp 9818" draw:style-name="gr39" draw:text-style-name="P8" draw:layer="layout" svg:x1="7.03cm" svg:y1="17.345cm" svg:x2="8.84cm" svg:y2="17.036cm">
              <svg:desc>Gmp 9818</svg:desc>
              <text:p text:style-name="P11">Gmp 9818 <text:s text:c="2"/></text:p>
              <text:p text:style-name="P11"><text:span text:style-name="T1"/></text:p>
            </draw:line>
            <draw:line draw:name="Gmp 9818" draw:style-name="gr21" draw:text-style-name="P5" draw:layer="layout" svg:x1="7.03cm" svg:y1="17.345cm" svg:x2="7.03cm" svg:y2="18.374cm">
              <svg:desc>Gmp 9818</svg:desc>
              <text:p/>
            </draw:line>
            <draw:frame draw:name="Gmp 9818" draw:style-name="gr11" draw:text-style-name="P10" draw:layer="layout" svg:width="1.179cm" svg:height="1.187cm" svg:x="6.491cm" svg:y="18.324cm">
              <draw:text-box>
                <text:p text:style-name="P9">59 <text:s text:c="5"/></text:p>
              </draw:text-box>
            </draw:frame>
            <draw:frame draw:name="Gmp 9818" draw:style-name="gr12" draw:text-style-name="P10" draw:layer="layout" svg:width="1.044cm" svg:height="1.187cm" svg:x="4.448cm" svg:y="18.061cm">
              <draw:text-box>
                <text:p text:style-name="P9"><text:s text:c="4"/>03</text:p>
              </draw:text-box>
            </draw:frame>
            <draw:line draw:name="Gmp 9818" draw:style-name="gr39" draw:text-style-name="P8" draw:layer="layout" svg:x1="4.92cm" svg:y1="18.511cm" svg:x2="7.03cm" svg:y2="18.374cm">
              <svg:desc>Gmp 9818</svg:desc>
              <text:p text:style-name="P11">Gmp 9818 <text:s text:c="2"/></text:p>
              <text:p text:style-name="P11"><text:span text:style-name="T1"/></text:p>
            </draw:line>
            <draw:line draw:name="Gmp 9818" draw:style-name="gr21" draw:text-style-name="P5" draw:layer="layout" svg:x1="4.92cm" svg:y1="18.411cm" svg:x2="4.92cm" svg:y2="18.611cm">
              <svg:desc>Gmp 9818</svg:desc>
              <text:p/>
            </draw:line>
            <draw:frame draw:name="Gmp 9818" draw:style-name="gr12" draw:text-style-name="P10" draw:layer="layout" svg:width="1.044cm" svg:height="1.187cm" svg:x="2.938cm" svg:y="18.198cm">
              <draw:text-box>
                <text:p text:style-name="P9"><text:s text:c="4"/>07</text:p>
              </draw:text-box>
            </draw:frame>
            <draw:line draw:name="Gmp 9818" draw:style-name="gr39" draw:text-style-name="P8" draw:layer="layout" svg:x1="3.41cm" svg:y1="18.648cm" svg:x2="4.92cm" svg:y2="18.511cm">
              <svg:desc>Gmp 9818</svg:desc>
              <text:p text:style-name="P11">Gmp 9818 <text:s text:c="2"/></text:p>
              <text:p text:style-name="P11"><text:span text:style-name="T1"/></text:p>
            </draw:line>
            <draw:line draw:name="Gmp 9818" draw:style-name="gr21" draw:text-style-name="P5" draw:layer="layout" svg:x1="3.41cm" svg:y1="18.648cm" svg:x2="3.41cm" svg:y2="19.678cm">
              <svg:desc>Gmp 9818</svg:desc>
              <text:p/>
            </draw:line>
            <draw:frame draw:name="Gmp 9818" draw:style-name="gr11" draw:text-style-name="P10" draw:layer="layout" svg:width="1.179cm" svg:height="1.187cm" svg:x="2.871cm" svg:y="19.628cm">
              <draw:text-box>
                <text:p text:style-name="P9">37 <text:s text:c="5"/></text:p>
              </draw:text-box>
            </draw:frame>
            <draw:frame draw:name="Gmp 9818" draw:style-name="gr12" draw:text-style-name="P10" draw:layer="layout" svg:width="1.044cm" svg:height="1.187cm" svg:x="0.828cm" svg:y="19.434cm">
              <draw:text-box>
                <text:p text:style-name="P9"><text:s text:c="4"/>43</text:p>
              </draw:text-box>
            </draw:frame>
            <draw:line draw:name="Gmp 9818" draw:style-name="gr39" draw:text-style-name="P8" draw:layer="layout" svg:x1="1.3cm" svg:y1="19.884cm" svg:x2="3.41cm" svg:y2="19.678cm">
              <svg:desc>Gmp 9818</svg:desc>
              <text:p text:style-name="P11">Gmp 9818 <text:s text:c="2"/></text:p>
              <text:p text:style-name="P11"><text:span text:style-name="T1"/></text:p>
            </draw:line>
            <draw:line draw:name="Gmp 9818" draw:style-name="gr21" draw:text-style-name="P5" draw:layer="layout" svg:x1="1.3cm" svg:y1="19.784cm" svg:x2="1.3cm" svg:y2="19.984cm">
              <svg:desc>Gmp 9818</svg:desc>
              <text:p/>
            </draw:line>
          </draw:g>
          <draw:g draw:name="Kp 4767">
            <draw:line draw:name="Kp 4767" draw:style-name="gr22" draw:text-style-name="P5" draw:layer="layout" svg:x1="13.97cm" svg:y1="6.644cm" svg:x2="13.97cm" svg:y2="6.844cm">
              <svg:desc>Kp 4767</svg:desc>
              <text:p/>
            </draw:line>
            <draw:frame draw:name="Kp 4767" draw:style-name="gr12" draw:text-style-name="P10" draw:layer="layout" svg:width="1.044cm" svg:height="1.187cm" svg:x="13.498cm" svg:y="6.694cm">
              <draw:text-box>
                <text:p text:style-name="P9"><text:s text:c="4"/>20</text:p>
              </draw:text-box>
            </draw:frame>
            <draw:frame draw:name="Kp 4767" draw:style-name="gr11" draw:text-style-name="P10" draw:layer="layout" svg:width="1.179cm" svg:height="1.187cm" svg:x="15.241cm" svg:y="6.432cm">
              <draw:text-box>
                <text:p text:style-name="P9">24 <text:s text:c="5"/></text:p>
              </draw:text-box>
            </draw:frame>
            <draw:line draw:name="Kp 4767" draw:style-name="gr23" draw:text-style-name="P8" draw:layer="layout" svg:x1="13.97cm" svg:y1="6.744cm" svg:x2="15.78cm" svg:y2="6.882cm">
              <svg:desc>Kp 4767</svg:desc>
              <text:p text:style-name="P11"><text:s text:c="3"/>Kp 4767</text:p>
              <text:p text:style-name="P11"><text:span text:style-name="T1"/></text:p>
            </draw:line>
            <draw:line draw:name="Kp 4767" draw:style-name="gr22" draw:text-style-name="P5" draw:layer="layout" svg:x1="15.78cm" svg:y1="6.782cm" svg:x2="15.78cm" svg:y2="6.982cm">
              <svg:desc>Kp 4767</svg:desc>
              <text:p/>
            </draw:line>
            <draw:frame draw:name="Kp 4767" draw:style-name="gr11" draw:text-style-name="P10" draw:layer="layout" svg:width="1.179cm" svg:height="1.187cm" svg:x="17.051cm" svg:y="6.535cm">
              <draw:text-box>
                <text:p text:style-name="P9">27 <text:s text:c="5"/></text:p>
              </draw:text-box>
            </draw:frame>
            <draw:line draw:name="Kp 4767" draw:style-name="gr23" draw:text-style-name="P8" draw:layer="layout" svg:x1="15.78cm" svg:y1="6.882cm" svg:x2="17.59cm" svg:y2="6.985cm">
              <svg:desc>Kp 4767</svg:desc>
              <text:p text:style-name="P11"><text:s text:c="3"/>Kp 4767</text:p>
              <text:p text:style-name="P11"><text:span text:style-name="T1"/></text:p>
            </draw:line>
            <draw:line draw:name="Kp 4767" draw:style-name="gr22" draw:text-style-name="P5" draw:layer="layout" svg:x1="17.59cm" svg:y1="6.985cm" svg:x2="17.59cm" svg:y2="7.122cm">
              <svg:desc>Kp 4767</svg:desc>
              <text:p/>
            </draw:line>
            <draw:frame draw:name="Kp 4767" draw:style-name="gr12" draw:text-style-name="P10" draw:layer="layout" svg:width="1.044cm" svg:height="1.187cm" svg:x="17.118cm" svg:y="7.072cm">
              <draw:text-box>
                <text:p text:style-name="P9"><text:s text:c="4"/>31</text:p>
              </draw:text-box>
            </draw:frame>
            <draw:frame draw:name="Kp 4767" draw:style-name="gr11" draw:text-style-name="P10" draw:layer="layout" svg:width="1.179cm" svg:height="1.187cm" svg:x="18.861cm" svg:y="6.946cm">
              <draw:text-box>
                <text:p text:style-name="P9">39 <text:s text:c="5"/></text:p>
              </draw:text-box>
            </draw:frame>
            <draw:line draw:name="Kp 4767" draw:style-name="gr23" draw:text-style-name="P8" draw:layer="layout" svg:x1="17.59cm" svg:y1="7.122cm" svg:x2="19.4cm" svg:y2="7.396cm">
              <svg:desc>Kp 4767</svg:desc>
              <text:p text:style-name="P11"><text:s text:c="3"/>Kp 4767</text:p>
              <text:p text:style-name="P11"><text:span text:style-name="T1"/></text:p>
            </draw:line>
            <draw:line draw:name="Kp 4767" draw:style-name="gr22" draw:text-style-name="P5" draw:layer="layout" svg:x1="19.4cm" svg:y1="7.296cm" svg:x2="19.4cm" svg:y2="7.496cm">
              <svg:desc>Kp 4767</svg:desc>
              <text:p/>
            </draw:line>
          </draw:g>
          <draw:g draw:name="Kp 4768">
            <draw:line draw:name="Kp 4768" draw:style-name="gr22" draw:text-style-name="P5" draw:layer="layout" svg:x1="19.4cm" svg:y1="8.36cm" svg:x2="19.4cm" svg:y2="8.56cm">
              <svg:desc>Kp 4768</svg:desc>
              <text:p/>
            </draw:line>
            <draw:frame draw:name="Kp 4768" draw:style-name="gr11" draw:text-style-name="P10" draw:layer="layout" svg:width="1.179cm" svg:height="1.187cm" svg:x="18.861cm" svg:y="8.41cm">
              <draw:text-box>
                <text:p text:style-name="P9">10 <text:s text:c="5"/></text:p>
              </draw:text-box>
            </draw:frame>
            <draw:frame draw:name="Kp 4768" draw:style-name="gr12" draw:text-style-name="P10" draw:layer="layout" svg:width="1.044cm" svg:height="1.187cm" svg:x="17.118cm" svg:y="8.284cm">
              <draw:text-box>
                <text:p text:style-name="P9"><text:s text:c="4"/>18</text:p>
              </draw:text-box>
            </draw:frame>
            <draw:line draw:name="Kp 4768" draw:style-name="gr23" draw:text-style-name="P8" draw:layer="layout" svg:x1="17.59cm" svg:y1="8.734cm" svg:x2="19.4cm" svg:y2="8.46cm">
              <svg:desc>Kp 4768</svg:desc>
              <text:p text:style-name="P11">Kp 4768 <text:s text:c="2"/></text:p>
              <text:p text:style-name="P11"><text:span text:style-name="T1"/></text:p>
            </draw:line>
            <draw:line draw:name="Kp 4768" draw:style-name="gr22" draw:text-style-name="P5" draw:layer="layout" svg:x1="17.59cm" svg:y1="8.734cm" svg:x2="17.59cm" svg:y2="8.872cm">
              <svg:desc>Kp 4768</svg:desc>
              <text:p/>
            </draw:line>
            <draw:frame draw:name="Kp 4768" draw:style-name="gr11" draw:text-style-name="P10" draw:layer="layout" svg:width="1.179cm" svg:height="1.187cm" svg:x="17.051cm" svg:y="8.822cm">
              <draw:text-box>
                <text:p text:style-name="P9">22 <text:s text:c="5"/></text:p>
              </draw:text-box>
            </draw:frame>
            <draw:frame draw:name="Kp 4768" draw:style-name="gr12" draw:text-style-name="P10" draw:layer="layout" svg:width="1.044cm" svg:height="1.187cm" svg:x="15.308cm" svg:y="8.525cm">
              <draw:text-box>
                <text:p text:style-name="P9"><text:s text:c="4"/>25</text:p>
              </draw:text-box>
            </draw:frame>
            <draw:line draw:name="Kp 4768" draw:style-name="gr23" draw:text-style-name="P8" draw:layer="layout" svg:x1="15.78cm" svg:y1="8.975cm" svg:x2="17.59cm" svg:y2="8.872cm">
              <svg:desc>Kp 4768</svg:desc>
              <text:p text:style-name="P11">Kp 4768 <text:s text:c="2"/></text:p>
              <text:p text:style-name="P11"><text:span text:style-name="T1"/></text:p>
            </draw:line>
            <draw:line draw:name="Kp 4768" draw:style-name="gr22" draw:text-style-name="P5" draw:layer="layout" svg:x1="15.78cm" svg:y1="8.875cm" svg:x2="15.78cm" svg:y2="9.075cm">
              <svg:desc>Kp 4768</svg:desc>
              <text:p/>
            </draw:line>
            <draw:frame draw:name="Kp 4768" draw:style-name="gr12" draw:text-style-name="P10" draw:layer="layout" svg:width="1.044cm" svg:height="1.187cm" svg:x="13.498cm" svg:y="8.662cm">
              <draw:text-box>
                <text:p text:style-name="P9"><text:s text:c="4"/>29</text:p>
              </draw:text-box>
            </draw:frame>
            <draw:line draw:name="Kp 4768" draw:style-name="gr23" draw:text-style-name="P8" draw:layer="layout" svg:x1="13.97cm" svg:y1="9.112cm" svg:x2="15.78cm" svg:y2="8.975cm">
              <svg:desc>Kp 4768</svg:desc>
              <text:p text:style-name="P11">Kp 4768 <text:s text:c="2"/></text:p>
              <text:p text:style-name="P11"><text:span text:style-name="T1"/></text:p>
            </draw:line>
            <draw:line draw:name="Kp 4768" draw:style-name="gr22" draw:text-style-name="P5" draw:layer="layout" svg:x1="13.97cm" svg:y1="9.012cm" svg:x2="13.97cm" svg:y2="9.212cm">
              <svg:desc>Kp 4768</svg:desc>
              <text:p/>
            </draw:line>
          </draw:g>
          <draw:g draw:name="Kp 4769">
            <draw:line draw:name="Kp 4769" draw:style-name="gr22" draw:text-style-name="P5" draw:layer="layout" svg:x1="13.97cm" svg:y1="19.369cm" svg:x2="13.97cm" svg:y2="19.54cm">
              <svg:desc>Kp 4769</svg:desc>
              <text:p/>
            </draw:line>
            <draw:frame draw:name="Kp 4769" draw:style-name="gr12" draw:text-style-name="P10" draw:layer="layout" svg:width="1.044cm" svg:height="1.187cm" svg:x="13.498cm" svg:y="19.49cm">
              <draw:text-box>
                <text:p text:style-name="P9"><text:s text:c="4"/>33</text:p>
              </draw:text-box>
            </draw:frame>
            <draw:frame draw:name="Kp 4769" draw:style-name="gr11" draw:text-style-name="P10" draw:layer="layout" svg:width="1.179cm" svg:height="1.187cm" svg:x="15.241cm" svg:y="19.228cm">
              <draw:text-box>
                <text:p text:style-name="P9">37 <text:s text:c="5"/></text:p>
              </draw:text-box>
            </draw:frame>
            <draw:line draw:name="Kp 4769" draw:style-name="gr23" draw:text-style-name="P8" draw:layer="layout" svg:x1="13.97cm" svg:y1="19.54cm" svg:x2="15.78cm" svg:y2="19.678cm">
              <svg:desc>Kp 4769</svg:desc>
              <text:p text:style-name="P11"><text:s text:c="3"/>Kp 4769</text:p>
              <text:p text:style-name="P11"><text:span text:style-name="T1"/></text:p>
            </draw:line>
            <draw:line draw:name="Kp 4769" draw:style-name="gr22" draw:text-style-name="P5" draw:layer="layout" svg:x1="15.78cm" svg:y1="19.578cm" svg:x2="15.78cm" svg:y2="19.778cm">
              <svg:desc>Kp 4769</svg:desc>
              <text:p/>
            </draw:line>
            <draw:frame draw:name="Kp 4769" draw:style-name="gr11" draw:text-style-name="P10" draw:layer="layout" svg:width="1.179cm" svg:height="1.187cm" svg:x="17.051cm" svg:y="19.331cm">
              <draw:text-box>
                <text:p text:style-name="P9">40 <text:s text:c="5"/></text:p>
              </draw:text-box>
            </draw:frame>
            <draw:line draw:name="Kp 4769" draw:style-name="gr23" draw:text-style-name="P8" draw:layer="layout" svg:x1="15.78cm" svg:y1="19.678cm" svg:x2="17.59cm" svg:y2="19.781cm">
              <svg:desc>Kp 4769</svg:desc>
              <text:p text:style-name="P11"><text:s text:c="3"/>Kp 4769</text:p>
              <text:p text:style-name="P11"><text:span text:style-name="T1"/></text:p>
            </draw:line>
            <draw:line draw:name="Kp 4769" draw:style-name="gr22" draw:text-style-name="P5" draw:layer="layout" svg:x1="17.59cm" svg:y1="19.781cm" svg:x2="17.59cm" svg:y2="19.918cm">
              <svg:desc>Kp 4769</svg:desc>
              <text:p/>
            </draw:line>
            <draw:frame draw:name="Kp 4769" draw:style-name="gr12" draw:text-style-name="P10" draw:layer="layout" svg:width="1.044cm" svg:height="1.187cm" svg:x="17.118cm" svg:y="19.868cm">
              <draw:text-box>
                <text:p text:style-name="P9"><text:s text:c="4"/>44</text:p>
              </draw:text-box>
            </draw:frame>
            <draw:frame draw:name="Kp 4769" draw:style-name="gr11" draw:text-style-name="P10" draw:layer="layout" svg:width="1.179cm" svg:height="1.187cm" svg:x="18.861cm" svg:y="19.742cm">
              <draw:text-box>
                <text:p text:style-name="P9">52 <text:s text:c="5"/></text:p>
              </draw:text-box>
            </draw:frame>
            <draw:line draw:name="Kp 4769" draw:style-name="gr23" draw:text-style-name="P8" draw:layer="layout" svg:x1="17.59cm" svg:y1="19.918cm" svg:x2="19.4cm" svg:y2="20.192cm">
              <svg:desc>Kp 4769</svg:desc>
              <text:p text:style-name="P11"><text:s text:c="3"/>Kp 4769</text:p>
              <text:p text:style-name="P11"><text:span text:style-name="T1"/></text:p>
            </draw:line>
            <draw:line draw:name="Kp 4769" draw:style-name="gr22" draw:text-style-name="P5" draw:layer="layout" svg:x1="19.4cm" svg:y1="20.092cm" svg:x2="19.4cm" svg:y2="20.292cm">
              <svg:desc>Kp 4769</svg:desc>
              <text:p/>
            </draw:line>
          </draw:g>
          <draw:g draw:name="Kp 4770">
            <draw:line draw:name="Kp 4770" draw:style-name="gr22" draw:text-style-name="P5" draw:layer="layout" svg:x1="19.4cm" svg:y1="20.95cm" svg:x2="19.4cm" svg:y2="21.15cm">
              <svg:desc>Kp 4770</svg:desc>
              <text:p/>
            </draw:line>
            <draw:frame draw:name="Kp 4770" draw:style-name="gr11" draw:text-style-name="P10" draw:layer="layout" svg:width="1.179cm" svg:height="1.187cm" svg:x="18.861cm" svg:y="21cm">
              <draw:text-box>
                <text:p text:style-name="P9">17 <text:s text:c="5"/></text:p>
              </draw:text-box>
            </draw:frame>
            <draw:frame draw:name="Kp 4770" draw:style-name="gr12" draw:text-style-name="P10" draw:layer="layout" svg:width="1.044cm" svg:height="1.187cm" svg:x="17.118cm" svg:y="20.875cm">
              <draw:text-box>
                <text:p text:style-name="P9"><text:s text:c="4"/>25</text:p>
              </draw:text-box>
            </draw:frame>
            <draw:line draw:name="Kp 4770" draw:style-name="gr23" draw:text-style-name="P8" draw:layer="layout" svg:x1="17.59cm" svg:y1="21.325cm" svg:x2="19.4cm" svg:y2="21.05cm">
              <svg:desc>Kp 4770</svg:desc>
              <text:p text:style-name="P11">Kp 4770 <text:s text:c="2"/></text:p>
              <text:p text:style-name="P11"><text:span text:style-name="T1"/></text:p>
            </draw:line>
            <draw:line draw:name="Kp 4770" draw:style-name="gr22" draw:text-style-name="P5" draw:layer="layout" svg:x1="17.59cm" svg:y1="21.325cm" svg:x2="17.59cm" svg:y2="21.462cm">
              <svg:desc>Kp 4770</svg:desc>
              <text:p/>
            </draw:line>
            <draw:frame draw:name="Kp 4770" draw:style-name="gr11" draw:text-style-name="P10" draw:layer="layout" svg:width="1.179cm" svg:height="1.187cm" svg:x="17.051cm" svg:y="21.412cm">
              <draw:text-box>
                <text:p text:style-name="P9">29 <text:s text:c="5"/></text:p>
              </draw:text-box>
            </draw:frame>
            <draw:frame draw:name="Kp 4770" draw:style-name="gr12" draw:text-style-name="P10" draw:layer="layout" svg:width="1.044cm" svg:height="1.187cm" svg:x="15.308cm" svg:y="21.115cm">
              <draw:text-box>
                <text:p text:style-name="P9"><text:s text:c="4"/>32</text:p>
              </draw:text-box>
            </draw:frame>
            <draw:line draw:name="Kp 4770" draw:style-name="gr23" draw:text-style-name="P8" draw:layer="layout" svg:x1="15.78cm" svg:y1="21.565cm" svg:x2="17.59cm" svg:y2="21.462cm">
              <svg:desc>Kp 4770</svg:desc>
              <text:p text:style-name="P11">Kp 4770 <text:s text:c="2"/></text:p>
              <text:p text:style-name="P11"><text:span text:style-name="T1"/></text:p>
            </draw:line>
            <draw:line draw:name="Kp 4770" draw:style-name="gr22" draw:text-style-name="P5" draw:layer="layout" svg:x1="15.78cm" svg:y1="21.465cm" svg:x2="15.78cm" svg:y2="21.665cm">
              <svg:desc>Kp 4770</svg:desc>
              <text:p/>
            </draw:line>
            <draw:frame draw:name="Kp 4770" draw:style-name="gr12" draw:text-style-name="P10" draw:layer="layout" svg:width="1.044cm" svg:height="1.187cm" svg:x="13.498cm" svg:y="21.252cm">
              <draw:text-box>
                <text:p text:style-name="P9"><text:s text:c="4"/>36</text:p>
              </draw:text-box>
            </draw:frame>
            <draw:line draw:name="Kp 4770" draw:style-name="gr23" draw:text-style-name="P8" draw:layer="layout" svg:x1="13.97cm" svg:y1="21.702cm" svg:x2="15.78cm" svg:y2="21.565cm">
              <svg:desc>Kp 4770</svg:desc>
              <text:p text:style-name="P11">Kp 4770 <text:s text:c="2"/></text:p>
              <text:p text:style-name="P11"><text:span text:style-name="T1"/></text:p>
            </draw:line>
            <draw:line draw:name="Kp 4770" draw:style-name="gr22" draw:text-style-name="P5" draw:layer="layout" svg:x1="13.97cm" svg:y1="21.602cm" svg:x2="13.97cm" svg:y2="21.802cm">
              <svg:desc>Kp 4770</svg:desc>
              <text:p/>
            </draw:line>
          </draw:g>
          <draw:g draw:name="Kp 4771">
            <draw:line draw:name="Kp 4771" draw:style-name="gr22" draw:text-style-name="P5" draw:layer="layout" svg:x1="13.97cm" svg:y1="22.871cm" svg:x2="13.97cm" svg:y2="23.071cm">
              <svg:desc>Kp 4771</svg:desc>
              <text:p/>
            </draw:line>
            <draw:frame draw:name="Kp 4771" draw:style-name="gr12" draw:text-style-name="P10" draw:layer="layout" svg:width="1.044cm" svg:height="1.187cm" svg:x="13.498cm" svg:y="22.921cm">
              <draw:text-box>
                <text:p text:style-name="P9"><text:s text:c="4"/>13</text:p>
              </draw:text-box>
            </draw:frame>
            <draw:frame draw:name="Kp 4771" draw:style-name="gr11" draw:text-style-name="P10" draw:layer="layout" svg:width="1.179cm" svg:height="1.187cm" svg:x="15.241cm" svg:y="22.658cm">
              <draw:text-box>
                <text:p text:style-name="P9">17 <text:s text:c="5"/></text:p>
              </draw:text-box>
            </draw:frame>
            <draw:line draw:name="Kp 4771" draw:style-name="gr23" draw:text-style-name="P8" draw:layer="layout" svg:x1="13.97cm" svg:y1="22.971cm" svg:x2="15.78cm" svg:y2="23.108cm">
              <svg:desc>Kp 4771</svg:desc>
              <text:p text:style-name="P11"><text:s text:c="3"/>Kp 4771</text:p>
              <text:p text:style-name="P11"><text:span text:style-name="T1"/></text:p>
            </draw:line>
            <draw:line draw:name="Kp 4771" draw:style-name="gr22" draw:text-style-name="P5" draw:layer="layout" svg:x1="15.78cm" svg:y1="23.008cm" svg:x2="15.78cm" svg:y2="23.208cm">
              <svg:desc>Kp 4771</svg:desc>
              <text:p/>
            </draw:line>
            <draw:frame draw:name="Kp 4771" draw:style-name="gr11" draw:text-style-name="P10" draw:layer="layout" svg:width="1.179cm" svg:height="1.187cm" svg:x="17.051cm" svg:y="22.761cm">
              <draw:text-box>
                <text:p text:style-name="P9">20 <text:s text:c="5"/></text:p>
              </draw:text-box>
            </draw:frame>
            <draw:line draw:name="Kp 4771" draw:style-name="gr23" draw:text-style-name="P8" draw:layer="layout" svg:x1="15.78cm" svg:y1="23.108cm" svg:x2="17.59cm" svg:y2="23.211cm">
              <svg:desc>Kp 4771</svg:desc>
              <text:p text:style-name="P11"><text:s text:c="3"/>Kp 4771</text:p>
              <text:p text:style-name="P11"><text:span text:style-name="T1"/></text:p>
            </draw:line>
            <draw:line draw:name="Kp 4771" draw:style-name="gr22" draw:text-style-name="P5" draw:layer="layout" svg:x1="17.59cm" svg:y1="23.211cm" svg:x2="17.59cm" svg:y2="23.348cm">
              <svg:desc>Kp 4771</svg:desc>
              <text:p/>
            </draw:line>
            <draw:frame draw:name="Kp 4771" draw:style-name="gr12" draw:text-style-name="P10" draw:layer="layout" svg:width="1.044cm" svg:height="1.187cm" svg:x="17.118cm" svg:y="23.298cm">
              <draw:text-box>
                <text:p text:style-name="P9"><text:s text:c="4"/>24</text:p>
              </draw:text-box>
            </draw:frame>
            <draw:frame draw:name="Kp 4771" draw:style-name="gr11" draw:text-style-name="P10" draw:layer="layout" svg:width="1.179cm" svg:height="1.187cm" svg:x="18.861cm" svg:y="23.173cm">
              <draw:text-box>
                <text:p text:style-name="P9">32 <text:s text:c="5"/></text:p>
              </draw:text-box>
            </draw:frame>
            <draw:line draw:name="Kp 4771" draw:style-name="gr23" draw:text-style-name="P8" draw:layer="layout" svg:x1="17.59cm" svg:y1="23.348cm" svg:x2="19.4cm" svg:y2="23.623cm">
              <svg:desc>Kp 4771</svg:desc>
              <text:p text:style-name="P11"><text:s text:c="3"/>Kp 4771</text:p>
              <text:p text:style-name="P11"><text:span text:style-name="T1"/></text:p>
            </draw:line>
            <draw:line draw:name="Kp 4771" draw:style-name="gr22" draw:text-style-name="P5" draw:layer="layout" svg:x1="19.4cm" svg:y1="23.523cm" svg:x2="19.4cm" svg:y2="23.723cm">
              <svg:desc>Kp 4771</svg:desc>
              <text:p/>
            </draw:line>
          </draw:g>
          <draw:g draw:name="Kp 4772">
            <draw:line draw:name="Kp 4772" draw:style-name="gr22" draw:text-style-name="P5" draw:layer="layout" svg:x1="19.4cm" svg:y1="25.066cm" svg:x2="19.4cm" svg:y2="25.266cm">
              <svg:desc>Kp 4772</svg:desc>
              <text:p/>
            </draw:line>
            <draw:frame draw:name="Kp 4772" draw:style-name="gr11" draw:text-style-name="P10" draw:layer="layout" svg:width="1.179cm" svg:height="1.187cm" svg:x="18.861cm" svg:y="25.116cm">
              <draw:text-box>
                <text:p text:style-name="P9">17 <text:s text:c="5"/></text:p>
              </draw:text-box>
            </draw:frame>
            <draw:frame draw:name="Kp 4772" draw:style-name="gr12" draw:text-style-name="P10" draw:layer="layout" svg:width="1.044cm" svg:height="1.187cm" svg:x="17.118cm" svg:y="24.991cm">
              <draw:text-box>
                <text:p text:style-name="P9"><text:s text:c="4"/>25</text:p>
              </draw:text-box>
            </draw:frame>
            <draw:line draw:name="Kp 4772" draw:style-name="gr23" draw:text-style-name="P8" draw:layer="layout" svg:x1="17.59cm" svg:y1="25.441cm" svg:x2="19.4cm" svg:y2="25.166cm">
              <svg:desc>Kp 4772</svg:desc>
              <text:p text:style-name="P11">Kp 4772 <text:s text:c="2"/></text:p>
              <text:p text:style-name="P11"><text:span text:style-name="T1"/></text:p>
            </draw:line>
            <draw:line draw:name="Kp 4772" draw:style-name="gr22" draw:text-style-name="P5" draw:layer="layout" svg:x1="17.59cm" svg:y1="25.441cm" svg:x2="17.59cm" svg:y2="25.578cm">
              <svg:desc>Kp 4772</svg:desc>
              <text:p/>
            </draw:line>
            <draw:frame draw:name="Kp 4772" draw:style-name="gr11" draw:text-style-name="P10" draw:layer="layout" svg:width="1.179cm" svg:height="1.187cm" svg:x="17.051cm" svg:y="25.528cm">
              <draw:text-box>
                <text:p text:style-name="P9">29 <text:s text:c="5"/></text:p>
              </draw:text-box>
            </draw:frame>
            <draw:frame draw:name="Kp 4772" draw:style-name="gr12" draw:text-style-name="P10" draw:layer="layout" svg:width="1.044cm" svg:height="1.187cm" svg:x="15.308cm" svg:y="25.231cm">
              <draw:text-box>
                <text:p text:style-name="P9"><text:s text:c="4"/>32</text:p>
              </draw:text-box>
            </draw:frame>
            <draw:line draw:name="Kp 4772" draw:style-name="gr23" draw:text-style-name="P8" draw:layer="layout" svg:x1="15.78cm" svg:y1="25.681cm" svg:x2="17.59cm" svg:y2="25.578cm">
              <svg:desc>Kp 4772</svg:desc>
              <text:p text:style-name="P11">Kp 4772 <text:s text:c="2"/></text:p>
              <text:p text:style-name="P11"><text:span text:style-name="T1"/></text:p>
            </draw:line>
            <draw:line draw:name="Kp 4772" draw:style-name="gr22" draw:text-style-name="P5" draw:layer="layout" svg:x1="15.78cm" svg:y1="25.581cm" svg:x2="15.78cm" svg:y2="25.781cm">
              <svg:desc>Kp 4772</svg:desc>
              <text:p/>
            </draw:line>
            <draw:frame draw:name="Kp 4772" draw:style-name="gr12" draw:text-style-name="P10" draw:layer="layout" svg:width="1.044cm" svg:height="1.187cm" svg:x="13.498cm" svg:y="25.368cm">
              <draw:text-box>
                <text:p text:style-name="P9"><text:s text:c="4"/>36</text:p>
              </draw:text-box>
            </draw:frame>
            <draw:line draw:name="Kp 4772" draw:style-name="gr23" draw:text-style-name="P8" draw:layer="layout" svg:x1="13.97cm" svg:y1="25.818cm" svg:x2="15.78cm" svg:y2="25.681cm">
              <svg:desc>Kp 4772</svg:desc>
              <text:p text:style-name="P11">Kp 4772 <text:s text:c="2"/></text:p>
              <text:p text:style-name="P11"><text:span text:style-name="T1"/></text:p>
            </draw:line>
            <draw:line draw:name="Kp 4772" draw:style-name="gr22" draw:text-style-name="P5" draw:layer="layout" svg:x1="13.97cm" svg:y1="25.718cm" svg:x2="13.97cm" svg:y2="25.918cm">
              <svg:desc>Kp 4772</svg:desc>
              <text:p/>
            </draw:line>
          </draw:g>
          <draw:g draw:name="Lgo 11315">
            <draw:line draw:name="Lgo 11315" draw:style-name="gr24" draw:text-style-name="P5" draw:layer="layout" svg:x1="9.44cm" svg:y1="10.075cm" svg:x2="9.44cm" svg:y2="10.275cm">
              <svg:desc>Lgo 11315</svg:desc>
              <text:p/>
            </draw:line>
            <draw:frame draw:name="Lgo 11315" draw:style-name="gr12" draw:text-style-name="P10" draw:layer="layout" svg:width="1.044cm" svg:height="1.187cm" svg:x="8.968cm" svg:y="10.125cm">
              <draw:text-box>
                <text:p text:style-name="P9"><text:s text:c="4"/>00</text:p>
              </draw:text-box>
            </draw:frame>
            <draw:frame draw:name="Lgo 11315" draw:style-name="gr11" draw:text-style-name="P10" draw:layer="layout" svg:width="1.179cm" svg:height="1.187cm" svg:x="10.111cm" svg:y="9.999cm">
              <draw:text-box>
                <text:p text:style-name="P9">08 <text:s text:c="5"/></text:p>
              </draw:text-box>
            </draw:frame>
            <draw:line draw:name="Lgo 11315" draw:style-name="gr25" draw:text-style-name="P8" draw:layer="layout" svg:x1="9.44cm" svg:y1="10.175cm" svg:x2="10.65cm" svg:y2="10.449cm">
              <svg:desc>Lgo 11315</svg:desc>
              <text:p text:style-name="P11"><text:s text:c="3"/>Lgo 11315</text:p>
              <text:p text:style-name="P11"><text:span text:style-name="T1"/></text:p>
            </draw:line>
            <draw:line draw:name="Lgo 11315" draw:style-name="gr24" draw:text-style-name="P5" draw:layer="layout" svg:x1="10.65cm" svg:y1="10.349cm" svg:x2="10.65cm" svg:y2="10.549cm">
              <svg:desc>Lgo 11315</svg:desc>
              <text:p/>
            </draw:line>
            <draw:frame draw:name="Lgo 11315" draw:style-name="gr11" draw:text-style-name="P10" draw:layer="layout" svg:width="1.179cm" svg:height="1.187cm" svg:x="12.221cm" svg:y="10.205cm">
              <draw:text-box>
                <text:p text:style-name="P9">14 <text:s text:c="5"/></text:p>
              </draw:text-box>
            </draw:frame>
            <draw:line draw:name="Lgo 11315" draw:style-name="gr25" draw:text-style-name="P8" draw:layer="layout" svg:x1="10.65cm" svg:y1="10.449cm" svg:x2="12.76cm" svg:y2="10.655cm">
              <svg:desc>Lgo 11315</svg:desc>
              <text:p text:style-name="P11"><text:s text:c="3"/>Lgo 11315</text:p>
              <text:p text:style-name="P11"><text:span text:style-name="T1"/></text:p>
            </draw:line>
            <draw:line draw:name="Lgo 11315" draw:style-name="gr24" draw:text-style-name="P5" draw:layer="layout" svg:x1="12.76cm" svg:y1="10.555cm" svg:x2="12.76cm" svg:y2="10.755cm">
              <svg:desc>Lgo 11315</svg:desc>
              <text:p/>
            </draw:line>
            <draw:frame draw:name="Lgo 11315" draw:style-name="gr11" draw:text-style-name="P10" draw:layer="layout" svg:width="1.179cm" svg:height="1.187cm" svg:x="14.031cm" svg:y="10.48cm">
              <draw:text-box>
                <text:p text:style-name="P9">22 <text:s text:c="5"/></text:p>
              </draw:text-box>
            </draw:frame>
            <draw:line draw:name="Lgo 11315" draw:style-name="gr25" draw:text-style-name="P8" draw:layer="layout" svg:x1="12.76cm" svg:y1="10.655cm" svg:x2="14.57cm" svg:y2="10.93cm">
              <svg:desc>Lgo 11315</svg:desc>
              <text:p text:style-name="P11"><text:s text:c="3"/>Lgo 11315</text:p>
              <text:p text:style-name="P11"><text:span text:style-name="T1"/></text:p>
            </draw:line>
            <draw:line draw:name="Lgo 11315" draw:style-name="gr24" draw:text-style-name="P5" draw:layer="layout" svg:x1="14.57cm" svg:y1="10.83cm" svg:x2="14.57cm" svg:y2="11.03cm">
              <svg:desc>Lgo 11315</svg:desc>
              <text:p/>
            </draw:line>
          </draw:g>
          <draw:g draw:name="Lpaz 12305 Mi">
            <draw:line draw:name="Lpaz 12305 Mi" draw:style-name="gr26" draw:text-style-name="P5" draw:layer="layout" svg:x1="9.14cm" svg:y1="17.794cm" svg:x2="9.14cm" svg:y2="17.994cm">
              <svg:desc>Lpaz 12305 Mi</svg:desc>
              <text:p/>
            </draw:line>
            <draw:frame draw:name="Lpaz 12305 Mi" draw:style-name="gr12" draw:text-style-name="P10" draw:layer="layout" svg:width="1.044cm" svg:height="1.187cm" svg:x="8.668cm" svg:y="17.844cm">
              <draw:text-box>
                <text:p text:style-name="P9"><text:s text:c="4"/>45</text:p>
              </draw:text-box>
            </draw:frame>
            <draw:frame draw:name="Lpaz 12305 Mi" draw:style-name="gr11" draw:text-style-name="P10" draw:layer="layout" svg:width="1.179cm" svg:height="1.187cm" svg:x="10.111cm" svg:y="17.718cm">
              <draw:text-box>
                <text:p text:style-name="P9">53 <text:s text:c="5"/></text:p>
              </draw:text-box>
            </draw:frame>
            <draw:line draw:name="Lpaz 12305 Mi" draw:style-name="gr27" draw:text-style-name="P8" draw:layer="layout" svg:x1="9.14cm" svg:y1="17.894cm" svg:x2="10.65cm" svg:y2="18.168cm">
              <svg:desc>Lpaz 12305 Mi</svg:desc>
              <text:p text:style-name="P11"><text:s text:c="3"/>Lpaz 12305 Mi</text:p>
              <text:p text:style-name="P11"><text:span text:style-name="T1"/></text:p>
            </draw:line>
            <draw:line draw:name="Lpaz 12305 Mi" draw:style-name="gr26" draw:text-style-name="P5" draw:layer="layout" svg:x1="10.65cm" svg:y1="18.068cm" svg:x2="10.65cm" svg:y2="18.268cm">
              <svg:desc>Lpaz 12305 Mi</svg:desc>
              <text:p/>
            </draw:line>
            <draw:frame draw:name="Lpaz 12305 Mi" draw:style-name="gr11" draw:text-style-name="P10" draw:layer="layout" svg:width="1.179cm" svg:height="1.187cm" svg:x="12.221cm" svg:y="17.924cm">
              <draw:text-box>
                <text:p text:style-name="P9">59 <text:s text:c="5"/></text:p>
              </draw:text-box>
            </draw:frame>
            <draw:line draw:name="Lpaz 12305 Mi" draw:style-name="gr27" draw:text-style-name="P8" draw:layer="layout" svg:x1="10.65cm" svg:y1="18.168cm" svg:x2="12.76cm" svg:y2="18.374cm">
              <svg:desc>Lpaz 12305 Mi</svg:desc>
              <text:p text:style-name="P11"><text:s text:c="3"/>Lpaz 12305 Mi</text:p>
              <text:p text:style-name="P11"><text:span text:style-name="T1"/></text:p>
            </draw:line>
            <draw:line draw:name="Lpaz 12305 Mi" draw:style-name="gr26" draw:text-style-name="P5" draw:layer="layout" svg:x1="12.76cm" svg:y1="18.274cm" svg:x2="12.76cm" svg:y2="18.474cm">
              <svg:desc>Lpaz 12305 Mi</svg:desc>
              <text:p/>
            </draw:line>
            <draw:frame draw:name="Lpaz 12305 Mi" draw:style-name="gr11" draw:text-style-name="P10" draw:layer="layout" svg:width="1.179cm" svg:height="1.187cm" svg:x="13.431cm" svg:y="18.198cm">
              <draw:text-box>
                <text:p text:style-name="P9">07 <text:s text:c="5"/></text:p>
              </draw:text-box>
            </draw:frame>
            <draw:line draw:name="Lpaz 12305 Mi" draw:style-name="gr27" draw:text-style-name="P8" draw:layer="layout" svg:x1="12.76cm" svg:y1="18.374cm" svg:x2="13.97cm" svg:y2="18.648cm">
              <svg:desc>Lpaz 12305 Mi</svg:desc>
              <text:p text:style-name="P11"><text:s text:c="3"/>Lpaz 12305 Mi</text:p>
              <text:p text:style-name="P11"><text:span text:style-name="T1"/></text:p>
            </draw:line>
            <draw:line draw:name="Lpaz 12305 Mi" draw:style-name="gr26" draw:text-style-name="P5" draw:layer="layout" svg:x1="13.97cm" svg:y1="18.548cm" svg:x2="13.97cm" svg:y2="18.748cm">
              <svg:desc>Lpaz 12305 Mi</svg:desc>
              <text:p/>
            </draw:line>
          </draw:g>
          <draw:g draw:name="N 7">
            <draw:line draw:name="N 7" draw:style-name="gr28" draw:text-style-name="P5" draw:layer="layout" svg:x1="12.46cm" svg:y1="15.53cm" svg:x2="12.46cm" svg:y2="15.73cm">
              <svg:desc>N 7</svg:desc>
              <text:p/>
            </draw:line>
          </draw:g>
          <draw:g draw:name="N 8114">
            <draw:line draw:name="N 8114" draw:style-name="gr28" draw:text-style-name="P5" draw:layer="layout" svg:x1="10.65cm" svg:y1="15.461cm" svg:x2="10.65cm" svg:y2="15.661cm">
              <svg:desc>N 8114</svg:desc>
              <text:p/>
            </draw:line>
            <draw:frame draw:name="N 8114" draw:style-name="gr11" draw:text-style-name="P10" draw:layer="layout" svg:width="1.179cm" svg:height="1.187cm" svg:x="10.111cm" svg:y="15.511cm">
              <draw:text-box>
                <text:p text:style-name="P9">37 <text:s text:c="5"/></text:p>
              </draw:text-box>
            </draw:frame>
            <draw:frame draw:name="N 8114" draw:style-name="gr12" draw:text-style-name="P10" draw:layer="layout" svg:width="1.044cm" svg:height="1.187cm" svg:x="8.068cm" svg:y="15.386cm">
              <draw:text-box>
                <text:p text:style-name="P9"><text:s text:c="4"/>45</text:p>
              </draw:text-box>
            </draw:frame>
            <draw:line draw:name="N 8114" draw:style-name="gr29" draw:text-style-name="P8" draw:layer="layout" svg:x1="8.54cm" svg:y1="15.836cm" svg:x2="10.65cm" svg:y2="15.561cm">
              <svg:desc>N 8114</svg:desc>
              <text:p text:style-name="P11">N 8114 <text:s text:c="2"/></text:p>
              <text:p text:style-name="P11"><text:span text:style-name="T1"/></text:p>
            </draw:line>
            <draw:line draw:name="N 8114" draw:style-name="gr28" draw:text-style-name="P5" draw:layer="layout" svg:x1="8.54cm" svg:y1="15.836cm" svg:x2="8.54cm" svg:y2="18.099cm">
              <svg:desc>N 8114</svg:desc>
              <text:p/>
            </draw:line>
          </draw:g>
          <draw:g draw:name="N 8231">
            <draw:line draw:name="N 8231" draw:style-name="gr28" draw:text-style-name="P5" draw:layer="layout" svg:x1="7.33cm" svg:y1="18.548cm" svg:x2="7.33cm" svg:y2="18.748cm">
              <svg:desc>N 8231</svg:desc>
              <text:p/>
            </draw:line>
            <draw:frame draw:name="N 8231" draw:style-name="gr12" draw:text-style-name="P10" draw:layer="layout" svg:width="1.044cm" svg:height="1.187cm" svg:x="6.858cm" svg:y="18.598cm">
              <draw:text-box>
                <text:p text:style-name="P9"><text:s text:c="4"/>07</text:p>
              </draw:text-box>
            </draw:frame>
            <draw:frame draw:name="N 8231" draw:style-name="gr11" draw:text-style-name="P10" draw:layer="layout" svg:width="1.179cm" svg:height="1.187cm" svg:x="8.901cm" svg:y="18.507cm">
              <draw:text-box>
                <text:p text:style-name="P9">16 <text:s text:c="5"/></text:p>
              </draw:text-box>
            </draw:frame>
            <draw:line draw:name="N 8231" draw:style-name="gr29" draw:text-style-name="P8" draw:layer="layout" svg:x1="7.33cm" svg:y1="18.648cm" svg:x2="9.44cm" svg:y2="18.957cm">
              <svg:desc>N 8231</svg:desc>
              <text:p text:style-name="P11"><text:s text:c="3"/>N 8231</text:p>
              <text:p text:style-name="P11"><text:span text:style-name="T1"/></text:p>
            </draw:line>
            <draw:line draw:name="N 8231" draw:style-name="gr28" draw:text-style-name="P5" draw:layer="layout" svg:x1="9.44cm" svg:y1="18.957cm" svg:x2="9.44cm" svg:y2="20.33cm">
              <svg:desc>N 8231</svg:desc>
              <text:p/>
            </draw:line>
            <draw:frame draw:name="N 8231" draw:style-name="gr12" draw:text-style-name="P10" draw:layer="layout" svg:width="1.044cm" svg:height="1.187cm" svg:x="8.968cm" svg:y="20.28cm">
              <draw:text-box>
                <text:p text:style-name="P9"><text:s text:c="4"/>56</text:p>
              </draw:text-box>
            </draw:frame>
            <draw:frame draw:name="N 8231" draw:style-name="gr11" draw:text-style-name="P10" draw:layer="layout" svg:width="1.179cm" svg:height="1.187cm" svg:x="9.811cm" svg:y="20.154cm">
              <draw:text-box>
                <text:p text:style-name="P9">04 <text:s text:c="5"/></text:p>
              </draw:text-box>
            </draw:frame>
            <draw:line draw:name="N 8231" draw:style-name="gr29" draw:text-style-name="P8" draw:layer="layout" svg:x1="9.44cm" svg:y1="20.33cm" svg:x2="10.35cm" svg:y2="20.604cm">
              <svg:desc>N 8231</svg:desc>
              <text:p text:style-name="P11"><text:s text:c="3"/>N 8231</text:p>
              <text:p text:style-name="P11"><text:span text:style-name="T1"/></text:p>
            </draw:line>
            <draw:line draw:name="N 8231" draw:style-name="gr28" draw:text-style-name="P5" draw:layer="layout" svg:x1="10.35cm" svg:y1="20.504cm" svg:x2="10.35cm" svg:y2="20.704cm">
              <svg:desc>N 8231</svg:desc>
              <text:p/>
            </draw:line>
          </draw:g>
          <draw:g draw:name="N 8245 [Sa]">
            <draw:line draw:name="N 8245 [Sa]" draw:style-name="gr28" draw:text-style-name="P5" draw:layer="layout" svg:x1="8.54cm" svg:y1="13.437cm" svg:x2="8.54cm" svg:y2="13.637cm">
              <svg:desc>N 8245 [Sa]</svg:desc>
              <text:p/>
            </draw:line>
            <draw:frame draw:name="N 8245 [Sa]" draw:style-name="gr12" draw:text-style-name="P10" draw:layer="layout" svg:width="1.044cm" svg:height="1.187cm" svg:x="8.068cm" svg:y="13.487cm">
              <draw:text-box>
                <text:p text:style-name="P9"><text:s text:c="4"/>38</text:p>
              </draw:text-box>
            </draw:frame>
            <draw:frame draw:name="N 8245 [Sa]" draw:style-name="gr11" draw:text-style-name="P10" draw:layer="layout" svg:width="1.179cm" svg:height="1.187cm" svg:x="9.811cm" svg:y="13.362cm">
              <draw:text-box>
                <text:p text:style-name="P9">46 <text:s text:c="5"/></text:p>
              </draw:text-box>
            </draw:frame>
            <draw:line draw:name="N 8245 [Sa]" draw:style-name="gr29" draw:text-style-name="P8" draw:layer="layout" svg:x1="8.54cm" svg:y1="13.537cm" svg:x2="10.35cm" svg:y2="13.812cm">
              <svg:desc>N 8245 [Sa]</svg:desc>
              <text:p text:style-name="P11"><text:s text:c="3"/>N 8245 [Sa]</text:p>
              <text:p text:style-name="P11"><text:span text:style-name="T1"/></text:p>
            </draw:line>
            <draw:line draw:name="N 8245 [Sa]" draw:style-name="gr28" draw:text-style-name="P5" draw:layer="layout" svg:x1="10.35cm" svg:y1="13.712cm" svg:x2="10.35cm" svg:y2="13.912cm">
              <svg:desc>N 8245 [Sa]</svg:desc>
              <text:p/>
            </draw:line>
          </draw:g>
          <draw:g draw:name="N 8362">
            <draw:line draw:name="N 8362" draw:style-name="gr28" draw:text-style-name="P5" draw:layer="layout" svg:x1="14.57cm" svg:y1="19.44cm" svg:x2="14.57cm" svg:y2="19.64cm">
              <svg:desc>N 8362</svg:desc>
              <text:p/>
            </draw:line>
            <draw:frame draw:name="N 8362" draw:style-name="gr11" draw:text-style-name="P10" draw:layer="layout" svg:width="1.179cm" svg:height="1.187cm" svg:x="14.031cm" svg:y="19.49cm">
              <draw:text-box>
                <text:p text:style-name="P9">33 <text:s text:c="5"/></text:p>
              </draw:text-box>
            </draw:frame>
            <draw:frame draw:name="N 8362" draw:style-name="gr12" draw:text-style-name="P10" draw:layer="layout" svg:width="1.044cm" svg:height="1.187cm" svg:x="12.588cm" svg:y="19.365cm">
              <draw:text-box>
                <text:p text:style-name="P9"><text:s text:c="4"/>41</text:p>
              </draw:text-box>
            </draw:frame>
            <draw:line draw:name="N 8362" draw:style-name="gr29" draw:text-style-name="P8" draw:layer="layout" svg:x1="13.06cm" svg:y1="19.815cm" svg:x2="14.57cm" svg:y2="19.54cm">
              <svg:desc>N 8362</svg:desc>
              <text:p text:style-name="P11">N 8362 <text:s text:c="2"/></text:p>
              <text:p text:style-name="P11"><text:span text:style-name="T1"/></text:p>
            </draw:line>
            <draw:line draw:name="N 8362" draw:style-name="gr28" draw:text-style-name="P5" draw:layer="layout" svg:x1="13.06cm" svg:y1="19.815cm" svg:x2="13.06cm" svg:y2="20.844cm">
              <svg:desc>N 8362</svg:desc>
              <text:p/>
            </draw:line>
            <draw:frame draw:name="N 8362" draw:style-name="gr18" draw:text-style-name="P10" draw:layer="layout" svg:width="1.162cm" svg:height="1.187cm" svg:x="12.529cm" svg:y="20.794cm">
              <draw:text-box>
                <text:p text:style-name="P9">11 <text:s text:c="5"/></text:p>
              </draw:text-box>
            </draw:frame>
            <draw:frame draw:name="N 8362" draw:style-name="gr12" draw:text-style-name="P10" draw:layer="layout" svg:width="1.044cm" svg:height="1.187cm" svg:x="9.878cm" svg:y="20.6cm">
              <draw:text-box>
                <text:p text:style-name="P9"><text:s text:c="4"/>17</text:p>
              </draw:text-box>
            </draw:frame>
            <draw:line draw:name="N 8362" draw:style-name="gr29" draw:text-style-name="P8" draw:layer="layout" svg:x1="10.35cm" svg:y1="21.05cm" svg:x2="13.06cm" svg:y2="20.844cm">
              <svg:desc>N 8362</svg:desc>
              <text:p text:style-name="P11">N 8362 <text:s text:c="2"/></text:p>
              <text:p text:style-name="P11"><text:span text:style-name="T1"/></text:p>
            </draw:line>
            <draw:line draw:name="N 8362" draw:style-name="gr28" draw:text-style-name="P5" draw:layer="layout" svg:x1="10.35cm" svg:y1="20.95cm" svg:x2="10.35cm" svg:y2="21.15cm">
              <svg:desc>N 8362</svg:desc>
              <text:p/>
            </draw:line>
            <draw:frame draw:name="N 8362" draw:style-name="gr12" draw:text-style-name="P10" draw:layer="layout" svg:width="1.044cm" svg:height="1.187cm" svg:x="8.068cm" svg:y="20.875cm">
              <draw:text-box>
                <text:p text:style-name="P9"><text:s text:c="4"/>25</text:p>
              </draw:text-box>
            </draw:frame>
            <draw:line draw:name="N 8362" draw:style-name="gr29" draw:text-style-name="P8" draw:layer="layout" svg:x1="8.54cm" svg:y1="21.325cm" svg:x2="10.35cm" svg:y2="21.05cm">
              <svg:desc>N 8362</svg:desc>
              <text:p text:style-name="P11">N 8362 <text:s text:c="2"/></text:p>
              <text:p text:style-name="P11"><text:span text:style-name="T1"/></text:p>
            </draw:line>
            <draw:line draw:name="N 8362" draw:style-name="gr28" draw:text-style-name="P5" draw:layer="layout" svg:x1="8.54cm" svg:y1="21.325cm" svg:x2="8.54cm" svg:y2="22.354cm">
              <svg:desc>N 8362</svg:desc>
              <text:p/>
            </draw:line>
          </draw:g>
          <draw:g draw:name="N 8602 [Sa]">
            <draw:line draw:name="N 8602 [Sa]" draw:style-name="gr28" draw:text-style-name="P5" draw:layer="layout" svg:x1="14.57cm" svg:y1="8.669cm" svg:x2="14.57cm" svg:y2="8.869cm">
              <svg:desc>N 8602 [Sa]</svg:desc>
              <text:p/>
            </draw:line>
            <draw:frame draw:name="N 8602 [Sa]" draw:style-name="gr11" draw:text-style-name="P10" draw:layer="layout" svg:width="1.179cm" svg:height="1.187cm" svg:x="14.031cm" svg:y="8.719cm">
              <draw:text-box>
                <text:p text:style-name="P9">19 <text:s text:c="5"/></text:p>
              </draw:text-box>
            </draw:frame>
            <draw:frame draw:name="N 8602 [Sa]" draw:style-name="gr12" draw:text-style-name="P10" draw:layer="layout" svg:width="1.044cm" svg:height="1.187cm" svg:x="12.588cm" svg:y="8.593cm">
              <draw:text-box>
                <text:p text:style-name="P9"><text:s text:c="4"/>27</text:p>
              </draw:text-box>
            </draw:frame>
            <draw:line draw:name="N 8602 [Sa]" draw:style-name="gr29" draw:text-style-name="P8" draw:layer="layout" svg:x1="13.06cm" svg:y1="9.043cm" svg:x2="14.57cm" svg:y2="8.769cm">
              <svg:desc>N 8602 [Sa]</svg:desc>
              <text:p text:style-name="P11">N 8602 [Sa] <text:s text:c="2"/></text:p>
              <text:p text:style-name="P11"><text:span text:style-name="T1"/></text:p>
            </draw:line>
            <draw:line draw:name="N 8602 [Sa]" draw:style-name="gr28" draw:text-style-name="P5" draw:layer="layout" svg:x1="13.06cm" svg:y1="9.043cm" svg:x2="13.06cm" svg:y2="11.547cm">
              <svg:desc>N 8602 [Sa]</svg:desc>
              <text:p/>
            </draw:line>
            <draw:frame draw:name="N 8602 [Sa]" draw:style-name="gr11" draw:text-style-name="P10" draw:layer="layout" svg:width="1.179cm" svg:height="1.187cm" svg:x="12.521cm" svg:y="11.497cm">
              <draw:text-box>
                <text:p text:style-name="P9">40 <text:s text:c="5"/></text:p>
              </draw:text-box>
            </draw:frame>
            <draw:frame draw:name="N 8602 [Sa]" draw:style-name="gr12" draw:text-style-name="P10" draw:layer="layout" svg:width="1.044cm" svg:height="1.187cm" svg:x="9.878cm" svg:y="11.303cm">
              <draw:text-box>
                <text:p text:style-name="P9"><text:s text:c="4"/>46</text:p>
              </draw:text-box>
            </draw:frame>
            <draw:line draw:name="N 8602 [Sa]" draw:style-name="gr29" draw:text-style-name="P8" draw:layer="layout" svg:x1="10.35cm" svg:y1="11.753cm" svg:x2="13.06cm" svg:y2="11.547cm">
              <svg:desc>N 8602 [Sa]</svg:desc>
              <text:p text:style-name="P11">N 8602 [Sa] <text:s text:c="2"/></text:p>
              <text:p text:style-name="P11"><text:span text:style-name="T1"/></text:p>
            </draw:line>
            <draw:line draw:name="N 8602 [Sa]" draw:style-name="gr28" draw:text-style-name="P5" draw:layer="layout" svg:x1="10.35cm" svg:y1="11.653cm" svg:x2="10.35cm" svg:y2="11.853cm">
              <svg:desc>N 8602 [Sa]</svg:desc>
              <text:p/>
            </draw:line>
            <draw:frame draw:name="N 8602 [Sa]" draw:style-name="gr12" draw:text-style-name="P10" draw:layer="layout" svg:width="1.044cm" svg:height="1.187cm" svg:x="8.068cm" svg:y="11.577cm">
              <draw:text-box>
                <text:p text:style-name="P9"><text:s text:c="4"/>54</text:p>
              </draw:text-box>
            </draw:frame>
            <draw:line draw:name="N 8602 [Sa]" draw:style-name="gr29" draw:text-style-name="P8" draw:layer="layout" svg:x1="8.54cm" svg:y1="12.027cm" svg:x2="10.35cm" svg:y2="11.753cm">
              <svg:desc>N 8602 [Sa]</svg:desc>
              <text:p text:style-name="P11">N 8602 [Sa] <text:s text:c="2"/></text:p>
              <text:p text:style-name="P11"><text:span text:style-name="T1"/></text:p>
            </draw:line>
            <draw:line draw:name="N 8602 [Sa]" draw:style-name="gr28" draw:text-style-name="P5" draw:layer="layout" svg:x1="8.54cm" svg:y1="11.927cm" svg:x2="8.54cm" svg:y2="12.127cm">
              <svg:desc>N 8602 [Sa]</svg:desc>
              <text:p/>
            </draw:line>
            <draw:polygon draw:name="N 8602 [Sa]" draw:style-name="gr28" draw:text-style-name="P5" draw:layer="layout" svg:width="0cm" svg:height="0cm" svg:x="8.54cm" svg:y="12.027cm" svg:viewBox="0 0 0 0" draw:points="0,0">
              <svg:desc>N 8602 [Sa]</svg:desc>
              <text:p/>
            </draw:polygon>
            <draw:line draw:name="N 8602 [Sa]" draw:style-name="gr28" draw:text-style-name="P5" draw:layer="layout" svg:x1="8.54cm" svg:y1="11.927cm" svg:x2="8.54cm" svg:y2="12.127cm">
              <svg:desc>N 8602 [Sa]</svg:desc>
              <text:p/>
            </draw:line>
          </draw:g>
          <draw:g draw:name="N 8767 [Mi]">
            <draw:line draw:name="N 8767 [Mi]" draw:style-name="gr28" draw:text-style-name="P5" draw:layer="layout" svg:x1="14.57cm" svg:y1="12.133cm" svg:x2="14.57cm" svg:y2="12.333cm">
              <svg:desc>N 8767 [Mi]</svg:desc>
              <text:p/>
            </draw:line>
            <draw:frame draw:name="N 8767 [Mi]" draw:style-name="gr12" draw:text-style-name="P10" draw:layer="layout" svg:width="1.044cm" svg:height="1.187cm" svg:x="14.098cm" svg:y="12.183cm">
              <draw:text-box>
                <text:p text:style-name="P9"><text:s text:c="4"/>00</text:p>
              </draw:text-box>
            </draw:frame>
            <draw:frame draw:name="N 8767 [Mi]" draw:style-name="gr11" draw:text-style-name="P10" draw:layer="layout" svg:width="1.179cm" svg:height="1.187cm" svg:x="15.241cm" svg:y="11.92cm">
              <draw:text-box>
                <text:p text:style-name="P9">04 <text:s text:c="5"/></text:p>
              </draw:text-box>
            </draw:frame>
            <draw:line draw:name="N 8767 [Mi]" draw:style-name="gr29" draw:text-style-name="P8" draw:layer="layout" svg:x1="14.57cm" svg:y1="12.233cm" svg:x2="15.78cm" svg:y2="12.37cm">
              <svg:desc>N 8767 [Mi]</svg:desc>
              <text:p text:style-name="P11"><text:s text:c="3"/>N 8767 [Mi]</text:p>
              <text:p text:style-name="P11"><text:span text:style-name="T1"/></text:p>
            </draw:line>
            <draw:line draw:name="N 8767 [Mi]" draw:style-name="gr28" draw:text-style-name="P5" draw:layer="layout" svg:x1="15.78cm" svg:y1="12.37cm" svg:x2="15.78cm" svg:y2="13.4cm">
              <svg:desc>N 8767 [Mi]</svg:desc>
              <text:p/>
            </draw:line>
            <draw:frame draw:name="N 8767 [Mi]" draw:style-name="gr12" draw:text-style-name="P10" draw:layer="layout" svg:width="1.044cm" svg:height="1.187cm" svg:x="15.308cm" svg:y="13.35cm">
              <draw:text-box>
                <text:p text:style-name="P9"><text:s text:c="4"/>34</text:p>
              </draw:text-box>
            </draw:frame>
            <draw:frame draw:name="N 8767 [Mi]" draw:style-name="gr11" draw:text-style-name="P10" draw:layer="layout" svg:width="1.179cm" svg:height="1.187cm" svg:x="17.051cm" svg:y="13.053cm">
              <draw:text-box>
                <text:p text:style-name="P9">37 <text:s text:c="5"/></text:p>
              </draw:text-box>
            </draw:frame>
            <draw:line draw:name="N 8767 [Mi]" draw:style-name="gr29" draw:text-style-name="P8" draw:layer="layout" svg:x1="15.78cm" svg:y1="13.4cm" svg:x2="17.59cm" svg:y2="13.503cm">
              <svg:desc>N 8767 [Mi]</svg:desc>
              <text:p text:style-name="P11"><text:s text:c="3"/>N 8767 [Mi]</text:p>
              <text:p text:style-name="P11"><text:span text:style-name="T1"/></text:p>
            </draw:line>
            <draw:line draw:name="N 8767 [Mi]" draw:style-name="gr28" draw:text-style-name="P5" draw:layer="layout" svg:x1="17.59cm" svg:y1="13.503cm" svg:x2="17.59cm" svg:y2="14.875cm">
              <svg:desc>N 8767 [Mi]</svg:desc>
              <text:p/>
            </draw:line>
            <draw:frame draw:name="N 8767 [Mi]" draw:style-name="gr12" draw:text-style-name="P10" draw:layer="layout" svg:width="1.044cm" svg:height="1.187cm" svg:x="17.118cm" svg:y="14.825cm">
              <draw:text-box>
                <text:p text:style-name="P9"><text:s text:c="4"/>17</text:p>
              </draw:text-box>
            </draw:frame>
            <draw:frame draw:name="N 8767 [Mi]" draw:style-name="gr11" draw:text-style-name="P10" draw:layer="layout" svg:width="1.179cm" svg:height="1.187cm" svg:x="18.861cm" svg:y="14.7cm">
              <draw:text-box>
                <text:p text:style-name="P9">25 <text:s text:c="5"/></text:p>
              </draw:text-box>
            </draw:frame>
            <draw:line draw:name="N 8767 [Mi]" draw:style-name="gr29" draw:text-style-name="P8" draw:layer="layout" svg:x1="17.59cm" svg:y1="14.875cm" svg:x2="19.4cm" svg:y2="15.15cm">
              <svg:desc>N 8767 [Mi]</svg:desc>
              <text:p text:style-name="P11"><text:s text:c="3"/>N 8767 [Mi]</text:p>
              <text:p text:style-name="P11"><text:span text:style-name="T1"/></text:p>
            </draw:line>
            <draw:line draw:name="N 8767 [Mi]" draw:style-name="gr28" draw:text-style-name="P5" draw:layer="layout" svg:x1="19.4cm" svg:y1="15.05cm" svg:x2="19.4cm" svg:y2="15.25cm">
              <svg:desc>N 8767 [Mi]</svg:desc>
              <text:p/>
            </draw:line>
          </draw:g>
          <draw:g draw:name="N 8767 Mi">
            <draw:line draw:name="N 8767 Mi" draw:style-name="gr28" draw:text-style-name="P5" draw:layer="layout" svg:x1="14.57cm" svg:y1="12.133cm" svg:x2="14.57cm" svg:y2="12.333cm">
              <svg:desc>N 8767 Mi</svg:desc>
              <text:p/>
            </draw:line>
            <draw:frame draw:name="N 8767 Mi" draw:style-name="gr12" draw:text-style-name="P10" draw:layer="layout" svg:width="1.044cm" svg:height="1.187cm" svg:x="14.098cm" svg:y="12.183cm">
              <draw:text-box>
                <text:p text:style-name="P9"><text:s text:c="4"/>00</text:p>
              </draw:text-box>
            </draw:frame>
            <draw:frame draw:name="N 8767 Mi" draw:style-name="gr11" draw:text-style-name="P10" draw:layer="layout" svg:width="1.179cm" svg:height="1.187cm" svg:x="15.241cm" svg:y="11.92cm">
              <draw:text-box>
                <text:p text:style-name="P9">04 <text:s text:c="5"/></text:p>
              </draw:text-box>
            </draw:frame>
            <draw:line draw:name="N 8767 Mi" draw:style-name="gr29" draw:text-style-name="P8" draw:layer="layout" svg:x1="14.57cm" svg:y1="12.233cm" svg:x2="15.78cm" svg:y2="12.37cm">
              <svg:desc>N 8767 Mi</svg:desc>
              <text:p text:style-name="P11"><text:s text:c="3"/>N 8767 Mi</text:p>
              <text:p text:style-name="P11"><text:span text:style-name="T1"/></text:p>
            </draw:line>
            <draw:line draw:name="N 8767 Mi" draw:style-name="gr28" draw:text-style-name="P5" draw:layer="layout" svg:x1="15.78cm" svg:y1="12.37cm" svg:x2="15.78cm" svg:y2="13.4cm">
              <svg:desc>N 8767 Mi</svg:desc>
              <text:p/>
            </draw:line>
            <draw:frame draw:name="N 8767 Mi" draw:style-name="gr12" draw:text-style-name="P10" draw:layer="layout" svg:width="1.044cm" svg:height="1.187cm" svg:x="15.308cm" svg:y="13.35cm">
              <draw:text-box>
                <text:p text:style-name="P9"><text:s text:c="4"/>34</text:p>
              </draw:text-box>
            </draw:frame>
            <draw:frame draw:name="N 8767 Mi" draw:style-name="gr11" draw:text-style-name="P10" draw:layer="layout" svg:width="1.179cm" svg:height="1.187cm" svg:x="17.051cm" svg:y="13.053cm">
              <draw:text-box>
                <text:p text:style-name="P9">37 <text:s text:c="5"/></text:p>
              </draw:text-box>
            </draw:frame>
            <draw:line draw:name="N 8767 Mi" draw:style-name="gr29" draw:text-style-name="P8" draw:layer="layout" svg:x1="15.78cm" svg:y1="13.4cm" svg:x2="17.59cm" svg:y2="13.503cm">
              <svg:desc>N 8767 Mi</svg:desc>
              <text:p text:style-name="P11"><text:s text:c="3"/>N 8767 Mi</text:p>
              <text:p text:style-name="P11"><text:span text:style-name="T1"/></text:p>
            </draw:line>
            <draw:line draw:name="N 8767 Mi" draw:style-name="gr28" draw:text-style-name="P5" draw:layer="layout" svg:x1="17.59cm" svg:y1="13.503cm" svg:x2="17.59cm" svg:y2="14.875cm">
              <svg:desc>N 8767 Mi</svg:desc>
              <text:p/>
            </draw:line>
            <draw:frame draw:name="N 8767 Mi" draw:style-name="gr12" draw:text-style-name="P10" draw:layer="layout" svg:width="1.044cm" svg:height="1.187cm" svg:x="17.118cm" svg:y="14.825cm">
              <draw:text-box>
                <text:p text:style-name="P9"><text:s text:c="4"/>17</text:p>
              </draw:text-box>
            </draw:frame>
            <draw:frame draw:name="N 8767 Mi" draw:style-name="gr11" draw:text-style-name="P10" draw:layer="layout" svg:width="1.179cm" svg:height="1.187cm" svg:x="18.861cm" svg:y="14.7cm">
              <draw:text-box>
                <text:p text:style-name="P9">25 <text:s text:c="5"/></text:p>
              </draw:text-box>
            </draw:frame>
            <draw:line draw:name="N 8767 Mi" draw:style-name="gr29" draw:text-style-name="P8" draw:layer="layout" svg:x1="17.59cm" svg:y1="14.875cm" svg:x2="19.4cm" svg:y2="15.15cm">
              <svg:desc>N 8767 Mi</svg:desc>
              <text:p text:style-name="P11"><text:s text:c="3"/>N 8767 Mi</text:p>
              <text:p text:style-name="P11"><text:span text:style-name="T1"/></text:p>
            </draw:line>
            <draw:line draw:name="N 8767 Mi" draw:style-name="gr28" draw:text-style-name="P5" draw:layer="layout" svg:x1="19.4cm" svg:y1="15.05cm" svg:x2="19.4cm" svg:y2="15.25cm">
              <svg:desc>N 8767 Mi</svg:desc>
              <text:p/>
            </draw:line>
          </draw:g>
          <draw:g draw:name="N 8768">
            <draw:line draw:name="N 8768" draw:style-name="gr28" draw:text-style-name="P5" draw:layer="layout" svg:x1="19.4cm" svg:y1="16.696cm" svg:x2="19.4cm" svg:y2="16.896cm">
              <svg:desc>N 8768</svg:desc>
              <text:p/>
            </draw:line>
            <draw:frame draw:name="N 8768" draw:style-name="gr11" draw:text-style-name="P10" draw:layer="layout" svg:width="1.179cm" svg:height="1.187cm" svg:x="18.861cm" svg:y="16.746cm">
              <draw:text-box>
                <text:p text:style-name="P9">13 <text:s text:c="5"/></text:p>
              </draw:text-box>
            </draw:frame>
            <draw:frame draw:name="N 8768" draw:style-name="gr12" draw:text-style-name="P10" draw:layer="layout" svg:width="1.044cm" svg:height="1.187cm" svg:x="17.118cm" svg:y="16.62cm">
              <draw:text-box>
                <text:p text:style-name="P9"><text:s text:c="4"/>21</text:p>
              </draw:text-box>
            </draw:frame>
            <draw:line draw:name="N 8768" draw:style-name="gr29" draw:text-style-name="P8" draw:layer="layout" svg:x1="17.59cm" svg:y1="17.07cm" svg:x2="19.4cm" svg:y2="16.796cm">
              <svg:desc>N 8768</svg:desc>
              <text:p text:style-name="P11">N 8768 <text:s text:c="2"/></text:p>
              <text:p text:style-name="P11"><text:span text:style-name="T1"/></text:p>
            </draw:line>
            <draw:line draw:name="N 8768" draw:style-name="gr28" draw:text-style-name="P5" draw:layer="layout" svg:x1="17.59cm" svg:y1="16.97cm" svg:x2="17.59cm" svg:y2="17.17cm">
              <svg:desc>N 8768</svg:desc>
              <text:p/>
            </draw:line>
            <draw:frame draw:name="N 8768" draw:style-name="gr12" draw:text-style-name="P10" draw:layer="layout" svg:width="1.044cm" svg:height="1.187cm" svg:x="15.308cm" svg:y="16.723cm">
              <draw:text-box>
                <text:p text:style-name="P9"><text:s text:c="4"/>24</text:p>
              </draw:text-box>
            </draw:frame>
            <draw:line draw:name="N 8768" draw:style-name="gr29" draw:text-style-name="P8" draw:layer="layout" svg:x1="15.78cm" svg:y1="17.173cm" svg:x2="17.59cm" svg:y2="17.07cm">
              <svg:desc>N 8768</svg:desc>
              <text:p text:style-name="P11">N 8768 <text:s text:c="2"/></text:p>
              <text:p text:style-name="P11"><text:span text:style-name="T1"/></text:p>
            </draw:line>
            <draw:line draw:name="N 8768" draw:style-name="gr28" draw:text-style-name="P5" draw:layer="layout" svg:x1="15.78cm" svg:y1="17.073cm" svg:x2="15.78cm" svg:y2="17.273cm">
              <svg:desc>N 8768</svg:desc>
              <text:p/>
            </draw:line>
            <draw:frame draw:name="N 8768" draw:style-name="gr12" draw:text-style-name="P10" draw:layer="layout" svg:width="1.044cm" svg:height="1.187cm" svg:x="14.098cm" svg:y="16.86cm">
              <draw:text-box>
                <text:p text:style-name="P9"><text:s text:c="4"/>28</text:p>
              </draw:text-box>
            </draw:frame>
            <draw:line draw:name="N 8768" draw:style-name="gr29" draw:text-style-name="P8" draw:layer="layout" svg:x1="14.57cm" svg:y1="17.31cm" svg:x2="15.78cm" svg:y2="17.173cm">
              <svg:desc>N 8768</svg:desc>
              <text:p text:style-name="P11">N 8768 <text:s text:c="2"/></text:p>
              <text:p text:style-name="P11"><text:span text:style-name="T1"/></text:p>
            </draw:line>
            <draw:line draw:name="N 8768" draw:style-name="gr28" draw:text-style-name="P5" draw:layer="layout" svg:x1="14.57cm" svg:y1="17.21cm" svg:x2="14.57cm" svg:y2="17.41cm">
              <svg:desc>N 8768</svg:desc>
              <text:p/>
            </draw:line>
          </draw:g>
          <draw:g draw:name="N 8770 Mi">
            <draw:line draw:name="N 8770 Mi" draw:style-name="gr28" draw:text-style-name="P5" draw:layer="layout" svg:x1="17.89cm" svg:y1="14.364cm" svg:x2="17.89cm" svg:y2="14.564cm">
              <svg:desc>N 8770 Mi</svg:desc>
              <text:p/>
            </draw:line>
            <draw:frame draw:name="N 8770 Mi" draw:style-name="gr11" draw:text-style-name="P10" draw:layer="layout" svg:width="1.179cm" svg:height="1.187cm" svg:x="17.351cm" svg:y="14.414cm">
              <draw:text-box>
                <text:p text:style-name="P9">05 <text:s text:c="5"/></text:p>
              </draw:text-box>
            </draw:frame>
            <draw:frame draw:name="N 8770 Mi" draw:style-name="gr12" draw:text-style-name="P10" draw:layer="layout" svg:width="1.044cm" svg:height="1.187cm" svg:x="15.308cm" svg:y="14.116cm">
              <draw:text-box>
                <text:p text:style-name="P9"><text:s text:c="4"/>08</text:p>
              </draw:text-box>
            </draw:frame>
            <draw:line draw:name="N 8770 Mi" draw:style-name="gr29" draw:text-style-name="P8" draw:layer="layout" svg:x1="15.78cm" svg:y1="14.566cm" svg:x2="17.89cm" svg:y2="14.464cm">
              <svg:desc>N 8770 Mi</svg:desc>
              <text:p text:style-name="P11">N 8770 Mi <text:s text:c="2"/></text:p>
              <text:p text:style-name="P11"><text:span text:style-name="T1"/></text:p>
            </draw:line>
            <draw:line draw:name="N 8770 Mi" draw:style-name="gr28" draw:text-style-name="P5" draw:layer="layout" svg:x1="15.78cm" svg:y1="14.466cm" svg:x2="15.78cm" svg:y2="14.666cm">
              <svg:desc>N 8770 Mi</svg:desc>
              <text:p/>
            </draw:line>
            <draw:frame draw:name="N 8770 Mi" draw:style-name="gr12" draw:text-style-name="P10" draw:layer="layout" svg:width="1.044cm" svg:height="1.187cm" svg:x="14.098cm" svg:y="14.254cm">
              <draw:text-box>
                <text:p text:style-name="P9"><text:s text:c="4"/>12</text:p>
              </draw:text-box>
            </draw:frame>
            <draw:line draw:name="N 8770 Mi" draw:style-name="gr29" draw:text-style-name="P8" draw:layer="layout" svg:x1="14.57cm" svg:y1="14.704cm" svg:x2="15.78cm" svg:y2="14.566cm">
              <svg:desc>N 8770 Mi</svg:desc>
              <text:p text:style-name="P11">N 8770 Mi <text:s text:c="2"/></text:p>
              <text:p text:style-name="P11"><text:span text:style-name="T1"/></text:p>
            </draw:line>
            <draw:line draw:name="N 8770 Mi" draw:style-name="gr28" draw:text-style-name="P5" draw:layer="layout" svg:x1="14.57cm" svg:y1="14.604cm" svg:x2="14.57cm" svg:y2="14.804cm">
              <svg:desc>N 8770 Mi</svg:desc>
              <text:p/>
            </draw:line>
          </draw:g>
          <draw:g draw:name="N 8916">
            <draw:line draw:name="N 8916" draw:style-name="gr28" draw:text-style-name="P5" draw:layer="layout" svg:x1="3.71cm" svg:y1="4cm" svg:x2="3.71cm" svg:y2="5.475cm">
              <svg:desc>N 8916</svg:desc>
              <text:p/>
            </draw:line>
            <draw:frame draw:name="N 8916" draw:style-name="gr11" draw:text-style-name="P10" draw:layer="layout" svg:width="1.179cm" svg:height="1.187cm" svg:x="3.171cm" svg:y="5.425cm">
              <draw:text-box>
                <text:p text:style-name="P9">43 <text:s text:c="5"/></text:p>
              </draw:text-box>
            </draw:frame>
            <draw:frame draw:name="N 8916" draw:style-name="gr12" draw:text-style-name="P10" draw:layer="layout" svg:width="1.044cm" svg:height="1.187cm" svg:x="1.128cm" svg:y="5.231cm">
              <draw:text-box>
                <text:p text:style-name="P9"><text:s text:c="4"/>49</text:p>
              </draw:text-box>
            </draw:frame>
            <draw:line draw:name="N 8916" draw:style-name="gr29" draw:text-style-name="P8" draw:layer="layout" svg:x1="1.6cm" svg:y1="5.681cm" svg:x2="3.71cm" svg:y2="5.475cm">
              <svg:desc>N 8916</svg:desc>
              <text:p text:style-name="P11">N 8916 <text:s text:c="2"/></text:p>
              <text:p text:style-name="P11"><text:span text:style-name="T1"/></text:p>
            </draw:line>
            <draw:line draw:name="N 8916" draw:style-name="gr28" draw:text-style-name="P5" draw:layer="layout" svg:x1="1.6cm" svg:y1="5.581cm" svg:x2="1.6cm" svg:y2="5.781cm">
              <svg:desc>N 8916</svg:desc>
              <text:p/>
            </draw:line>
          </draw:g>
          <draw:g draw:name="P 4162">
            <draw:line draw:name="P 4162" draw:style-name="gr22" draw:text-style-name="P5" draw:layer="layout" svg:x1="10.35cm" svg:y1="8.086cm" svg:x2="10.35cm" svg:y2="8.286cm">
              <svg:desc>P 4162</svg:desc>
              <text:p/>
            </draw:line>
            <draw:frame draw:name="P 4162" draw:style-name="gr11" draw:text-style-name="P10" draw:layer="layout" svg:width="1.179cm" svg:height="1.187cm" svg:x="9.811cm" svg:y="8.136cm">
              <draw:text-box>
                <text:p text:style-name="P9">02 <text:s text:c="5"/></text:p>
              </draw:text-box>
            </draw:frame>
            <draw:frame draw:name="P 4162" draw:style-name="gr12" draw:text-style-name="P10" draw:layer="layout" svg:width="1.044cm" svg:height="1.187cm" svg:x="8.368cm" svg:y="7.907cm">
              <draw:text-box>
                <text:p text:style-name="P9"><text:s text:c="4"/>07</text:p>
              </draw:text-box>
            </draw:frame>
            <draw:line draw:name="P 4162" draw:style-name="gr23" draw:text-style-name="P8" draw:layer="layout" svg:x1="8.84cm" svg:y1="8.357cm" svg:x2="10.35cm" svg:y2="8.186cm">
              <svg:desc>P 4162</svg:desc>
              <text:p text:style-name="P11">P 4162 <text:s text:c="2"/></text:p>
              <text:p text:style-name="P11"><text:span text:style-name="T1"/></text:p>
            </draw:line>
            <draw:line draw:name="P 4162" draw:style-name="gr22" draw:text-style-name="P5" draw:layer="layout" svg:x1="8.84cm" svg:y1="8.357cm" svg:x2="8.84cm" svg:y2="8.94cm">
              <svg:desc>P 4162</svg:desc>
              <text:p/>
            </draw:line>
          </draw:g>
          <draw:g draw:name="P 4163">
            <draw:line draw:name="P 4163" draw:style-name="gr22" draw:text-style-name="P5" draw:layer="layout" svg:x1="9.14cm" svg:y1="7.225cm" svg:x2="9.14cm" svg:y2="7.431cm">
              <svg:desc>P 4163</svg:desc>
              <text:p/>
            </draw:line>
            <draw:frame draw:name="P 4163" draw:style-name="gr12" draw:text-style-name="P10" draw:layer="layout" svg:width="1.044cm" svg:height="1.187cm" svg:x="8.668cm" svg:y="7.381cm">
              <draw:text-box>
                <text:p text:style-name="P9"><text:s text:c="4"/>40</text:p>
              </draw:text-box>
            </draw:frame>
            <draw:frame draw:name="P 4163" draw:style-name="gr11" draw:text-style-name="P10" draw:layer="layout" svg:width="1.179cm" svg:height="1.187cm" svg:x="10.111cm" svg:y="7.152cm">
              <draw:text-box>
                <text:p text:style-name="P9">45 <text:s text:c="5"/></text:p>
              </draw:text-box>
            </draw:frame>
            <draw:line draw:name="P 4163" draw:style-name="gr23" draw:text-style-name="P8" draw:layer="layout" svg:x1="9.14cm" svg:y1="7.431cm" svg:x2="10.65cm" svg:y2="7.602cm">
              <svg:desc>P 4163</svg:desc>
              <text:p text:style-name="P11"><text:s text:c="3"/>P 4163</text:p>
              <text:p text:style-name="P11"><text:span text:style-name="T1"/></text:p>
            </draw:line>
            <draw:line draw:name="P 4163" draw:style-name="gr22" draw:text-style-name="P5" draw:layer="layout" svg:x1="10.65cm" svg:y1="7.502cm" svg:x2="10.65cm" svg:y2="7.702cm">
              <svg:desc>P 4163</svg:desc>
              <text:p/>
            </draw:line>
          </draw:g>
          <draw:g draw:name="P 4164">
            <draw:line draw:name="P 4164" draw:style-name="gr22" draw:text-style-name="P5" draw:layer="layout" svg:x1="10.35cm" svg:y1="22.94cm" svg:x2="10.35cm" svg:y2="23.14cm">
              <svg:desc>P 4164</svg:desc>
              <text:p/>
            </draw:line>
            <draw:frame draw:name="P 4164" draw:style-name="gr11" draw:text-style-name="P10" draw:layer="layout" svg:width="1.179cm" svg:height="1.187cm" svg:x="9.811cm" svg:y="22.99cm">
              <draw:text-box>
                <text:p text:style-name="P9">15 <text:s text:c="5"/></text:p>
              </draw:text-box>
            </draw:frame>
            <draw:frame draw:name="P 4164" draw:style-name="gr12" draw:text-style-name="P10" draw:layer="layout" svg:width="1.044cm" svg:height="1.187cm" svg:x="8.368cm" svg:y="22.761cm">
              <draw:text-box>
                <text:p text:style-name="P9"><text:s text:c="4"/>20</text:p>
              </draw:text-box>
            </draw:frame>
            <draw:line draw:name="P 4164" draw:style-name="gr23" draw:text-style-name="P8" draw:layer="layout" svg:x1="8.84cm" svg:y1="23.211cm" svg:x2="10.35cm" svg:y2="23.04cm">
              <svg:desc>P 4164</svg:desc>
              <text:p text:style-name="P11">P 4164 <text:s text:c="2"/></text:p>
              <text:p text:style-name="P11"><text:span text:style-name="T1"/></text:p>
            </draw:line>
            <draw:line draw:name="P 4164" draw:style-name="gr22" draw:text-style-name="P5" draw:layer="layout" svg:x1="8.84cm" svg:y1="23.211cm" svg:x2="8.84cm" svg:y2="23.348cm">
              <svg:desc>P 4164</svg:desc>
              <text:p/>
            </draw:line>
          </draw:g>
          <draw:g draw:name="P 4165">
            <draw:line draw:name="P 4165" draw:style-name="gr22" draw:text-style-name="P5" draw:layer="layout" svg:x1="9.14cm" svg:y1="23.108cm" svg:x2="9.14cm" svg:y2="23.245cm">
              <svg:desc>P 4165</svg:desc>
              <text:p/>
            </draw:line>
            <draw:frame draw:name="P 4165" draw:style-name="gr12" draw:text-style-name="P10" draw:layer="layout" svg:width="1.044cm" svg:height="1.187cm" svg:x="8.668cm" svg:y="23.195cm">
              <draw:text-box>
                <text:p text:style-name="P9"><text:s text:c="4"/>21</text:p>
              </draw:text-box>
            </draw:frame>
            <draw:frame draw:name="P 4165" draw:style-name="gr11" draw:text-style-name="P10" draw:layer="layout" svg:width="1.179cm" svg:height="1.187cm" svg:x="10.111cm" svg:y="22.967cm">
              <draw:text-box>
                <text:p text:style-name="P9">26 <text:s text:c="5"/></text:p>
              </draw:text-box>
            </draw:frame>
            <draw:line draw:name="P 4165" draw:style-name="gr23" draw:text-style-name="P8" draw:layer="layout" svg:x1="9.14cm" svg:y1="23.245cm" svg:x2="10.65cm" svg:y2="23.417cm">
              <svg:desc>P 4165</svg:desc>
              <text:p text:style-name="P11"><text:s text:c="3"/>P 4165</text:p>
              <text:p text:style-name="P11"><text:span text:style-name="T1"/></text:p>
            </draw:line>
            <draw:line draw:name="P 4165" draw:style-name="gr22" draw:text-style-name="P5" draw:layer="layout" svg:x1="10.65cm" svg:y1="23.317cm" svg:x2="10.65cm" svg:y2="23.517cm">
              <svg:desc>P 4165</svg:desc>
              <text:p/>
            </draw:line>
          </draw:g>
          <draw:g draw:name="P 4166">
            <draw:line draw:name="P 4166" draw:style-name="gr22" draw:text-style-name="P5" draw:layer="layout" svg:x1="10.35cm" svg:y1="25.272cm" svg:x2="10.35cm" svg:y2="25.472cm">
              <svg:desc>P 4166</svg:desc>
              <text:p/>
            </draw:line>
            <draw:frame draw:name="P 4166" draw:style-name="gr11" draw:text-style-name="P10" draw:layer="layout" svg:width="1.179cm" svg:height="1.187cm" svg:x="9.811cm" svg:y="25.322cm">
              <draw:text-box>
                <text:p text:style-name="P9">23 <text:s text:c="5"/></text:p>
              </draw:text-box>
            </draw:frame>
            <draw:frame draw:name="P 4166" draw:style-name="gr12" draw:text-style-name="P10" draw:layer="layout" svg:width="1.044cm" svg:height="1.187cm" svg:x="8.368cm" svg:y="25.094cm">
              <draw:text-box>
                <text:p text:style-name="P9"><text:s text:c="4"/>28</text:p>
              </draw:text-box>
            </draw:frame>
            <draw:line draw:name="P 4166" draw:style-name="gr23" draw:text-style-name="P8" draw:layer="layout" svg:x1="8.84cm" svg:y1="25.544cm" svg:x2="10.35cm" svg:y2="25.372cm">
              <svg:desc>P 4166</svg:desc>
              <text:p text:style-name="P11">P 4166 <text:s text:c="2"/></text:p>
              <text:p text:style-name="P11"><text:span text:style-name="T1"/></text:p>
            </draw:line>
            <draw:line draw:name="P 4166" draw:style-name="gr22" draw:text-style-name="P5" draw:layer="layout" svg:x1="8.84cm" svg:y1="25.544cm" svg:x2="8.84cm" svg:y2="25.681cm">
              <svg:desc>P 4166</svg:desc>
              <text:p/>
            </draw:line>
          </draw:g>
          <draw:g draw:name="P 4167">
            <draw:line draw:name="P 4167" draw:style-name="gr22" draw:text-style-name="P5" draw:layer="layout" svg:x1="9.14cm" svg:y1="25.166cm" svg:x2="9.14cm" svg:y2="25.407cm">
              <svg:desc>P 4167</svg:desc>
              <text:p/>
            </draw:line>
            <draw:frame draw:name="P 4167" draw:style-name="gr12" draw:text-style-name="P10" draw:layer="layout" svg:width="1.044cm" svg:height="1.187cm" svg:x="8.668cm" svg:y="25.357cm">
              <draw:text-box>
                <text:p text:style-name="P9"><text:s text:c="4"/>24</text:p>
              </draw:text-box>
            </draw:frame>
            <draw:frame draw:name="P 4167" draw:style-name="gr11" draw:text-style-name="P10" draw:layer="layout" svg:width="1.179cm" svg:height="1.187cm" svg:x="10.111cm" svg:y="25.128cm">
              <draw:text-box>
                <text:p text:style-name="P9">29 <text:s text:c="5"/></text:p>
              </draw:text-box>
            </draw:frame>
            <draw:line draw:name="P 4167" draw:style-name="gr23" draw:text-style-name="P8" draw:layer="layout" svg:x1="9.14cm" svg:y1="25.407cm" svg:x2="10.65cm" svg:y2="25.578cm">
              <svg:desc>P 4167</svg:desc>
              <text:p text:style-name="P11"><text:s text:c="3"/>P 4167</text:p>
              <text:p text:style-name="P11"><text:span text:style-name="T1"/></text:p>
            </draw:line>
            <draw:line draw:name="P 4167" draw:style-name="gr22" draw:text-style-name="P5" draw:layer="layout" svg:x1="10.65cm" svg:y1="25.478cm" svg:x2="10.65cm" svg:y2="25.678cm">
              <svg:desc>P 4167</svg:desc>
              <text:p/>
            </draw:line>
          </draw:g>
          <draw:g draw:name="P 4432 [Sa]">
            <draw:line draw:name="P 4432 [Sa]" draw:style-name="gr22" draw:text-style-name="P5" draw:layer="layout" svg:x1="10.65cm" svg:y1="3.9cm" svg:x2="10.65cm" svg:y2="4.1cm">
              <svg:desc>P 4432 [Sa]</svg:desc>
              <text:p/>
            </draw:line>
            <draw:frame draw:name="P 4432 [Sa]" draw:style-name="gr11" draw:text-style-name="P10" draw:layer="layout" svg:width="1.179cm" svg:height="1.187cm" svg:x="10.111cm" svg:y="3.95cm">
              <draw:text-box>
                <text:p text:style-name="P9">00 <text:s text:c="5"/></text:p>
              </draw:text-box>
            </draw:frame>
            <draw:frame draw:name="P 4432 [Sa]" draw:style-name="gr12" draw:text-style-name="P10" draw:layer="layout" svg:width="1.044cm" svg:height="1.187cm" svg:x="8.368cm" svg:y="3.722cm">
              <draw:text-box>
                <text:p text:style-name="P9"><text:s text:c="4"/>05</text:p>
              </draw:text-box>
            </draw:frame>
            <draw:line draw:name="P 4432 [Sa]" draw:style-name="gr23" draw:text-style-name="P8" draw:layer="layout" svg:x1="8.84cm" svg:y1="4.172cm" svg:x2="10.65cm" svg:y2="4cm">
              <svg:desc>P 4432 [Sa]</svg:desc>
              <text:p text:style-name="P11">P 4432 [Sa] <text:s text:c="2"/></text:p>
              <text:p text:style-name="P11"><text:span text:style-name="T1"/></text:p>
            </draw:line>
            <draw:line draw:name="P 4432 [Sa]" draw:style-name="gr22" draw:text-style-name="P5" draw:layer="layout" svg:x1="8.84cm" svg:y1="4.172cm" svg:x2="8.84cm" svg:y2="4.377cm">
              <svg:desc>P 4432 [Sa]</svg:desc>
              <text:p/>
            </draw:line>
            <draw:frame draw:name="P 4432 [Sa]" draw:style-name="gr18" draw:text-style-name="P10" draw:layer="layout" svg:width="1.162cm" svg:height="1.187cm" svg:x="8.309cm" svg:y="4.327cm">
              <draw:text-box>
                <text:p text:style-name="P9">11 <text:s text:c="5"/></text:p>
              </draw:text-box>
            </draw:frame>
            <draw:frame draw:name="P 4432 [Sa]" draw:style-name="gr12" draw:text-style-name="P10" draw:layer="layout" svg:width="1.044cm" svg:height="1.187cm" svg:x="6.558cm" svg:y="4.236cm">
              <draw:text-box>
                <text:p text:style-name="P9"><text:s text:c="4"/>20</text:p>
              </draw:text-box>
            </draw:frame>
            <draw:line draw:name="P 4432 [Sa]" draw:style-name="gr23" draw:text-style-name="P8" draw:layer="layout" svg:x1="7.03cm" svg:y1="4.686cm" svg:x2="8.84cm" svg:y2="4.377cm">
              <svg:desc>P 4432 [Sa]</svg:desc>
              <text:p text:style-name="P11">P 4432 [Sa] <text:s text:c="2"/></text:p>
              <text:p text:style-name="P11"><text:span text:style-name="T1"/></text:p>
            </draw:line>
            <draw:line draw:name="P 4432 [Sa]" draw:style-name="gr22" draw:text-style-name="P5" draw:layer="layout" svg:x1="7.03cm" svg:y1="4.586cm" svg:x2="7.03cm" svg:y2="4.786cm">
              <svg:desc>P 4432 [Sa]</svg:desc>
              <text:p/>
            </draw:line>
          </draw:g>
          <draw:g draw:name="P 4433 [Sa]">
            <draw:line draw:name="P 4433 [Sa]" draw:style-name="gr22" draw:text-style-name="P5" draw:layer="layout" svg:x1="7.03cm" svg:y1="8.36cm" svg:x2="7.03cm" svg:y2="8.56cm">
              <svg:desc>P 4433 [Sa]</svg:desc>
              <text:p/>
            </draw:line>
            <draw:frame draw:name="P 4433 [Sa]" draw:style-name="gr12" draw:text-style-name="P10" draw:layer="layout" svg:width="1.044cm" svg:height="1.187cm" svg:x="6.558cm" svg:y="8.41cm">
              <draw:text-box>
                <text:p text:style-name="P9"><text:s text:c="4"/>10</text:p>
              </draw:text-box>
            </draw:frame>
            <draw:frame draw:name="P 4433 [Sa]" draw:style-name="gr11" draw:text-style-name="P10" draw:layer="layout" svg:width="1.179cm" svg:height="1.187cm" svg:x="8.601cm" svg:y="8.319cm">
              <draw:text-box>
                <text:p text:style-name="P9">19 <text:s text:c="5"/></text:p>
              </draw:text-box>
            </draw:frame>
            <draw:line draw:name="P 4433 [Sa]" draw:style-name="gr23" draw:text-style-name="P8" draw:layer="layout" svg:x1="7.03cm" svg:y1="8.46cm" svg:x2="9.14cm" svg:y2="8.769cm">
              <svg:desc>P 4433 [Sa]</svg:desc>
              <text:p text:style-name="P11"><text:s text:c="3"/>P 4433 [Sa]</text:p>
              <text:p text:style-name="P11"><text:span text:style-name="T1"/></text:p>
            </draw:line>
            <draw:line draw:name="P 4433 [Sa]" draw:style-name="gr22" draw:text-style-name="P5" draw:layer="layout" svg:x1="9.14cm" svg:y1="8.769cm" svg:x2="9.14cm" svg:y2="8.906cm">
              <svg:desc>P 4433 [Sa]</svg:desc>
              <text:p/>
            </draw:line>
            <draw:frame draw:name="P 4433 [Sa]" draw:style-name="gr12" draw:text-style-name="P10" draw:layer="layout" svg:width="1.044cm" svg:height="1.187cm" svg:x="8.668cm" svg:y="8.856cm">
              <draw:text-box>
                <text:p text:style-name="P9"><text:s text:c="4"/>23</text:p>
              </draw:text-box>
            </draw:frame>
            <draw:frame draw:name="P 4433 [Sa]" draw:style-name="gr11" draw:text-style-name="P10" draw:layer="layout" svg:width="1.179cm" svg:height="1.187cm" svg:x="9.811cm" svg:y="8.627cm">
              <draw:text-box>
                <text:p text:style-name="P9">28 <text:s text:c="5"/></text:p>
              </draw:text-box>
            </draw:frame>
            <draw:line draw:name="P 4433 [Sa]" draw:style-name="gr23" draw:text-style-name="P8" draw:layer="layout" svg:x1="9.14cm" svg:y1="8.906cm" svg:x2="10.35cm" svg:y2="9.077cm">
              <svg:desc>P 4433 [Sa]</svg:desc>
              <text:p text:style-name="P11"><text:s text:c="3"/>P 4433 [Sa]</text:p>
              <text:p text:style-name="P11"><text:span text:style-name="T1"/></text:p>
            </draw:line>
            <draw:line draw:name="P 4433 [Sa]" draw:style-name="gr22" draw:text-style-name="P5" draw:layer="layout" svg:x1="10.35cm" svg:y1="8.977cm" svg:x2="10.35cm" svg:y2="9.177cm">
              <svg:desc>P 4433 [Sa]</svg:desc>
              <text:p/>
            </draw:line>
            <draw:frame draw:name="P 4433 [Sa]" draw:style-name="gr11" draw:text-style-name="P10" draw:layer="layout" svg:width="1.179cm" svg:height="1.187cm" svg:x="12.221cm" svg:y="8.833cm">
              <draw:text-box>
                <text:p text:style-name="P9">34 <text:s text:c="5"/></text:p>
              </draw:text-box>
            </draw:frame>
            <draw:line draw:name="P 4433 [Sa]" draw:style-name="gr23" draw:text-style-name="P8" draw:layer="layout" svg:x1="10.35cm" svg:y1="9.077cm" svg:x2="12.76cm" svg:y2="9.283cm">
              <svg:desc>P 4433 [Sa]</svg:desc>
              <text:p text:style-name="P11"><text:s text:c="3"/>P 4433 [Sa]</text:p>
              <text:p text:style-name="P11"><text:span text:style-name="T1"/></text:p>
            </draw:line>
            <draw:line draw:name="P 4433 [Sa]" draw:style-name="gr22" draw:text-style-name="P5" draw:layer="layout" svg:x1="12.76cm" svg:y1="9.283cm" svg:x2="12.76cm" svg:y2="9.42cm">
              <svg:desc>P 4433 [Sa]</svg:desc>
              <text:p/>
            </draw:line>
            <draw:frame draw:name="P 4433 [Sa]" draw:style-name="gr12" draw:text-style-name="P10" draw:layer="layout" svg:width="1.044cm" svg:height="1.187cm" svg:x="12.288cm" svg:y="9.37cm">
              <draw:text-box>
                <text:p text:style-name="P9"><text:s text:c="4"/>38</text:p>
              </draw:text-box>
            </draw:frame>
            <draw:frame draw:name="P 4433 [Sa]" draw:style-name="gr11" draw:text-style-name="P10" draw:layer="layout" svg:width="1.179cm" svg:height="1.187cm" svg:x="13.731cm" svg:y="9.245cm">
              <draw:text-box>
                <text:p text:style-name="P9">46 <text:s text:c="5"/></text:p>
              </draw:text-box>
            </draw:frame>
            <draw:line draw:name="P 4433 [Sa]" draw:style-name="gr23" draw:text-style-name="P8" draw:layer="layout" svg:x1="12.76cm" svg:y1="9.42cm" svg:x2="14.27cm" svg:y2="9.695cm">
              <svg:desc>P 4433 [Sa]</svg:desc>
              <text:p text:style-name="P11"><text:s text:c="3"/>P 4433 [Sa]</text:p>
              <text:p text:style-name="P11"><text:span text:style-name="T1"/></text:p>
            </draw:line>
            <draw:line draw:name="P 4433 [Sa]" draw:style-name="gr22" draw:text-style-name="P5" draw:layer="layout" svg:x1="14.27cm" svg:y1="9.595cm" svg:x2="14.27cm" svg:y2="9.795cm">
              <svg:desc>P 4433 [Sa]</svg:desc>
              <text:p/>
            </draw:line>
          </draw:g>
          <draw:g draw:name="P 4434 [Sa]">
            <draw:line draw:name="P 4434 [Sa]" draw:style-name="gr22" draw:text-style-name="P5" draw:layer="layout" svg:x1="14.27cm" svg:y1="21.876cm" svg:x2="14.27cm" svg:y2="22.076cm">
              <svg:desc>P 4434 [Sa]</svg:desc>
              <text:p/>
            </draw:line>
            <draw:frame draw:name="P 4434 [Sa]" draw:style-name="gr11" draw:text-style-name="P10" draw:layer="layout" svg:width="1.179cm" svg:height="1.187cm" svg:x="13.731cm" svg:y="21.926cm">
              <draw:text-box>
                <text:p text:style-name="P9">44 <text:s text:c="5"/></text:p>
              </draw:text-box>
            </draw:frame>
            <draw:frame draw:name="P 4434 [Sa]" draw:style-name="gr12" draw:text-style-name="P10" draw:layer="layout" svg:width="1.044cm" svg:height="1.187cm" svg:x="12.288cm" svg:y="21.801cm">
              <draw:text-box>
                <text:p text:style-name="P9"><text:s text:c="4"/>52</text:p>
              </draw:text-box>
            </draw:frame>
            <draw:line draw:name="P 4434 [Sa]" draw:style-name="gr23" draw:text-style-name="P8" draw:layer="layout" svg:x1="12.76cm" svg:y1="22.251cm" svg:x2="14.27cm" svg:y2="21.976cm">
              <svg:desc>P 4434 [Sa]</svg:desc>
              <text:p text:style-name="P11">P 4434 [Sa] <text:s text:c="2"/></text:p>
              <text:p text:style-name="P11"><text:span text:style-name="T1"/></text:p>
            </draw:line>
            <draw:line draw:name="P 4434 [Sa]" draw:style-name="gr22" draw:text-style-name="P5" draw:layer="layout" svg:x1="12.76cm" svg:y1="22.251cm" svg:x2="12.76cm" svg:y2="22.388cm">
              <svg:desc>P 4434 [Sa]</svg:desc>
              <text:p/>
            </draw:line>
            <draw:frame draw:name="P 4434 [Sa]" draw:style-name="gr11" draw:text-style-name="P10" draw:layer="layout" svg:width="1.179cm" svg:height="1.187cm" svg:x="12.221cm" svg:y="22.338cm">
              <draw:text-box>
                <text:p text:style-name="P9">56 <text:s text:c="5"/></text:p>
              </draw:text-box>
            </draw:frame>
            <draw:frame draw:name="P 4434 [Sa]" draw:style-name="gr12" draw:text-style-name="P10" draw:layer="layout" svg:width="1.044cm" svg:height="1.187cm" svg:x="9.878cm" svg:y="22.144cm">
              <draw:text-box>
                <text:p text:style-name="P9"><text:s text:c="4"/>02</text:p>
              </draw:text-box>
            </draw:frame>
            <draw:line draw:name="P 4434 [Sa]" draw:style-name="gr23" draw:text-style-name="P8" draw:layer="layout" svg:x1="10.35cm" svg:y1="22.594cm" svg:x2="12.76cm" svg:y2="22.388cm">
              <svg:desc>P 4434 [Sa]</svg:desc>
              <text:p text:style-name="P11">P 4434 [Sa] <text:s text:c="2"/></text:p>
              <text:p text:style-name="P11"><text:span text:style-name="T1"/></text:p>
            </draw:line>
            <draw:line draw:name="P 4434 [Sa]" draw:style-name="gr22" draw:text-style-name="P5" draw:layer="layout" svg:x1="10.35cm" svg:y1="22.494cm" svg:x2="10.35cm" svg:y2="22.694cm">
              <svg:desc>P 4434 [Sa]</svg:desc>
              <text:p/>
            </draw:line>
            <draw:frame draw:name="P 4434 [Sa]" draw:style-name="gr12" draw:text-style-name="P10" draw:layer="layout" svg:width="1.044cm" svg:height="1.187cm" svg:x="8.068cm" svg:y="22.315cm">
              <draw:text-box>
                <text:p text:style-name="P9"><text:s text:c="4"/>07</text:p>
              </draw:text-box>
            </draw:frame>
            <draw:line draw:name="P 4434 [Sa]" draw:style-name="gr23" draw:text-style-name="P8" draw:layer="layout" svg:x1="8.54cm" svg:y1="22.765cm" svg:x2="10.35cm" svg:y2="22.594cm">
              <svg:desc>P 4434 [Sa]</svg:desc>
              <text:p text:style-name="P11">P 4434 [Sa] <text:s text:c="2"/></text:p>
              <text:p text:style-name="P11"><text:span text:style-name="T1"/></text:p>
            </draw:line>
            <draw:line draw:name="P 4434 [Sa]" draw:style-name="gr22" draw:text-style-name="P5" draw:layer="layout" svg:x1="8.54cm" svg:y1="22.765cm" svg:x2="8.54cm" svg:y2="23.588cm">
              <svg:desc>P 4434 [Sa]</svg:desc>
              <text:p/>
            </draw:line>
            <draw:frame draw:name="P 4434 [Sa]" draw:style-name="gr11" draw:text-style-name="P10" draw:layer="layout" svg:width="1.179cm" svg:height="1.187cm" svg:x="8.001cm" svg:y="23.538cm">
              <draw:text-box>
                <text:p text:style-name="P9">31 <text:s text:c="5"/></text:p>
              </draw:text-box>
            </draw:frame>
            <draw:frame draw:name="P 4434 [Sa]" draw:style-name="gr12" draw:text-style-name="P10" draw:layer="layout" svg:width="1.044cm" svg:height="1.187cm" svg:x="6.558cm" svg:y="23.447cm">
              <draw:text-box>
                <text:p text:style-name="P9"><text:s text:c="4"/>40</text:p>
              </draw:text-box>
            </draw:frame>
            <draw:line draw:name="P 4434 [Sa]" draw:style-name="gr23" draw:text-style-name="P8" draw:layer="layout" svg:x1="7.03cm" svg:y1="23.897cm" svg:x2="8.54cm" svg:y2="23.588cm">
              <svg:desc>P 4434 [Sa]</svg:desc>
              <text:p text:style-name="P11">P 4434 [Sa] <text:s text:c="2"/></text:p>
              <text:p text:style-name="P11"><text:span text:style-name="T1"/></text:p>
            </draw:line>
            <draw:line draw:name="P 4434 [Sa]" draw:style-name="gr22" draw:text-style-name="P5" draw:layer="layout" svg:x1="7.03cm" svg:y1="23.797cm" svg:x2="7.03cm" svg:y2="23.997cm">
              <svg:desc>P 4434 [Sa]</svg:desc>
              <text:p/>
            </draw:line>
          </draw:g>
          <draw:g draw:name="P 4435 [Sa]">
            <draw:line draw:name="P 4435 [Sa]" draw:style-name="gr22" draw:text-style-name="P5" draw:layer="layout" svg:x1="7.03cm" svg:y1="24.929cm" svg:x2="7.03cm" svg:y2="25.129cm">
              <svg:desc>P 4435 [Sa]</svg:desc>
              <text:p/>
            </draw:line>
            <draw:frame draw:name="P 4435 [Sa]" draw:style-name="gr12" draw:text-style-name="P10" draw:layer="layout" svg:width="1.044cm" svg:height="1.187cm" svg:x="6.558cm" svg:y="24.979cm">
              <draw:text-box>
                <text:p text:style-name="P9"><text:s text:c="4"/>13</text:p>
              </draw:text-box>
            </draw:frame>
            <draw:frame draw:name="P 4435 [Sa]" draw:style-name="gr11" draw:text-style-name="P10" draw:layer="layout" svg:width="1.179cm" svg:height="1.187cm" svg:x="8.001cm" svg:y="24.888cm">
              <draw:text-box>
                <text:p text:style-name="P9">22 <text:s text:c="5"/></text:p>
              </draw:text-box>
            </draw:frame>
            <draw:line draw:name="P 4435 [Sa]" draw:style-name="gr23" draw:text-style-name="P8" draw:layer="layout" svg:x1="7.03cm" svg:y1="25.029cm" svg:x2="8.54cm" svg:y2="25.338cm">
              <svg:desc>P 4435 [Sa]</svg:desc>
              <text:p text:style-name="P11"><text:s text:c="3"/>P 4435 [Sa]</text:p>
              <text:p text:style-name="P11"><text:span text:style-name="T1"/></text:p>
            </draw:line>
            <draw:line draw:name="P 4435 [Sa]" draw:style-name="gr22" draw:text-style-name="P5" draw:layer="layout" svg:x1="8.54cm" svg:y1="25.338cm" svg:x2="8.54cm" svg:y2="25.715cm">
              <svg:desc>P 4435 [Sa]</svg:desc>
              <text:p/>
            </draw:line>
            <draw:frame draw:name="P 4435 [Sa]" draw:style-name="gr12" draw:text-style-name="P10" draw:layer="layout" svg:width="1.044cm" svg:height="1.187cm" svg:x="8.068cm" svg:y="25.665cm">
              <draw:text-box>
                <text:p text:style-name="P9"><text:s text:c="4"/>33</text:p>
              </draw:text-box>
            </draw:frame>
            <draw:frame draw:name="P 4435 [Sa]" draw:style-name="gr11" draw:text-style-name="P10" draw:layer="layout" svg:width="1.179cm" svg:height="1.187cm" svg:x="9.811cm" svg:y="25.437cm">
              <draw:text-box>
                <text:p text:style-name="P9">38 <text:s text:c="5"/></text:p>
              </draw:text-box>
            </draw:frame>
            <draw:line draw:name="P 4435 [Sa]" draw:style-name="gr23" draw:text-style-name="P8" draw:layer="layout" svg:x1="8.54cm" svg:y1="25.715cm" svg:x2="10.35cm" svg:y2="25.887cm">
              <svg:desc>P 4435 [Sa]</svg:desc>
              <text:p text:style-name="P11"><text:s text:c="3"/>P 4435 [Sa]</text:p>
              <text:p text:style-name="P11"><text:span text:style-name="T1"/></text:p>
            </draw:line>
            <draw:line draw:name="P 4435 [Sa]" draw:style-name="gr22" draw:text-style-name="P5" draw:layer="layout" svg:x1="10.35cm" svg:y1="25.787cm" svg:x2="10.35cm" svg:y2="25.987cm">
              <svg:desc>P 4435 [Sa]</svg:desc>
              <text:p/>
            </draw:line>
            <draw:frame draw:name="P 4435 [Sa]" draw:style-name="gr11" draw:text-style-name="P10" draw:layer="layout" svg:width="1.179cm" svg:height="1.187cm" svg:x="12.221cm" svg:y="25.643cm">
              <draw:text-box>
                <text:p text:style-name="P9">44 <text:s text:c="5"/></text:p>
              </draw:text-box>
            </draw:frame>
            <draw:line draw:name="P 4435 [Sa]" draw:style-name="gr23" draw:text-style-name="P8" draw:layer="layout" svg:x1="10.35cm" svg:y1="25.887cm" svg:x2="12.76cm" svg:y2="26.093cm">
              <svg:desc>P 4435 [Sa]</svg:desc>
              <text:p text:style-name="P11"><text:s text:c="3"/>P 4435 [Sa]</text:p>
              <text:p text:style-name="P11"><text:span text:style-name="T1"/></text:p>
            </draw:line>
            <draw:line draw:name="P 4435 [Sa]" draw:style-name="gr22" draw:text-style-name="P5" draw:layer="layout" svg:x1="12.76cm" svg:y1="26.093cm" svg:x2="12.76cm" svg:y2="26.23cm">
              <svg:desc>P 4435 [Sa]</svg:desc>
              <text:p/>
            </draw:line>
            <draw:frame draw:name="P 4435 [Sa]" draw:style-name="gr12" draw:text-style-name="P10" draw:layer="layout" svg:width="1.044cm" svg:height="1.187cm" svg:x="12.288cm" svg:y="26.18cm">
              <draw:text-box>
                <text:p text:style-name="P9"><text:s text:c="4"/>48</text:p>
              </draw:text-box>
            </draw:frame>
            <draw:frame draw:name="P 4435 [Sa]" draw:style-name="gr11" draw:text-style-name="P10" draw:layer="layout" svg:width="1.179cm" svg:height="1.187cm" svg:x="13.731cm" svg:y="26.055cm">
              <draw:text-box>
                <text:p text:style-name="P9">56 <text:s text:c="5"/></text:p>
              </draw:text-box>
            </draw:frame>
            <draw:line draw:name="P 4435 [Sa]" draw:style-name="gr23" draw:text-style-name="P8" draw:layer="layout" svg:x1="12.76cm" svg:y1="26.23cm" svg:x2="14.27cm" svg:y2="26.505cm">
              <svg:desc>P 4435 [Sa]</svg:desc>
              <text:p text:style-name="P11"><text:s text:c="3"/>P 4435 [Sa]</text:p>
              <text:p text:style-name="P11"><text:span text:style-name="T1"/></text:p>
            </draw:line>
            <draw:line draw:name="P 4435 [Sa]" draw:style-name="gr22" draw:text-style-name="P5" draw:layer="layout" svg:x1="14.27cm" svg:y1="26.405cm" svg:x2="14.27cm" svg:y2="26.605cm">
              <svg:desc>P 4435 [Sa]</svg:desc>
              <text:p/>
            </draw:line>
          </draw:g>
          <draw:g draw:name="P 4436 [Mi,Sa]">
            <draw:line draw:name="P 4436 [Mi,Sa]" draw:style-name="gr22" draw:text-style-name="P5" draw:layer="layout" svg:x1="14.27cm" svg:y1="11.619cm" svg:x2="14.27cm" svg:y2="11.819cm">
              <svg:desc>P 4436 [Mi,Sa]</svg:desc>
              <text:p/>
            </draw:line>
            <draw:frame draw:name="P 4436 [Mi,Sa]" draw:style-name="gr11" draw:text-style-name="P10" draw:layer="layout" svg:width="1.179cm" svg:height="1.187cm" svg:x="13.731cm" svg:y="11.669cm">
              <draw:text-box>
                <text:p text:style-name="P9">45 <text:s text:c="5"/></text:p>
              </draw:text-box>
            </draw:frame>
            <draw:frame draw:name="P 4436 [Mi,Sa]" draw:style-name="gr12" draw:text-style-name="P10" draw:layer="layout" svg:width="1.044cm" svg:height="1.187cm" svg:x="12.288cm" svg:y="11.543cm">
              <draw:text-box>
                <text:p text:style-name="P9"><text:s text:c="4"/>53</text:p>
              </draw:text-box>
            </draw:frame>
            <draw:line draw:name="P 4436 [Mi,Sa]" draw:style-name="gr23" draw:text-style-name="P8" draw:layer="layout" svg:x1="12.76cm" svg:y1="11.993cm" svg:x2="14.27cm" svg:y2="11.719cm">
              <svg:desc>P 4436 [Mi,Sa]</svg:desc>
              <text:p text:style-name="P11">P 4436 [Mi,Sa] <text:s text:c="2"/></text:p>
              <text:p text:style-name="P11"><text:span text:style-name="T1"/></text:p>
            </draw:line>
            <draw:line draw:name="P 4436 [Mi,Sa]" draw:style-name="gr22" draw:text-style-name="P5" draw:layer="layout" svg:x1="12.76cm" svg:y1="11.993cm" svg:x2="12.76cm" svg:y2="12.13cm">
              <svg:desc>P 4436 [Mi,Sa]</svg:desc>
              <text:p/>
            </draw:line>
            <draw:frame draw:name="P 4436 [Mi,Sa]" draw:style-name="gr11" draw:text-style-name="P10" draw:layer="layout" svg:width="1.179cm" svg:height="1.187cm" svg:x="12.221cm" svg:y="12.08cm">
              <draw:text-box>
                <text:p text:style-name="P9">57 <text:s text:c="5"/></text:p>
              </draw:text-box>
            </draw:frame>
            <draw:frame draw:name="P 4436 [Mi,Sa]" draw:style-name="gr12" draw:text-style-name="P10" draw:layer="layout" svg:width="1.044cm" svg:height="1.187cm" svg:x="9.878cm" svg:y="11.886cm">
              <draw:text-box>
                <text:p text:style-name="P9"><text:s text:c="4"/>03</text:p>
              </draw:text-box>
            </draw:frame>
            <draw:line draw:name="P 4436 [Mi,Sa]" draw:style-name="gr23" draw:text-style-name="P8" draw:layer="layout" svg:x1="10.35cm" svg:y1="12.336cm" svg:x2="12.76cm" svg:y2="12.13cm">
              <svg:desc>P 4436 [Mi,Sa]</svg:desc>
              <text:p text:style-name="P11">P 4436 [Mi,Sa] <text:s text:c="2"/></text:p>
              <text:p text:style-name="P11"><text:span text:style-name="T1"/></text:p>
            </draw:line>
            <draw:line draw:name="P 4436 [Mi,Sa]" draw:style-name="gr22" draw:text-style-name="P5" draw:layer="layout" svg:x1="10.35cm" svg:y1="12.236cm" svg:x2="10.35cm" svg:y2="12.436cm">
              <svg:desc>P 4436 [Mi,Sa]</svg:desc>
              <text:p/>
            </draw:line>
            <draw:frame draw:name="P 4436 [Mi,Sa]" draw:style-name="gr12" draw:text-style-name="P10" draw:layer="layout" svg:width="1.044cm" svg:height="1.187cm" svg:x="8.368cm" svg:y="12.058cm">
              <draw:text-box>
                <text:p text:style-name="P9"><text:s text:c="4"/>08</text:p>
              </draw:text-box>
            </draw:frame>
            <draw:line draw:name="P 4436 [Mi,Sa]" draw:style-name="gr23" draw:text-style-name="P8" draw:layer="layout" svg:x1="8.84cm" svg:y1="12.508cm" svg:x2="10.35cm" svg:y2="12.336cm">
              <svg:desc>P 4436 [Mi,Sa]</svg:desc>
              <text:p text:style-name="P11">P 4436 [Mi,Sa] <text:s text:c="2"/></text:p>
              <text:p text:style-name="P11"><text:span text:style-name="T1"/></text:p>
            </draw:line>
            <draw:line draw:name="P 4436 [Mi,Sa]" draw:style-name="gr22" draw:text-style-name="P5" draw:layer="layout" svg:x1="8.84cm" svg:y1="12.508cm" svg:x2="8.84cm" svg:y2="12.645cm">
              <svg:desc>P 4436 [Mi,Sa]</svg:desc>
              <text:p/>
            </draw:line>
            <draw:frame draw:name="P 4436 [Mi,Sa]" draw:style-name="gr11" draw:text-style-name="P10" draw:layer="layout" svg:width="1.179cm" svg:height="1.187cm" svg:x="8.301cm" svg:y="12.595cm">
              <draw:text-box>
                <text:p text:style-name="P9">12 <text:s text:c="5"/></text:p>
              </draw:text-box>
            </draw:frame>
            <draw:frame draw:name="P 4436 [Mi,Sa]" draw:style-name="gr12" draw:text-style-name="P10" draw:layer="layout" svg:width="1.044cm" svg:height="1.187cm" svg:x="6.558cm" svg:y="12.504cm">
              <draw:text-box>
                <text:p text:style-name="P9"><text:s text:c="4"/>21</text:p>
              </draw:text-box>
            </draw:frame>
            <draw:line draw:name="P 4436 [Mi,Sa]" draw:style-name="gr23" draw:text-style-name="P8" draw:layer="layout" svg:x1="7.03cm" svg:y1="12.954cm" svg:x2="8.84cm" svg:y2="12.645cm">
              <svg:desc>P 4436 [Mi,Sa]</svg:desc>
              <text:p text:style-name="P11">P 4436 [Mi,Sa] <text:s text:c="2"/></text:p>
              <text:p text:style-name="P11"><text:span text:style-name="T1"/></text:p>
            </draw:line>
            <draw:line draw:name="P 4436 [Mi,Sa]" draw:style-name="gr22" draw:text-style-name="P5" draw:layer="layout" svg:x1="7.03cm" svg:y1="12.954cm" svg:x2="7.03cm" svg:y2="13.091cm">
              <svg:desc>P 4436 [Mi,Sa]</svg:desc>
              <text:p/>
            </draw:line>
            <draw:frame draw:name="P 4436 [Mi,Sa]" draw:style-name="gr11" draw:text-style-name="P10" draw:layer="layout" svg:width="1.179cm" svg:height="1.187cm" svg:x="6.491cm" svg:y="13.041cm">
              <draw:text-box>
                <text:p text:style-name="P9">25 <text:s text:c="5"/></text:p>
              </draw:text-box>
            </draw:frame>
            <draw:frame draw:name="P 4436 [Mi,Sa]" draw:style-name="gr12" draw:text-style-name="P10" draw:layer="layout" svg:width="1.044cm" svg:height="1.187cm" svg:x="4.448cm" svg:y="12.778cm">
              <draw:text-box>
                <text:p text:style-name="P9"><text:s text:c="4"/>29</text:p>
              </draw:text-box>
            </draw:frame>
            <draw:line draw:name="P 4436 [Mi,Sa]" draw:style-name="gr23" draw:text-style-name="P8" draw:layer="layout" svg:x1="4.92cm" svg:y1="13.228cm" svg:x2="7.03cm" svg:y2="13.091cm">
              <svg:desc>P 4436 [Mi,Sa]</svg:desc>
              <text:p text:style-name="P11">P 4436 [Mi,Sa] <text:s text:c="2"/></text:p>
              <text:p text:style-name="P11"><text:span text:style-name="T1"/></text:p>
            </draw:line>
            <draw:line draw:name="P 4436 [Mi,Sa]" draw:style-name="gr22" draw:text-style-name="P5" draw:layer="layout" svg:x1="4.92cm" svg:y1="13.128cm" svg:x2="4.92cm" svg:y2="13.328cm">
              <svg:desc>P 4436 [Mi,Sa]</svg:desc>
              <text:p/>
            </draw:line>
            <draw:frame draw:name="P 4436 [Mi,Sa]" draw:style-name="gr12" draw:text-style-name="P10" draw:layer="layout" svg:width="1.044cm" svg:height="1.187cm" svg:x="2.938cm" svg:y="12.915cm">
              <draw:text-box>
                <text:p text:style-name="P9"><text:s text:c="4"/>33</text:p>
              </draw:text-box>
            </draw:frame>
            <draw:line draw:name="P 4436 [Mi,Sa]" draw:style-name="gr23" draw:text-style-name="P8" draw:layer="layout" svg:x1="3.41cm" svg:y1="13.365cm" svg:x2="4.92cm" svg:y2="13.228cm">
              <svg:desc>P 4436 [Mi,Sa]</svg:desc>
              <text:p text:style-name="P11">P 4436 [Mi,Sa] <text:s text:c="2"/></text:p>
              <text:p text:style-name="P11"><text:span text:style-name="T1"/></text:p>
            </draw:line>
            <draw:line draw:name="P 4436 [Mi,Sa]" draw:style-name="gr22" draw:text-style-name="P5" draw:layer="layout" svg:x1="3.41cm" svg:y1="13.365cm" svg:x2="3.41cm" svg:y2="13.503cm">
              <svg:desc>P 4436 [Mi,Sa]</svg:desc>
              <text:p/>
            </draw:line>
            <draw:frame draw:name="P 4436 [Mi,Sa]" draw:style-name="gr11" draw:text-style-name="P10" draw:layer="layout" svg:width="1.179cm" svg:height="1.187cm" svg:x="2.871cm" svg:y="13.453cm">
              <draw:text-box>
                <text:p text:style-name="P9">37 <text:s text:c="5"/></text:p>
              </draw:text-box>
            </draw:frame>
            <draw:frame draw:name="P 4436 [Mi,Sa]" draw:style-name="gr12" draw:text-style-name="P10" draw:layer="layout" svg:width="1.044cm" svg:height="1.187cm" svg:x="0.828cm" svg:y="13.259cm">
              <draw:text-box>
                <text:p text:style-name="P9"><text:s text:c="4"/>43</text:p>
              </draw:text-box>
            </draw:frame>
            <draw:line draw:name="P 4436 [Mi,Sa]" draw:style-name="gr23" draw:text-style-name="P8" draw:layer="layout" svg:x1="1.3cm" svg:y1="13.709cm" svg:x2="3.41cm" svg:y2="13.503cm">
              <svg:desc>P 4436 [Mi,Sa]</svg:desc>
              <text:p text:style-name="P11">P 4436 [Mi,Sa] <text:s text:c="2"/></text:p>
              <text:p text:style-name="P11"><text:span text:style-name="T1"/></text:p>
            </draw:line>
            <draw:line draw:name="P 4436 [Mi,Sa]" draw:style-name="gr22" draw:text-style-name="P5" draw:layer="layout" svg:x1="1.3cm" svg:y1="13.609cm" svg:x2="1.3cm" svg:y2="13.809cm">
              <svg:desc>P 4436 [Mi,Sa]</svg:desc>
              <text:p/>
            </draw:line>
          </draw:g>
          <draw:g draw:name="P 4437 [Mi,Sa]">
            <draw:line draw:name="P 4437 [Mi,Sa]" draw:style-name="gr22" draw:text-style-name="P5" draw:layer="layout" svg:x1="1.3cm" svg:y1="16.627cm" svg:x2="1.3cm" svg:y2="16.827cm">
              <svg:desc>P 4437 [Mi,Sa]</svg:desc>
              <text:p/>
            </draw:line>
            <draw:frame draw:name="P 4437 [Mi,Sa]" draw:style-name="gr30" draw:text-style-name="P10" draw:layer="layout" svg:width="1.027cm" svg:height="1.187cm" svg:x="0.837cm" svg:y="16.677cm">
              <draw:text-box>
                <text:p text:style-name="P9"><text:s text:c="4"/>11</text:p>
              </draw:text-box>
            </draw:frame>
            <draw:frame draw:name="P 4437 [Mi,Sa]" draw:style-name="gr11" draw:text-style-name="P10" draw:layer="layout" svg:width="1.179cm" svg:height="1.187cm" svg:x="2.871cm" svg:y="16.483cm">
              <draw:text-box>
                <text:p text:style-name="P9">17 <text:s text:c="5"/></text:p>
              </draw:text-box>
            </draw:frame>
            <draw:line draw:name="P 4437 [Mi,Sa]" draw:style-name="gr23" draw:text-style-name="P8" draw:layer="layout" svg:x1="1.3cm" svg:y1="16.727cm" svg:x2="3.41cm" svg:y2="16.933cm">
              <svg:desc>P 4437 [Mi,Sa]</svg:desc>
              <text:p text:style-name="P11"><text:s text:c="3"/>P 4437 [Mi,Sa]</text:p>
              <text:p text:style-name="P11"><text:span text:style-name="T1"/></text:p>
            </draw:line>
            <draw:line draw:name="P 4437 [Mi,Sa]" draw:style-name="gr22" draw:text-style-name="P5" draw:layer="layout" svg:x1="3.41cm" svg:y1="16.933cm" svg:x2="3.41cm" svg:y2="17.07cm">
              <svg:desc>P 4437 [Mi,Sa]</svg:desc>
              <text:p/>
            </draw:line>
            <draw:frame draw:name="P 4437 [Mi,Sa]" draw:style-name="gr12" draw:text-style-name="P10" draw:layer="layout" svg:width="1.044cm" svg:height="1.187cm" svg:x="2.938cm" svg:y="17.02cm">
              <draw:text-box>
                <text:p text:style-name="P9"><text:s text:c="4"/>21</text:p>
              </draw:text-box>
            </draw:frame>
            <draw:frame draw:name="P 4437 [Mi,Sa]" draw:style-name="gr11" draw:text-style-name="P10" draw:layer="layout" svg:width="1.179cm" svg:height="1.187cm" svg:x="4.381cm" svg:y="16.758cm">
              <draw:text-box>
                <text:p text:style-name="P9">25 <text:s text:c="5"/></text:p>
              </draw:text-box>
            </draw:frame>
            <draw:line draw:name="P 4437 [Mi,Sa]" draw:style-name="gr23" draw:text-style-name="P8" draw:layer="layout" svg:x1="3.41cm" svg:y1="17.07cm" svg:x2="4.92cm" svg:y2="17.208cm">
              <svg:desc>P 4437 [Mi,Sa]</svg:desc>
              <text:p text:style-name="P11"><text:s text:c="3"/>P 4437 [Mi,Sa]</text:p>
              <text:p text:style-name="P11"><text:span text:style-name="T1"/></text:p>
            </draw:line>
            <draw:line draw:name="P 4437 [Mi,Sa]" draw:style-name="gr22" draw:text-style-name="P5" draw:layer="layout" svg:x1="4.92cm" svg:y1="17.108cm" svg:x2="4.92cm" svg:y2="17.308cm">
              <svg:desc>P 4437 [Mi,Sa]</svg:desc>
              <text:p/>
            </draw:line>
            <draw:frame draw:name="P 4437 [Mi,Sa]" draw:style-name="gr11" draw:text-style-name="P10" draw:layer="layout" svg:width="1.179cm" svg:height="1.187cm" svg:x="6.191cm" svg:y="16.895cm">
              <draw:text-box>
                <text:p text:style-name="P9">29 <text:s text:c="5"/></text:p>
              </draw:text-box>
            </draw:frame>
            <draw:line draw:name="P 4437 [Mi,Sa]" draw:style-name="gr23" draw:text-style-name="P8" draw:layer="layout" svg:x1="4.92cm" svg:y1="17.208cm" svg:x2="6.73cm" svg:y2="17.345cm">
              <svg:desc>P 4437 [Mi,Sa]</svg:desc>
              <text:p text:style-name="P11"><text:s text:c="3"/>P 4437 [Mi,Sa]</text:p>
              <text:p text:style-name="P11"><text:span text:style-name="T1"/></text:p>
            </draw:line>
            <draw:line draw:name="P 4437 [Mi,Sa]" draw:style-name="gr22" draw:text-style-name="P5" draw:layer="layout" svg:x1="6.73cm" svg:y1="17.345cm" svg:x2="6.73cm" svg:y2="17.482cm">
              <svg:desc>P 4437 [Mi,Sa]</svg:desc>
              <text:p/>
            </draw:line>
            <draw:frame draw:name="P 4437 [Mi,Sa]" draw:style-name="gr12" draw:text-style-name="P10" draw:layer="layout" svg:width="1.044cm" svg:height="1.187cm" svg:x="6.258cm" svg:y="17.432cm">
              <draw:text-box>
                <text:p text:style-name="P9"><text:s text:c="4"/>33</text:p>
              </draw:text-box>
            </draw:frame>
            <draw:frame draw:name="P 4437 [Mi,Sa]" draw:style-name="gr11" draw:text-style-name="P10" draw:layer="layout" svg:width="1.179cm" svg:height="1.187cm" svg:x="8.601cm" svg:y="17.341cm">
              <draw:text-box>
                <text:p text:style-name="P9">42 <text:s text:c="5"/></text:p>
              </draw:text-box>
            </draw:frame>
            <draw:line draw:name="P 4437 [Mi,Sa]" draw:style-name="gr23" draw:text-style-name="P8" draw:layer="layout" svg:x1="6.73cm" svg:y1="17.482cm" svg:x2="9.14cm" svg:y2="17.791cm">
              <svg:desc>P 4437 [Mi,Sa]</svg:desc>
              <text:p text:style-name="P11"><text:s text:c="3"/>P 4437 [Mi,Sa]</text:p>
              <text:p text:style-name="P11"><text:span text:style-name="T1"/></text:p>
            </draw:line>
            <draw:line draw:name="P 4437 [Mi,Sa]" draw:style-name="gr22" draw:text-style-name="P5" draw:layer="layout" svg:x1="9.14cm" svg:y1="17.791cm" svg:x2="9.14cm" svg:y2="17.928cm">
              <svg:desc>P 4437 [Mi,Sa]</svg:desc>
              <text:p/>
            </draw:line>
            <draw:frame draw:name="P 4437 [Mi,Sa]" draw:style-name="gr12" draw:text-style-name="P10" draw:layer="layout" svg:width="1.044cm" svg:height="1.187cm" svg:x="8.668cm" svg:y="17.878cm">
              <draw:text-box>
                <text:p text:style-name="P9"><text:s text:c="4"/>46</text:p>
              </draw:text-box>
            </draw:frame>
            <draw:frame draw:name="P 4437 [Mi,Sa]" draw:style-name="gr11" draw:text-style-name="P10" draw:layer="layout" svg:width="1.179cm" svg:height="1.187cm" svg:x="10.111cm" svg:y="17.649cm">
              <draw:text-box>
                <text:p text:style-name="P9">51 <text:s text:c="5"/></text:p>
              </draw:text-box>
            </draw:frame>
            <draw:line draw:name="P 4437 [Mi,Sa]" draw:style-name="gr23" draw:text-style-name="P8" draw:layer="layout" svg:x1="9.14cm" svg:y1="17.928cm" svg:x2="10.65cm" svg:y2="18.099cm">
              <svg:desc>P 4437 [Mi,Sa]</svg:desc>
              <text:p text:style-name="P11"><text:s text:c="3"/>P 4437 [Mi,Sa]</text:p>
              <text:p text:style-name="P11"><text:span text:style-name="T1"/></text:p>
            </draw:line>
            <draw:line draw:name="P 4437 [Mi,Sa]" draw:style-name="gr22" draw:text-style-name="P5" draw:layer="layout" svg:x1="10.65cm" svg:y1="17.999cm" svg:x2="10.65cm" svg:y2="18.199cm">
              <svg:desc>P 4437 [Mi,Sa]</svg:desc>
              <text:p/>
            </draw:line>
            <draw:frame draw:name="P 4437 [Mi,Sa]" draw:style-name="gr11" draw:text-style-name="P10" draw:layer="layout" svg:width="1.179cm" svg:height="1.187cm" svg:x="12.221cm" svg:y="17.855cm">
              <draw:text-box>
                <text:p text:style-name="P9">57 <text:s text:c="5"/></text:p>
              </draw:text-box>
            </draw:frame>
            <draw:line draw:name="P 4437 [Mi,Sa]" draw:style-name="gr23" draw:text-style-name="P8" draw:layer="layout" svg:x1="10.65cm" svg:y1="18.099cm" svg:x2="12.76cm" svg:y2="18.305cm">
              <svg:desc>P 4437 [Mi,Sa]</svg:desc>
              <text:p text:style-name="P11"><text:s text:c="3"/>P 4437 [Mi,Sa]</text:p>
              <text:p text:style-name="P11"><text:span text:style-name="T1"/></text:p>
            </draw:line>
            <draw:line draw:name="P 4437 [Mi,Sa]" draw:style-name="gr22" draw:text-style-name="P5" draw:layer="layout" svg:x1="12.76cm" svg:y1="18.305cm" svg:x2="12.76cm" svg:y2="18.442cm">
              <svg:desc>P 4437 [Mi,Sa]</svg:desc>
              <text:p/>
            </draw:line>
            <draw:frame draw:name="P 4437 [Mi,Sa]" draw:style-name="gr12" draw:text-style-name="P10" draw:layer="layout" svg:width="1.044cm" svg:height="1.187cm" svg:x="12.288cm" svg:y="18.392cm">
              <draw:text-box>
                <text:p text:style-name="P9"><text:s text:c="4"/>01</text:p>
              </draw:text-box>
            </draw:frame>
            <draw:frame draw:name="P 4437 [Mi,Sa]" draw:style-name="gr11" draw:text-style-name="P10" draw:layer="layout" svg:width="1.179cm" svg:height="1.187cm" svg:x="13.731cm" svg:y="18.267cm">
              <draw:text-box>
                <text:p text:style-name="P9">09 <text:s text:c="5"/></text:p>
              </draw:text-box>
            </draw:frame>
            <draw:line draw:name="P 4437 [Mi,Sa]" draw:style-name="gr23" draw:text-style-name="P8" draw:layer="layout" svg:x1="12.76cm" svg:y1="18.442cm" svg:x2="14.27cm" svg:y2="18.717cm">
              <svg:desc>P 4437 [Mi,Sa]</svg:desc>
              <text:p text:style-name="P11"><text:s text:c="3"/>P 4437 [Mi,Sa]</text:p>
              <text:p text:style-name="P11"><text:span text:style-name="T1"/></text:p>
            </draw:line>
            <draw:line draw:name="P 4437 [Mi,Sa]" draw:style-name="gr22" draw:text-style-name="P5" draw:layer="layout" svg:x1="14.27cm" svg:y1="18.617cm" svg:x2="14.27cm" svg:y2="18.817cm">
              <svg:desc>P 4437 [Mi,Sa]</svg:desc>
              <text:p/>
            </draw:line>
          </draw:g>
          <draw:g draw:name="P 4813">
            <draw:line draw:name="P 4813" draw:style-name="gr22" draw:text-style-name="P5" draw:layer="layout" svg:x1="9.14cm" svg:y1="4.274cm" svg:x2="9.14cm" svg:y2="4.549cm">
              <svg:desc>P 4813</svg:desc>
              <text:p/>
            </draw:line>
            <draw:frame draw:name="P 4813" draw:style-name="gr12" draw:text-style-name="P10" draw:layer="layout" svg:width="1.044cm" svg:height="1.187cm" svg:x="8.668cm" svg:y="4.499cm">
              <draw:text-box>
                <text:p text:style-name="P9"><text:s text:c="4"/>16</text:p>
              </draw:text-box>
            </draw:frame>
            <draw:frame draw:name="P 4813" draw:style-name="gr11" draw:text-style-name="P10" draw:layer="layout" svg:width="1.179cm" svg:height="1.187cm" svg:x="10.111cm" svg:y="4.305cm">
              <draw:text-box>
                <text:p text:style-name="P9">22 <text:s text:c="5"/></text:p>
              </draw:text-box>
            </draw:frame>
            <draw:line draw:name="P 4813" draw:style-name="gr23" draw:text-style-name="P8" draw:layer="layout" svg:x1="9.14cm" svg:y1="4.549cm" svg:x2="10.65cm" svg:y2="4.755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2" draw:text-style-name="P5" draw:layer="layout" svg:x1="10.65cm" svg:y1="4.655cm" svg:x2="10.65cm" svg:y2="4.855cm">
              <svg:desc>P 4813</svg:desc>
              <text:p/>
            </draw:line>
            <draw:frame draw:name="P 4813" draw:style-name="gr11" draw:text-style-name="P10" draw:layer="layout" svg:width="1.179cm" svg:height="1.187cm" svg:x="12.221cm" svg:y="4.51cm">
              <draw:text-box>
                <text:p text:style-name="P9">28 <text:s text:c="5"/></text:p>
              </draw:text-box>
            </draw:frame>
            <draw:line draw:name="P 4813" draw:style-name="gr23" draw:text-style-name="P8" draw:layer="layout" svg:x1="10.65cm" svg:y1="4.755cm" svg:x2="12.76cm" svg:y2="4.96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2" draw:text-style-name="P5" draw:layer="layout" svg:x1="12.76cm" svg:y1="4.96cm" svg:x2="12.76cm" svg:y2="5.098cm">
              <svg:desc>P 4813</svg:desc>
              <text:p/>
            </draw:line>
            <draw:frame draw:name="P 4813" draw:style-name="gr12" draw:text-style-name="P10" draw:layer="layout" svg:width="1.044cm" svg:height="1.187cm" svg:x="12.288cm" svg:y="5.048cm">
              <draw:text-box>
                <text:p text:style-name="P9"><text:s text:c="4"/>32</text:p>
              </draw:text-box>
            </draw:frame>
            <draw:frame draw:name="P 4813" draw:style-name="gr11" draw:text-style-name="P10" draw:layer="layout" svg:width="1.179cm" svg:height="1.187cm" svg:x="13.731cm" svg:y="4.922cm">
              <draw:text-box>
                <text:p text:style-name="P9">40 <text:s text:c="5"/></text:p>
              </draw:text-box>
            </draw:frame>
            <draw:line draw:name="P 4813" draw:style-name="gr23" draw:text-style-name="P8" draw:layer="layout" svg:x1="12.76cm" svg:y1="5.098cm" svg:x2="14.27cm" svg:y2="5.372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2" draw:text-style-name="P5" draw:layer="layout" svg:x1="14.27cm" svg:y1="5.272cm" svg:x2="14.27cm" svg:y2="5.472cm">
              <svg:desc>P 4813</svg:desc>
              <text:p/>
            </draw:line>
          </draw:g>
          <draw:g draw:name="P 4814">
            <draw:line draw:name="P 4814" draw:style-name="gr22" draw:text-style-name="P5" draw:layer="layout" svg:x1="14.27cm" svg:y1="6.301cm" svg:x2="14.27cm" svg:y2="6.501cm">
              <svg:desc>P 4814</svg:desc>
              <text:p/>
            </draw:line>
            <draw:frame draw:name="P 4814" draw:style-name="gr11" draw:text-style-name="P10" draw:layer="layout" svg:width="1.179cm" svg:height="1.187cm" svg:x="13.731cm" svg:y="6.351cm">
              <draw:text-box>
                <text:p text:style-name="P9">10 <text:s text:c="5"/></text:p>
              </draw:text-box>
            </draw:frame>
            <draw:frame draw:name="P 4814" draw:style-name="gr12" draw:text-style-name="P10" draw:layer="layout" svg:width="1.044cm" svg:height="1.187cm" svg:x="12.288cm" svg:y="6.226cm">
              <draw:text-box>
                <text:p text:style-name="P9"><text:s text:c="4"/>18</text:p>
              </draw:text-box>
            </draw:frame>
            <draw:line draw:name="P 4814" draw:style-name="gr23" draw:text-style-name="P8" draw:layer="layout" svg:x1="12.76cm" svg:y1="6.676cm" svg:x2="14.27cm" svg:y2="6.401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2" draw:text-style-name="P5" draw:layer="layout" svg:x1="12.76cm" svg:y1="6.676cm" svg:x2="12.76cm" svg:y2="6.813cm">
              <svg:desc>P 4814</svg:desc>
              <text:p/>
            </draw:line>
            <draw:frame draw:name="P 4814" draw:style-name="gr11" draw:text-style-name="P10" draw:layer="layout" svg:width="1.179cm" svg:height="1.187cm" svg:x="12.221cm" svg:y="6.763cm">
              <draw:text-box>
                <text:p text:style-name="P9">22 <text:s text:c="5"/></text:p>
              </draw:text-box>
            </draw:frame>
            <draw:frame draw:name="P 4814" draw:style-name="gr12" draw:text-style-name="P10" draw:layer="layout" svg:width="1.044cm" svg:height="1.187cm" svg:x="10.178cm" svg:y="6.569cm">
              <draw:text-box>
                <text:p text:style-name="P9"><text:s text:c="4"/>28</text:p>
              </draw:text-box>
            </draw:frame>
            <draw:line draw:name="P 4814" draw:style-name="gr23" draw:text-style-name="P8" draw:layer="layout" svg:x1="10.65cm" svg:y1="7.019cm" svg:x2="12.76cm" svg:y2="6.813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2" draw:text-style-name="P5" draw:layer="layout" svg:x1="10.65cm" svg:y1="6.919cm" svg:x2="10.65cm" svg:y2="7.119cm">
              <svg:desc>P 4814</svg:desc>
              <text:p/>
            </draw:line>
            <draw:frame draw:name="P 4814" draw:style-name="gr12" draw:text-style-name="P10" draw:layer="layout" svg:width="1.044cm" svg:height="1.187cm" svg:x="8.368cm" svg:y="6.775cm">
              <draw:text-box>
                <text:p text:style-name="P9"><text:s text:c="4"/>34</text:p>
              </draw:text-box>
            </draw:frame>
            <draw:line draw:name="P 4814" draw:style-name="gr23" draw:text-style-name="P8" draw:layer="layout" svg:x1="8.84cm" svg:y1="7.225cm" svg:x2="10.65cm" svg:y2="7.019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2" draw:text-style-name="P5" draw:layer="layout" svg:x1="8.84cm" svg:y1="7.225cm" svg:x2="8.84cm" svg:y2="7.362cm">
              <svg:desc>P 4814</svg:desc>
              <text:p/>
            </draw:line>
            <draw:frame draw:name="P 4814" draw:style-name="gr11" draw:text-style-name="P10" draw:layer="layout" svg:width="1.179cm" svg:height="1.187cm" svg:x="8.301cm" svg:y="7.312cm">
              <draw:text-box>
                <text:p text:style-name="P9">38 <text:s text:c="5"/></text:p>
              </draw:text-box>
            </draw:frame>
            <draw:frame draw:name="P 4814" draw:style-name="gr12" draw:text-style-name="P10" draw:layer="layout" svg:width="1.044cm" svg:height="1.187cm" svg:x="6.258cm" svg:y="7.221cm">
              <draw:text-box>
                <text:p text:style-name="P9"><text:s text:c="4"/>47</text:p>
              </draw:text-box>
            </draw:frame>
            <draw:line draw:name="P 4814" draw:style-name="gr23" draw:text-style-name="P8" draw:layer="layout" svg:x1="6.73cm" svg:y1="7.671cm" svg:x2="8.84cm" svg:y2="7.362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2" draw:text-style-name="P5" draw:layer="layout" svg:x1="6.73cm" svg:y1="7.671cm" svg:x2="6.73cm" svg:y2="8.597cm">
              <svg:desc>P 4814</svg:desc>
              <text:p/>
            </draw:line>
            <draw:frame draw:name="P 4814" draw:style-name="gr11" draw:text-style-name="P10" draw:layer="layout" svg:width="1.179cm" svg:height="1.187cm" svg:x="6.191cm" svg:y="8.547cm">
              <draw:text-box>
                <text:p text:style-name="P9">14 <text:s text:c="5"/></text:p>
              </draw:text-box>
            </draw:frame>
            <draw:frame draw:name="P 4814" draw:style-name="gr12" draw:text-style-name="P10" draw:layer="layout" svg:width="1.044cm" svg:height="1.187cm" svg:x="4.448cm" svg:y="8.284cm">
              <draw:text-box>
                <text:p text:style-name="P9"><text:s text:c="4"/>18</text:p>
              </draw:text-box>
            </draw:frame>
            <draw:line draw:name="P 4814" draw:style-name="gr23" draw:text-style-name="P8" draw:layer="layout" svg:x1="4.92cm" svg:y1="8.734cm" svg:x2="6.73cm" svg:y2="8.597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2" draw:text-style-name="P5" draw:layer="layout" svg:x1="4.92cm" svg:y1="8.634cm" svg:x2="4.92cm" svg:y2="8.834cm">
              <svg:desc>P 4814</svg:desc>
              <text:p/>
            </draw:line>
            <draw:frame draw:name="P 4814" draw:style-name="gr12" draw:text-style-name="P10" draw:layer="layout" svg:width="1.044cm" svg:height="1.187cm" svg:x="2.938cm" svg:y="8.422cm">
              <draw:text-box>
                <text:p text:style-name="P9"><text:s text:c="4"/>22</text:p>
              </draw:text-box>
            </draw:frame>
            <draw:line draw:name="P 4814" draw:style-name="gr23" draw:text-style-name="P8" draw:layer="layout" svg:x1="3.41cm" svg:y1="8.872cm" svg:x2="4.92cm" svg:y2="8.734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2" draw:text-style-name="P5" draw:layer="layout" svg:x1="3.41cm" svg:y1="8.872cm" svg:x2="3.41cm" svg:y2="9.009cm">
              <svg:desc>P 4814</svg:desc>
              <text:p/>
            </draw:line>
            <draw:frame draw:name="P 4814" draw:style-name="gr11" draw:text-style-name="P10" draw:layer="layout" svg:width="1.179cm" svg:height="1.187cm" svg:x="2.871cm" svg:y="8.959cm">
              <draw:text-box>
                <text:p text:style-name="P9">26 <text:s text:c="5"/></text:p>
              </draw:text-box>
            </draw:frame>
            <draw:frame draw:name="P 4814" draw:style-name="gr12" draw:text-style-name="P10" draw:layer="layout" svg:width="1.044cm" svg:height="1.187cm" svg:x="0.828cm" svg:y="8.765cm">
              <draw:text-box>
                <text:p text:style-name="P9"><text:s text:c="4"/>32</text:p>
              </draw:text-box>
            </draw:frame>
            <draw:line draw:name="P 4814" draw:style-name="gr23" draw:text-style-name="P8" draw:layer="layout" svg:x1="1.3cm" svg:y1="9.215cm" svg:x2="3.41cm" svg:y2="9.009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2" draw:text-style-name="P5" draw:layer="layout" svg:x1="1.3cm" svg:y1="9.115cm" svg:x2="1.3cm" svg:y2="9.315cm">
              <svg:desc>P 4814</svg:desc>
              <text:p/>
            </draw:line>
          </draw:g>
          <draw:g draw:name="P 4815">
            <draw:line draw:name="P 4815" draw:style-name="gr22" draw:text-style-name="P5" draw:layer="layout" svg:x1="1.3cm" svg:y1="22.597cm" svg:x2="1.3cm" svg:y2="22.797cm">
              <svg:desc>P 4815</svg:desc>
              <text:p/>
            </draw:line>
            <draw:frame draw:name="P 4815" draw:style-name="gr12" draw:text-style-name="P10" draw:layer="layout" svg:width="1.044cm" svg:height="1.187cm" svg:x="0.828cm" svg:y="22.647cm">
              <draw:text-box>
                <text:p text:style-name="P9"><text:s text:c="4"/>05</text:p>
              </draw:text-box>
            </draw:frame>
            <draw:frame draw:name="P 4815" draw:style-name="gr18" draw:text-style-name="P10" draw:layer="layout" svg:width="1.162cm" svg:height="1.187cm" svg:x="2.879cm" svg:y="22.452cm">
              <draw:text-box>
                <text:p text:style-name="P9">11 <text:s text:c="5"/></text:p>
              </draw:text-box>
            </draw:frame>
            <draw:line draw:name="P 4815" draw:style-name="gr23" draw:text-style-name="P8" draw:layer="layout" svg:x1="1.3cm" svg:y1="22.697cm" svg:x2="3.41cm" svg:y2="22.902cm">
              <svg:desc>P 4815</svg:desc>
              <text:p text:style-name="P11"><text:s text:c="3"/>P 4815</text:p>
              <text:p text:style-name="P11"><text:span text:style-name="T1"/></text:p>
            </draw:line>
            <draw:line draw:name="P 4815" draw:style-name="gr22" draw:text-style-name="P5" draw:layer="layout" svg:x1="3.41cm" svg:y1="22.902cm" svg:x2="3.41cm" svg:y2="23.04cm">
              <svg:desc>P 4815</svg:desc>
              <text:p/>
            </draw:line>
            <draw:frame draw:name="P 4815" draw:style-name="gr12" draw:text-style-name="P10" draw:layer="layout" svg:width="1.044cm" svg:height="1.187cm" svg:x="2.938cm" svg:y="22.99cm">
              <draw:text-box>
                <text:p text:style-name="P9"><text:s text:c="4"/>15</text:p>
              </draw:text-box>
            </draw:frame>
            <draw:frame draw:name="P 4815" draw:style-name="gr11" draw:text-style-name="P10" draw:layer="layout" svg:width="1.179cm" svg:height="1.187cm" svg:x="4.381cm" svg:y="22.727cm">
              <draw:text-box>
                <text:p text:style-name="P9">19 <text:s text:c="5"/></text:p>
              </draw:text-box>
            </draw:frame>
            <draw:line draw:name="P 4815" draw:style-name="gr23" draw:text-style-name="P8" draw:layer="layout" svg:x1="3.41cm" svg:y1="23.04cm" svg:x2="4.92cm" svg:y2="23.177cm">
              <svg:desc>P 4815</svg:desc>
              <text:p text:style-name="P11"><text:s text:c="3"/>P 4815</text:p>
              <text:p text:style-name="P11"><text:span text:style-name="T1"/></text:p>
            </draw:line>
            <draw:line draw:name="P 4815" draw:style-name="gr22" draw:text-style-name="P5" draw:layer="layout" svg:x1="4.92cm" svg:y1="23.077cm" svg:x2="4.92cm" svg:y2="23.277cm">
              <svg:desc>P 4815</svg:desc>
              <text:p/>
            </draw:line>
            <draw:frame draw:name="P 4815" draw:style-name="gr11" draw:text-style-name="P10" draw:layer="layout" svg:width="1.179cm" svg:height="1.187cm" svg:x="6.191cm" svg:y="22.864cm">
              <draw:text-box>
                <text:p text:style-name="P9">23 <text:s text:c="5"/></text:p>
              </draw:text-box>
            </draw:frame>
            <draw:line draw:name="P 4815" draw:style-name="gr23" draw:text-style-name="P8" draw:layer="layout" svg:x1="4.92cm" svg:y1="23.177cm" svg:x2="6.73cm" svg:y2="23.314cm">
              <svg:desc>P 4815</svg:desc>
              <text:p text:style-name="P11"><text:s text:c="3"/>P 4815</text:p>
              <text:p text:style-name="P11"><text:span text:style-name="T1"/></text:p>
            </draw:line>
            <draw:line draw:name="P 4815" draw:style-name="gr22" draw:text-style-name="P5" draw:layer="layout" svg:x1="6.73cm" svg:y1="23.214cm" svg:x2="6.73cm" svg:y2="23.414cm">
              <svg:desc>P 4815</svg:desc>
              <text:p/>
            </draw:line>
          </draw:g>
          <draw:g draw:name="P 4816">
            <draw:line draw:name="P 4816" draw:style-name="gr22" draw:text-style-name="P5" draw:layer="layout" svg:x1="6.73cm" svg:y1="24.963cm" svg:x2="6.73cm" svg:y2="25.163cm">
              <svg:desc>P 4816</svg:desc>
              <text:p/>
            </draw:line>
            <draw:frame draw:name="P 4816" draw:style-name="gr11" draw:text-style-name="P10" draw:layer="layout" svg:width="1.179cm" svg:height="1.187cm" svg:x="6.191cm" svg:y="25.013cm">
              <draw:text-box>
                <text:p text:style-name="P9">14 <text:s text:c="5"/></text:p>
              </draw:text-box>
            </draw:frame>
            <draw:frame draw:name="P 4816" draw:style-name="gr12" draw:text-style-name="P10" draw:layer="layout" svg:width="1.044cm" svg:height="1.187cm" svg:x="4.448cm" svg:y="24.751cm">
              <draw:text-box>
                <text:p text:style-name="P9"><text:s text:c="4"/>18</text:p>
              </draw:text-box>
            </draw:frame>
            <draw:line draw:name="P 4816" draw:style-name="gr23" draw:text-style-name="P8" draw:layer="layout" svg:x1="4.92cm" svg:y1="25.201cm" svg:x2="6.73cm" svg:y2="25.063cm">
              <svg:desc>P 4816</svg:desc>
              <text:p text:style-name="P11">P 4816 <text:s text:c="2"/></text:p>
              <text:p text:style-name="P11"><text:span text:style-name="T1"/></text:p>
            </draw:line>
            <draw:line draw:name="P 4816" draw:style-name="gr22" draw:text-style-name="P5" draw:layer="layout" svg:x1="4.92cm" svg:y1="25.101cm" svg:x2="4.92cm" svg:y2="25.301cm">
              <svg:desc>P 4816</svg:desc>
              <text:p/>
            </draw:line>
            <draw:frame draw:name="P 4816" draw:style-name="gr12" draw:text-style-name="P10" draw:layer="layout" svg:width="1.044cm" svg:height="1.187cm" svg:x="2.938cm" svg:y="24.888cm">
              <draw:text-box>
                <text:p text:style-name="P9"><text:s text:c="4"/>22</text:p>
              </draw:text-box>
            </draw:frame>
            <draw:line draw:name="P 4816" draw:style-name="gr23" draw:text-style-name="P8" draw:layer="layout" svg:x1="3.41cm" svg:y1="25.338cm" svg:x2="4.92cm" svg:y2="25.201cm">
              <svg:desc>P 4816</svg:desc>
              <text:p text:style-name="P11">P 4816 <text:s text:c="2"/></text:p>
              <text:p text:style-name="P11"><text:span text:style-name="T1"/></text:p>
            </draw:line>
            <draw:line draw:name="P 4816" draw:style-name="gr22" draw:text-style-name="P5" draw:layer="layout" svg:x1="3.41cm" svg:y1="25.338cm" svg:x2="3.41cm" svg:y2="25.475cm">
              <svg:desc>P 4816</svg:desc>
              <text:p/>
            </draw:line>
            <draw:frame draw:name="P 4816" draw:style-name="gr11" draw:text-style-name="P10" draw:layer="layout" svg:width="1.179cm" svg:height="1.187cm" svg:x="2.871cm" svg:y="25.425cm">
              <draw:text-box>
                <text:p text:style-name="P9">26 <text:s text:c="5"/></text:p>
              </draw:text-box>
            </draw:frame>
            <draw:frame draw:name="P 4816" draw:style-name="gr12" draw:text-style-name="P10" draw:layer="layout" svg:width="1.044cm" svg:height="1.187cm" svg:x="0.828cm" svg:y="25.231cm">
              <draw:text-box>
                <text:p text:style-name="P9"><text:s text:c="4"/>32</text:p>
              </draw:text-box>
            </draw:frame>
            <draw:line draw:name="P 4816" draw:style-name="gr23" draw:text-style-name="P8" draw:layer="layout" svg:x1="1.3cm" svg:y1="25.681cm" svg:x2="3.41cm" svg:y2="25.475cm">
              <svg:desc>P 4816</svg:desc>
              <text:p text:style-name="P11">P 4816 <text:s text:c="2"/></text:p>
              <text:p text:style-name="P11"><text:span text:style-name="T1"/></text:p>
            </draw:line>
            <draw:line draw:name="P 4816" draw:style-name="gr22" draw:text-style-name="P5" draw:layer="layout" svg:x1="1.3cm" svg:y1="25.581cm" svg:x2="1.3cm" svg:y2="25.781cm">
              <svg:desc>P 4816</svg:desc>
              <text:p/>
            </draw:line>
          </draw:g>
          <draw:g draw:name="P 5">
            <draw:line draw:name="P 5" draw:style-name="gr22" draw:text-style-name="P5" draw:layer="layout" svg:x1="12.46cm" svg:y1="5.958cm" svg:x2="12.46cm" svg:y2="6.158cm">
              <svg:desc>P 5</svg:desc>
              <text:p/>
            </draw:line>
          </draw:g>
          <draw:g draw:name="P 6">
            <draw:line draw:name="P 6" draw:style-name="gr22" draw:text-style-name="P5" draw:layer="layout" svg:x1="12.46cm" svg:y1="9.561cm" svg:x2="12.46cm" svg:y2="9.761cm">
              <svg:desc>P 6</svg:desc>
              <text:p/>
            </draw:line>
          </draw:g>
          <draw:g draw:name="P 8">
            <draw:line draw:name="P 8" draw:style-name="gr22" draw:text-style-name="P5" draw:layer="layout" svg:x1="12.46cm" svg:y1="22.94cm" svg:x2="12.46cm" svg:y2="23.14cm">
              <svg:desc>P 8</svg:desc>
              <text:p/>
            </draw:line>
          </draw:g>
          <draw:g draw:name="P 9">
            <draw:line draw:name="P 9" draw:style-name="gr22" draw:text-style-name="P5" draw:layer="layout" svg:x1="12.46cm" svg:y1="21.568cm" svg:x2="12.46cm" svg:y2="21.768cm">
              <svg:desc>P 9</svg:desc>
              <text:p/>
            </draw:line>
          </draw:g>
          <draw:g draw:name="R 12 Kwk">
            <draw:line draw:name="R 12 Kwk" draw:style-name="gr31" draw:text-style-name="P5" draw:layer="layout" svg:x1="7.33cm" svg:y1="6.301cm" svg:x2="7.33cm" svg:y2="6.501cm">
              <svg:desc>R 12 Kwk</svg:desc>
              <text:p/>
            </draw:line>
          </draw:g>
          <draw:g draw:name="R 13 Kwk">
            <draw:line draw:name="R 13 Kwk" draw:style-name="gr31" draw:text-style-name="P5" draw:layer="layout" svg:x1="7.33cm" svg:y1="10.761cm" svg:x2="7.33cm" svg:y2="10.961cm">
              <svg:desc>R 13 Kwk</svg:desc>
              <text:p/>
            </draw:line>
          </draw:g>
          <draw:g draw:name="R 14 Kwk">
            <draw:line draw:name="R 14 Kwk" draw:style-name="gr31" draw:text-style-name="P5" draw:layer="layout" svg:x1="7.33cm" svg:y1="11.104cm" svg:x2="7.33cm" svg:y2="11.304cm">
              <svg:desc>R 14 Kwk</svg:desc>
              <text:p/>
            </draw:line>
            <draw:line draw:name="R 14 Kwk" draw:style-name="gr32" draw:text-style-name="P8" draw:layer="layout" svg:x1="7.03cm" svg:y1="11.547cm" svg:x2="7.33cm" svg:y2="11.204cm">
              <svg:desc>R 14 Kwk</svg:desc>
              <text:p/>
            </draw:line>
            <draw:line draw:name="R 14 Kwk" draw:style-name="gr31" draw:text-style-name="P5" draw:layer="layout" svg:x1="7.03cm" svg:y1="11.547cm" svg:x2="7.03cm" svg:y2="12.233cm">
              <svg:desc>R 14 Kwk</svg:desc>
              <text:p/>
            </draw:line>
            <draw:line draw:name="R 14 Kwk" draw:style-name="gr32" draw:text-style-name="P8" draw:layer="layout" svg:x1="7.03cm" svg:y1="12.233cm" svg:x2="7.33cm" svg:y2="12.576cm">
              <svg:desc>R 14 Kwk</svg:desc>
              <text:p/>
            </draw:line>
            <draw:line draw:name="R 14 Kwk" draw:style-name="gr31" draw:text-style-name="P5" draw:layer="layout" svg:x1="7.33cm" svg:y1="12.476cm" svg:x2="7.33cm" svg:y2="12.676cm">
              <svg:desc>R 14 Kwk</svg:desc>
              <text:p/>
            </draw:line>
          </draw:g>
          <draw:g draw:name="R 21 Huk">
            <draw:line draw:name="R 21 Huk" draw:style-name="gr31" draw:text-style-name="P5" draw:layer="layout" svg:x1="13.06cm" svg:y1="16.593cm" svg:x2="13.06cm" svg:y2="16.793cm">
              <svg:desc>R 21 Huk</svg:desc>
              <text:p/>
            </draw:line>
            <draw:line draw:name="R 21 Huk" draw:style-name="gr32" draw:text-style-name="P8" draw:layer="layout" svg:x1="12.46cm" svg:y1="17.036cm" svg:x2="13.06cm" svg:y2="16.693cm">
              <svg:desc>R 21 Huk</svg:desc>
              <text:p/>
            </draw:line>
            <draw:line draw:name="R 21 Huk" draw:style-name="gr31" draw:text-style-name="P5" draw:layer="layout" svg:x1="12.46cm" svg:y1="17.036cm" svg:x2="12.46cm" svg:y2="17.379cm">
              <svg:desc>R 21 Huk</svg:desc>
              <text:p/>
            </draw:line>
            <draw:line draw:name="R 21 Huk" draw:style-name="gr32" draw:text-style-name="P8" draw:layer="layout" svg:x1="12.46cm" svg:y1="17.379cm" svg:x2="13.06cm" svg:y2="17.722cm">
              <svg:desc>R 21 Huk</svg:desc>
              <text:p/>
            </draw:line>
            <draw:line draw:name="R 21 Huk" draw:style-name="gr31" draw:text-style-name="P5" draw:layer="layout" svg:x1="13.06cm" svg:y1="17.622cm" svg:x2="13.06cm" svg:y2="17.822cm">
              <svg:desc>R 21 Huk</svg:desc>
              <text:p/>
            </draw:line>
          </draw:g>
          <draw:g draw:name="R 30 Pos">
            <draw:line draw:name="R 30 Pos" draw:style-name="gr31" draw:text-style-name="P5" draw:layer="layout" svg:x1="1.6cm" svg:y1="5.958cm" svg:x2="1.6cm" svg:y2="6.158cm">
              <svg:desc>R 30 Pos</svg:desc>
              <text:p/>
            </draw:line>
            <draw:line draw:name="R 30 Pos" draw:style-name="gr32" draw:text-style-name="P8" draw:layer="layout" svg:x1="1.6cm" svg:y1="6.058cm" svg:x2="2.2cm" svg:y2="6.401cm">
              <svg:desc>R 30 Pos</svg:desc>
              <text:p/>
            </draw:line>
            <draw:line draw:name="R 30 Pos" draw:style-name="gr31" draw:text-style-name="P5" draw:layer="layout" svg:x1="2.2cm" svg:y1="6.401cm" svg:x2="2.2cm" svg:y2="6.744cm">
              <svg:desc>R 30 Pos</svg:desc>
              <text:p/>
            </draw:line>
            <draw:line draw:name="R 30 Pos" draw:style-name="gr32" draw:text-style-name="P8" draw:layer="layout" svg:x1="1.6cm" svg:y1="7.088cm" svg:x2="2.2cm" svg:y2="6.744cm">
              <svg:desc>R 30 Pos</svg:desc>
              <text:p/>
            </draw:line>
            <draw:line draw:name="R 30 Pos" draw:style-name="gr31" draw:text-style-name="P5" draw:layer="layout" svg:x1="1.6cm" svg:y1="6.988cm" svg:x2="1.6cm" svg:y2="7.188cm">
              <svg:desc>R 30 Pos</svg:desc>
              <text:p/>
            </draw:line>
          </draw:g>
          <draw:g draw:name="St 6146">
            <draw:line draw:name="St 6146" draw:style-name="gr33" draw:text-style-name="P5" draw:layer="layout" svg:x1="10.65cm" svg:y1="18.171cm" svg:x2="10.65cm" svg:y2="18.371cm">
              <svg:desc>St 6146</svg:desc>
              <text:p/>
            </draw:line>
            <draw:frame draw:name="St 6146" draw:style-name="gr11" draw:text-style-name="P10" draw:layer="layout" svg:width="1.179cm" svg:height="1.187cm" svg:x="10.111cm" svg:y="18.221cm">
              <draw:text-box>
                <text:p text:style-name="P9">56 <text:s text:c="5"/></text:p>
              </draw:text-box>
            </draw:frame>
            <draw:frame draw:name="St 6146" draw:style-name="gr12" draw:text-style-name="P10" draw:layer="layout" svg:width="1.044cm" svg:height="1.187cm" svg:x="8.068cm" svg:y="18.095cm">
              <draw:text-box>
                <text:p text:style-name="P9"><text:s text:c="4"/>04</text:p>
              </draw:text-box>
            </draw:frame>
            <draw:line draw:name="St 6146" draw:style-name="gr34" draw:text-style-name="P8" draw:layer="layout" svg:x1="8.54cm" svg:y1="18.545cm" svg:x2="10.65cm" svg:y2="18.271cm">
              <svg:desc>St 6146</svg:desc>
              <text:p text:style-name="P11">St 6146 <text:s text:c="2"/></text:p>
              <text:p text:style-name="P11"><text:span text:style-name="T1"/></text:p>
            </draw:line>
            <draw:line draw:name="St 6146" draw:style-name="gr33" draw:text-style-name="P5" draw:layer="layout" svg:x1="8.54cm" svg:y1="18.545cm" svg:x2="8.54cm" svg:y2="20.398cm">
              <svg:desc>St 6146</svg:desc>
              <text:p/>
            </draw:line>
          </draw:g>
          <draw:g draw:name="Ü 15434 [Sa]">
            <draw:line draw:name="Ü 15434 [Sa]" draw:style-name="gr40" draw:text-style-name="P5" draw:layer="layout" svg:x1="7.33cm" svg:y1="5.272cm" svg:x2="7.33cm" svg:y2="5.472cm">
              <svg:desc>Ü 15434 [Sa]</svg:desc>
              <text:p/>
            </draw:line>
            <draw:frame draw:name="Ü 15434 [Sa]" draw:style-name="gr11" draw:text-style-name="P10" draw:layer="layout" svg:width="1.179cm" svg:height="1.187cm" svg:x="6.791cm" svg:y="5.322cm">
              <draw:text-box>
                <text:p text:style-name="P9">40 <text:s text:c="5"/></text:p>
              </draw:text-box>
            </draw:frame>
            <draw:frame draw:name="Ü 15434 [Sa]" draw:style-name="gr12" draw:text-style-name="P10" draw:layer="layout" svg:width="1.044cm" svg:height="1.187cm" svg:x="4.448cm" svg:y="5.059cm">
              <draw:text-box>
                <text:p text:style-name="P9"><text:s text:c="4"/>44</text:p>
              </draw:text-box>
            </draw:frame>
            <draw:line draw:name="Ü 15434 [Sa]" draw:style-name="gr41" draw:text-style-name="P8" draw:layer="layout" svg:x1="4.92cm" svg:y1="5.509cm" svg:x2="7.33cm" svg:y2="5.372cm">
              <svg:desc>Ü 15434 [Sa]</svg:desc>
              <text:p text:style-name="P11">Ü 15434 [Sa] <text:s text:c="2"/></text:p>
              <text:p text:style-name="P11"><text:span text:style-name="T1"/></text:p>
            </draw:line>
            <draw:line draw:name="Ü 15434 [Sa]" draw:style-name="gr40" draw:text-style-name="P5" draw:layer="layout" svg:x1="4.92cm" svg:y1="5.409cm" svg:x2="4.92cm" svg:y2="5.609cm">
              <svg:desc>Ü 15434 [Sa]</svg:desc>
              <text:p/>
            </draw:line>
          </draw:g>
          <draw:g draw:name="Ü 15435 [Sa]">
            <draw:line draw:name="Ü 15435 [Sa]" draw:style-name="gr40" draw:text-style-name="P5" draw:layer="layout" svg:x1="4.92cm" svg:y1="5.821cm" svg:x2="4.92cm" svg:y2="6.021cm">
              <svg:desc>Ü 15435 [Sa]</svg:desc>
              <text:p/>
            </draw:line>
            <draw:frame draw:name="Ü 15435 [Sa]" draw:style-name="gr12" draw:text-style-name="P10" draw:layer="layout" svg:width="1.044cm" svg:height="1.187cm" svg:x="4.448cm" svg:y="5.871cm">
              <draw:text-box>
                <text:p text:style-name="P9"><text:s text:c="4"/>56</text:p>
              </draw:text-box>
            </draw:frame>
            <draw:frame draw:name="Ü 15435 [Sa]" draw:style-name="gr11" draw:text-style-name="P10" draw:layer="layout" svg:width="1.179cm" svg:height="1.187cm" svg:x="6.791cm" svg:y="5.608cm">
              <draw:text-box>
                <text:p text:style-name="P9">00 <text:s text:c="5"/></text:p>
              </draw:text-box>
            </draw:frame>
            <draw:line draw:name="Ü 15435 [Sa]" draw:style-name="gr41" draw:text-style-name="P8" draw:layer="layout" svg:x1="4.92cm" svg:y1="5.921cm" svg:x2="7.33cm" svg:y2="6.058cm">
              <svg:desc>Ü 15435 [Sa]</svg:desc>
              <text:p text:style-name="P11"><text:s text:c="3"/>Ü 15435 [Sa]</text:p>
              <text:p text:style-name="P11"><text:span text:style-name="T1"/></text:p>
            </draw:line>
            <draw:line draw:name="Ü 15435 [Sa]" draw:style-name="gr40" draw:text-style-name="P5" draw:layer="layout" svg:x1="7.33cm" svg:y1="5.958cm" svg:x2="7.33cm" svg:y2="6.158cm">
              <svg:desc>Ü 15435 [Sa]</svg:desc>
              <text:p/>
            </draw:line>
          </draw:g>
          <draw:g draw:name="V 5364 Mi">
            <draw:line draw:name="V 5364 Mi" draw:style-name="gr35" draw:text-style-name="P5" draw:layer="layout" svg:x1="8.54cm" svg:y1="4cm" svg:x2="8.54cm" svg:y2="4.926cm">
              <svg:desc>V 5364 Mi</svg:desc>
              <text:p/>
            </draw:line>
          </draw:g>
        </draw:g>
      </draw:page>
      <draw:page draw:name="Kwk-Wfc I" draw:style-name="dp1" draw:master-page-name="Standard">
        <draw:g draw:style-name="gr1">
          <draw:g>
            <draw:frame draw:style-name="gr2" draw:text-style-name="P2" draw:layer="layout" svg:width="9.659cm" svg:height="1.187cm" svg:x="5.721cm" svg:y="1cm">
              <draw:text-box>
                <text:p text:style-name="P1">Werft Faber &amp; Cons. – Kronwerk</text:p>
              </draw:text-box>
            </draw:frame>
          </draw:g>
          <draw:g>
            <draw:frame draw:style-name="gr7" draw:text-style-name="P4" draw:layer="layout" svg:width="1.611cm" svg:height="1.199cm" svg:x="18.944cm" svg:y="2.5cm">
              <draw:text-box>
                <text:p text:style-name="P3">Wfc</text:p>
                <text:p text:style-name="P3">KM: 2</text:p>
              </draw:text-box>
            </draw:frame>
            <draw:line draw:style-name="gr4" draw:text-style-name="P5" draw:layer="layout" svg:x1="19.699cm" svg:y1="4cm" svg:x2="19.699cm" svg:y2="28.7cm">
              <svg:desc>#Track.Wfc.1</svg:desc>
              <text:p/>
            </draw:line>
            <draw:frame draw:style-name="gr5" draw:text-style-name="P7" draw:layer="layout" svg:width="0.659cm" svg:height="1.187cm" svg:x="19.42cm" svg:y="3.6cm">
              <draw:text-box>
                <text:p text:style-name="P6">1</text:p>
              </draw:text-box>
            </draw:frame>
            <draw:line draw:style-name="gr4" draw:text-style-name="P5" draw:layer="layout" svg:x1="19.999cm" svg:y1="4cm" svg:x2="19.999cm" svg:y2="28.7cm">
              <svg:desc>#Track.Wfc.2</svg:desc>
              <text:p/>
            </draw:line>
            <draw:frame draw:style-name="gr5" draw:text-style-name="P7" draw:layer="layout" svg:width="0.659cm" svg:height="1.187cm" svg:x="19.72cm" svg:y="3.6cm">
              <draw:text-box>
                <text:p text:style-name="P6">2</text:p>
              </draw:text-box>
            </draw:frame>
            <draw:line draw:style-name="gr4" draw:text-style-name="P5" draw:layer="layout" svg:x1="20.299cm" svg:y1="4cm" svg:x2="20.299cm" svg:y2="28.7cm">
              <svg:desc>#Track.Wfc.3</svg:desc>
              <text:p/>
            </draw:line>
            <draw:frame draw:style-name="gr5" draw:text-style-name="P7" draw:layer="layout" svg:width="0.659cm" svg:height="1.187cm" svg:x="20.02cm" svg:y="3.6cm">
              <draw:text-box>
                <text:p text:style-name="P6">3</text:p>
              </draw:text-box>
            </draw:frame>
          </draw:g>
          <draw:g>
            <draw:frame draw:style-name="gr7" draw:text-style-name="P4" draw:layer="layout" svg:width="1.611cm" svg:height="1.199cm" svg:x="12.811cm" svg:y="2.5cm">
              <draw:text-box>
                <text:p text:style-name="P3">Klb</text:p>
                <text:p text:style-name="P3">KM: 1</text:p>
              </draw:text-box>
            </draw:frame>
            <draw:line draw:style-name="gr4" draw:text-style-name="P5" draw:layer="layout" svg:x1="13.566cm" svg:y1="4cm" svg:x2="13.566cm" svg:y2="28.7cm">
              <svg:desc>#Track.Klb.1</svg:desc>
              <text:p/>
            </draw:line>
            <draw:frame draw:style-name="gr5" draw:text-style-name="P7" draw:layer="layout" svg:width="0.659cm" svg:height="1.187cm" svg:x="13.287cm" svg:y="3.6cm">
              <draw:text-box>
                <text:p text:style-name="P6">1</text:p>
              </draw:text-box>
            </draw:frame>
            <draw:line draw:style-name="gr4" draw:text-style-name="P5" draw:layer="layout" svg:x1="13.866cm" svg:y1="4cm" svg:x2="13.866cm" svg:y2="28.7cm">
              <svg:desc>#Track.Klb.2</svg:desc>
              <text:p/>
            </draw:line>
            <draw:frame draw:style-name="gr5" draw:text-style-name="P7" draw:layer="layout" svg:width="0.659cm" svg:height="1.187cm" svg:x="13.587cm" svg:y="3.6cm">
              <draw:text-box>
                <text:p text:style-name="P6">2</text:p>
              </draw:text-box>
            </draw:frame>
          </draw:g>
          <draw:g>
            <draw:frame draw:style-name="gr7" draw:text-style-name="P4" draw:layer="layout" svg:width="1.611cm" svg:height="1.199cm" svg:x="6.678cm" svg:y="2.5cm">
              <draw:text-box>
                <text:p text:style-name="P3">Kwk</text:p>
                <text:p text:style-name="P3">KM: 7</text:p>
              </draw:text-box>
            </draw:frame>
            <draw:line draw:style-name="gr4" draw:text-style-name="P5" draw:layer="layout" svg:x1="7.433cm" svg:y1="4cm" svg:x2="7.433cm" svg:y2="28.7cm">
              <svg:desc>#Track.Kwk.1</svg:desc>
              <text:p/>
            </draw:line>
            <draw:frame draw:style-name="gr5" draw:text-style-name="P7" draw:layer="layout" svg:width="0.659cm" svg:height="1.187cm" svg:x="7.154cm" svg:y="3.6cm">
              <draw:text-box>
                <text:p text:style-name="P6">1</text:p>
              </draw:text-box>
            </draw:frame>
            <draw:line draw:style-name="gr4" draw:text-style-name="P5" draw:layer="layout" svg:x1="7.733cm" svg:y1="4cm" svg:x2="7.733cm" svg:y2="28.7cm">
              <svg:desc>#Track.Kwk.2</svg:desc>
              <text:p/>
            </draw:line>
            <draw:frame draw:style-name="gr5" draw:text-style-name="P7" draw:layer="layout" svg:width="0.659cm" svg:height="1.187cm" svg:x="7.454cm" svg:y="3.6cm">
              <draw:text-box>
                <text:p text:style-name="P6">2</text:p>
              </draw:text-box>
            </draw:frame>
            <draw:line draw:style-name="gr4" draw:text-style-name="P5" draw:layer="layout" svg:x1="8.033cm" svg:y1="4cm" svg:x2="8.033cm" svg:y2="28.7cm">
              <svg:desc>#Track.Kwk.4</svg:desc>
              <text:p/>
            </draw:line>
            <draw:frame draw:style-name="gr5" draw:text-style-name="P7" draw:layer="layout" svg:width="0.659cm" svg:height="1.187cm" svg:x="7.754cm" svg:y="3.6cm">
              <draw:text-box>
                <text:p text:style-name="P6">4</text:p>
              </draw:text-box>
            </draw:frame>
            <draw:line draw:style-name="gr4" draw:text-style-name="P5" draw:layer="layout" svg:x1="8.333cm" svg:y1="4cm" svg:x2="8.333cm" svg:y2="28.7cm">
              <svg:desc>#Track.Kwk.Zieh</svg:desc>
              <text:p/>
            </draw:line>
            <draw:frame draw:style-name="gr37" draw:text-style-name="P7" draw:layer="layout" svg:width="1.052cm" svg:height="1.187cm" svg:x="7.857cm" svg:y="3.6cm">
              <draw:text-box>
                <text:p text:style-name="P6">Zieh</text:p>
              </draw:text-box>
            </draw:frame>
            <draw:line draw:style-name="gr4" draw:text-style-name="P5" draw:layer="layout" svg:x1="8.633cm" svg:y1="4cm" svg:x2="8.633cm" svg:y2="28.7cm">
              <svg:desc>#Track.Kwk.IH</svg:desc>
              <text:p/>
            </draw:line>
            <draw:frame draw:style-name="gr38" draw:text-style-name="P7" draw:layer="layout" svg:width="0.786cm" svg:height="1.187cm" svg:x="8.29cm" svg:y="3.6cm">
              <draw:text-box>
                <text:p text:style-name="P6">IH</text:p>
              </draw:text-box>
            </draw:frame>
          </draw:g>
          <draw:g>
            <draw:frame draw:style-name="gr7" draw:text-style-name="P4" draw:layer="layout" svg:width="1.611cm" svg:height="1.199cm" svg:x="0.545cm" svg:y="2.5cm">
              <draw:text-box>
                <text:p text:style-name="P3">Wdn</text:p>
                <text:p text:style-name="P3">KM: 9</text:p>
              </draw:text-box>
            </draw:frame>
            <draw:line draw:style-name="gr4" draw:text-style-name="P5" draw:layer="layout" svg:x1="1.3cm" svg:y1="4cm" svg:x2="1.3cm" svg:y2="28.7cm">
              <svg:desc>#Track.Wdn.1</svg:desc>
              <text:p/>
            </draw:line>
            <draw:frame draw:style-name="gr5" draw:text-style-name="P7" draw:layer="layout" svg:width="0.659cm" svg:height="1.187cm" svg:x="1.021cm" svg:y="3.6cm">
              <draw:text-box>
                <text:p text:style-name="P6">1</text:p>
              </draw:text-box>
            </draw:frame>
          </draw:g>
          <draw:g>
            <draw:line draw:style-name="gr8" draw:text-style-name="P8" draw:layer="layout" svg:x1="1.3cm" svg:y1="4cm" svg:x2="19.7cm" svg:y2="4cm">
              <svg:desc>#Time.12</svg:desc>
              <text:p/>
            </draw:line>
            <draw:frame draw:style-name="gr9" draw:text-style-name="P4" draw:layer="layout" svg:width="0.976cm" svg:height="1.187cm" svg:x="0.462cm" svg:y="3.7cm">
              <draw:text-box>
                <text:p text:style-name="P3">12</text:p>
              </draw:text-box>
            </draw:frame>
            <draw:frame draw:style-name="gr9" draw:text-style-name="P4" draw:layer="layout" svg:width="0.976cm" svg:height="1.187cm" svg:x="19.862cm" svg:y="3.7cm">
              <draw:text-box>
                <text:p text:style-name="P3">12</text:p>
              </draw:text-box>
            </draw:frame>
          </draw:g>
          <draw:g>
            <draw:line draw:style-name="gr8" draw:text-style-name="P8" draw:layer="layout" svg:x1="1.3cm" svg:y1="6.058cm" svg:x2="19.7cm" svg:y2="6.058cm">
              <svg:desc>#Time.13</svg:desc>
              <text:p/>
            </draw:line>
            <draw:frame draw:style-name="gr9" draw:text-style-name="P4" draw:layer="layout" svg:width="0.976cm" svg:height="1.187cm" svg:x="0.462cm" svg:y="5.758cm">
              <draw:text-box>
                <text:p text:style-name="P3">13</text:p>
              </draw:text-box>
            </draw:frame>
            <draw:frame draw:style-name="gr9" draw:text-style-name="P4" draw:layer="layout" svg:width="0.976cm" svg:height="1.187cm" svg:x="19.862cm" svg:y="5.758cm">
              <draw:text-box>
                <text:p text:style-name="P3">13</text:p>
              </draw:text-box>
            </draw:frame>
          </draw:g>
          <draw:g>
            <draw:line draw:style-name="gr8" draw:text-style-name="P8" draw:layer="layout" svg:x1="1.3cm" svg:y1="8.117cm" svg:x2="19.7cm" svg:y2="8.117cm">
              <svg:desc>#Time.14</svg:desc>
              <text:p/>
            </draw:line>
            <draw:frame draw:style-name="gr9" draw:text-style-name="P4" draw:layer="layout" svg:width="0.976cm" svg:height="1.187cm" svg:x="0.462cm" svg:y="7.817cm">
              <draw:text-box>
                <text:p text:style-name="P3">14</text:p>
              </draw:text-box>
            </draw:frame>
            <draw:frame draw:style-name="gr9" draw:text-style-name="P4" draw:layer="layout" svg:width="0.976cm" svg:height="1.187cm" svg:x="19.862cm" svg:y="7.817cm">
              <draw:text-box>
                <text:p text:style-name="P3">14</text:p>
              </draw:text-box>
            </draw:frame>
          </draw:g>
          <draw:g>
            <draw:line draw:style-name="gr8" draw:text-style-name="P8" draw:layer="layout" svg:x1="1.3cm" svg:y1="10.175cm" svg:x2="19.7cm" svg:y2="10.175cm">
              <svg:desc>#Time.15</svg:desc>
              <text:p/>
            </draw:line>
            <draw:frame draw:style-name="gr9" draw:text-style-name="P4" draw:layer="layout" svg:width="0.976cm" svg:height="1.187cm" svg:x="0.462cm" svg:y="9.875cm">
              <draw:text-box>
                <text:p text:style-name="P3">15</text:p>
              </draw:text-box>
            </draw:frame>
            <draw:frame draw:style-name="gr9" draw:text-style-name="P4" draw:layer="layout" svg:width="0.976cm" svg:height="1.187cm" svg:x="19.862cm" svg:y="9.875cm">
              <draw:text-box>
                <text:p text:style-name="P3">15</text:p>
              </draw:text-box>
            </draw:frame>
          </draw:g>
          <draw:g>
            <draw:line draw:style-name="gr8" draw:text-style-name="P8" draw:layer="layout" svg:x1="1.3cm" svg:y1="12.233cm" svg:x2="19.7cm" svg:y2="12.233cm">
              <svg:desc>#Time.16</svg:desc>
              <text:p/>
            </draw:line>
            <draw:frame draw:style-name="gr9" draw:text-style-name="P4" draw:layer="layout" svg:width="0.976cm" svg:height="1.187cm" svg:x="0.462cm" svg:y="11.933cm">
              <draw:text-box>
                <text:p text:style-name="P3">16</text:p>
              </draw:text-box>
            </draw:frame>
            <draw:frame draw:style-name="gr9" draw:text-style-name="P4" draw:layer="layout" svg:width="0.976cm" svg:height="1.187cm" svg:x="19.862cm" svg:y="11.933cm">
              <draw:text-box>
                <text:p text:style-name="P3">16</text:p>
              </draw:text-box>
            </draw:frame>
          </draw:g>
          <draw:g>
            <draw:line draw:style-name="gr8" draw:text-style-name="P8" draw:layer="layout" svg:x1="1.3cm" svg:y1="14.292cm" svg:x2="19.7cm" svg:y2="14.292cm">
              <svg:desc>#Time.17</svg:desc>
              <text:p/>
            </draw:line>
            <draw:frame draw:style-name="gr9" draw:text-style-name="P4" draw:layer="layout" svg:width="0.976cm" svg:height="1.187cm" svg:x="0.462cm" svg:y="13.992cm">
              <draw:text-box>
                <text:p text:style-name="P3">17</text:p>
              </draw:text-box>
            </draw:frame>
            <draw:frame draw:style-name="gr9" draw:text-style-name="P4" draw:layer="layout" svg:width="0.976cm" svg:height="1.187cm" svg:x="19.862cm" svg:y="13.992cm">
              <draw:text-box>
                <text:p text:style-name="P3">17</text:p>
              </draw:text-box>
            </draw:frame>
          </draw:g>
          <draw:g>
            <draw:line draw:style-name="gr8" draw:text-style-name="P8" draw:layer="layout" svg:x1="1.3cm" svg:y1="16.35cm" svg:x2="19.7cm" svg:y2="16.35cm">
              <svg:desc>#Time.18</svg:desc>
              <text:p/>
            </draw:line>
            <draw:frame draw:style-name="gr9" draw:text-style-name="P4" draw:layer="layout" svg:width="0.976cm" svg:height="1.187cm" svg:x="0.462cm" svg:y="16.05cm">
              <draw:text-box>
                <text:p text:style-name="P3">18</text:p>
              </draw:text-box>
            </draw:frame>
            <draw:frame draw:style-name="gr9" draw:text-style-name="P4" draw:layer="layout" svg:width="0.976cm" svg:height="1.187cm" svg:x="19.862cm" svg:y="16.05cm">
              <draw:text-box>
                <text:p text:style-name="P3">18</text:p>
              </draw:text-box>
            </draw:frame>
          </draw:g>
          <draw:g>
            <draw:line draw:style-name="gr8" draw:text-style-name="P8" draw:layer="layout" svg:x1="1.3cm" svg:y1="18.408cm" svg:x2="19.7cm" svg:y2="18.408cm">
              <svg:desc>#Time.19</svg:desc>
              <text:p/>
            </draw:line>
            <draw:frame draw:style-name="gr9" draw:text-style-name="P4" draw:layer="layout" svg:width="0.976cm" svg:height="1.187cm" svg:x="0.462cm" svg:y="18.108cm">
              <draw:text-box>
                <text:p text:style-name="P3">19</text:p>
              </draw:text-box>
            </draw:frame>
            <draw:frame draw:style-name="gr9" draw:text-style-name="P4" draw:layer="layout" svg:width="0.976cm" svg:height="1.187cm" svg:x="19.862cm" svg:y="18.108cm">
              <draw:text-box>
                <text:p text:style-name="P3">19</text:p>
              </draw:text-box>
            </draw:frame>
          </draw:g>
          <draw:g>
            <draw:line draw:style-name="gr8" draw:text-style-name="P8" draw:layer="layout" svg:x1="1.3cm" svg:y1="20.467cm" svg:x2="19.7cm" svg:y2="20.467cm">
              <svg:desc>#Time.20</svg:desc>
              <text:p/>
            </draw:line>
            <draw:frame draw:style-name="gr9" draw:text-style-name="P4" draw:layer="layout" svg:width="0.976cm" svg:height="1.187cm" svg:x="0.462cm" svg:y="20.167cm">
              <draw:text-box>
                <text:p text:style-name="P3">20</text:p>
              </draw:text-box>
            </draw:frame>
            <draw:frame draw:style-name="gr9" draw:text-style-name="P4" draw:layer="layout" svg:width="0.976cm" svg:height="1.187cm" svg:x="19.862cm" svg:y="20.167cm">
              <draw:text-box>
                <text:p text:style-name="P3">20</text:p>
              </draw:text-box>
            </draw:frame>
          </draw:g>
          <draw:g>
            <draw:line draw:style-name="gr8" draw:text-style-name="P8" draw:layer="layout" svg:x1="1.3cm" svg:y1="22.525cm" svg:x2="19.7cm" svg:y2="22.525cm">
              <svg:desc>#Time.21</svg:desc>
              <text:p/>
            </draw:line>
            <draw:frame draw:style-name="gr9" draw:text-style-name="P4" draw:layer="layout" svg:width="0.976cm" svg:height="1.187cm" svg:x="0.462cm" svg:y="22.225cm">
              <draw:text-box>
                <text:p text:style-name="P3">21</text:p>
              </draw:text-box>
            </draw:frame>
            <draw:frame draw:style-name="gr9" draw:text-style-name="P4" draw:layer="layout" svg:width="0.976cm" svg:height="1.187cm" svg:x="19.862cm" svg:y="22.225cm">
              <draw:text-box>
                <text:p text:style-name="P3">21</text:p>
              </draw:text-box>
            </draw:frame>
          </draw:g>
          <draw:g>
            <draw:line draw:style-name="gr8" draw:text-style-name="P8" draw:layer="layout" svg:x1="1.3cm" svg:y1="24.583cm" svg:x2="19.7cm" svg:y2="24.583cm">
              <svg:desc>#Time.22</svg:desc>
              <text:p/>
            </draw:line>
            <draw:frame draw:style-name="gr9" draw:text-style-name="P4" draw:layer="layout" svg:width="0.976cm" svg:height="1.187cm" svg:x="0.462cm" svg:y="24.283cm">
              <draw:text-box>
                <text:p text:style-name="P3">22</text:p>
              </draw:text-box>
            </draw:frame>
            <draw:frame draw:style-name="gr9" draw:text-style-name="P4" draw:layer="layout" svg:width="0.976cm" svg:height="1.187cm" svg:x="19.862cm" svg:y="24.283cm">
              <draw:text-box>
                <text:p text:style-name="P3">22</text:p>
              </draw:text-box>
            </draw:frame>
          </draw:g>
          <draw:g>
            <draw:line draw:style-name="gr8" draw:text-style-name="P8" draw:layer="layout" svg:x1="1.3cm" svg:y1="26.642cm" svg:x2="19.7cm" svg:y2="26.642cm">
              <svg:desc>#Time.23</svg:desc>
              <text:p/>
            </draw:line>
            <draw:frame draw:style-name="gr9" draw:text-style-name="P4" draw:layer="layout" svg:width="0.976cm" svg:height="1.187cm" svg:x="0.462cm" svg:y="26.342cm">
              <draw:text-box>
                <text:p text:style-name="P3">23</text:p>
              </draw:text-box>
            </draw:frame>
            <draw:frame draw:style-name="gr9" draw:text-style-name="P4" draw:layer="layout" svg:width="0.976cm" svg:height="1.187cm" svg:x="19.862cm" svg:y="26.342cm">
              <draw:text-box>
                <text:p text:style-name="P3">23</text:p>
              </draw:text-box>
            </draw:frame>
          </draw:g>
          <draw:g>
            <draw:line draw:style-name="gr8" draw:text-style-name="P8" draw:layer="layout" svg:x1="1.3cm" svg:y1="28.7cm" svg:x2="19.7cm" svg:y2="28.7cm">
              <svg:desc>#Time.24</svg:desc>
              <text:p/>
            </draw:line>
            <draw:line draw:style-name="gr8" draw:text-style-name="P8" draw:layer="layout" svg:x1="1.3cm" svg:y1="28.7cm" svg:x2="19.7cm" svg:y2="28.7cm">
              <svg:desc>#Time.00</svg:desc>
              <text:p/>
            </draw:line>
            <draw:frame draw:style-name="gr9" draw:text-style-name="P4" draw:layer="layout" svg:width="0.976cm" svg:height="1.187cm" svg:x="0.462cm" svg:y="28.4cm">
              <draw:text-box>
                <text:p text:style-name="P3">24</text:p>
              </draw:text-box>
            </draw:frame>
            <draw:frame draw:style-name="gr9" draw:text-style-name="P4" draw:layer="layout" svg:width="0.976cm" svg:height="1.187cm" svg:x="19.862cm" svg:y="28.4cm">
              <draw:text-box>
                <text:p text:style-name="P3">24</text:p>
              </draw:text-box>
            </draw:frame>
          </draw:g>
          <draw:g draw:name="Gmp 9817">
            <draw:line draw:name="Gmp 9817" draw:style-name="gr21" draw:text-style-name="P5" draw:layer="layout" svg:x1="1.3cm" svg:y1="12.716cm" svg:x2="1.3cm" svg:y2="12.916cm">
              <svg:desc>Gmp 9817</svg:desc>
              <text:p/>
            </draw:line>
            <draw:frame draw:name="Gmp 9817" draw:style-name="gr12" draw:text-style-name="P10" draw:layer="layout" svg:width="1.044cm" svg:height="1.187cm" svg:x="0.828cm" svg:y="12.766cm">
              <draw:text-box>
                <text:p text:style-name="P9"><text:s text:c="4"/>17</text:p>
              </draw:text-box>
            </draw:frame>
            <draw:frame draw:name="Gmp 9817" draw:style-name="gr11" draw:text-style-name="P10" draw:layer="layout" svg:width="1.179cm" svg:height="1.187cm" svg:x="6.894cm" svg:y="12.504cm">
              <draw:text-box>
                <text:p text:style-name="P9">21 <text:s text:c="5"/></text:p>
              </draw:text-box>
            </draw:frame>
            <draw:line draw:name="Gmp 9817" draw:style-name="gr39" draw:text-style-name="P8" draw:layer="layout" svg:x1="1.3cm" svg:y1="12.816cm" svg:x2="7.433cm" svg:y2="12.954cm">
              <svg:desc>Gmp 9817</svg:desc>
              <text:p text:style-name="P11"><text:s text:c="3"/>Gmp 9817</text:p>
              <text:p text:style-name="P11"><text:span text:style-name="T1"/></text:p>
            </draw:line>
            <draw:line draw:name="Gmp 9817" draw:style-name="gr21" draw:text-style-name="P5" draw:layer="layout" svg:x1="7.433cm" svg:y1="12.954cm" svg:x2="7.433cm" svg:y2="13.983cm">
              <svg:desc>Gmp 9817</svg:desc>
              <text:p/>
            </draw:line>
          </draw:g>
          <draw:g draw:name="Gmp 9818">
            <draw:line draw:name="Gmp 9818" draw:style-name="gr21" draw:text-style-name="P5" draw:layer="layout" svg:x1="7.733cm" svg:y1="17.345cm" svg:x2="7.733cm" svg:y2="18.374cm">
              <svg:desc>Gmp 9818</svg:desc>
              <text:p/>
            </draw:line>
            <draw:frame draw:name="Gmp 9818" draw:style-name="gr11" draw:text-style-name="P10" draw:layer="layout" svg:width="1.179cm" svg:height="1.187cm" svg:x="7.194cm" svg:y="18.324cm">
              <draw:text-box>
                <text:p text:style-name="P9">59 <text:s text:c="5"/></text:p>
              </draw:text-box>
            </draw:frame>
            <draw:frame draw:name="Gmp 9818" draw:style-name="gr12" draw:text-style-name="P10" draw:layer="layout" svg:width="1.044cm" svg:height="1.187cm" svg:x="0.828cm" svg:y="18.061cm">
              <draw:text-box>
                <text:p text:style-name="P9"><text:s text:c="4"/>03</text:p>
              </draw:text-box>
            </draw:frame>
            <draw:line draw:name="Gmp 9818" draw:style-name="gr39" draw:text-style-name="P8" draw:layer="layout" svg:x1="1.3cm" svg:y1="18.511cm" svg:x2="7.733cm" svg:y2="18.374cm">
              <svg:desc>Gmp 9818</svg:desc>
              <text:p text:style-name="P11">Gmp 9818 <text:s text:c="2"/></text:p>
              <text:p text:style-name="P11"><text:span text:style-name="T1"/></text:p>
            </draw:line>
            <draw:line draw:name="Gmp 9818" draw:style-name="gr21" draw:text-style-name="P5" draw:layer="layout" svg:x1="1.3cm" svg:y1="18.411cm" svg:x2="1.3cm" svg:y2="18.611cm">
              <svg:desc>Gmp 9818</svg:desc>
              <text:p/>
            </draw:line>
          </draw:g>
          <draw:g draw:name="N 8231">
            <draw:line draw:name="N 8231" draw:style-name="gr28" draw:text-style-name="P5" draw:layer="layout" svg:x1="8.033cm" svg:y1="18.548cm" svg:x2="8.033cm" svg:y2="18.748cm">
              <svg:desc>N 8231</svg:desc>
              <text:p/>
            </draw:line>
          </draw:g>
          <draw:g draw:name="P 4432 [Sa]">
            <draw:line draw:name="P 4432 [Sa]" draw:style-name="gr22" draw:text-style-name="P5" draw:layer="layout" svg:x1="7.733cm" svg:y1="4.586cm" svg:x2="7.733cm" svg:y2="4.786cm">
              <svg:desc>P 4432 [Sa]</svg:desc>
              <text:p/>
            </draw:line>
          </draw:g>
          <draw:g draw:name="P 4433 [Sa]">
            <draw:line draw:name="P 4433 [Sa]" draw:style-name="gr22" draw:text-style-name="P5" draw:layer="layout" svg:x1="7.733cm" svg:y1="8.36cm" svg:x2="7.733cm" svg:y2="8.56cm">
              <svg:desc>P 4433 [Sa]</svg:desc>
              <text:p/>
            </draw:line>
          </draw:g>
          <draw:g draw:name="P 4434 [Sa]">
            <draw:line draw:name="P 4434 [Sa]" draw:style-name="gr22" draw:text-style-name="P5" draw:layer="layout" svg:x1="7.733cm" svg:y1="23.797cm" svg:x2="7.733cm" svg:y2="23.997cm">
              <svg:desc>P 4434 [Sa]</svg:desc>
              <text:p/>
            </draw:line>
          </draw:g>
          <draw:g draw:name="P 4435 [Sa]">
            <draw:line draw:name="P 4435 [Sa]" draw:style-name="gr22" draw:text-style-name="P5" draw:layer="layout" svg:x1="7.733cm" svg:y1="24.929cm" svg:x2="7.733cm" svg:y2="25.129cm">
              <svg:desc>P 4435 [Sa]</svg:desc>
              <text:p/>
            </draw:line>
          </draw:g>
          <draw:g draw:name="P 4436 [Mi,Sa]">
            <draw:line draw:name="P 4436 [Mi,Sa]" draw:style-name="gr22" draw:text-style-name="P5" draw:layer="layout" svg:x1="7.733cm" svg:y1="12.954cm" svg:x2="7.733cm" svg:y2="13.091cm">
              <svg:desc>P 4436 [Mi,Sa]</svg:desc>
              <text:p/>
            </draw:line>
            <draw:frame draw:name="P 4436 [Mi,Sa]" draw:style-name="gr11" draw:text-style-name="P10" draw:layer="layout" svg:width="1.179cm" svg:height="1.187cm" svg:x="7.194cm" svg:y="13.041cm">
              <draw:text-box>
                <text:p text:style-name="P9">25 <text:s text:c="5"/></text:p>
              </draw:text-box>
            </draw:frame>
            <draw:frame draw:name="P 4436 [Mi,Sa]" draw:style-name="gr12" draw:text-style-name="P10" draw:layer="layout" svg:width="1.044cm" svg:height="1.187cm" svg:x="0.828cm" svg:y="12.778cm">
              <draw:text-box>
                <text:p text:style-name="P9"><text:s text:c="4"/>29</text:p>
              </draw:text-box>
            </draw:frame>
            <draw:line draw:name="P 4436 [Mi,Sa]" draw:style-name="gr23" draw:text-style-name="P8" draw:layer="layout" svg:x1="1.3cm" svg:y1="13.228cm" svg:x2="7.733cm" svg:y2="13.091cm">
              <svg:desc>P 4436 [Mi,Sa]</svg:desc>
              <text:p text:style-name="P11">P 4436 [Mi,Sa] <text:s text:c="2"/></text:p>
              <text:p text:style-name="P11"><text:span text:style-name="T1"/></text:p>
            </draw:line>
            <draw:line draw:name="P 4436 [Mi,Sa]" draw:style-name="gr22" draw:text-style-name="P5" draw:layer="layout" svg:x1="1.3cm" svg:y1="13.128cm" svg:x2="1.3cm" svg:y2="13.328cm">
              <svg:desc>P 4436 [Mi,Sa]</svg:desc>
              <text:p/>
            </draw:line>
          </draw:g>
          <draw:g draw:name="P 4437 [Mi,Sa]">
            <draw:line draw:name="P 4437 [Mi,Sa]" draw:style-name="gr22" draw:text-style-name="P5" draw:layer="layout" svg:x1="1.3cm" svg:y1="17.108cm" svg:x2="1.3cm" svg:y2="17.308cm">
              <svg:desc>P 4437 [Mi,Sa]</svg:desc>
              <text:p/>
            </draw:line>
            <draw:frame draw:name="P 4437 [Mi,Sa]" draw:style-name="gr12" draw:text-style-name="P10" draw:layer="layout" svg:width="1.044cm" svg:height="1.187cm" svg:x="0.828cm" svg:y="17.158cm">
              <draw:text-box>
                <text:p text:style-name="P9"><text:s text:c="4"/>25</text:p>
              </draw:text-box>
            </draw:frame>
            <draw:frame draw:name="P 4437 [Mi,Sa]" draw:style-name="gr11" draw:text-style-name="P10" draw:layer="layout" svg:width="1.179cm" svg:height="1.187cm" svg:x="6.894cm" svg:y="16.895cm">
              <draw:text-box>
                <text:p text:style-name="P9">29 <text:s text:c="5"/></text:p>
              </draw:text-box>
            </draw:frame>
            <draw:line draw:name="P 4437 [Mi,Sa]" draw:style-name="gr23" draw:text-style-name="P8" draw:layer="layout" svg:x1="1.3cm" svg:y1="17.208cm" svg:x2="7.433cm" svg:y2="17.345cm">
              <svg:desc>P 4437 [Mi,Sa]</svg:desc>
              <text:p text:style-name="P11"><text:s text:c="3"/>P 4437 [Mi,Sa]</text:p>
              <text:p text:style-name="P11"><text:span text:style-name="T1"/></text:p>
            </draw:line>
            <draw:line draw:name="P 4437 [Mi,Sa]" draw:style-name="gr22" draw:text-style-name="P5" draw:layer="layout" svg:x1="7.433cm" svg:y1="17.345cm" svg:x2="7.433cm" svg:y2="17.482cm">
              <svg:desc>P 4437 [Mi,Sa]</svg:desc>
              <text:p/>
            </draw:line>
          </draw:g>
          <draw:g draw:name="P 4814">
            <draw:line draw:name="P 4814" draw:style-name="gr22" draw:text-style-name="P5" draw:layer="layout" svg:x1="7.433cm" svg:y1="7.671cm" svg:x2="7.433cm" svg:y2="8.597cm">
              <svg:desc>P 4814</svg:desc>
              <text:p/>
            </draw:line>
            <draw:frame draw:name="P 4814" draw:style-name="gr11" draw:text-style-name="P10" draw:layer="layout" svg:width="1.179cm" svg:height="1.187cm" svg:x="6.894cm" svg:y="8.547cm">
              <draw:text-box>
                <text:p text:style-name="P9">14 <text:s text:c="5"/></text:p>
              </draw:text-box>
            </draw:frame>
            <draw:frame draw:name="P 4814" draw:style-name="gr12" draw:text-style-name="P10" draw:layer="layout" svg:width="1.044cm" svg:height="1.187cm" svg:x="0.828cm" svg:y="8.284cm">
              <draw:text-box>
                <text:p text:style-name="P9"><text:s text:c="4"/>18</text:p>
              </draw:text-box>
            </draw:frame>
            <draw:line draw:name="P 4814" draw:style-name="gr23" draw:text-style-name="P8" draw:layer="layout" svg:x1="1.3cm" svg:y1="8.734cm" svg:x2="7.433cm" svg:y2="8.597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2" draw:text-style-name="P5" draw:layer="layout" svg:x1="1.3cm" svg:y1="8.634cm" svg:x2="1.3cm" svg:y2="8.834cm">
              <svg:desc>P 4814</svg:desc>
              <text:p/>
            </draw:line>
          </draw:g>
          <draw:g draw:name="P 4815">
            <draw:line draw:name="P 4815" draw:style-name="gr22" draw:text-style-name="P5" draw:layer="layout" svg:x1="1.3cm" svg:y1="23.077cm" svg:x2="1.3cm" svg:y2="23.277cm">
              <svg:desc>P 4815</svg:desc>
              <text:p/>
            </draw:line>
            <draw:frame draw:name="P 4815" draw:style-name="gr12" draw:text-style-name="P10" draw:layer="layout" svg:width="1.044cm" svg:height="1.187cm" svg:x="0.828cm" svg:y="23.127cm">
              <draw:text-box>
                <text:p text:style-name="P9"><text:s text:c="4"/>19</text:p>
              </draw:text-box>
            </draw:frame>
            <draw:frame draw:name="P 4815" draw:style-name="gr11" draw:text-style-name="P10" draw:layer="layout" svg:width="1.179cm" svg:height="1.187cm" svg:x="6.894cm" svg:y="22.864cm">
              <draw:text-box>
                <text:p text:style-name="P9">23 <text:s text:c="5"/></text:p>
              </draw:text-box>
            </draw:frame>
            <draw:line draw:name="P 4815" draw:style-name="gr23" draw:text-style-name="P8" draw:layer="layout" svg:x1="1.3cm" svg:y1="23.177cm" svg:x2="7.433cm" svg:y2="23.314cm">
              <svg:desc>P 4815</svg:desc>
              <text:p text:style-name="P11"><text:s text:c="3"/>P 4815</text:p>
              <text:p text:style-name="P11"><text:span text:style-name="T1"/></text:p>
            </draw:line>
            <draw:line draw:name="P 4815" draw:style-name="gr22" draw:text-style-name="P5" draw:layer="layout" svg:x1="7.433cm" svg:y1="23.214cm" svg:x2="7.433cm" svg:y2="23.414cm">
              <svg:desc>P 4815</svg:desc>
              <text:p/>
            </draw:line>
          </draw:g>
          <draw:g draw:name="P 4816">
            <draw:line draw:name="P 4816" draw:style-name="gr22" draw:text-style-name="P5" draw:layer="layout" svg:x1="7.433cm" svg:y1="24.963cm" svg:x2="7.433cm" svg:y2="25.163cm">
              <svg:desc>P 4816</svg:desc>
              <text:p/>
            </draw:line>
            <draw:frame draw:name="P 4816" draw:style-name="gr11" draw:text-style-name="P10" draw:layer="layout" svg:width="1.179cm" svg:height="1.187cm" svg:x="6.894cm" svg:y="25.013cm">
              <draw:text-box>
                <text:p text:style-name="P9">14 <text:s text:c="5"/></text:p>
              </draw:text-box>
            </draw:frame>
            <draw:frame draw:name="P 4816" draw:style-name="gr12" draw:text-style-name="P10" draw:layer="layout" svg:width="1.044cm" svg:height="1.187cm" svg:x="0.828cm" svg:y="24.751cm">
              <draw:text-box>
                <text:p text:style-name="P9"><text:s text:c="4"/>18</text:p>
              </draw:text-box>
            </draw:frame>
            <draw:line draw:name="P 4816" draw:style-name="gr23" draw:text-style-name="P8" draw:layer="layout" svg:x1="1.3cm" svg:y1="25.201cm" svg:x2="7.433cm" svg:y2="25.063cm">
              <svg:desc>P 4816</svg:desc>
              <text:p text:style-name="P11">P 4816 <text:s text:c="2"/></text:p>
              <text:p text:style-name="P11"><text:span text:style-name="T1"/></text:p>
            </draw:line>
            <draw:line draw:name="P 4816" draw:style-name="gr22" draw:text-style-name="P5" draw:layer="layout" svg:x1="1.3cm" svg:y1="25.101cm" svg:x2="1.3cm" svg:y2="25.301cm">
              <svg:desc>P 4816</svg:desc>
              <text:p/>
            </draw:line>
          </draw:g>
          <draw:g draw:name="R 12 Kwk">
            <draw:line draw:name="R 12 Kwk" draw:style-name="gr31" draw:text-style-name="P5" draw:layer="layout" svg:x1="8.033cm" svg:y1="6.301cm" svg:x2="8.033cm" svg:y2="6.501cm">
              <svg:desc>R 12 Kwk</svg:desc>
              <text:p/>
            </draw:line>
            <draw:frame draw:name="R 12 Kwk" draw:style-name="gr12" draw:text-style-name="P10" draw:layer="layout" svg:width="1.044cm" svg:height="1.187cm" svg:x="7.561cm" svg:y="6.351cm">
              <draw:text-box>
                <text:p text:style-name="P9"><text:s text:c="4"/>10</text:p>
              </draw:text-box>
            </draw:frame>
            <draw:frame draw:name="R 12 Kwk" draw:style-name="gr11" draw:text-style-name="P10" draw:layer="layout" svg:width="1.179cm" svg:height="1.187cm" svg:x="13.027cm" svg:y="6.294cm">
              <draw:text-box>
                <text:p text:style-name="P9">20 <text:s text:c="5"/></text:p>
              </draw:text-box>
            </draw:frame>
            <draw:line draw:name="R 12 Kwk" draw:style-name="gr42" draw:text-style-name="P8" draw:layer="layout" svg:x1="8.033cm" svg:y1="6.401cm" svg:x2="13.566cm" svg:y2="6.744cm">
              <svg:desc>R 12 Kwk</svg:desc>
              <text:p text:style-name="P11"><text:s text:c="3"/>R 12 Kwk</text:p>
              <text:p text:style-name="P11"><text:span text:style-name="T1"/></text:p>
            </draw:line>
            <draw:line draw:name="R 12 Kwk" draw:style-name="gr31" draw:text-style-name="P5" draw:layer="layout" svg:x1="13.566cm" svg:y1="6.744cm" svg:x2="13.566cm" svg:y2="7.774cm">
              <svg:desc>R 12 Kwk</svg:desc>
              <text:p/>
            </draw:line>
            <draw:frame draw:name="R 12 Kwk" draw:style-name="gr12" draw:text-style-name="P10" draw:layer="layout" svg:width="1.044cm" svg:height="1.187cm" svg:x="13.094cm" svg:y="7.724cm">
              <draw:text-box>
                <text:p text:style-name="P9"><text:s text:c="4"/>50</text:p>
              </draw:text-box>
            </draw:frame>
            <draw:frame draw:name="R 12 Kwk" draw:style-name="gr11" draw:text-style-name="P10" draw:layer="layout" svg:width="1.179cm" svg:height="1.187cm" svg:x="19.16cm" svg:y="7.667cm">
              <draw:text-box>
                <text:p text:style-name="P9">00 <text:s text:c="5"/></text:p>
              </draw:text-box>
            </draw:frame>
            <draw:line draw:name="R 12 Kwk" draw:style-name="gr42" draw:text-style-name="P8" draw:layer="layout" svg:x1="13.566cm" svg:y1="7.774cm" svg:x2="19.699cm" svg:y2="8.117cm">
              <svg:desc>R 12 Kwk</svg:desc>
              <text:p text:style-name="P11"><text:s text:c="3"/>R 12 Kwk</text:p>
              <text:p text:style-name="P11"><text:span text:style-name="T1"/></text:p>
            </draw:line>
            <draw:line draw:name="R 12 Kwk" draw:style-name="gr31" draw:text-style-name="P5" draw:layer="layout" svg:x1="19.699cm" svg:y1="8.017cm" svg:x2="19.699cm" svg:y2="8.217cm">
              <svg:desc>R 12 Kwk</svg:desc>
              <text:p/>
            </draw:line>
          </draw:g>
          <draw:g draw:name="R 13 Kwk">
            <draw:line draw:name="R 13 Kwk" draw:style-name="gr31" draw:text-style-name="P5" draw:layer="layout" svg:x1="19.699cm" svg:y1="9.046cm" svg:x2="19.699cm" svg:y2="9.246cm">
              <svg:desc>R 13 Kwk</svg:desc>
              <text:p/>
            </draw:line>
            <draw:frame draw:name="R 13 Kwk" draw:style-name="gr11" draw:text-style-name="P10" draw:layer="layout" svg:width="1.179cm" svg:height="1.187cm" svg:x="19.16cm" svg:y="9.096cm">
              <draw:text-box>
                <text:p text:style-name="P9">30 <text:s text:c="5"/></text:p>
              </draw:text-box>
            </draw:frame>
            <draw:frame draw:name="R 13 Kwk" draw:style-name="gr12" draw:text-style-name="P10" draw:layer="layout" svg:width="1.044cm" svg:height="1.187cm" svg:x="13.094cm" svg:y="9.039cm">
              <draw:text-box>
                <text:p text:style-name="P9"><text:s text:c="4"/>40</text:p>
              </draw:text-box>
            </draw:frame>
            <draw:line draw:name="R 13 Kwk" draw:style-name="gr42" draw:text-style-name="P8" draw:layer="layout" svg:x1="13.566cm" svg:y1="9.489cm" svg:x2="19.699cm" svg:y2="9.146cm">
              <svg:desc>R 13 Kwk</svg:desc>
              <text:p text:style-name="P11">R 13 Kwk <text:s text:c="2"/></text:p>
              <text:p text:style-name="P11"><text:span text:style-name="T1"/></text:p>
            </draw:line>
            <draw:line draw:name="R 13 Kwk" draw:style-name="gr31" draw:text-style-name="P5" draw:layer="layout" svg:x1="13.566cm" svg:y1="9.489cm" svg:x2="13.566cm" svg:y2="10.518cm">
              <svg:desc>R 13 Kwk</svg:desc>
              <text:p/>
            </draw:line>
            <draw:frame draw:name="R 13 Kwk" draw:style-name="gr11" draw:text-style-name="P10" draw:layer="layout" svg:width="1.179cm" svg:height="1.187cm" svg:x="13.027cm" svg:y="10.468cm">
              <draw:text-box>
                <text:p text:style-name="P9">10 <text:s text:c="5"/></text:p>
              </draw:text-box>
            </draw:frame>
            <draw:frame draw:name="R 13 Kwk" draw:style-name="gr12" draw:text-style-name="P10" draw:layer="layout" svg:width="1.044cm" svg:height="1.187cm" svg:x="7.561cm" svg:y="10.411cm">
              <draw:text-box>
                <text:p text:style-name="P9"><text:s text:c="4"/>20</text:p>
              </draw:text-box>
            </draw:frame>
            <draw:line draw:name="R 13 Kwk" draw:style-name="gr42" draw:text-style-name="P8" draw:layer="layout" svg:x1="8.033cm" svg:y1="10.861cm" svg:x2="13.566cm" svg:y2="10.518cm">
              <svg:desc>R 13 Kwk</svg:desc>
              <text:p text:style-name="P11">R 13 Kwk <text:s text:c="2"/></text:p>
              <text:p text:style-name="P11"><text:span text:style-name="T1"/></text:p>
            </draw:line>
            <draw:line draw:name="R 13 Kwk" draw:style-name="gr31" draw:text-style-name="P5" draw:layer="layout" svg:x1="8.033cm" svg:y1="10.761cm" svg:x2="8.033cm" svg:y2="10.961cm">
              <svg:desc>R 13 Kwk</svg:desc>
              <text:p/>
            </draw:line>
          </draw:g>
          <draw:g draw:name="R 14 Kwk">
            <draw:line draw:name="R 14 Kwk" draw:style-name="gr31" draw:text-style-name="P5" draw:layer="layout" svg:x1="8.033cm" svg:y1="11.104cm" svg:x2="8.033cm" svg:y2="11.304cm">
              <svg:desc>R 14 Kwk</svg:desc>
              <text:p/>
            </draw:line>
            <draw:line draw:name="R 14 Kwk" draw:style-name="gr32" draw:text-style-name="P8" draw:layer="layout" svg:x1="7.733cm" svg:y1="11.547cm" svg:x2="8.033cm" svg:y2="11.204cm">
              <svg:desc>R 14 Kwk</svg:desc>
              <text:p/>
            </draw:line>
            <draw:line draw:name="R 14 Kwk" draw:style-name="gr31" draw:text-style-name="P5" draw:layer="layout" svg:x1="7.733cm" svg:y1="11.547cm" svg:x2="7.733cm" svg:y2="12.233cm">
              <svg:desc>R 14 Kwk</svg:desc>
              <text:p/>
            </draw:line>
            <draw:line draw:name="R 14 Kwk" draw:style-name="gr32" draw:text-style-name="P8" draw:layer="layout" svg:x1="7.733cm" svg:y1="12.233cm" svg:x2="8.033cm" svg:y2="12.576cm">
              <svg:desc>R 14 Kwk</svg:desc>
              <text:p/>
            </draw:line>
            <draw:line draw:name="R 14 Kwk" draw:style-name="gr31" draw:text-style-name="P5" draw:layer="layout" svg:x1="8.033cm" svg:y1="12.476cm" svg:x2="8.033cm" svg:y2="12.676cm">
              <svg:desc>R 14 Kwk</svg:desc>
              <text:p/>
            </draw:line>
          </draw:g>
          <draw:g draw:name="Ü 15434 [Sa]">
            <draw:line draw:name="Ü 15434 [Sa]" draw:style-name="gr40" draw:text-style-name="P5" draw:layer="layout" svg:x1="8.033cm" svg:y1="5.272cm" svg:x2="8.033cm" svg:y2="5.472cm">
              <svg:desc>Ü 15434 [Sa]</svg:desc>
              <text:p/>
            </draw:line>
            <draw:frame draw:name="Ü 15434 [Sa]" draw:style-name="gr11" draw:text-style-name="P10" draw:layer="layout" svg:width="1.179cm" svg:height="1.187cm" svg:x="7.494cm" svg:y="5.322cm">
              <draw:text-box>
                <text:p text:style-name="P9">40 <text:s text:c="5"/></text:p>
              </draw:text-box>
            </draw:frame>
            <draw:frame draw:name="Ü 15434 [Sa]" draw:style-name="gr12" draw:text-style-name="P10" draw:layer="layout" svg:width="1.044cm" svg:height="1.187cm" svg:x="0.828cm" svg:y="5.059cm">
              <draw:text-box>
                <text:p text:style-name="P9"><text:s text:c="4"/>44</text:p>
              </draw:text-box>
            </draw:frame>
            <draw:line draw:name="Ü 15434 [Sa]" draw:style-name="gr41" draw:text-style-name="P8" draw:layer="layout" svg:x1="1.3cm" svg:y1="5.509cm" svg:x2="8.033cm" svg:y2="5.372cm">
              <svg:desc>Ü 15434 [Sa]</svg:desc>
              <text:p text:style-name="P11">Ü 15434 [Sa] <text:s text:c="2"/></text:p>
              <text:p text:style-name="P11"><text:span text:style-name="T1"/></text:p>
            </draw:line>
            <draw:line draw:name="Ü 15434 [Sa]" draw:style-name="gr40" draw:text-style-name="P5" draw:layer="layout" svg:x1="1.3cm" svg:y1="5.409cm" svg:x2="1.3cm" svg:y2="5.609cm">
              <svg:desc>Ü 15434 [Sa]</svg:desc>
              <text:p/>
            </draw:line>
          </draw:g>
          <draw:g draw:name="Ü 15435 [Sa]">
            <draw:line draw:name="Ü 15435 [Sa]" draw:style-name="gr40" draw:text-style-name="P5" draw:layer="layout" svg:x1="1.3cm" svg:y1="5.821cm" svg:x2="1.3cm" svg:y2="6.021cm">
              <svg:desc>Ü 15435 [Sa]</svg:desc>
              <text:p/>
            </draw:line>
            <draw:frame draw:name="Ü 15435 [Sa]" draw:style-name="gr12" draw:text-style-name="P10" draw:layer="layout" svg:width="1.044cm" svg:height="1.187cm" svg:x="0.828cm" svg:y="5.871cm">
              <draw:text-box>
                <text:p text:style-name="P9"><text:s text:c="4"/>56</text:p>
              </draw:text-box>
            </draw:frame>
            <draw:frame draw:name="Ü 15435 [Sa]" draw:style-name="gr11" draw:text-style-name="P10" draw:layer="layout" svg:width="1.179cm" svg:height="1.187cm" svg:x="7.494cm" svg:y="5.608cm">
              <draw:text-box>
                <text:p text:style-name="P9">00 <text:s text:c="5"/></text:p>
              </draw:text-box>
            </draw:frame>
            <draw:line draw:name="Ü 15435 [Sa]" draw:style-name="gr41" draw:text-style-name="P8" draw:layer="layout" svg:x1="1.3cm" svg:y1="5.921cm" svg:x2="8.033cm" svg:y2="6.058cm">
              <svg:desc>Ü 15435 [Sa]</svg:desc>
              <text:p text:style-name="P11"><text:s text:c="3"/>Ü 15435 [Sa]</text:p>
              <text:p text:style-name="P11"><text:span text:style-name="T1"/></text:p>
            </draw:line>
            <draw:line draw:name="Ü 15435 [Sa]" draw:style-name="gr40" draw:text-style-name="P5" draw:layer="layout" svg:x1="8.033cm" svg:y1="5.958cm" svg:x2="8.033cm" svg:y2="6.158cm">
              <svg:desc>Ü 15435 [Sa]</svg:desc>
              <text:p/>
            </draw:line>
          </draw:g>
        </draw:g>
      </draw:page>
      <draw:page draw:name="Kwk-Wfc A" draw:style-name="dp1" draw:master-page-name="Standard">
        <draw:g draw:style-name="gr1">
          <draw:g>
            <draw:frame draw:style-name="gr2" draw:text-style-name="P2" draw:layer="layout" svg:width="9.659cm" svg:height="1.187cm" svg:x="5.721cm" svg:y="1cm">
              <draw:text-box>
                <text:p text:style-name="P1">Kronwerk – Werft Faber &amp; Cons.</text:p>
              </draw:text-box>
            </draw:frame>
          </draw:g>
          <draw:g>
            <draw:frame draw:style-name="gr7" draw:text-style-name="P4" draw:layer="layout" svg:width="1.611cm" svg:height="1.199cm" svg:x="0.545cm" svg:y="2.5cm">
              <draw:text-box>
                <text:p text:style-name="P3">Wdn</text:p>
                <text:p text:style-name="P3">KM: 9</text:p>
              </draw:text-box>
            </draw:frame>
            <draw:line draw:style-name="gr4" draw:text-style-name="P5" draw:layer="layout" svg:x1="1.3cm" svg:y1="4cm" svg:x2="1.3cm" svg:y2="28.7cm">
              <svg:desc>#Track.Wdn.1</svg:desc>
              <text:p/>
            </draw:line>
            <draw:frame draw:style-name="gr5" draw:text-style-name="P7" draw:layer="layout" svg:width="0.659cm" svg:height="1.187cm" svg:x="1.021cm" svg:y="3.6cm">
              <draw:text-box>
                <text:p text:style-name="P6">1</text:p>
              </draw:text-box>
            </draw:frame>
          </draw:g>
          <draw:g>
            <draw:frame draw:style-name="gr7" draw:text-style-name="P4" draw:layer="layout" svg:width="1.611cm" svg:height="1.199cm" svg:x="6.478cm" svg:y="2.5cm">
              <draw:text-box>
                <text:p text:style-name="P3">Kwk</text:p>
                <text:p text:style-name="P3">KM: 0</text:p>
              </draw:text-box>
            </draw:frame>
            <draw:line draw:style-name="gr4" draw:text-style-name="P5" draw:layer="layout" svg:x1="7.233cm" svg:y1="4cm" svg:x2="7.233cm" svg:y2="28.7cm">
              <svg:desc>#Track.Kwk.1</svg:desc>
              <text:p/>
            </draw:line>
            <draw:frame draw:style-name="gr5" draw:text-style-name="P7" draw:layer="layout" svg:width="0.659cm" svg:height="1.187cm" svg:x="6.954cm" svg:y="3.6cm">
              <draw:text-box>
                <text:p text:style-name="P6">1</text:p>
              </draw:text-box>
            </draw:frame>
            <draw:line draw:style-name="gr4" draw:text-style-name="P5" draw:layer="layout" svg:x1="7.533cm" svg:y1="4cm" svg:x2="7.533cm" svg:y2="28.7cm">
              <svg:desc>#Track.Kwk.2</svg:desc>
              <text:p/>
            </draw:line>
            <draw:frame draw:style-name="gr5" draw:text-style-name="P7" draw:layer="layout" svg:width="0.659cm" svg:height="1.187cm" svg:x="7.254cm" svg:y="3.6cm">
              <draw:text-box>
                <text:p text:style-name="P6">2</text:p>
              </draw:text-box>
            </draw:frame>
            <draw:line draw:style-name="gr4" draw:text-style-name="P5" draw:layer="layout" svg:x1="7.833cm" svg:y1="4cm" svg:x2="7.833cm" svg:y2="28.7cm">
              <svg:desc>#Track.Kwk.4</svg:desc>
              <text:p/>
            </draw:line>
            <draw:frame draw:style-name="gr5" draw:text-style-name="P7" draw:layer="layout" svg:width="0.659cm" svg:height="1.187cm" svg:x="7.554cm" svg:y="3.6cm">
              <draw:text-box>
                <text:p text:style-name="P6">4</text:p>
              </draw:text-box>
            </draw:frame>
            <draw:line draw:style-name="gr4" draw:text-style-name="P5" draw:layer="layout" svg:x1="8.133cm" svg:y1="4cm" svg:x2="8.133cm" svg:y2="28.7cm">
              <svg:desc>#Track.Kwk.Zieh</svg:desc>
              <text:p/>
            </draw:line>
            <draw:frame draw:style-name="gr37" draw:text-style-name="P7" draw:layer="layout" svg:width="1.052cm" svg:height="1.187cm" svg:x="7.657cm" svg:y="3.6cm">
              <draw:text-box>
                <text:p text:style-name="P6">Zieh</text:p>
              </draw:text-box>
            </draw:frame>
            <draw:line draw:style-name="gr4" draw:text-style-name="P5" draw:layer="layout" svg:x1="8.433cm" svg:y1="4cm" svg:x2="8.433cm" svg:y2="28.7cm">
              <svg:desc>#Track.Kwk.IH</svg:desc>
              <text:p/>
            </draw:line>
            <draw:frame draw:style-name="gr38" draw:text-style-name="P7" draw:layer="layout" svg:width="0.786cm" svg:height="1.187cm" svg:x="8.09cm" svg:y="3.6cm">
              <draw:text-box>
                <text:p text:style-name="P6">IH</text:p>
              </draw:text-box>
            </draw:frame>
          </draw:g>
          <draw:g>
            <draw:frame draw:style-name="gr7" draw:text-style-name="P4" draw:layer="layout" svg:width="1.611cm" svg:height="1.199cm" svg:x="12.411cm" svg:y="2.5cm">
              <draw:text-box>
                <text:p text:style-name="P3">Klb</text:p>
                <text:p text:style-name="P3">KM: 1</text:p>
              </draw:text-box>
            </draw:frame>
            <draw:line draw:style-name="gr4" draw:text-style-name="P5" draw:layer="layout" svg:x1="13.166cm" svg:y1="4cm" svg:x2="13.166cm" svg:y2="28.7cm">
              <svg:desc>#Track.Klb.1</svg:desc>
              <text:p/>
            </draw:line>
            <draw:frame draw:style-name="gr5" draw:text-style-name="P7" draw:layer="layout" svg:width="0.659cm" svg:height="1.187cm" svg:x="12.887cm" svg:y="3.6cm">
              <draw:text-box>
                <text:p text:style-name="P6">1</text:p>
              </draw:text-box>
            </draw:frame>
            <draw:line draw:style-name="gr4" draw:text-style-name="P5" draw:layer="layout" svg:x1="13.466cm" svg:y1="4cm" svg:x2="13.466cm" svg:y2="28.7cm">
              <svg:desc>#Track.Klb.2</svg:desc>
              <text:p/>
            </draw:line>
            <draw:frame draw:style-name="gr5" draw:text-style-name="P7" draw:layer="layout" svg:width="0.659cm" svg:height="1.187cm" svg:x="13.187cm" svg:y="3.6cm">
              <draw:text-box>
                <text:p text:style-name="P6">2</text:p>
              </draw:text-box>
            </draw:frame>
          </draw:g>
          <draw:g>
            <draw:frame draw:style-name="gr7" draw:text-style-name="P4" draw:layer="layout" svg:width="1.611cm" svg:height="1.199cm" svg:x="18.344cm" svg:y="2.5cm">
              <draw:text-box>
                <text:p text:style-name="P3">Wfc</text:p>
                <text:p text:style-name="P3">KM: 2</text:p>
              </draw:text-box>
            </draw:frame>
            <draw:line draw:style-name="gr4" draw:text-style-name="P5" draw:layer="layout" svg:x1="19.099cm" svg:y1="4cm" svg:x2="19.099cm" svg:y2="28.7cm">
              <svg:desc>#Track.Wfc.1</svg:desc>
              <text:p/>
            </draw:line>
            <draw:frame draw:style-name="gr5" draw:text-style-name="P7" draw:layer="layout" svg:width="0.659cm" svg:height="1.187cm" svg:x="18.82cm" svg:y="3.6cm">
              <draw:text-box>
                <text:p text:style-name="P6">1</text:p>
              </draw:text-box>
            </draw:frame>
            <draw:line draw:style-name="gr4" draw:text-style-name="P5" draw:layer="layout" svg:x1="19.399cm" svg:y1="4cm" svg:x2="19.399cm" svg:y2="28.7cm">
              <svg:desc>#Track.Wfc.2</svg:desc>
              <text:p/>
            </draw:line>
            <draw:frame draw:style-name="gr5" draw:text-style-name="P7" draw:layer="layout" svg:width="0.659cm" svg:height="1.187cm" svg:x="19.12cm" svg:y="3.6cm">
              <draw:text-box>
                <text:p text:style-name="P6">2</text:p>
              </draw:text-box>
            </draw:frame>
            <draw:line draw:style-name="gr4" draw:text-style-name="P5" draw:layer="layout" svg:x1="19.699cm" svg:y1="4cm" svg:x2="19.699cm" svg:y2="28.7cm">
              <svg:desc>#Track.Wfc.3</svg:desc>
              <text:p/>
            </draw:line>
            <draw:frame draw:style-name="gr5" draw:text-style-name="P7" draw:layer="layout" svg:width="0.659cm" svg:height="1.187cm" svg:x="19.42cm" svg:y="3.6cm">
              <draw:text-box>
                <text:p text:style-name="P6">3</text:p>
              </draw:text-box>
            </draw:frame>
          </draw:g>
          <draw:g>
            <draw:line draw:style-name="gr8" draw:text-style-name="P8" draw:layer="layout" svg:x1="1.3cm" svg:y1="4cm" svg:x2="19.7cm" svg:y2="4cm">
              <svg:desc>#Time.12</svg:desc>
              <text:p/>
            </draw:line>
            <draw:frame draw:style-name="gr9" draw:text-style-name="P4" draw:layer="layout" svg:width="0.976cm" svg:height="1.187cm" svg:x="0.462cm" svg:y="3.7cm">
              <draw:text-box>
                <text:p text:style-name="P3">12</text:p>
              </draw:text-box>
            </draw:frame>
            <draw:frame draw:style-name="gr9" draw:text-style-name="P4" draw:layer="layout" svg:width="0.976cm" svg:height="1.187cm" svg:x="19.862cm" svg:y="3.7cm">
              <draw:text-box>
                <text:p text:style-name="P3">12</text:p>
              </draw:text-box>
            </draw:frame>
          </draw:g>
          <draw:g>
            <draw:line draw:style-name="gr8" draw:text-style-name="P8" draw:layer="layout" svg:x1="1.3cm" svg:y1="6.058cm" svg:x2="19.7cm" svg:y2="6.058cm">
              <svg:desc>#Time.13</svg:desc>
              <text:p/>
            </draw:line>
            <draw:frame draw:style-name="gr9" draw:text-style-name="P4" draw:layer="layout" svg:width="0.976cm" svg:height="1.187cm" svg:x="0.462cm" svg:y="5.758cm">
              <draw:text-box>
                <text:p text:style-name="P3">13</text:p>
              </draw:text-box>
            </draw:frame>
            <draw:frame draw:style-name="gr9" draw:text-style-name="P4" draw:layer="layout" svg:width="0.976cm" svg:height="1.187cm" svg:x="19.862cm" svg:y="5.758cm">
              <draw:text-box>
                <text:p text:style-name="P3">13</text:p>
              </draw:text-box>
            </draw:frame>
          </draw:g>
          <draw:g>
            <draw:line draw:style-name="gr8" draw:text-style-name="P8" draw:layer="layout" svg:x1="1.3cm" svg:y1="8.117cm" svg:x2="19.7cm" svg:y2="8.117cm">
              <svg:desc>#Time.14</svg:desc>
              <text:p/>
            </draw:line>
            <draw:frame draw:style-name="gr9" draw:text-style-name="P4" draw:layer="layout" svg:width="0.976cm" svg:height="1.187cm" svg:x="0.462cm" svg:y="7.817cm">
              <draw:text-box>
                <text:p text:style-name="P3">14</text:p>
              </draw:text-box>
            </draw:frame>
            <draw:frame draw:style-name="gr9" draw:text-style-name="P4" draw:layer="layout" svg:width="0.976cm" svg:height="1.187cm" svg:x="19.862cm" svg:y="7.817cm">
              <draw:text-box>
                <text:p text:style-name="P3">14</text:p>
              </draw:text-box>
            </draw:frame>
          </draw:g>
          <draw:g>
            <draw:line draw:style-name="gr8" draw:text-style-name="P8" draw:layer="layout" svg:x1="1.3cm" svg:y1="10.175cm" svg:x2="19.7cm" svg:y2="10.175cm">
              <svg:desc>#Time.15</svg:desc>
              <text:p/>
            </draw:line>
            <draw:frame draw:style-name="gr9" draw:text-style-name="P4" draw:layer="layout" svg:width="0.976cm" svg:height="1.187cm" svg:x="0.462cm" svg:y="9.875cm">
              <draw:text-box>
                <text:p text:style-name="P3">15</text:p>
              </draw:text-box>
            </draw:frame>
            <draw:frame draw:style-name="gr9" draw:text-style-name="P4" draw:layer="layout" svg:width="0.976cm" svg:height="1.187cm" svg:x="19.862cm" svg:y="9.875cm">
              <draw:text-box>
                <text:p text:style-name="P3">15</text:p>
              </draw:text-box>
            </draw:frame>
          </draw:g>
          <draw:g>
            <draw:line draw:style-name="gr8" draw:text-style-name="P8" draw:layer="layout" svg:x1="1.3cm" svg:y1="12.233cm" svg:x2="19.7cm" svg:y2="12.233cm">
              <svg:desc>#Time.16</svg:desc>
              <text:p/>
            </draw:line>
            <draw:frame draw:style-name="gr9" draw:text-style-name="P4" draw:layer="layout" svg:width="0.976cm" svg:height="1.187cm" svg:x="0.462cm" svg:y="11.933cm">
              <draw:text-box>
                <text:p text:style-name="P3">16</text:p>
              </draw:text-box>
            </draw:frame>
            <draw:frame draw:style-name="gr9" draw:text-style-name="P4" draw:layer="layout" svg:width="0.976cm" svg:height="1.187cm" svg:x="19.862cm" svg:y="11.933cm">
              <draw:text-box>
                <text:p text:style-name="P3">16</text:p>
              </draw:text-box>
            </draw:frame>
          </draw:g>
          <draw:g>
            <draw:line draw:style-name="gr8" draw:text-style-name="P8" draw:layer="layout" svg:x1="1.3cm" svg:y1="14.292cm" svg:x2="19.7cm" svg:y2="14.292cm">
              <svg:desc>#Time.17</svg:desc>
              <text:p/>
            </draw:line>
            <draw:frame draw:style-name="gr9" draw:text-style-name="P4" draw:layer="layout" svg:width="0.976cm" svg:height="1.187cm" svg:x="0.462cm" svg:y="13.992cm">
              <draw:text-box>
                <text:p text:style-name="P3">17</text:p>
              </draw:text-box>
            </draw:frame>
            <draw:frame draw:style-name="gr9" draw:text-style-name="P4" draw:layer="layout" svg:width="0.976cm" svg:height="1.187cm" svg:x="19.862cm" svg:y="13.992cm">
              <draw:text-box>
                <text:p text:style-name="P3">17</text:p>
              </draw:text-box>
            </draw:frame>
          </draw:g>
          <draw:g>
            <draw:line draw:style-name="gr8" draw:text-style-name="P8" draw:layer="layout" svg:x1="1.3cm" svg:y1="16.35cm" svg:x2="19.7cm" svg:y2="16.35cm">
              <svg:desc>#Time.18</svg:desc>
              <text:p/>
            </draw:line>
            <draw:frame draw:style-name="gr9" draw:text-style-name="P4" draw:layer="layout" svg:width="0.976cm" svg:height="1.187cm" svg:x="0.462cm" svg:y="16.05cm">
              <draw:text-box>
                <text:p text:style-name="P3">18</text:p>
              </draw:text-box>
            </draw:frame>
            <draw:frame draw:style-name="gr9" draw:text-style-name="P4" draw:layer="layout" svg:width="0.976cm" svg:height="1.187cm" svg:x="19.862cm" svg:y="16.05cm">
              <draw:text-box>
                <text:p text:style-name="P3">18</text:p>
              </draw:text-box>
            </draw:frame>
          </draw:g>
          <draw:g>
            <draw:line draw:style-name="gr8" draw:text-style-name="P8" draw:layer="layout" svg:x1="1.3cm" svg:y1="18.408cm" svg:x2="19.7cm" svg:y2="18.408cm">
              <svg:desc>#Time.19</svg:desc>
              <text:p/>
            </draw:line>
            <draw:frame draw:style-name="gr9" draw:text-style-name="P4" draw:layer="layout" svg:width="0.976cm" svg:height="1.187cm" svg:x="0.462cm" svg:y="18.108cm">
              <draw:text-box>
                <text:p text:style-name="P3">19</text:p>
              </draw:text-box>
            </draw:frame>
            <draw:frame draw:style-name="gr9" draw:text-style-name="P4" draw:layer="layout" svg:width="0.976cm" svg:height="1.187cm" svg:x="19.862cm" svg:y="18.108cm">
              <draw:text-box>
                <text:p text:style-name="P3">19</text:p>
              </draw:text-box>
            </draw:frame>
          </draw:g>
          <draw:g>
            <draw:line draw:style-name="gr8" draw:text-style-name="P8" draw:layer="layout" svg:x1="1.3cm" svg:y1="20.467cm" svg:x2="19.7cm" svg:y2="20.467cm">
              <svg:desc>#Time.20</svg:desc>
              <text:p/>
            </draw:line>
            <draw:frame draw:style-name="gr9" draw:text-style-name="P4" draw:layer="layout" svg:width="0.976cm" svg:height="1.187cm" svg:x="0.462cm" svg:y="20.167cm">
              <draw:text-box>
                <text:p text:style-name="P3">20</text:p>
              </draw:text-box>
            </draw:frame>
            <draw:frame draw:style-name="gr9" draw:text-style-name="P4" draw:layer="layout" svg:width="0.976cm" svg:height="1.187cm" svg:x="19.862cm" svg:y="20.167cm">
              <draw:text-box>
                <text:p text:style-name="P3">20</text:p>
              </draw:text-box>
            </draw:frame>
          </draw:g>
          <draw:g>
            <draw:line draw:style-name="gr8" draw:text-style-name="P8" draw:layer="layout" svg:x1="1.3cm" svg:y1="22.525cm" svg:x2="19.7cm" svg:y2="22.525cm">
              <svg:desc>#Time.21</svg:desc>
              <text:p/>
            </draw:line>
            <draw:frame draw:style-name="gr9" draw:text-style-name="P4" draw:layer="layout" svg:width="0.976cm" svg:height="1.187cm" svg:x="0.462cm" svg:y="22.225cm">
              <draw:text-box>
                <text:p text:style-name="P3">21</text:p>
              </draw:text-box>
            </draw:frame>
            <draw:frame draw:style-name="gr9" draw:text-style-name="P4" draw:layer="layout" svg:width="0.976cm" svg:height="1.187cm" svg:x="19.862cm" svg:y="22.225cm">
              <draw:text-box>
                <text:p text:style-name="P3">21</text:p>
              </draw:text-box>
            </draw:frame>
          </draw:g>
          <draw:g>
            <draw:line draw:style-name="gr8" draw:text-style-name="P8" draw:layer="layout" svg:x1="1.3cm" svg:y1="24.583cm" svg:x2="19.7cm" svg:y2="24.583cm">
              <svg:desc>#Time.22</svg:desc>
              <text:p/>
            </draw:line>
            <draw:frame draw:style-name="gr9" draw:text-style-name="P4" draw:layer="layout" svg:width="0.976cm" svg:height="1.187cm" svg:x="0.462cm" svg:y="24.283cm">
              <draw:text-box>
                <text:p text:style-name="P3">22</text:p>
              </draw:text-box>
            </draw:frame>
            <draw:frame draw:style-name="gr9" draw:text-style-name="P4" draw:layer="layout" svg:width="0.976cm" svg:height="1.187cm" svg:x="19.862cm" svg:y="24.283cm">
              <draw:text-box>
                <text:p text:style-name="P3">22</text:p>
              </draw:text-box>
            </draw:frame>
          </draw:g>
          <draw:g>
            <draw:line draw:style-name="gr8" draw:text-style-name="P8" draw:layer="layout" svg:x1="1.3cm" svg:y1="26.642cm" svg:x2="19.7cm" svg:y2="26.642cm">
              <svg:desc>#Time.23</svg:desc>
              <text:p/>
            </draw:line>
            <draw:frame draw:style-name="gr9" draw:text-style-name="P4" draw:layer="layout" svg:width="0.976cm" svg:height="1.187cm" svg:x="0.462cm" svg:y="26.342cm">
              <draw:text-box>
                <text:p text:style-name="P3">23</text:p>
              </draw:text-box>
            </draw:frame>
            <draw:frame draw:style-name="gr9" draw:text-style-name="P4" draw:layer="layout" svg:width="0.976cm" svg:height="1.187cm" svg:x="19.862cm" svg:y="26.342cm">
              <draw:text-box>
                <text:p text:style-name="P3">23</text:p>
              </draw:text-box>
            </draw:frame>
          </draw:g>
          <draw:g>
            <draw:line draw:style-name="gr8" draw:text-style-name="P8" draw:layer="layout" svg:x1="1.3cm" svg:y1="28.7cm" svg:x2="19.7cm" svg:y2="28.7cm">
              <svg:desc>#Time.24</svg:desc>
              <text:p/>
            </draw:line>
            <draw:line draw:style-name="gr8" draw:text-style-name="P8" draw:layer="layout" svg:x1="1.3cm" svg:y1="28.7cm" svg:x2="19.7cm" svg:y2="28.7cm">
              <svg:desc>#Time.00</svg:desc>
              <text:p/>
            </draw:line>
            <draw:frame draw:style-name="gr9" draw:text-style-name="P4" draw:layer="layout" svg:width="0.976cm" svg:height="1.187cm" svg:x="0.462cm" svg:y="28.4cm">
              <draw:text-box>
                <text:p text:style-name="P3">24</text:p>
              </draw:text-box>
            </draw:frame>
            <draw:frame draw:style-name="gr9" draw:text-style-name="P4" draw:layer="layout" svg:width="0.976cm" svg:height="1.187cm" svg:x="19.862cm" svg:y="28.4cm">
              <draw:text-box>
                <text:p text:style-name="P3">24</text:p>
              </draw:text-box>
            </draw:frame>
          </draw:g>
          <draw:g draw:name="Gmp 9817">
            <draw:line draw:name="Gmp 9817" draw:style-name="gr21" draw:text-style-name="P5" draw:layer="layout" svg:x1="1.3cm" svg:y1="12.716cm" svg:x2="1.3cm" svg:y2="12.916cm">
              <svg:desc>Gmp 9817</svg:desc>
              <text:p/>
            </draw:line>
            <draw:frame draw:name="Gmp 9817" draw:style-name="gr12" draw:text-style-name="P10" draw:layer="layout" svg:width="1.044cm" svg:height="1.187cm" svg:x="0.828cm" svg:y="12.766cm">
              <draw:text-box>
                <text:p text:style-name="P9"><text:s text:c="4"/>17</text:p>
              </draw:text-box>
            </draw:frame>
            <draw:frame draw:name="Gmp 9817" draw:style-name="gr11" draw:text-style-name="P10" draw:layer="layout" svg:width="1.179cm" svg:height="1.187cm" svg:x="6.694cm" svg:y="12.504cm">
              <draw:text-box>
                <text:p text:style-name="P9">21 <text:s text:c="5"/></text:p>
              </draw:text-box>
            </draw:frame>
            <draw:line draw:name="Gmp 9817" draw:style-name="gr39" draw:text-style-name="P8" draw:layer="layout" svg:x1="1.3cm" svg:y1="12.816cm" svg:x2="7.233cm" svg:y2="12.954cm">
              <svg:desc>Gmp 9817</svg:desc>
              <text:p text:style-name="P11"><text:s text:c="3"/>Gmp 9817</text:p>
              <text:p text:style-name="P11"><text:span text:style-name="T1"/></text:p>
            </draw:line>
            <draw:line draw:name="Gmp 9817" draw:style-name="gr21" draw:text-style-name="P5" draw:layer="layout" svg:x1="7.233cm" svg:y1="12.954cm" svg:x2="7.233cm" svg:y2="13.983cm">
              <svg:desc>Gmp 9817</svg:desc>
              <text:p/>
            </draw:line>
          </draw:g>
          <draw:g draw:name="Gmp 9818">
            <draw:line draw:name="Gmp 9818" draw:style-name="gr21" draw:text-style-name="P5" draw:layer="layout" svg:x1="7.533cm" svg:y1="17.345cm" svg:x2="7.533cm" svg:y2="18.374cm">
              <svg:desc>Gmp 9818</svg:desc>
              <text:p/>
            </draw:line>
            <draw:frame draw:name="Gmp 9818" draw:style-name="gr11" draw:text-style-name="P10" draw:layer="layout" svg:width="1.179cm" svg:height="1.187cm" svg:x="6.994cm" svg:y="18.324cm">
              <draw:text-box>
                <text:p text:style-name="P9">59 <text:s text:c="5"/></text:p>
              </draw:text-box>
            </draw:frame>
            <draw:frame draw:name="Gmp 9818" draw:style-name="gr12" draw:text-style-name="P10" draw:layer="layout" svg:width="1.044cm" svg:height="1.187cm" svg:x="0.828cm" svg:y="18.061cm">
              <draw:text-box>
                <text:p text:style-name="P9"><text:s text:c="4"/>03</text:p>
              </draw:text-box>
            </draw:frame>
            <draw:line draw:name="Gmp 9818" draw:style-name="gr39" draw:text-style-name="P8" draw:layer="layout" svg:x1="1.3cm" svg:y1="18.511cm" svg:x2="7.533cm" svg:y2="18.374cm">
              <svg:desc>Gmp 9818</svg:desc>
              <text:p text:style-name="P11">Gmp 9818 <text:s text:c="2"/></text:p>
              <text:p text:style-name="P11"><text:span text:style-name="T1"/></text:p>
            </draw:line>
            <draw:line draw:name="Gmp 9818" draw:style-name="gr21" draw:text-style-name="P5" draw:layer="layout" svg:x1="1.3cm" svg:y1="18.411cm" svg:x2="1.3cm" svg:y2="18.611cm">
              <svg:desc>Gmp 9818</svg:desc>
              <text:p/>
            </draw:line>
          </draw:g>
          <draw:g draw:name="N 8231">
            <draw:line draw:name="N 8231" draw:style-name="gr28" draw:text-style-name="P5" draw:layer="layout" svg:x1="7.833cm" svg:y1="18.548cm" svg:x2="7.833cm" svg:y2="18.748cm">
              <svg:desc>N 8231</svg:desc>
              <text:p/>
            </draw:line>
          </draw:g>
          <draw:g draw:name="P 4432 [Sa]">
            <draw:line draw:name="P 4432 [Sa]" draw:style-name="gr22" draw:text-style-name="P5" draw:layer="layout" svg:x1="7.533cm" svg:y1="4.586cm" svg:x2="7.533cm" svg:y2="4.786cm">
              <svg:desc>P 4432 [Sa]</svg:desc>
              <text:p/>
            </draw:line>
          </draw:g>
          <draw:g draw:name="P 4433 [Sa]">
            <draw:line draw:name="P 4433 [Sa]" draw:style-name="gr22" draw:text-style-name="P5" draw:layer="layout" svg:x1="7.533cm" svg:y1="8.36cm" svg:x2="7.533cm" svg:y2="8.56cm">
              <svg:desc>P 4433 [Sa]</svg:desc>
              <text:p/>
            </draw:line>
          </draw:g>
          <draw:g draw:name="P 4434 [Sa]">
            <draw:line draw:name="P 4434 [Sa]" draw:style-name="gr22" draw:text-style-name="P5" draw:layer="layout" svg:x1="7.533cm" svg:y1="23.797cm" svg:x2="7.533cm" svg:y2="23.997cm">
              <svg:desc>P 4434 [Sa]</svg:desc>
              <text:p/>
            </draw:line>
          </draw:g>
          <draw:g draw:name="P 4435 [Sa]">
            <draw:line draw:name="P 4435 [Sa]" draw:style-name="gr22" draw:text-style-name="P5" draw:layer="layout" svg:x1="7.533cm" svg:y1="24.929cm" svg:x2="7.533cm" svg:y2="25.129cm">
              <svg:desc>P 4435 [Sa]</svg:desc>
              <text:p/>
            </draw:line>
          </draw:g>
          <draw:g draw:name="P 4436 [Mi,Sa]">
            <draw:line draw:name="P 4436 [Mi,Sa]" draw:style-name="gr22" draw:text-style-name="P5" draw:layer="layout" svg:x1="7.533cm" svg:y1="12.954cm" svg:x2="7.533cm" svg:y2="13.091cm">
              <svg:desc>P 4436 [Mi,Sa]</svg:desc>
              <text:p/>
            </draw:line>
            <draw:frame draw:name="P 4436 [Mi,Sa]" draw:style-name="gr11" draw:text-style-name="P10" draw:layer="layout" svg:width="1.179cm" svg:height="1.187cm" svg:x="6.994cm" svg:y="13.041cm">
              <draw:text-box>
                <text:p text:style-name="P9">25 <text:s text:c="5"/></text:p>
              </draw:text-box>
            </draw:frame>
            <draw:frame draw:name="P 4436 [Mi,Sa]" draw:style-name="gr12" draw:text-style-name="P10" draw:layer="layout" svg:width="1.044cm" svg:height="1.187cm" svg:x="0.828cm" svg:y="12.778cm">
              <draw:text-box>
                <text:p text:style-name="P9"><text:s text:c="4"/>29</text:p>
              </draw:text-box>
            </draw:frame>
            <draw:line draw:name="P 4436 [Mi,Sa]" draw:style-name="gr23" draw:text-style-name="P8" draw:layer="layout" svg:x1="1.3cm" svg:y1="13.228cm" svg:x2="7.533cm" svg:y2="13.091cm">
              <svg:desc>P 4436 [Mi,Sa]</svg:desc>
              <text:p text:style-name="P11">P 4436 [Mi,Sa] <text:s text:c="2"/></text:p>
              <text:p text:style-name="P11"><text:span text:style-name="T1"/></text:p>
            </draw:line>
            <draw:line draw:name="P 4436 [Mi,Sa]" draw:style-name="gr22" draw:text-style-name="P5" draw:layer="layout" svg:x1="1.3cm" svg:y1="13.128cm" svg:x2="1.3cm" svg:y2="13.328cm">
              <svg:desc>P 4436 [Mi,Sa]</svg:desc>
              <text:p/>
            </draw:line>
          </draw:g>
          <draw:g draw:name="P 4437 [Mi,Sa]">
            <draw:line draw:name="P 4437 [Mi,Sa]" draw:style-name="gr22" draw:text-style-name="P5" draw:layer="layout" svg:x1="1.3cm" svg:y1="17.108cm" svg:x2="1.3cm" svg:y2="17.308cm">
              <svg:desc>P 4437 [Mi,Sa]</svg:desc>
              <text:p/>
            </draw:line>
            <draw:frame draw:name="P 4437 [Mi,Sa]" draw:style-name="gr12" draw:text-style-name="P10" draw:layer="layout" svg:width="1.044cm" svg:height="1.187cm" svg:x="0.828cm" svg:y="17.158cm">
              <draw:text-box>
                <text:p text:style-name="P9"><text:s text:c="4"/>25</text:p>
              </draw:text-box>
            </draw:frame>
            <draw:frame draw:name="P 4437 [Mi,Sa]" draw:style-name="gr11" draw:text-style-name="P10" draw:layer="layout" svg:width="1.179cm" svg:height="1.187cm" svg:x="6.694cm" svg:y="16.895cm">
              <draw:text-box>
                <text:p text:style-name="P9">29 <text:s text:c="5"/></text:p>
              </draw:text-box>
            </draw:frame>
            <draw:line draw:name="P 4437 [Mi,Sa]" draw:style-name="gr23" draw:text-style-name="P8" draw:layer="layout" svg:x1="1.3cm" svg:y1="17.208cm" svg:x2="7.233cm" svg:y2="17.345cm">
              <svg:desc>P 4437 [Mi,Sa]</svg:desc>
              <text:p text:style-name="P11"><text:s text:c="3"/>P 4437 [Mi,Sa]</text:p>
              <text:p text:style-name="P11"><text:span text:style-name="T1"/></text:p>
            </draw:line>
            <draw:line draw:name="P 4437 [Mi,Sa]" draw:style-name="gr22" draw:text-style-name="P5" draw:layer="layout" svg:x1="7.233cm" svg:y1="17.345cm" svg:x2="7.233cm" svg:y2="17.482cm">
              <svg:desc>P 4437 [Mi,Sa]</svg:desc>
              <text:p/>
            </draw:line>
          </draw:g>
          <draw:g draw:name="P 4814">
            <draw:line draw:name="P 4814" draw:style-name="gr22" draw:text-style-name="P5" draw:layer="layout" svg:x1="7.233cm" svg:y1="7.671cm" svg:x2="7.233cm" svg:y2="8.597cm">
              <svg:desc>P 4814</svg:desc>
              <text:p/>
            </draw:line>
            <draw:frame draw:name="P 4814" draw:style-name="gr11" draw:text-style-name="P10" draw:layer="layout" svg:width="1.179cm" svg:height="1.187cm" svg:x="6.694cm" svg:y="8.547cm">
              <draw:text-box>
                <text:p text:style-name="P9">14 <text:s text:c="5"/></text:p>
              </draw:text-box>
            </draw:frame>
            <draw:frame draw:name="P 4814" draw:style-name="gr12" draw:text-style-name="P10" draw:layer="layout" svg:width="1.044cm" svg:height="1.187cm" svg:x="0.828cm" svg:y="8.284cm">
              <draw:text-box>
                <text:p text:style-name="P9"><text:s text:c="4"/>18</text:p>
              </draw:text-box>
            </draw:frame>
            <draw:line draw:name="P 4814" draw:style-name="gr23" draw:text-style-name="P8" draw:layer="layout" svg:x1="1.3cm" svg:y1="8.734cm" svg:x2="7.233cm" svg:y2="8.597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2" draw:text-style-name="P5" draw:layer="layout" svg:x1="1.3cm" svg:y1="8.634cm" svg:x2="1.3cm" svg:y2="8.834cm">
              <svg:desc>P 4814</svg:desc>
              <text:p/>
            </draw:line>
          </draw:g>
          <draw:g draw:name="P 4815">
            <draw:line draw:name="P 4815" draw:style-name="gr22" draw:text-style-name="P5" draw:layer="layout" svg:x1="1.3cm" svg:y1="23.077cm" svg:x2="1.3cm" svg:y2="23.277cm">
              <svg:desc>P 4815</svg:desc>
              <text:p/>
            </draw:line>
            <draw:frame draw:name="P 4815" draw:style-name="gr12" draw:text-style-name="P10" draw:layer="layout" svg:width="1.044cm" svg:height="1.187cm" svg:x="0.828cm" svg:y="23.127cm">
              <draw:text-box>
                <text:p text:style-name="P9"><text:s text:c="4"/>19</text:p>
              </draw:text-box>
            </draw:frame>
            <draw:frame draw:name="P 4815" draw:style-name="gr11" draw:text-style-name="P10" draw:layer="layout" svg:width="1.179cm" svg:height="1.187cm" svg:x="6.694cm" svg:y="22.864cm">
              <draw:text-box>
                <text:p text:style-name="P9">23 <text:s text:c="5"/></text:p>
              </draw:text-box>
            </draw:frame>
            <draw:line draw:name="P 4815" draw:style-name="gr23" draw:text-style-name="P8" draw:layer="layout" svg:x1="1.3cm" svg:y1="23.177cm" svg:x2="7.233cm" svg:y2="23.314cm">
              <svg:desc>P 4815</svg:desc>
              <text:p text:style-name="P11"><text:s text:c="3"/>P 4815</text:p>
              <text:p text:style-name="P11"><text:span text:style-name="T1"/></text:p>
            </draw:line>
            <draw:line draw:name="P 4815" draw:style-name="gr22" draw:text-style-name="P5" draw:layer="layout" svg:x1="7.233cm" svg:y1="23.214cm" svg:x2="7.233cm" svg:y2="23.414cm">
              <svg:desc>P 4815</svg:desc>
              <text:p/>
            </draw:line>
          </draw:g>
          <draw:g draw:name="P 4816">
            <draw:line draw:name="P 4816" draw:style-name="gr22" draw:text-style-name="P5" draw:layer="layout" svg:x1="7.233cm" svg:y1="24.963cm" svg:x2="7.233cm" svg:y2="25.163cm">
              <svg:desc>P 4816</svg:desc>
              <text:p/>
            </draw:line>
            <draw:frame draw:name="P 4816" draw:style-name="gr11" draw:text-style-name="P10" draw:layer="layout" svg:width="1.179cm" svg:height="1.187cm" svg:x="6.694cm" svg:y="25.013cm">
              <draw:text-box>
                <text:p text:style-name="P9">14 <text:s text:c="5"/></text:p>
              </draw:text-box>
            </draw:frame>
            <draw:frame draw:name="P 4816" draw:style-name="gr12" draw:text-style-name="P10" draw:layer="layout" svg:width="1.044cm" svg:height="1.187cm" svg:x="0.828cm" svg:y="24.751cm">
              <draw:text-box>
                <text:p text:style-name="P9"><text:s text:c="4"/>18</text:p>
              </draw:text-box>
            </draw:frame>
            <draw:line draw:name="P 4816" draw:style-name="gr23" draw:text-style-name="P8" draw:layer="layout" svg:x1="1.3cm" svg:y1="25.201cm" svg:x2="7.233cm" svg:y2="25.063cm">
              <svg:desc>P 4816</svg:desc>
              <text:p text:style-name="P11">P 4816 <text:s text:c="2"/></text:p>
              <text:p text:style-name="P11"><text:span text:style-name="T1"/></text:p>
            </draw:line>
            <draw:line draw:name="P 4816" draw:style-name="gr22" draw:text-style-name="P5" draw:layer="layout" svg:x1="1.3cm" svg:y1="25.101cm" svg:x2="1.3cm" svg:y2="25.301cm">
              <svg:desc>P 4816</svg:desc>
              <text:p/>
            </draw:line>
          </draw:g>
          <draw:g draw:name="R 12 Kwk">
            <draw:line draw:name="R 12 Kwk" draw:style-name="gr31" draw:text-style-name="P5" draw:layer="layout" svg:x1="7.833cm" svg:y1="6.301cm" svg:x2="7.833cm" svg:y2="6.501cm">
              <svg:desc>R 12 Kwk</svg:desc>
              <text:p/>
            </draw:line>
            <draw:frame draw:name="R 12 Kwk" draw:style-name="gr12" draw:text-style-name="P10" draw:layer="layout" svg:width="1.044cm" svg:height="1.187cm" svg:x="7.361cm" svg:y="6.351cm">
              <draw:text-box>
                <text:p text:style-name="P9"><text:s text:c="4"/>10</text:p>
              </draw:text-box>
            </draw:frame>
            <draw:frame draw:name="R 12 Kwk" draw:style-name="gr11" draw:text-style-name="P10" draw:layer="layout" svg:width="1.179cm" svg:height="1.187cm" svg:x="12.627cm" svg:y="6.294cm">
              <draw:text-box>
                <text:p text:style-name="P9">20 <text:s text:c="5"/></text:p>
              </draw:text-box>
            </draw:frame>
            <draw:line draw:name="R 12 Kwk" draw:style-name="gr42" draw:text-style-name="P8" draw:layer="layout" svg:x1="7.833cm" svg:y1="6.401cm" svg:x2="13.166cm" svg:y2="6.744cm">
              <svg:desc>R 12 Kwk</svg:desc>
              <text:p text:style-name="P11"><text:s text:c="3"/>R 12 Kwk</text:p>
              <text:p text:style-name="P11"><text:span text:style-name="T1"/></text:p>
            </draw:line>
            <draw:line draw:name="R 12 Kwk" draw:style-name="gr31" draw:text-style-name="P5" draw:layer="layout" svg:x1="13.166cm" svg:y1="6.744cm" svg:x2="13.166cm" svg:y2="7.774cm">
              <svg:desc>R 12 Kwk</svg:desc>
              <text:p/>
            </draw:line>
            <draw:frame draw:name="R 12 Kwk" draw:style-name="gr12" draw:text-style-name="P10" draw:layer="layout" svg:width="1.044cm" svg:height="1.187cm" svg:x="12.694cm" svg:y="7.724cm">
              <draw:text-box>
                <text:p text:style-name="P9"><text:s text:c="4"/>50</text:p>
              </draw:text-box>
            </draw:frame>
            <draw:frame draw:name="R 12 Kwk" draw:style-name="gr11" draw:text-style-name="P10" draw:layer="layout" svg:width="1.179cm" svg:height="1.187cm" svg:x="18.56cm" svg:y="7.667cm">
              <draw:text-box>
                <text:p text:style-name="P9">00 <text:s text:c="5"/></text:p>
              </draw:text-box>
            </draw:frame>
            <draw:line draw:name="R 12 Kwk" draw:style-name="gr42" draw:text-style-name="P8" draw:layer="layout" svg:x1="13.166cm" svg:y1="7.774cm" svg:x2="19.099cm" svg:y2="8.117cm">
              <svg:desc>R 12 Kwk</svg:desc>
              <text:p text:style-name="P11"><text:s text:c="3"/>R 12 Kwk</text:p>
              <text:p text:style-name="P11"><text:span text:style-name="T1"/></text:p>
            </draw:line>
            <draw:line draw:name="R 12 Kwk" draw:style-name="gr31" draw:text-style-name="P5" draw:layer="layout" svg:x1="19.099cm" svg:y1="8.017cm" svg:x2="19.099cm" svg:y2="8.217cm">
              <svg:desc>R 12 Kwk</svg:desc>
              <text:p/>
            </draw:line>
          </draw:g>
          <draw:g draw:name="R 13 Kwk">
            <draw:line draw:name="R 13 Kwk" draw:style-name="gr31" draw:text-style-name="P5" draw:layer="layout" svg:x1="19.099cm" svg:y1="9.046cm" svg:x2="19.099cm" svg:y2="9.246cm">
              <svg:desc>R 13 Kwk</svg:desc>
              <text:p/>
            </draw:line>
            <draw:frame draw:name="R 13 Kwk" draw:style-name="gr11" draw:text-style-name="P10" draw:layer="layout" svg:width="1.179cm" svg:height="1.187cm" svg:x="18.56cm" svg:y="9.096cm">
              <draw:text-box>
                <text:p text:style-name="P9">30 <text:s text:c="5"/></text:p>
              </draw:text-box>
            </draw:frame>
            <draw:frame draw:name="R 13 Kwk" draw:style-name="gr12" draw:text-style-name="P10" draw:layer="layout" svg:width="1.044cm" svg:height="1.187cm" svg:x="12.694cm" svg:y="9.039cm">
              <draw:text-box>
                <text:p text:style-name="P9"><text:s text:c="4"/>40</text:p>
              </draw:text-box>
            </draw:frame>
            <draw:line draw:name="R 13 Kwk" draw:style-name="gr42" draw:text-style-name="P8" draw:layer="layout" svg:x1="13.166cm" svg:y1="9.489cm" svg:x2="19.099cm" svg:y2="9.146cm">
              <svg:desc>R 13 Kwk</svg:desc>
              <text:p text:style-name="P11">R 13 Kwk <text:s text:c="2"/></text:p>
              <text:p text:style-name="P11"><text:span text:style-name="T1"/></text:p>
            </draw:line>
            <draw:line draw:name="R 13 Kwk" draw:style-name="gr31" draw:text-style-name="P5" draw:layer="layout" svg:x1="13.166cm" svg:y1="9.489cm" svg:x2="13.166cm" svg:y2="10.518cm">
              <svg:desc>R 13 Kwk</svg:desc>
              <text:p/>
            </draw:line>
            <draw:frame draw:name="R 13 Kwk" draw:style-name="gr11" draw:text-style-name="P10" draw:layer="layout" svg:width="1.179cm" svg:height="1.187cm" svg:x="12.627cm" svg:y="10.468cm">
              <draw:text-box>
                <text:p text:style-name="P9">10 <text:s text:c="5"/></text:p>
              </draw:text-box>
            </draw:frame>
            <draw:frame draw:name="R 13 Kwk" draw:style-name="gr12" draw:text-style-name="P10" draw:layer="layout" svg:width="1.044cm" svg:height="1.187cm" svg:x="7.361cm" svg:y="10.411cm">
              <draw:text-box>
                <text:p text:style-name="P9"><text:s text:c="4"/>20</text:p>
              </draw:text-box>
            </draw:frame>
            <draw:line draw:name="R 13 Kwk" draw:style-name="gr42" draw:text-style-name="P8" draw:layer="layout" svg:x1="7.833cm" svg:y1="10.861cm" svg:x2="13.166cm" svg:y2="10.518cm">
              <svg:desc>R 13 Kwk</svg:desc>
              <text:p text:style-name="P11">R 13 Kwk <text:s text:c="2"/></text:p>
              <text:p text:style-name="P11"><text:span text:style-name="T1"/></text:p>
            </draw:line>
            <draw:line draw:name="R 13 Kwk" draw:style-name="gr31" draw:text-style-name="P5" draw:layer="layout" svg:x1="7.833cm" svg:y1="10.761cm" svg:x2="7.833cm" svg:y2="10.961cm">
              <svg:desc>R 13 Kwk</svg:desc>
              <text:p/>
            </draw:line>
          </draw:g>
          <draw:g draw:name="R 14 Kwk">
            <draw:line draw:name="R 14 Kwk" draw:style-name="gr31" draw:text-style-name="P5" draw:layer="layout" svg:x1="7.833cm" svg:y1="11.104cm" svg:x2="7.833cm" svg:y2="11.304cm">
              <svg:desc>R 14 Kwk</svg:desc>
              <text:p/>
            </draw:line>
            <draw:line draw:name="R 14 Kwk" draw:style-name="gr32" draw:text-style-name="P8" draw:layer="layout" svg:x1="7.533cm" svg:y1="11.547cm" svg:x2="7.833cm" svg:y2="11.204cm">
              <svg:desc>R 14 Kwk</svg:desc>
              <text:p/>
            </draw:line>
            <draw:line draw:name="R 14 Kwk" draw:style-name="gr31" draw:text-style-name="P5" draw:layer="layout" svg:x1="7.533cm" svg:y1="11.547cm" svg:x2="7.533cm" svg:y2="12.233cm">
              <svg:desc>R 14 Kwk</svg:desc>
              <text:p/>
            </draw:line>
            <draw:line draw:name="R 14 Kwk" draw:style-name="gr32" draw:text-style-name="P8" draw:layer="layout" svg:x1="7.533cm" svg:y1="12.233cm" svg:x2="7.833cm" svg:y2="12.576cm">
              <svg:desc>R 14 Kwk</svg:desc>
              <text:p/>
            </draw:line>
            <draw:line draw:name="R 14 Kwk" draw:style-name="gr31" draw:text-style-name="P5" draw:layer="layout" svg:x1="7.833cm" svg:y1="12.476cm" svg:x2="7.833cm" svg:y2="12.676cm">
              <svg:desc>R 14 Kwk</svg:desc>
              <text:p/>
            </draw:line>
          </draw:g>
          <draw:g draw:name="Ü 15434 [Sa]">
            <draw:line draw:name="Ü 15434 [Sa]" draw:style-name="gr40" draw:text-style-name="P5" draw:layer="layout" svg:x1="7.833cm" svg:y1="5.272cm" svg:x2="7.833cm" svg:y2="5.472cm">
              <svg:desc>Ü 15434 [Sa]</svg:desc>
              <text:p/>
            </draw:line>
            <draw:frame draw:name="Ü 15434 [Sa]" draw:style-name="gr11" draw:text-style-name="P10" draw:layer="layout" svg:width="1.179cm" svg:height="1.187cm" svg:x="7.294cm" svg:y="5.322cm">
              <draw:text-box>
                <text:p text:style-name="P9">40 <text:s text:c="5"/></text:p>
              </draw:text-box>
            </draw:frame>
            <draw:frame draw:name="Ü 15434 [Sa]" draw:style-name="gr12" draw:text-style-name="P10" draw:layer="layout" svg:width="1.044cm" svg:height="1.187cm" svg:x="0.828cm" svg:y="5.059cm">
              <draw:text-box>
                <text:p text:style-name="P9"><text:s text:c="4"/>44</text:p>
              </draw:text-box>
            </draw:frame>
            <draw:line draw:name="Ü 15434 [Sa]" draw:style-name="gr41" draw:text-style-name="P8" draw:layer="layout" svg:x1="1.3cm" svg:y1="5.509cm" svg:x2="7.833cm" svg:y2="5.372cm">
              <svg:desc>Ü 15434 [Sa]</svg:desc>
              <text:p text:style-name="P11">Ü 15434 [Sa] <text:s text:c="2"/></text:p>
              <text:p text:style-name="P11"><text:span text:style-name="T1"/></text:p>
            </draw:line>
            <draw:line draw:name="Ü 15434 [Sa]" draw:style-name="gr40" draw:text-style-name="P5" draw:layer="layout" svg:x1="1.3cm" svg:y1="5.409cm" svg:x2="1.3cm" svg:y2="5.609cm">
              <svg:desc>Ü 15434 [Sa]</svg:desc>
              <text:p/>
            </draw:line>
          </draw:g>
          <draw:g draw:name="Ü 15435 [Sa]">
            <draw:line draw:name="Ü 15435 [Sa]" draw:style-name="gr40" draw:text-style-name="P5" draw:layer="layout" svg:x1="1.3cm" svg:y1="5.821cm" svg:x2="1.3cm" svg:y2="6.021cm">
              <svg:desc>Ü 15435 [Sa]</svg:desc>
              <text:p/>
            </draw:line>
            <draw:frame draw:name="Ü 15435 [Sa]" draw:style-name="gr12" draw:text-style-name="P10" draw:layer="layout" svg:width="1.044cm" svg:height="1.187cm" svg:x="0.828cm" svg:y="5.871cm">
              <draw:text-box>
                <text:p text:style-name="P9"><text:s text:c="4"/>56</text:p>
              </draw:text-box>
            </draw:frame>
            <draw:frame draw:name="Ü 15435 [Sa]" draw:style-name="gr11" draw:text-style-name="P10" draw:layer="layout" svg:width="1.179cm" svg:height="1.187cm" svg:x="7.294cm" svg:y="5.608cm">
              <draw:text-box>
                <text:p text:style-name="P9">00 <text:s text:c="5"/></text:p>
              </draw:text-box>
            </draw:frame>
            <draw:line draw:name="Ü 15435 [Sa]" draw:style-name="gr41" draw:text-style-name="P8" draw:layer="layout" svg:x1="1.3cm" svg:y1="5.921cm" svg:x2="7.833cm" svg:y2="6.058cm">
              <svg:desc>Ü 15435 [Sa]</svg:desc>
              <text:p text:style-name="P11"><text:s text:c="3"/>Ü 15435 [Sa]</text:p>
              <text:p text:style-name="P11"><text:span text:style-name="T1"/></text:p>
            </draw:line>
            <draw:line draw:name="Ü 15435 [Sa]" draw:style-name="gr40" draw:text-style-name="P5" draw:layer="layout" svg:x1="7.833cm" svg:y1="5.958cm" svg:x2="7.833cm" svg:y2="6.158cm">
              <svg:desc>Ü 15435 [Sa]</svg:desc>
              <text:p/>
            </draw:line>
          </draw:g>
        </draw:g>
      </draw:page>
      <draw:page draw:name="Kronwerkbahn I" draw:style-name="dp1" draw:master-page-name="Standard">
        <draw:g draw:style-name="gr1">
          <draw:g>
            <draw:frame draw:style-name="gr2" draw:text-style-name="P2" draw:layer="layout" svg:width="6.738cm" svg:height="1.187cm" svg:x="7.181cm" svg:y="1cm">
              <draw:text-box>
                <text:p text:style-name="P1">Holstedt – Possendorf</text:p>
              </draw:text-box>
            </draw:frame>
          </draw:g>
          <draw:g>
            <draw:frame draw:style-name="gr7" draw:text-style-name="P4" draw:layer="layout" svg:width="1.611cm" svg:height="1.199cm" svg:x="0.545cm" svg:y="2.5cm">
              <draw:text-box>
                <text:p text:style-name="P3">Hst</text:p>
                <text:p text:style-name="P3">KM: 0</text:p>
              </draw:text-box>
            </draw:frame>
            <draw:line draw:style-name="gr4" draw:text-style-name="P5" draw:layer="layout" svg:x1="1.3cm" svg:y1="4cm" svg:x2="1.3cm" svg:y2="28.7cm">
              <svg:desc>#Track.Hst.1</svg:desc>
              <text:p/>
            </draw:line>
            <draw:frame draw:style-name="gr5" draw:text-style-name="P7" draw:layer="layout" svg:width="0.659cm" svg:height="1.187cm" svg:x="1.021cm" svg:y="3.6cm">
              <draw:text-box>
                <text:p text:style-name="P6">1</text:p>
              </draw:text-box>
            </draw:frame>
            <draw:line draw:style-name="gr4" draw:text-style-name="P5" draw:layer="layout" svg:x1="1.6cm" svg:y1="4cm" svg:x2="1.6cm" svg:y2="28.7cm">
              <svg:desc>#Track.Hst.2</svg:desc>
              <text:p/>
            </draw:line>
            <draw:frame draw:style-name="gr5" draw:text-style-name="P7" draw:layer="layout" svg:width="0.659cm" svg:height="1.187cm" svg:x="1.321cm" svg:y="3.6cm">
              <draw:text-box>
                <text:p text:style-name="P6">2</text:p>
              </draw:text-box>
            </draw:frame>
            <draw:line draw:style-name="gr4" draw:text-style-name="P5" draw:layer="layout" svg:x1="1.9cm" svg:y1="4cm" svg:x2="1.9cm" svg:y2="28.7cm">
              <svg:desc>#Track.Hst.3</svg:desc>
              <text:p/>
            </draw:line>
            <draw:frame draw:style-name="gr5" draw:text-style-name="P7" draw:layer="layout" svg:width="0.659cm" svg:height="1.187cm" svg:x="1.621cm" svg:y="3.6cm">
              <draw:text-box>
                <text:p text:style-name="P6">3</text:p>
              </draw:text-box>
            </draw:frame>
            <draw:line draw:style-name="gr4" draw:text-style-name="P5" draw:layer="layout" svg:x1="2.2cm" svg:y1="4cm" svg:x2="2.2cm" svg:y2="28.7cm">
              <svg:desc>#Track.Hst.4</svg:desc>
              <text:p/>
            </draw:line>
            <draw:frame draw:style-name="gr5" draw:text-style-name="P7" draw:layer="layout" svg:width="0.659cm" svg:height="1.187cm" svg:x="1.921cm" svg:y="3.6cm">
              <draw:text-box>
                <text:p text:style-name="P6">4</text:p>
              </draw:text-box>
            </draw:frame>
            <draw:line draw:style-name="gr4" draw:text-style-name="P5" draw:layer="layout" svg:x1="2.5cm" svg:y1="4cm" svg:x2="2.5cm" svg:y2="28.7cm">
              <svg:desc>#Track.Hst.6</svg:desc>
              <text:p/>
            </draw:line>
            <draw:frame draw:style-name="gr5" draw:text-style-name="P7" draw:layer="layout" svg:width="0.659cm" svg:height="1.187cm" svg:x="2.221cm" svg:y="3.6cm">
              <draw:text-box>
                <text:p text:style-name="P6">6</text:p>
              </draw:text-box>
            </draw:frame>
          </draw:g>
          <draw:g>
            <draw:frame draw:style-name="gr7" draw:text-style-name="P4" draw:layer="layout" svg:width="1.611cm" svg:height="1.199cm" svg:x="4.92cm" svg:y="2.5cm">
              <draw:text-box>
                <text:p text:style-name="P3">Kwk</text:p>
                <text:p text:style-name="P3">KM: 7</text:p>
              </draw:text-box>
            </draw:frame>
            <draw:line draw:style-name="gr4" draw:text-style-name="P5" draw:layer="layout" svg:x1="5.675cm" svg:y1="4cm" svg:x2="5.675cm" svg:y2="28.7cm">
              <svg:desc>#Track.Kwk.1</svg:desc>
              <text:p/>
            </draw:line>
            <draw:frame draw:style-name="gr5" draw:text-style-name="P7" draw:layer="layout" svg:width="0.659cm" svg:height="1.187cm" svg:x="5.396cm" svg:y="3.6cm">
              <draw:text-box>
                <text:p text:style-name="P6">1</text:p>
              </draw:text-box>
            </draw:frame>
            <draw:line draw:style-name="gr4" draw:text-style-name="P5" draw:layer="layout" svg:x1="5.975cm" svg:y1="4cm" svg:x2="5.975cm" svg:y2="28.7cm">
              <svg:desc>#Track.Kwk.2</svg:desc>
              <text:p/>
            </draw:line>
            <draw:frame draw:style-name="gr5" draw:text-style-name="P7" draw:layer="layout" svg:width="0.659cm" svg:height="1.187cm" svg:x="5.696cm" svg:y="3.6cm">
              <draw:text-box>
                <text:p text:style-name="P6">2</text:p>
              </draw:text-box>
            </draw:frame>
            <draw:line draw:style-name="gr4" draw:text-style-name="P5" draw:layer="layout" svg:x1="6.275cm" svg:y1="4cm" svg:x2="6.275cm" svg:y2="28.7cm">
              <svg:desc>#Track.Kwk.4</svg:desc>
              <text:p/>
            </draw:line>
            <draw:frame draw:style-name="gr5" draw:text-style-name="P7" draw:layer="layout" svg:width="0.659cm" svg:height="1.187cm" svg:x="5.996cm" svg:y="3.6cm">
              <draw:text-box>
                <text:p text:style-name="P6">4</text:p>
              </draw:text-box>
            </draw:frame>
            <draw:line draw:style-name="gr4" draw:text-style-name="P5" draw:layer="layout" svg:x1="6.575cm" svg:y1="4cm" svg:x2="6.575cm" svg:y2="28.7cm">
              <svg:desc>#Track.Kwk.Zieh</svg:desc>
              <text:p/>
            </draw:line>
            <draw:frame draw:style-name="gr37" draw:text-style-name="P7" draw:layer="layout" svg:width="1.052cm" svg:height="1.187cm" svg:x="6.099cm" svg:y="3.6cm">
              <draw:text-box>
                <text:p text:style-name="P6">Zieh</text:p>
              </draw:text-box>
            </draw:frame>
            <draw:line draw:style-name="gr4" draw:text-style-name="P5" draw:layer="layout" svg:x1="6.875cm" svg:y1="4cm" svg:x2="6.875cm" svg:y2="28.7cm">
              <svg:desc>#Track.Kwk.IH</svg:desc>
              <text:p/>
            </draw:line>
            <draw:frame draw:style-name="gr38" draw:text-style-name="P7" draw:layer="layout" svg:width="0.786cm" svg:height="1.187cm" svg:x="6.532cm" svg:y="3.6cm">
              <draw:text-box>
                <text:p text:style-name="P6">IH</text:p>
              </draw:text-box>
            </draw:frame>
          </draw:g>
          <draw:g>
            <draw:frame draw:style-name="gr7" draw:text-style-name="P4" draw:layer="layout" svg:width="1.611cm" svg:height="1.199cm" svg:x="9.295cm" svg:y="2.5cm">
              <draw:text-box>
                <text:p text:style-name="P3">Wdn</text:p>
                <text:p text:style-name="P3">KM: 9</text:p>
              </draw:text-box>
            </draw:frame>
            <draw:line draw:style-name="gr4" draw:text-style-name="P5" draw:layer="layout" svg:x1="10.05cm" svg:y1="4cm" svg:x2="10.05cm" svg:y2="28.7cm">
              <svg:desc>#Track.Wdn.1</svg:desc>
              <text:p/>
            </draw:line>
            <draw:frame draw:style-name="gr5" draw:text-style-name="P7" draw:layer="layout" svg:width="0.659cm" svg:height="1.187cm" svg:x="9.771cm" svg:y="3.6cm">
              <draw:text-box>
                <text:p text:style-name="P6">1</text:p>
              </draw:text-box>
            </draw:frame>
          </draw:g>
          <draw:g>
            <draw:frame draw:style-name="gr6" draw:text-style-name="P4" draw:layer="layout" svg:width="1.814cm" svg:height="1.199cm" svg:x="13.568cm" svg:y="2.5cm">
              <draw:text-box>
                <text:p text:style-name="P3">Efd</text:p>
                <text:p text:style-name="P3">KM: 11</text:p>
              </draw:text-box>
            </draw:frame>
            <draw:line draw:style-name="gr4" draw:text-style-name="P5" draw:layer="layout" svg:x1="14.425cm" svg:y1="4cm" svg:x2="14.425cm" svg:y2="28.7cm">
              <svg:desc>#Track.Efd.1</svg:desc>
              <text:p/>
            </draw:line>
            <draw:frame draw:style-name="gr5" draw:text-style-name="P7" draw:layer="layout" svg:width="0.659cm" svg:height="1.187cm" svg:x="14.146cm" svg:y="3.6cm">
              <draw:text-box>
                <text:p text:style-name="P6">1</text:p>
              </draw:text-box>
            </draw:frame>
            <draw:line draw:style-name="gr4" draw:text-style-name="P5" draw:layer="layout" svg:x1="14.725cm" svg:y1="4cm" svg:x2="14.725cm" svg:y2="28.7cm">
              <svg:desc>#Track.Efd.2</svg:desc>
              <text:p/>
            </draw:line>
            <draw:frame draw:style-name="gr5" draw:text-style-name="P7" draw:layer="layout" svg:width="0.659cm" svg:height="1.187cm" svg:x="14.446cm" svg:y="3.6cm">
              <draw:text-box>
                <text:p text:style-name="P6">2</text:p>
              </draw:text-box>
            </draw:frame>
            <draw:line draw:style-name="gr4" draw:text-style-name="P5" draw:layer="layout" svg:x1="15.025cm" svg:y1="4cm" svg:x2="15.025cm" svg:y2="28.7cm">
              <svg:desc>#Track.Efd.3</svg:desc>
              <text:p/>
            </draw:line>
            <draw:frame draw:style-name="gr5" draw:text-style-name="P7" draw:layer="layout" svg:width="0.659cm" svg:height="1.187cm" svg:x="14.746cm" svg:y="3.6cm">
              <draw:text-box>
                <text:p text:style-name="P6">3</text:p>
              </draw:text-box>
            </draw:frame>
          </draw:g>
          <draw:g>
            <draw:frame draw:style-name="gr3" draw:text-style-name="P4" draw:layer="layout" svg:width="1.848cm" svg:height="1.199cm" svg:x="17.926cm" svg:y="2.5cm">
              <draw:text-box>
                <text:p text:style-name="P3">Pos</text:p>
                <text:p text:style-name="P3">KM: 14</text:p>
              </draw:text-box>
            </draw:frame>
            <draw:line draw:style-name="gr4" draw:text-style-name="P5" draw:layer="layout" svg:x1="18.8cm" svg:y1="4cm" svg:x2="18.8cm" svg:y2="28.7cm">
              <svg:desc>#Track.Pos.1</svg:desc>
              <text:p/>
            </draw:line>
            <draw:frame draw:style-name="gr5" draw:text-style-name="P7" draw:layer="layout" svg:width="0.659cm" svg:height="1.187cm" svg:x="18.521cm" svg:y="3.6cm">
              <draw:text-box>
                <text:p text:style-name="P6">1</text:p>
              </draw:text-box>
            </draw:frame>
            <draw:line draw:style-name="gr4" draw:text-style-name="P5" draw:layer="layout" svg:x1="19.1cm" svg:y1="4cm" svg:x2="19.1cm" svg:y2="28.7cm">
              <svg:desc>#Track.Pos.2</svg:desc>
              <text:p/>
            </draw:line>
            <draw:frame draw:style-name="gr5" draw:text-style-name="P7" draw:layer="layout" svg:width="0.659cm" svg:height="1.187cm" svg:x="18.821cm" svg:y="3.6cm">
              <draw:text-box>
                <text:p text:style-name="P6">2</text:p>
              </draw:text-box>
            </draw:frame>
            <draw:line draw:style-name="gr4" draw:text-style-name="P5" draw:layer="layout" svg:x1="19.4cm" svg:y1="4cm" svg:x2="19.4cm" svg:y2="28.7cm">
              <svg:desc>#Track.Pos.3</svg:desc>
              <text:p/>
            </draw:line>
            <draw:frame draw:style-name="gr5" draw:text-style-name="P7" draw:layer="layout" svg:width="0.659cm" svg:height="1.187cm" svg:x="19.121cm" svg:y="3.6cm">
              <draw:text-box>
                <text:p text:style-name="P6">3</text:p>
              </draw:text-box>
            </draw:frame>
            <draw:line draw:style-name="gr4" draw:text-style-name="P5" draw:layer="layout" svg:x1="19.7cm" svg:y1="4cm" svg:x2="19.7cm" svg:y2="28.7cm">
              <svg:desc>#Track.Pos.4</svg:desc>
              <text:p/>
            </draw:line>
            <draw:frame draw:style-name="gr5" draw:text-style-name="P7" draw:layer="layout" svg:width="0.659cm" svg:height="1.187cm" svg:x="19.421cm" svg:y="3.6cm">
              <draw:text-box>
                <text:p text:style-name="P6">4</text:p>
              </draw:text-box>
            </draw:frame>
          </draw:g>
          <draw:g>
            <draw:line draw:style-name="gr8" draw:text-style-name="P8" draw:layer="layout" svg:x1="1.3cm" svg:y1="4cm" svg:x2="19.7cm" svg:y2="4cm">
              <svg:desc>#Time.12</svg:desc>
              <text:p/>
            </draw:line>
            <draw:frame draw:style-name="gr9" draw:text-style-name="P4" draw:layer="layout" svg:width="0.976cm" svg:height="1.187cm" svg:x="0.462cm" svg:y="3.7cm">
              <draw:text-box>
                <text:p text:style-name="P3">12</text:p>
              </draw:text-box>
            </draw:frame>
            <draw:frame draw:style-name="gr9" draw:text-style-name="P4" draw:layer="layout" svg:width="0.976cm" svg:height="1.187cm" svg:x="19.862cm" svg:y="3.7cm">
              <draw:text-box>
                <text:p text:style-name="P3">12</text:p>
              </draw:text-box>
            </draw:frame>
          </draw:g>
          <draw:g>
            <draw:line draw:style-name="gr8" draw:text-style-name="P8" draw:layer="layout" svg:x1="1.3cm" svg:y1="6.058cm" svg:x2="19.7cm" svg:y2="6.058cm">
              <svg:desc>#Time.13</svg:desc>
              <text:p/>
            </draw:line>
            <draw:frame draw:style-name="gr9" draw:text-style-name="P4" draw:layer="layout" svg:width="0.976cm" svg:height="1.187cm" svg:x="0.462cm" svg:y="5.758cm">
              <draw:text-box>
                <text:p text:style-name="P3">13</text:p>
              </draw:text-box>
            </draw:frame>
            <draw:frame draw:style-name="gr9" draw:text-style-name="P4" draw:layer="layout" svg:width="0.976cm" svg:height="1.187cm" svg:x="19.862cm" svg:y="5.758cm">
              <draw:text-box>
                <text:p text:style-name="P3">13</text:p>
              </draw:text-box>
            </draw:frame>
          </draw:g>
          <draw:g>
            <draw:line draw:style-name="gr8" draw:text-style-name="P8" draw:layer="layout" svg:x1="1.3cm" svg:y1="8.117cm" svg:x2="19.7cm" svg:y2="8.117cm">
              <svg:desc>#Time.14</svg:desc>
              <text:p/>
            </draw:line>
            <draw:frame draw:style-name="gr9" draw:text-style-name="P4" draw:layer="layout" svg:width="0.976cm" svg:height="1.187cm" svg:x="0.462cm" svg:y="7.817cm">
              <draw:text-box>
                <text:p text:style-name="P3">14</text:p>
              </draw:text-box>
            </draw:frame>
            <draw:frame draw:style-name="gr9" draw:text-style-name="P4" draw:layer="layout" svg:width="0.976cm" svg:height="1.187cm" svg:x="19.862cm" svg:y="7.817cm">
              <draw:text-box>
                <text:p text:style-name="P3">14</text:p>
              </draw:text-box>
            </draw:frame>
          </draw:g>
          <draw:g>
            <draw:line draw:style-name="gr8" draw:text-style-name="P8" draw:layer="layout" svg:x1="1.3cm" svg:y1="10.175cm" svg:x2="19.7cm" svg:y2="10.175cm">
              <svg:desc>#Time.15</svg:desc>
              <text:p/>
            </draw:line>
            <draw:frame draw:style-name="gr9" draw:text-style-name="P4" draw:layer="layout" svg:width="0.976cm" svg:height="1.187cm" svg:x="0.462cm" svg:y="9.875cm">
              <draw:text-box>
                <text:p text:style-name="P3">15</text:p>
              </draw:text-box>
            </draw:frame>
            <draw:frame draw:style-name="gr9" draw:text-style-name="P4" draw:layer="layout" svg:width="0.976cm" svg:height="1.187cm" svg:x="19.862cm" svg:y="9.875cm">
              <draw:text-box>
                <text:p text:style-name="P3">15</text:p>
              </draw:text-box>
            </draw:frame>
          </draw:g>
          <draw:g>
            <draw:line draw:style-name="gr8" draw:text-style-name="P8" draw:layer="layout" svg:x1="1.3cm" svg:y1="12.233cm" svg:x2="19.7cm" svg:y2="12.233cm">
              <svg:desc>#Time.16</svg:desc>
              <text:p/>
            </draw:line>
            <draw:frame draw:style-name="gr9" draw:text-style-name="P4" draw:layer="layout" svg:width="0.976cm" svg:height="1.187cm" svg:x="0.462cm" svg:y="11.933cm">
              <draw:text-box>
                <text:p text:style-name="P3">16</text:p>
              </draw:text-box>
            </draw:frame>
            <draw:frame draw:style-name="gr9" draw:text-style-name="P4" draw:layer="layout" svg:width="0.976cm" svg:height="1.187cm" svg:x="19.862cm" svg:y="11.933cm">
              <draw:text-box>
                <text:p text:style-name="P3">16</text:p>
              </draw:text-box>
            </draw:frame>
          </draw:g>
          <draw:g>
            <draw:line draw:style-name="gr8" draw:text-style-name="P8" draw:layer="layout" svg:x1="1.3cm" svg:y1="14.292cm" svg:x2="19.7cm" svg:y2="14.292cm">
              <svg:desc>#Time.17</svg:desc>
              <text:p/>
            </draw:line>
            <draw:frame draw:style-name="gr9" draw:text-style-name="P4" draw:layer="layout" svg:width="0.976cm" svg:height="1.187cm" svg:x="0.462cm" svg:y="13.992cm">
              <draw:text-box>
                <text:p text:style-name="P3">17</text:p>
              </draw:text-box>
            </draw:frame>
            <draw:frame draw:style-name="gr9" draw:text-style-name="P4" draw:layer="layout" svg:width="0.976cm" svg:height="1.187cm" svg:x="19.862cm" svg:y="13.992cm">
              <draw:text-box>
                <text:p text:style-name="P3">17</text:p>
              </draw:text-box>
            </draw:frame>
          </draw:g>
          <draw:g>
            <draw:line draw:style-name="gr8" draw:text-style-name="P8" draw:layer="layout" svg:x1="1.3cm" svg:y1="16.35cm" svg:x2="19.7cm" svg:y2="16.35cm">
              <svg:desc>#Time.18</svg:desc>
              <text:p/>
            </draw:line>
            <draw:frame draw:style-name="gr9" draw:text-style-name="P4" draw:layer="layout" svg:width="0.976cm" svg:height="1.187cm" svg:x="0.462cm" svg:y="16.05cm">
              <draw:text-box>
                <text:p text:style-name="P3">18</text:p>
              </draw:text-box>
            </draw:frame>
            <draw:frame draw:style-name="gr9" draw:text-style-name="P4" draw:layer="layout" svg:width="0.976cm" svg:height="1.187cm" svg:x="19.862cm" svg:y="16.05cm">
              <draw:text-box>
                <text:p text:style-name="P3">18</text:p>
              </draw:text-box>
            </draw:frame>
          </draw:g>
          <draw:g>
            <draw:line draw:style-name="gr8" draw:text-style-name="P8" draw:layer="layout" svg:x1="1.3cm" svg:y1="18.408cm" svg:x2="19.7cm" svg:y2="18.408cm">
              <svg:desc>#Time.19</svg:desc>
              <text:p/>
            </draw:line>
            <draw:frame draw:style-name="gr9" draw:text-style-name="P4" draw:layer="layout" svg:width="0.976cm" svg:height="1.187cm" svg:x="0.462cm" svg:y="18.108cm">
              <draw:text-box>
                <text:p text:style-name="P3">19</text:p>
              </draw:text-box>
            </draw:frame>
            <draw:frame draw:style-name="gr9" draw:text-style-name="P4" draw:layer="layout" svg:width="0.976cm" svg:height="1.187cm" svg:x="19.862cm" svg:y="18.108cm">
              <draw:text-box>
                <text:p text:style-name="P3">19</text:p>
              </draw:text-box>
            </draw:frame>
          </draw:g>
          <draw:g>
            <draw:line draw:style-name="gr8" draw:text-style-name="P8" draw:layer="layout" svg:x1="1.3cm" svg:y1="20.467cm" svg:x2="19.7cm" svg:y2="20.467cm">
              <svg:desc>#Time.20</svg:desc>
              <text:p/>
            </draw:line>
            <draw:frame draw:style-name="gr9" draw:text-style-name="P4" draw:layer="layout" svg:width="0.976cm" svg:height="1.187cm" svg:x="0.462cm" svg:y="20.167cm">
              <draw:text-box>
                <text:p text:style-name="P3">20</text:p>
              </draw:text-box>
            </draw:frame>
            <draw:frame draw:style-name="gr9" draw:text-style-name="P4" draw:layer="layout" svg:width="0.976cm" svg:height="1.187cm" svg:x="19.862cm" svg:y="20.167cm">
              <draw:text-box>
                <text:p text:style-name="P3">20</text:p>
              </draw:text-box>
            </draw:frame>
          </draw:g>
          <draw:g>
            <draw:line draw:style-name="gr8" draw:text-style-name="P8" draw:layer="layout" svg:x1="1.3cm" svg:y1="22.525cm" svg:x2="19.7cm" svg:y2="22.525cm">
              <svg:desc>#Time.21</svg:desc>
              <text:p/>
            </draw:line>
            <draw:frame draw:style-name="gr9" draw:text-style-name="P4" draw:layer="layout" svg:width="0.976cm" svg:height="1.187cm" svg:x="0.462cm" svg:y="22.225cm">
              <draw:text-box>
                <text:p text:style-name="P3">21</text:p>
              </draw:text-box>
            </draw:frame>
            <draw:frame draw:style-name="gr9" draw:text-style-name="P4" draw:layer="layout" svg:width="0.976cm" svg:height="1.187cm" svg:x="19.862cm" svg:y="22.225cm">
              <draw:text-box>
                <text:p text:style-name="P3">21</text:p>
              </draw:text-box>
            </draw:frame>
          </draw:g>
          <draw:g>
            <draw:line draw:style-name="gr8" draw:text-style-name="P8" draw:layer="layout" svg:x1="1.3cm" svg:y1="24.583cm" svg:x2="19.7cm" svg:y2="24.583cm">
              <svg:desc>#Time.22</svg:desc>
              <text:p/>
            </draw:line>
            <draw:frame draw:style-name="gr9" draw:text-style-name="P4" draw:layer="layout" svg:width="0.976cm" svg:height="1.187cm" svg:x="0.462cm" svg:y="24.283cm">
              <draw:text-box>
                <text:p text:style-name="P3">22</text:p>
              </draw:text-box>
            </draw:frame>
            <draw:frame draw:style-name="gr9" draw:text-style-name="P4" draw:layer="layout" svg:width="0.976cm" svg:height="1.187cm" svg:x="19.862cm" svg:y="24.283cm">
              <draw:text-box>
                <text:p text:style-name="P3">22</text:p>
              </draw:text-box>
            </draw:frame>
          </draw:g>
          <draw:g>
            <draw:line draw:style-name="gr8" draw:text-style-name="P8" draw:layer="layout" svg:x1="1.3cm" svg:y1="26.642cm" svg:x2="19.7cm" svg:y2="26.642cm">
              <svg:desc>#Time.23</svg:desc>
              <text:p/>
            </draw:line>
            <draw:frame draw:style-name="gr9" draw:text-style-name="P4" draw:layer="layout" svg:width="0.976cm" svg:height="1.187cm" svg:x="0.462cm" svg:y="26.342cm">
              <draw:text-box>
                <text:p text:style-name="P3">23</text:p>
              </draw:text-box>
            </draw:frame>
            <draw:frame draw:style-name="gr9" draw:text-style-name="P4" draw:layer="layout" svg:width="0.976cm" svg:height="1.187cm" svg:x="19.862cm" svg:y="26.342cm">
              <draw:text-box>
                <text:p text:style-name="P3">23</text:p>
              </draw:text-box>
            </draw:frame>
          </draw:g>
          <draw:g>
            <draw:line draw:style-name="gr8" draw:text-style-name="P8" draw:layer="layout" svg:x1="1.3cm" svg:y1="28.7cm" svg:x2="19.7cm" svg:y2="28.7cm">
              <svg:desc>#Time.24</svg:desc>
              <text:p/>
            </draw:line>
            <draw:line draw:style-name="gr8" draw:text-style-name="P8" draw:layer="layout" svg:x1="1.3cm" svg:y1="28.7cm" svg:x2="19.7cm" svg:y2="28.7cm">
              <svg:desc>#Time.00</svg:desc>
              <text:p/>
            </draw:line>
            <draw:frame draw:style-name="gr9" draw:text-style-name="P4" draw:layer="layout" svg:width="0.976cm" svg:height="1.187cm" svg:x="0.462cm" svg:y="28.4cm">
              <draw:text-box>
                <text:p text:style-name="P3">24</text:p>
              </draw:text-box>
            </draw:frame>
            <draw:frame draw:style-name="gr9" draw:text-style-name="P4" draw:layer="layout" svg:width="0.976cm" svg:height="1.187cm" svg:x="19.862cm" svg:y="28.4cm">
              <draw:text-box>
                <text:p text:style-name="P3">24</text:p>
              </draw:text-box>
            </draw:frame>
          </draw:g>
          <draw:g draw:name="Bp 1687 [Sa]">
            <draw:line draw:name="Bp 1687 [Sa]" draw:style-name="gr10" draw:text-style-name="P5" draw:layer="layout" svg:x1="1.9cm" svg:y1="12.473cm" svg:x2="1.9cm" svg:y2="12.679cm">
              <svg:desc>Bp 1687 [Sa]</svg:desc>
              <text:p/>
            </draw:line>
          </draw:g>
          <draw:g draw:name="Bp 1688 [Sa]">
            <draw:line draw:name="Bp 1688 [Sa]" draw:style-name="gr10" draw:text-style-name="P5" draw:layer="layout" svg:x1="1.9cm" svg:y1="15.15cm" svg:x2="1.9cm" svg:y2="15.355cm">
              <svg:desc>Bp 1688 [Sa]</svg:desc>
              <text:p/>
            </draw:line>
          </draw:g>
          <draw:g draw:name="Bp 2566 [Sa]">
            <draw:line draw:name="Bp 2566 [Sa]" draw:style-name="gr10" draw:text-style-name="P5" draw:layer="layout" svg:x1="1.6cm" svg:y1="5.269cm" svg:x2="1.6cm" svg:y2="5.406cm">
              <svg:desc>Bp 2566 [Sa]</svg:desc>
              <text:p/>
            </draw:line>
          </draw:g>
          <draw:g draw:name="D 237 [Sa]">
            <draw:line draw:name="D 237 [Sa]" draw:style-name="gr14" draw:text-style-name="P5" draw:layer="layout" svg:x1="1.9cm" svg:y1="11.138cm" svg:x2="1.9cm" svg:y2="11.338cm">
              <svg:desc>D 237 [Sa]</svg:desc>
              <text:p/>
            </draw:line>
          </draw:g>
          <draw:g draw:name="Dg 6304 Mi">
            <draw:line draw:name="Dg 6304 Mi" draw:style-name="gr16" draw:text-style-name="P5" draw:layer="layout" svg:x1="1.6cm" svg:y1="16.181cm" svg:x2="1.6cm" svg:y2="16.381cm">
              <svg:desc>Dg 6304 Mi</svg:desc>
              <text:p/>
            </draw:line>
          </draw:g>
          <draw:g draw:name="Dg 6595 [Sa]">
            <draw:line draw:name="Dg 6595 [Sa]" draw:style-name="gr16" draw:text-style-name="P5" draw:layer="layout" svg:x1="1.9cm" svg:y1="19.372cm" svg:x2="1.9cm" svg:y2="19.572cm">
              <svg:desc>Dg 6595 [Sa]</svg:desc>
              <text:p/>
            </draw:line>
          </draw:g>
          <draw:g draw:name="Dg 6840">
            <draw:line draw:name="Dg 6840" draw:style-name="gr16" draw:text-style-name="P5" draw:layer="layout" svg:x1="1.6cm" svg:y1="24.414cm" svg:x2="1.6cm" svg:y2="24.614cm">
              <svg:desc>Dg 6840</svg:desc>
              <text:p/>
            </draw:line>
          </draw:g>
          <draw:g draw:name="Dg 6841">
            <draw:line draw:name="Dg 6841" draw:style-name="gr16" draw:text-style-name="P5" draw:layer="layout" svg:x1="1.9cm" svg:y1="8.394cm" svg:x2="1.9cm" svg:y2="8.594cm">
              <svg:desc>Dg 6841</svg:desc>
              <text:p/>
            </draw:line>
          </draw:g>
          <draw:g draw:name="Dg 6978">
            <draw:line draw:name="Dg 6978" draw:style-name="gr16" draw:text-style-name="P5" draw:layer="layout" svg:x1="1.6cm" svg:y1="25.066cm" svg:x2="1.6cm" svg:y2="25.266cm">
              <svg:desc>Dg 6978</svg:desc>
              <text:p/>
            </draw:line>
          </draw:g>
          <draw:g draw:name="E 823 [Sa]">
            <draw:line draw:name="E 823 [Sa]" draw:style-name="gr19" draw:text-style-name="P5" draw:layer="layout" svg:x1="1.9cm" svg:y1="5.269cm" svg:x2="1.9cm" svg:y2="5.406cm">
              <svg:desc>E 823 [Sa]</svg:desc>
              <text:p/>
            </draw:line>
          </draw:g>
          <draw:g draw:name="E 824 [Sa]">
            <draw:line draw:name="E 824 [Sa]" draw:style-name="gr19" draw:text-style-name="P5" draw:layer="layout" svg:x1="1.6cm" svg:y1="19.643cm" svg:x2="1.6cm" svg:y2="19.815cm">
              <svg:desc>E 824 [Sa]</svg:desc>
              <text:p/>
            </draw:line>
          </draw:g>
          <draw:g draw:name="Gmp 9817">
            <draw:line draw:name="Gmp 9817" draw:style-name="gr21" draw:text-style-name="P5" draw:layer="layout" svg:x1="18.8cm" svg:y1="11.516cm" svg:x2="18.8cm" svg:y2="11.716cm">
              <svg:desc>Gmp 9817</svg:desc>
              <text:p/>
            </draw:line>
            <draw:frame draw:name="Gmp 9817" draw:style-name="gr11" draw:text-style-name="P10" draw:layer="layout" svg:width="1.179cm" svg:height="1.187cm" svg:x="18.261cm" svg:y="11.566cm">
              <draw:text-box>
                <text:p text:style-name="P9">42 <text:s text:c="5"/></text:p>
              </draw:text-box>
            </draw:frame>
            <draw:frame draw:name="Gmp 9817" draw:style-name="gr12" draw:text-style-name="P10" draw:layer="layout" svg:width="1.044cm" svg:height="1.187cm" svg:x="14.253cm" svg:y="11.371cm">
              <draw:text-box>
                <text:p text:style-name="P9"><text:s text:c="4"/>48</text:p>
              </draw:text-box>
            </draw:frame>
            <draw:line draw:name="Gmp 9817" draw:style-name="gr39" draw:text-style-name="P8" draw:layer="layout" svg:x1="14.725cm" svg:y1="11.821cm" svg:x2="18.8cm" svg:y2="11.616cm">
              <svg:desc>Gmp 9817</svg:desc>
              <text:p text:style-name="P11">Gmp 9817 <text:s text:c="2"/></text:p>
              <text:p text:style-name="P11"><text:span text:style-name="T1"/></text:p>
            </draw:line>
            <draw:line draw:name="Gmp 9817" draw:style-name="gr21" draw:text-style-name="P5" draw:layer="layout" svg:x1="14.725cm" svg:y1="11.821cm" svg:x2="14.725cm" svg:y2="12.679cm">
              <svg:desc>Gmp 9817</svg:desc>
              <text:p/>
            </draw:line>
            <draw:frame draw:name="Gmp 9817" draw:style-name="gr11" draw:text-style-name="P10" draw:layer="layout" svg:width="1.179cm" svg:height="1.187cm" svg:x="14.186cm" svg:y="12.629cm">
              <draw:text-box>
                <text:p text:style-name="P9">13 <text:s text:c="5"/></text:p>
              </draw:text-box>
            </draw:frame>
            <draw:frame draw:name="Gmp 9817" draw:style-name="gr12" draw:text-style-name="P10" draw:layer="layout" svg:width="1.044cm" svg:height="1.187cm" svg:x="9.578cm" svg:y="12.366cm">
              <draw:text-box>
                <text:p text:style-name="P9"><text:s text:c="4"/>17</text:p>
              </draw:text-box>
            </draw:frame>
            <draw:line draw:name="Gmp 9817" draw:style-name="gr39" draw:text-style-name="P8" draw:layer="layout" svg:x1="10.05cm" svg:y1="12.816cm" svg:x2="14.725cm" svg:y2="12.679cm">
              <svg:desc>Gmp 9817</svg:desc>
              <text:p text:style-name="P11">Gmp 9817 <text:s text:c="2"/></text:p>
              <text:p text:style-name="P11"><text:span text:style-name="T1"/></text:p>
            </draw:line>
            <draw:line draw:name="Gmp 9817" draw:style-name="gr21" draw:text-style-name="P5" draw:layer="layout" svg:x1="10.05cm" svg:y1="12.716cm" svg:x2="10.05cm" svg:y2="12.916cm">
              <svg:desc>Gmp 9817</svg:desc>
              <text:p/>
            </draw:line>
            <draw:frame draw:name="Gmp 9817" draw:style-name="gr12" draw:text-style-name="P10" draw:layer="layout" svg:width="1.044cm" svg:height="1.187cm" svg:x="5.203cm" svg:y="12.504cm">
              <draw:text-box>
                <text:p text:style-name="P9"><text:s text:c="4"/>21</text:p>
              </draw:text-box>
            </draw:frame>
            <draw:line draw:name="Gmp 9817" draw:style-name="gr39" draw:text-style-name="P8" draw:layer="layout" svg:x1="5.675cm" svg:y1="12.954cm" svg:x2="10.05cm" svg:y2="12.816cm">
              <svg:desc>Gmp 9817</svg:desc>
              <text:p text:style-name="P11">Gmp 9817 <text:s text:c="2"/></text:p>
              <text:p text:style-name="P11"><text:span text:style-name="T1"/></text:p>
            </draw:line>
            <draw:line draw:name="Gmp 9817" draw:style-name="gr21" draw:text-style-name="P5" draw:layer="layout" svg:x1="5.675cm" svg:y1="12.954cm" svg:x2="5.675cm" svg:y2="13.983cm">
              <svg:desc>Gmp 9817</svg:desc>
              <text:p/>
            </draw:line>
            <draw:frame draw:name="Gmp 9817" draw:style-name="gr11" draw:text-style-name="P10" draw:layer="layout" svg:width="1.179cm" svg:height="1.187cm" svg:x="5.136cm" svg:y="13.933cm">
              <draw:text-box>
                <text:p text:style-name="P9">51 <text:s text:c="5"/></text:p>
              </draw:text-box>
            </draw:frame>
            <draw:frame draw:name="Gmp 9817" draw:style-name="gr12" draw:text-style-name="P10" draw:layer="layout" svg:width="1.044cm" svg:height="1.187cm" svg:x="0.828cm" svg:y="13.842cm">
              <draw:text-box>
                <text:p text:style-name="P9"><text:s text:c="4"/>00</text:p>
              </draw:text-box>
            </draw:frame>
            <draw:line draw:name="Gmp 9817" draw:style-name="gr39" draw:text-style-name="P8" draw:layer="layout" svg:x1="1.3cm" svg:y1="14.292cm" svg:x2="5.675cm" svg:y2="13.983cm">
              <svg:desc>Gmp 9817</svg:desc>
              <text:p text:style-name="P11">Gmp 9817 <text:s text:c="2"/></text:p>
              <text:p text:style-name="P11"><text:span text:style-name="T1"/></text:p>
            </draw:line>
            <draw:line draw:name="Gmp 9817" draw:style-name="gr21" draw:text-style-name="P5" draw:layer="layout" svg:x1="1.3cm" svg:y1="14.192cm" svg:x2="1.3cm" svg:y2="14.392cm">
              <svg:desc>Gmp 9817</svg:desc>
              <text:p/>
            </draw:line>
          </draw:g>
          <draw:g draw:name="Gmp 9818">
            <draw:line draw:name="Gmp 9818" draw:style-name="gr21" draw:text-style-name="P5" draw:layer="layout" svg:x1="1.6cm" svg:y1="16.936cm" svg:x2="1.6cm" svg:y2="17.136cm">
              <svg:desc>Gmp 9818</svg:desc>
              <text:p/>
            </draw:line>
            <draw:frame draw:name="Gmp 9818" draw:style-name="gr12" draw:text-style-name="P10" draw:layer="layout" svg:width="1.044cm" svg:height="1.187cm" svg:x="1.128cm" svg:y="16.986cm">
              <draw:text-box>
                <text:p text:style-name="P9"><text:s text:c="4"/>20</text:p>
              </draw:text-box>
            </draw:frame>
            <draw:frame draw:name="Gmp 9818" draw:style-name="gr11" draw:text-style-name="P10" draw:layer="layout" svg:width="1.179cm" svg:height="1.187cm" svg:x="5.436cm" svg:y="16.895cm">
              <draw:text-box>
                <text:p text:style-name="P9">29 <text:s text:c="5"/></text:p>
              </draw:text-box>
            </draw:frame>
            <draw:line draw:name="Gmp 9818" draw:style-name="gr39" draw:text-style-name="P8" draw:layer="layout" svg:x1="1.6cm" svg:y1="17.036cm" svg:x2="5.975cm" svg:y2="17.345cm">
              <svg:desc>Gmp 9818</svg:desc>
              <text:p text:style-name="P11"><text:s text:c="3"/>Gmp 9818</text:p>
              <text:p text:style-name="P11"><text:span text:style-name="T1"/></text:p>
            </draw:line>
            <draw:line draw:name="Gmp 9818" draw:style-name="gr21" draw:text-style-name="P5" draw:layer="layout" svg:x1="5.975cm" svg:y1="17.345cm" svg:x2="5.975cm" svg:y2="18.374cm">
              <svg:desc>Gmp 9818</svg:desc>
              <text:p/>
            </draw:line>
            <draw:frame draw:name="Gmp 9818" draw:style-name="gr12" draw:text-style-name="P10" draw:layer="layout" svg:width="1.044cm" svg:height="1.187cm" svg:x="5.503cm" svg:y="18.324cm">
              <draw:text-box>
                <text:p text:style-name="P9"><text:s text:c="4"/>59</text:p>
              </draw:text-box>
            </draw:frame>
            <draw:frame draw:name="Gmp 9818" draw:style-name="gr11" draw:text-style-name="P10" draw:layer="layout" svg:width="1.179cm" svg:height="1.187cm" svg:x="9.511cm" svg:y="18.061cm">
              <draw:text-box>
                <text:p text:style-name="P9">03 <text:s text:c="5"/></text:p>
              </draw:text-box>
            </draw:frame>
            <draw:line draw:name="Gmp 9818" draw:style-name="gr39" draw:text-style-name="P8" draw:layer="layout" svg:x1="5.975cm" svg:y1="18.374cm" svg:x2="10.05cm" svg:y2="18.511cm">
              <svg:desc>Gmp 9818</svg:desc>
              <text:p text:style-name="P11"><text:s text:c="3"/>Gmp 9818</text:p>
              <text:p text:style-name="P11"><text:span text:style-name="T1"/></text:p>
            </draw:line>
            <draw:line draw:name="Gmp 9818" draw:style-name="gr21" draw:text-style-name="P5" draw:layer="layout" svg:x1="10.05cm" svg:y1="18.411cm" svg:x2="10.05cm" svg:y2="18.611cm">
              <svg:desc>Gmp 9818</svg:desc>
              <text:p/>
            </draw:line>
            <draw:frame draw:name="Gmp 9818" draw:style-name="gr11" draw:text-style-name="P10" draw:layer="layout" svg:width="1.179cm" svg:height="1.187cm" svg:x="14.186cm" svg:y="18.198cm">
              <draw:text-box>
                <text:p text:style-name="P9">07 <text:s text:c="5"/></text:p>
              </draw:text-box>
            </draw:frame>
            <draw:line draw:name="Gmp 9818" draw:style-name="gr39" draw:text-style-name="P8" draw:layer="layout" svg:x1="10.05cm" svg:y1="18.511cm" svg:x2="14.725cm" svg:y2="18.648cm">
              <svg:desc>Gmp 9818</svg:desc>
              <text:p text:style-name="P11"><text:s text:c="3"/>Gmp 9818</text:p>
              <text:p text:style-name="P11"><text:span text:style-name="T1"/></text:p>
            </draw:line>
            <draw:line draw:name="Gmp 9818" draw:style-name="gr21" draw:text-style-name="P5" draw:layer="layout" svg:x1="14.725cm" svg:y1="18.648cm" svg:x2="14.725cm" svg:y2="19.678cm">
              <svg:desc>Gmp 9818</svg:desc>
              <text:p/>
            </draw:line>
            <draw:frame draw:name="Gmp 9818" draw:style-name="gr12" draw:text-style-name="P10" draw:layer="layout" svg:width="1.044cm" svg:height="1.187cm" svg:x="14.253cm" svg:y="19.628cm">
              <draw:text-box>
                <text:p text:style-name="P9"><text:s text:c="4"/>37</text:p>
              </draw:text-box>
            </draw:frame>
            <draw:frame draw:name="Gmp 9818" draw:style-name="gr11" draw:text-style-name="P10" draw:layer="layout" svg:width="1.179cm" svg:height="1.187cm" svg:x="18.261cm" svg:y="19.434cm">
              <draw:text-box>
                <text:p text:style-name="P9">43 <text:s text:c="5"/></text:p>
              </draw:text-box>
            </draw:frame>
            <draw:line draw:name="Gmp 9818" draw:style-name="gr39" draw:text-style-name="P8" draw:layer="layout" svg:x1="14.725cm" svg:y1="19.678cm" svg:x2="18.8cm" svg:y2="19.884cm">
              <svg:desc>Gmp 9818</svg:desc>
              <text:p text:style-name="P11"><text:s text:c="3"/>Gmp 9818</text:p>
              <text:p text:style-name="P11"><text:span text:style-name="T1"/></text:p>
            </draw:line>
            <draw:line draw:name="Gmp 9818" draw:style-name="gr21" draw:text-style-name="P5" draw:layer="layout" svg:x1="18.8cm" svg:y1="19.784cm" svg:x2="18.8cm" svg:y2="19.984cm">
              <svg:desc>Gmp 9818</svg:desc>
              <text:p/>
            </draw:line>
          </draw:g>
          <draw:g draw:name="Lgo 11315">
            <draw:line draw:name="Lgo 11315" draw:style-name="gr24" draw:text-style-name="P5" draw:layer="layout" svg:x1="2.2cm" svg:y1="10.075cm" svg:x2="2.2cm" svg:y2="10.275cm">
              <svg:desc>Lgo 11315</svg:desc>
              <text:p/>
            </draw:line>
          </draw:g>
          <draw:g draw:name="Lpaz 12305 Mi">
            <draw:line draw:name="Lpaz 12305 Mi" draw:style-name="gr26" draw:text-style-name="P5" draw:layer="layout" svg:x1="1.9cm" svg:y1="17.794cm" svg:x2="1.9cm" svg:y2="17.994cm">
              <svg:desc>Lpaz 12305 Mi</svg:desc>
              <text:p/>
            </draw:line>
          </draw:g>
          <draw:g draw:name="N 8114">
            <draw:line draw:name="N 8114" draw:style-name="gr28" draw:text-style-name="P5" draw:layer="layout" svg:x1="1.3cm" svg:y1="15.836cm" svg:x2="1.3cm" svg:y2="18.099cm">
              <svg:desc>N 8114</svg:desc>
              <text:p/>
            </draw:line>
          </draw:g>
          <draw:g draw:name="N 8231">
            <draw:line draw:name="N 8231" draw:style-name="gr28" draw:text-style-name="P5" draw:layer="layout" svg:x1="6.275cm" svg:y1="18.548cm" svg:x2="6.275cm" svg:y2="18.748cm">
              <svg:desc>N 8231</svg:desc>
              <text:p/>
            </draw:line>
            <draw:frame draw:name="N 8231" draw:style-name="gr11" draw:text-style-name="P10" draw:layer="layout" svg:width="1.179cm" svg:height="1.187cm" svg:x="5.736cm" svg:y="18.598cm">
              <draw:text-box>
                <text:p text:style-name="P9">07 <text:s text:c="5"/></text:p>
              </draw:text-box>
            </draw:frame>
            <draw:frame draw:name="N 8231" draw:style-name="gr12" draw:text-style-name="P10" draw:layer="layout" svg:width="1.044cm" svg:height="1.187cm" svg:x="1.728cm" svg:y="18.507cm">
              <draw:text-box>
                <text:p text:style-name="P9"><text:s text:c="4"/>16</text:p>
              </draw:text-box>
            </draw:frame>
            <draw:line draw:name="N 8231" draw:style-name="gr29" draw:text-style-name="P8" draw:layer="layout" svg:x1="2.2cm" svg:y1="18.957cm" svg:x2="6.275cm" svg:y2="18.648cm">
              <svg:desc>N 8231</svg:desc>
              <text:p text:style-name="P11">N 8231 <text:s text:c="2"/></text:p>
              <text:p text:style-name="P11"><text:span text:style-name="T1"/></text:p>
            </draw:line>
            <draw:line draw:name="N 8231" draw:style-name="gr28" draw:text-style-name="P5" draw:layer="layout" svg:x1="2.2cm" svg:y1="18.957cm" svg:x2="2.2cm" svg:y2="20.33cm">
              <svg:desc>N 8231</svg:desc>
              <text:p/>
            </draw:line>
          </draw:g>
          <draw:g draw:name="N 8245 [Sa]">
            <draw:line draw:name="N 8245 [Sa]" draw:style-name="gr28" draw:text-style-name="P5" draw:layer="layout" svg:x1="1.3cm" svg:y1="13.437cm" svg:x2="1.3cm" svg:y2="13.637cm">
              <svg:desc>N 8245 [Sa]</svg:desc>
              <text:p/>
            </draw:line>
          </draw:g>
          <draw:g draw:name="N 8362">
            <draw:line draw:name="N 8362" draw:style-name="gr28" draw:text-style-name="P5" draw:layer="layout" svg:x1="1.3cm" svg:y1="21.325cm" svg:x2="1.3cm" svg:y2="22.354cm">
              <svg:desc>N 8362</svg:desc>
              <text:p/>
            </draw:line>
          </draw:g>
          <draw:g draw:name="N 8602 [Sa]">
            <draw:line draw:name="N 8602 [Sa]" draw:style-name="gr28" draw:text-style-name="P5" draw:layer="layout" svg:x1="1.3cm" svg:y1="11.927cm" svg:x2="1.3cm" svg:y2="12.127cm">
              <svg:desc>N 8602 [Sa]</svg:desc>
              <text:p/>
            </draw:line>
            <draw:line draw:name="N 8602 [Sa]" draw:style-name="gr28" draw:text-style-name="P5" draw:layer="layout" svg:x1="1.3cm" svg:y1="12.027cm" svg:x2="1.3cm" svg:y2="12.027cm">
              <svg:desc>N 8602 [Sa]</svg:desc>
              <text:p/>
            </draw:line>
            <draw:line draw:name="N 8602 [Sa]" draw:style-name="gr28" draw:text-style-name="P5" draw:layer="layout" svg:x1="1.3cm" svg:y1="11.927cm" svg:x2="1.3cm" svg:y2="12.127cm">
              <svg:desc>N 8602 [Sa]</svg:desc>
              <text:p/>
            </draw:line>
          </draw:g>
          <draw:g draw:name="N 8916">
            <draw:line draw:name="N 8916" draw:style-name="gr28" draw:text-style-name="P5" draw:layer="layout" svg:x1="15.025cm" svg:y1="4cm" svg:x2="15.025cm" svg:y2="5.475cm">
              <svg:desc>N 8916</svg:desc>
              <text:p/>
            </draw:line>
            <draw:frame draw:name="N 8916" draw:style-name="gr12" draw:text-style-name="P10" draw:layer="layout" svg:width="1.044cm" svg:height="1.187cm" svg:x="14.553cm" svg:y="5.425cm">
              <draw:text-box>
                <text:p text:style-name="P9"><text:s text:c="4"/>43</text:p>
              </draw:text-box>
            </draw:frame>
            <draw:frame draw:name="N 8916" draw:style-name="gr11" draw:text-style-name="P10" draw:layer="layout" svg:width="1.179cm" svg:height="1.187cm" svg:x="18.561cm" svg:y="5.231cm">
              <draw:text-box>
                <text:p text:style-name="P9">49 <text:s text:c="5"/></text:p>
              </draw:text-box>
            </draw:frame>
            <draw:line draw:name="N 8916" draw:style-name="gr29" draw:text-style-name="P8" draw:layer="layout" svg:x1="15.025cm" svg:y1="5.475cm" svg:x2="19.1cm" svg:y2="5.681cm">
              <svg:desc>N 8916</svg:desc>
              <text:p text:style-name="P11"><text:s text:c="3"/>N 8916</text:p>
              <text:p text:style-name="P11"><text:span text:style-name="T1"/></text:p>
            </draw:line>
            <draw:line draw:name="N 8916" draw:style-name="gr28" draw:text-style-name="P5" draw:layer="layout" svg:x1="19.1cm" svg:y1="5.581cm" svg:x2="19.1cm" svg:y2="5.781cm">
              <svg:desc>N 8916</svg:desc>
              <text:p/>
            </draw:line>
          </draw:g>
          <draw:g draw:name="P 4162">
            <draw:line draw:name="P 4162" draw:style-name="gr22" draw:text-style-name="P5" draw:layer="layout" svg:x1="1.6cm" svg:y1="8.357cm" svg:x2="1.6cm" svg:y2="8.94cm">
              <svg:desc>P 4162</svg:desc>
              <text:p/>
            </draw:line>
          </draw:g>
          <draw:g draw:name="P 4163">
            <draw:line draw:name="P 4163" draw:style-name="gr22" draw:text-style-name="P5" draw:layer="layout" svg:x1="1.9cm" svg:y1="7.225cm" svg:x2="1.9cm" svg:y2="7.431cm">
              <svg:desc>P 4163</svg:desc>
              <text:p/>
            </draw:line>
          </draw:g>
          <draw:g draw:name="P 4164">
            <draw:line draw:name="P 4164" draw:style-name="gr22" draw:text-style-name="P5" draw:layer="layout" svg:x1="1.6cm" svg:y1="23.211cm" svg:x2="1.6cm" svg:y2="23.348cm">
              <svg:desc>P 4164</svg:desc>
              <text:p/>
            </draw:line>
          </draw:g>
          <draw:g draw:name="P 4165">
            <draw:line draw:name="P 4165" draw:style-name="gr22" draw:text-style-name="P5" draw:layer="layout" svg:x1="1.9cm" svg:y1="23.108cm" svg:x2="1.9cm" svg:y2="23.245cm">
              <svg:desc>P 4165</svg:desc>
              <text:p/>
            </draw:line>
          </draw:g>
          <draw:g draw:name="P 4166">
            <draw:line draw:name="P 4166" draw:style-name="gr22" draw:text-style-name="P5" draw:layer="layout" svg:x1="1.6cm" svg:y1="25.544cm" svg:x2="1.6cm" svg:y2="25.681cm">
              <svg:desc>P 4166</svg:desc>
              <text:p/>
            </draw:line>
          </draw:g>
          <draw:g draw:name="P 4167">
            <draw:line draw:name="P 4167" draw:style-name="gr22" draw:text-style-name="P5" draw:layer="layout" svg:x1="1.9cm" svg:y1="25.166cm" svg:x2="1.9cm" svg:y2="25.407cm">
              <svg:desc>P 4167</svg:desc>
              <text:p/>
            </draw:line>
          </draw:g>
          <draw:g draw:name="P 4432 [Sa]">
            <draw:line draw:name="P 4432 [Sa]" draw:style-name="gr22" draw:text-style-name="P5" draw:layer="layout" svg:x1="1.6cm" svg:y1="4.172cm" svg:x2="1.6cm" svg:y2="4.377cm">
              <svg:desc>P 4432 [Sa]</svg:desc>
              <text:p/>
            </draw:line>
            <draw:frame draw:name="P 4432 [Sa]" draw:style-name="gr30" draw:text-style-name="P10" draw:layer="layout" svg:width="1.027cm" svg:height="1.187cm" svg:x="1.137cm" svg:y="4.327cm">
              <draw:text-box>
                <text:p text:style-name="P9"><text:s text:c="4"/>11</text:p>
              </draw:text-box>
            </draw:frame>
            <draw:frame draw:name="P 4432 [Sa]" draw:style-name="gr11" draw:text-style-name="P10" draw:layer="layout" svg:width="1.179cm" svg:height="1.187cm" svg:x="5.436cm" svg:y="4.236cm">
              <draw:text-box>
                <text:p text:style-name="P9">20 <text:s text:c="5"/></text:p>
              </draw:text-box>
            </draw:frame>
            <draw:line draw:name="P 4432 [Sa]" draw:style-name="gr23" draw:text-style-name="P8" draw:layer="layout" svg:x1="1.6cm" svg:y1="4.377cm" svg:x2="5.975cm" svg:y2="4.686cm">
              <svg:desc>P 4432 [Sa]</svg:desc>
              <text:p text:style-name="P11"><text:s text:c="3"/>P 4432 [Sa]</text:p>
              <text:p text:style-name="P11"><text:span text:style-name="T1"/></text:p>
            </draw:line>
            <draw:line draw:name="P 4432 [Sa]" draw:style-name="gr22" draw:text-style-name="P5" draw:layer="layout" svg:x1="5.975cm" svg:y1="4.586cm" svg:x2="5.975cm" svg:y2="4.786cm">
              <svg:desc>P 4432 [Sa]</svg:desc>
              <text:p/>
            </draw:line>
          </draw:g>
          <draw:g draw:name="P 4433 [Sa]">
            <draw:line draw:name="P 4433 [Sa]" draw:style-name="gr22" draw:text-style-name="P5" draw:layer="layout" svg:x1="5.975cm" svg:y1="8.36cm" svg:x2="5.975cm" svg:y2="8.56cm">
              <svg:desc>P 4433 [Sa]</svg:desc>
              <text:p/>
            </draw:line>
            <draw:frame draw:name="P 4433 [Sa]" draw:style-name="gr11" draw:text-style-name="P10" draw:layer="layout" svg:width="1.179cm" svg:height="1.187cm" svg:x="5.436cm" svg:y="8.41cm">
              <draw:text-box>
                <text:p text:style-name="P9">10 <text:s text:c="5"/></text:p>
              </draw:text-box>
            </draw:frame>
            <draw:frame draw:name="P 4433 [Sa]" draw:style-name="gr12" draw:text-style-name="P10" draw:layer="layout" svg:width="1.044cm" svg:height="1.187cm" svg:x="1.428cm" svg:y="8.319cm">
              <draw:text-box>
                <text:p text:style-name="P9"><text:s text:c="4"/>19</text:p>
              </draw:text-box>
            </draw:frame>
            <draw:line draw:name="P 4433 [Sa]" draw:style-name="gr23" draw:text-style-name="P8" draw:layer="layout" svg:x1="1.9cm" svg:y1="8.769cm" svg:x2="5.975cm" svg:y2="8.46cm">
              <svg:desc>P 4433 [Sa]</svg:desc>
              <text:p text:style-name="P11">P 4433 [Sa] <text:s text:c="2"/></text:p>
              <text:p text:style-name="P11"><text:span text:style-name="T1"/></text:p>
            </draw:line>
            <draw:line draw:name="P 4433 [Sa]" draw:style-name="gr22" draw:text-style-name="P5" draw:layer="layout" svg:x1="1.9cm" svg:y1="8.769cm" svg:x2="1.9cm" svg:y2="8.906cm">
              <svg:desc>P 4433 [Sa]</svg:desc>
              <text:p/>
            </draw:line>
          </draw:g>
          <draw:g draw:name="P 4434 [Sa]">
            <draw:line draw:name="P 4434 [Sa]" draw:style-name="gr22" draw:text-style-name="P5" draw:layer="layout" svg:x1="1.3cm" svg:y1="22.765cm" svg:x2="1.3cm" svg:y2="23.588cm">
              <svg:desc>P 4434 [Sa]</svg:desc>
              <text:p/>
            </draw:line>
            <draw:frame draw:name="P 4434 [Sa]" draw:style-name="gr12" draw:text-style-name="P10" draw:layer="layout" svg:width="1.044cm" svg:height="1.187cm" svg:x="0.828cm" svg:y="23.538cm">
              <draw:text-box>
                <text:p text:style-name="P9"><text:s text:c="4"/>31</text:p>
              </draw:text-box>
            </draw:frame>
            <draw:frame draw:name="P 4434 [Sa]" draw:style-name="gr11" draw:text-style-name="P10" draw:layer="layout" svg:width="1.179cm" svg:height="1.187cm" svg:x="5.436cm" svg:y="23.447cm">
              <draw:text-box>
                <text:p text:style-name="P9">40 <text:s text:c="5"/></text:p>
              </draw:text-box>
            </draw:frame>
            <draw:line draw:name="P 4434 [Sa]" draw:style-name="gr23" draw:text-style-name="P8" draw:layer="layout" svg:x1="1.3cm" svg:y1="23.588cm" svg:x2="5.975cm" svg:y2="23.897cm">
              <svg:desc>P 4434 [Sa]</svg:desc>
              <text:p text:style-name="P11"><text:s text:c="3"/>P 4434 [Sa]</text:p>
              <text:p text:style-name="P11"><text:span text:style-name="T1"/></text:p>
            </draw:line>
            <draw:line draw:name="P 4434 [Sa]" draw:style-name="gr22" draw:text-style-name="P5" draw:layer="layout" svg:x1="5.975cm" svg:y1="23.797cm" svg:x2="5.975cm" svg:y2="23.997cm">
              <svg:desc>P 4434 [Sa]</svg:desc>
              <text:p/>
            </draw:line>
          </draw:g>
          <draw:g draw:name="P 4435 [Sa]">
            <draw:line draw:name="P 4435 [Sa]" draw:style-name="gr22" draw:text-style-name="P5" draw:layer="layout" svg:x1="5.975cm" svg:y1="24.929cm" svg:x2="5.975cm" svg:y2="25.129cm">
              <svg:desc>P 4435 [Sa]</svg:desc>
              <text:p/>
            </draw:line>
            <draw:frame draw:name="P 4435 [Sa]" draw:style-name="gr11" draw:text-style-name="P10" draw:layer="layout" svg:width="1.179cm" svg:height="1.187cm" svg:x="5.436cm" svg:y="24.979cm">
              <draw:text-box>
                <text:p text:style-name="P9">13 <text:s text:c="5"/></text:p>
              </draw:text-box>
            </draw:frame>
            <draw:frame draw:name="P 4435 [Sa]" draw:style-name="gr12" draw:text-style-name="P10" draw:layer="layout" svg:width="1.044cm" svg:height="1.187cm" svg:x="0.828cm" svg:y="24.888cm">
              <draw:text-box>
                <text:p text:style-name="P9"><text:s text:c="4"/>22</text:p>
              </draw:text-box>
            </draw:frame>
            <draw:line draw:name="P 4435 [Sa]" draw:style-name="gr23" draw:text-style-name="P8" draw:layer="layout" svg:x1="1.3cm" svg:y1="25.338cm" svg:x2="5.975cm" svg:y2="25.029cm">
              <svg:desc>P 4435 [Sa]</svg:desc>
              <text:p text:style-name="P11">P 4435 [Sa] <text:s text:c="2"/></text:p>
              <text:p text:style-name="P11"><text:span text:style-name="T1"/></text:p>
            </draw:line>
            <draw:line draw:name="P 4435 [Sa]" draw:style-name="gr22" draw:text-style-name="P5" draw:layer="layout" svg:x1="1.3cm" svg:y1="25.338cm" svg:x2="1.3cm" svg:y2="25.715cm">
              <svg:desc>P 4435 [Sa]</svg:desc>
              <text:p/>
            </draw:line>
          </draw:g>
          <draw:g draw:name="P 4436 [Mi,Sa]">
            <draw:line draw:name="P 4436 [Mi,Sa]" draw:style-name="gr22" draw:text-style-name="P5" draw:layer="layout" svg:x1="1.6cm" svg:y1="12.508cm" svg:x2="1.6cm" svg:y2="12.645cm">
              <svg:desc>P 4436 [Mi,Sa]</svg:desc>
              <text:p/>
            </draw:line>
            <draw:frame draw:name="P 4436 [Mi,Sa]" draw:style-name="gr12" draw:text-style-name="P10" draw:layer="layout" svg:width="1.044cm" svg:height="1.187cm" svg:x="1.128cm" svg:y="12.595cm">
              <draw:text-box>
                <text:p text:style-name="P9"><text:s text:c="4"/>12</text:p>
              </draw:text-box>
            </draw:frame>
            <draw:frame draw:name="P 4436 [Mi,Sa]" draw:style-name="gr11" draw:text-style-name="P10" draw:layer="layout" svg:width="1.179cm" svg:height="1.187cm" svg:x="5.436cm" svg:y="12.504cm">
              <draw:text-box>
                <text:p text:style-name="P9">21 <text:s text:c="5"/></text:p>
              </draw:text-box>
            </draw:frame>
            <draw:line draw:name="P 4436 [Mi,Sa]" draw:style-name="gr23" draw:text-style-name="P8" draw:layer="layout" svg:x1="1.6cm" svg:y1="12.645cm" svg:x2="5.975cm" svg:y2="12.954cm">
              <svg:desc>P 4436 [Mi,Sa]</svg:desc>
              <text:p text:style-name="P11"><text:s text:c="3"/>P 4436 [Mi,Sa]</text:p>
              <text:p text:style-name="P11"><text:span text:style-name="T1"/></text:p>
            </draw:line>
            <draw:line draw:name="P 4436 [Mi,Sa]" draw:style-name="gr22" draw:text-style-name="P5" draw:layer="layout" svg:x1="5.975cm" svg:y1="12.954cm" svg:x2="5.975cm" svg:y2="13.091cm">
              <svg:desc>P 4436 [Mi,Sa]</svg:desc>
              <text:p/>
            </draw:line>
            <draw:frame draw:name="P 4436 [Mi,Sa]" draw:style-name="gr12" draw:text-style-name="P10" draw:layer="layout" svg:width="1.044cm" svg:height="1.187cm" svg:x="5.503cm" svg:y="13.041cm">
              <draw:text-box>
                <text:p text:style-name="P9"><text:s text:c="4"/>25</text:p>
              </draw:text-box>
            </draw:frame>
            <draw:frame draw:name="P 4436 [Mi,Sa]" draw:style-name="gr11" draw:text-style-name="P10" draw:layer="layout" svg:width="1.179cm" svg:height="1.187cm" svg:x="9.511cm" svg:y="12.778cm">
              <draw:text-box>
                <text:p text:style-name="P9">29 <text:s text:c="5"/></text:p>
              </draw:text-box>
            </draw:frame>
            <draw:line draw:name="P 4436 [Mi,Sa]" draw:style-name="gr23" draw:text-style-name="P8" draw:layer="layout" svg:x1="5.975cm" svg:y1="13.091cm" svg:x2="10.05cm" svg:y2="13.228cm">
              <svg:desc>P 4436 [Mi,Sa]</svg:desc>
              <text:p text:style-name="P11"><text:s text:c="3"/>P 4436 [Mi,Sa]</text:p>
              <text:p text:style-name="P11"><text:span text:style-name="T1"/></text:p>
            </draw:line>
            <draw:line draw:name="P 4436 [Mi,Sa]" draw:style-name="gr22" draw:text-style-name="P5" draw:layer="layout" svg:x1="10.05cm" svg:y1="13.128cm" svg:x2="10.05cm" svg:y2="13.328cm">
              <svg:desc>P 4436 [Mi,Sa]</svg:desc>
              <text:p/>
            </draw:line>
            <draw:frame draw:name="P 4436 [Mi,Sa]" draw:style-name="gr11" draw:text-style-name="P10" draw:layer="layout" svg:width="1.179cm" svg:height="1.187cm" svg:x="14.186cm" svg:y="12.915cm">
              <draw:text-box>
                <text:p text:style-name="P9">33 <text:s text:c="5"/></text:p>
              </draw:text-box>
            </draw:frame>
            <draw:line draw:name="P 4436 [Mi,Sa]" draw:style-name="gr23" draw:text-style-name="P8" draw:layer="layout" svg:x1="10.05cm" svg:y1="13.228cm" svg:x2="14.725cm" svg:y2="13.365cm">
              <svg:desc>P 4436 [Mi,Sa]</svg:desc>
              <text:p text:style-name="P11"><text:s text:c="3"/>P 4436 [Mi,Sa]</text:p>
              <text:p text:style-name="P11"><text:span text:style-name="T1"/></text:p>
            </draw:line>
            <draw:line draw:name="P 4436 [Mi,Sa]" draw:style-name="gr22" draw:text-style-name="P5" draw:layer="layout" svg:x1="14.725cm" svg:y1="13.365cm" svg:x2="14.725cm" svg:y2="13.503cm">
              <svg:desc>P 4436 [Mi,Sa]</svg:desc>
              <text:p/>
            </draw:line>
            <draw:frame draw:name="P 4436 [Mi,Sa]" draw:style-name="gr12" draw:text-style-name="P10" draw:layer="layout" svg:width="1.044cm" svg:height="1.187cm" svg:x="14.253cm" svg:y="13.453cm">
              <draw:text-box>
                <text:p text:style-name="P9"><text:s text:c="4"/>37</text:p>
              </draw:text-box>
            </draw:frame>
            <draw:frame draw:name="P 4436 [Mi,Sa]" draw:style-name="gr11" draw:text-style-name="P10" draw:layer="layout" svg:width="1.179cm" svg:height="1.187cm" svg:x="18.261cm" svg:y="13.259cm">
              <draw:text-box>
                <text:p text:style-name="P9">43 <text:s text:c="5"/></text:p>
              </draw:text-box>
            </draw:frame>
            <draw:line draw:name="P 4436 [Mi,Sa]" draw:style-name="gr23" draw:text-style-name="P8" draw:layer="layout" svg:x1="14.725cm" svg:y1="13.503cm" svg:x2="18.8cm" svg:y2="13.709cm">
              <svg:desc>P 4436 [Mi,Sa]</svg:desc>
              <text:p text:style-name="P11"><text:s text:c="3"/>P 4436 [Mi,Sa]</text:p>
              <text:p text:style-name="P11"><text:span text:style-name="T1"/></text:p>
            </draw:line>
            <draw:line draw:name="P 4436 [Mi,Sa]" draw:style-name="gr22" draw:text-style-name="P5" draw:layer="layout" svg:x1="18.8cm" svg:y1="13.609cm" svg:x2="18.8cm" svg:y2="13.809cm">
              <svg:desc>P 4436 [Mi,Sa]</svg:desc>
              <text:p/>
            </draw:line>
          </draw:g>
          <draw:g draw:name="P 4437 [Mi,Sa]">
            <draw:line draw:name="P 4437 [Mi,Sa]" draw:style-name="gr22" draw:text-style-name="P5" draw:layer="layout" svg:x1="18.8cm" svg:y1="16.627cm" svg:x2="18.8cm" svg:y2="16.827cm">
              <svg:desc>P 4437 [Mi,Sa]</svg:desc>
              <text:p/>
            </draw:line>
            <draw:frame draw:name="P 4437 [Mi,Sa]" draw:style-name="gr18" draw:text-style-name="P10" draw:layer="layout" svg:width="1.162cm" svg:height="1.187cm" svg:x="18.269cm" svg:y="16.677cm">
              <draw:text-box>
                <text:p text:style-name="P9">11 <text:s text:c="5"/></text:p>
              </draw:text-box>
            </draw:frame>
            <draw:frame draw:name="P 4437 [Mi,Sa]" draw:style-name="gr12" draw:text-style-name="P10" draw:layer="layout" svg:width="1.044cm" svg:height="1.187cm" svg:x="14.253cm" svg:y="16.483cm">
              <draw:text-box>
                <text:p text:style-name="P9"><text:s text:c="4"/>17</text:p>
              </draw:text-box>
            </draw:frame>
            <draw:line draw:name="P 4437 [Mi,Sa]" draw:style-name="gr23" draw:text-style-name="P8" draw:layer="layout" svg:x1="14.725cm" svg:y1="16.933cm" svg:x2="18.8cm" svg:y2="16.727cm">
              <svg:desc>P 4437 [Mi,Sa]</svg:desc>
              <text:p text:style-name="P11">P 4437 [Mi,Sa] <text:s text:c="2"/></text:p>
              <text:p text:style-name="P11"><text:span text:style-name="T1"/></text:p>
            </draw:line>
            <draw:line draw:name="P 4437 [Mi,Sa]" draw:style-name="gr22" draw:text-style-name="P5" draw:layer="layout" svg:x1="14.725cm" svg:y1="16.933cm" svg:x2="14.725cm" svg:y2="17.07cm">
              <svg:desc>P 4437 [Mi,Sa]</svg:desc>
              <text:p/>
            </draw:line>
            <draw:frame draw:name="P 4437 [Mi,Sa]" draw:style-name="gr11" draw:text-style-name="P10" draw:layer="layout" svg:width="1.179cm" svg:height="1.187cm" svg:x="14.186cm" svg:y="17.02cm">
              <draw:text-box>
                <text:p text:style-name="P9">21 <text:s text:c="5"/></text:p>
              </draw:text-box>
            </draw:frame>
            <draw:frame draw:name="P 4437 [Mi,Sa]" draw:style-name="gr12" draw:text-style-name="P10" draw:layer="layout" svg:width="1.044cm" svg:height="1.187cm" svg:x="9.578cm" svg:y="16.758cm">
              <draw:text-box>
                <text:p text:style-name="P9"><text:s text:c="4"/>25</text:p>
              </draw:text-box>
            </draw:frame>
            <draw:line draw:name="P 4437 [Mi,Sa]" draw:style-name="gr23" draw:text-style-name="P8" draw:layer="layout" svg:x1="10.05cm" svg:y1="17.208cm" svg:x2="14.725cm" svg:y2="17.07cm">
              <svg:desc>P 4437 [Mi,Sa]</svg:desc>
              <text:p text:style-name="P11">P 4437 [Mi,Sa] <text:s text:c="2"/></text:p>
              <text:p text:style-name="P11"><text:span text:style-name="T1"/></text:p>
            </draw:line>
            <draw:line draw:name="P 4437 [Mi,Sa]" draw:style-name="gr22" draw:text-style-name="P5" draw:layer="layout" svg:x1="10.05cm" svg:y1="17.108cm" svg:x2="10.05cm" svg:y2="17.308cm">
              <svg:desc>P 4437 [Mi,Sa]</svg:desc>
              <text:p/>
            </draw:line>
            <draw:frame draw:name="P 4437 [Mi,Sa]" draw:style-name="gr12" draw:text-style-name="P10" draw:layer="layout" svg:width="1.044cm" svg:height="1.187cm" svg:x="5.203cm" svg:y="16.895cm">
              <draw:text-box>
                <text:p text:style-name="P9"><text:s text:c="4"/>29</text:p>
              </draw:text-box>
            </draw:frame>
            <draw:line draw:name="P 4437 [Mi,Sa]" draw:style-name="gr23" draw:text-style-name="P8" draw:layer="layout" svg:x1="5.675cm" svg:y1="17.345cm" svg:x2="10.05cm" svg:y2="17.208cm">
              <svg:desc>P 4437 [Mi,Sa]</svg:desc>
              <text:p text:style-name="P11">P 4437 [Mi,Sa] <text:s text:c="2"/></text:p>
              <text:p text:style-name="P11"><text:span text:style-name="T1"/></text:p>
            </draw:line>
            <draw:line draw:name="P 4437 [Mi,Sa]" draw:style-name="gr22" draw:text-style-name="P5" draw:layer="layout" svg:x1="5.675cm" svg:y1="17.345cm" svg:x2="5.675cm" svg:y2="17.482cm">
              <svg:desc>P 4437 [Mi,Sa]</svg:desc>
              <text:p/>
            </draw:line>
            <draw:frame draw:name="P 4437 [Mi,Sa]" draw:style-name="gr11" draw:text-style-name="P10" draw:layer="layout" svg:width="1.179cm" svg:height="1.187cm" svg:x="5.136cm" svg:y="17.432cm">
              <draw:text-box>
                <text:p text:style-name="P9">33 <text:s text:c="5"/></text:p>
              </draw:text-box>
            </draw:frame>
            <draw:frame draw:name="P 4437 [Mi,Sa]" draw:style-name="gr12" draw:text-style-name="P10" draw:layer="layout" svg:width="1.044cm" svg:height="1.187cm" svg:x="1.428cm" svg:y="17.341cm">
              <draw:text-box>
                <text:p text:style-name="P9"><text:s text:c="4"/>42</text:p>
              </draw:text-box>
            </draw:frame>
            <draw:line draw:name="P 4437 [Mi,Sa]" draw:style-name="gr23" draw:text-style-name="P8" draw:layer="layout" svg:x1="1.9cm" svg:y1="17.791cm" svg:x2="5.675cm" svg:y2="17.482cm">
              <svg:desc>P 4437 [Mi,Sa]</svg:desc>
              <text:p text:style-name="P11">P 4437 [Mi,Sa] <text:s text:c="2"/></text:p>
              <text:p text:style-name="P11"><text:span text:style-name="T1"/></text:p>
            </draw:line>
            <draw:line draw:name="P 4437 [Mi,Sa]" draw:style-name="gr22" draw:text-style-name="P5" draw:layer="layout" svg:x1="1.9cm" svg:y1="17.791cm" svg:x2="1.9cm" svg:y2="17.928cm">
              <svg:desc>P 4437 [Mi,Sa]</svg:desc>
              <text:p/>
            </draw:line>
          </draw:g>
          <draw:g draw:name="P 4813">
            <draw:line draw:name="P 4813" draw:style-name="gr22" draw:text-style-name="P5" draw:layer="layout" svg:x1="1.9cm" svg:y1="4.274cm" svg:x2="1.9cm" svg:y2="4.549cm">
              <svg:desc>P 4813</svg:desc>
              <text:p/>
            </draw:line>
          </draw:g>
          <draw:g draw:name="P 4814">
            <draw:line draw:name="P 4814" draw:style-name="gr22" draw:text-style-name="P5" draw:layer="layout" svg:x1="1.6cm" svg:y1="7.225cm" svg:x2="1.6cm" svg:y2="7.362cm">
              <svg:desc>P 4814</svg:desc>
              <text:p/>
            </draw:line>
            <draw:frame draw:name="P 4814" draw:style-name="gr12" draw:text-style-name="P10" draw:layer="layout" svg:width="1.044cm" svg:height="1.187cm" svg:x="1.128cm" svg:y="7.312cm">
              <draw:text-box>
                <text:p text:style-name="P9"><text:s text:c="4"/>38</text:p>
              </draw:text-box>
            </draw:frame>
            <draw:frame draw:name="P 4814" draw:style-name="gr11" draw:text-style-name="P10" draw:layer="layout" svg:width="1.179cm" svg:height="1.187cm" svg:x="5.136cm" svg:y="7.221cm">
              <draw:text-box>
                <text:p text:style-name="P9">47 <text:s text:c="5"/></text:p>
              </draw:text-box>
            </draw:frame>
            <draw:line draw:name="P 4814" draw:style-name="gr23" draw:text-style-name="P8" draw:layer="layout" svg:x1="1.6cm" svg:y1="7.362cm" svg:x2="5.675cm" svg:y2="7.671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2" draw:text-style-name="P5" draw:layer="layout" svg:x1="5.675cm" svg:y1="7.671cm" svg:x2="5.675cm" svg:y2="8.597cm">
              <svg:desc>P 4814</svg:desc>
              <text:p/>
            </draw:line>
            <draw:frame draw:name="P 4814" draw:style-name="gr12" draw:text-style-name="P10" draw:layer="layout" svg:width="1.044cm" svg:height="1.187cm" svg:x="5.203cm" svg:y="8.547cm">
              <draw:text-box>
                <text:p text:style-name="P9"><text:s text:c="4"/>14</text:p>
              </draw:text-box>
            </draw:frame>
            <draw:frame draw:name="P 4814" draw:style-name="gr11" draw:text-style-name="P10" draw:layer="layout" svg:width="1.179cm" svg:height="1.187cm" svg:x="9.511cm" svg:y="8.284cm">
              <draw:text-box>
                <text:p text:style-name="P9">18 <text:s text:c="5"/></text:p>
              </draw:text-box>
            </draw:frame>
            <draw:line draw:name="P 4814" draw:style-name="gr23" draw:text-style-name="P8" draw:layer="layout" svg:x1="5.675cm" svg:y1="8.597cm" svg:x2="10.05cm" svg:y2="8.734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2" draw:text-style-name="P5" draw:layer="layout" svg:x1="10.05cm" svg:y1="8.634cm" svg:x2="10.05cm" svg:y2="8.834cm">
              <svg:desc>P 4814</svg:desc>
              <text:p/>
            </draw:line>
            <draw:frame draw:name="P 4814" draw:style-name="gr11" draw:text-style-name="P10" draw:layer="layout" svg:width="1.179cm" svg:height="1.187cm" svg:x="14.186cm" svg:y="8.422cm">
              <draw:text-box>
                <text:p text:style-name="P9">22 <text:s text:c="5"/></text:p>
              </draw:text-box>
            </draw:frame>
            <draw:line draw:name="P 4814" draw:style-name="gr23" draw:text-style-name="P8" draw:layer="layout" svg:x1="10.05cm" svg:y1="8.734cm" svg:x2="14.725cm" svg:y2="8.872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2" draw:text-style-name="P5" draw:layer="layout" svg:x1="14.725cm" svg:y1="8.872cm" svg:x2="14.725cm" svg:y2="9.009cm">
              <svg:desc>P 4814</svg:desc>
              <text:p/>
            </draw:line>
            <draw:frame draw:name="P 4814" draw:style-name="gr12" draw:text-style-name="P10" draw:layer="layout" svg:width="1.044cm" svg:height="1.187cm" svg:x="14.253cm" svg:y="8.959cm">
              <draw:text-box>
                <text:p text:style-name="P9"><text:s text:c="4"/>26</text:p>
              </draw:text-box>
            </draw:frame>
            <draw:frame draw:name="P 4814" draw:style-name="gr11" draw:text-style-name="P10" draw:layer="layout" svg:width="1.179cm" svg:height="1.187cm" svg:x="18.261cm" svg:y="8.765cm">
              <draw:text-box>
                <text:p text:style-name="P9">32 <text:s text:c="5"/></text:p>
              </draw:text-box>
            </draw:frame>
            <draw:line draw:name="P 4814" draw:style-name="gr23" draw:text-style-name="P8" draw:layer="layout" svg:x1="14.725cm" svg:y1="9.009cm" svg:x2="18.8cm" svg:y2="9.215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2" draw:text-style-name="P5" draw:layer="layout" svg:x1="18.8cm" svg:y1="9.115cm" svg:x2="18.8cm" svg:y2="9.315cm">
              <svg:desc>P 4814</svg:desc>
              <text:p/>
            </draw:line>
          </draw:g>
          <draw:g draw:name="P 4815">
            <draw:line draw:name="P 4815" draw:style-name="gr22" draw:text-style-name="P5" draw:layer="layout" svg:x1="18.8cm" svg:y1="22.597cm" svg:x2="18.8cm" svg:y2="22.797cm">
              <svg:desc>P 4815</svg:desc>
              <text:p/>
            </draw:line>
            <draw:frame draw:name="P 4815" draw:style-name="gr11" draw:text-style-name="P10" draw:layer="layout" svg:width="1.179cm" svg:height="1.187cm" svg:x="18.261cm" svg:y="22.647cm">
              <draw:text-box>
                <text:p text:style-name="P9">05 <text:s text:c="5"/></text:p>
              </draw:text-box>
            </draw:frame>
            <draw:frame draw:name="P 4815" draw:style-name="gr30" draw:text-style-name="P10" draw:layer="layout" svg:width="1.027cm" svg:height="1.187cm" svg:x="14.262cm" svg:y="22.452cm">
              <draw:text-box>
                <text:p text:style-name="P9"><text:s text:c="4"/>11</text:p>
              </draw:text-box>
            </draw:frame>
            <draw:line draw:name="P 4815" draw:style-name="gr23" draw:text-style-name="P8" draw:layer="layout" svg:x1="14.725cm" svg:y1="22.902cm" svg:x2="18.8cm" svg:y2="22.697cm">
              <svg:desc>P 4815</svg:desc>
              <text:p text:style-name="P11">P 4815 <text:s text:c="2"/></text:p>
              <text:p text:style-name="P11"><text:span text:style-name="T1"/></text:p>
            </draw:line>
            <draw:line draw:name="P 4815" draw:style-name="gr22" draw:text-style-name="P5" draw:layer="layout" svg:x1="14.725cm" svg:y1="22.902cm" svg:x2="14.725cm" svg:y2="23.04cm">
              <svg:desc>P 4815</svg:desc>
              <text:p/>
            </draw:line>
            <draw:frame draw:name="P 4815" draw:style-name="gr11" draw:text-style-name="P10" draw:layer="layout" svg:width="1.179cm" svg:height="1.187cm" svg:x="14.186cm" svg:y="22.99cm">
              <draw:text-box>
                <text:p text:style-name="P9">15 <text:s text:c="5"/></text:p>
              </draw:text-box>
            </draw:frame>
            <draw:frame draw:name="P 4815" draw:style-name="gr12" draw:text-style-name="P10" draw:layer="layout" svg:width="1.044cm" svg:height="1.187cm" svg:x="9.578cm" svg:y="22.727cm">
              <draw:text-box>
                <text:p text:style-name="P9"><text:s text:c="4"/>19</text:p>
              </draw:text-box>
            </draw:frame>
            <draw:line draw:name="P 4815" draw:style-name="gr23" draw:text-style-name="P8" draw:layer="layout" svg:x1="10.05cm" svg:y1="23.177cm" svg:x2="14.725cm" svg:y2="23.04cm">
              <svg:desc>P 4815</svg:desc>
              <text:p text:style-name="P11">P 4815 <text:s text:c="2"/></text:p>
              <text:p text:style-name="P11"><text:span text:style-name="T1"/></text:p>
            </draw:line>
            <draw:line draw:name="P 4815" draw:style-name="gr22" draw:text-style-name="P5" draw:layer="layout" svg:x1="10.05cm" svg:y1="23.077cm" svg:x2="10.05cm" svg:y2="23.277cm">
              <svg:desc>P 4815</svg:desc>
              <text:p/>
            </draw:line>
            <draw:frame draw:name="P 4815" draw:style-name="gr12" draw:text-style-name="P10" draw:layer="layout" svg:width="1.044cm" svg:height="1.187cm" svg:x="5.203cm" svg:y="22.864cm">
              <draw:text-box>
                <text:p text:style-name="P9"><text:s text:c="4"/>23</text:p>
              </draw:text-box>
            </draw:frame>
            <draw:line draw:name="P 4815" draw:style-name="gr23" draw:text-style-name="P8" draw:layer="layout" svg:x1="5.675cm" svg:y1="23.314cm" svg:x2="10.05cm" svg:y2="23.177cm">
              <svg:desc>P 4815</svg:desc>
              <text:p text:style-name="P11">P 4815 <text:s text:c="2"/></text:p>
              <text:p text:style-name="P11"><text:span text:style-name="T1"/></text:p>
            </draw:line>
            <draw:line draw:name="P 4815" draw:style-name="gr22" draw:text-style-name="P5" draw:layer="layout" svg:x1="5.675cm" svg:y1="23.214cm" svg:x2="5.675cm" svg:y2="23.414cm">
              <svg:desc>P 4815</svg:desc>
              <text:p/>
            </draw:line>
          </draw:g>
          <draw:g draw:name="P 4816">
            <draw:line draw:name="P 4816" draw:style-name="gr22" draw:text-style-name="P5" draw:layer="layout" svg:x1="5.675cm" svg:y1="24.963cm" svg:x2="5.675cm" svg:y2="25.163cm">
              <svg:desc>P 4816</svg:desc>
              <text:p/>
            </draw:line>
            <draw:frame draw:name="P 4816" draw:style-name="gr12" draw:text-style-name="P10" draw:layer="layout" svg:width="1.044cm" svg:height="1.187cm" svg:x="5.203cm" svg:y="25.013cm">
              <draw:text-box>
                <text:p text:style-name="P9"><text:s text:c="4"/>14</text:p>
              </draw:text-box>
            </draw:frame>
            <draw:frame draw:name="P 4816" draw:style-name="gr11" draw:text-style-name="P10" draw:layer="layout" svg:width="1.179cm" svg:height="1.187cm" svg:x="9.511cm" svg:y="24.751cm">
              <draw:text-box>
                <text:p text:style-name="P9">18 <text:s text:c="5"/></text:p>
              </draw:text-box>
            </draw:frame>
            <draw:line draw:name="P 4816" draw:style-name="gr23" draw:text-style-name="P8" draw:layer="layout" svg:x1="5.675cm" svg:y1="25.063cm" svg:x2="10.05cm" svg:y2="25.201cm">
              <svg:desc>P 4816</svg:desc>
              <text:p text:style-name="P11"><text:s text:c="3"/>P 4816</text:p>
              <text:p text:style-name="P11"><text:span text:style-name="T1"/></text:p>
            </draw:line>
            <draw:line draw:name="P 4816" draw:style-name="gr22" draw:text-style-name="P5" draw:layer="layout" svg:x1="10.05cm" svg:y1="25.101cm" svg:x2="10.05cm" svg:y2="25.301cm">
              <svg:desc>P 4816</svg:desc>
              <text:p/>
            </draw:line>
            <draw:frame draw:name="P 4816" draw:style-name="gr11" draw:text-style-name="P10" draw:layer="layout" svg:width="1.179cm" svg:height="1.187cm" svg:x="14.186cm" svg:y="24.888cm">
              <draw:text-box>
                <text:p text:style-name="P9">22 <text:s text:c="5"/></text:p>
              </draw:text-box>
            </draw:frame>
            <draw:line draw:name="P 4816" draw:style-name="gr23" draw:text-style-name="P8" draw:layer="layout" svg:x1="10.05cm" svg:y1="25.201cm" svg:x2="14.725cm" svg:y2="25.338cm">
              <svg:desc>P 4816</svg:desc>
              <text:p text:style-name="P11"><text:s text:c="3"/>P 4816</text:p>
              <text:p text:style-name="P11"><text:span text:style-name="T1"/></text:p>
            </draw:line>
            <draw:line draw:name="P 4816" draw:style-name="gr22" draw:text-style-name="P5" draw:layer="layout" svg:x1="14.725cm" svg:y1="25.338cm" svg:x2="14.725cm" svg:y2="25.475cm">
              <svg:desc>P 4816</svg:desc>
              <text:p/>
            </draw:line>
            <draw:frame draw:name="P 4816" draw:style-name="gr12" draw:text-style-name="P10" draw:layer="layout" svg:width="1.044cm" svg:height="1.187cm" svg:x="14.253cm" svg:y="25.425cm">
              <draw:text-box>
                <text:p text:style-name="P9"><text:s text:c="4"/>26</text:p>
              </draw:text-box>
            </draw:frame>
            <draw:frame draw:name="P 4816" draw:style-name="gr11" draw:text-style-name="P10" draw:layer="layout" svg:width="1.179cm" svg:height="1.187cm" svg:x="18.261cm" svg:y="25.231cm">
              <draw:text-box>
                <text:p text:style-name="P9">32 <text:s text:c="5"/></text:p>
              </draw:text-box>
            </draw:frame>
            <draw:line draw:name="P 4816" draw:style-name="gr23" draw:text-style-name="P8" draw:layer="layout" svg:x1="14.725cm" svg:y1="25.475cm" svg:x2="18.8cm" svg:y2="25.681cm">
              <svg:desc>P 4816</svg:desc>
              <text:p text:style-name="P11"><text:s text:c="3"/>P 4816</text:p>
              <text:p text:style-name="P11"><text:span text:style-name="T1"/></text:p>
            </draw:line>
            <draw:line draw:name="P 4816" draw:style-name="gr22" draw:text-style-name="P5" draw:layer="layout" svg:x1="18.8cm" svg:y1="25.581cm" svg:x2="18.8cm" svg:y2="25.781cm">
              <svg:desc>P 4816</svg:desc>
              <text:p/>
            </draw:line>
          </draw:g>
          <draw:g draw:name="R 12 Kwk">
            <draw:line draw:name="R 12 Kwk" draw:style-name="gr31" draw:text-style-name="P5" draw:layer="layout" svg:x1="6.275cm" svg:y1="6.301cm" svg:x2="6.275cm" svg:y2="6.501cm">
              <svg:desc>R 12 Kwk</svg:desc>
              <text:p/>
            </draw:line>
          </draw:g>
          <draw:g draw:name="R 13 Kwk">
            <draw:line draw:name="R 13 Kwk" draw:style-name="gr31" draw:text-style-name="P5" draw:layer="layout" svg:x1="6.275cm" svg:y1="10.761cm" svg:x2="6.275cm" svg:y2="10.961cm">
              <svg:desc>R 13 Kwk</svg:desc>
              <text:p/>
            </draw:line>
          </draw:g>
          <draw:g draw:name="R 14 Kwk">
            <draw:line draw:name="R 14 Kwk" draw:style-name="gr31" draw:text-style-name="P5" draw:layer="layout" svg:x1="6.275cm" svg:y1="11.104cm" svg:x2="6.275cm" svg:y2="11.304cm">
              <svg:desc>R 14 Kwk</svg:desc>
              <text:p/>
            </draw:line>
            <draw:line draw:name="R 14 Kwk" draw:style-name="gr32" draw:text-style-name="P8" draw:layer="layout" svg:x1="5.975cm" svg:y1="11.547cm" svg:x2="6.275cm" svg:y2="11.204cm">
              <svg:desc>R 14 Kwk</svg:desc>
              <text:p/>
            </draw:line>
            <draw:line draw:name="R 14 Kwk" draw:style-name="gr31" draw:text-style-name="P5" draw:layer="layout" svg:x1="5.975cm" svg:y1="11.547cm" svg:x2="5.975cm" svg:y2="12.233cm">
              <svg:desc>R 14 Kwk</svg:desc>
              <text:p/>
            </draw:line>
            <draw:line draw:name="R 14 Kwk" draw:style-name="gr32" draw:text-style-name="P8" draw:layer="layout" svg:x1="5.975cm" svg:y1="12.233cm" svg:x2="6.275cm" svg:y2="12.576cm">
              <svg:desc>R 14 Kwk</svg:desc>
              <text:p/>
            </draw:line>
            <draw:line draw:name="R 14 Kwk" draw:style-name="gr31" draw:text-style-name="P5" draw:layer="layout" svg:x1="6.275cm" svg:y1="12.476cm" svg:x2="6.275cm" svg:y2="12.676cm">
              <svg:desc>R 14 Kwk</svg:desc>
              <text:p/>
            </draw:line>
          </draw:g>
          <draw:g draw:name="R 30 Pos">
            <draw:line draw:name="R 30 Pos" draw:style-name="gr31" draw:text-style-name="P5" draw:layer="layout" svg:x1="19.1cm" svg:y1="5.958cm" svg:x2="19.1cm" svg:y2="6.158cm">
              <svg:desc>R 30 Pos</svg:desc>
              <text:p/>
            </draw:line>
            <draw:line draw:name="R 30 Pos" draw:style-name="gr32" draw:text-style-name="P8" draw:layer="layout" svg:x1="19.1cm" svg:y1="6.058cm" svg:x2="19.7cm" svg:y2="6.401cm">
              <svg:desc>R 30 Pos</svg:desc>
              <text:p/>
            </draw:line>
            <draw:line draw:name="R 30 Pos" draw:style-name="gr31" draw:text-style-name="P5" draw:layer="layout" svg:x1="19.7cm" svg:y1="6.401cm" svg:x2="19.7cm" svg:y2="6.744cm">
              <svg:desc>R 30 Pos</svg:desc>
              <text:p/>
            </draw:line>
            <draw:line draw:name="R 30 Pos" draw:style-name="gr32" draw:text-style-name="P8" draw:layer="layout" svg:x1="19.1cm" svg:y1="7.088cm" svg:x2="19.7cm" svg:y2="6.744cm">
              <svg:desc>R 30 Pos</svg:desc>
              <text:p/>
            </draw:line>
            <draw:line draw:name="R 30 Pos" draw:style-name="gr31" draw:text-style-name="P5" draw:layer="layout" svg:x1="19.1cm" svg:y1="6.988cm" svg:x2="19.1cm" svg:y2="7.188cm">
              <svg:desc>R 30 Pos</svg:desc>
              <text:p/>
            </draw:line>
          </draw:g>
          <draw:g draw:name="St 6146">
            <draw:line draw:name="St 6146" draw:style-name="gr33" draw:text-style-name="P5" draw:layer="layout" svg:x1="1.3cm" svg:y1="18.545cm" svg:x2="1.3cm" svg:y2="20.398cm">
              <svg:desc>St 6146</svg:desc>
              <text:p/>
            </draw:line>
          </draw:g>
          <draw:g draw:name="Ü 15434 [Sa]">
            <draw:line draw:name="Ü 15434 [Sa]" draw:style-name="gr40" draw:text-style-name="P5" draw:layer="layout" svg:x1="6.275cm" svg:y1="5.272cm" svg:x2="6.275cm" svg:y2="5.472cm">
              <svg:desc>Ü 15434 [Sa]</svg:desc>
              <text:p/>
            </draw:line>
            <draw:frame draw:name="Ü 15434 [Sa]" draw:style-name="gr12" draw:text-style-name="P10" draw:layer="layout" svg:width="1.044cm" svg:height="1.187cm" svg:x="5.803cm" svg:y="5.322cm">
              <draw:text-box>
                <text:p text:style-name="P9"><text:s text:c="4"/>40</text:p>
              </draw:text-box>
            </draw:frame>
            <draw:frame draw:name="Ü 15434 [Sa]" draw:style-name="gr11" draw:text-style-name="P10" draw:layer="layout" svg:width="1.179cm" svg:height="1.187cm" svg:x="9.511cm" svg:y="5.059cm">
              <draw:text-box>
                <text:p text:style-name="P9">44 <text:s text:c="5"/></text:p>
              </draw:text-box>
            </draw:frame>
            <draw:line draw:name="Ü 15434 [Sa]" draw:style-name="gr41" draw:text-style-name="P8" draw:layer="layout" svg:x1="6.275cm" svg:y1="5.372cm" svg:x2="10.05cm" svg:y2="5.509cm">
              <svg:desc>Ü 15434 [Sa]</svg:desc>
              <text:p text:style-name="P11"><text:s text:c="3"/>Ü 15434 [Sa]</text:p>
              <text:p text:style-name="P11"><text:span text:style-name="T1"/></text:p>
            </draw:line>
            <draw:line draw:name="Ü 15434 [Sa]" draw:style-name="gr40" draw:text-style-name="P5" draw:layer="layout" svg:x1="10.05cm" svg:y1="5.409cm" svg:x2="10.05cm" svg:y2="5.609cm">
              <svg:desc>Ü 15434 [Sa]</svg:desc>
              <text:p/>
            </draw:line>
          </draw:g>
          <draw:g draw:name="Ü 15435 [Sa]">
            <draw:line draw:name="Ü 15435 [Sa]" draw:style-name="gr40" draw:text-style-name="P5" draw:layer="layout" svg:x1="10.05cm" svg:y1="5.821cm" svg:x2="10.05cm" svg:y2="6.021cm">
              <svg:desc>Ü 15435 [Sa]</svg:desc>
              <text:p/>
            </draw:line>
            <draw:frame draw:name="Ü 15435 [Sa]" draw:style-name="gr11" draw:text-style-name="P10" draw:layer="layout" svg:width="1.179cm" svg:height="1.187cm" svg:x="9.511cm" svg:y="5.871cm">
              <draw:text-box>
                <text:p text:style-name="P9">56 <text:s text:c="5"/></text:p>
              </draw:text-box>
            </draw:frame>
            <draw:frame draw:name="Ü 15435 [Sa]" draw:style-name="gr12" draw:text-style-name="P10" draw:layer="layout" svg:width="1.044cm" svg:height="1.187cm" svg:x="5.803cm" svg:y="5.608cm">
              <draw:text-box>
                <text:p text:style-name="P9"><text:s text:c="4"/>00</text:p>
              </draw:text-box>
            </draw:frame>
            <draw:line draw:name="Ü 15435 [Sa]" draw:style-name="gr41" draw:text-style-name="P8" draw:layer="layout" svg:x1="6.275cm" svg:y1="6.058cm" svg:x2="10.05cm" svg:y2="5.921cm">
              <svg:desc>Ü 15435 [Sa]</svg:desc>
              <text:p text:style-name="P11">Ü 15435 [Sa] <text:s text:c="2"/></text:p>
              <text:p text:style-name="P11"><text:span text:style-name="T1"/></text:p>
            </draw:line>
            <draw:line draw:name="Ü 15435 [Sa]" draw:style-name="gr40" draw:text-style-name="P5" draw:layer="layout" svg:x1="6.275cm" svg:y1="5.958cm" svg:x2="6.275cm" svg:y2="6.158cm">
              <svg:desc>Ü 15435 [Sa]</svg:desc>
              <text:p/>
            </draw:line>
          </draw:g>
          <draw:g draw:name="V 5364 Mi">
            <draw:line draw:name="V 5364 Mi" draw:style-name="gr35" draw:text-style-name="P5" draw:layer="layout" svg:x1="1.3cm" svg:y1="4cm" svg:x2="1.3cm" svg:y2="4.926cm">
              <svg:desc>V 5364 Mi</svg:desc>
              <text:p/>
            </draw:line>
          </draw:g>
        </draw:g>
      </draw:page>
      <draw:page draw:name="Kronwerkbahn A" draw:style-name="dp1" draw:master-page-name="Standard">
        <draw:g draw:style-name="gr1">
          <draw:g>
            <draw:frame draw:style-name="gr2" draw:text-style-name="P2" draw:layer="layout" svg:width="6.738cm" svg:height="1.187cm" svg:x="7.181cm" svg:y="1cm">
              <draw:text-box>
                <text:p text:style-name="P1">Possendorf – Holstedt</text:p>
              </draw:text-box>
            </draw:frame>
          </draw:g>
          <draw:g>
            <draw:frame draw:style-name="gr3" draw:text-style-name="P4" draw:layer="layout" svg:width="1.848cm" svg:height="1.199cm" svg:x="0.426cm" svg:y="2.5cm">
              <draw:text-box>
                <text:p text:style-name="P3">Pos</text:p>
                <text:p text:style-name="P3">KM: 14</text:p>
              </draw:text-box>
            </draw:frame>
            <draw:line draw:style-name="gr4" draw:text-style-name="P5" draw:layer="layout" svg:x1="1.3cm" svg:y1="4cm" svg:x2="1.3cm" svg:y2="28.7cm">
              <svg:desc>#Track.Pos.1</svg:desc>
              <text:p/>
            </draw:line>
            <draw:frame draw:style-name="gr5" draw:text-style-name="P7" draw:layer="layout" svg:width="0.659cm" svg:height="1.187cm" svg:x="1.021cm" svg:y="3.6cm">
              <draw:text-box>
                <text:p text:style-name="P6">1</text:p>
              </draw:text-box>
            </draw:frame>
            <draw:line draw:style-name="gr4" draw:text-style-name="P5" draw:layer="layout" svg:x1="1.6cm" svg:y1="4cm" svg:x2="1.6cm" svg:y2="28.7cm">
              <svg:desc>#Track.Pos.2</svg:desc>
              <text:p/>
            </draw:line>
            <draw:frame draw:style-name="gr5" draw:text-style-name="P7" draw:layer="layout" svg:width="0.659cm" svg:height="1.187cm" svg:x="1.321cm" svg:y="3.6cm">
              <draw:text-box>
                <text:p text:style-name="P6">2</text:p>
              </draw:text-box>
            </draw:frame>
            <draw:line draw:style-name="gr4" draw:text-style-name="P5" draw:layer="layout" svg:x1="1.9cm" svg:y1="4cm" svg:x2="1.9cm" svg:y2="28.7cm">
              <svg:desc>#Track.Pos.3</svg:desc>
              <text:p/>
            </draw:line>
            <draw:frame draw:style-name="gr5" draw:text-style-name="P7" draw:layer="layout" svg:width="0.659cm" svg:height="1.187cm" svg:x="1.621cm" svg:y="3.6cm">
              <draw:text-box>
                <text:p text:style-name="P6">3</text:p>
              </draw:text-box>
            </draw:frame>
            <draw:line draw:style-name="gr4" draw:text-style-name="P5" draw:layer="layout" svg:x1="2.2cm" svg:y1="4cm" svg:x2="2.2cm" svg:y2="28.7cm">
              <svg:desc>#Track.Pos.4</svg:desc>
              <text:p/>
            </draw:line>
            <draw:frame draw:style-name="gr5" draw:text-style-name="P7" draw:layer="layout" svg:width="0.659cm" svg:height="1.187cm" svg:x="1.921cm" svg:y="3.6cm">
              <draw:text-box>
                <text:p text:style-name="P6">4</text:p>
              </draw:text-box>
            </draw:frame>
          </draw:g>
          <draw:g>
            <draw:frame draw:style-name="gr6" draw:text-style-name="P4" draw:layer="layout" svg:width="1.814cm" svg:height="1.199cm" svg:x="4.743cm" svg:y="2.5cm">
              <draw:text-box>
                <text:p text:style-name="P3">Efd</text:p>
                <text:p text:style-name="P3">KM: 11</text:p>
              </draw:text-box>
            </draw:frame>
            <draw:line draw:style-name="gr4" draw:text-style-name="P5" draw:layer="layout" svg:x1="5.6cm" svg:y1="4cm" svg:x2="5.6cm" svg:y2="28.7cm">
              <svg:desc>#Track.Efd.1</svg:desc>
              <text:p/>
            </draw:line>
            <draw:frame draw:style-name="gr5" draw:text-style-name="P7" draw:layer="layout" svg:width="0.659cm" svg:height="1.187cm" svg:x="5.321cm" svg:y="3.6cm">
              <draw:text-box>
                <text:p text:style-name="P6">1</text:p>
              </draw:text-box>
            </draw:frame>
            <draw:line draw:style-name="gr4" draw:text-style-name="P5" draw:layer="layout" svg:x1="5.9cm" svg:y1="4cm" svg:x2="5.9cm" svg:y2="28.7cm">
              <svg:desc>#Track.Efd.2</svg:desc>
              <text:p/>
            </draw:line>
            <draw:frame draw:style-name="gr5" draw:text-style-name="P7" draw:layer="layout" svg:width="0.659cm" svg:height="1.187cm" svg:x="5.621cm" svg:y="3.6cm">
              <draw:text-box>
                <text:p text:style-name="P6">2</text:p>
              </draw:text-box>
            </draw:frame>
            <draw:line draw:style-name="gr4" draw:text-style-name="P5" draw:layer="layout" svg:x1="6.2cm" svg:y1="4cm" svg:x2="6.2cm" svg:y2="28.7cm">
              <svg:desc>#Track.Efd.3</svg:desc>
              <text:p/>
            </draw:line>
            <draw:frame draw:style-name="gr5" draw:text-style-name="P7" draw:layer="layout" svg:width="0.659cm" svg:height="1.187cm" svg:x="5.921cm" svg:y="3.6cm">
              <draw:text-box>
                <text:p text:style-name="P6">3</text:p>
              </draw:text-box>
            </draw:frame>
          </draw:g>
          <draw:g>
            <draw:frame draw:style-name="gr7" draw:text-style-name="P4" draw:layer="layout" svg:width="1.611cm" svg:height="1.199cm" svg:x="9.145cm" svg:y="2.5cm">
              <draw:text-box>
                <text:p text:style-name="P3">Wdn</text:p>
                <text:p text:style-name="P3">KM: 9</text:p>
              </draw:text-box>
            </draw:frame>
            <draw:line draw:style-name="gr4" draw:text-style-name="P5" draw:layer="layout" svg:x1="9.9cm" svg:y1="4cm" svg:x2="9.9cm" svg:y2="28.7cm">
              <svg:desc>#Track.Wdn.1</svg:desc>
              <text:p/>
            </draw:line>
            <draw:frame draw:style-name="gr5" draw:text-style-name="P7" draw:layer="layout" svg:width="0.659cm" svg:height="1.187cm" svg:x="9.621cm" svg:y="3.6cm">
              <draw:text-box>
                <text:p text:style-name="P6">1</text:p>
              </draw:text-box>
            </draw:frame>
          </draw:g>
          <draw:g>
            <draw:frame draw:style-name="gr7" draw:text-style-name="P4" draw:layer="layout" svg:width="1.611cm" svg:height="1.199cm" svg:x="13.445cm" svg:y="2.5cm">
              <draw:text-box>
                <text:p text:style-name="P3">Kwk</text:p>
                <text:p text:style-name="P3">KM: 7</text:p>
              </draw:text-box>
            </draw:frame>
            <draw:line draw:style-name="gr4" draw:text-style-name="P5" draw:layer="layout" svg:x1="14.2cm" svg:y1="4cm" svg:x2="14.2cm" svg:y2="28.7cm">
              <svg:desc>#Track.Kwk.1</svg:desc>
              <text:p/>
            </draw:line>
            <draw:frame draw:style-name="gr5" draw:text-style-name="P7" draw:layer="layout" svg:width="0.659cm" svg:height="1.187cm" svg:x="13.921cm" svg:y="3.6cm">
              <draw:text-box>
                <text:p text:style-name="P6">1</text:p>
              </draw:text-box>
            </draw:frame>
            <draw:line draw:style-name="gr4" draw:text-style-name="P5" draw:layer="layout" svg:x1="14.5cm" svg:y1="4cm" svg:x2="14.5cm" svg:y2="28.7cm">
              <svg:desc>#Track.Kwk.2</svg:desc>
              <text:p/>
            </draw:line>
            <draw:frame draw:style-name="gr5" draw:text-style-name="P7" draw:layer="layout" svg:width="0.659cm" svg:height="1.187cm" svg:x="14.221cm" svg:y="3.6cm">
              <draw:text-box>
                <text:p text:style-name="P6">2</text:p>
              </draw:text-box>
            </draw:frame>
            <draw:line draw:style-name="gr4" draw:text-style-name="P5" draw:layer="layout" svg:x1="14.8cm" svg:y1="4cm" svg:x2="14.8cm" svg:y2="28.7cm">
              <svg:desc>#Track.Kwk.4</svg:desc>
              <text:p/>
            </draw:line>
            <draw:frame draw:style-name="gr5" draw:text-style-name="P7" draw:layer="layout" svg:width="0.659cm" svg:height="1.187cm" svg:x="14.521cm" svg:y="3.6cm">
              <draw:text-box>
                <text:p text:style-name="P6">4</text:p>
              </draw:text-box>
            </draw:frame>
            <draw:line draw:style-name="gr4" draw:text-style-name="P5" draw:layer="layout" svg:x1="15.1cm" svg:y1="4cm" svg:x2="15.1cm" svg:y2="28.7cm">
              <svg:desc>#Track.Kwk.Zieh</svg:desc>
              <text:p/>
            </draw:line>
            <draw:frame draw:style-name="gr37" draw:text-style-name="P7" draw:layer="layout" svg:width="1.052cm" svg:height="1.187cm" svg:x="14.624cm" svg:y="3.6cm">
              <draw:text-box>
                <text:p text:style-name="P6">Zieh</text:p>
              </draw:text-box>
            </draw:frame>
            <draw:line draw:style-name="gr4" draw:text-style-name="P5" draw:layer="layout" svg:x1="15.4cm" svg:y1="4cm" svg:x2="15.4cm" svg:y2="28.7cm">
              <svg:desc>#Track.Kwk.IH</svg:desc>
              <text:p/>
            </draw:line>
            <draw:frame draw:style-name="gr38" draw:text-style-name="P7" draw:layer="layout" svg:width="0.786cm" svg:height="1.187cm" svg:x="15.057cm" svg:y="3.6cm">
              <draw:text-box>
                <text:p text:style-name="P6">IH</text:p>
              </draw:text-box>
            </draw:frame>
          </draw:g>
          <draw:g>
            <draw:frame draw:style-name="gr7" draw:text-style-name="P4" draw:layer="layout" svg:width="1.611cm" svg:height="1.199cm" svg:x="17.745cm" svg:y="2.5cm">
              <draw:text-box>
                <text:p text:style-name="P3">Hst</text:p>
                <text:p text:style-name="P3">KM: 0</text:p>
              </draw:text-box>
            </draw:frame>
            <draw:line draw:style-name="gr4" draw:text-style-name="P5" draw:layer="layout" svg:x1="18.5cm" svg:y1="4cm" svg:x2="18.5cm" svg:y2="28.7cm">
              <svg:desc>#Track.Hst.1</svg:desc>
              <text:p/>
            </draw:line>
            <draw:frame draw:style-name="gr5" draw:text-style-name="P7" draw:layer="layout" svg:width="0.659cm" svg:height="1.187cm" svg:x="18.221cm" svg:y="3.6cm">
              <draw:text-box>
                <text:p text:style-name="P6">1</text:p>
              </draw:text-box>
            </draw:frame>
            <draw:line draw:style-name="gr4" draw:text-style-name="P5" draw:layer="layout" svg:x1="18.8cm" svg:y1="4cm" svg:x2="18.8cm" svg:y2="28.7cm">
              <svg:desc>#Track.Hst.2</svg:desc>
              <text:p/>
            </draw:line>
            <draw:frame draw:style-name="gr5" draw:text-style-name="P7" draw:layer="layout" svg:width="0.659cm" svg:height="1.187cm" svg:x="18.521cm" svg:y="3.6cm">
              <draw:text-box>
                <text:p text:style-name="P6">2</text:p>
              </draw:text-box>
            </draw:frame>
            <draw:line draw:style-name="gr4" draw:text-style-name="P5" draw:layer="layout" svg:x1="19.1cm" svg:y1="4cm" svg:x2="19.1cm" svg:y2="28.7cm">
              <svg:desc>#Track.Hst.3</svg:desc>
              <text:p/>
            </draw:line>
            <draw:frame draw:style-name="gr5" draw:text-style-name="P7" draw:layer="layout" svg:width="0.659cm" svg:height="1.187cm" svg:x="18.821cm" svg:y="3.6cm">
              <draw:text-box>
                <text:p text:style-name="P6">3</text:p>
              </draw:text-box>
            </draw:frame>
            <draw:line draw:style-name="gr4" draw:text-style-name="P5" draw:layer="layout" svg:x1="19.4cm" svg:y1="4cm" svg:x2="19.4cm" svg:y2="28.7cm">
              <svg:desc>#Track.Hst.4</svg:desc>
              <text:p/>
            </draw:line>
            <draw:frame draw:style-name="gr5" draw:text-style-name="P7" draw:layer="layout" svg:width="0.659cm" svg:height="1.187cm" svg:x="19.121cm" svg:y="3.6cm">
              <draw:text-box>
                <text:p text:style-name="P6">4</text:p>
              </draw:text-box>
            </draw:frame>
            <draw:line draw:style-name="gr4" draw:text-style-name="P5" draw:layer="layout" svg:x1="19.7cm" svg:y1="4cm" svg:x2="19.7cm" svg:y2="28.7cm">
              <svg:desc>#Track.Hst.6</svg:desc>
              <text:p/>
            </draw:line>
            <draw:frame draw:style-name="gr5" draw:text-style-name="P7" draw:layer="layout" svg:width="0.659cm" svg:height="1.187cm" svg:x="19.421cm" svg:y="3.6cm">
              <draw:text-box>
                <text:p text:style-name="P6">6</text:p>
              </draw:text-box>
            </draw:frame>
          </draw:g>
          <draw:g>
            <draw:line draw:style-name="gr8" draw:text-style-name="P8" draw:layer="layout" svg:x1="1.3cm" svg:y1="4cm" svg:x2="19.7cm" svg:y2="4cm">
              <svg:desc>#Time.12</svg:desc>
              <text:p/>
            </draw:line>
            <draw:frame draw:style-name="gr9" draw:text-style-name="P4" draw:layer="layout" svg:width="0.976cm" svg:height="1.187cm" svg:x="0.462cm" svg:y="3.7cm">
              <draw:text-box>
                <text:p text:style-name="P3">12</text:p>
              </draw:text-box>
            </draw:frame>
            <draw:frame draw:style-name="gr9" draw:text-style-name="P4" draw:layer="layout" svg:width="0.976cm" svg:height="1.187cm" svg:x="19.862cm" svg:y="3.7cm">
              <draw:text-box>
                <text:p text:style-name="P3">12</text:p>
              </draw:text-box>
            </draw:frame>
          </draw:g>
          <draw:g>
            <draw:line draw:style-name="gr8" draw:text-style-name="P8" draw:layer="layout" svg:x1="1.3cm" svg:y1="6.058cm" svg:x2="19.7cm" svg:y2="6.058cm">
              <svg:desc>#Time.13</svg:desc>
              <text:p/>
            </draw:line>
            <draw:frame draw:style-name="gr9" draw:text-style-name="P4" draw:layer="layout" svg:width="0.976cm" svg:height="1.187cm" svg:x="0.462cm" svg:y="5.758cm">
              <draw:text-box>
                <text:p text:style-name="P3">13</text:p>
              </draw:text-box>
            </draw:frame>
            <draw:frame draw:style-name="gr9" draw:text-style-name="P4" draw:layer="layout" svg:width="0.976cm" svg:height="1.187cm" svg:x="19.862cm" svg:y="5.758cm">
              <draw:text-box>
                <text:p text:style-name="P3">13</text:p>
              </draw:text-box>
            </draw:frame>
          </draw:g>
          <draw:g>
            <draw:line draw:style-name="gr8" draw:text-style-name="P8" draw:layer="layout" svg:x1="1.3cm" svg:y1="8.117cm" svg:x2="19.7cm" svg:y2="8.117cm">
              <svg:desc>#Time.14</svg:desc>
              <text:p/>
            </draw:line>
            <draw:frame draw:style-name="gr9" draw:text-style-name="P4" draw:layer="layout" svg:width="0.976cm" svg:height="1.187cm" svg:x="0.462cm" svg:y="7.817cm">
              <draw:text-box>
                <text:p text:style-name="P3">14</text:p>
              </draw:text-box>
            </draw:frame>
            <draw:frame draw:style-name="gr9" draw:text-style-name="P4" draw:layer="layout" svg:width="0.976cm" svg:height="1.187cm" svg:x="19.862cm" svg:y="7.817cm">
              <draw:text-box>
                <text:p text:style-name="P3">14</text:p>
              </draw:text-box>
            </draw:frame>
          </draw:g>
          <draw:g>
            <draw:line draw:style-name="gr8" draw:text-style-name="P8" draw:layer="layout" svg:x1="1.3cm" svg:y1="10.175cm" svg:x2="19.7cm" svg:y2="10.175cm">
              <svg:desc>#Time.15</svg:desc>
              <text:p/>
            </draw:line>
            <draw:frame draw:style-name="gr9" draw:text-style-name="P4" draw:layer="layout" svg:width="0.976cm" svg:height="1.187cm" svg:x="0.462cm" svg:y="9.875cm">
              <draw:text-box>
                <text:p text:style-name="P3">15</text:p>
              </draw:text-box>
            </draw:frame>
            <draw:frame draw:style-name="gr9" draw:text-style-name="P4" draw:layer="layout" svg:width="0.976cm" svg:height="1.187cm" svg:x="19.862cm" svg:y="9.875cm">
              <draw:text-box>
                <text:p text:style-name="P3">15</text:p>
              </draw:text-box>
            </draw:frame>
          </draw:g>
          <draw:g>
            <draw:line draw:style-name="gr8" draw:text-style-name="P8" draw:layer="layout" svg:x1="1.3cm" svg:y1="12.233cm" svg:x2="19.7cm" svg:y2="12.233cm">
              <svg:desc>#Time.16</svg:desc>
              <text:p/>
            </draw:line>
            <draw:frame draw:style-name="gr9" draw:text-style-name="P4" draw:layer="layout" svg:width="0.976cm" svg:height="1.187cm" svg:x="0.462cm" svg:y="11.933cm">
              <draw:text-box>
                <text:p text:style-name="P3">16</text:p>
              </draw:text-box>
            </draw:frame>
            <draw:frame draw:style-name="gr9" draw:text-style-name="P4" draw:layer="layout" svg:width="0.976cm" svg:height="1.187cm" svg:x="19.862cm" svg:y="11.933cm">
              <draw:text-box>
                <text:p text:style-name="P3">16</text:p>
              </draw:text-box>
            </draw:frame>
          </draw:g>
          <draw:g>
            <draw:line draw:style-name="gr8" draw:text-style-name="P8" draw:layer="layout" svg:x1="1.3cm" svg:y1="14.292cm" svg:x2="19.7cm" svg:y2="14.292cm">
              <svg:desc>#Time.17</svg:desc>
              <text:p/>
            </draw:line>
            <draw:frame draw:style-name="gr9" draw:text-style-name="P4" draw:layer="layout" svg:width="0.976cm" svg:height="1.187cm" svg:x="0.462cm" svg:y="13.992cm">
              <draw:text-box>
                <text:p text:style-name="P3">17</text:p>
              </draw:text-box>
            </draw:frame>
            <draw:frame draw:style-name="gr9" draw:text-style-name="P4" draw:layer="layout" svg:width="0.976cm" svg:height="1.187cm" svg:x="19.862cm" svg:y="13.992cm">
              <draw:text-box>
                <text:p text:style-name="P3">17</text:p>
              </draw:text-box>
            </draw:frame>
          </draw:g>
          <draw:g>
            <draw:line draw:style-name="gr8" draw:text-style-name="P8" draw:layer="layout" svg:x1="1.3cm" svg:y1="16.35cm" svg:x2="19.7cm" svg:y2="16.35cm">
              <svg:desc>#Time.18</svg:desc>
              <text:p/>
            </draw:line>
            <draw:frame draw:style-name="gr9" draw:text-style-name="P4" draw:layer="layout" svg:width="0.976cm" svg:height="1.187cm" svg:x="0.462cm" svg:y="16.05cm">
              <draw:text-box>
                <text:p text:style-name="P3">18</text:p>
              </draw:text-box>
            </draw:frame>
            <draw:frame draw:style-name="gr9" draw:text-style-name="P4" draw:layer="layout" svg:width="0.976cm" svg:height="1.187cm" svg:x="19.862cm" svg:y="16.05cm">
              <draw:text-box>
                <text:p text:style-name="P3">18</text:p>
              </draw:text-box>
            </draw:frame>
          </draw:g>
          <draw:g>
            <draw:line draw:style-name="gr8" draw:text-style-name="P8" draw:layer="layout" svg:x1="1.3cm" svg:y1="18.408cm" svg:x2="19.7cm" svg:y2="18.408cm">
              <svg:desc>#Time.19</svg:desc>
              <text:p/>
            </draw:line>
            <draw:frame draw:style-name="gr9" draw:text-style-name="P4" draw:layer="layout" svg:width="0.976cm" svg:height="1.187cm" svg:x="0.462cm" svg:y="18.108cm">
              <draw:text-box>
                <text:p text:style-name="P3">19</text:p>
              </draw:text-box>
            </draw:frame>
            <draw:frame draw:style-name="gr9" draw:text-style-name="P4" draw:layer="layout" svg:width="0.976cm" svg:height="1.187cm" svg:x="19.862cm" svg:y="18.108cm">
              <draw:text-box>
                <text:p text:style-name="P3">19</text:p>
              </draw:text-box>
            </draw:frame>
          </draw:g>
          <draw:g>
            <draw:line draw:style-name="gr8" draw:text-style-name="P8" draw:layer="layout" svg:x1="1.3cm" svg:y1="20.467cm" svg:x2="19.7cm" svg:y2="20.467cm">
              <svg:desc>#Time.20</svg:desc>
              <text:p/>
            </draw:line>
            <draw:frame draw:style-name="gr9" draw:text-style-name="P4" draw:layer="layout" svg:width="0.976cm" svg:height="1.187cm" svg:x="0.462cm" svg:y="20.167cm">
              <draw:text-box>
                <text:p text:style-name="P3">20</text:p>
              </draw:text-box>
            </draw:frame>
            <draw:frame draw:style-name="gr9" draw:text-style-name="P4" draw:layer="layout" svg:width="0.976cm" svg:height="1.187cm" svg:x="19.862cm" svg:y="20.167cm">
              <draw:text-box>
                <text:p text:style-name="P3">20</text:p>
              </draw:text-box>
            </draw:frame>
          </draw:g>
          <draw:g>
            <draw:line draw:style-name="gr8" draw:text-style-name="P8" draw:layer="layout" svg:x1="1.3cm" svg:y1="22.525cm" svg:x2="19.7cm" svg:y2="22.525cm">
              <svg:desc>#Time.21</svg:desc>
              <text:p/>
            </draw:line>
            <draw:frame draw:style-name="gr9" draw:text-style-name="P4" draw:layer="layout" svg:width="0.976cm" svg:height="1.187cm" svg:x="0.462cm" svg:y="22.225cm">
              <draw:text-box>
                <text:p text:style-name="P3">21</text:p>
              </draw:text-box>
            </draw:frame>
            <draw:frame draw:style-name="gr9" draw:text-style-name="P4" draw:layer="layout" svg:width="0.976cm" svg:height="1.187cm" svg:x="19.862cm" svg:y="22.225cm">
              <draw:text-box>
                <text:p text:style-name="P3">21</text:p>
              </draw:text-box>
            </draw:frame>
          </draw:g>
          <draw:g>
            <draw:line draw:style-name="gr8" draw:text-style-name="P8" draw:layer="layout" svg:x1="1.3cm" svg:y1="24.583cm" svg:x2="19.7cm" svg:y2="24.583cm">
              <svg:desc>#Time.22</svg:desc>
              <text:p/>
            </draw:line>
            <draw:frame draw:style-name="gr9" draw:text-style-name="P4" draw:layer="layout" svg:width="0.976cm" svg:height="1.187cm" svg:x="0.462cm" svg:y="24.283cm">
              <draw:text-box>
                <text:p text:style-name="P3">22</text:p>
              </draw:text-box>
            </draw:frame>
            <draw:frame draw:style-name="gr9" draw:text-style-name="P4" draw:layer="layout" svg:width="0.976cm" svg:height="1.187cm" svg:x="19.862cm" svg:y="24.283cm">
              <draw:text-box>
                <text:p text:style-name="P3">22</text:p>
              </draw:text-box>
            </draw:frame>
          </draw:g>
          <draw:g>
            <draw:line draw:style-name="gr8" draw:text-style-name="P8" draw:layer="layout" svg:x1="1.3cm" svg:y1="26.642cm" svg:x2="19.7cm" svg:y2="26.642cm">
              <svg:desc>#Time.23</svg:desc>
              <text:p/>
            </draw:line>
            <draw:frame draw:style-name="gr9" draw:text-style-name="P4" draw:layer="layout" svg:width="0.976cm" svg:height="1.187cm" svg:x="0.462cm" svg:y="26.342cm">
              <draw:text-box>
                <text:p text:style-name="P3">23</text:p>
              </draw:text-box>
            </draw:frame>
            <draw:frame draw:style-name="gr9" draw:text-style-name="P4" draw:layer="layout" svg:width="0.976cm" svg:height="1.187cm" svg:x="19.862cm" svg:y="26.342cm">
              <draw:text-box>
                <text:p text:style-name="P3">23</text:p>
              </draw:text-box>
            </draw:frame>
          </draw:g>
          <draw:g>
            <draw:line draw:style-name="gr8" draw:text-style-name="P8" draw:layer="layout" svg:x1="1.3cm" svg:y1="28.7cm" svg:x2="19.7cm" svg:y2="28.7cm">
              <svg:desc>#Time.24</svg:desc>
              <text:p/>
            </draw:line>
            <draw:line draw:style-name="gr8" draw:text-style-name="P8" draw:layer="layout" svg:x1="1.3cm" svg:y1="28.7cm" svg:x2="19.7cm" svg:y2="28.7cm">
              <svg:desc>#Time.00</svg:desc>
              <text:p/>
            </draw:line>
            <draw:frame draw:style-name="gr9" draw:text-style-name="P4" draw:layer="layout" svg:width="0.976cm" svg:height="1.187cm" svg:x="0.462cm" svg:y="28.4cm">
              <draw:text-box>
                <text:p text:style-name="P3">24</text:p>
              </draw:text-box>
            </draw:frame>
            <draw:frame draw:style-name="gr9" draw:text-style-name="P4" draw:layer="layout" svg:width="0.976cm" svg:height="1.187cm" svg:x="19.862cm" svg:y="28.4cm">
              <draw:text-box>
                <text:p text:style-name="P3">24</text:p>
              </draw:text-box>
            </draw:frame>
          </draw:g>
          <draw:g draw:name="Bp 1687 [Sa]">
            <draw:line draw:name="Bp 1687 [Sa]" draw:style-name="gr10" draw:text-style-name="P5" draw:layer="layout" svg:x1="19.1cm" svg:y1="12.473cm" svg:x2="19.1cm" svg:y2="12.679cm">
              <svg:desc>Bp 1687 [Sa]</svg:desc>
              <text:p/>
            </draw:line>
          </draw:g>
          <draw:g draw:name="Bp 1688 [Sa]">
            <draw:line draw:name="Bp 1688 [Sa]" draw:style-name="gr10" draw:text-style-name="P5" draw:layer="layout" svg:x1="19.1cm" svg:y1="15.15cm" svg:x2="19.1cm" svg:y2="15.355cm">
              <svg:desc>Bp 1688 [Sa]</svg:desc>
              <text:p/>
            </draw:line>
          </draw:g>
          <draw:g draw:name="Bp 2566 [Sa]">
            <draw:line draw:name="Bp 2566 [Sa]" draw:style-name="gr10" draw:text-style-name="P5" draw:layer="layout" svg:x1="18.8cm" svg:y1="5.269cm" svg:x2="18.8cm" svg:y2="5.406cm">
              <svg:desc>Bp 2566 [Sa]</svg:desc>
              <text:p/>
            </draw:line>
          </draw:g>
          <draw:g draw:name="D 237 [Sa]">
            <draw:line draw:name="D 237 [Sa]" draw:style-name="gr14" draw:text-style-name="P5" draw:layer="layout" svg:x1="19.1cm" svg:y1="11.138cm" svg:x2="19.1cm" svg:y2="11.338cm">
              <svg:desc>D 237 [Sa]</svg:desc>
              <text:p/>
            </draw:line>
          </draw:g>
          <draw:g draw:name="Dg 6304 Mi">
            <draw:line draw:name="Dg 6304 Mi" draw:style-name="gr16" draw:text-style-name="P5" draw:layer="layout" svg:x1="18.8cm" svg:y1="16.181cm" svg:x2="18.8cm" svg:y2="16.381cm">
              <svg:desc>Dg 6304 Mi</svg:desc>
              <text:p/>
            </draw:line>
          </draw:g>
          <draw:g draw:name="Dg 6595 [Sa]">
            <draw:line draw:name="Dg 6595 [Sa]" draw:style-name="gr16" draw:text-style-name="P5" draw:layer="layout" svg:x1="19.1cm" svg:y1="19.372cm" svg:x2="19.1cm" svg:y2="19.572cm">
              <svg:desc>Dg 6595 [Sa]</svg:desc>
              <text:p/>
            </draw:line>
          </draw:g>
          <draw:g draw:name="Dg 6840">
            <draw:line draw:name="Dg 6840" draw:style-name="gr16" draw:text-style-name="P5" draw:layer="layout" svg:x1="18.8cm" svg:y1="24.414cm" svg:x2="18.8cm" svg:y2="24.614cm">
              <svg:desc>Dg 6840</svg:desc>
              <text:p/>
            </draw:line>
          </draw:g>
          <draw:g draw:name="Dg 6841">
            <draw:line draw:name="Dg 6841" draw:style-name="gr16" draw:text-style-name="P5" draw:layer="layout" svg:x1="19.1cm" svg:y1="8.394cm" svg:x2="19.1cm" svg:y2="8.594cm">
              <svg:desc>Dg 6841</svg:desc>
              <text:p/>
            </draw:line>
          </draw:g>
          <draw:g draw:name="Dg 6978">
            <draw:line draw:name="Dg 6978" draw:style-name="gr16" draw:text-style-name="P5" draw:layer="layout" svg:x1="18.8cm" svg:y1="25.066cm" svg:x2="18.8cm" svg:y2="25.266cm">
              <svg:desc>Dg 6978</svg:desc>
              <text:p/>
            </draw:line>
          </draw:g>
          <draw:g draw:name="E 823 [Sa]">
            <draw:line draw:name="E 823 [Sa]" draw:style-name="gr19" draw:text-style-name="P5" draw:layer="layout" svg:x1="19.1cm" svg:y1="5.269cm" svg:x2="19.1cm" svg:y2="5.406cm">
              <svg:desc>E 823 [Sa]</svg:desc>
              <text:p/>
            </draw:line>
          </draw:g>
          <draw:g draw:name="E 824 [Sa]">
            <draw:line draw:name="E 824 [Sa]" draw:style-name="gr19" draw:text-style-name="P5" draw:layer="layout" svg:x1="18.8cm" svg:y1="19.643cm" svg:x2="18.8cm" svg:y2="19.815cm">
              <svg:desc>E 824 [Sa]</svg:desc>
              <text:p/>
            </draw:line>
          </draw:g>
          <draw:g draw:name="Gmp 9817">
            <draw:line draw:name="Gmp 9817" draw:style-name="gr21" draw:text-style-name="P5" draw:layer="layout" svg:x1="1.3cm" svg:y1="11.516cm" svg:x2="1.3cm" svg:y2="11.716cm">
              <svg:desc>Gmp 9817</svg:desc>
              <text:p/>
            </draw:line>
            <draw:frame draw:name="Gmp 9817" draw:style-name="gr12" draw:text-style-name="P10" draw:layer="layout" svg:width="1.044cm" svg:height="1.187cm" svg:x="0.828cm" svg:y="11.566cm">
              <draw:text-box>
                <text:p text:style-name="P9"><text:s text:c="4"/>42</text:p>
              </draw:text-box>
            </draw:frame>
            <draw:frame draw:name="Gmp 9817" draw:style-name="gr11" draw:text-style-name="P10" draw:layer="layout" svg:width="1.179cm" svg:height="1.187cm" svg:x="5.361cm" svg:y="11.371cm">
              <draw:text-box>
                <text:p text:style-name="P9">48 <text:s text:c="5"/></text:p>
              </draw:text-box>
            </draw:frame>
            <draw:line draw:name="Gmp 9817" draw:style-name="gr39" draw:text-style-name="P8" draw:layer="layout" svg:x1="1.3cm" svg:y1="11.616cm" svg:x2="5.9cm" svg:y2="11.821cm">
              <svg:desc>Gmp 9817</svg:desc>
              <text:p text:style-name="P11"><text:s text:c="3"/>Gmp 9817</text:p>
              <text:p text:style-name="P11"><text:span text:style-name="T1"/></text:p>
            </draw:line>
            <draw:line draw:name="Gmp 9817" draw:style-name="gr21" draw:text-style-name="P5" draw:layer="layout" svg:x1="5.9cm" svg:y1="11.821cm" svg:x2="5.9cm" svg:y2="12.679cm">
              <svg:desc>Gmp 9817</svg:desc>
              <text:p/>
            </draw:line>
            <draw:frame draw:name="Gmp 9817" draw:style-name="gr12" draw:text-style-name="P10" draw:layer="layout" svg:width="1.044cm" svg:height="1.187cm" svg:x="5.428cm" svg:y="12.629cm">
              <draw:text-box>
                <text:p text:style-name="P9"><text:s text:c="4"/>13</text:p>
              </draw:text-box>
            </draw:frame>
            <draw:frame draw:name="Gmp 9817" draw:style-name="gr11" draw:text-style-name="P10" draw:layer="layout" svg:width="1.179cm" svg:height="1.187cm" svg:x="9.361cm" svg:y="12.366cm">
              <draw:text-box>
                <text:p text:style-name="P9">17 <text:s text:c="5"/></text:p>
              </draw:text-box>
            </draw:frame>
            <draw:line draw:name="Gmp 9817" draw:style-name="gr39" draw:text-style-name="P8" draw:layer="layout" svg:x1="5.9cm" svg:y1="12.679cm" svg:x2="9.9cm" svg:y2="12.816cm">
              <svg:desc>Gmp 9817</svg:desc>
              <text:p text:style-name="P11"><text:s text:c="3"/>Gmp 9817</text:p>
              <text:p text:style-name="P11"><text:span text:style-name="T1"/></text:p>
            </draw:line>
            <draw:line draw:name="Gmp 9817" draw:style-name="gr21" draw:text-style-name="P5" draw:layer="layout" svg:x1="9.9cm" svg:y1="12.716cm" svg:x2="9.9cm" svg:y2="12.916cm">
              <svg:desc>Gmp 9817</svg:desc>
              <text:p/>
            </draw:line>
            <draw:frame draw:name="Gmp 9817" draw:style-name="gr11" draw:text-style-name="P10" draw:layer="layout" svg:width="1.179cm" svg:height="1.187cm" svg:x="13.661cm" svg:y="12.504cm">
              <draw:text-box>
                <text:p text:style-name="P9">21 <text:s text:c="5"/></text:p>
              </draw:text-box>
            </draw:frame>
            <draw:line draw:name="Gmp 9817" draw:style-name="gr39" draw:text-style-name="P8" draw:layer="layout" svg:x1="9.9cm" svg:y1="12.816cm" svg:x2="14.2cm" svg:y2="12.954cm">
              <svg:desc>Gmp 9817</svg:desc>
              <text:p text:style-name="P11"><text:s text:c="3"/>Gmp 9817</text:p>
              <text:p text:style-name="P11"><text:span text:style-name="T1"/></text:p>
            </draw:line>
            <draw:line draw:name="Gmp 9817" draw:style-name="gr21" draw:text-style-name="P5" draw:layer="layout" svg:x1="14.2cm" svg:y1="12.954cm" svg:x2="14.2cm" svg:y2="13.983cm">
              <svg:desc>Gmp 9817</svg:desc>
              <text:p/>
            </draw:line>
            <draw:frame draw:name="Gmp 9817" draw:style-name="gr12" draw:text-style-name="P10" draw:layer="layout" svg:width="1.044cm" svg:height="1.187cm" svg:x="13.728cm" svg:y="13.933cm">
              <draw:text-box>
                <text:p text:style-name="P9"><text:s text:c="4"/>51</text:p>
              </draw:text-box>
            </draw:frame>
            <draw:frame draw:name="Gmp 9817" draw:style-name="gr11" draw:text-style-name="P10" draw:layer="layout" svg:width="1.179cm" svg:height="1.187cm" svg:x="17.961cm" svg:y="13.842cm">
              <draw:text-box>
                <text:p text:style-name="P9">00 <text:s text:c="5"/></text:p>
              </draw:text-box>
            </draw:frame>
            <draw:line draw:name="Gmp 9817" draw:style-name="gr39" draw:text-style-name="P8" draw:layer="layout" svg:x1="14.2cm" svg:y1="13.983cm" svg:x2="18.5cm" svg:y2="14.292cm">
              <svg:desc>Gmp 9817</svg:desc>
              <text:p text:style-name="P11"><text:s text:c="3"/>Gmp 9817</text:p>
              <text:p text:style-name="P11"><text:span text:style-name="T1"/></text:p>
            </draw:line>
            <draw:line draw:name="Gmp 9817" draw:style-name="gr21" draw:text-style-name="P5" draw:layer="layout" svg:x1="18.5cm" svg:y1="14.192cm" svg:x2="18.5cm" svg:y2="14.392cm">
              <svg:desc>Gmp 9817</svg:desc>
              <text:p/>
            </draw:line>
          </draw:g>
          <draw:g draw:name="Gmp 9818">
            <draw:line draw:name="Gmp 9818" draw:style-name="gr21" draw:text-style-name="P5" draw:layer="layout" svg:x1="18.8cm" svg:y1="16.936cm" svg:x2="18.8cm" svg:y2="17.136cm">
              <svg:desc>Gmp 9818</svg:desc>
              <text:p/>
            </draw:line>
            <draw:frame draw:name="Gmp 9818" draw:style-name="gr11" draw:text-style-name="P10" draw:layer="layout" svg:width="1.179cm" svg:height="1.187cm" svg:x="18.261cm" svg:y="16.986cm">
              <draw:text-box>
                <text:p text:style-name="P9">20 <text:s text:c="5"/></text:p>
              </draw:text-box>
            </draw:frame>
            <draw:frame draw:name="Gmp 9818" draw:style-name="gr12" draw:text-style-name="P10" draw:layer="layout" svg:width="1.044cm" svg:height="1.187cm" svg:x="14.028cm" svg:y="16.895cm">
              <draw:text-box>
                <text:p text:style-name="P9"><text:s text:c="4"/>29</text:p>
              </draw:text-box>
            </draw:frame>
            <draw:line draw:name="Gmp 9818" draw:style-name="gr39" draw:text-style-name="P8" draw:layer="layout" svg:x1="14.5cm" svg:y1="17.345cm" svg:x2="18.8cm" svg:y2="17.036cm">
              <svg:desc>Gmp 9818</svg:desc>
              <text:p text:style-name="P11">Gmp 9818 <text:s text:c="2"/></text:p>
              <text:p text:style-name="P11"><text:span text:style-name="T1"/></text:p>
            </draw:line>
            <draw:line draw:name="Gmp 9818" draw:style-name="gr21" draw:text-style-name="P5" draw:layer="layout" svg:x1="14.5cm" svg:y1="17.345cm" svg:x2="14.5cm" svg:y2="18.374cm">
              <svg:desc>Gmp 9818</svg:desc>
              <text:p/>
            </draw:line>
            <draw:frame draw:name="Gmp 9818" draw:style-name="gr11" draw:text-style-name="P10" draw:layer="layout" svg:width="1.179cm" svg:height="1.187cm" svg:x="13.961cm" svg:y="18.324cm">
              <draw:text-box>
                <text:p text:style-name="P9">59 <text:s text:c="5"/></text:p>
              </draw:text-box>
            </draw:frame>
            <draw:frame draw:name="Gmp 9818" draw:style-name="gr12" draw:text-style-name="P10" draw:layer="layout" svg:width="1.044cm" svg:height="1.187cm" svg:x="9.428cm" svg:y="18.061cm">
              <draw:text-box>
                <text:p text:style-name="P9"><text:s text:c="4"/>03</text:p>
              </draw:text-box>
            </draw:frame>
            <draw:line draw:name="Gmp 9818" draw:style-name="gr39" draw:text-style-name="P8" draw:layer="layout" svg:x1="9.9cm" svg:y1="18.511cm" svg:x2="14.5cm" svg:y2="18.374cm">
              <svg:desc>Gmp 9818</svg:desc>
              <text:p text:style-name="P11">Gmp 9818 <text:s text:c="2"/></text:p>
              <text:p text:style-name="P11"><text:span text:style-name="T1"/></text:p>
            </draw:line>
            <draw:line draw:name="Gmp 9818" draw:style-name="gr21" draw:text-style-name="P5" draw:layer="layout" svg:x1="9.9cm" svg:y1="18.411cm" svg:x2="9.9cm" svg:y2="18.611cm">
              <svg:desc>Gmp 9818</svg:desc>
              <text:p/>
            </draw:line>
            <draw:frame draw:name="Gmp 9818" draw:style-name="gr12" draw:text-style-name="P10" draw:layer="layout" svg:width="1.044cm" svg:height="1.187cm" svg:x="5.428cm" svg:y="18.198cm">
              <draw:text-box>
                <text:p text:style-name="P9"><text:s text:c="4"/>07</text:p>
              </draw:text-box>
            </draw:frame>
            <draw:line draw:name="Gmp 9818" draw:style-name="gr39" draw:text-style-name="P8" draw:layer="layout" svg:x1="5.9cm" svg:y1="18.648cm" svg:x2="9.9cm" svg:y2="18.511cm">
              <svg:desc>Gmp 9818</svg:desc>
              <text:p text:style-name="P11">Gmp 9818 <text:s text:c="2"/></text:p>
              <text:p text:style-name="P11"><text:span text:style-name="T1"/></text:p>
            </draw:line>
            <draw:line draw:name="Gmp 9818" draw:style-name="gr21" draw:text-style-name="P5" draw:layer="layout" svg:x1="5.9cm" svg:y1="18.648cm" svg:x2="5.9cm" svg:y2="19.678cm">
              <svg:desc>Gmp 9818</svg:desc>
              <text:p/>
            </draw:line>
            <draw:frame draw:name="Gmp 9818" draw:style-name="gr11" draw:text-style-name="P10" draw:layer="layout" svg:width="1.179cm" svg:height="1.187cm" svg:x="5.361cm" svg:y="19.628cm">
              <draw:text-box>
                <text:p text:style-name="P9">37 <text:s text:c="5"/></text:p>
              </draw:text-box>
            </draw:frame>
            <draw:frame draw:name="Gmp 9818" draw:style-name="gr12" draw:text-style-name="P10" draw:layer="layout" svg:width="1.044cm" svg:height="1.187cm" svg:x="0.828cm" svg:y="19.434cm">
              <draw:text-box>
                <text:p text:style-name="P9"><text:s text:c="4"/>43</text:p>
              </draw:text-box>
            </draw:frame>
            <draw:line draw:name="Gmp 9818" draw:style-name="gr39" draw:text-style-name="P8" draw:layer="layout" svg:x1="1.3cm" svg:y1="19.884cm" svg:x2="5.9cm" svg:y2="19.678cm">
              <svg:desc>Gmp 9818</svg:desc>
              <text:p text:style-name="P11">Gmp 9818 <text:s text:c="2"/></text:p>
              <text:p text:style-name="P11"><text:span text:style-name="T1"/></text:p>
            </draw:line>
            <draw:line draw:name="Gmp 9818" draw:style-name="gr21" draw:text-style-name="P5" draw:layer="layout" svg:x1="1.3cm" svg:y1="19.784cm" svg:x2="1.3cm" svg:y2="19.984cm">
              <svg:desc>Gmp 9818</svg:desc>
              <text:p/>
            </draw:line>
          </draw:g>
          <draw:g draw:name="Lgo 11315">
            <draw:line draw:name="Lgo 11315" draw:style-name="gr24" draw:text-style-name="P5" draw:layer="layout" svg:x1="19.4cm" svg:y1="10.075cm" svg:x2="19.4cm" svg:y2="10.275cm">
              <svg:desc>Lgo 11315</svg:desc>
              <text:p/>
            </draw:line>
          </draw:g>
          <draw:g draw:name="Lpaz 12305 Mi">
            <draw:line draw:name="Lpaz 12305 Mi" draw:style-name="gr26" draw:text-style-name="P5" draw:layer="layout" svg:x1="19.1cm" svg:y1="17.794cm" svg:x2="19.1cm" svg:y2="17.994cm">
              <svg:desc>Lpaz 12305 Mi</svg:desc>
              <text:p/>
            </draw:line>
          </draw:g>
          <draw:g draw:name="N 8114">
            <draw:line draw:name="N 8114" draw:style-name="gr28" draw:text-style-name="P5" draw:layer="layout" svg:x1="18.5cm" svg:y1="15.836cm" svg:x2="18.5cm" svg:y2="18.099cm">
              <svg:desc>N 8114</svg:desc>
              <text:p/>
            </draw:line>
          </draw:g>
          <draw:g draw:name="N 8231">
            <draw:line draw:name="N 8231" draw:style-name="gr28" draw:text-style-name="P5" draw:layer="layout" svg:x1="14.8cm" svg:y1="18.548cm" svg:x2="14.8cm" svg:y2="18.748cm">
              <svg:desc>N 8231</svg:desc>
              <text:p/>
            </draw:line>
            <draw:frame draw:name="N 8231" draw:style-name="gr12" draw:text-style-name="P10" draw:layer="layout" svg:width="1.044cm" svg:height="1.187cm" svg:x="14.328cm" svg:y="18.598cm">
              <draw:text-box>
                <text:p text:style-name="P9"><text:s text:c="4"/>07</text:p>
              </draw:text-box>
            </draw:frame>
            <draw:frame draw:name="N 8231" draw:style-name="gr11" draw:text-style-name="P10" draw:layer="layout" svg:width="1.179cm" svg:height="1.187cm" svg:x="18.861cm" svg:y="18.507cm">
              <draw:text-box>
                <text:p text:style-name="P9">16 <text:s text:c="5"/></text:p>
              </draw:text-box>
            </draw:frame>
            <draw:line draw:name="N 8231" draw:style-name="gr29" draw:text-style-name="P8" draw:layer="layout" svg:x1="14.8cm" svg:y1="18.648cm" svg:x2="19.4cm" svg:y2="18.957cm">
              <svg:desc>N 8231</svg:desc>
              <text:p text:style-name="P11"><text:s text:c="3"/>N 8231</text:p>
              <text:p text:style-name="P11"><text:span text:style-name="T1"/></text:p>
            </draw:line>
            <draw:line draw:name="N 8231" draw:style-name="gr28" draw:text-style-name="P5" draw:layer="layout" svg:x1="19.4cm" svg:y1="18.957cm" svg:x2="19.4cm" svg:y2="20.33cm">
              <svg:desc>N 8231</svg:desc>
              <text:p/>
            </draw:line>
          </draw:g>
          <draw:g draw:name="N 8245 [Sa]">
            <draw:line draw:name="N 8245 [Sa]" draw:style-name="gr28" draw:text-style-name="P5" draw:layer="layout" svg:x1="18.5cm" svg:y1="13.437cm" svg:x2="18.5cm" svg:y2="13.637cm">
              <svg:desc>N 8245 [Sa]</svg:desc>
              <text:p/>
            </draw:line>
          </draw:g>
          <draw:g draw:name="N 8362">
            <draw:line draw:name="N 8362" draw:style-name="gr28" draw:text-style-name="P5" draw:layer="layout" svg:x1="18.5cm" svg:y1="21.325cm" svg:x2="18.5cm" svg:y2="22.354cm">
              <svg:desc>N 8362</svg:desc>
              <text:p/>
            </draw:line>
          </draw:g>
          <draw:g draw:name="N 8602 [Sa]">
            <draw:line draw:name="N 8602 [Sa]" draw:style-name="gr28" draw:text-style-name="P5" draw:layer="layout" svg:x1="18.5cm" svg:y1="11.927cm" svg:x2="18.5cm" svg:y2="12.127cm">
              <svg:desc>N 8602 [Sa]</svg:desc>
              <text:p/>
            </draw:line>
            <draw:polygon draw:name="N 8602 [Sa]" draw:style-name="gr28" draw:text-style-name="P5" draw:layer="layout" svg:width="0cm" svg:height="0cm" svg:x="18.5cm" svg:y="12.027cm" svg:viewBox="0 0 0 0" draw:points="0,0">
              <svg:desc>N 8602 [Sa]</svg:desc>
              <text:p/>
            </draw:polygon>
            <draw:line draw:name="N 8602 [Sa]" draw:style-name="gr28" draw:text-style-name="P5" draw:layer="layout" svg:x1="18.5cm" svg:y1="11.927cm" svg:x2="18.5cm" svg:y2="12.127cm">
              <svg:desc>N 8602 [Sa]</svg:desc>
              <text:p/>
            </draw:line>
          </draw:g>
          <draw:g draw:name="N 8916">
            <draw:line draw:name="N 8916" draw:style-name="gr28" draw:text-style-name="P5" draw:layer="layout" svg:x1="6.2cm" svg:y1="4cm" svg:x2="6.2cm" svg:y2="5.475cm">
              <svg:desc>N 8916</svg:desc>
              <text:p/>
            </draw:line>
            <draw:frame draw:name="N 8916" draw:style-name="gr11" draw:text-style-name="P10" draw:layer="layout" svg:width="1.179cm" svg:height="1.187cm" svg:x="5.661cm" svg:y="5.425cm">
              <draw:text-box>
                <text:p text:style-name="P9">43 <text:s text:c="5"/></text:p>
              </draw:text-box>
            </draw:frame>
            <draw:frame draw:name="N 8916" draw:style-name="gr12" draw:text-style-name="P10" draw:layer="layout" svg:width="1.044cm" svg:height="1.187cm" svg:x="1.128cm" svg:y="5.231cm">
              <draw:text-box>
                <text:p text:style-name="P9"><text:s text:c="4"/>49</text:p>
              </draw:text-box>
            </draw:frame>
            <draw:line draw:name="N 8916" draw:style-name="gr29" draw:text-style-name="P8" draw:layer="layout" svg:x1="1.6cm" svg:y1="5.681cm" svg:x2="6.2cm" svg:y2="5.475cm">
              <svg:desc>N 8916</svg:desc>
              <text:p text:style-name="P11">N 8916 <text:s text:c="2"/></text:p>
              <text:p text:style-name="P11"><text:span text:style-name="T1"/></text:p>
            </draw:line>
            <draw:line draw:name="N 8916" draw:style-name="gr28" draw:text-style-name="P5" draw:layer="layout" svg:x1="1.6cm" svg:y1="5.581cm" svg:x2="1.6cm" svg:y2="5.781cm">
              <svg:desc>N 8916</svg:desc>
              <text:p/>
            </draw:line>
          </draw:g>
          <draw:g draw:name="P 4162">
            <draw:line draw:name="P 4162" draw:style-name="gr22" draw:text-style-name="P5" draw:layer="layout" svg:x1="18.8cm" svg:y1="8.357cm" svg:x2="18.8cm" svg:y2="8.94cm">
              <svg:desc>P 4162</svg:desc>
              <text:p/>
            </draw:line>
          </draw:g>
          <draw:g draw:name="P 4163">
            <draw:line draw:name="P 4163" draw:style-name="gr22" draw:text-style-name="P5" draw:layer="layout" svg:x1="19.1cm" svg:y1="7.225cm" svg:x2="19.1cm" svg:y2="7.431cm">
              <svg:desc>P 4163</svg:desc>
              <text:p/>
            </draw:line>
          </draw:g>
          <draw:g draw:name="P 4164">
            <draw:line draw:name="P 4164" draw:style-name="gr22" draw:text-style-name="P5" draw:layer="layout" svg:x1="18.8cm" svg:y1="23.211cm" svg:x2="18.8cm" svg:y2="23.348cm">
              <svg:desc>P 4164</svg:desc>
              <text:p/>
            </draw:line>
          </draw:g>
          <draw:g draw:name="P 4165">
            <draw:line draw:name="P 4165" draw:style-name="gr22" draw:text-style-name="P5" draw:layer="layout" svg:x1="19.1cm" svg:y1="23.108cm" svg:x2="19.1cm" svg:y2="23.245cm">
              <svg:desc>P 4165</svg:desc>
              <text:p/>
            </draw:line>
          </draw:g>
          <draw:g draw:name="P 4166">
            <draw:line draw:name="P 4166" draw:style-name="gr22" draw:text-style-name="P5" draw:layer="layout" svg:x1="18.8cm" svg:y1="25.544cm" svg:x2="18.8cm" svg:y2="25.681cm">
              <svg:desc>P 4166</svg:desc>
              <text:p/>
            </draw:line>
          </draw:g>
          <draw:g draw:name="P 4167">
            <draw:line draw:name="P 4167" draw:style-name="gr22" draw:text-style-name="P5" draw:layer="layout" svg:x1="19.1cm" svg:y1="25.166cm" svg:x2="19.1cm" svg:y2="25.407cm">
              <svg:desc>P 4167</svg:desc>
              <text:p/>
            </draw:line>
          </draw:g>
          <draw:g draw:name="P 4432 [Sa]">
            <draw:line draw:name="P 4432 [Sa]" draw:style-name="gr22" draw:text-style-name="P5" draw:layer="layout" svg:x1="18.8cm" svg:y1="4.172cm" svg:x2="18.8cm" svg:y2="4.377cm">
              <svg:desc>P 4432 [Sa]</svg:desc>
              <text:p/>
            </draw:line>
            <draw:frame draw:name="P 4432 [Sa]" draw:style-name="gr18" draw:text-style-name="P10" draw:layer="layout" svg:width="1.162cm" svg:height="1.187cm" svg:x="18.269cm" svg:y="4.327cm">
              <draw:text-box>
                <text:p text:style-name="P9">11 <text:s text:c="5"/></text:p>
              </draw:text-box>
            </draw:frame>
            <draw:frame draw:name="P 4432 [Sa]" draw:style-name="gr12" draw:text-style-name="P10" draw:layer="layout" svg:width="1.044cm" svg:height="1.187cm" svg:x="14.028cm" svg:y="4.236cm">
              <draw:text-box>
                <text:p text:style-name="P9"><text:s text:c="4"/>20</text:p>
              </draw:text-box>
            </draw:frame>
            <draw:line draw:name="P 4432 [Sa]" draw:style-name="gr23" draw:text-style-name="P8" draw:layer="layout" svg:x1="14.5cm" svg:y1="4.686cm" svg:x2="18.8cm" svg:y2="4.377cm">
              <svg:desc>P 4432 [Sa]</svg:desc>
              <text:p text:style-name="P11">P 4432 [Sa] <text:s text:c="2"/></text:p>
              <text:p text:style-name="P11"><text:span text:style-name="T1"/></text:p>
            </draw:line>
            <draw:line draw:name="P 4432 [Sa]" draw:style-name="gr22" draw:text-style-name="P5" draw:layer="layout" svg:x1="14.5cm" svg:y1="4.586cm" svg:x2="14.5cm" svg:y2="4.786cm">
              <svg:desc>P 4432 [Sa]</svg:desc>
              <text:p/>
            </draw:line>
          </draw:g>
          <draw:g draw:name="P 4433 [Sa]">
            <draw:line draw:name="P 4433 [Sa]" draw:style-name="gr22" draw:text-style-name="P5" draw:layer="layout" svg:x1="14.5cm" svg:y1="8.36cm" svg:x2="14.5cm" svg:y2="8.56cm">
              <svg:desc>P 4433 [Sa]</svg:desc>
              <text:p/>
            </draw:line>
            <draw:frame draw:name="P 4433 [Sa]" draw:style-name="gr12" draw:text-style-name="P10" draw:layer="layout" svg:width="1.044cm" svg:height="1.187cm" svg:x="14.028cm" svg:y="8.41cm">
              <draw:text-box>
                <text:p text:style-name="P9"><text:s text:c="4"/>10</text:p>
              </draw:text-box>
            </draw:frame>
            <draw:frame draw:name="P 4433 [Sa]" draw:style-name="gr11" draw:text-style-name="P10" draw:layer="layout" svg:width="1.179cm" svg:height="1.187cm" svg:x="18.561cm" svg:y="8.319cm">
              <draw:text-box>
                <text:p text:style-name="P9">19 <text:s text:c="5"/></text:p>
              </draw:text-box>
            </draw:frame>
            <draw:line draw:name="P 4433 [Sa]" draw:style-name="gr23" draw:text-style-name="P8" draw:layer="layout" svg:x1="14.5cm" svg:y1="8.46cm" svg:x2="19.1cm" svg:y2="8.769cm">
              <svg:desc>P 4433 [Sa]</svg:desc>
              <text:p text:style-name="P11"><text:s text:c="3"/>P 4433 [Sa]</text:p>
              <text:p text:style-name="P11"><text:span text:style-name="T1"/></text:p>
            </draw:line>
            <draw:line draw:name="P 4433 [Sa]" draw:style-name="gr22" draw:text-style-name="P5" draw:layer="layout" svg:x1="19.1cm" svg:y1="8.769cm" svg:x2="19.1cm" svg:y2="8.906cm">
              <svg:desc>P 4433 [Sa]</svg:desc>
              <text:p/>
            </draw:line>
          </draw:g>
          <draw:g draw:name="P 4434 [Sa]">
            <draw:line draw:name="P 4434 [Sa]" draw:style-name="gr22" draw:text-style-name="P5" draw:layer="layout" svg:x1="18.5cm" svg:y1="22.765cm" svg:x2="18.5cm" svg:y2="23.588cm">
              <svg:desc>P 4434 [Sa]</svg:desc>
              <text:p/>
            </draw:line>
            <draw:frame draw:name="P 4434 [Sa]" draw:style-name="gr11" draw:text-style-name="P10" draw:layer="layout" svg:width="1.179cm" svg:height="1.187cm" svg:x="17.961cm" svg:y="23.538cm">
              <draw:text-box>
                <text:p text:style-name="P9">31 <text:s text:c="5"/></text:p>
              </draw:text-box>
            </draw:frame>
            <draw:frame draw:name="P 4434 [Sa]" draw:style-name="gr12" draw:text-style-name="P10" draw:layer="layout" svg:width="1.044cm" svg:height="1.187cm" svg:x="14.028cm" svg:y="23.447cm">
              <draw:text-box>
                <text:p text:style-name="P9"><text:s text:c="4"/>40</text:p>
              </draw:text-box>
            </draw:frame>
            <draw:line draw:name="P 4434 [Sa]" draw:style-name="gr23" draw:text-style-name="P8" draw:layer="layout" svg:x1="14.5cm" svg:y1="23.897cm" svg:x2="18.5cm" svg:y2="23.588cm">
              <svg:desc>P 4434 [Sa]</svg:desc>
              <text:p text:style-name="P11">P 4434 [Sa] <text:s text:c="2"/></text:p>
              <text:p text:style-name="P11"><text:span text:style-name="T1"/></text:p>
            </draw:line>
            <draw:line draw:name="P 4434 [Sa]" draw:style-name="gr22" draw:text-style-name="P5" draw:layer="layout" svg:x1="14.5cm" svg:y1="23.797cm" svg:x2="14.5cm" svg:y2="23.997cm">
              <svg:desc>P 4434 [Sa]</svg:desc>
              <text:p/>
            </draw:line>
          </draw:g>
          <draw:g draw:name="P 4435 [Sa]">
            <draw:line draw:name="P 4435 [Sa]" draw:style-name="gr22" draw:text-style-name="P5" draw:layer="layout" svg:x1="14.5cm" svg:y1="24.929cm" svg:x2="14.5cm" svg:y2="25.129cm">
              <svg:desc>P 4435 [Sa]</svg:desc>
              <text:p/>
            </draw:line>
            <draw:frame draw:name="P 4435 [Sa]" draw:style-name="gr12" draw:text-style-name="P10" draw:layer="layout" svg:width="1.044cm" svg:height="1.187cm" svg:x="14.028cm" svg:y="24.979cm">
              <draw:text-box>
                <text:p text:style-name="P9"><text:s text:c="4"/>13</text:p>
              </draw:text-box>
            </draw:frame>
            <draw:frame draw:name="P 4435 [Sa]" draw:style-name="gr11" draw:text-style-name="P10" draw:layer="layout" svg:width="1.179cm" svg:height="1.187cm" svg:x="17.961cm" svg:y="24.888cm">
              <draw:text-box>
                <text:p text:style-name="P9">22 <text:s text:c="5"/></text:p>
              </draw:text-box>
            </draw:frame>
            <draw:line draw:name="P 4435 [Sa]" draw:style-name="gr23" draw:text-style-name="P8" draw:layer="layout" svg:x1="14.5cm" svg:y1="25.029cm" svg:x2="18.5cm" svg:y2="25.338cm">
              <svg:desc>P 4435 [Sa]</svg:desc>
              <text:p text:style-name="P11"><text:s text:c="3"/>P 4435 [Sa]</text:p>
              <text:p text:style-name="P11"><text:span text:style-name="T1"/></text:p>
            </draw:line>
            <draw:line draw:name="P 4435 [Sa]" draw:style-name="gr22" draw:text-style-name="P5" draw:layer="layout" svg:x1="18.5cm" svg:y1="25.338cm" svg:x2="18.5cm" svg:y2="25.715cm">
              <svg:desc>P 4435 [Sa]</svg:desc>
              <text:p/>
            </draw:line>
          </draw:g>
          <draw:g draw:name="P 4436 [Mi,Sa]">
            <draw:line draw:name="P 4436 [Mi,Sa]" draw:style-name="gr22" draw:text-style-name="P5" draw:layer="layout" svg:x1="18.8cm" svg:y1="12.508cm" svg:x2="18.8cm" svg:y2="12.645cm">
              <svg:desc>P 4436 [Mi,Sa]</svg:desc>
              <text:p/>
            </draw:line>
            <draw:frame draw:name="P 4436 [Mi,Sa]" draw:style-name="gr11" draw:text-style-name="P10" draw:layer="layout" svg:width="1.179cm" svg:height="1.187cm" svg:x="18.261cm" svg:y="12.595cm">
              <draw:text-box>
                <text:p text:style-name="P9">12 <text:s text:c="5"/></text:p>
              </draw:text-box>
            </draw:frame>
            <draw:frame draw:name="P 4436 [Mi,Sa]" draw:style-name="gr12" draw:text-style-name="P10" draw:layer="layout" svg:width="1.044cm" svg:height="1.187cm" svg:x="14.028cm" svg:y="12.504cm">
              <draw:text-box>
                <text:p text:style-name="P9"><text:s text:c="4"/>21</text:p>
              </draw:text-box>
            </draw:frame>
            <draw:line draw:name="P 4436 [Mi,Sa]" draw:style-name="gr23" draw:text-style-name="P8" draw:layer="layout" svg:x1="14.5cm" svg:y1="12.954cm" svg:x2="18.8cm" svg:y2="12.645cm">
              <svg:desc>P 4436 [Mi,Sa]</svg:desc>
              <text:p text:style-name="P11">P 4436 [Mi,Sa] <text:s text:c="2"/></text:p>
              <text:p text:style-name="P11"><text:span text:style-name="T1"/></text:p>
            </draw:line>
            <draw:line draw:name="P 4436 [Mi,Sa]" draw:style-name="gr22" draw:text-style-name="P5" draw:layer="layout" svg:x1="14.5cm" svg:y1="12.954cm" svg:x2="14.5cm" svg:y2="13.091cm">
              <svg:desc>P 4436 [Mi,Sa]</svg:desc>
              <text:p/>
            </draw:line>
            <draw:frame draw:name="P 4436 [Mi,Sa]" draw:style-name="gr11" draw:text-style-name="P10" draw:layer="layout" svg:width="1.179cm" svg:height="1.187cm" svg:x="13.961cm" svg:y="13.041cm">
              <draw:text-box>
                <text:p text:style-name="P9">25 <text:s text:c="5"/></text:p>
              </draw:text-box>
            </draw:frame>
            <draw:frame draw:name="P 4436 [Mi,Sa]" draw:style-name="gr12" draw:text-style-name="P10" draw:layer="layout" svg:width="1.044cm" svg:height="1.187cm" svg:x="9.428cm" svg:y="12.778cm">
              <draw:text-box>
                <text:p text:style-name="P9"><text:s text:c="4"/>29</text:p>
              </draw:text-box>
            </draw:frame>
            <draw:line draw:name="P 4436 [Mi,Sa]" draw:style-name="gr23" draw:text-style-name="P8" draw:layer="layout" svg:x1="9.9cm" svg:y1="13.228cm" svg:x2="14.5cm" svg:y2="13.091cm">
              <svg:desc>P 4436 [Mi,Sa]</svg:desc>
              <text:p text:style-name="P11">P 4436 [Mi,Sa] <text:s text:c="2"/></text:p>
              <text:p text:style-name="P11"><text:span text:style-name="T1"/></text:p>
            </draw:line>
            <draw:line draw:name="P 4436 [Mi,Sa]" draw:style-name="gr22" draw:text-style-name="P5" draw:layer="layout" svg:x1="9.9cm" svg:y1="13.128cm" svg:x2="9.9cm" svg:y2="13.328cm">
              <svg:desc>P 4436 [Mi,Sa]</svg:desc>
              <text:p/>
            </draw:line>
            <draw:frame draw:name="P 4436 [Mi,Sa]" draw:style-name="gr12" draw:text-style-name="P10" draw:layer="layout" svg:width="1.044cm" svg:height="1.187cm" svg:x="5.428cm" svg:y="12.915cm">
              <draw:text-box>
                <text:p text:style-name="P9"><text:s text:c="4"/>33</text:p>
              </draw:text-box>
            </draw:frame>
            <draw:line draw:name="P 4436 [Mi,Sa]" draw:style-name="gr23" draw:text-style-name="P8" draw:layer="layout" svg:x1="5.9cm" svg:y1="13.365cm" svg:x2="9.9cm" svg:y2="13.228cm">
              <svg:desc>P 4436 [Mi,Sa]</svg:desc>
              <text:p text:style-name="P11">P 4436 [Mi,Sa] <text:s text:c="2"/></text:p>
              <text:p text:style-name="P11"><text:span text:style-name="T1"/></text:p>
            </draw:line>
            <draw:line draw:name="P 4436 [Mi,Sa]" draw:style-name="gr22" draw:text-style-name="P5" draw:layer="layout" svg:x1="5.9cm" svg:y1="13.365cm" svg:x2="5.9cm" svg:y2="13.503cm">
              <svg:desc>P 4436 [Mi,Sa]</svg:desc>
              <text:p/>
            </draw:line>
            <draw:frame draw:name="P 4436 [Mi,Sa]" draw:style-name="gr11" draw:text-style-name="P10" draw:layer="layout" svg:width="1.179cm" svg:height="1.187cm" svg:x="5.361cm" svg:y="13.453cm">
              <draw:text-box>
                <text:p text:style-name="P9">37 <text:s text:c="5"/></text:p>
              </draw:text-box>
            </draw:frame>
            <draw:frame draw:name="P 4436 [Mi,Sa]" draw:style-name="gr12" draw:text-style-name="P10" draw:layer="layout" svg:width="1.044cm" svg:height="1.187cm" svg:x="0.828cm" svg:y="13.259cm">
              <draw:text-box>
                <text:p text:style-name="P9"><text:s text:c="4"/>43</text:p>
              </draw:text-box>
            </draw:frame>
            <draw:line draw:name="P 4436 [Mi,Sa]" draw:style-name="gr23" draw:text-style-name="P8" draw:layer="layout" svg:x1="1.3cm" svg:y1="13.709cm" svg:x2="5.9cm" svg:y2="13.503cm">
              <svg:desc>P 4436 [Mi,Sa]</svg:desc>
              <text:p text:style-name="P11">P 4436 [Mi,Sa] <text:s text:c="2"/></text:p>
              <text:p text:style-name="P11"><text:span text:style-name="T1"/></text:p>
            </draw:line>
            <draw:line draw:name="P 4436 [Mi,Sa]" draw:style-name="gr22" draw:text-style-name="P5" draw:layer="layout" svg:x1="1.3cm" svg:y1="13.609cm" svg:x2="1.3cm" svg:y2="13.809cm">
              <svg:desc>P 4436 [Mi,Sa]</svg:desc>
              <text:p/>
            </draw:line>
          </draw:g>
          <draw:g draw:name="P 4437 [Mi,Sa]">
            <draw:line draw:name="P 4437 [Mi,Sa]" draw:style-name="gr22" draw:text-style-name="P5" draw:layer="layout" svg:x1="1.3cm" svg:y1="16.627cm" svg:x2="1.3cm" svg:y2="16.827cm">
              <svg:desc>P 4437 [Mi,Sa]</svg:desc>
              <text:p/>
            </draw:line>
            <draw:frame draw:name="P 4437 [Mi,Sa]" draw:style-name="gr30" draw:text-style-name="P10" draw:layer="layout" svg:width="1.027cm" svg:height="1.187cm" svg:x="0.837cm" svg:y="16.677cm">
              <draw:text-box>
                <text:p text:style-name="P9"><text:s text:c="4"/>11</text:p>
              </draw:text-box>
            </draw:frame>
            <draw:frame draw:name="P 4437 [Mi,Sa]" draw:style-name="gr11" draw:text-style-name="P10" draw:layer="layout" svg:width="1.179cm" svg:height="1.187cm" svg:x="5.361cm" svg:y="16.483cm">
              <draw:text-box>
                <text:p text:style-name="P9">17 <text:s text:c="5"/></text:p>
              </draw:text-box>
            </draw:frame>
            <draw:line draw:name="P 4437 [Mi,Sa]" draw:style-name="gr23" draw:text-style-name="P8" draw:layer="layout" svg:x1="1.3cm" svg:y1="16.727cm" svg:x2="5.9cm" svg:y2="16.933cm">
              <svg:desc>P 4437 [Mi,Sa]</svg:desc>
              <text:p text:style-name="P11"><text:s text:c="3"/>P 4437 [Mi,Sa]</text:p>
              <text:p text:style-name="P11"><text:span text:style-name="T1"/></text:p>
            </draw:line>
            <draw:line draw:name="P 4437 [Mi,Sa]" draw:style-name="gr22" draw:text-style-name="P5" draw:layer="layout" svg:x1="5.9cm" svg:y1="16.933cm" svg:x2="5.9cm" svg:y2="17.07cm">
              <svg:desc>P 4437 [Mi,Sa]</svg:desc>
              <text:p/>
            </draw:line>
            <draw:frame draw:name="P 4437 [Mi,Sa]" draw:style-name="gr12" draw:text-style-name="P10" draw:layer="layout" svg:width="1.044cm" svg:height="1.187cm" svg:x="5.428cm" svg:y="17.02cm">
              <draw:text-box>
                <text:p text:style-name="P9"><text:s text:c="4"/>21</text:p>
              </draw:text-box>
            </draw:frame>
            <draw:frame draw:name="P 4437 [Mi,Sa]" draw:style-name="gr11" draw:text-style-name="P10" draw:layer="layout" svg:width="1.179cm" svg:height="1.187cm" svg:x="9.361cm" svg:y="16.758cm">
              <draw:text-box>
                <text:p text:style-name="P9">25 <text:s text:c="5"/></text:p>
              </draw:text-box>
            </draw:frame>
            <draw:line draw:name="P 4437 [Mi,Sa]" draw:style-name="gr23" draw:text-style-name="P8" draw:layer="layout" svg:x1="5.9cm" svg:y1="17.07cm" svg:x2="9.9cm" svg:y2="17.208cm">
              <svg:desc>P 4437 [Mi,Sa]</svg:desc>
              <text:p text:style-name="P11"><text:s text:c="3"/>P 4437 [Mi,Sa]</text:p>
              <text:p text:style-name="P11"><text:span text:style-name="T1"/></text:p>
            </draw:line>
            <draw:line draw:name="P 4437 [Mi,Sa]" draw:style-name="gr22" draw:text-style-name="P5" draw:layer="layout" svg:x1="9.9cm" svg:y1="17.108cm" svg:x2="9.9cm" svg:y2="17.308cm">
              <svg:desc>P 4437 [Mi,Sa]</svg:desc>
              <text:p/>
            </draw:line>
            <draw:frame draw:name="P 4437 [Mi,Sa]" draw:style-name="gr11" draw:text-style-name="P10" draw:layer="layout" svg:width="1.179cm" svg:height="1.187cm" svg:x="13.661cm" svg:y="16.895cm">
              <draw:text-box>
                <text:p text:style-name="P9">29 <text:s text:c="5"/></text:p>
              </draw:text-box>
            </draw:frame>
            <draw:line draw:name="P 4437 [Mi,Sa]" draw:style-name="gr23" draw:text-style-name="P8" draw:layer="layout" svg:x1="9.9cm" svg:y1="17.208cm" svg:x2="14.2cm" svg:y2="17.345cm">
              <svg:desc>P 4437 [Mi,Sa]</svg:desc>
              <text:p text:style-name="P11"><text:s text:c="3"/>P 4437 [Mi,Sa]</text:p>
              <text:p text:style-name="P11"><text:span text:style-name="T1"/></text:p>
            </draw:line>
            <draw:line draw:name="P 4437 [Mi,Sa]" draw:style-name="gr22" draw:text-style-name="P5" draw:layer="layout" svg:x1="14.2cm" svg:y1="17.345cm" svg:x2="14.2cm" svg:y2="17.482cm">
              <svg:desc>P 4437 [Mi,Sa]</svg:desc>
              <text:p/>
            </draw:line>
            <draw:frame draw:name="P 4437 [Mi,Sa]" draw:style-name="gr12" draw:text-style-name="P10" draw:layer="layout" svg:width="1.044cm" svg:height="1.187cm" svg:x="13.728cm" svg:y="17.432cm">
              <draw:text-box>
                <text:p text:style-name="P9"><text:s text:c="4"/>33</text:p>
              </draw:text-box>
            </draw:frame>
            <draw:frame draw:name="P 4437 [Mi,Sa]" draw:style-name="gr11" draw:text-style-name="P10" draw:layer="layout" svg:width="1.179cm" svg:height="1.187cm" svg:x="18.561cm" svg:y="17.341cm">
              <draw:text-box>
                <text:p text:style-name="P9">42 <text:s text:c="5"/></text:p>
              </draw:text-box>
            </draw:frame>
            <draw:line draw:name="P 4437 [Mi,Sa]" draw:style-name="gr23" draw:text-style-name="P8" draw:layer="layout" svg:x1="14.2cm" svg:y1="17.482cm" svg:x2="19.1cm" svg:y2="17.791cm">
              <svg:desc>P 4437 [Mi,Sa]</svg:desc>
              <text:p text:style-name="P11"><text:s text:c="3"/>P 4437 [Mi,Sa]</text:p>
              <text:p text:style-name="P11"><text:span text:style-name="T1"/></text:p>
            </draw:line>
            <draw:line draw:name="P 4437 [Mi,Sa]" draw:style-name="gr22" draw:text-style-name="P5" draw:layer="layout" svg:x1="19.1cm" svg:y1="17.791cm" svg:x2="19.1cm" svg:y2="17.928cm">
              <svg:desc>P 4437 [Mi,Sa]</svg:desc>
              <text:p/>
            </draw:line>
          </draw:g>
          <draw:g draw:name="P 4813">
            <draw:line draw:name="P 4813" draw:style-name="gr22" draw:text-style-name="P5" draw:layer="layout" svg:x1="19.1cm" svg:y1="4.274cm" svg:x2="19.1cm" svg:y2="4.549cm">
              <svg:desc>P 4813</svg:desc>
              <text:p/>
            </draw:line>
          </draw:g>
          <draw:g draw:name="P 4814">
            <draw:line draw:name="P 4814" draw:style-name="gr22" draw:text-style-name="P5" draw:layer="layout" svg:x1="18.8cm" svg:y1="7.225cm" svg:x2="18.8cm" svg:y2="7.362cm">
              <svg:desc>P 4814</svg:desc>
              <text:p/>
            </draw:line>
            <draw:frame draw:name="P 4814" draw:style-name="gr11" draw:text-style-name="P10" draw:layer="layout" svg:width="1.179cm" svg:height="1.187cm" svg:x="18.261cm" svg:y="7.312cm">
              <draw:text-box>
                <text:p text:style-name="P9">38 <text:s text:c="5"/></text:p>
              </draw:text-box>
            </draw:frame>
            <draw:frame draw:name="P 4814" draw:style-name="gr12" draw:text-style-name="P10" draw:layer="layout" svg:width="1.044cm" svg:height="1.187cm" svg:x="13.728cm" svg:y="7.221cm">
              <draw:text-box>
                <text:p text:style-name="P9"><text:s text:c="4"/>47</text:p>
              </draw:text-box>
            </draw:frame>
            <draw:line draw:name="P 4814" draw:style-name="gr23" draw:text-style-name="P8" draw:layer="layout" svg:x1="14.2cm" svg:y1="7.671cm" svg:x2="18.8cm" svg:y2="7.362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2" draw:text-style-name="P5" draw:layer="layout" svg:x1="14.2cm" svg:y1="7.671cm" svg:x2="14.2cm" svg:y2="8.597cm">
              <svg:desc>P 4814</svg:desc>
              <text:p/>
            </draw:line>
            <draw:frame draw:name="P 4814" draw:style-name="gr11" draw:text-style-name="P10" draw:layer="layout" svg:width="1.179cm" svg:height="1.187cm" svg:x="13.661cm" svg:y="8.547cm">
              <draw:text-box>
                <text:p text:style-name="P9">14 <text:s text:c="5"/></text:p>
              </draw:text-box>
            </draw:frame>
            <draw:frame draw:name="P 4814" draw:style-name="gr12" draw:text-style-name="P10" draw:layer="layout" svg:width="1.044cm" svg:height="1.187cm" svg:x="9.428cm" svg:y="8.284cm">
              <draw:text-box>
                <text:p text:style-name="P9"><text:s text:c="4"/>18</text:p>
              </draw:text-box>
            </draw:frame>
            <draw:line draw:name="P 4814" draw:style-name="gr23" draw:text-style-name="P8" draw:layer="layout" svg:x1="9.9cm" svg:y1="8.734cm" svg:x2="14.2cm" svg:y2="8.597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2" draw:text-style-name="P5" draw:layer="layout" svg:x1="9.9cm" svg:y1="8.634cm" svg:x2="9.9cm" svg:y2="8.834cm">
              <svg:desc>P 4814</svg:desc>
              <text:p/>
            </draw:line>
            <draw:frame draw:name="P 4814" draw:style-name="gr12" draw:text-style-name="P10" draw:layer="layout" svg:width="1.044cm" svg:height="1.187cm" svg:x="5.428cm" svg:y="8.422cm">
              <draw:text-box>
                <text:p text:style-name="P9"><text:s text:c="4"/>22</text:p>
              </draw:text-box>
            </draw:frame>
            <draw:line draw:name="P 4814" draw:style-name="gr23" draw:text-style-name="P8" draw:layer="layout" svg:x1="5.9cm" svg:y1="8.872cm" svg:x2="9.9cm" svg:y2="8.734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2" draw:text-style-name="P5" draw:layer="layout" svg:x1="5.9cm" svg:y1="8.872cm" svg:x2="5.9cm" svg:y2="9.009cm">
              <svg:desc>P 4814</svg:desc>
              <text:p/>
            </draw:line>
            <draw:frame draw:name="P 4814" draw:style-name="gr11" draw:text-style-name="P10" draw:layer="layout" svg:width="1.179cm" svg:height="1.187cm" svg:x="5.361cm" svg:y="8.959cm">
              <draw:text-box>
                <text:p text:style-name="P9">26 <text:s text:c="5"/></text:p>
              </draw:text-box>
            </draw:frame>
            <draw:frame draw:name="P 4814" draw:style-name="gr12" draw:text-style-name="P10" draw:layer="layout" svg:width="1.044cm" svg:height="1.187cm" svg:x="0.828cm" svg:y="8.765cm">
              <draw:text-box>
                <text:p text:style-name="P9"><text:s text:c="4"/>32</text:p>
              </draw:text-box>
            </draw:frame>
            <draw:line draw:name="P 4814" draw:style-name="gr23" draw:text-style-name="P8" draw:layer="layout" svg:x1="1.3cm" svg:y1="9.215cm" svg:x2="5.9cm" svg:y2="9.009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2" draw:text-style-name="P5" draw:layer="layout" svg:x1="1.3cm" svg:y1="9.115cm" svg:x2="1.3cm" svg:y2="9.315cm">
              <svg:desc>P 4814</svg:desc>
              <text:p/>
            </draw:line>
          </draw:g>
          <draw:g draw:name="P 4815">
            <draw:line draw:name="P 4815" draw:style-name="gr22" draw:text-style-name="P5" draw:layer="layout" svg:x1="1.3cm" svg:y1="22.597cm" svg:x2="1.3cm" svg:y2="22.797cm">
              <svg:desc>P 4815</svg:desc>
              <text:p/>
            </draw:line>
            <draw:frame draw:name="P 4815" draw:style-name="gr12" draw:text-style-name="P10" draw:layer="layout" svg:width="1.044cm" svg:height="1.187cm" svg:x="0.828cm" svg:y="22.647cm">
              <draw:text-box>
                <text:p text:style-name="P9"><text:s text:c="4"/>05</text:p>
              </draw:text-box>
            </draw:frame>
            <draw:frame draw:name="P 4815" draw:style-name="gr18" draw:text-style-name="P10" draw:layer="layout" svg:width="1.162cm" svg:height="1.187cm" svg:x="5.369cm" svg:y="22.452cm">
              <draw:text-box>
                <text:p text:style-name="P9">11 <text:s text:c="5"/></text:p>
              </draw:text-box>
            </draw:frame>
            <draw:line draw:name="P 4815" draw:style-name="gr23" draw:text-style-name="P8" draw:layer="layout" svg:x1="1.3cm" svg:y1="22.697cm" svg:x2="5.9cm" svg:y2="22.902cm">
              <svg:desc>P 4815</svg:desc>
              <text:p text:style-name="P11"><text:s text:c="3"/>P 4815</text:p>
              <text:p text:style-name="P11"><text:span text:style-name="T1"/></text:p>
            </draw:line>
            <draw:line draw:name="P 4815" draw:style-name="gr22" draw:text-style-name="P5" draw:layer="layout" svg:x1="5.9cm" svg:y1="22.902cm" svg:x2="5.9cm" svg:y2="23.04cm">
              <svg:desc>P 4815</svg:desc>
              <text:p/>
            </draw:line>
            <draw:frame draw:name="P 4815" draw:style-name="gr12" draw:text-style-name="P10" draw:layer="layout" svg:width="1.044cm" svg:height="1.187cm" svg:x="5.428cm" svg:y="22.99cm">
              <draw:text-box>
                <text:p text:style-name="P9"><text:s text:c="4"/>15</text:p>
              </draw:text-box>
            </draw:frame>
            <draw:frame draw:name="P 4815" draw:style-name="gr11" draw:text-style-name="P10" draw:layer="layout" svg:width="1.179cm" svg:height="1.187cm" svg:x="9.361cm" svg:y="22.727cm">
              <draw:text-box>
                <text:p text:style-name="P9">19 <text:s text:c="5"/></text:p>
              </draw:text-box>
            </draw:frame>
            <draw:line draw:name="P 4815" draw:style-name="gr23" draw:text-style-name="P8" draw:layer="layout" svg:x1="5.9cm" svg:y1="23.04cm" svg:x2="9.9cm" svg:y2="23.177cm">
              <svg:desc>P 4815</svg:desc>
              <text:p text:style-name="P11"><text:s text:c="3"/>P 4815</text:p>
              <text:p text:style-name="P11"><text:span text:style-name="T1"/></text:p>
            </draw:line>
            <draw:line draw:name="P 4815" draw:style-name="gr22" draw:text-style-name="P5" draw:layer="layout" svg:x1="9.9cm" svg:y1="23.077cm" svg:x2="9.9cm" svg:y2="23.277cm">
              <svg:desc>P 4815</svg:desc>
              <text:p/>
            </draw:line>
            <draw:frame draw:name="P 4815" draw:style-name="gr11" draw:text-style-name="P10" draw:layer="layout" svg:width="1.179cm" svg:height="1.187cm" svg:x="13.661cm" svg:y="22.864cm">
              <draw:text-box>
                <text:p text:style-name="P9">23 <text:s text:c="5"/></text:p>
              </draw:text-box>
            </draw:frame>
            <draw:line draw:name="P 4815" draw:style-name="gr23" draw:text-style-name="P8" draw:layer="layout" svg:x1="9.9cm" svg:y1="23.177cm" svg:x2="14.2cm" svg:y2="23.314cm">
              <svg:desc>P 4815</svg:desc>
              <text:p text:style-name="P11"><text:s text:c="3"/>P 4815</text:p>
              <text:p text:style-name="P11"><text:span text:style-name="T1"/></text:p>
            </draw:line>
            <draw:line draw:name="P 4815" draw:style-name="gr22" draw:text-style-name="P5" draw:layer="layout" svg:x1="14.2cm" svg:y1="23.214cm" svg:x2="14.2cm" svg:y2="23.414cm">
              <svg:desc>P 4815</svg:desc>
              <text:p/>
            </draw:line>
          </draw:g>
          <draw:g draw:name="P 4816">
            <draw:line draw:name="P 4816" draw:style-name="gr22" draw:text-style-name="P5" draw:layer="layout" svg:x1="14.2cm" svg:y1="24.963cm" svg:x2="14.2cm" svg:y2="25.163cm">
              <svg:desc>P 4816</svg:desc>
              <text:p/>
            </draw:line>
            <draw:frame draw:name="P 4816" draw:style-name="gr11" draw:text-style-name="P10" draw:layer="layout" svg:width="1.179cm" svg:height="1.187cm" svg:x="13.661cm" svg:y="25.013cm">
              <draw:text-box>
                <text:p text:style-name="P9">14 <text:s text:c="5"/></text:p>
              </draw:text-box>
            </draw:frame>
            <draw:frame draw:name="P 4816" draw:style-name="gr12" draw:text-style-name="P10" draw:layer="layout" svg:width="1.044cm" svg:height="1.187cm" svg:x="9.428cm" svg:y="24.751cm">
              <draw:text-box>
                <text:p text:style-name="P9"><text:s text:c="4"/>18</text:p>
              </draw:text-box>
            </draw:frame>
            <draw:line draw:name="P 4816" draw:style-name="gr23" draw:text-style-name="P8" draw:layer="layout" svg:x1="9.9cm" svg:y1="25.201cm" svg:x2="14.2cm" svg:y2="25.063cm">
              <svg:desc>P 4816</svg:desc>
              <text:p text:style-name="P11">P 4816 <text:s text:c="2"/></text:p>
              <text:p text:style-name="P11"><text:span text:style-name="T1"/></text:p>
            </draw:line>
            <draw:line draw:name="P 4816" draw:style-name="gr22" draw:text-style-name="P5" draw:layer="layout" svg:x1="9.9cm" svg:y1="25.101cm" svg:x2="9.9cm" svg:y2="25.301cm">
              <svg:desc>P 4816</svg:desc>
              <text:p/>
            </draw:line>
            <draw:frame draw:name="P 4816" draw:style-name="gr12" draw:text-style-name="P10" draw:layer="layout" svg:width="1.044cm" svg:height="1.187cm" svg:x="5.428cm" svg:y="24.888cm">
              <draw:text-box>
                <text:p text:style-name="P9"><text:s text:c="4"/>22</text:p>
              </draw:text-box>
            </draw:frame>
            <draw:line draw:name="P 4816" draw:style-name="gr23" draw:text-style-name="P8" draw:layer="layout" svg:x1="5.9cm" svg:y1="25.338cm" svg:x2="9.9cm" svg:y2="25.201cm">
              <svg:desc>P 4816</svg:desc>
              <text:p text:style-name="P11">P 4816 <text:s text:c="2"/></text:p>
              <text:p text:style-name="P11"><text:span text:style-name="T1"/></text:p>
            </draw:line>
            <draw:line draw:name="P 4816" draw:style-name="gr22" draw:text-style-name="P5" draw:layer="layout" svg:x1="5.9cm" svg:y1="25.338cm" svg:x2="5.9cm" svg:y2="25.475cm">
              <svg:desc>P 4816</svg:desc>
              <text:p/>
            </draw:line>
            <draw:frame draw:name="P 4816" draw:style-name="gr11" draw:text-style-name="P10" draw:layer="layout" svg:width="1.179cm" svg:height="1.187cm" svg:x="5.361cm" svg:y="25.425cm">
              <draw:text-box>
                <text:p text:style-name="P9">26 <text:s text:c="5"/></text:p>
              </draw:text-box>
            </draw:frame>
            <draw:frame draw:name="P 4816" draw:style-name="gr12" draw:text-style-name="P10" draw:layer="layout" svg:width="1.044cm" svg:height="1.187cm" svg:x="0.828cm" svg:y="25.231cm">
              <draw:text-box>
                <text:p text:style-name="P9"><text:s text:c="4"/>32</text:p>
              </draw:text-box>
            </draw:frame>
            <draw:line draw:name="P 4816" draw:style-name="gr23" draw:text-style-name="P8" draw:layer="layout" svg:x1="1.3cm" svg:y1="25.681cm" svg:x2="5.9cm" svg:y2="25.475cm">
              <svg:desc>P 4816</svg:desc>
              <text:p text:style-name="P11">P 4816 <text:s text:c="2"/></text:p>
              <text:p text:style-name="P11"><text:span text:style-name="T1"/></text:p>
            </draw:line>
            <draw:line draw:name="P 4816" draw:style-name="gr22" draw:text-style-name="P5" draw:layer="layout" svg:x1="1.3cm" svg:y1="25.581cm" svg:x2="1.3cm" svg:y2="25.781cm">
              <svg:desc>P 4816</svg:desc>
              <text:p/>
            </draw:line>
          </draw:g>
          <draw:g draw:name="R 12 Kwk">
            <draw:line draw:name="R 12 Kwk" draw:style-name="gr31" draw:text-style-name="P5" draw:layer="layout" svg:x1="14.8cm" svg:y1="6.301cm" svg:x2="14.8cm" svg:y2="6.501cm">
              <svg:desc>R 12 Kwk</svg:desc>
              <text:p/>
            </draw:line>
          </draw:g>
          <draw:g draw:name="R 13 Kwk">
            <draw:line draw:name="R 13 Kwk" draw:style-name="gr31" draw:text-style-name="P5" draw:layer="layout" svg:x1="14.8cm" svg:y1="10.761cm" svg:x2="14.8cm" svg:y2="10.961cm">
              <svg:desc>R 13 Kwk</svg:desc>
              <text:p/>
            </draw:line>
          </draw:g>
          <draw:g draw:name="R 14 Kwk">
            <draw:line draw:name="R 14 Kwk" draw:style-name="gr31" draw:text-style-name="P5" draw:layer="layout" svg:x1="14.8cm" svg:y1="11.104cm" svg:x2="14.8cm" svg:y2="11.304cm">
              <svg:desc>R 14 Kwk</svg:desc>
              <text:p/>
            </draw:line>
            <draw:line draw:name="R 14 Kwk" draw:style-name="gr32" draw:text-style-name="P8" draw:layer="layout" svg:x1="14.5cm" svg:y1="11.547cm" svg:x2="14.8cm" svg:y2="11.204cm">
              <svg:desc>R 14 Kwk</svg:desc>
              <text:p/>
            </draw:line>
            <draw:line draw:name="R 14 Kwk" draw:style-name="gr31" draw:text-style-name="P5" draw:layer="layout" svg:x1="14.5cm" svg:y1="11.547cm" svg:x2="14.5cm" svg:y2="12.233cm">
              <svg:desc>R 14 Kwk</svg:desc>
              <text:p/>
            </draw:line>
            <draw:line draw:name="R 14 Kwk" draw:style-name="gr32" draw:text-style-name="P8" draw:layer="layout" svg:x1="14.5cm" svg:y1="12.233cm" svg:x2="14.8cm" svg:y2="12.576cm">
              <svg:desc>R 14 Kwk</svg:desc>
              <text:p/>
            </draw:line>
            <draw:line draw:name="R 14 Kwk" draw:style-name="gr31" draw:text-style-name="P5" draw:layer="layout" svg:x1="14.8cm" svg:y1="12.476cm" svg:x2="14.8cm" svg:y2="12.676cm">
              <svg:desc>R 14 Kwk</svg:desc>
              <text:p/>
            </draw:line>
          </draw:g>
          <draw:g draw:name="R 30 Pos">
            <draw:line draw:name="R 30 Pos" draw:style-name="gr31" draw:text-style-name="P5" draw:layer="layout" svg:x1="1.6cm" svg:y1="5.958cm" svg:x2="1.6cm" svg:y2="6.158cm">
              <svg:desc>R 30 Pos</svg:desc>
              <text:p/>
            </draw:line>
            <draw:line draw:name="R 30 Pos" draw:style-name="gr32" draw:text-style-name="P8" draw:layer="layout" svg:x1="1.6cm" svg:y1="6.058cm" svg:x2="2.2cm" svg:y2="6.401cm">
              <svg:desc>R 30 Pos</svg:desc>
              <text:p/>
            </draw:line>
            <draw:line draw:name="R 30 Pos" draw:style-name="gr31" draw:text-style-name="P5" draw:layer="layout" svg:x1="2.2cm" svg:y1="6.401cm" svg:x2="2.2cm" svg:y2="6.744cm">
              <svg:desc>R 30 Pos</svg:desc>
              <text:p/>
            </draw:line>
            <draw:line draw:name="R 30 Pos" draw:style-name="gr32" draw:text-style-name="P8" draw:layer="layout" svg:x1="1.6cm" svg:y1="7.088cm" svg:x2="2.2cm" svg:y2="6.744cm">
              <svg:desc>R 30 Pos</svg:desc>
              <text:p/>
            </draw:line>
            <draw:line draw:name="R 30 Pos" draw:style-name="gr31" draw:text-style-name="P5" draw:layer="layout" svg:x1="1.6cm" svg:y1="6.988cm" svg:x2="1.6cm" svg:y2="7.188cm">
              <svg:desc>R 30 Pos</svg:desc>
              <text:p/>
            </draw:line>
          </draw:g>
          <draw:g draw:name="St 6146">
            <draw:line draw:name="St 6146" draw:style-name="gr33" draw:text-style-name="P5" draw:layer="layout" svg:x1="18.5cm" svg:y1="18.545cm" svg:x2="18.5cm" svg:y2="20.398cm">
              <svg:desc>St 6146</svg:desc>
              <text:p/>
            </draw:line>
          </draw:g>
          <draw:g draw:name="Ü 15434 [Sa]">
            <draw:line draw:name="Ü 15434 [Sa]" draw:style-name="gr40" draw:text-style-name="P5" draw:layer="layout" svg:x1="14.8cm" svg:y1="5.272cm" svg:x2="14.8cm" svg:y2="5.472cm">
              <svg:desc>Ü 15434 [Sa]</svg:desc>
              <text:p/>
            </draw:line>
            <draw:frame draw:name="Ü 15434 [Sa]" draw:style-name="gr11" draw:text-style-name="P10" draw:layer="layout" svg:width="1.179cm" svg:height="1.187cm" svg:x="14.261cm" svg:y="5.322cm">
              <draw:text-box>
                <text:p text:style-name="P9">40 <text:s text:c="5"/></text:p>
              </draw:text-box>
            </draw:frame>
            <draw:frame draw:name="Ü 15434 [Sa]" draw:style-name="gr12" draw:text-style-name="P10" draw:layer="layout" svg:width="1.044cm" svg:height="1.187cm" svg:x="9.428cm" svg:y="5.059cm">
              <draw:text-box>
                <text:p text:style-name="P9"><text:s text:c="4"/>44</text:p>
              </draw:text-box>
            </draw:frame>
            <draw:line draw:name="Ü 15434 [Sa]" draw:style-name="gr41" draw:text-style-name="P8" draw:layer="layout" svg:x1="9.9cm" svg:y1="5.509cm" svg:x2="14.8cm" svg:y2="5.372cm">
              <svg:desc>Ü 15434 [Sa]</svg:desc>
              <text:p text:style-name="P11">Ü 15434 [Sa] <text:s text:c="2"/></text:p>
              <text:p text:style-name="P11"><text:span text:style-name="T1"/></text:p>
            </draw:line>
            <draw:line draw:name="Ü 15434 [Sa]" draw:style-name="gr40" draw:text-style-name="P5" draw:layer="layout" svg:x1="9.9cm" svg:y1="5.409cm" svg:x2="9.9cm" svg:y2="5.609cm">
              <svg:desc>Ü 15434 [Sa]</svg:desc>
              <text:p/>
            </draw:line>
          </draw:g>
          <draw:g draw:name="Ü 15435 [Sa]">
            <draw:line draw:name="Ü 15435 [Sa]" draw:style-name="gr40" draw:text-style-name="P5" draw:layer="layout" svg:x1="9.9cm" svg:y1="5.821cm" svg:x2="9.9cm" svg:y2="6.021cm">
              <svg:desc>Ü 15435 [Sa]</svg:desc>
              <text:p/>
            </draw:line>
            <draw:frame draw:name="Ü 15435 [Sa]" draw:style-name="gr12" draw:text-style-name="P10" draw:layer="layout" svg:width="1.044cm" svg:height="1.187cm" svg:x="9.428cm" svg:y="5.871cm">
              <draw:text-box>
                <text:p text:style-name="P9"><text:s text:c="4"/>56</text:p>
              </draw:text-box>
            </draw:frame>
            <draw:frame draw:name="Ü 15435 [Sa]" draw:style-name="gr11" draw:text-style-name="P10" draw:layer="layout" svg:width="1.179cm" svg:height="1.187cm" svg:x="14.261cm" svg:y="5.608cm">
              <draw:text-box>
                <text:p text:style-name="P9">00 <text:s text:c="5"/></text:p>
              </draw:text-box>
            </draw:frame>
            <draw:line draw:name="Ü 15435 [Sa]" draw:style-name="gr41" draw:text-style-name="P8" draw:layer="layout" svg:x1="9.9cm" svg:y1="5.921cm" svg:x2="14.8cm" svg:y2="6.058cm">
              <svg:desc>Ü 15435 [Sa]</svg:desc>
              <text:p text:style-name="P11"><text:s text:c="3"/>Ü 15435 [Sa]</text:p>
              <text:p text:style-name="P11"><text:span text:style-name="T1"/></text:p>
            </draw:line>
            <draw:line draw:name="Ü 15435 [Sa]" draw:style-name="gr40" draw:text-style-name="P5" draw:layer="layout" svg:x1="14.8cm" svg:y1="5.958cm" svg:x2="14.8cm" svg:y2="6.158cm">
              <svg:desc>Ü 15435 [Sa]</svg:desc>
              <text:p/>
            </draw:line>
          </draw:g>
          <draw:g draw:name="V 5364 Mi">
            <draw:line draw:name="V 5364 Mi" draw:style-name="gr35" draw:text-style-name="P5" draw:layer="layout" svg:x1="18.5cm" svg:y1="4cm" svg:x2="18.5cm" svg:y2="4.926cm">
              <svg:desc>V 5364 Mi</svg:desc>
              <text:p/>
            </draw:line>
          </draw:g>
        </draw:g>
      </draw:page>
      <draw:page draw:name="Kleinbahn I" draw:style-name="dp1" draw:master-page-name="Standard">
        <draw:g draw:style-name="gr1">
          <draw:g>
            <draw:frame draw:style-name="gr2" draw:text-style-name="P2" draw:layer="layout" svg:width="8.071cm" svg:height="1.187cm" svg:x="6.515cm" svg:y="1cm">
              <draw:text-box>
                <text:p text:style-name="P1">Haugsdorf – Tarmstedt Ost</text:p>
              </draw:text-box>
            </draw:frame>
          </draw:g>
          <draw:g>
            <draw:frame draw:style-name="gr6" draw:text-style-name="P4" draw:layer="layout" svg:width="1.814cm" svg:height="1.199cm" svg:x="0.443cm" svg:y="2.5cm">
              <draw:text-box>
                <text:p text:style-name="P3">Sbg</text:p>
                <text:p text:style-name="P3">KM: 11</text:p>
              </draw:text-box>
            </draw:frame>
            <draw:line draw:style-name="gr4" draw:text-style-name="P5" draw:layer="layout" svg:x1="1.3cm" svg:y1="4cm" svg:x2="1.3cm" svg:y2="28.7cm">
              <svg:desc>#Track.Sbg.1</svg:desc>
              <text:p/>
            </draw:line>
            <draw:frame draw:style-name="gr5" draw:text-style-name="P7" draw:layer="layout" svg:width="0.659cm" svg:height="1.187cm" svg:x="1.021cm" svg:y="3.6cm">
              <draw:text-box>
                <text:p text:style-name="P6">1</text:p>
              </draw:text-box>
            </draw:frame>
            <draw:line draw:style-name="gr4" draw:text-style-name="P5" draw:layer="layout" svg:x1="1.6cm" svg:y1="4cm" svg:x2="1.6cm" svg:y2="28.7cm">
              <svg:desc>#Track.Sbg.2</svg:desc>
              <text:p/>
            </draw:line>
            <draw:frame draw:style-name="gr5" draw:text-style-name="P7" draw:layer="layout" svg:width="0.659cm" svg:height="1.187cm" svg:x="1.321cm" svg:y="3.6cm">
              <draw:text-box>
                <text:p text:style-name="P6">2</text:p>
              </draw:text-box>
            </draw:frame>
            <draw:line draw:style-name="gr4" draw:text-style-name="P5" draw:layer="layout" svg:x1="1.9cm" svg:y1="4cm" svg:x2="1.9cm" svg:y2="28.7cm">
              <svg:desc>#Track.Sbg.3</svg:desc>
              <text:p/>
            </draw:line>
            <draw:frame draw:style-name="gr5" draw:text-style-name="P7" draw:layer="layout" svg:width="0.659cm" svg:height="1.187cm" svg:x="1.621cm" svg:y="3.6cm">
              <draw:text-box>
                <text:p text:style-name="P6">3</text:p>
              </draw:text-box>
            </draw:frame>
          </draw:g>
          <draw:g>
            <draw:frame draw:style-name="gr7" draw:text-style-name="P4" draw:layer="layout" svg:width="1.611cm" svg:height="1.199cm" svg:x="5.07cm" svg:y="2.5cm">
              <draw:text-box>
                <text:p text:style-name="P3">Huk</text:p>
                <text:p text:style-name="P3">KM: 0</text:p>
              </draw:text-box>
            </draw:frame>
            <draw:line draw:style-name="gr4" draw:text-style-name="P5" draw:layer="layout" svg:x1="5.825cm" svg:y1="4cm" svg:x2="5.825cm" svg:y2="28.7cm">
              <svg:desc>#Track.Huk.4</svg:desc>
              <text:p/>
            </draw:line>
            <draw:frame draw:style-name="gr5" draw:text-style-name="P7" draw:layer="layout" svg:width="0.659cm" svg:height="1.187cm" svg:x="5.546cm" svg:y="3.6cm">
              <draw:text-box>
                <text:p text:style-name="P6">4</text:p>
              </draw:text-box>
            </draw:frame>
            <draw:line draw:style-name="gr4" draw:text-style-name="P5" draw:layer="layout" svg:x1="6.125cm" svg:y1="4cm" svg:x2="6.125cm" svg:y2="28.7cm">
              <svg:desc>#Track.Huk.2</svg:desc>
              <text:p/>
            </draw:line>
            <draw:frame draw:style-name="gr5" draw:text-style-name="P7" draw:layer="layout" svg:width="0.659cm" svg:height="1.187cm" svg:x="5.846cm" svg:y="3.6cm">
              <draw:text-box>
                <text:p text:style-name="P6">2</text:p>
              </draw:text-box>
            </draw:frame>
            <draw:line draw:style-name="gr4" draw:text-style-name="P5" draw:layer="layout" svg:x1="6.425cm" svg:y1="4cm" svg:x2="6.425cm" svg:y2="28.7cm">
              <svg:desc>#Track.Huk.1</svg:desc>
              <text:p/>
            </draw:line>
            <draw:frame draw:style-name="gr5" draw:text-style-name="P7" draw:layer="layout" svg:width="0.659cm" svg:height="1.187cm" svg:x="6.146cm" svg:y="3.6cm">
              <draw:text-box>
                <text:p text:style-name="P6">1</text:p>
              </draw:text-box>
            </draw:frame>
            <draw:line draw:style-name="gr4" draw:text-style-name="P5" draw:layer="layout" svg:x1="6.725cm" svg:y1="4cm" svg:x2="6.725cm" svg:y2="28.7cm">
              <svg:desc>#Track.Huk.3</svg:desc>
              <text:p/>
            </draw:line>
            <draw:frame draw:style-name="gr5" draw:text-style-name="P7" draw:layer="layout" svg:width="0.659cm" svg:height="1.187cm" svg:x="6.446cm" svg:y="3.6cm">
              <draw:text-box>
                <text:p text:style-name="P6">3</text:p>
              </draw:text-box>
            </draw:frame>
          </draw:g>
          <draw:g>
            <draw:frame draw:style-name="gr7" draw:text-style-name="P4" draw:layer="layout" svg:width="1.611cm" svg:height="1.199cm" svg:x="9.595cm" svg:y="2.5cm">
              <draw:text-box>
                <text:p text:style-name="P3">Nhn</text:p>
                <text:p text:style-name="P3">KM: 3</text:p>
              </draw:text-box>
            </draw:frame>
            <draw:line draw:style-name="gr4" draw:text-style-name="P5" draw:layer="layout" svg:x1="10.35cm" svg:y1="4cm" svg:x2="10.35cm" svg:y2="28.7cm">
              <svg:desc>#Track.Nhn.1</svg:desc>
              <text:p/>
            </draw:line>
            <draw:frame draw:style-name="gr5" draw:text-style-name="P7" draw:layer="layout" svg:width="0.659cm" svg:height="1.187cm" svg:x="10.071cm" svg:y="3.6cm">
              <draw:text-box>
                <text:p text:style-name="P6">1</text:p>
              </draw:text-box>
            </draw:frame>
            <draw:line draw:style-name="gr4" draw:text-style-name="P5" draw:layer="layout" svg:x1="10.65cm" svg:y1="4cm" svg:x2="10.65cm" svg:y2="28.7cm">
              <svg:desc>#Track.Nhn.2</svg:desc>
              <text:p/>
            </draw:line>
            <draw:frame draw:style-name="gr5" draw:text-style-name="P7" draw:layer="layout" svg:width="0.659cm" svg:height="1.187cm" svg:x="10.371cm" svg:y="3.6cm">
              <draw:text-box>
                <text:p text:style-name="P6">2</text:p>
              </draw:text-box>
            </draw:frame>
          </draw:g>
          <draw:g>
            <draw:frame draw:style-name="gr7" draw:text-style-name="P4" draw:layer="layout" svg:width="1.611cm" svg:height="1.199cm" svg:x="14.12cm" svg:y="2.5cm">
              <draw:text-box>
                <text:p text:style-name="P3">Gbk</text:p>
                <text:p text:style-name="P3">KM: 5</text:p>
              </draw:text-box>
            </draw:frame>
            <draw:line draw:style-name="gr4" draw:text-style-name="P5" draw:layer="layout" svg:x1="14.875cm" svg:y1="4cm" svg:x2="14.875cm" svg:y2="28.7cm">
              <svg:desc>#Track.Gbk.1</svg:desc>
              <text:p/>
            </draw:line>
            <draw:frame draw:style-name="gr5" draw:text-style-name="P7" draw:layer="layout" svg:width="0.659cm" svg:height="1.187cm" svg:x="14.596cm" svg:y="3.6cm">
              <draw:text-box>
                <text:p text:style-name="P6">1</text:p>
              </draw:text-box>
            </draw:frame>
          </draw:g>
          <draw:g>
            <draw:frame draw:style-name="gr7" draw:text-style-name="P4" draw:layer="layout" svg:width="1.611cm" svg:height="1.199cm" svg:x="18.645cm" svg:y="2.5cm">
              <draw:text-box>
                <text:p text:style-name="P3">Tso</text:p>
                <text:p text:style-name="P3">KM: 7</text:p>
              </draw:text-box>
            </draw:frame>
            <draw:line draw:style-name="gr4" draw:text-style-name="P5" draw:layer="layout" svg:x1="19.4cm" svg:y1="4cm" svg:x2="19.4cm" svg:y2="28.7cm">
              <svg:desc>#Track.Tso.1</svg:desc>
              <text:p/>
            </draw:line>
            <draw:frame draw:style-name="gr5" draw:text-style-name="P7" draw:layer="layout" svg:width="0.659cm" svg:height="1.187cm" svg:x="19.121cm" svg:y="3.6cm">
              <draw:text-box>
                <text:p text:style-name="P6">1</text:p>
              </draw:text-box>
            </draw:frame>
            <draw:line draw:style-name="gr4" draw:text-style-name="P5" draw:layer="layout" svg:x1="19.7cm" svg:y1="4cm" svg:x2="19.7cm" svg:y2="28.7cm">
              <svg:desc>#Track.Tso.2</svg:desc>
              <text:p/>
            </draw:line>
            <draw:frame draw:style-name="gr5" draw:text-style-name="P7" draw:layer="layout" svg:width="0.659cm" svg:height="1.187cm" svg:x="19.421cm" svg:y="3.6cm">
              <draw:text-box>
                <text:p text:style-name="P6">2</text:p>
              </draw:text-box>
            </draw:frame>
          </draw:g>
          <draw:g>
            <draw:line draw:style-name="gr8" draw:text-style-name="P8" draw:layer="layout" svg:x1="1.3cm" svg:y1="4cm" svg:x2="19.7cm" svg:y2="4cm">
              <svg:desc>#Time.12</svg:desc>
              <text:p/>
            </draw:line>
            <draw:frame draw:style-name="gr9" draw:text-style-name="P4" draw:layer="layout" svg:width="0.976cm" svg:height="1.187cm" svg:x="0.462cm" svg:y="3.7cm">
              <draw:text-box>
                <text:p text:style-name="P3">12</text:p>
              </draw:text-box>
            </draw:frame>
            <draw:frame draw:style-name="gr9" draw:text-style-name="P4" draw:layer="layout" svg:width="0.976cm" svg:height="1.187cm" svg:x="19.862cm" svg:y="3.7cm">
              <draw:text-box>
                <text:p text:style-name="P3">12</text:p>
              </draw:text-box>
            </draw:frame>
          </draw:g>
          <draw:g>
            <draw:line draw:style-name="gr8" draw:text-style-name="P8" draw:layer="layout" svg:x1="1.3cm" svg:y1="6.058cm" svg:x2="19.7cm" svg:y2="6.058cm">
              <svg:desc>#Time.13</svg:desc>
              <text:p/>
            </draw:line>
            <draw:frame draw:style-name="gr9" draw:text-style-name="P4" draw:layer="layout" svg:width="0.976cm" svg:height="1.187cm" svg:x="0.462cm" svg:y="5.758cm">
              <draw:text-box>
                <text:p text:style-name="P3">13</text:p>
              </draw:text-box>
            </draw:frame>
            <draw:frame draw:style-name="gr9" draw:text-style-name="P4" draw:layer="layout" svg:width="0.976cm" svg:height="1.187cm" svg:x="19.862cm" svg:y="5.758cm">
              <draw:text-box>
                <text:p text:style-name="P3">13</text:p>
              </draw:text-box>
            </draw:frame>
          </draw:g>
          <draw:g>
            <draw:line draw:style-name="gr8" draw:text-style-name="P8" draw:layer="layout" svg:x1="1.3cm" svg:y1="8.117cm" svg:x2="19.7cm" svg:y2="8.117cm">
              <svg:desc>#Time.14</svg:desc>
              <text:p/>
            </draw:line>
            <draw:frame draw:style-name="gr9" draw:text-style-name="P4" draw:layer="layout" svg:width="0.976cm" svg:height="1.187cm" svg:x="0.462cm" svg:y="7.817cm">
              <draw:text-box>
                <text:p text:style-name="P3">14</text:p>
              </draw:text-box>
            </draw:frame>
            <draw:frame draw:style-name="gr9" draw:text-style-name="P4" draw:layer="layout" svg:width="0.976cm" svg:height="1.187cm" svg:x="19.862cm" svg:y="7.817cm">
              <draw:text-box>
                <text:p text:style-name="P3">14</text:p>
              </draw:text-box>
            </draw:frame>
          </draw:g>
          <draw:g>
            <draw:line draw:style-name="gr8" draw:text-style-name="P8" draw:layer="layout" svg:x1="1.3cm" svg:y1="10.175cm" svg:x2="19.7cm" svg:y2="10.175cm">
              <svg:desc>#Time.15</svg:desc>
              <text:p/>
            </draw:line>
            <draw:frame draw:style-name="gr9" draw:text-style-name="P4" draw:layer="layout" svg:width="0.976cm" svg:height="1.187cm" svg:x="0.462cm" svg:y="9.875cm">
              <draw:text-box>
                <text:p text:style-name="P3">15</text:p>
              </draw:text-box>
            </draw:frame>
            <draw:frame draw:style-name="gr9" draw:text-style-name="P4" draw:layer="layout" svg:width="0.976cm" svg:height="1.187cm" svg:x="19.862cm" svg:y="9.875cm">
              <draw:text-box>
                <text:p text:style-name="P3">15</text:p>
              </draw:text-box>
            </draw:frame>
          </draw:g>
          <draw:g>
            <draw:line draw:style-name="gr8" draw:text-style-name="P8" draw:layer="layout" svg:x1="1.3cm" svg:y1="12.233cm" svg:x2="19.7cm" svg:y2="12.233cm">
              <svg:desc>#Time.16</svg:desc>
              <text:p/>
            </draw:line>
            <draw:frame draw:style-name="gr9" draw:text-style-name="P4" draw:layer="layout" svg:width="0.976cm" svg:height="1.187cm" svg:x="0.462cm" svg:y="11.933cm">
              <draw:text-box>
                <text:p text:style-name="P3">16</text:p>
              </draw:text-box>
            </draw:frame>
            <draw:frame draw:style-name="gr9" draw:text-style-name="P4" draw:layer="layout" svg:width="0.976cm" svg:height="1.187cm" svg:x="19.862cm" svg:y="11.933cm">
              <draw:text-box>
                <text:p text:style-name="P3">16</text:p>
              </draw:text-box>
            </draw:frame>
          </draw:g>
          <draw:g>
            <draw:line draw:style-name="gr8" draw:text-style-name="P8" draw:layer="layout" svg:x1="1.3cm" svg:y1="14.292cm" svg:x2="19.7cm" svg:y2="14.292cm">
              <svg:desc>#Time.17</svg:desc>
              <text:p/>
            </draw:line>
            <draw:frame draw:style-name="gr9" draw:text-style-name="P4" draw:layer="layout" svg:width="0.976cm" svg:height="1.187cm" svg:x="0.462cm" svg:y="13.992cm">
              <draw:text-box>
                <text:p text:style-name="P3">17</text:p>
              </draw:text-box>
            </draw:frame>
            <draw:frame draw:style-name="gr9" draw:text-style-name="P4" draw:layer="layout" svg:width="0.976cm" svg:height="1.187cm" svg:x="19.862cm" svg:y="13.992cm">
              <draw:text-box>
                <text:p text:style-name="P3">17</text:p>
              </draw:text-box>
            </draw:frame>
          </draw:g>
          <draw:g>
            <draw:line draw:style-name="gr8" draw:text-style-name="P8" draw:layer="layout" svg:x1="1.3cm" svg:y1="16.35cm" svg:x2="19.7cm" svg:y2="16.35cm">
              <svg:desc>#Time.18</svg:desc>
              <text:p/>
            </draw:line>
            <draw:frame draw:style-name="gr9" draw:text-style-name="P4" draw:layer="layout" svg:width="0.976cm" svg:height="1.187cm" svg:x="0.462cm" svg:y="16.05cm">
              <draw:text-box>
                <text:p text:style-name="P3">18</text:p>
              </draw:text-box>
            </draw:frame>
            <draw:frame draw:style-name="gr9" draw:text-style-name="P4" draw:layer="layout" svg:width="0.976cm" svg:height="1.187cm" svg:x="19.862cm" svg:y="16.05cm">
              <draw:text-box>
                <text:p text:style-name="P3">18</text:p>
              </draw:text-box>
            </draw:frame>
          </draw:g>
          <draw:g>
            <draw:line draw:style-name="gr8" draw:text-style-name="P8" draw:layer="layout" svg:x1="1.3cm" svg:y1="18.408cm" svg:x2="19.7cm" svg:y2="18.408cm">
              <svg:desc>#Time.19</svg:desc>
              <text:p/>
            </draw:line>
            <draw:frame draw:style-name="gr9" draw:text-style-name="P4" draw:layer="layout" svg:width="0.976cm" svg:height="1.187cm" svg:x="0.462cm" svg:y="18.108cm">
              <draw:text-box>
                <text:p text:style-name="P3">19</text:p>
              </draw:text-box>
            </draw:frame>
            <draw:frame draw:style-name="gr9" draw:text-style-name="P4" draw:layer="layout" svg:width="0.976cm" svg:height="1.187cm" svg:x="19.862cm" svg:y="18.108cm">
              <draw:text-box>
                <text:p text:style-name="P3">19</text:p>
              </draw:text-box>
            </draw:frame>
          </draw:g>
          <draw:g>
            <draw:line draw:style-name="gr8" draw:text-style-name="P8" draw:layer="layout" svg:x1="1.3cm" svg:y1="20.467cm" svg:x2="19.7cm" svg:y2="20.467cm">
              <svg:desc>#Time.20</svg:desc>
              <text:p/>
            </draw:line>
            <draw:frame draw:style-name="gr9" draw:text-style-name="P4" draw:layer="layout" svg:width="0.976cm" svg:height="1.187cm" svg:x="0.462cm" svg:y="20.167cm">
              <draw:text-box>
                <text:p text:style-name="P3">20</text:p>
              </draw:text-box>
            </draw:frame>
            <draw:frame draw:style-name="gr9" draw:text-style-name="P4" draw:layer="layout" svg:width="0.976cm" svg:height="1.187cm" svg:x="19.862cm" svg:y="20.167cm">
              <draw:text-box>
                <text:p text:style-name="P3">20</text:p>
              </draw:text-box>
            </draw:frame>
          </draw:g>
          <draw:g>
            <draw:line draw:style-name="gr8" draw:text-style-name="P8" draw:layer="layout" svg:x1="1.3cm" svg:y1="22.525cm" svg:x2="19.7cm" svg:y2="22.525cm">
              <svg:desc>#Time.21</svg:desc>
              <text:p/>
            </draw:line>
            <draw:frame draw:style-name="gr9" draw:text-style-name="P4" draw:layer="layout" svg:width="0.976cm" svg:height="1.187cm" svg:x="0.462cm" svg:y="22.225cm">
              <draw:text-box>
                <text:p text:style-name="P3">21</text:p>
              </draw:text-box>
            </draw:frame>
            <draw:frame draw:style-name="gr9" draw:text-style-name="P4" draw:layer="layout" svg:width="0.976cm" svg:height="1.187cm" svg:x="19.862cm" svg:y="22.225cm">
              <draw:text-box>
                <text:p text:style-name="P3">21</text:p>
              </draw:text-box>
            </draw:frame>
          </draw:g>
          <draw:g>
            <draw:line draw:style-name="gr8" draw:text-style-name="P8" draw:layer="layout" svg:x1="1.3cm" svg:y1="24.583cm" svg:x2="19.7cm" svg:y2="24.583cm">
              <svg:desc>#Time.22</svg:desc>
              <text:p/>
            </draw:line>
            <draw:frame draw:style-name="gr9" draw:text-style-name="P4" draw:layer="layout" svg:width="0.976cm" svg:height="1.187cm" svg:x="0.462cm" svg:y="24.283cm">
              <draw:text-box>
                <text:p text:style-name="P3">22</text:p>
              </draw:text-box>
            </draw:frame>
            <draw:frame draw:style-name="gr9" draw:text-style-name="P4" draw:layer="layout" svg:width="0.976cm" svg:height="1.187cm" svg:x="19.862cm" svg:y="24.283cm">
              <draw:text-box>
                <text:p text:style-name="P3">22</text:p>
              </draw:text-box>
            </draw:frame>
          </draw:g>
          <draw:g>
            <draw:line draw:style-name="gr8" draw:text-style-name="P8" draw:layer="layout" svg:x1="1.3cm" svg:y1="26.642cm" svg:x2="19.7cm" svg:y2="26.642cm">
              <svg:desc>#Time.23</svg:desc>
              <text:p/>
            </draw:line>
            <draw:frame draw:style-name="gr9" draw:text-style-name="P4" draw:layer="layout" svg:width="0.976cm" svg:height="1.187cm" svg:x="0.462cm" svg:y="26.342cm">
              <draw:text-box>
                <text:p text:style-name="P3">23</text:p>
              </draw:text-box>
            </draw:frame>
            <draw:frame draw:style-name="gr9" draw:text-style-name="P4" draw:layer="layout" svg:width="0.976cm" svg:height="1.187cm" svg:x="19.862cm" svg:y="26.342cm">
              <draw:text-box>
                <text:p text:style-name="P3">23</text:p>
              </draw:text-box>
            </draw:frame>
          </draw:g>
          <draw:g>
            <draw:line draw:style-name="gr8" draw:text-style-name="P8" draw:layer="layout" svg:x1="1.3cm" svg:y1="28.7cm" svg:x2="19.7cm" svg:y2="28.7cm">
              <svg:desc>#Time.24</svg:desc>
              <text:p/>
            </draw:line>
            <draw:line draw:style-name="gr8" draw:text-style-name="P8" draw:layer="layout" svg:x1="1.3cm" svg:y1="28.7cm" svg:x2="19.7cm" svg:y2="28.7cm">
              <svg:desc>#Time.00</svg:desc>
              <text:p/>
            </draw:line>
            <draw:frame draw:style-name="gr9" draw:text-style-name="P4" draw:layer="layout" svg:width="0.976cm" svg:height="1.187cm" svg:x="0.462cm" svg:y="28.4cm">
              <draw:text-box>
                <text:p text:style-name="P3">24</text:p>
              </draw:text-box>
            </draw:frame>
            <draw:frame draw:style-name="gr9" draw:text-style-name="P4" draw:layer="layout" svg:width="0.976cm" svg:height="1.187cm" svg:x="19.862cm" svg:y="28.4cm">
              <draw:text-box>
                <text:p text:style-name="P3">24</text:p>
              </draw:text-box>
            </draw:frame>
          </draw:g>
          <draw:g draw:name="Bp 1687 [Sa]">
            <draw:line draw:name="Bp 1687 [Sa]" draw:style-name="gr10" draw:text-style-name="P5" draw:layer="layout" svg:x1="6.425cm" svg:y1="12.957cm" svg:x2="6.425cm" svg:y2="13.157cm">
              <svg:desc>Bp 1687 [Sa]</svg:desc>
              <text:p/>
            </draw:line>
            <draw:frame draw:name="Bp 1687 [Sa]" draw:style-name="gr11" draw:text-style-name="P10" draw:layer="layout" svg:width="1.179cm" svg:height="1.187cm" svg:x="5.886cm" svg:y="13.007cm">
              <draw:text-box>
                <text:p text:style-name="P9">24 <text:s text:c="5"/></text:p>
              </draw:text-box>
            </draw:frame>
            <draw:frame draw:name="Bp 1687 [Sa]" draw:style-name="gr12" draw:text-style-name="P10" draw:layer="layout" svg:width="1.044cm" svg:height="1.187cm" svg:x="0.828cm" svg:y="12.881cm">
              <draw:text-box>
                <text:p text:style-name="P9"><text:s text:c="4"/>32</text:p>
              </draw:text-box>
            </draw:frame>
            <draw:line draw:name="Bp 1687 [Sa]" draw:style-name="gr13" draw:text-style-name="P8" draw:layer="layout" svg:x1="1.3cm" svg:y1="13.331cm" svg:x2="6.425cm" svg:y2="13.057cm">
              <svg:desc>Bp 1687 [Sa]</svg:desc>
              <text:p text:style-name="P11">Bp 1687 [Sa] <text:s text:c="2"/></text:p>
              <text:p text:style-name="P11"><text:span text:style-name="T1"/></text:p>
            </draw:line>
            <draw:line draw:name="Bp 1687 [Sa]" draw:style-name="gr10" draw:text-style-name="P5" draw:layer="layout" svg:x1="1.3cm" svg:y1="13.231cm" svg:x2="1.3cm" svg:y2="13.431cm">
              <svg:desc>Bp 1687 [Sa]</svg:desc>
              <text:p/>
            </draw:line>
          </draw:g>
          <draw:g draw:name="Bp 1688 [Sa]">
            <draw:line draw:name="Bp 1688 [Sa]" draw:style-name="gr10" draw:text-style-name="P5" draw:layer="layout" svg:x1="1.3cm" svg:y1="14.398cm" svg:x2="1.3cm" svg:y2="14.598cm">
              <svg:desc>Bp 1688 [Sa]</svg:desc>
              <text:p/>
            </draw:line>
            <draw:frame draw:name="Bp 1688 [Sa]" draw:style-name="gr12" draw:text-style-name="P10" draw:layer="layout" svg:width="1.044cm" svg:height="1.187cm" svg:x="0.828cm" svg:y="14.448cm">
              <draw:text-box>
                <text:p text:style-name="P9"><text:s text:c="4"/>06</text:p>
              </draw:text-box>
            </draw:frame>
            <draw:frame draw:name="Bp 1688 [Sa]" draw:style-name="gr11" draw:text-style-name="P10" draw:layer="layout" svg:width="1.179cm" svg:height="1.187cm" svg:x="5.886cm" svg:y="14.322cm">
              <draw:text-box>
                <text:p text:style-name="P9">14 <text:s text:c="5"/></text:p>
              </draw:text-box>
            </draw:frame>
            <draw:line draw:name="Bp 1688 [Sa]" draw:style-name="gr13" draw:text-style-name="P8" draw:layer="layout" svg:x1="1.3cm" svg:y1="14.498cm" svg:x2="6.425cm" svg:y2="14.772cm">
              <svg:desc>Bp 1688 [Sa]</svg:desc>
              <text:p text:style-name="P11"><text:s text:c="3"/>Bp 1688 [Sa]</text:p>
              <text:p text:style-name="P11"><text:span text:style-name="T1"/></text:p>
            </draw:line>
            <draw:line draw:name="Bp 1688 [Sa]" draw:style-name="gr10" draw:text-style-name="P5" draw:layer="layout" svg:x1="6.425cm" svg:y1="14.672cm" svg:x2="6.425cm" svg:y2="14.872cm">
              <svg:desc>Bp 1688 [Sa]</svg:desc>
              <text:p/>
            </draw:line>
          </draw:g>
          <draw:g draw:name="Dg 6304 Mi">
            <draw:line draw:name="Dg 6304 Mi" draw:style-name="gr16" draw:text-style-name="P5" draw:layer="layout" svg:x1="1.9cm" svg:y1="15.427cm" svg:x2="1.9cm" svg:y2="15.627cm">
              <svg:desc>Dg 6304 Mi</svg:desc>
              <text:p/>
            </draw:line>
            <draw:frame draw:name="Dg 6304 Mi" draw:style-name="gr12" draw:text-style-name="P10" draw:layer="layout" svg:width="1.044cm" svg:height="1.187cm" svg:x="1.428cm" svg:y="15.477cm">
              <draw:text-box>
                <text:p text:style-name="P9"><text:s text:c="4"/>36</text:p>
              </draw:text-box>
            </draw:frame>
            <draw:frame draw:name="Dg 6304 Mi" draw:style-name="gr11" draw:text-style-name="P10" draw:layer="layout" svg:width="1.179cm" svg:height="1.187cm" svg:x="5.886cm" svg:y="15.351cm">
              <draw:text-box>
                <text:p text:style-name="P9">44 <text:s text:c="5"/></text:p>
              </draw:text-box>
            </draw:frame>
            <draw:line draw:name="Dg 6304 Mi" draw:style-name="gr17" draw:text-style-name="P8" draw:layer="layout" svg:x1="1.9cm" svg:y1="15.527cm" svg:x2="6.425cm" svg:y2="15.801cm">
              <svg:desc>Dg 6304 Mi</svg:desc>
              <text:p text:style-name="P11"><text:s text:c="3"/>Dg 6304 Mi</text:p>
              <text:p text:style-name="P11"><text:span text:style-name="T1"/></text:p>
            </draw:line>
            <draw:line draw:name="Dg 6304 Mi" draw:style-name="gr16" draw:text-style-name="P5" draw:layer="layout" svg:x1="6.425cm" svg:y1="15.701cm" svg:x2="6.425cm" svg:y2="15.901cm">
              <svg:desc>Dg 6304 Mi</svg:desc>
              <text:p/>
            </draw:line>
          </draw:g>
          <draw:g draw:name="Dg 6978">
            <draw:line draw:name="Dg 6978" draw:style-name="gr16" draw:text-style-name="P5" draw:layer="layout" svg:x1="1.9cm" svg:y1="22.491cm" svg:x2="1.9cm" svg:y2="24.412cm">
              <svg:desc>Dg 6978</svg:desc>
              <text:p/>
            </draw:line>
            <draw:frame draw:name="Dg 6978" draw:style-name="gr12" draw:text-style-name="P10" draw:layer="layout" svg:width="1.044cm" svg:height="1.187cm" svg:x="1.428cm" svg:y="24.362cm">
              <draw:text-box>
                <text:p text:style-name="P9"><text:s text:c="4"/>55</text:p>
              </draw:text-box>
            </draw:frame>
            <draw:frame draw:name="Dg 6978" draw:style-name="gr11" draw:text-style-name="P10" draw:layer="layout" svg:width="1.179cm" svg:height="1.187cm" svg:x="5.886cm" svg:y="24.236cm">
              <draw:text-box>
                <text:p text:style-name="P9">03 <text:s text:c="5"/></text:p>
              </draw:text-box>
            </draw:frame>
            <draw:line draw:name="Dg 6978" draw:style-name="gr17" draw:text-style-name="P8" draw:layer="layout" svg:x1="1.9cm" svg:y1="24.412cm" svg:x2="6.425cm" svg:y2="24.686cm">
              <svg:desc>Dg 6978</svg:desc>
              <text:p text:style-name="P11"><text:s text:c="3"/>Dg 6978</text:p>
              <text:p text:style-name="P11"><text:span text:style-name="T1"/></text:p>
            </draw:line>
            <draw:line draw:name="Dg 6978" draw:style-name="gr16" draw:text-style-name="P5" draw:layer="layout" svg:x1="6.425cm" svg:y1="24.586cm" svg:x2="6.425cm" svg:y2="24.786cm">
              <svg:desc>Dg 6978</svg:desc>
              <text:p/>
            </draw:line>
          </draw:g>
          <draw:g draw:name="Kp 4767">
            <draw:line draw:name="Kp 4767" draw:style-name="gr22" draw:text-style-name="P5" draw:layer="layout" svg:x1="1.3cm" svg:y1="6.644cm" svg:x2="1.3cm" svg:y2="6.844cm">
              <svg:desc>Kp 4767</svg:desc>
              <text:p/>
            </draw:line>
          </draw:g>
          <draw:g draw:name="Kp 4768">
            <draw:line draw:name="Kp 4768" draw:style-name="gr22" draw:text-style-name="P5" draw:layer="layout" svg:x1="1.3cm" svg:y1="9.012cm" svg:x2="1.3cm" svg:y2="9.212cm">
              <svg:desc>Kp 4768</svg:desc>
              <text:p/>
            </draw:line>
          </draw:g>
          <draw:g draw:name="Kp 4769">
            <draw:line draw:name="Kp 4769" draw:style-name="gr22" draw:text-style-name="P5" draw:layer="layout" svg:x1="1.3cm" svg:y1="19.369cm" svg:x2="1.3cm" svg:y2="19.54cm">
              <svg:desc>Kp 4769</svg:desc>
              <text:p/>
            </draw:line>
          </draw:g>
          <draw:g draw:name="Kp 4770">
            <draw:line draw:name="Kp 4770" draw:style-name="gr22" draw:text-style-name="P5" draw:layer="layout" svg:x1="1.3cm" svg:y1="21.602cm" svg:x2="1.3cm" svg:y2="21.802cm">
              <svg:desc>Kp 4770</svg:desc>
              <text:p/>
            </draw:line>
          </draw:g>
          <draw:g draw:name="Kp 4771">
            <draw:line draw:name="Kp 4771" draw:style-name="gr22" draw:text-style-name="P5" draw:layer="layout" svg:x1="1.3cm" svg:y1="22.871cm" svg:x2="1.3cm" svg:y2="23.071cm">
              <svg:desc>Kp 4771</svg:desc>
              <text:p/>
            </draw:line>
          </draw:g>
          <draw:g draw:name="Kp 4772">
            <draw:line draw:name="Kp 4772" draw:style-name="gr22" draw:text-style-name="P5" draw:layer="layout" svg:x1="1.3cm" svg:y1="25.718cm" svg:x2="1.3cm" svg:y2="25.918cm">
              <svg:desc>Kp 4772</svg:desc>
              <text:p/>
            </draw:line>
          </draw:g>
          <draw:g draw:name="Lgo 11315">
            <draw:line draw:name="Lgo 11315" draw:style-name="gr24" draw:text-style-name="P5" draw:layer="layout" svg:x1="6.425cm" svg:y1="10.555cm" svg:x2="6.425cm" svg:y2="10.755cm">
              <svg:desc>Lgo 11315</svg:desc>
              <text:p/>
            </draw:line>
            <draw:frame draw:name="Lgo 11315" draw:style-name="gr11" draw:text-style-name="P10" draw:layer="layout" svg:width="1.179cm" svg:height="1.187cm" svg:x="5.886cm" svg:y="10.605cm">
              <draw:text-box>
                <text:p text:style-name="P9">14 <text:s text:c="5"/></text:p>
              </draw:text-box>
            </draw:frame>
            <draw:frame draw:name="Lgo 11315" draw:style-name="gr12" draw:text-style-name="P10" draw:layer="layout" svg:width="1.044cm" svg:height="1.187cm" svg:x="1.428cm" svg:y="10.48cm">
              <draw:text-box>
                <text:p text:style-name="P9"><text:s text:c="4"/>22</text:p>
              </draw:text-box>
            </draw:frame>
            <draw:line draw:name="Lgo 11315" draw:style-name="gr25" draw:text-style-name="P8" draw:layer="layout" svg:x1="1.9cm" svg:y1="10.93cm" svg:x2="6.425cm" svg:y2="10.655cm">
              <svg:desc>Lgo 11315</svg:desc>
              <text:p text:style-name="P11">Lgo 11315 <text:s text:c="2"/></text:p>
              <text:p text:style-name="P11"><text:span text:style-name="T1"/></text:p>
            </draw:line>
            <draw:line draw:name="Lgo 11315" draw:style-name="gr24" draw:text-style-name="P5" draw:layer="layout" svg:x1="1.9cm" svg:y1="10.83cm" svg:x2="1.9cm" svg:y2="11.03cm">
              <svg:desc>Lgo 11315</svg:desc>
              <text:p/>
            </draw:line>
          </draw:g>
          <draw:g draw:name="Lpaz 12305 Mi">
            <draw:line draw:name="Lpaz 12305 Mi" draw:style-name="gr26" draw:text-style-name="P5" draw:layer="layout" svg:x1="6.425cm" svg:y1="18.274cm" svg:x2="6.425cm" svg:y2="18.474cm">
              <svg:desc>Lpaz 12305 Mi</svg:desc>
              <text:p/>
            </draw:line>
            <draw:frame draw:name="Lpaz 12305 Mi" draw:style-name="gr11" draw:text-style-name="P10" draw:layer="layout" svg:width="1.179cm" svg:height="1.187cm" svg:x="5.886cm" svg:y="18.324cm">
              <draw:text-box>
                <text:p text:style-name="P9">59 <text:s text:c="5"/></text:p>
              </draw:text-box>
            </draw:frame>
            <draw:frame draw:name="Lpaz 12305 Mi" draw:style-name="gr12" draw:text-style-name="P10" draw:layer="layout" svg:width="1.044cm" svg:height="1.187cm" svg:x="0.828cm" svg:y="18.198cm">
              <draw:text-box>
                <text:p text:style-name="P9"><text:s text:c="4"/>07</text:p>
              </draw:text-box>
            </draw:frame>
            <draw:line draw:name="Lpaz 12305 Mi" draw:style-name="gr27" draw:text-style-name="P8" draw:layer="layout" svg:x1="1.3cm" svg:y1="18.648cm" svg:x2="6.425cm" svg:y2="18.374cm">
              <svg:desc>Lpaz 12305 Mi</svg:desc>
              <text:p text:style-name="P11">Lpaz 12305 Mi <text:s text:c="2"/></text:p>
              <text:p text:style-name="P11"><text:span text:style-name="T1"/></text:p>
            </draw:line>
            <draw:line draw:name="Lpaz 12305 Mi" draw:style-name="gr26" draw:text-style-name="P5" draw:layer="layout" svg:x1="1.3cm" svg:y1="18.548cm" svg:x2="1.3cm" svg:y2="18.748cm">
              <svg:desc>Lpaz 12305 Mi</svg:desc>
              <text:p/>
            </draw:line>
          </draw:g>
          <draw:g draw:name="N 4">
            <draw:line draw:name="N 4" draw:style-name="gr28" draw:text-style-name="P5" draw:layer="layout" svg:x1="10.35cm" svg:y1="4cm" svg:x2="10.35cm" svg:y2="4.034cm">
              <svg:desc>N 4</svg:desc>
              <text:p/>
            </draw:line>
            <draw:frame draw:name="N 4" draw:style-name="gr12" draw:text-style-name="P10" draw:layer="layout" svg:width="1.044cm" svg:height="1.187cm" svg:x="9.878cm" svg:y="3.984cm">
              <draw:text-box>
                <text:p text:style-name="P9"><text:s text:c="4"/>01</text:p>
              </draw:text-box>
            </draw:frame>
            <draw:frame draw:name="N 4" draw:style-name="gr11" draw:text-style-name="P10" draw:layer="layout" svg:width="1.179cm" svg:height="1.187cm" svg:x="14.336cm" svg:y="3.756cm">
              <draw:text-box>
                <text:p text:style-name="P9">06 <text:s text:c="5"/></text:p>
              </draw:text-box>
            </draw:frame>
            <draw:line draw:name="N 4" draw:style-name="gr29" draw:text-style-name="P8" draw:layer="layout" svg:x1="10.35cm" svg:y1="4.034cm" svg:x2="14.875cm" svg:y2="4.206cm">
              <svg:desc>N 4</svg:desc>
              <text:p text:style-name="P11"><text:s text:c="3"/>N 4</text:p>
              <text:p text:style-name="P11"><text:span text:style-name="T1"/></text:p>
            </draw:line>
            <draw:line draw:name="N 4" draw:style-name="gr28" draw:text-style-name="P5" draw:layer="layout" svg:x1="14.875cm" svg:y1="4.106cm" svg:x2="14.875cm" svg:y2="4.306cm">
              <svg:desc>N 4</svg:desc>
              <text:p/>
            </draw:line>
            <draw:frame draw:name="N 4" draw:style-name="gr11" draw:text-style-name="P10" draw:layer="layout" svg:width="1.179cm" svg:height="1.187cm" svg:x="19.161cm" svg:y="4.03cm">
              <draw:text-box>
                <text:p text:style-name="P9">14 <text:s text:c="5"/></text:p>
              </draw:text-box>
            </draw:frame>
            <draw:line draw:name="N 4" draw:style-name="gr29" draw:text-style-name="P8" draw:layer="layout" svg:x1="14.875cm" svg:y1="4.206cm" svg:x2="19.7cm" svg:y2="4.48cm">
              <svg:desc>N 4</svg:desc>
              <text:p text:style-name="P11"><text:s text:c="3"/>N 4</text:p>
              <text:p text:style-name="P11"><text:span text:style-name="T1"/></text:p>
            </draw:line>
            <draw:line draw:name="N 4" draw:style-name="gr28" draw:text-style-name="P5" draw:layer="layout" svg:x1="19.7cm" svg:y1="4.38cm" svg:x2="19.7cm" svg:y2="4.58cm">
              <svg:desc>N 4</svg:desc>
              <text:p/>
            </draw:line>
          </draw:g>
          <draw:g draw:name="N 7">
            <draw:line draw:name="N 7" draw:style-name="gr28" draw:text-style-name="P5" draw:layer="layout" svg:x1="19.7cm" svg:y1="13.677cm" svg:x2="19.7cm" svg:y2="13.877cm">
              <svg:desc>N 7</svg:desc>
              <text:p/>
            </draw:line>
            <draw:frame draw:name="N 7" draw:style-name="gr11" draw:text-style-name="P10" draw:layer="layout" svg:width="1.179cm" svg:height="1.187cm" svg:x="19.161cm" svg:y="13.727cm">
              <draw:text-box>
                <text:p text:style-name="P9">45 <text:s text:c="5"/></text:p>
              </draw:text-box>
            </draw:frame>
            <draw:frame draw:name="N 7" draw:style-name="gr12" draw:text-style-name="P10" draw:layer="layout" svg:width="1.044cm" svg:height="1.187cm" svg:x="14.403cm" svg:y="13.602cm">
              <draw:text-box>
                <text:p text:style-name="P9"><text:s text:c="4"/>53</text:p>
              </draw:text-box>
            </draw:frame>
            <draw:line draw:name="N 7" draw:style-name="gr29" draw:text-style-name="P8" draw:layer="layout" svg:x1="14.875cm" svg:y1="14.052cm" svg:x2="19.7cm" svg:y2="13.777cm">
              <svg:desc>N 7</svg:desc>
              <text:p text:style-name="P11">N 7 <text:s text:c="2"/></text:p>
              <text:p text:style-name="P11"><text:span text:style-name="T1"/></text:p>
            </draw:line>
            <draw:line draw:name="N 7" draw:style-name="gr28" draw:text-style-name="P5" draw:layer="layout" svg:x1="14.875cm" svg:y1="13.952cm" svg:x2="14.875cm" svg:y2="14.152cm">
              <svg:desc>N 7</svg:desc>
              <text:p/>
            </draw:line>
            <draw:frame draw:name="N 7" draw:style-name="gr12" draw:text-style-name="P10" draw:layer="layout" svg:width="1.044cm" svg:height="1.187cm" svg:x="9.878cm" svg:y="13.773cm">
              <draw:text-box>
                <text:p text:style-name="P9"><text:s text:c="4"/>58</text:p>
              </draw:text-box>
            </draw:frame>
            <draw:line draw:name="N 7" draw:style-name="gr29" draw:text-style-name="P8" draw:layer="layout" svg:x1="10.35cm" svg:y1="14.223cm" svg:x2="14.875cm" svg:y2="14.052cm">
              <svg:desc>N 7</svg:desc>
              <text:p text:style-name="P11">N 7 <text:s text:c="2"/></text:p>
              <text:p text:style-name="P11"><text:span text:style-name="T1"/></text:p>
            </draw:line>
            <draw:line draw:name="N 7" draw:style-name="gr28" draw:text-style-name="P5" draw:layer="layout" svg:x1="10.35cm" svg:y1="14.223cm" svg:x2="10.35cm" svg:y2="15.252cm">
              <svg:desc>N 7</svg:desc>
              <text:p/>
            </draw:line>
            <draw:frame draw:name="N 7" draw:style-name="gr11" draw:text-style-name="P10" draw:layer="layout" svg:width="1.179cm" svg:height="1.187cm" svg:x="9.811cm" svg:y="15.202cm">
              <draw:text-box>
                <text:p text:style-name="P9">28 <text:s text:c="5"/></text:p>
              </draw:text-box>
            </draw:frame>
            <draw:frame draw:name="N 7" draw:style-name="gr12" draw:text-style-name="P10" draw:layer="layout" svg:width="1.044cm" svg:height="1.187cm" svg:x="5.653cm" svg:y="15.18cm">
              <draw:text-box>
                <text:p text:style-name="P9"><text:s text:c="4"/>39</text:p>
              </draw:text-box>
            </draw:frame>
            <draw:line draw:name="N 7" draw:style-name="gr29" draw:text-style-name="P8" draw:layer="layout" svg:x1="6.125cm" svg:y1="15.63cm" svg:x2="10.35cm" svg:y2="15.252cm">
              <svg:desc>N 7</svg:desc>
              <text:p text:style-name="P11">N 7 <text:s text:c="2"/></text:p>
              <text:p text:style-name="P11"><text:span text:style-name="T1"/></text:p>
            </draw:line>
            <draw:line draw:name="N 7" draw:style-name="gr28" draw:text-style-name="P5" draw:layer="layout" svg:x1="6.125cm" svg:y1="15.53cm" svg:x2="6.125cm" svg:y2="15.73cm">
              <svg:desc>N 7</svg:desc>
              <text:p/>
            </draw:line>
          </draw:g>
          <draw:g draw:name="N 8362">
            <draw:line draw:name="N 8362" draw:style-name="gr28" draw:text-style-name="P5" draw:layer="layout" svg:x1="1.9cm" svg:y1="19.44cm" svg:x2="1.9cm" svg:y2="19.64cm">
              <svg:desc>N 8362</svg:desc>
              <text:p/>
            </draw:line>
            <draw:frame draw:name="N 8362" draw:style-name="gr12" draw:text-style-name="P10" draw:layer="layout" svg:width="1.044cm" svg:height="1.187cm" svg:x="1.428cm" svg:y="19.49cm">
              <draw:text-box>
                <text:p text:style-name="P9"><text:s text:c="4"/>33</text:p>
              </draw:text-box>
            </draw:frame>
            <draw:frame draw:name="N 8362" draw:style-name="gr11" draw:text-style-name="P10" draw:layer="layout" svg:width="1.179cm" svg:height="1.187cm" svg:x="6.186cm" svg:y="19.365cm">
              <draw:text-box>
                <text:p text:style-name="P9">41 <text:s text:c="5"/></text:p>
              </draw:text-box>
            </draw:frame>
            <draw:line draw:name="N 8362" draw:style-name="gr29" draw:text-style-name="P8" draw:layer="layout" svg:x1="1.9cm" svg:y1="19.54cm" svg:x2="6.725cm" svg:y2="19.815cm">
              <svg:desc>N 8362</svg:desc>
              <text:p text:style-name="P11"><text:s text:c="3"/>N 8362</text:p>
              <text:p text:style-name="P11"><text:span text:style-name="T1"/></text:p>
            </draw:line>
            <draw:line draw:name="N 8362" draw:style-name="gr28" draw:text-style-name="P5" draw:layer="layout" svg:x1="6.725cm" svg:y1="19.815cm" svg:x2="6.725cm" svg:y2="20.844cm">
              <svg:desc>N 8362</svg:desc>
              <text:p/>
            </draw:line>
          </draw:g>
          <draw:g draw:name="N 8602 [Sa]">
            <draw:line draw:name="N 8602 [Sa]" draw:style-name="gr28" draw:text-style-name="P5" draw:layer="layout" svg:x1="1.9cm" svg:y1="8.669cm" svg:x2="1.9cm" svg:y2="8.869cm">
              <svg:desc>N 8602 [Sa]</svg:desc>
              <text:p/>
            </draw:line>
            <draw:frame draw:name="N 8602 [Sa]" draw:style-name="gr12" draw:text-style-name="P10" draw:layer="layout" svg:width="1.044cm" svg:height="1.187cm" svg:x="1.428cm" svg:y="8.719cm">
              <draw:text-box>
                <text:p text:style-name="P9"><text:s text:c="4"/>19</text:p>
              </draw:text-box>
            </draw:frame>
            <draw:frame draw:name="N 8602 [Sa]" draw:style-name="gr11" draw:text-style-name="P10" draw:layer="layout" svg:width="1.179cm" svg:height="1.187cm" svg:x="6.186cm" svg:y="8.593cm">
              <draw:text-box>
                <text:p text:style-name="P9">27 <text:s text:c="5"/></text:p>
              </draw:text-box>
            </draw:frame>
            <draw:line draw:name="N 8602 [Sa]" draw:style-name="gr29" draw:text-style-name="P8" draw:layer="layout" svg:x1="1.9cm" svg:y1="8.769cm" svg:x2="6.725cm" svg:y2="9.043cm">
              <svg:desc>N 8602 [Sa]</svg:desc>
              <text:p text:style-name="P11"><text:s text:c="3"/>N 8602 [Sa]</text:p>
              <text:p text:style-name="P11"><text:span text:style-name="T1"/></text:p>
            </draw:line>
            <draw:line draw:name="N 8602 [Sa]" draw:style-name="gr28" draw:text-style-name="P5" draw:layer="layout" svg:x1="6.725cm" svg:y1="9.043cm" svg:x2="6.725cm" svg:y2="11.547cm">
              <svg:desc>N 8602 [Sa]</svg:desc>
              <text:p/>
            </draw:line>
          </draw:g>
          <draw:g draw:name="N 8767 [Mi]">
            <draw:line draw:name="N 8767 [Mi]" draw:style-name="gr28" draw:text-style-name="P5" draw:layer="layout" svg:x1="1.9cm" svg:y1="12.133cm" svg:x2="1.9cm" svg:y2="12.333cm">
              <svg:desc>N 8767 [Mi]</svg:desc>
              <text:p/>
            </draw:line>
          </draw:g>
          <draw:g draw:name="N 8767 Mi">
            <draw:line draw:name="N 8767 Mi" draw:style-name="gr28" draw:text-style-name="P5" draw:layer="layout" svg:x1="1.9cm" svg:y1="12.133cm" svg:x2="1.9cm" svg:y2="12.333cm">
              <svg:desc>N 8767 Mi</svg:desc>
              <text:p/>
            </draw:line>
          </draw:g>
          <draw:g draw:name="N 8768">
            <draw:line draw:name="N 8768" draw:style-name="gr28" draw:text-style-name="P5" draw:layer="layout" svg:x1="1.9cm" svg:y1="17.21cm" svg:x2="1.9cm" svg:y2="17.41cm">
              <svg:desc>N 8768</svg:desc>
              <text:p/>
            </draw:line>
          </draw:g>
          <draw:g draw:name="N 8770 Mi">
            <draw:line draw:name="N 8770 Mi" draw:style-name="gr28" draw:text-style-name="P5" draw:layer="layout" svg:x1="1.9cm" svg:y1="14.604cm" svg:x2="1.9cm" svg:y2="14.804cm">
              <svg:desc>N 8770 Mi</svg:desc>
              <text:p/>
            </draw:line>
          </draw:g>
          <draw:g draw:name="P 4433 [Sa]">
            <draw:line draw:name="P 4433 [Sa]" draw:style-name="gr22" draw:text-style-name="P5" draw:layer="layout" svg:x1="6.425cm" svg:y1="9.283cm" svg:x2="6.425cm" svg:y2="9.42cm">
              <svg:desc>P 4433 [Sa]</svg:desc>
              <text:p/>
            </draw:line>
            <draw:frame draw:name="P 4433 [Sa]" draw:style-name="gr11" draw:text-style-name="P10" draw:layer="layout" svg:width="1.179cm" svg:height="1.187cm" svg:x="5.886cm" svg:y="9.37cm">
              <draw:text-box>
                <text:p text:style-name="P9">38 <text:s text:c="5"/></text:p>
              </draw:text-box>
            </draw:frame>
            <draw:frame draw:name="P 4433 [Sa]" draw:style-name="gr12" draw:text-style-name="P10" draw:layer="layout" svg:width="1.044cm" svg:height="1.187cm" svg:x="1.128cm" svg:y="9.245cm">
              <draw:text-box>
                <text:p text:style-name="P9"><text:s text:c="4"/>46</text:p>
              </draw:text-box>
            </draw:frame>
            <draw:line draw:name="P 4433 [Sa]" draw:style-name="gr23" draw:text-style-name="P8" draw:layer="layout" svg:x1="1.6cm" svg:y1="9.695cm" svg:x2="6.425cm" svg:y2="9.42cm">
              <svg:desc>P 4433 [Sa]</svg:desc>
              <text:p text:style-name="P11">P 4433 [Sa] <text:s text:c="2"/></text:p>
              <text:p text:style-name="P11"><text:span text:style-name="T1"/></text:p>
            </draw:line>
            <draw:line draw:name="P 4433 [Sa]" draw:style-name="gr22" draw:text-style-name="P5" draw:layer="layout" svg:x1="1.6cm" svg:y1="9.595cm" svg:x2="1.6cm" svg:y2="9.795cm">
              <svg:desc>P 4433 [Sa]</svg:desc>
              <text:p/>
            </draw:line>
          </draw:g>
          <draw:g draw:name="P 4434 [Sa]">
            <draw:line draw:name="P 4434 [Sa]" draw:style-name="gr22" draw:text-style-name="P5" draw:layer="layout" svg:x1="1.6cm" svg:y1="21.876cm" svg:x2="1.6cm" svg:y2="22.076cm">
              <svg:desc>P 4434 [Sa]</svg:desc>
              <text:p/>
            </draw:line>
            <draw:frame draw:name="P 4434 [Sa]" draw:style-name="gr12" draw:text-style-name="P10" draw:layer="layout" svg:width="1.044cm" svg:height="1.187cm" svg:x="1.128cm" svg:y="21.926cm">
              <draw:text-box>
                <text:p text:style-name="P9"><text:s text:c="4"/>44</text:p>
              </draw:text-box>
            </draw:frame>
            <draw:frame draw:name="P 4434 [Sa]" draw:style-name="gr11" draw:text-style-name="P10" draw:layer="layout" svg:width="1.179cm" svg:height="1.187cm" svg:x="5.886cm" svg:y="21.801cm">
              <draw:text-box>
                <text:p text:style-name="P9">52 <text:s text:c="5"/></text:p>
              </draw:text-box>
            </draw:frame>
            <draw:line draw:name="P 4434 [Sa]" draw:style-name="gr23" draw:text-style-name="P8" draw:layer="layout" svg:x1="1.6cm" svg:y1="21.976cm" svg:x2="6.425cm" svg:y2="22.251cm">
              <svg:desc>P 4434 [Sa]</svg:desc>
              <text:p text:style-name="P11"><text:s text:c="3"/>P 4434 [Sa]</text:p>
              <text:p text:style-name="P11"><text:span text:style-name="T1"/></text:p>
            </draw:line>
            <draw:line draw:name="P 4434 [Sa]" draw:style-name="gr22" draw:text-style-name="P5" draw:layer="layout" svg:x1="6.425cm" svg:y1="22.251cm" svg:x2="6.425cm" svg:y2="22.388cm">
              <svg:desc>P 4434 [Sa]</svg:desc>
              <text:p/>
            </draw:line>
          </draw:g>
          <draw:g draw:name="P 4435 [Sa]">
            <draw:line draw:name="P 4435 [Sa]" draw:style-name="gr22" draw:text-style-name="P5" draw:layer="layout" svg:x1="6.425cm" svg:y1="26.093cm" svg:x2="6.425cm" svg:y2="26.23cm">
              <svg:desc>P 4435 [Sa]</svg:desc>
              <text:p/>
            </draw:line>
            <draw:frame draw:name="P 4435 [Sa]" draw:style-name="gr11" draw:text-style-name="P10" draw:layer="layout" svg:width="1.179cm" svg:height="1.187cm" svg:x="5.886cm" svg:y="26.18cm">
              <draw:text-box>
                <text:p text:style-name="P9">48 <text:s text:c="5"/></text:p>
              </draw:text-box>
            </draw:frame>
            <draw:frame draw:name="P 4435 [Sa]" draw:style-name="gr12" draw:text-style-name="P10" draw:layer="layout" svg:width="1.044cm" svg:height="1.187cm" svg:x="1.128cm" svg:y="26.055cm">
              <draw:text-box>
                <text:p text:style-name="P9"><text:s text:c="4"/>56</text:p>
              </draw:text-box>
            </draw:frame>
            <draw:line draw:name="P 4435 [Sa]" draw:style-name="gr23" draw:text-style-name="P8" draw:layer="layout" svg:x1="1.6cm" svg:y1="26.505cm" svg:x2="6.425cm" svg:y2="26.23cm">
              <svg:desc>P 4435 [Sa]</svg:desc>
              <text:p text:style-name="P11">P 4435 [Sa] <text:s text:c="2"/></text:p>
              <text:p text:style-name="P11"><text:span text:style-name="T1"/></text:p>
            </draw:line>
            <draw:line draw:name="P 4435 [Sa]" draw:style-name="gr22" draw:text-style-name="P5" draw:layer="layout" svg:x1="1.6cm" svg:y1="26.405cm" svg:x2="1.6cm" svg:y2="26.605cm">
              <svg:desc>P 4435 [Sa]</svg:desc>
              <text:p/>
            </draw:line>
          </draw:g>
          <draw:g draw:name="P 4436 [Mi,Sa]">
            <draw:line draw:name="P 4436 [Mi,Sa]" draw:style-name="gr22" draw:text-style-name="P5" draw:layer="layout" svg:x1="1.6cm" svg:y1="11.619cm" svg:x2="1.6cm" svg:y2="11.819cm">
              <svg:desc>P 4436 [Mi,Sa]</svg:desc>
              <text:p/>
            </draw:line>
            <draw:frame draw:name="P 4436 [Mi,Sa]" draw:style-name="gr12" draw:text-style-name="P10" draw:layer="layout" svg:width="1.044cm" svg:height="1.187cm" svg:x="1.128cm" svg:y="11.669cm">
              <draw:text-box>
                <text:p text:style-name="P9"><text:s text:c="4"/>45</text:p>
              </draw:text-box>
            </draw:frame>
            <draw:frame draw:name="P 4436 [Mi,Sa]" draw:style-name="gr11" draw:text-style-name="P10" draw:layer="layout" svg:width="1.179cm" svg:height="1.187cm" svg:x="5.886cm" svg:y="11.543cm">
              <draw:text-box>
                <text:p text:style-name="P9">53 <text:s text:c="5"/></text:p>
              </draw:text-box>
            </draw:frame>
            <draw:line draw:name="P 4436 [Mi,Sa]" draw:style-name="gr23" draw:text-style-name="P8" draw:layer="layout" svg:x1="1.6cm" svg:y1="11.719cm" svg:x2="6.425cm" svg:y2="11.993cm">
              <svg:desc>P 4436 [Mi,Sa]</svg:desc>
              <text:p text:style-name="P11"><text:s text:c="3"/>P 4436 [Mi,Sa]</text:p>
              <text:p text:style-name="P11"><text:span text:style-name="T1"/></text:p>
            </draw:line>
            <draw:line draw:name="P 4436 [Mi,Sa]" draw:style-name="gr22" draw:text-style-name="P5" draw:layer="layout" svg:x1="6.425cm" svg:y1="11.993cm" svg:x2="6.425cm" svg:y2="12.13cm">
              <svg:desc>P 4436 [Mi,Sa]</svg:desc>
              <text:p/>
            </draw:line>
          </draw:g>
          <draw:g draw:name="P 4437 [Mi,Sa]">
            <draw:line draw:name="P 4437 [Mi,Sa]" draw:style-name="gr22" draw:text-style-name="P5" draw:layer="layout" svg:x1="6.425cm" svg:y1="18.305cm" svg:x2="6.425cm" svg:y2="18.442cm">
              <svg:desc>P 4437 [Mi,Sa]</svg:desc>
              <text:p/>
            </draw:line>
            <draw:frame draw:name="P 4437 [Mi,Sa]" draw:style-name="gr11" draw:text-style-name="P10" draw:layer="layout" svg:width="1.179cm" svg:height="1.187cm" svg:x="5.886cm" svg:y="18.392cm">
              <draw:text-box>
                <text:p text:style-name="P9">01 <text:s text:c="5"/></text:p>
              </draw:text-box>
            </draw:frame>
            <draw:frame draw:name="P 4437 [Mi,Sa]" draw:style-name="gr12" draw:text-style-name="P10" draw:layer="layout" svg:width="1.044cm" svg:height="1.187cm" svg:x="1.128cm" svg:y="18.267cm">
              <draw:text-box>
                <text:p text:style-name="P9"><text:s text:c="4"/>09</text:p>
              </draw:text-box>
            </draw:frame>
            <draw:line draw:name="P 4437 [Mi,Sa]" draw:style-name="gr23" draw:text-style-name="P8" draw:layer="layout" svg:x1="1.6cm" svg:y1="18.717cm" svg:x2="6.425cm" svg:y2="18.442cm">
              <svg:desc>P 4437 [Mi,Sa]</svg:desc>
              <text:p text:style-name="P11">P 4437 [Mi,Sa] <text:s text:c="2"/></text:p>
              <text:p text:style-name="P11"><text:span text:style-name="T1"/></text:p>
            </draw:line>
            <draw:line draw:name="P 4437 [Mi,Sa]" draw:style-name="gr22" draw:text-style-name="P5" draw:layer="layout" svg:x1="1.6cm" svg:y1="18.617cm" svg:x2="1.6cm" svg:y2="18.817cm">
              <svg:desc>P 4437 [Mi,Sa]</svg:desc>
              <text:p/>
            </draw:line>
          </draw:g>
          <draw:g draw:name="P 4813">
            <draw:line draw:name="P 4813" draw:style-name="gr22" draw:text-style-name="P5" draw:layer="layout" svg:x1="6.425cm" svg:y1="4.96cm" svg:x2="6.425cm" svg:y2="5.098cm">
              <svg:desc>P 4813</svg:desc>
              <text:p/>
            </draw:line>
            <draw:frame draw:name="P 4813" draw:style-name="gr11" draw:text-style-name="P10" draw:layer="layout" svg:width="1.179cm" svg:height="1.187cm" svg:x="5.886cm" svg:y="5.048cm">
              <draw:text-box>
                <text:p text:style-name="P9">32 <text:s text:c="5"/></text:p>
              </draw:text-box>
            </draw:frame>
            <draw:frame draw:name="P 4813" draw:style-name="gr12" draw:text-style-name="P10" draw:layer="layout" svg:width="1.044cm" svg:height="1.187cm" svg:x="1.128cm" svg:y="4.922cm">
              <draw:text-box>
                <text:p text:style-name="P9"><text:s text:c="4"/>40</text:p>
              </draw:text-box>
            </draw:frame>
            <draw:line draw:name="P 4813" draw:style-name="gr23" draw:text-style-name="P8" draw:layer="layout" svg:x1="1.6cm" svg:y1="5.372cm" svg:x2="6.425cm" svg:y2="5.098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2" draw:text-style-name="P5" draw:layer="layout" svg:x1="1.6cm" svg:y1="5.272cm" svg:x2="1.6cm" svg:y2="5.472cm">
              <svg:desc>P 4813</svg:desc>
              <text:p/>
            </draw:line>
          </draw:g>
          <draw:g draw:name="P 4814">
            <draw:line draw:name="P 4814" draw:style-name="gr22" draw:text-style-name="P5" draw:layer="layout" svg:x1="1.6cm" svg:y1="6.301cm" svg:x2="1.6cm" svg:y2="6.501cm">
              <svg:desc>P 4814</svg:desc>
              <text:p/>
            </draw:line>
            <draw:frame draw:name="P 4814" draw:style-name="gr12" draw:text-style-name="P10" draw:layer="layout" svg:width="1.044cm" svg:height="1.187cm" svg:x="1.128cm" svg:y="6.351cm">
              <draw:text-box>
                <text:p text:style-name="P9"><text:s text:c="4"/>10</text:p>
              </draw:text-box>
            </draw:frame>
            <draw:frame draw:name="P 4814" draw:style-name="gr11" draw:text-style-name="P10" draw:layer="layout" svg:width="1.179cm" svg:height="1.187cm" svg:x="5.886cm" svg:y="6.226cm">
              <draw:text-box>
                <text:p text:style-name="P9">18 <text:s text:c="5"/></text:p>
              </draw:text-box>
            </draw:frame>
            <draw:line draw:name="P 4814" draw:style-name="gr23" draw:text-style-name="P8" draw:layer="layout" svg:x1="1.6cm" svg:y1="6.401cm" svg:x2="6.425cm" svg:y2="6.676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2" draw:text-style-name="P5" draw:layer="layout" svg:x1="6.425cm" svg:y1="6.676cm" svg:x2="6.425cm" svg:y2="6.813cm">
              <svg:desc>P 4814</svg:desc>
              <text:p/>
            </draw:line>
          </draw:g>
          <draw:g draw:name="P 5">
            <draw:line draw:name="P 5" draw:style-name="gr22" draw:text-style-name="P5" draw:layer="layout" svg:x1="19.4cm" svg:y1="4.86cm" svg:x2="19.4cm" svg:y2="5.06cm">
              <svg:desc>P 5</svg:desc>
              <text:p/>
            </draw:line>
            <draw:frame draw:name="P 5" draw:style-name="gr11" draw:text-style-name="P10" draw:layer="layout" svg:width="1.179cm" svg:height="1.187cm" svg:x="18.861cm" svg:y="4.91cm">
              <draw:text-box>
                <text:p text:style-name="P9">28 <text:s text:c="5"/></text:p>
              </draw:text-box>
            </draw:frame>
            <draw:frame draw:name="P 5" draw:style-name="gr12" draw:text-style-name="P10" draw:layer="layout" svg:width="1.044cm" svg:height="1.187cm" svg:x="14.403cm" svg:y="4.785cm">
              <draw:text-box>
                <text:p text:style-name="P9"><text:s text:c="4"/>36</text:p>
              </draw:text-box>
            </draw:frame>
            <draw:line draw:name="P 5" draw:style-name="gr23" draw:text-style-name="P8" draw:layer="layout" svg:x1="14.875cm" svg:y1="5.235cm" svg:x2="19.4cm" svg:y2="4.96cm">
              <svg:desc>P 5</svg:desc>
              <text:p text:style-name="P11">P 5 <text:s text:c="2"/></text:p>
              <text:p text:style-name="P11"><text:span text:style-name="T1"/></text:p>
            </draw:line>
            <draw:line draw:name="P 5" draw:style-name="gr22" draw:text-style-name="P5" draw:layer="layout" svg:x1="14.875cm" svg:y1="5.235cm" svg:x2="14.875cm" svg:y2="5.372cm">
              <svg:desc>P 5</svg:desc>
              <text:p/>
            </draw:line>
            <draw:frame draw:name="P 5" draw:style-name="gr11" draw:text-style-name="P10" draw:layer="layout" svg:width="1.179cm" svg:height="1.187cm" svg:x="14.336cm" svg:y="5.322cm">
              <draw:text-box>
                <text:p text:style-name="P9">40 <text:s text:c="5"/></text:p>
              </draw:text-box>
            </draw:frame>
            <draw:frame draw:name="P 5" draw:style-name="gr12" draw:text-style-name="P10" draw:layer="layout" svg:width="1.044cm" svg:height="1.187cm" svg:x="9.878cm" svg:y="5.094cm">
              <draw:text-box>
                <text:p text:style-name="P9"><text:s text:c="4"/>45</text:p>
              </draw:text-box>
            </draw:frame>
            <draw:line draw:name="P 5" draw:style-name="gr23" draw:text-style-name="P8" draw:layer="layout" svg:x1="10.35cm" svg:y1="5.544cm" svg:x2="14.875cm" svg:y2="5.372cm">
              <svg:desc>P 5</svg:desc>
              <text:p text:style-name="P11">P 5 <text:s text:c="2"/></text:p>
              <text:p text:style-name="P11"><text:span text:style-name="T1"/></text:p>
            </draw:line>
            <draw:line draw:name="P 5" draw:style-name="gr22" draw:text-style-name="P5" draw:layer="layout" svg:x1="10.35cm" svg:y1="5.544cm" svg:x2="10.35cm" svg:y2="5.681cm">
              <svg:desc>P 5</svg:desc>
              <text:p/>
            </draw:line>
            <draw:frame draw:name="P 5" draw:style-name="gr11" draw:text-style-name="P10" draw:layer="layout" svg:width="1.179cm" svg:height="1.187cm" svg:x="9.811cm" svg:y="5.631cm">
              <draw:text-box>
                <text:p text:style-name="P9">49 <text:s text:c="5"/></text:p>
              </draw:text-box>
            </draw:frame>
            <draw:frame draw:name="P 5" draw:style-name="gr12" draw:text-style-name="P10" draw:layer="layout" svg:width="1.044cm" svg:height="1.187cm" svg:x="5.653cm" svg:y="5.608cm">
              <draw:text-box>
                <text:p text:style-name="P9"><text:s text:c="4"/>00</text:p>
              </draw:text-box>
            </draw:frame>
            <draw:line draw:name="P 5" draw:style-name="gr23" draw:text-style-name="P8" draw:layer="layout" svg:x1="6.125cm" svg:y1="6.058cm" svg:x2="10.35cm" svg:y2="5.681cm">
              <svg:desc>P 5</svg:desc>
              <text:p text:style-name="P11">P 5 <text:s text:c="2"/></text:p>
              <text:p text:style-name="P11"><text:span text:style-name="T1"/></text:p>
            </draw:line>
            <draw:line draw:name="P 5" draw:style-name="gr22" draw:text-style-name="P5" draw:layer="layout" svg:x1="6.125cm" svg:y1="5.958cm" svg:x2="6.125cm" svg:y2="6.158cm">
              <svg:desc>P 5</svg:desc>
              <text:p/>
            </draw:line>
          </draw:g>
          <draw:g draw:name="P 6">
            <draw:line draw:name="P 6" draw:style-name="gr22" draw:text-style-name="P5" draw:layer="layout" svg:x1="6.125cm" svg:y1="9.561cm" svg:x2="6.125cm" svg:y2="9.761cm">
              <svg:desc>P 6</svg:desc>
              <text:p/>
            </draw:line>
            <draw:frame draw:name="P 6" draw:style-name="gr12" draw:text-style-name="P10" draw:layer="layout" svg:width="1.044cm" svg:height="1.187cm" svg:x="5.653cm" svg:y="9.611cm">
              <draw:text-box>
                <text:p text:style-name="P9"><text:s text:c="4"/>45</text:p>
              </draw:text-box>
            </draw:frame>
            <draw:frame draw:name="P 6" draw:style-name="gr11" draw:text-style-name="P10" draw:layer="layout" svg:width="1.179cm" svg:height="1.187cm" svg:x="9.811cm" svg:y="9.588cm">
              <draw:text-box>
                <text:p text:style-name="P9">56 <text:s text:c="5"/></text:p>
              </draw:text-box>
            </draw:frame>
            <draw:line draw:name="P 6" draw:style-name="gr23" draw:text-style-name="P8" draw:layer="layout" svg:x1="6.125cm" svg:y1="9.661cm" svg:x2="10.35cm" svg:y2="10.038cm">
              <svg:desc>P 6</svg:desc>
              <text:p text:style-name="P11"><text:s text:c="3"/>P 6</text:p>
              <text:p text:style-name="P11"><text:span text:style-name="T1"/></text:p>
            </draw:line>
            <draw:line draw:name="P 6" draw:style-name="gr22" draw:text-style-name="P5" draw:layer="layout" svg:x1="10.35cm" svg:y1="10.038cm" svg:x2="10.35cm" svg:y2="10.175cm">
              <svg:desc>P 6</svg:desc>
              <text:p/>
            </draw:line>
            <draw:frame draw:name="P 6" draw:style-name="gr12" draw:text-style-name="P10" draw:layer="layout" svg:width="1.044cm" svg:height="1.187cm" svg:x="9.878cm" svg:y="10.125cm">
              <draw:text-box>
                <text:p text:style-name="P9"><text:s text:c="4"/>00</text:p>
              </draw:text-box>
            </draw:frame>
            <draw:frame draw:name="P 6" draw:style-name="gr11" draw:text-style-name="P10" draw:layer="layout" svg:width="1.179cm" svg:height="1.187cm" svg:x="14.336cm" svg:y="9.897cm">
              <draw:text-box>
                <text:p text:style-name="P9">05 <text:s text:c="5"/></text:p>
              </draw:text-box>
            </draw:frame>
            <draw:line draw:name="P 6" draw:style-name="gr23" draw:text-style-name="P8" draw:layer="layout" svg:x1="10.35cm" svg:y1="10.175cm" svg:x2="14.875cm" svg:y2="10.347cm">
              <svg:desc>P 6</svg:desc>
              <text:p text:style-name="P11"><text:s text:c="3"/>P 6</text:p>
              <text:p text:style-name="P11"><text:span text:style-name="T1"/></text:p>
            </draw:line>
            <draw:line draw:name="P 6" draw:style-name="gr22" draw:text-style-name="P5" draw:layer="layout" svg:x1="14.875cm" svg:y1="10.347cm" svg:x2="14.875cm" svg:y2="10.484cm">
              <svg:desc>P 6</svg:desc>
              <text:p/>
            </draw:line>
            <draw:frame draw:name="P 6" draw:style-name="gr12" draw:text-style-name="P10" draw:layer="layout" svg:width="1.044cm" svg:height="1.187cm" svg:x="14.403cm" svg:y="10.434cm">
              <draw:text-box>
                <text:p text:style-name="P9"><text:s text:c="4"/>09</text:p>
              </draw:text-box>
            </draw:frame>
            <draw:frame draw:name="P 6" draw:style-name="gr11" draw:text-style-name="P10" draw:layer="layout" svg:width="1.179cm" svg:height="1.187cm" svg:x="18.861cm" svg:y="10.308cm">
              <draw:text-box>
                <text:p text:style-name="P9">17 <text:s text:c="5"/></text:p>
              </draw:text-box>
            </draw:frame>
            <draw:line draw:name="P 6" draw:style-name="gr23" draw:text-style-name="P8" draw:layer="layout" svg:x1="14.875cm" svg:y1="10.484cm" svg:x2="19.4cm" svg:y2="10.758cm">
              <svg:desc>P 6</svg:desc>
              <text:p text:style-name="P11"><text:s text:c="3"/>P 6</text:p>
              <text:p text:style-name="P11"><text:span text:style-name="T1"/></text:p>
            </draw:line>
            <draw:line draw:name="P 6" draw:style-name="gr22" draw:text-style-name="P5" draw:layer="layout" svg:x1="19.4cm" svg:y1="10.658cm" svg:x2="19.4cm" svg:y2="10.858cm">
              <svg:desc>P 6</svg:desc>
              <text:p/>
            </draw:line>
          </draw:g>
          <draw:g draw:name="P 8">
            <draw:line draw:name="P 8" draw:style-name="gr22" draw:text-style-name="P5" draw:layer="layout" svg:x1="6.125cm" svg:y1="22.94cm" svg:x2="6.125cm" svg:y2="23.14cm">
              <svg:desc>P 8</svg:desc>
              <text:p/>
            </draw:line>
            <draw:frame draw:name="P 8" draw:style-name="gr12" draw:text-style-name="P10" draw:layer="layout" svg:width="1.044cm" svg:height="1.187cm" svg:x="5.653cm" svg:y="22.99cm">
              <draw:text-box>
                <text:p text:style-name="P9"><text:s text:c="4"/>15</text:p>
              </draw:text-box>
            </draw:frame>
            <draw:frame draw:name="P 8" draw:style-name="gr11" draw:text-style-name="P10" draw:layer="layout" svg:width="1.179cm" svg:height="1.187cm" svg:x="9.811cm" svg:y="22.967cm">
              <draw:text-box>
                <text:p text:style-name="P9">26 <text:s text:c="5"/></text:p>
              </draw:text-box>
            </draw:frame>
            <draw:line draw:name="P 8" draw:style-name="gr23" draw:text-style-name="P8" draw:layer="layout" svg:x1="6.125cm" svg:y1="23.04cm" svg:x2="10.35cm" svg:y2="23.417cm">
              <svg:desc>P 8</svg:desc>
              <text:p text:style-name="P11"><text:s text:c="3"/>P 8</text:p>
              <text:p text:style-name="P11"><text:span text:style-name="T1"/></text:p>
            </draw:line>
            <draw:line draw:name="P 8" draw:style-name="gr22" draw:text-style-name="P5" draw:layer="layout" svg:x1="10.35cm" svg:y1="23.417cm" svg:x2="10.35cm" svg:y2="23.554cm">
              <svg:desc>P 8</svg:desc>
              <text:p/>
            </draw:line>
            <draw:frame draw:name="P 8" draw:style-name="gr12" draw:text-style-name="P10" draw:layer="layout" svg:width="1.044cm" svg:height="1.187cm" svg:x="9.878cm" svg:y="23.504cm">
              <draw:text-box>
                <text:p text:style-name="P9"><text:s text:c="4"/>30</text:p>
              </draw:text-box>
            </draw:frame>
            <draw:frame draw:name="P 8" draw:style-name="gr11" draw:text-style-name="P10" draw:layer="layout" svg:width="1.179cm" svg:height="1.187cm" svg:x="14.336cm" svg:y="23.276cm">
              <draw:text-box>
                <text:p text:style-name="P9">35 <text:s text:c="5"/></text:p>
              </draw:text-box>
            </draw:frame>
            <draw:line draw:name="P 8" draw:style-name="gr23" draw:text-style-name="P8" draw:layer="layout" svg:x1="10.35cm" svg:y1="23.554cm" svg:x2="14.875cm" svg:y2="23.726cm">
              <svg:desc>P 8</svg:desc>
              <text:p text:style-name="P11"><text:s text:c="3"/>P 8</text:p>
              <text:p text:style-name="P11"><text:span text:style-name="T1"/></text:p>
            </draw:line>
            <draw:line draw:name="P 8" draw:style-name="gr22" draw:text-style-name="P5" draw:layer="layout" svg:x1="14.875cm" svg:y1="23.726cm" svg:x2="14.875cm" svg:y2="23.863cm">
              <svg:desc>P 8</svg:desc>
              <text:p/>
            </draw:line>
            <draw:frame draw:name="P 8" draw:style-name="gr12" draw:text-style-name="P10" draw:layer="layout" svg:width="1.044cm" svg:height="1.187cm" svg:x="14.403cm" svg:y="23.813cm">
              <draw:text-box>
                <text:p text:style-name="P9"><text:s text:c="4"/>39</text:p>
              </draw:text-box>
            </draw:frame>
            <draw:frame draw:name="P 8" draw:style-name="gr11" draw:text-style-name="P10" draw:layer="layout" svg:width="1.179cm" svg:height="1.187cm" svg:x="18.861cm" svg:y="23.687cm">
              <draw:text-box>
                <text:p text:style-name="P9">47 <text:s text:c="5"/></text:p>
              </draw:text-box>
            </draw:frame>
            <draw:line draw:name="P 8" draw:style-name="gr23" draw:text-style-name="P8" draw:layer="layout" svg:x1="14.875cm" svg:y1="23.863cm" svg:x2="19.4cm" svg:y2="24.137cm">
              <svg:desc>P 8</svg:desc>
              <text:p text:style-name="P11"><text:s text:c="3"/>P 8</text:p>
              <text:p text:style-name="P11"><text:span text:style-name="T1"/></text:p>
            </draw:line>
            <draw:line draw:name="P 8" draw:style-name="gr22" draw:text-style-name="P5" draw:layer="layout" svg:x1="19.4cm" svg:y1="24.037cm" svg:x2="19.4cm" svg:y2="24.237cm">
              <svg:desc>P 8</svg:desc>
              <text:p/>
            </draw:line>
          </draw:g>
          <draw:g draw:name="P 9">
            <draw:line draw:name="P 9" draw:style-name="gr22" draw:text-style-name="P5" draw:layer="layout" svg:x1="19.4cm" svg:y1="20.47cm" svg:x2="19.4cm" svg:y2="20.67cm">
              <svg:desc>P 9</svg:desc>
              <text:p/>
            </draw:line>
            <draw:frame draw:name="P 9" draw:style-name="gr11" draw:text-style-name="P10" draw:layer="layout" svg:width="1.179cm" svg:height="1.187cm" svg:x="18.861cm" svg:y="20.52cm">
              <draw:text-box>
                <text:p text:style-name="P9">03 <text:s text:c="5"/></text:p>
              </draw:text-box>
            </draw:frame>
            <draw:frame draw:name="P 9" draw:style-name="gr30" draw:text-style-name="P10" draw:layer="layout" svg:width="1.027cm" svg:height="1.187cm" svg:x="14.412cm" svg:y="20.394cm">
              <draw:text-box>
                <text:p text:style-name="P9"><text:s text:c="4"/>11</text:p>
              </draw:text-box>
            </draw:frame>
            <draw:line draw:name="P 9" draw:style-name="gr23" draw:text-style-name="P8" draw:layer="layout" svg:x1="14.875cm" svg:y1="20.844cm" svg:x2="19.4cm" svg:y2="20.57cm">
              <svg:desc>P 9</svg:desc>
              <text:p text:style-name="P11">P 9 <text:s text:c="2"/></text:p>
              <text:p text:style-name="P11"><text:span text:style-name="T1"/></text:p>
            </draw:line>
            <draw:line draw:name="P 9" draw:style-name="gr22" draw:text-style-name="P5" draw:layer="layout" svg:x1="14.875cm" svg:y1="20.844cm" svg:x2="14.875cm" svg:y2="20.982cm">
              <svg:desc>P 9</svg:desc>
              <text:p/>
            </draw:line>
            <draw:frame draw:name="P 9" draw:style-name="gr11" draw:text-style-name="P10" draw:layer="layout" svg:width="1.179cm" svg:height="1.187cm" svg:x="14.336cm" svg:y="20.932cm">
              <draw:text-box>
                <text:p text:style-name="P9">15 <text:s text:c="5"/></text:p>
              </draw:text-box>
            </draw:frame>
            <draw:frame draw:name="P 9" draw:style-name="gr12" draw:text-style-name="P10" draw:layer="layout" svg:width="1.044cm" svg:height="1.187cm" svg:x="9.878cm" svg:y="20.703cm">
              <draw:text-box>
                <text:p text:style-name="P9"><text:s text:c="4"/>20</text:p>
              </draw:text-box>
            </draw:frame>
            <draw:line draw:name="P 9" draw:style-name="gr23" draw:text-style-name="P8" draw:layer="layout" svg:x1="10.35cm" svg:y1="21.153cm" svg:x2="14.875cm" svg:y2="20.982cm">
              <svg:desc>P 9</svg:desc>
              <text:p text:style-name="P11">P 9 <text:s text:c="2"/></text:p>
              <text:p text:style-name="P11"><text:span text:style-name="T1"/></text:p>
            </draw:line>
            <draw:line draw:name="P 9" draw:style-name="gr22" draw:text-style-name="P5" draw:layer="layout" svg:x1="10.35cm" svg:y1="21.153cm" svg:x2="10.35cm" svg:y2="21.29cm">
              <svg:desc>P 9</svg:desc>
              <text:p/>
            </draw:line>
            <draw:frame draw:name="P 9" draw:style-name="gr11" draw:text-style-name="P10" draw:layer="layout" svg:width="1.179cm" svg:height="1.187cm" svg:x="9.811cm" svg:y="21.24cm">
              <draw:text-box>
                <text:p text:style-name="P9">24 <text:s text:c="5"/></text:p>
              </draw:text-box>
            </draw:frame>
            <draw:frame draw:name="P 9" draw:style-name="gr12" draw:text-style-name="P10" draw:layer="layout" svg:width="1.044cm" svg:height="1.187cm" svg:x="5.653cm" svg:y="21.218cm">
              <draw:text-box>
                <text:p text:style-name="P9"><text:s text:c="4"/>35</text:p>
              </draw:text-box>
            </draw:frame>
            <draw:line draw:name="P 9" draw:style-name="gr23" draw:text-style-name="P8" draw:layer="layout" svg:x1="6.125cm" svg:y1="21.668cm" svg:x2="10.35cm" svg:y2="21.29cm">
              <svg:desc>P 9</svg:desc>
              <text:p text:style-name="P11">P 9 <text:s text:c="2"/></text:p>
              <text:p text:style-name="P11"><text:span text:style-name="T1"/></text:p>
            </draw:line>
            <draw:line draw:name="P 9" draw:style-name="gr22" draw:text-style-name="P5" draw:layer="layout" svg:x1="6.125cm" svg:y1="21.568cm" svg:x2="6.125cm" svg:y2="21.768cm">
              <svg:desc>P 9</svg:desc>
              <text:p/>
            </draw:line>
          </draw:g>
          <draw:g draw:name="R 21 Huk">
            <draw:line draw:name="R 21 Huk" draw:style-name="gr31" draw:text-style-name="P5" draw:layer="layout" svg:x1="6.725cm" svg:y1="16.593cm" svg:x2="6.725cm" svg:y2="16.793cm">
              <svg:desc>R 21 Huk</svg:desc>
              <text:p/>
            </draw:line>
            <draw:line draw:name="R 21 Huk" draw:style-name="gr32" draw:text-style-name="P8" draw:layer="layout" svg:x1="6.125cm" svg:y1="17.036cm" svg:x2="6.725cm" svg:y2="16.693cm">
              <svg:desc>R 21 Huk</svg:desc>
              <text:p/>
            </draw:line>
            <draw:line draw:name="R 21 Huk" draw:style-name="gr31" draw:text-style-name="P5" draw:layer="layout" svg:x1="6.125cm" svg:y1="17.036cm" svg:x2="6.125cm" svg:y2="17.379cm">
              <svg:desc>R 21 Huk</svg:desc>
              <text:p/>
            </draw:line>
            <draw:line draw:name="R 21 Huk" draw:style-name="gr32" draw:text-style-name="P8" draw:layer="layout" svg:x1="6.125cm" svg:y1="17.379cm" svg:x2="6.725cm" svg:y2="17.722cm">
              <svg:desc>R 21 Huk</svg:desc>
              <text:p/>
            </draw:line>
            <draw:line draw:name="R 21 Huk" draw:style-name="gr31" draw:text-style-name="P5" draw:layer="layout" svg:x1="6.725cm" svg:y1="17.622cm" svg:x2="6.725cm" svg:y2="17.822cm">
              <svg:desc>R 21 Huk</svg:desc>
              <text:p/>
            </draw:line>
          </draw:g>
        </draw:g>
      </draw:page>
      <draw:page draw:name="Kleinbahn A" draw:style-name="dp1" draw:master-page-name="Standard">
        <draw:g draw:style-name="gr1">
          <draw:g>
            <draw:frame draw:style-name="gr2" draw:text-style-name="P2" draw:layer="layout" svg:width="8.084cm" svg:height="1.187cm" svg:x="6.508cm" svg:y="1cm">
              <draw:text-box>
                <text:p text:style-name="P1">Tarmstedt Ost – Haugsdorf</text:p>
              </draw:text-box>
            </draw:frame>
          </draw:g>
          <draw:g>
            <draw:frame draw:style-name="gr7" draw:text-style-name="P4" draw:layer="layout" svg:width="1.611cm" svg:height="1.199cm" svg:x="0.545cm" svg:y="2.5cm">
              <draw:text-box>
                <text:p text:style-name="P3">Tso</text:p>
                <text:p text:style-name="P3">KM: 7</text:p>
              </draw:text-box>
            </draw:frame>
            <draw:line draw:style-name="gr4" draw:text-style-name="P5" draw:layer="layout" svg:x1="1.3cm" svg:y1="4cm" svg:x2="1.3cm" svg:y2="28.7cm">
              <svg:desc>#Track.Tso.1</svg:desc>
              <text:p/>
            </draw:line>
            <draw:frame draw:style-name="gr5" draw:text-style-name="P7" draw:layer="layout" svg:width="0.659cm" svg:height="1.187cm" svg:x="1.021cm" svg:y="3.6cm">
              <draw:text-box>
                <text:p text:style-name="P6">1</text:p>
              </draw:text-box>
            </draw:frame>
            <draw:line draw:style-name="gr4" draw:text-style-name="P5" draw:layer="layout" svg:x1="1.6cm" svg:y1="4cm" svg:x2="1.6cm" svg:y2="28.7cm">
              <svg:desc>#Track.Tso.2</svg:desc>
              <text:p/>
            </draw:line>
            <draw:frame draw:style-name="gr5" draw:text-style-name="P7" draw:layer="layout" svg:width="0.659cm" svg:height="1.187cm" svg:x="1.321cm" svg:y="3.6cm">
              <draw:text-box>
                <text:p text:style-name="P6">2</text:p>
              </draw:text-box>
            </draw:frame>
          </draw:g>
          <draw:g>
            <draw:frame draw:style-name="gr7" draw:text-style-name="P4" draw:layer="layout" svg:width="1.611cm" svg:height="1.199cm" svg:x="4.995cm" svg:y="2.5cm">
              <draw:text-box>
                <text:p text:style-name="P3">Gbk</text:p>
                <text:p text:style-name="P3">KM: 5</text:p>
              </draw:text-box>
            </draw:frame>
            <draw:line draw:style-name="gr4" draw:text-style-name="P5" draw:layer="layout" svg:x1="5.75cm" svg:y1="4cm" svg:x2="5.75cm" svg:y2="28.7cm">
              <svg:desc>#Track.Gbk.1</svg:desc>
              <text:p/>
            </draw:line>
            <draw:frame draw:style-name="gr5" draw:text-style-name="P7" draw:layer="layout" svg:width="0.659cm" svg:height="1.187cm" svg:x="5.471cm" svg:y="3.6cm">
              <draw:text-box>
                <text:p text:style-name="P6">1</text:p>
              </draw:text-box>
            </draw:frame>
          </draw:g>
          <draw:g>
            <draw:frame draw:style-name="gr7" draw:text-style-name="P4" draw:layer="layout" svg:width="1.611cm" svg:height="1.199cm" svg:x="9.445cm" svg:y="2.5cm">
              <draw:text-box>
                <text:p text:style-name="P3">Nhn</text:p>
                <text:p text:style-name="P3">KM: 3</text:p>
              </draw:text-box>
            </draw:frame>
            <draw:line draw:style-name="gr4" draw:text-style-name="P5" draw:layer="layout" svg:x1="10.2cm" svg:y1="4cm" svg:x2="10.2cm" svg:y2="28.7cm">
              <svg:desc>#Track.Nhn.1</svg:desc>
              <text:p/>
            </draw:line>
            <draw:frame draw:style-name="gr5" draw:text-style-name="P7" draw:layer="layout" svg:width="0.659cm" svg:height="1.187cm" svg:x="9.921cm" svg:y="3.6cm">
              <draw:text-box>
                <text:p text:style-name="P6">1</text:p>
              </draw:text-box>
            </draw:frame>
            <draw:line draw:style-name="gr4" draw:text-style-name="P5" draw:layer="layout" svg:x1="10.5cm" svg:y1="4cm" svg:x2="10.5cm" svg:y2="28.7cm">
              <svg:desc>#Track.Nhn.2</svg:desc>
              <text:p/>
            </draw:line>
            <draw:frame draw:style-name="gr5" draw:text-style-name="P7" draw:layer="layout" svg:width="0.659cm" svg:height="1.187cm" svg:x="10.221cm" svg:y="3.6cm">
              <draw:text-box>
                <text:p text:style-name="P6">2</text:p>
              </draw:text-box>
            </draw:frame>
          </draw:g>
          <draw:g>
            <draw:frame draw:style-name="gr7" draw:text-style-name="P4" draw:layer="layout" svg:width="1.611cm" svg:height="1.199cm" svg:x="13.895cm" svg:y="2.5cm">
              <draw:text-box>
                <text:p text:style-name="P3">Huk</text:p>
                <text:p text:style-name="P3">KM: 4</text:p>
              </draw:text-box>
            </draw:frame>
            <draw:line draw:style-name="gr4" draw:text-style-name="P5" draw:layer="layout" svg:x1="14.65cm" svg:y1="4cm" svg:x2="14.65cm" svg:y2="28.7cm">
              <svg:desc>#Track.Huk.4</svg:desc>
              <text:p/>
            </draw:line>
            <draw:frame draw:style-name="gr5" draw:text-style-name="P7" draw:layer="layout" svg:width="0.659cm" svg:height="1.187cm" svg:x="14.371cm" svg:y="3.6cm">
              <draw:text-box>
                <text:p text:style-name="P6">4</text:p>
              </draw:text-box>
            </draw:frame>
            <draw:line draw:style-name="gr4" draw:text-style-name="P5" draw:layer="layout" svg:x1="14.95cm" svg:y1="4cm" svg:x2="14.95cm" svg:y2="28.7cm">
              <svg:desc>#Track.Huk.2</svg:desc>
              <text:p/>
            </draw:line>
            <draw:frame draw:style-name="gr5" draw:text-style-name="P7" draw:layer="layout" svg:width="0.659cm" svg:height="1.187cm" svg:x="14.671cm" svg:y="3.6cm">
              <draw:text-box>
                <text:p text:style-name="P6">2</text:p>
              </draw:text-box>
            </draw:frame>
            <draw:line draw:style-name="gr4" draw:text-style-name="P5" draw:layer="layout" svg:x1="15.25cm" svg:y1="4cm" svg:x2="15.25cm" svg:y2="28.7cm">
              <svg:desc>#Track.Huk.1</svg:desc>
              <text:p/>
            </draw:line>
            <draw:frame draw:style-name="gr5" draw:text-style-name="P7" draw:layer="layout" svg:width="0.659cm" svg:height="1.187cm" svg:x="14.971cm" svg:y="3.6cm">
              <draw:text-box>
                <text:p text:style-name="P6">1</text:p>
              </draw:text-box>
            </draw:frame>
            <draw:line draw:style-name="gr4" draw:text-style-name="P5" draw:layer="layout" svg:x1="15.55cm" svg:y1="4cm" svg:x2="15.55cm" svg:y2="28.7cm">
              <svg:desc>#Track.Huk.3</svg:desc>
              <text:p/>
            </draw:line>
            <draw:frame draw:style-name="gr5" draw:text-style-name="P7" draw:layer="layout" svg:width="0.659cm" svg:height="1.187cm" svg:x="15.271cm" svg:y="3.6cm">
              <draw:text-box>
                <text:p text:style-name="P6">3</text:p>
              </draw:text-box>
            </draw:frame>
          </draw:g>
          <draw:g>
            <draw:frame draw:style-name="gr6" draw:text-style-name="P4" draw:layer="layout" svg:width="1.814cm" svg:height="1.199cm" svg:x="18.243cm" svg:y="2.5cm">
              <draw:text-box>
                <text:p text:style-name="P3">Sbg</text:p>
                <text:p text:style-name="P3">KM: 11</text:p>
              </draw:text-box>
            </draw:frame>
            <draw:line draw:style-name="gr4" draw:text-style-name="P5" draw:layer="layout" svg:x1="19.1cm" svg:y1="4cm" svg:x2="19.1cm" svg:y2="28.7cm">
              <svg:desc>#Track.Sbg.1</svg:desc>
              <text:p/>
            </draw:line>
            <draw:frame draw:style-name="gr5" draw:text-style-name="P7" draw:layer="layout" svg:width="0.659cm" svg:height="1.187cm" svg:x="18.821cm" svg:y="3.6cm">
              <draw:text-box>
                <text:p text:style-name="P6">1</text:p>
              </draw:text-box>
            </draw:frame>
            <draw:line draw:style-name="gr4" draw:text-style-name="P5" draw:layer="layout" svg:x1="19.4cm" svg:y1="4cm" svg:x2="19.4cm" svg:y2="28.7cm">
              <svg:desc>#Track.Sbg.2</svg:desc>
              <text:p/>
            </draw:line>
            <draw:frame draw:style-name="gr5" draw:text-style-name="P7" draw:layer="layout" svg:width="0.659cm" svg:height="1.187cm" svg:x="19.121cm" svg:y="3.6cm">
              <draw:text-box>
                <text:p text:style-name="P6">2</text:p>
              </draw:text-box>
            </draw:frame>
            <draw:line draw:style-name="gr4" draw:text-style-name="P5" draw:layer="layout" svg:x1="19.7cm" svg:y1="4cm" svg:x2="19.7cm" svg:y2="28.7cm">
              <svg:desc>#Track.Sbg.3</svg:desc>
              <text:p/>
            </draw:line>
            <draw:frame draw:style-name="gr5" draw:text-style-name="P7" draw:layer="layout" svg:width="0.659cm" svg:height="1.187cm" svg:x="19.421cm" svg:y="3.6cm">
              <draw:text-box>
                <text:p text:style-name="P6">3</text:p>
              </draw:text-box>
            </draw:frame>
          </draw:g>
          <draw:g>
            <draw:line draw:style-name="gr8" draw:text-style-name="P8" draw:layer="layout" svg:x1="1.3cm" svg:y1="4cm" svg:x2="19.7cm" svg:y2="4cm">
              <svg:desc>#Time.12</svg:desc>
              <text:p/>
            </draw:line>
            <draw:frame draw:style-name="gr9" draw:text-style-name="P4" draw:layer="layout" svg:width="0.976cm" svg:height="1.187cm" svg:x="0.462cm" svg:y="3.7cm">
              <draw:text-box>
                <text:p text:style-name="P3">12</text:p>
              </draw:text-box>
            </draw:frame>
            <draw:frame draw:style-name="gr9" draw:text-style-name="P4" draw:layer="layout" svg:width="0.976cm" svg:height="1.187cm" svg:x="19.862cm" svg:y="3.7cm">
              <draw:text-box>
                <text:p text:style-name="P3">12</text:p>
              </draw:text-box>
            </draw:frame>
          </draw:g>
          <draw:g>
            <draw:line draw:style-name="gr8" draw:text-style-name="P8" draw:layer="layout" svg:x1="1.3cm" svg:y1="6.058cm" svg:x2="19.7cm" svg:y2="6.058cm">
              <svg:desc>#Time.13</svg:desc>
              <text:p/>
            </draw:line>
            <draw:frame draw:style-name="gr9" draw:text-style-name="P4" draw:layer="layout" svg:width="0.976cm" svg:height="1.187cm" svg:x="0.462cm" svg:y="5.758cm">
              <draw:text-box>
                <text:p text:style-name="P3">13</text:p>
              </draw:text-box>
            </draw:frame>
            <draw:frame draw:style-name="gr9" draw:text-style-name="P4" draw:layer="layout" svg:width="0.976cm" svg:height="1.187cm" svg:x="19.862cm" svg:y="5.758cm">
              <draw:text-box>
                <text:p text:style-name="P3">13</text:p>
              </draw:text-box>
            </draw:frame>
          </draw:g>
          <draw:g>
            <draw:line draw:style-name="gr8" draw:text-style-name="P8" draw:layer="layout" svg:x1="1.3cm" svg:y1="8.117cm" svg:x2="19.7cm" svg:y2="8.117cm">
              <svg:desc>#Time.14</svg:desc>
              <text:p/>
            </draw:line>
            <draw:frame draw:style-name="gr9" draw:text-style-name="P4" draw:layer="layout" svg:width="0.976cm" svg:height="1.187cm" svg:x="0.462cm" svg:y="7.817cm">
              <draw:text-box>
                <text:p text:style-name="P3">14</text:p>
              </draw:text-box>
            </draw:frame>
            <draw:frame draw:style-name="gr9" draw:text-style-name="P4" draw:layer="layout" svg:width="0.976cm" svg:height="1.187cm" svg:x="19.862cm" svg:y="7.817cm">
              <draw:text-box>
                <text:p text:style-name="P3">14</text:p>
              </draw:text-box>
            </draw:frame>
          </draw:g>
          <draw:g>
            <draw:line draw:style-name="gr8" draw:text-style-name="P8" draw:layer="layout" svg:x1="1.3cm" svg:y1="10.175cm" svg:x2="19.7cm" svg:y2="10.175cm">
              <svg:desc>#Time.15</svg:desc>
              <text:p/>
            </draw:line>
            <draw:frame draw:style-name="gr9" draw:text-style-name="P4" draw:layer="layout" svg:width="0.976cm" svg:height="1.187cm" svg:x="0.462cm" svg:y="9.875cm">
              <draw:text-box>
                <text:p text:style-name="P3">15</text:p>
              </draw:text-box>
            </draw:frame>
            <draw:frame draw:style-name="gr9" draw:text-style-name="P4" draw:layer="layout" svg:width="0.976cm" svg:height="1.187cm" svg:x="19.862cm" svg:y="9.875cm">
              <draw:text-box>
                <text:p text:style-name="P3">15</text:p>
              </draw:text-box>
            </draw:frame>
          </draw:g>
          <draw:g>
            <draw:line draw:style-name="gr8" draw:text-style-name="P8" draw:layer="layout" svg:x1="1.3cm" svg:y1="12.233cm" svg:x2="19.7cm" svg:y2="12.233cm">
              <svg:desc>#Time.16</svg:desc>
              <text:p/>
            </draw:line>
            <draw:frame draw:style-name="gr9" draw:text-style-name="P4" draw:layer="layout" svg:width="0.976cm" svg:height="1.187cm" svg:x="0.462cm" svg:y="11.933cm">
              <draw:text-box>
                <text:p text:style-name="P3">16</text:p>
              </draw:text-box>
            </draw:frame>
            <draw:frame draw:style-name="gr9" draw:text-style-name="P4" draw:layer="layout" svg:width="0.976cm" svg:height="1.187cm" svg:x="19.862cm" svg:y="11.933cm">
              <draw:text-box>
                <text:p text:style-name="P3">16</text:p>
              </draw:text-box>
            </draw:frame>
          </draw:g>
          <draw:g>
            <draw:line draw:style-name="gr8" draw:text-style-name="P8" draw:layer="layout" svg:x1="1.3cm" svg:y1="14.292cm" svg:x2="19.7cm" svg:y2="14.292cm">
              <svg:desc>#Time.17</svg:desc>
              <text:p/>
            </draw:line>
            <draw:frame draw:style-name="gr9" draw:text-style-name="P4" draw:layer="layout" svg:width="0.976cm" svg:height="1.187cm" svg:x="0.462cm" svg:y="13.992cm">
              <draw:text-box>
                <text:p text:style-name="P3">17</text:p>
              </draw:text-box>
            </draw:frame>
            <draw:frame draw:style-name="gr9" draw:text-style-name="P4" draw:layer="layout" svg:width="0.976cm" svg:height="1.187cm" svg:x="19.862cm" svg:y="13.992cm">
              <draw:text-box>
                <text:p text:style-name="P3">17</text:p>
              </draw:text-box>
            </draw:frame>
          </draw:g>
          <draw:g>
            <draw:line draw:style-name="gr8" draw:text-style-name="P8" draw:layer="layout" svg:x1="1.3cm" svg:y1="16.35cm" svg:x2="19.7cm" svg:y2="16.35cm">
              <svg:desc>#Time.18</svg:desc>
              <text:p/>
            </draw:line>
            <draw:frame draw:style-name="gr9" draw:text-style-name="P4" draw:layer="layout" svg:width="0.976cm" svg:height="1.187cm" svg:x="0.462cm" svg:y="16.05cm">
              <draw:text-box>
                <text:p text:style-name="P3">18</text:p>
              </draw:text-box>
            </draw:frame>
            <draw:frame draw:style-name="gr9" draw:text-style-name="P4" draw:layer="layout" svg:width="0.976cm" svg:height="1.187cm" svg:x="19.862cm" svg:y="16.05cm">
              <draw:text-box>
                <text:p text:style-name="P3">18</text:p>
              </draw:text-box>
            </draw:frame>
          </draw:g>
          <draw:g>
            <draw:line draw:style-name="gr8" draw:text-style-name="P8" draw:layer="layout" svg:x1="1.3cm" svg:y1="18.408cm" svg:x2="19.7cm" svg:y2="18.408cm">
              <svg:desc>#Time.19</svg:desc>
              <text:p/>
            </draw:line>
            <draw:frame draw:style-name="gr9" draw:text-style-name="P4" draw:layer="layout" svg:width="0.976cm" svg:height="1.187cm" svg:x="0.462cm" svg:y="18.108cm">
              <draw:text-box>
                <text:p text:style-name="P3">19</text:p>
              </draw:text-box>
            </draw:frame>
            <draw:frame draw:style-name="gr9" draw:text-style-name="P4" draw:layer="layout" svg:width="0.976cm" svg:height="1.187cm" svg:x="19.862cm" svg:y="18.108cm">
              <draw:text-box>
                <text:p text:style-name="P3">19</text:p>
              </draw:text-box>
            </draw:frame>
          </draw:g>
          <draw:g>
            <draw:line draw:style-name="gr8" draw:text-style-name="P8" draw:layer="layout" svg:x1="1.3cm" svg:y1="20.467cm" svg:x2="19.7cm" svg:y2="20.467cm">
              <svg:desc>#Time.20</svg:desc>
              <text:p/>
            </draw:line>
            <draw:frame draw:style-name="gr9" draw:text-style-name="P4" draw:layer="layout" svg:width="0.976cm" svg:height="1.187cm" svg:x="0.462cm" svg:y="20.167cm">
              <draw:text-box>
                <text:p text:style-name="P3">20</text:p>
              </draw:text-box>
            </draw:frame>
            <draw:frame draw:style-name="gr9" draw:text-style-name="P4" draw:layer="layout" svg:width="0.976cm" svg:height="1.187cm" svg:x="19.862cm" svg:y="20.167cm">
              <draw:text-box>
                <text:p text:style-name="P3">20</text:p>
              </draw:text-box>
            </draw:frame>
          </draw:g>
          <draw:g>
            <draw:line draw:style-name="gr8" draw:text-style-name="P8" draw:layer="layout" svg:x1="1.3cm" svg:y1="22.525cm" svg:x2="19.7cm" svg:y2="22.525cm">
              <svg:desc>#Time.21</svg:desc>
              <text:p/>
            </draw:line>
            <draw:frame draw:style-name="gr9" draw:text-style-name="P4" draw:layer="layout" svg:width="0.976cm" svg:height="1.187cm" svg:x="0.462cm" svg:y="22.225cm">
              <draw:text-box>
                <text:p text:style-name="P3">21</text:p>
              </draw:text-box>
            </draw:frame>
            <draw:frame draw:style-name="gr9" draw:text-style-name="P4" draw:layer="layout" svg:width="0.976cm" svg:height="1.187cm" svg:x="19.862cm" svg:y="22.225cm">
              <draw:text-box>
                <text:p text:style-name="P3">21</text:p>
              </draw:text-box>
            </draw:frame>
          </draw:g>
          <draw:g>
            <draw:line draw:style-name="gr8" draw:text-style-name="P8" draw:layer="layout" svg:x1="1.3cm" svg:y1="24.583cm" svg:x2="19.7cm" svg:y2="24.583cm">
              <svg:desc>#Time.22</svg:desc>
              <text:p/>
            </draw:line>
            <draw:frame draw:style-name="gr9" draw:text-style-name="P4" draw:layer="layout" svg:width="0.976cm" svg:height="1.187cm" svg:x="0.462cm" svg:y="24.283cm">
              <draw:text-box>
                <text:p text:style-name="P3">22</text:p>
              </draw:text-box>
            </draw:frame>
            <draw:frame draw:style-name="gr9" draw:text-style-name="P4" draw:layer="layout" svg:width="0.976cm" svg:height="1.187cm" svg:x="19.862cm" svg:y="24.283cm">
              <draw:text-box>
                <text:p text:style-name="P3">22</text:p>
              </draw:text-box>
            </draw:frame>
          </draw:g>
          <draw:g>
            <draw:line draw:style-name="gr8" draw:text-style-name="P8" draw:layer="layout" svg:x1="1.3cm" svg:y1="26.642cm" svg:x2="19.7cm" svg:y2="26.642cm">
              <svg:desc>#Time.23</svg:desc>
              <text:p/>
            </draw:line>
            <draw:frame draw:style-name="gr9" draw:text-style-name="P4" draw:layer="layout" svg:width="0.976cm" svg:height="1.187cm" svg:x="0.462cm" svg:y="26.342cm">
              <draw:text-box>
                <text:p text:style-name="P3">23</text:p>
              </draw:text-box>
            </draw:frame>
            <draw:frame draw:style-name="gr9" draw:text-style-name="P4" draw:layer="layout" svg:width="0.976cm" svg:height="1.187cm" svg:x="19.862cm" svg:y="26.342cm">
              <draw:text-box>
                <text:p text:style-name="P3">23</text:p>
              </draw:text-box>
            </draw:frame>
          </draw:g>
          <draw:g>
            <draw:line draw:style-name="gr8" draw:text-style-name="P8" draw:layer="layout" svg:x1="1.3cm" svg:y1="28.7cm" svg:x2="19.7cm" svg:y2="28.7cm">
              <svg:desc>#Time.24</svg:desc>
              <text:p/>
            </draw:line>
            <draw:line draw:style-name="gr8" draw:text-style-name="P8" draw:layer="layout" svg:x1="1.3cm" svg:y1="28.7cm" svg:x2="19.7cm" svg:y2="28.7cm">
              <svg:desc>#Time.00</svg:desc>
              <text:p/>
            </draw:line>
            <draw:frame draw:style-name="gr9" draw:text-style-name="P4" draw:layer="layout" svg:width="0.976cm" svg:height="1.187cm" svg:x="0.462cm" svg:y="28.4cm">
              <draw:text-box>
                <text:p text:style-name="P3">24</text:p>
              </draw:text-box>
            </draw:frame>
            <draw:frame draw:style-name="gr9" draw:text-style-name="P4" draw:layer="layout" svg:width="0.976cm" svg:height="1.187cm" svg:x="19.862cm" svg:y="28.4cm">
              <draw:text-box>
                <text:p text:style-name="P3">24</text:p>
              </draw:text-box>
            </draw:frame>
          </draw:g>
          <draw:g draw:name="Bp 1687 [Sa]">
            <draw:line draw:name="Bp 1687 [Sa]" draw:style-name="gr10" draw:text-style-name="P5" draw:layer="layout" svg:x1="15.25cm" svg:y1="12.957cm" svg:x2="15.25cm" svg:y2="13.157cm">
              <svg:desc>Bp 1687 [Sa]</svg:desc>
              <text:p/>
            </draw:line>
            <draw:frame draw:name="Bp 1687 [Sa]" draw:style-name="gr12" draw:text-style-name="P10" draw:layer="layout" svg:width="1.044cm" svg:height="1.187cm" svg:x="14.778cm" svg:y="13.007cm">
              <draw:text-box>
                <text:p text:style-name="P9"><text:s text:c="4"/>24</text:p>
              </draw:text-box>
            </draw:frame>
            <draw:frame draw:name="Bp 1687 [Sa]" draw:style-name="gr11" draw:text-style-name="P10" draw:layer="layout" svg:width="1.179cm" svg:height="1.187cm" svg:x="18.561cm" svg:y="12.881cm">
              <draw:text-box>
                <text:p text:style-name="P9">32 <text:s text:c="5"/></text:p>
              </draw:text-box>
            </draw:frame>
            <draw:line draw:name="Bp 1687 [Sa]" draw:style-name="gr13" draw:text-style-name="P8" draw:layer="layout" svg:x1="15.25cm" svg:y1="13.057cm" svg:x2="19.1cm" svg:y2="13.331cm">
              <svg:desc>Bp 1687 [Sa]</svg:desc>
              <text:p text:style-name="P11"><text:s text:c="3"/>Bp 1687 [Sa]</text:p>
              <text:p text:style-name="P11"><text:span text:style-name="T1"/></text:p>
            </draw:line>
            <draw:line draw:name="Bp 1687 [Sa]" draw:style-name="gr10" draw:text-style-name="P5" draw:layer="layout" svg:x1="19.1cm" svg:y1="13.231cm" svg:x2="19.1cm" svg:y2="13.431cm">
              <svg:desc>Bp 1687 [Sa]</svg:desc>
              <text:p/>
            </draw:line>
          </draw:g>
          <draw:g draw:name="Bp 1688 [Sa]">
            <draw:line draw:name="Bp 1688 [Sa]" draw:style-name="gr10" draw:text-style-name="P5" draw:layer="layout" svg:x1="19.1cm" svg:y1="14.398cm" svg:x2="19.1cm" svg:y2="14.598cm">
              <svg:desc>Bp 1688 [Sa]</svg:desc>
              <text:p/>
            </draw:line>
            <draw:frame draw:name="Bp 1688 [Sa]" draw:style-name="gr11" draw:text-style-name="P10" draw:layer="layout" svg:width="1.179cm" svg:height="1.187cm" svg:x="18.561cm" svg:y="14.448cm">
              <draw:text-box>
                <text:p text:style-name="P9">06 <text:s text:c="5"/></text:p>
              </draw:text-box>
            </draw:frame>
            <draw:frame draw:name="Bp 1688 [Sa]" draw:style-name="gr12" draw:text-style-name="P10" draw:layer="layout" svg:width="1.044cm" svg:height="1.187cm" svg:x="14.778cm" svg:y="14.322cm">
              <draw:text-box>
                <text:p text:style-name="P9"><text:s text:c="4"/>14</text:p>
              </draw:text-box>
            </draw:frame>
            <draw:line draw:name="Bp 1688 [Sa]" draw:style-name="gr13" draw:text-style-name="P8" draw:layer="layout" svg:x1="15.25cm" svg:y1="14.772cm" svg:x2="19.1cm" svg:y2="14.498cm">
              <svg:desc>Bp 1688 [Sa]</svg:desc>
              <text:p text:style-name="P11">Bp 1688 [Sa] <text:s text:c="2"/></text:p>
              <text:p text:style-name="P11"><text:span text:style-name="T1"/></text:p>
            </draw:line>
            <draw:line draw:name="Bp 1688 [Sa]" draw:style-name="gr10" draw:text-style-name="P5" draw:layer="layout" svg:x1="15.25cm" svg:y1="14.672cm" svg:x2="15.25cm" svg:y2="14.872cm">
              <svg:desc>Bp 1688 [Sa]</svg:desc>
              <text:p/>
            </draw:line>
          </draw:g>
          <draw:g draw:name="Dg 6304 Mi">
            <draw:line draw:name="Dg 6304 Mi" draw:style-name="gr16" draw:text-style-name="P5" draw:layer="layout" svg:x1="19.7cm" svg:y1="15.427cm" svg:x2="19.7cm" svg:y2="15.627cm">
              <svg:desc>Dg 6304 Mi</svg:desc>
              <text:p/>
            </draw:line>
            <draw:frame draw:name="Dg 6304 Mi" draw:style-name="gr11" draw:text-style-name="P10" draw:layer="layout" svg:width="1.179cm" svg:height="1.187cm" svg:x="19.161cm" svg:y="15.477cm">
              <draw:text-box>
                <text:p text:style-name="P9">36 <text:s text:c="5"/></text:p>
              </draw:text-box>
            </draw:frame>
            <draw:frame draw:name="Dg 6304 Mi" draw:style-name="gr12" draw:text-style-name="P10" draw:layer="layout" svg:width="1.044cm" svg:height="1.187cm" svg:x="14.778cm" svg:y="15.351cm">
              <draw:text-box>
                <text:p text:style-name="P9"><text:s text:c="4"/>44</text:p>
              </draw:text-box>
            </draw:frame>
            <draw:line draw:name="Dg 6304 Mi" draw:style-name="gr17" draw:text-style-name="P8" draw:layer="layout" svg:x1="15.25cm" svg:y1="15.801cm" svg:x2="19.7cm" svg:y2="15.527cm">
              <svg:desc>Dg 6304 Mi</svg:desc>
              <text:p text:style-name="P11">Dg 6304 Mi <text:s text:c="2"/></text:p>
              <text:p text:style-name="P11"><text:span text:style-name="T1"/></text:p>
            </draw:line>
            <draw:line draw:name="Dg 6304 Mi" draw:style-name="gr16" draw:text-style-name="P5" draw:layer="layout" svg:x1="15.25cm" svg:y1="15.701cm" svg:x2="15.25cm" svg:y2="15.901cm">
              <svg:desc>Dg 6304 Mi</svg:desc>
              <text:p/>
            </draw:line>
          </draw:g>
          <draw:g draw:name="Dg 6978">
            <draw:line draw:name="Dg 6978" draw:style-name="gr16" draw:text-style-name="P5" draw:layer="layout" svg:x1="19.7cm" svg:y1="22.491cm" svg:x2="19.7cm" svg:y2="24.412cm">
              <svg:desc>Dg 6978</svg:desc>
              <text:p/>
            </draw:line>
            <draw:frame draw:name="Dg 6978" draw:style-name="gr11" draw:text-style-name="P10" draw:layer="layout" svg:width="1.179cm" svg:height="1.187cm" svg:x="19.161cm" svg:y="24.362cm">
              <draw:text-box>
                <text:p text:style-name="P9">55 <text:s text:c="5"/></text:p>
              </draw:text-box>
            </draw:frame>
            <draw:frame draw:name="Dg 6978" draw:style-name="gr12" draw:text-style-name="P10" draw:layer="layout" svg:width="1.044cm" svg:height="1.187cm" svg:x="14.778cm" svg:y="24.236cm">
              <draw:text-box>
                <text:p text:style-name="P9"><text:s text:c="4"/>03</text:p>
              </draw:text-box>
            </draw:frame>
            <draw:line draw:name="Dg 6978" draw:style-name="gr17" draw:text-style-name="P8" draw:layer="layout" svg:x1="15.25cm" svg:y1="24.686cm" svg:x2="19.7cm" svg:y2="24.412cm">
              <svg:desc>Dg 6978</svg:desc>
              <text:p text:style-name="P11">Dg 6978 <text:s text:c="2"/></text:p>
              <text:p text:style-name="P11"><text:span text:style-name="T1"/></text:p>
            </draw:line>
            <draw:line draw:name="Dg 6978" draw:style-name="gr16" draw:text-style-name="P5" draw:layer="layout" svg:x1="15.25cm" svg:y1="24.586cm" svg:x2="15.25cm" svg:y2="24.786cm">
              <svg:desc>Dg 6978</svg:desc>
              <text:p/>
            </draw:line>
          </draw:g>
          <draw:g draw:name="Kp 4767">
            <draw:line draw:name="Kp 4767" draw:style-name="gr22" draw:text-style-name="P5" draw:layer="layout" svg:x1="19.1cm" svg:y1="6.644cm" svg:x2="19.1cm" svg:y2="6.844cm">
              <svg:desc>Kp 4767</svg:desc>
              <text:p/>
            </draw:line>
          </draw:g>
          <draw:g draw:name="Kp 4768">
            <draw:line draw:name="Kp 4768" draw:style-name="gr22" draw:text-style-name="P5" draw:layer="layout" svg:x1="19.1cm" svg:y1="9.012cm" svg:x2="19.1cm" svg:y2="9.212cm">
              <svg:desc>Kp 4768</svg:desc>
              <text:p/>
            </draw:line>
          </draw:g>
          <draw:g draw:name="Kp 4769">
            <draw:line draw:name="Kp 4769" draw:style-name="gr22" draw:text-style-name="P5" draw:layer="layout" svg:x1="19.1cm" svg:y1="19.369cm" svg:x2="19.1cm" svg:y2="19.54cm">
              <svg:desc>Kp 4769</svg:desc>
              <text:p/>
            </draw:line>
          </draw:g>
          <draw:g draw:name="Kp 4770">
            <draw:line draw:name="Kp 4770" draw:style-name="gr22" draw:text-style-name="P5" draw:layer="layout" svg:x1="19.1cm" svg:y1="21.602cm" svg:x2="19.1cm" svg:y2="21.802cm">
              <svg:desc>Kp 4770</svg:desc>
              <text:p/>
            </draw:line>
          </draw:g>
          <draw:g draw:name="Kp 4771">
            <draw:line draw:name="Kp 4771" draw:style-name="gr22" draw:text-style-name="P5" draw:layer="layout" svg:x1="19.1cm" svg:y1="22.871cm" svg:x2="19.1cm" svg:y2="23.071cm">
              <svg:desc>Kp 4771</svg:desc>
              <text:p/>
            </draw:line>
          </draw:g>
          <draw:g draw:name="Kp 4772">
            <draw:line draw:name="Kp 4772" draw:style-name="gr22" draw:text-style-name="P5" draw:layer="layout" svg:x1="19.1cm" svg:y1="25.718cm" svg:x2="19.1cm" svg:y2="25.918cm">
              <svg:desc>Kp 4772</svg:desc>
              <text:p/>
            </draw:line>
          </draw:g>
          <draw:g draw:name="Lgo 11315">
            <draw:line draw:name="Lgo 11315" draw:style-name="gr24" draw:text-style-name="P5" draw:layer="layout" svg:x1="15.25cm" svg:y1="10.555cm" svg:x2="15.25cm" svg:y2="10.755cm">
              <svg:desc>Lgo 11315</svg:desc>
              <text:p/>
            </draw:line>
            <draw:frame draw:name="Lgo 11315" draw:style-name="gr12" draw:text-style-name="P10" draw:layer="layout" svg:width="1.044cm" svg:height="1.187cm" svg:x="14.778cm" svg:y="10.605cm">
              <draw:text-box>
                <text:p text:style-name="P9"><text:s text:c="4"/>14</text:p>
              </draw:text-box>
            </draw:frame>
            <draw:frame draw:name="Lgo 11315" draw:style-name="gr11" draw:text-style-name="P10" draw:layer="layout" svg:width="1.179cm" svg:height="1.187cm" svg:x="19.161cm" svg:y="10.48cm">
              <draw:text-box>
                <text:p text:style-name="P9">22 <text:s text:c="5"/></text:p>
              </draw:text-box>
            </draw:frame>
            <draw:line draw:name="Lgo 11315" draw:style-name="gr25" draw:text-style-name="P8" draw:layer="layout" svg:x1="15.25cm" svg:y1="10.655cm" svg:x2="19.7cm" svg:y2="10.93cm">
              <svg:desc>Lgo 11315</svg:desc>
              <text:p text:style-name="P11"><text:s text:c="3"/>Lgo 11315</text:p>
              <text:p text:style-name="P11"><text:span text:style-name="T1"/></text:p>
            </draw:line>
            <draw:line draw:name="Lgo 11315" draw:style-name="gr24" draw:text-style-name="P5" draw:layer="layout" svg:x1="19.7cm" svg:y1="10.83cm" svg:x2="19.7cm" svg:y2="11.03cm">
              <svg:desc>Lgo 11315</svg:desc>
              <text:p/>
            </draw:line>
          </draw:g>
          <draw:g draw:name="Lpaz 12305 Mi">
            <draw:line draw:name="Lpaz 12305 Mi" draw:style-name="gr26" draw:text-style-name="P5" draw:layer="layout" svg:x1="15.25cm" svg:y1="18.274cm" svg:x2="15.25cm" svg:y2="18.474cm">
              <svg:desc>Lpaz 12305 Mi</svg:desc>
              <text:p/>
            </draw:line>
            <draw:frame draw:name="Lpaz 12305 Mi" draw:style-name="gr12" draw:text-style-name="P10" draw:layer="layout" svg:width="1.044cm" svg:height="1.187cm" svg:x="14.778cm" svg:y="18.324cm">
              <draw:text-box>
                <text:p text:style-name="P9"><text:s text:c="4"/>59</text:p>
              </draw:text-box>
            </draw:frame>
            <draw:frame draw:name="Lpaz 12305 Mi" draw:style-name="gr11" draw:text-style-name="P10" draw:layer="layout" svg:width="1.179cm" svg:height="1.187cm" svg:x="18.561cm" svg:y="18.198cm">
              <draw:text-box>
                <text:p text:style-name="P9">07 <text:s text:c="5"/></text:p>
              </draw:text-box>
            </draw:frame>
            <draw:line draw:name="Lpaz 12305 Mi" draw:style-name="gr27" draw:text-style-name="P8" draw:layer="layout" svg:x1="15.25cm" svg:y1="18.374cm" svg:x2="19.1cm" svg:y2="18.648cm">
              <svg:desc>Lpaz 12305 Mi</svg:desc>
              <text:p text:style-name="P11"><text:s text:c="3"/>Lpaz 12305 Mi</text:p>
              <text:p text:style-name="P11"><text:span text:style-name="T1"/></text:p>
            </draw:line>
            <draw:line draw:name="Lpaz 12305 Mi" draw:style-name="gr26" draw:text-style-name="P5" draw:layer="layout" svg:x1="19.1cm" svg:y1="18.548cm" svg:x2="19.1cm" svg:y2="18.748cm">
              <svg:desc>Lpaz 12305 Mi</svg:desc>
              <text:p/>
            </draw:line>
          </draw:g>
          <draw:g draw:name="N 4">
            <draw:line draw:name="N 4" draw:style-name="gr28" draw:text-style-name="P5" draw:layer="layout" svg:x1="10.2cm" svg:y1="4cm" svg:x2="10.2cm" svg:y2="4.034cm">
              <svg:desc>N 4</svg:desc>
              <text:p/>
            </draw:line>
            <draw:frame draw:name="N 4" draw:style-name="gr11" draw:text-style-name="P10" draw:layer="layout" svg:width="1.179cm" svg:height="1.187cm" svg:x="9.661cm" svg:y="3.984cm">
              <draw:text-box>
                <text:p text:style-name="P9">01 <text:s text:c="5"/></text:p>
              </draw:text-box>
            </draw:frame>
            <draw:frame draw:name="N 4" draw:style-name="gr12" draw:text-style-name="P10" draw:layer="layout" svg:width="1.044cm" svg:height="1.187cm" svg:x="5.278cm" svg:y="3.756cm">
              <draw:text-box>
                <text:p text:style-name="P9"><text:s text:c="4"/>06</text:p>
              </draw:text-box>
            </draw:frame>
            <draw:line draw:name="N 4" draw:style-name="gr29" draw:text-style-name="P8" draw:layer="layout" svg:x1="5.75cm" svg:y1="4.206cm" svg:x2="10.2cm" svg:y2="4.034cm">
              <svg:desc>N 4</svg:desc>
              <text:p text:style-name="P11">N 4 <text:s text:c="2"/></text:p>
              <text:p text:style-name="P11"><text:span text:style-name="T1"/></text:p>
            </draw:line>
            <draw:line draw:name="N 4" draw:style-name="gr28" draw:text-style-name="P5" draw:layer="layout" svg:x1="5.75cm" svg:y1="4.106cm" svg:x2="5.75cm" svg:y2="4.306cm">
              <svg:desc>N 4</svg:desc>
              <text:p/>
            </draw:line>
            <draw:frame draw:name="N 4" draw:style-name="gr12" draw:text-style-name="P10" draw:layer="layout" svg:width="1.044cm" svg:height="1.187cm" svg:x="1.128cm" svg:y="4.03cm">
              <draw:text-box>
                <text:p text:style-name="P9"><text:s text:c="4"/>14</text:p>
              </draw:text-box>
            </draw:frame>
            <draw:line draw:name="N 4" draw:style-name="gr29" draw:text-style-name="P8" draw:layer="layout" svg:x1="1.6cm" svg:y1="4.48cm" svg:x2="5.75cm" svg:y2="4.206cm">
              <svg:desc>N 4</svg:desc>
              <text:p text:style-name="P11">N 4 <text:s text:c="2"/></text:p>
              <text:p text:style-name="P11"><text:span text:style-name="T1"/></text:p>
            </draw:line>
            <draw:line draw:name="N 4" draw:style-name="gr28" draw:text-style-name="P5" draw:layer="layout" svg:x1="1.6cm" svg:y1="4.38cm" svg:x2="1.6cm" svg:y2="4.58cm">
              <svg:desc>N 4</svg:desc>
              <text:p/>
            </draw:line>
          </draw:g>
          <draw:g draw:name="N 7">
            <draw:line draw:name="N 7" draw:style-name="gr28" draw:text-style-name="P5" draw:layer="layout" svg:x1="1.6cm" svg:y1="13.677cm" svg:x2="1.6cm" svg:y2="13.877cm">
              <svg:desc>N 7</svg:desc>
              <text:p/>
            </draw:line>
            <draw:frame draw:name="N 7" draw:style-name="gr12" draw:text-style-name="P10" draw:layer="layout" svg:width="1.044cm" svg:height="1.187cm" svg:x="1.128cm" svg:y="13.727cm">
              <draw:text-box>
                <text:p text:style-name="P9"><text:s text:c="4"/>45</text:p>
              </draw:text-box>
            </draw:frame>
            <draw:frame draw:name="N 7" draw:style-name="gr11" draw:text-style-name="P10" draw:layer="layout" svg:width="1.179cm" svg:height="1.187cm" svg:x="5.211cm" svg:y="13.602cm">
              <draw:text-box>
                <text:p text:style-name="P9">53 <text:s text:c="5"/></text:p>
              </draw:text-box>
            </draw:frame>
            <draw:line draw:name="N 7" draw:style-name="gr29" draw:text-style-name="P8" draw:layer="layout" svg:x1="1.6cm" svg:y1="13.777cm" svg:x2="5.75cm" svg:y2="14.052cm">
              <svg:desc>N 7</svg:desc>
              <text:p text:style-name="P11"><text:s text:c="3"/>N 7</text:p>
              <text:p text:style-name="P11"><text:span text:style-name="T1"/></text:p>
            </draw:line>
            <draw:line draw:name="N 7" draw:style-name="gr28" draw:text-style-name="P5" draw:layer="layout" svg:x1="5.75cm" svg:y1="13.952cm" svg:x2="5.75cm" svg:y2="14.152cm">
              <svg:desc>N 7</svg:desc>
              <text:p/>
            </draw:line>
            <draw:frame draw:name="N 7" draw:style-name="gr11" draw:text-style-name="P10" draw:layer="layout" svg:width="1.179cm" svg:height="1.187cm" svg:x="9.661cm" svg:y="13.773cm">
              <draw:text-box>
                <text:p text:style-name="P9">58 <text:s text:c="5"/></text:p>
              </draw:text-box>
            </draw:frame>
            <draw:line draw:name="N 7" draw:style-name="gr29" draw:text-style-name="P8" draw:layer="layout" svg:x1="5.75cm" svg:y1="14.052cm" svg:x2="10.2cm" svg:y2="14.223cm">
              <svg:desc>N 7</svg:desc>
              <text:p text:style-name="P11"><text:s text:c="3"/>N 7</text:p>
              <text:p text:style-name="P11"><text:span text:style-name="T1"/></text:p>
            </draw:line>
            <draw:line draw:name="N 7" draw:style-name="gr28" draw:text-style-name="P5" draw:layer="layout" svg:x1="10.2cm" svg:y1="14.223cm" svg:x2="10.2cm" svg:y2="15.252cm">
              <svg:desc>N 7</svg:desc>
              <text:p/>
            </draw:line>
            <draw:frame draw:name="N 7" draw:style-name="gr12" draw:text-style-name="P10" draw:layer="layout" svg:width="1.044cm" svg:height="1.187cm" svg:x="9.728cm" svg:y="15.202cm">
              <draw:text-box>
                <text:p text:style-name="P9"><text:s text:c="4"/>28</text:p>
              </draw:text-box>
            </draw:frame>
            <draw:frame draw:name="N 7" draw:style-name="gr11" draw:text-style-name="P10" draw:layer="layout" svg:width="1.179cm" svg:height="1.187cm" svg:x="14.411cm" svg:y="15.18cm">
              <draw:text-box>
                <text:p text:style-name="P9">39 <text:s text:c="5"/></text:p>
              </draw:text-box>
            </draw:frame>
            <draw:line draw:name="N 7" draw:style-name="gr29" draw:text-style-name="P8" draw:layer="layout" svg:x1="10.2cm" svg:y1="15.252cm" svg:x2="14.95cm" svg:y2="15.63cm">
              <svg:desc>N 7</svg:desc>
              <text:p text:style-name="P11"><text:s text:c="3"/>N 7</text:p>
              <text:p text:style-name="P11"><text:span text:style-name="T1"/></text:p>
            </draw:line>
            <draw:line draw:name="N 7" draw:style-name="gr28" draw:text-style-name="P5" draw:layer="layout" svg:x1="14.95cm" svg:y1="15.53cm" svg:x2="14.95cm" svg:y2="15.73cm">
              <svg:desc>N 7</svg:desc>
              <text:p/>
            </draw:line>
          </draw:g>
          <draw:g draw:name="N 8362">
            <draw:line draw:name="N 8362" draw:style-name="gr28" draw:text-style-name="P5" draw:layer="layout" svg:x1="19.7cm" svg:y1="19.44cm" svg:x2="19.7cm" svg:y2="19.64cm">
              <svg:desc>N 8362</svg:desc>
              <text:p/>
            </draw:line>
            <draw:frame draw:name="N 8362" draw:style-name="gr11" draw:text-style-name="P10" draw:layer="layout" svg:width="1.179cm" svg:height="1.187cm" svg:x="19.161cm" svg:y="19.49cm">
              <draw:text-box>
                <text:p text:style-name="P9">33 <text:s text:c="5"/></text:p>
              </draw:text-box>
            </draw:frame>
            <draw:frame draw:name="N 8362" draw:style-name="gr12" draw:text-style-name="P10" draw:layer="layout" svg:width="1.044cm" svg:height="1.187cm" svg:x="15.078cm" svg:y="19.365cm">
              <draw:text-box>
                <text:p text:style-name="P9"><text:s text:c="4"/>41</text:p>
              </draw:text-box>
            </draw:frame>
            <draw:line draw:name="N 8362" draw:style-name="gr29" draw:text-style-name="P8" draw:layer="layout" svg:x1="15.55cm" svg:y1="19.815cm" svg:x2="19.7cm" svg:y2="19.54cm">
              <svg:desc>N 8362</svg:desc>
              <text:p text:style-name="P11">N 8362 <text:s text:c="2"/></text:p>
              <text:p text:style-name="P11"><text:span text:style-name="T1"/></text:p>
            </draw:line>
            <draw:line draw:name="N 8362" draw:style-name="gr28" draw:text-style-name="P5" draw:layer="layout" svg:x1="15.55cm" svg:y1="19.815cm" svg:x2="15.55cm" svg:y2="20.844cm">
              <svg:desc>N 8362</svg:desc>
              <text:p/>
            </draw:line>
          </draw:g>
          <draw:g draw:name="N 8602 [Sa]">
            <draw:line draw:name="N 8602 [Sa]" draw:style-name="gr28" draw:text-style-name="P5" draw:layer="layout" svg:x1="19.7cm" svg:y1="8.669cm" svg:x2="19.7cm" svg:y2="8.869cm">
              <svg:desc>N 8602 [Sa]</svg:desc>
              <text:p/>
            </draw:line>
            <draw:frame draw:name="N 8602 [Sa]" draw:style-name="gr11" draw:text-style-name="P10" draw:layer="layout" svg:width="1.179cm" svg:height="1.187cm" svg:x="19.161cm" svg:y="8.719cm">
              <draw:text-box>
                <text:p text:style-name="P9">19 <text:s text:c="5"/></text:p>
              </draw:text-box>
            </draw:frame>
            <draw:frame draw:name="N 8602 [Sa]" draw:style-name="gr12" draw:text-style-name="P10" draw:layer="layout" svg:width="1.044cm" svg:height="1.187cm" svg:x="15.078cm" svg:y="8.593cm">
              <draw:text-box>
                <text:p text:style-name="P9"><text:s text:c="4"/>27</text:p>
              </draw:text-box>
            </draw:frame>
            <draw:line draw:name="N 8602 [Sa]" draw:style-name="gr29" draw:text-style-name="P8" draw:layer="layout" svg:x1="15.55cm" svg:y1="9.043cm" svg:x2="19.7cm" svg:y2="8.769cm">
              <svg:desc>N 8602 [Sa]</svg:desc>
              <text:p text:style-name="P11">N 8602 [Sa] <text:s text:c="2"/></text:p>
              <text:p text:style-name="P11"><text:span text:style-name="T1"/></text:p>
            </draw:line>
            <draw:line draw:name="N 8602 [Sa]" draw:style-name="gr28" draw:text-style-name="P5" draw:layer="layout" svg:x1="15.55cm" svg:y1="9.043cm" svg:x2="15.55cm" svg:y2="11.547cm">
              <svg:desc>N 8602 [Sa]</svg:desc>
              <text:p/>
            </draw:line>
          </draw:g>
          <draw:g draw:name="N 8767 [Mi]">
            <draw:line draw:name="N 8767 [Mi]" draw:style-name="gr28" draw:text-style-name="P5" draw:layer="layout" svg:x1="19.7cm" svg:y1="12.133cm" svg:x2="19.7cm" svg:y2="12.333cm">
              <svg:desc>N 8767 [Mi]</svg:desc>
              <text:p/>
            </draw:line>
          </draw:g>
          <draw:g draw:name="N 8767 Mi">
            <draw:line draw:name="N 8767 Mi" draw:style-name="gr28" draw:text-style-name="P5" draw:layer="layout" svg:x1="19.7cm" svg:y1="12.133cm" svg:x2="19.7cm" svg:y2="12.333cm">
              <svg:desc>N 8767 Mi</svg:desc>
              <text:p/>
            </draw:line>
          </draw:g>
          <draw:g draw:name="N 8768">
            <draw:line draw:name="N 8768" draw:style-name="gr28" draw:text-style-name="P5" draw:layer="layout" svg:x1="19.7cm" svg:y1="17.21cm" svg:x2="19.7cm" svg:y2="17.41cm">
              <svg:desc>N 8768</svg:desc>
              <text:p/>
            </draw:line>
          </draw:g>
          <draw:g draw:name="N 8770 Mi">
            <draw:line draw:name="N 8770 Mi" draw:style-name="gr28" draw:text-style-name="P5" draw:layer="layout" svg:x1="19.7cm" svg:y1="14.604cm" svg:x2="19.7cm" svg:y2="14.804cm">
              <svg:desc>N 8770 Mi</svg:desc>
              <text:p/>
            </draw:line>
          </draw:g>
          <draw:g draw:name="P 4433 [Sa]">
            <draw:line draw:name="P 4433 [Sa]" draw:style-name="gr22" draw:text-style-name="P5" draw:layer="layout" svg:x1="15.25cm" svg:y1="9.283cm" svg:x2="15.25cm" svg:y2="9.42cm">
              <svg:desc>P 4433 [Sa]</svg:desc>
              <text:p/>
            </draw:line>
            <draw:frame draw:name="P 4433 [Sa]" draw:style-name="gr12" draw:text-style-name="P10" draw:layer="layout" svg:width="1.044cm" svg:height="1.187cm" svg:x="14.778cm" svg:y="9.37cm">
              <draw:text-box>
                <text:p text:style-name="P9"><text:s text:c="4"/>38</text:p>
              </draw:text-box>
            </draw:frame>
            <draw:frame draw:name="P 4433 [Sa]" draw:style-name="gr11" draw:text-style-name="P10" draw:layer="layout" svg:width="1.179cm" svg:height="1.187cm" svg:x="18.861cm" svg:y="9.245cm">
              <draw:text-box>
                <text:p text:style-name="P9">46 <text:s text:c="5"/></text:p>
              </draw:text-box>
            </draw:frame>
            <draw:line draw:name="P 4433 [Sa]" draw:style-name="gr23" draw:text-style-name="P8" draw:layer="layout" svg:x1="15.25cm" svg:y1="9.42cm" svg:x2="19.4cm" svg:y2="9.695cm">
              <svg:desc>P 4433 [Sa]</svg:desc>
              <text:p text:style-name="P11"><text:s text:c="3"/>P 4433 [Sa]</text:p>
              <text:p text:style-name="P11"><text:span text:style-name="T1"/></text:p>
            </draw:line>
            <draw:line draw:name="P 4433 [Sa]" draw:style-name="gr22" draw:text-style-name="P5" draw:layer="layout" svg:x1="19.4cm" svg:y1="9.595cm" svg:x2="19.4cm" svg:y2="9.795cm">
              <svg:desc>P 4433 [Sa]</svg:desc>
              <text:p/>
            </draw:line>
          </draw:g>
          <draw:g draw:name="P 4434 [Sa]">
            <draw:line draw:name="P 4434 [Sa]" draw:style-name="gr22" draw:text-style-name="P5" draw:layer="layout" svg:x1="19.4cm" svg:y1="21.876cm" svg:x2="19.4cm" svg:y2="22.076cm">
              <svg:desc>P 4434 [Sa]</svg:desc>
              <text:p/>
            </draw:line>
            <draw:frame draw:name="P 4434 [Sa]" draw:style-name="gr11" draw:text-style-name="P10" draw:layer="layout" svg:width="1.179cm" svg:height="1.187cm" svg:x="18.861cm" svg:y="21.926cm">
              <draw:text-box>
                <text:p text:style-name="P9">44 <text:s text:c="5"/></text:p>
              </draw:text-box>
            </draw:frame>
            <draw:frame draw:name="P 4434 [Sa]" draw:style-name="gr12" draw:text-style-name="P10" draw:layer="layout" svg:width="1.044cm" svg:height="1.187cm" svg:x="14.778cm" svg:y="21.801cm">
              <draw:text-box>
                <text:p text:style-name="P9"><text:s text:c="4"/>52</text:p>
              </draw:text-box>
            </draw:frame>
            <draw:line draw:name="P 4434 [Sa]" draw:style-name="gr23" draw:text-style-name="P8" draw:layer="layout" svg:x1="15.25cm" svg:y1="22.251cm" svg:x2="19.4cm" svg:y2="21.976cm">
              <svg:desc>P 4434 [Sa]</svg:desc>
              <text:p text:style-name="P11">P 4434 [Sa] <text:s text:c="2"/></text:p>
              <text:p text:style-name="P11"><text:span text:style-name="T1"/></text:p>
            </draw:line>
            <draw:line draw:name="P 4434 [Sa]" draw:style-name="gr22" draw:text-style-name="P5" draw:layer="layout" svg:x1="15.25cm" svg:y1="22.251cm" svg:x2="15.25cm" svg:y2="22.388cm">
              <svg:desc>P 4434 [Sa]</svg:desc>
              <text:p/>
            </draw:line>
          </draw:g>
          <draw:g draw:name="P 4435 [Sa]">
            <draw:line draw:name="P 4435 [Sa]" draw:style-name="gr22" draw:text-style-name="P5" draw:layer="layout" svg:x1="15.25cm" svg:y1="26.093cm" svg:x2="15.25cm" svg:y2="26.23cm">
              <svg:desc>P 4435 [Sa]</svg:desc>
              <text:p/>
            </draw:line>
            <draw:frame draw:name="P 4435 [Sa]" draw:style-name="gr12" draw:text-style-name="P10" draw:layer="layout" svg:width="1.044cm" svg:height="1.187cm" svg:x="14.778cm" svg:y="26.18cm">
              <draw:text-box>
                <text:p text:style-name="P9"><text:s text:c="4"/>48</text:p>
              </draw:text-box>
            </draw:frame>
            <draw:frame draw:name="P 4435 [Sa]" draw:style-name="gr11" draw:text-style-name="P10" draw:layer="layout" svg:width="1.179cm" svg:height="1.187cm" svg:x="18.861cm" svg:y="26.055cm">
              <draw:text-box>
                <text:p text:style-name="P9">56 <text:s text:c="5"/></text:p>
              </draw:text-box>
            </draw:frame>
            <draw:line draw:name="P 4435 [Sa]" draw:style-name="gr23" draw:text-style-name="P8" draw:layer="layout" svg:x1="15.25cm" svg:y1="26.23cm" svg:x2="19.4cm" svg:y2="26.505cm">
              <svg:desc>P 4435 [Sa]</svg:desc>
              <text:p text:style-name="P11"><text:s text:c="3"/>P 4435 [Sa]</text:p>
              <text:p text:style-name="P11"><text:span text:style-name="T1"/></text:p>
            </draw:line>
            <draw:line draw:name="P 4435 [Sa]" draw:style-name="gr22" draw:text-style-name="P5" draw:layer="layout" svg:x1="19.4cm" svg:y1="26.405cm" svg:x2="19.4cm" svg:y2="26.605cm">
              <svg:desc>P 4435 [Sa]</svg:desc>
              <text:p/>
            </draw:line>
          </draw:g>
          <draw:g draw:name="P 4436 [Mi,Sa]">
            <draw:line draw:name="P 4436 [Mi,Sa]" draw:style-name="gr22" draw:text-style-name="P5" draw:layer="layout" svg:x1="19.4cm" svg:y1="11.619cm" svg:x2="19.4cm" svg:y2="11.819cm">
              <svg:desc>P 4436 [Mi,Sa]</svg:desc>
              <text:p/>
            </draw:line>
            <draw:frame draw:name="P 4436 [Mi,Sa]" draw:style-name="gr11" draw:text-style-name="P10" draw:layer="layout" svg:width="1.179cm" svg:height="1.187cm" svg:x="18.861cm" svg:y="11.669cm">
              <draw:text-box>
                <text:p text:style-name="P9">45 <text:s text:c="5"/></text:p>
              </draw:text-box>
            </draw:frame>
            <draw:frame draw:name="P 4436 [Mi,Sa]" draw:style-name="gr12" draw:text-style-name="P10" draw:layer="layout" svg:width="1.044cm" svg:height="1.187cm" svg:x="14.778cm" svg:y="11.543cm">
              <draw:text-box>
                <text:p text:style-name="P9"><text:s text:c="4"/>53</text:p>
              </draw:text-box>
            </draw:frame>
            <draw:line draw:name="P 4436 [Mi,Sa]" draw:style-name="gr23" draw:text-style-name="P8" draw:layer="layout" svg:x1="15.25cm" svg:y1="11.993cm" svg:x2="19.4cm" svg:y2="11.719cm">
              <svg:desc>P 4436 [Mi,Sa]</svg:desc>
              <text:p text:style-name="P11">P 4436 [Mi,Sa] <text:s text:c="2"/></text:p>
              <text:p text:style-name="P11"><text:span text:style-name="T1"/></text:p>
            </draw:line>
            <draw:line draw:name="P 4436 [Mi,Sa]" draw:style-name="gr22" draw:text-style-name="P5" draw:layer="layout" svg:x1="15.25cm" svg:y1="11.993cm" svg:x2="15.25cm" svg:y2="12.13cm">
              <svg:desc>P 4436 [Mi,Sa]</svg:desc>
              <text:p/>
            </draw:line>
          </draw:g>
          <draw:g draw:name="P 4437 [Mi,Sa]">
            <draw:line draw:name="P 4437 [Mi,Sa]" draw:style-name="gr22" draw:text-style-name="P5" draw:layer="layout" svg:x1="15.25cm" svg:y1="18.305cm" svg:x2="15.25cm" svg:y2="18.442cm">
              <svg:desc>P 4437 [Mi,Sa]</svg:desc>
              <text:p/>
            </draw:line>
            <draw:frame draw:name="P 4437 [Mi,Sa]" draw:style-name="gr12" draw:text-style-name="P10" draw:layer="layout" svg:width="1.044cm" svg:height="1.187cm" svg:x="14.778cm" svg:y="18.392cm">
              <draw:text-box>
                <text:p text:style-name="P9"><text:s text:c="4"/>01</text:p>
              </draw:text-box>
            </draw:frame>
            <draw:frame draw:name="P 4437 [Mi,Sa]" draw:style-name="gr11" draw:text-style-name="P10" draw:layer="layout" svg:width="1.179cm" svg:height="1.187cm" svg:x="18.861cm" svg:y="18.267cm">
              <draw:text-box>
                <text:p text:style-name="P9">09 <text:s text:c="5"/></text:p>
              </draw:text-box>
            </draw:frame>
            <draw:line draw:name="P 4437 [Mi,Sa]" draw:style-name="gr23" draw:text-style-name="P8" draw:layer="layout" svg:x1="15.25cm" svg:y1="18.442cm" svg:x2="19.4cm" svg:y2="18.717cm">
              <svg:desc>P 4437 [Mi,Sa]</svg:desc>
              <text:p text:style-name="P11"><text:s text:c="3"/>P 4437 [Mi,Sa]</text:p>
              <text:p text:style-name="P11"><text:span text:style-name="T1"/></text:p>
            </draw:line>
            <draw:line draw:name="P 4437 [Mi,Sa]" draw:style-name="gr22" draw:text-style-name="P5" draw:layer="layout" svg:x1="19.4cm" svg:y1="18.617cm" svg:x2="19.4cm" svg:y2="18.817cm">
              <svg:desc>P 4437 [Mi,Sa]</svg:desc>
              <text:p/>
            </draw:line>
          </draw:g>
          <draw:g draw:name="P 4813">
            <draw:line draw:name="P 4813" draw:style-name="gr22" draw:text-style-name="P5" draw:layer="layout" svg:x1="15.25cm" svg:y1="4.96cm" svg:x2="15.25cm" svg:y2="5.098cm">
              <svg:desc>P 4813</svg:desc>
              <text:p/>
            </draw:line>
            <draw:frame draw:name="P 4813" draw:style-name="gr12" draw:text-style-name="P10" draw:layer="layout" svg:width="1.044cm" svg:height="1.187cm" svg:x="14.778cm" svg:y="5.048cm">
              <draw:text-box>
                <text:p text:style-name="P9"><text:s text:c="4"/>32</text:p>
              </draw:text-box>
            </draw:frame>
            <draw:frame draw:name="P 4813" draw:style-name="gr11" draw:text-style-name="P10" draw:layer="layout" svg:width="1.179cm" svg:height="1.187cm" svg:x="18.861cm" svg:y="4.922cm">
              <draw:text-box>
                <text:p text:style-name="P9">40 <text:s text:c="5"/></text:p>
              </draw:text-box>
            </draw:frame>
            <draw:line draw:name="P 4813" draw:style-name="gr23" draw:text-style-name="P8" draw:layer="layout" svg:x1="15.25cm" svg:y1="5.098cm" svg:x2="19.4cm" svg:y2="5.372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2" draw:text-style-name="P5" draw:layer="layout" svg:x1="19.4cm" svg:y1="5.272cm" svg:x2="19.4cm" svg:y2="5.472cm">
              <svg:desc>P 4813</svg:desc>
              <text:p/>
            </draw:line>
          </draw:g>
          <draw:g draw:name="P 4814">
            <draw:line draw:name="P 4814" draw:style-name="gr22" draw:text-style-name="P5" draw:layer="layout" svg:x1="19.4cm" svg:y1="6.301cm" svg:x2="19.4cm" svg:y2="6.501cm">
              <svg:desc>P 4814</svg:desc>
              <text:p/>
            </draw:line>
            <draw:frame draw:name="P 4814" draw:style-name="gr11" draw:text-style-name="P10" draw:layer="layout" svg:width="1.179cm" svg:height="1.187cm" svg:x="18.861cm" svg:y="6.351cm">
              <draw:text-box>
                <text:p text:style-name="P9">10 <text:s text:c="5"/></text:p>
              </draw:text-box>
            </draw:frame>
            <draw:frame draw:name="P 4814" draw:style-name="gr12" draw:text-style-name="P10" draw:layer="layout" svg:width="1.044cm" svg:height="1.187cm" svg:x="14.778cm" svg:y="6.226cm">
              <draw:text-box>
                <text:p text:style-name="P9"><text:s text:c="4"/>18</text:p>
              </draw:text-box>
            </draw:frame>
            <draw:line draw:name="P 4814" draw:style-name="gr23" draw:text-style-name="P8" draw:layer="layout" svg:x1="15.25cm" svg:y1="6.676cm" svg:x2="19.4cm" svg:y2="6.401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2" draw:text-style-name="P5" draw:layer="layout" svg:x1="15.25cm" svg:y1="6.676cm" svg:x2="15.25cm" svg:y2="6.813cm">
              <svg:desc>P 4814</svg:desc>
              <text:p/>
            </draw:line>
          </draw:g>
          <draw:g draw:name="P 5">
            <draw:line draw:name="P 5" draw:style-name="gr22" draw:text-style-name="P5" draw:layer="layout" svg:x1="1.3cm" svg:y1="4.86cm" svg:x2="1.3cm" svg:y2="5.06cm">
              <svg:desc>P 5</svg:desc>
              <text:p/>
            </draw:line>
            <draw:frame draw:name="P 5" draw:style-name="gr12" draw:text-style-name="P10" draw:layer="layout" svg:width="1.044cm" svg:height="1.187cm" svg:x="0.828cm" svg:y="4.91cm">
              <draw:text-box>
                <text:p text:style-name="P9"><text:s text:c="4"/>28</text:p>
              </draw:text-box>
            </draw:frame>
            <draw:frame draw:name="P 5" draw:style-name="gr11" draw:text-style-name="P10" draw:layer="layout" svg:width="1.179cm" svg:height="1.187cm" svg:x="5.211cm" svg:y="4.785cm">
              <draw:text-box>
                <text:p text:style-name="P9">36 <text:s text:c="5"/></text:p>
              </draw:text-box>
            </draw:frame>
            <draw:line draw:name="P 5" draw:style-name="gr23" draw:text-style-name="P8" draw:layer="layout" svg:x1="1.3cm" svg:y1="4.96cm" svg:x2="5.75cm" svg:y2="5.235cm">
              <svg:desc>P 5</svg:desc>
              <text:p text:style-name="P11"><text:s text:c="3"/>P 5</text:p>
              <text:p text:style-name="P11"><text:span text:style-name="T1"/></text:p>
            </draw:line>
            <draw:line draw:name="P 5" draw:style-name="gr22" draw:text-style-name="P5" draw:layer="layout" svg:x1="5.75cm" svg:y1="5.235cm" svg:x2="5.75cm" svg:y2="5.372cm">
              <svg:desc>P 5</svg:desc>
              <text:p/>
            </draw:line>
            <draw:frame draw:name="P 5" draw:style-name="gr12" draw:text-style-name="P10" draw:layer="layout" svg:width="1.044cm" svg:height="1.187cm" svg:x="5.278cm" svg:y="5.322cm">
              <draw:text-box>
                <text:p text:style-name="P9"><text:s text:c="4"/>40</text:p>
              </draw:text-box>
            </draw:frame>
            <draw:frame draw:name="P 5" draw:style-name="gr11" draw:text-style-name="P10" draw:layer="layout" svg:width="1.179cm" svg:height="1.187cm" svg:x="9.661cm" svg:y="5.094cm">
              <draw:text-box>
                <text:p text:style-name="P9">45 <text:s text:c="5"/></text:p>
              </draw:text-box>
            </draw:frame>
            <draw:line draw:name="P 5" draw:style-name="gr23" draw:text-style-name="P8" draw:layer="layout" svg:x1="5.75cm" svg:y1="5.372cm" svg:x2="10.2cm" svg:y2="5.544cm">
              <svg:desc>P 5</svg:desc>
              <text:p text:style-name="P11"><text:s text:c="3"/>P 5</text:p>
              <text:p text:style-name="P11"><text:span text:style-name="T1"/></text:p>
            </draw:line>
            <draw:line draw:name="P 5" draw:style-name="gr22" draw:text-style-name="P5" draw:layer="layout" svg:x1="10.2cm" svg:y1="5.544cm" svg:x2="10.2cm" svg:y2="5.681cm">
              <svg:desc>P 5</svg:desc>
              <text:p/>
            </draw:line>
            <draw:frame draw:name="P 5" draw:style-name="gr12" draw:text-style-name="P10" draw:layer="layout" svg:width="1.044cm" svg:height="1.187cm" svg:x="9.728cm" svg:y="5.631cm">
              <draw:text-box>
                <text:p text:style-name="P9"><text:s text:c="4"/>49</text:p>
              </draw:text-box>
            </draw:frame>
            <draw:frame draw:name="P 5" draw:style-name="gr11" draw:text-style-name="P10" draw:layer="layout" svg:width="1.179cm" svg:height="1.187cm" svg:x="14.411cm" svg:y="5.608cm">
              <draw:text-box>
                <text:p text:style-name="P9">00 <text:s text:c="5"/></text:p>
              </draw:text-box>
            </draw:frame>
            <draw:line draw:name="P 5" draw:style-name="gr23" draw:text-style-name="P8" draw:layer="layout" svg:x1="10.2cm" svg:y1="5.681cm" svg:x2="14.95cm" svg:y2="6.058cm">
              <svg:desc>P 5</svg:desc>
              <text:p text:style-name="P11"><text:s text:c="3"/>P 5</text:p>
              <text:p text:style-name="P11"><text:span text:style-name="T1"/></text:p>
            </draw:line>
            <draw:line draw:name="P 5" draw:style-name="gr22" draw:text-style-name="P5" draw:layer="layout" svg:x1="14.95cm" svg:y1="5.958cm" svg:x2="14.95cm" svg:y2="6.158cm">
              <svg:desc>P 5</svg:desc>
              <text:p/>
            </draw:line>
          </draw:g>
          <draw:g draw:name="P 6">
            <draw:line draw:name="P 6" draw:style-name="gr22" draw:text-style-name="P5" draw:layer="layout" svg:x1="14.95cm" svg:y1="9.561cm" svg:x2="14.95cm" svg:y2="9.761cm">
              <svg:desc>P 6</svg:desc>
              <text:p/>
            </draw:line>
            <draw:frame draw:name="P 6" draw:style-name="gr11" draw:text-style-name="P10" draw:layer="layout" svg:width="1.179cm" svg:height="1.187cm" svg:x="14.411cm" svg:y="9.611cm">
              <draw:text-box>
                <text:p text:style-name="P9">45 <text:s text:c="5"/></text:p>
              </draw:text-box>
            </draw:frame>
            <draw:frame draw:name="P 6" draw:style-name="gr12" draw:text-style-name="P10" draw:layer="layout" svg:width="1.044cm" svg:height="1.187cm" svg:x="9.728cm" svg:y="9.588cm">
              <draw:text-box>
                <text:p text:style-name="P9"><text:s text:c="4"/>56</text:p>
              </draw:text-box>
            </draw:frame>
            <draw:line draw:name="P 6" draw:style-name="gr23" draw:text-style-name="P8" draw:layer="layout" svg:x1="10.2cm" svg:y1="10.038cm" svg:x2="14.95cm" svg:y2="9.661cm">
              <svg:desc>P 6</svg:desc>
              <text:p text:style-name="P11">P 6 <text:s text:c="2"/></text:p>
              <text:p text:style-name="P11"><text:span text:style-name="T1"/></text:p>
            </draw:line>
            <draw:line draw:name="P 6" draw:style-name="gr22" draw:text-style-name="P5" draw:layer="layout" svg:x1="10.2cm" svg:y1="10.038cm" svg:x2="10.2cm" svg:y2="10.175cm">
              <svg:desc>P 6</svg:desc>
              <text:p/>
            </draw:line>
            <draw:frame draw:name="P 6" draw:style-name="gr11" draw:text-style-name="P10" draw:layer="layout" svg:width="1.179cm" svg:height="1.187cm" svg:x="9.661cm" svg:y="10.125cm">
              <draw:text-box>
                <text:p text:style-name="P9">00 <text:s text:c="5"/></text:p>
              </draw:text-box>
            </draw:frame>
            <draw:frame draw:name="P 6" draw:style-name="gr12" draw:text-style-name="P10" draw:layer="layout" svg:width="1.044cm" svg:height="1.187cm" svg:x="5.278cm" svg:y="9.897cm">
              <draw:text-box>
                <text:p text:style-name="P9"><text:s text:c="4"/>05</text:p>
              </draw:text-box>
            </draw:frame>
            <draw:line draw:name="P 6" draw:style-name="gr23" draw:text-style-name="P8" draw:layer="layout" svg:x1="5.75cm" svg:y1="10.347cm" svg:x2="10.2cm" svg:y2="10.175cm">
              <svg:desc>P 6</svg:desc>
              <text:p text:style-name="P11">P 6 <text:s text:c="2"/></text:p>
              <text:p text:style-name="P11"><text:span text:style-name="T1"/></text:p>
            </draw:line>
            <draw:line draw:name="P 6" draw:style-name="gr22" draw:text-style-name="P5" draw:layer="layout" svg:x1="5.75cm" svg:y1="10.347cm" svg:x2="5.75cm" svg:y2="10.484cm">
              <svg:desc>P 6</svg:desc>
              <text:p/>
            </draw:line>
            <draw:frame draw:name="P 6" draw:style-name="gr11" draw:text-style-name="P10" draw:layer="layout" svg:width="1.179cm" svg:height="1.187cm" svg:x="5.211cm" svg:y="10.434cm">
              <draw:text-box>
                <text:p text:style-name="P9">09 <text:s text:c="5"/></text:p>
              </draw:text-box>
            </draw:frame>
            <draw:frame draw:name="P 6" draw:style-name="gr12" draw:text-style-name="P10" draw:layer="layout" svg:width="1.044cm" svg:height="1.187cm" svg:x="0.828cm" svg:y="10.308cm">
              <draw:text-box>
                <text:p text:style-name="P9"><text:s text:c="4"/>17</text:p>
              </draw:text-box>
            </draw:frame>
            <draw:line draw:name="P 6" draw:style-name="gr23" draw:text-style-name="P8" draw:layer="layout" svg:x1="1.3cm" svg:y1="10.758cm" svg:x2="5.75cm" svg:y2="10.484cm">
              <svg:desc>P 6</svg:desc>
              <text:p text:style-name="P11">P 6 <text:s text:c="2"/></text:p>
              <text:p text:style-name="P11"><text:span text:style-name="T1"/></text:p>
            </draw:line>
            <draw:line draw:name="P 6" draw:style-name="gr22" draw:text-style-name="P5" draw:layer="layout" svg:x1="1.3cm" svg:y1="10.658cm" svg:x2="1.3cm" svg:y2="10.858cm">
              <svg:desc>P 6</svg:desc>
              <text:p/>
            </draw:line>
          </draw:g>
          <draw:g draw:name="P 8">
            <draw:line draw:name="P 8" draw:style-name="gr22" draw:text-style-name="P5" draw:layer="layout" svg:x1="14.95cm" svg:y1="22.94cm" svg:x2="14.95cm" svg:y2="23.14cm">
              <svg:desc>P 8</svg:desc>
              <text:p/>
            </draw:line>
            <draw:frame draw:name="P 8" draw:style-name="gr11" draw:text-style-name="P10" draw:layer="layout" svg:width="1.179cm" svg:height="1.187cm" svg:x="14.411cm" svg:y="22.99cm">
              <draw:text-box>
                <text:p text:style-name="P9">15 <text:s text:c="5"/></text:p>
              </draw:text-box>
            </draw:frame>
            <draw:frame draw:name="P 8" draw:style-name="gr12" draw:text-style-name="P10" draw:layer="layout" svg:width="1.044cm" svg:height="1.187cm" svg:x="9.728cm" svg:y="22.967cm">
              <draw:text-box>
                <text:p text:style-name="P9"><text:s text:c="4"/>26</text:p>
              </draw:text-box>
            </draw:frame>
            <draw:line draw:name="P 8" draw:style-name="gr23" draw:text-style-name="P8" draw:layer="layout" svg:x1="10.2cm" svg:y1="23.417cm" svg:x2="14.95cm" svg:y2="23.04cm">
              <svg:desc>P 8</svg:desc>
              <text:p text:style-name="P11">P 8 <text:s text:c="2"/></text:p>
              <text:p text:style-name="P11"><text:span text:style-name="T1"/></text:p>
            </draw:line>
            <draw:line draw:name="P 8" draw:style-name="gr22" draw:text-style-name="P5" draw:layer="layout" svg:x1="10.2cm" svg:y1="23.417cm" svg:x2="10.2cm" svg:y2="23.554cm">
              <svg:desc>P 8</svg:desc>
              <text:p/>
            </draw:line>
            <draw:frame draw:name="P 8" draw:style-name="gr11" draw:text-style-name="P10" draw:layer="layout" svg:width="1.179cm" svg:height="1.187cm" svg:x="9.661cm" svg:y="23.504cm">
              <draw:text-box>
                <text:p text:style-name="P9">30 <text:s text:c="5"/></text:p>
              </draw:text-box>
            </draw:frame>
            <draw:frame draw:name="P 8" draw:style-name="gr12" draw:text-style-name="P10" draw:layer="layout" svg:width="1.044cm" svg:height="1.187cm" svg:x="5.278cm" svg:y="23.276cm">
              <draw:text-box>
                <text:p text:style-name="P9"><text:s text:c="4"/>35</text:p>
              </draw:text-box>
            </draw:frame>
            <draw:line draw:name="P 8" draw:style-name="gr23" draw:text-style-name="P8" draw:layer="layout" svg:x1="5.75cm" svg:y1="23.726cm" svg:x2="10.2cm" svg:y2="23.554cm">
              <svg:desc>P 8</svg:desc>
              <text:p text:style-name="P11">P 8 <text:s text:c="2"/></text:p>
              <text:p text:style-name="P11"><text:span text:style-name="T1"/></text:p>
            </draw:line>
            <draw:line draw:name="P 8" draw:style-name="gr22" draw:text-style-name="P5" draw:layer="layout" svg:x1="5.75cm" svg:y1="23.726cm" svg:x2="5.75cm" svg:y2="23.863cm">
              <svg:desc>P 8</svg:desc>
              <text:p/>
            </draw:line>
            <draw:frame draw:name="P 8" draw:style-name="gr11" draw:text-style-name="P10" draw:layer="layout" svg:width="1.179cm" svg:height="1.187cm" svg:x="5.211cm" svg:y="23.813cm">
              <draw:text-box>
                <text:p text:style-name="P9">39 <text:s text:c="5"/></text:p>
              </draw:text-box>
            </draw:frame>
            <draw:frame draw:name="P 8" draw:style-name="gr12" draw:text-style-name="P10" draw:layer="layout" svg:width="1.044cm" svg:height="1.187cm" svg:x="0.828cm" svg:y="23.687cm">
              <draw:text-box>
                <text:p text:style-name="P9"><text:s text:c="4"/>47</text:p>
              </draw:text-box>
            </draw:frame>
            <draw:line draw:name="P 8" draw:style-name="gr23" draw:text-style-name="P8" draw:layer="layout" svg:x1="1.3cm" svg:y1="24.137cm" svg:x2="5.75cm" svg:y2="23.863cm">
              <svg:desc>P 8</svg:desc>
              <text:p text:style-name="P11">P 8 <text:s text:c="2"/></text:p>
              <text:p text:style-name="P11"><text:span text:style-name="T1"/></text:p>
            </draw:line>
            <draw:line draw:name="P 8" draw:style-name="gr22" draw:text-style-name="P5" draw:layer="layout" svg:x1="1.3cm" svg:y1="24.037cm" svg:x2="1.3cm" svg:y2="24.237cm">
              <svg:desc>P 8</svg:desc>
              <text:p/>
            </draw:line>
          </draw:g>
          <draw:g draw:name="P 9">
            <draw:line draw:name="P 9" draw:style-name="gr22" draw:text-style-name="P5" draw:layer="layout" svg:x1="1.3cm" svg:y1="20.47cm" svg:x2="1.3cm" svg:y2="20.67cm">
              <svg:desc>P 9</svg:desc>
              <text:p/>
            </draw:line>
            <draw:frame draw:name="P 9" draw:style-name="gr12" draw:text-style-name="P10" draw:layer="layout" svg:width="1.044cm" svg:height="1.187cm" svg:x="0.828cm" svg:y="20.52cm">
              <draw:text-box>
                <text:p text:style-name="P9"><text:s text:c="4"/>03</text:p>
              </draw:text-box>
            </draw:frame>
            <draw:frame draw:name="P 9" draw:style-name="gr18" draw:text-style-name="P10" draw:layer="layout" svg:width="1.162cm" svg:height="1.187cm" svg:x="5.219cm" svg:y="20.394cm">
              <draw:text-box>
                <text:p text:style-name="P9">11 <text:s text:c="5"/></text:p>
              </draw:text-box>
            </draw:frame>
            <draw:line draw:name="P 9" draw:style-name="gr23" draw:text-style-name="P8" draw:layer="layout" svg:x1="1.3cm" svg:y1="20.57cm" svg:x2="5.75cm" svg:y2="20.844cm">
              <svg:desc>P 9</svg:desc>
              <text:p text:style-name="P11"><text:s text:c="3"/>P 9</text:p>
              <text:p text:style-name="P11"><text:span text:style-name="T1"/></text:p>
            </draw:line>
            <draw:line draw:name="P 9" draw:style-name="gr22" draw:text-style-name="P5" draw:layer="layout" svg:x1="5.75cm" svg:y1="20.844cm" svg:x2="5.75cm" svg:y2="20.982cm">
              <svg:desc>P 9</svg:desc>
              <text:p/>
            </draw:line>
            <draw:frame draw:name="P 9" draw:style-name="gr12" draw:text-style-name="P10" draw:layer="layout" svg:width="1.044cm" svg:height="1.187cm" svg:x="5.278cm" svg:y="20.932cm">
              <draw:text-box>
                <text:p text:style-name="P9"><text:s text:c="4"/>15</text:p>
              </draw:text-box>
            </draw:frame>
            <draw:frame draw:name="P 9" draw:style-name="gr11" draw:text-style-name="P10" draw:layer="layout" svg:width="1.179cm" svg:height="1.187cm" svg:x="9.661cm" svg:y="20.703cm">
              <draw:text-box>
                <text:p text:style-name="P9">20 <text:s text:c="5"/></text:p>
              </draw:text-box>
            </draw:frame>
            <draw:line draw:name="P 9" draw:style-name="gr23" draw:text-style-name="P8" draw:layer="layout" svg:x1="5.75cm" svg:y1="20.982cm" svg:x2="10.2cm" svg:y2="21.153cm">
              <svg:desc>P 9</svg:desc>
              <text:p text:style-name="P11"><text:s text:c="3"/>P 9</text:p>
              <text:p text:style-name="P11"><text:span text:style-name="T1"/></text:p>
            </draw:line>
            <draw:line draw:name="P 9" draw:style-name="gr22" draw:text-style-name="P5" draw:layer="layout" svg:x1="10.2cm" svg:y1="21.153cm" svg:x2="10.2cm" svg:y2="21.29cm">
              <svg:desc>P 9</svg:desc>
              <text:p/>
            </draw:line>
            <draw:frame draw:name="P 9" draw:style-name="gr12" draw:text-style-name="P10" draw:layer="layout" svg:width="1.044cm" svg:height="1.187cm" svg:x="9.728cm" svg:y="21.24cm">
              <draw:text-box>
                <text:p text:style-name="P9"><text:s text:c="4"/>24</text:p>
              </draw:text-box>
            </draw:frame>
            <draw:frame draw:name="P 9" draw:style-name="gr11" draw:text-style-name="P10" draw:layer="layout" svg:width="1.179cm" svg:height="1.187cm" svg:x="14.411cm" svg:y="21.218cm">
              <draw:text-box>
                <text:p text:style-name="P9">35 <text:s text:c="5"/></text:p>
              </draw:text-box>
            </draw:frame>
            <draw:line draw:name="P 9" draw:style-name="gr23" draw:text-style-name="P8" draw:layer="layout" svg:x1="10.2cm" svg:y1="21.29cm" svg:x2="14.95cm" svg:y2="21.668cm">
              <svg:desc>P 9</svg:desc>
              <text:p text:style-name="P11"><text:s text:c="3"/>P 9</text:p>
              <text:p text:style-name="P11"><text:span text:style-name="T1"/></text:p>
            </draw:line>
            <draw:line draw:name="P 9" draw:style-name="gr22" draw:text-style-name="P5" draw:layer="layout" svg:x1="14.95cm" svg:y1="21.568cm" svg:x2="14.95cm" svg:y2="21.768cm">
              <svg:desc>P 9</svg:desc>
              <text:p/>
            </draw:line>
          </draw:g>
          <draw:g draw:name="R 21 Huk">
            <draw:line draw:name="R 21 Huk" draw:style-name="gr31" draw:text-style-name="P5" draw:layer="layout" svg:x1="15.55cm" svg:y1="16.593cm" svg:x2="15.55cm" svg:y2="16.793cm">
              <svg:desc>R 21 Huk</svg:desc>
              <text:p/>
            </draw:line>
            <draw:line draw:name="R 21 Huk" draw:style-name="gr32" draw:text-style-name="P8" draw:layer="layout" svg:x1="14.95cm" svg:y1="17.036cm" svg:x2="15.55cm" svg:y2="16.693cm">
              <svg:desc>R 21 Huk</svg:desc>
              <text:p/>
            </draw:line>
            <draw:line draw:name="R 21 Huk" draw:style-name="gr31" draw:text-style-name="P5" draw:layer="layout" svg:x1="14.95cm" svg:y1="17.036cm" svg:x2="14.95cm" svg:y2="17.379cm">
              <svg:desc>R 21 Huk</svg:desc>
              <text:p/>
            </draw:line>
            <draw:line draw:name="R 21 Huk" draw:style-name="gr32" draw:text-style-name="P8" draw:layer="layout" svg:x1="14.95cm" svg:y1="17.379cm" svg:x2="15.55cm" svg:y2="17.722cm">
              <svg:desc>R 21 Huk</svg:desc>
              <text:p/>
            </draw:line>
            <draw:line draw:name="R 21 Huk" draw:style-name="gr31" draw:text-style-name="P5" draw:layer="layout" svg:x1="15.55cm" svg:y1="17.622cm" svg:x2="15.55cm" svg:y2="17.822cm">
              <svg:desc>R 21 Huk</svg:desc>
              <text:p/>
            </draw:line>
          </draw:g>
        </draw:g>
      </draw:page>
      <draw:page draw:name="Hauptbahn I" draw:style-name="dp1" draw:master-page-name="Standard">
        <draw:g draw:style-name="gr1">
          <draw:g>
            <draw:frame draw:style-name="gr2" draw:text-style-name="P2" draw:layer="layout" svg:width="4.655cm" svg:height="1.187cm" svg:x="8.223cm" svg:y="1cm">
              <draw:text-box>
                <text:p text:style-name="P1">Lindern – Rath</text:p>
              </draw:text-box>
            </draw:frame>
          </draw:g>
          <draw:g>
            <draw:frame draw:style-name="gr3" draw:text-style-name="P4" draw:layer="layout" svg:width="1.848cm" svg:height="1.199cm" svg:x="0.426cm" svg:y="2.5cm">
              <draw:text-box>
                <text:p text:style-name="P3">Lin</text:p>
                <text:p text:style-name="P3">KM: 25</text:p>
              </draw:text-box>
            </draw:frame>
            <draw:line draw:style-name="gr4" draw:text-style-name="P5" draw:layer="layout" svg:x1="1.3cm" svg:y1="4cm" svg:x2="1.3cm" svg:y2="28.7cm">
              <svg:desc>#Track.Lin.1</svg:desc>
              <text:p/>
            </draw:line>
            <draw:frame draw:style-name="gr5" draw:text-style-name="P7" draw:layer="layout" svg:width="0.659cm" svg:height="1.187cm" svg:x="1.021cm" svg:y="3.6cm">
              <draw:text-box>
                <text:p text:style-name="P6">1</text:p>
              </draw:text-box>
            </draw:frame>
            <draw:line draw:style-name="gr4" draw:text-style-name="P5" draw:layer="layout" svg:x1="1.6cm" svg:y1="4cm" svg:x2="1.6cm" svg:y2="28.7cm">
              <svg:desc>#Track.Lin.2</svg:desc>
              <text:p/>
            </draw:line>
            <draw:frame draw:style-name="gr5" draw:text-style-name="P7" draw:layer="layout" svg:width="0.659cm" svg:height="1.187cm" svg:x="1.321cm" svg:y="3.6cm">
              <draw:text-box>
                <text:p text:style-name="P6">2</text:p>
              </draw:text-box>
            </draw:frame>
            <draw:line draw:style-name="gr4" draw:text-style-name="P5" draw:layer="layout" svg:x1="1.9cm" svg:y1="4cm" svg:x2="1.9cm" svg:y2="28.7cm">
              <svg:desc>#Track.Lin.3</svg:desc>
              <text:p/>
            </draw:line>
            <draw:frame draw:style-name="gr5" draw:text-style-name="P7" draw:layer="layout" svg:width="0.659cm" svg:height="1.187cm" svg:x="1.621cm" svg:y="3.6cm">
              <draw:text-box>
                <text:p text:style-name="P6">3</text:p>
              </draw:text-box>
            </draw:frame>
            <draw:line draw:style-name="gr4" draw:text-style-name="P5" draw:layer="layout" svg:x1="2.2cm" svg:y1="4cm" svg:x2="2.2cm" svg:y2="28.7cm">
              <svg:desc>#Track.Lin.4</svg:desc>
              <text:p/>
            </draw:line>
            <draw:frame draw:style-name="gr5" draw:text-style-name="P7" draw:layer="layout" svg:width="0.659cm" svg:height="1.187cm" svg:x="1.921cm" svg:y="3.6cm">
              <draw:text-box>
                <text:p text:style-name="P6">4</text:p>
              </draw:text-box>
            </draw:frame>
            <draw:line draw:style-name="gr4" draw:text-style-name="P5" draw:layer="layout" svg:x1="2.5cm" svg:y1="4cm" svg:x2="2.5cm" svg:y2="28.7cm">
              <svg:desc>#Track.Lin.5</svg:desc>
              <text:p/>
            </draw:line>
            <draw:frame draw:style-name="gr5" draw:text-style-name="P7" draw:layer="layout" svg:width="0.659cm" svg:height="1.187cm" svg:x="2.221cm" svg:y="3.6cm">
              <draw:text-box>
                <text:p text:style-name="P6">5</text:p>
              </draw:text-box>
            </draw:frame>
            <draw:line draw:style-name="gr4" draw:text-style-name="P5" draw:layer="layout" svg:x1="2.8cm" svg:y1="4cm" svg:x2="2.8cm" svg:y2="28.7cm">
              <svg:desc>#Track.Lin.6</svg:desc>
              <text:p/>
            </draw:line>
            <draw:frame draw:style-name="gr5" draw:text-style-name="P7" draw:layer="layout" svg:width="0.659cm" svg:height="1.187cm" svg:x="2.521cm" svg:y="3.6cm">
              <draw:text-box>
                <text:p text:style-name="P6">6</text:p>
              </draw:text-box>
            </draw:frame>
            <draw:line draw:style-name="gr4" draw:text-style-name="P5" draw:layer="layout" svg:x1="3.1cm" svg:y1="4cm" svg:x2="3.1cm" svg:y2="28.7cm">
              <svg:desc>#Track.Lin.7</svg:desc>
              <text:p/>
            </draw:line>
            <draw:frame draw:style-name="gr5" draw:text-style-name="P7" draw:layer="layout" svg:width="0.659cm" svg:height="1.187cm" svg:x="2.821cm" svg:y="3.6cm">
              <draw:text-box>
                <text:p text:style-name="P6">7</text:p>
              </draw:text-box>
            </draw:frame>
            <draw:line draw:style-name="gr4" draw:text-style-name="P5" draw:layer="layout" svg:x1="3.4cm" svg:y1="4cm" svg:x2="3.4cm" svg:y2="28.7cm">
              <svg:desc>#Track.Lin.8</svg:desc>
              <text:p/>
            </draw:line>
            <draw:frame draw:style-name="gr5" draw:text-style-name="P7" draw:layer="layout" svg:width="0.659cm" svg:height="1.187cm" svg:x="3.121cm" svg:y="3.6cm">
              <draw:text-box>
                <text:p text:style-name="P6">8</text:p>
              </draw:text-box>
            </draw:frame>
            <draw:line draw:style-name="gr4" draw:text-style-name="P5" draw:layer="layout" svg:x1="3.7cm" svg:y1="4cm" svg:x2="3.7cm" svg:y2="28.7cm">
              <svg:desc>#Track.Lin.9</svg:desc>
              <text:p/>
            </draw:line>
            <draw:frame draw:style-name="gr5" draw:text-style-name="P7" draw:layer="layout" svg:width="0.659cm" svg:height="1.187cm" svg:x="3.421cm" svg:y="3.6cm">
              <draw:text-box>
                <text:p text:style-name="P6">9</text:p>
              </draw:text-box>
            </draw:frame>
          </draw:g>
          <draw:g>
            <draw:frame draw:style-name="gr3" draw:text-style-name="P4" draw:layer="layout" svg:width="1.848cm" svg:height="1.199cm" svg:x="4.426cm" svg:y="2.5cm">
              <draw:text-box>
                <text:p text:style-name="P3">Bsn</text:p>
                <text:p text:style-name="P3">KM: 19</text:p>
              </draw:text-box>
            </draw:frame>
            <draw:line draw:style-name="gr4" draw:text-style-name="P5" draw:layer="layout" svg:x1="5.3cm" svg:y1="4cm" svg:x2="5.3cm" svg:y2="28.7cm">
              <svg:desc>#Track.Bsn.1</svg:desc>
              <text:p/>
            </draw:line>
            <draw:frame draw:style-name="gr5" draw:text-style-name="P7" draw:layer="layout" svg:width="0.659cm" svg:height="1.187cm" svg:x="5.021cm" svg:y="3.6cm">
              <draw:text-box>
                <text:p text:style-name="P6">1</text:p>
              </draw:text-box>
            </draw:frame>
            <draw:line draw:style-name="gr4" draw:text-style-name="P5" draw:layer="layout" svg:x1="5.6cm" svg:y1="4cm" svg:x2="5.6cm" svg:y2="28.7cm">
              <svg:desc>#Track.Bsn.2</svg:desc>
              <text:p/>
            </draw:line>
            <draw:frame draw:style-name="gr5" draw:text-style-name="P7" draw:layer="layout" svg:width="0.659cm" svg:height="1.187cm" svg:x="5.321cm" svg:y="3.6cm">
              <draw:text-box>
                <text:p text:style-name="P6">2</text:p>
              </draw:text-box>
            </draw:frame>
            <draw:line draw:style-name="gr4" draw:text-style-name="P5" draw:layer="layout" svg:x1="5.9cm" svg:y1="4cm" svg:x2="5.9cm" svg:y2="28.7cm">
              <svg:desc>#Track.Bsn.3</svg:desc>
              <text:p/>
            </draw:line>
            <draw:frame draw:style-name="gr5" draw:text-style-name="P7" draw:layer="layout" svg:width="0.659cm" svg:height="1.187cm" svg:x="5.621cm" svg:y="3.6cm">
              <draw:text-box>
                <text:p text:style-name="P6">3</text:p>
              </draw:text-box>
            </draw:frame>
          </draw:g>
          <draw:g>
            <draw:frame draw:style-name="gr3" draw:text-style-name="P4" draw:layer="layout" svg:width="1.848cm" svg:height="1.199cm" svg:x="8.426cm" svg:y="2.5cm">
              <draw:text-box>
                <text:p text:style-name="P3">Dtl</text:p>
                <text:p text:style-name="P3">KM: 13</text:p>
              </draw:text-box>
            </draw:frame>
            <draw:line draw:style-name="gr4" draw:text-style-name="P5" draw:layer="layout" svg:x1="9.3cm" svg:y1="4cm" svg:x2="9.3cm" svg:y2="28.7cm">
              <svg:desc>#Track.Dtl.1</svg:desc>
              <text:p/>
            </draw:line>
            <draw:frame draw:style-name="gr5" draw:text-style-name="P7" draw:layer="layout" svg:width="0.659cm" svg:height="1.187cm" svg:x="9.021cm" svg:y="3.6cm">
              <draw:text-box>
                <text:p text:style-name="P6">1</text:p>
              </draw:text-box>
            </draw:frame>
            <draw:line draw:style-name="gr4" draw:text-style-name="P5" draw:layer="layout" svg:x1="9.6cm" svg:y1="4cm" svg:x2="9.6cm" svg:y2="28.7cm">
              <svg:desc>#Track.Dtl.2</svg:desc>
              <text:p/>
            </draw:line>
            <draw:frame draw:style-name="gr5" draw:text-style-name="P7" draw:layer="layout" svg:width="0.659cm" svg:height="1.187cm" svg:x="9.321cm" svg:y="3.6cm">
              <draw:text-box>
                <text:p text:style-name="P6">2</text:p>
              </draw:text-box>
            </draw:frame>
          </draw:g>
          <draw:g>
            <draw:frame draw:style-name="gr7" draw:text-style-name="P4" draw:layer="layout" svg:width="1.611cm" svg:height="1.199cm" svg:x="12.545cm" svg:y="2.5cm">
              <draw:text-box>
                <text:p text:style-name="P3">Hst</text:p>
                <text:p text:style-name="P3">KM: 8</text:p>
              </draw:text-box>
            </draw:frame>
            <draw:line draw:style-name="gr4" draw:text-style-name="P5" draw:layer="layout" svg:x1="13.3cm" svg:y1="4cm" svg:x2="13.3cm" svg:y2="28.7cm">
              <svg:desc>#Track.Hst.1</svg:desc>
              <text:p/>
            </draw:line>
            <draw:frame draw:style-name="gr5" draw:text-style-name="P7" draw:layer="layout" svg:width="0.659cm" svg:height="1.187cm" svg:x="13.021cm" svg:y="3.6cm">
              <draw:text-box>
                <text:p text:style-name="P6">1</text:p>
              </draw:text-box>
            </draw:frame>
            <draw:line draw:style-name="gr4" draw:text-style-name="P5" draw:layer="layout" svg:x1="13.6cm" svg:y1="4cm" svg:x2="13.6cm" svg:y2="28.7cm">
              <svg:desc>#Track.Hst.2</svg:desc>
              <text:p/>
            </draw:line>
            <draw:frame draw:style-name="gr5" draw:text-style-name="P7" draw:layer="layout" svg:width="0.659cm" svg:height="1.187cm" svg:x="13.321cm" svg:y="3.6cm">
              <draw:text-box>
                <text:p text:style-name="P6">2</text:p>
              </draw:text-box>
            </draw:frame>
            <draw:line draw:style-name="gr4" draw:text-style-name="P5" draw:layer="layout" svg:x1="13.9cm" svg:y1="4cm" svg:x2="13.9cm" svg:y2="28.7cm">
              <svg:desc>#Track.Hst.3</svg:desc>
              <text:p/>
            </draw:line>
            <draw:frame draw:style-name="gr5" draw:text-style-name="P7" draw:layer="layout" svg:width="0.659cm" svg:height="1.187cm" svg:x="13.621cm" svg:y="3.6cm">
              <draw:text-box>
                <text:p text:style-name="P6">3</text:p>
              </draw:text-box>
            </draw:frame>
            <draw:line draw:style-name="gr4" draw:text-style-name="P5" draw:layer="layout" svg:x1="14.2cm" svg:y1="4cm" svg:x2="14.2cm" svg:y2="28.7cm">
              <svg:desc>#Track.Hst.4</svg:desc>
              <text:p/>
            </draw:line>
            <draw:frame draw:style-name="gr5" draw:text-style-name="P7" draw:layer="layout" svg:width="0.659cm" svg:height="1.187cm" svg:x="13.921cm" svg:y="3.6cm">
              <draw:text-box>
                <text:p text:style-name="P6">4</text:p>
              </draw:text-box>
            </draw:frame>
            <draw:line draw:style-name="gr4" draw:text-style-name="P5" draw:layer="layout" svg:x1="14.5cm" svg:y1="4cm" svg:x2="14.5cm" svg:y2="28.7cm">
              <svg:desc>#Track.Hst.6</svg:desc>
              <text:p/>
            </draw:line>
            <draw:frame draw:style-name="gr5" draw:text-style-name="P7" draw:layer="layout" svg:width="0.659cm" svg:height="1.187cm" svg:x="14.221cm" svg:y="3.6cm">
              <draw:text-box>
                <text:p text:style-name="P6">6</text:p>
              </draw:text-box>
            </draw:frame>
          </draw:g>
          <draw:g>
            <draw:frame draw:style-name="gr7" draw:text-style-name="P4" draw:layer="layout" svg:width="1.611cm" svg:height="1.199cm" svg:x="16.545cm" svg:y="2.5cm">
              <draw:text-box>
                <text:p text:style-name="P3">Rth</text:p>
                <text:p text:style-name="P3">KM: 0</text:p>
              </draw:text-box>
            </draw:frame>
            <draw:line draw:style-name="gr4" draw:text-style-name="P5" draw:layer="layout" svg:x1="17.3cm" svg:y1="4cm" svg:x2="17.3cm" svg:y2="28.7cm">
              <svg:desc>#Track.Rth.1</svg:desc>
              <text:p/>
            </draw:line>
            <draw:frame draw:style-name="gr5" draw:text-style-name="P7" draw:layer="layout" svg:width="0.659cm" svg:height="1.187cm" svg:x="17.021cm" svg:y="3.6cm">
              <draw:text-box>
                <text:p text:style-name="P6">1</text:p>
              </draw:text-box>
            </draw:frame>
            <draw:line draw:style-name="gr4" draw:text-style-name="P5" draw:layer="layout" svg:x1="17.6cm" svg:y1="4cm" svg:x2="17.6cm" svg:y2="28.7cm">
              <svg:desc>#Track.Rth.2</svg:desc>
              <text:p/>
            </draw:line>
            <draw:frame draw:style-name="gr5" draw:text-style-name="P7" draw:layer="layout" svg:width="0.659cm" svg:height="1.187cm" svg:x="17.321cm" svg:y="3.6cm">
              <draw:text-box>
                <text:p text:style-name="P6">2</text:p>
              </draw:text-box>
            </draw:frame>
            <draw:line draw:style-name="gr4" draw:text-style-name="P5" draw:layer="layout" svg:x1="17.9cm" svg:y1="4cm" svg:x2="17.9cm" svg:y2="28.7cm">
              <svg:desc>#Track.Rth.3</svg:desc>
              <text:p/>
            </draw:line>
            <draw:frame draw:style-name="gr5" draw:text-style-name="P7" draw:layer="layout" svg:width="0.659cm" svg:height="1.187cm" svg:x="17.621cm" svg:y="3.6cm">
              <draw:text-box>
                <text:p text:style-name="P6">3</text:p>
              </draw:text-box>
            </draw:frame>
            <draw:line draw:style-name="gr4" draw:text-style-name="P5" draw:layer="layout" svg:x1="18.2cm" svg:y1="4cm" svg:x2="18.2cm" svg:y2="28.7cm">
              <svg:desc>#Track.Rth.4</svg:desc>
              <text:p/>
            </draw:line>
            <draw:frame draw:style-name="gr5" draw:text-style-name="P7" draw:layer="layout" svg:width="0.659cm" svg:height="1.187cm" svg:x="17.921cm" svg:y="3.6cm">
              <draw:text-box>
                <text:p text:style-name="P6">4</text:p>
              </draw:text-box>
            </draw:frame>
            <draw:line draw:style-name="gr4" draw:text-style-name="P5" draw:layer="layout" svg:x1="18.5cm" svg:y1="4cm" svg:x2="18.5cm" svg:y2="28.7cm">
              <svg:desc>#Track.Rth.5</svg:desc>
              <text:p/>
            </draw:line>
            <draw:frame draw:style-name="gr5" draw:text-style-name="P7" draw:layer="layout" svg:width="0.659cm" svg:height="1.187cm" svg:x="18.221cm" svg:y="3.6cm">
              <draw:text-box>
                <text:p text:style-name="P6">5</text:p>
              </draw:text-box>
            </draw:frame>
            <draw:line draw:style-name="gr4" draw:text-style-name="P5" draw:layer="layout" svg:x1="18.8cm" svg:y1="4cm" svg:x2="18.8cm" svg:y2="28.7cm">
              <svg:desc>#Track.Rth.6</svg:desc>
              <text:p/>
            </draw:line>
            <draw:frame draw:style-name="gr5" draw:text-style-name="P7" draw:layer="layout" svg:width="0.659cm" svg:height="1.187cm" svg:x="18.521cm" svg:y="3.6cm">
              <draw:text-box>
                <text:p text:style-name="P6">6</text:p>
              </draw:text-box>
            </draw:frame>
            <draw:line draw:style-name="gr4" draw:text-style-name="P5" draw:layer="layout" svg:x1="19.1cm" svg:y1="4cm" svg:x2="19.1cm" svg:y2="28.7cm">
              <svg:desc>#Track.Rth.7</svg:desc>
              <text:p/>
            </draw:line>
            <draw:frame draw:style-name="gr5" draw:text-style-name="P7" draw:layer="layout" svg:width="0.659cm" svg:height="1.187cm" svg:x="18.821cm" svg:y="3.6cm">
              <draw:text-box>
                <text:p text:style-name="P6">7</text:p>
              </draw:text-box>
            </draw:frame>
            <draw:line draw:style-name="gr4" draw:text-style-name="P5" draw:layer="layout" svg:x1="19.4cm" svg:y1="4cm" svg:x2="19.4cm" svg:y2="28.7cm">
              <svg:desc>#Track.Rth.8</svg:desc>
              <text:p/>
            </draw:line>
            <draw:frame draw:style-name="gr5" draw:text-style-name="P7" draw:layer="layout" svg:width="0.659cm" svg:height="1.187cm" svg:x="19.121cm" svg:y="3.6cm">
              <draw:text-box>
                <text:p text:style-name="P6">8</text:p>
              </draw:text-box>
            </draw:frame>
            <draw:line draw:style-name="gr4" draw:text-style-name="P5" draw:layer="layout" svg:x1="19.7cm" svg:y1="4cm" svg:x2="19.7cm" svg:y2="28.7cm">
              <svg:desc>#Track.Rth.9</svg:desc>
              <text:p/>
            </draw:line>
            <draw:frame draw:style-name="gr5" draw:text-style-name="P7" draw:layer="layout" svg:width="0.659cm" svg:height="1.187cm" svg:x="19.421cm" svg:y="3.6cm">
              <draw:text-box>
                <text:p text:style-name="P6">9</text:p>
              </draw:text-box>
            </draw:frame>
          </draw:g>
          <draw:g>
            <draw:line draw:style-name="gr8" draw:text-style-name="P8" draw:layer="layout" svg:x1="1.3cm" svg:y1="4cm" svg:x2="19.7cm" svg:y2="4cm">
              <svg:desc>#Time.12</svg:desc>
              <text:p/>
            </draw:line>
            <draw:frame draw:style-name="gr9" draw:text-style-name="P4" draw:layer="layout" svg:width="0.976cm" svg:height="1.187cm" svg:x="0.462cm" svg:y="3.7cm">
              <draw:text-box>
                <text:p text:style-name="P3">12</text:p>
              </draw:text-box>
            </draw:frame>
            <draw:frame draw:style-name="gr9" draw:text-style-name="P4" draw:layer="layout" svg:width="0.976cm" svg:height="1.187cm" svg:x="19.862cm" svg:y="3.7cm">
              <draw:text-box>
                <text:p text:style-name="P3">12</text:p>
              </draw:text-box>
            </draw:frame>
          </draw:g>
          <draw:g>
            <draw:line draw:style-name="gr8" draw:text-style-name="P8" draw:layer="layout" svg:x1="1.3cm" svg:y1="6.058cm" svg:x2="19.7cm" svg:y2="6.058cm">
              <svg:desc>#Time.13</svg:desc>
              <text:p/>
            </draw:line>
            <draw:frame draw:style-name="gr9" draw:text-style-name="P4" draw:layer="layout" svg:width="0.976cm" svg:height="1.187cm" svg:x="0.462cm" svg:y="5.758cm">
              <draw:text-box>
                <text:p text:style-name="P3">13</text:p>
              </draw:text-box>
            </draw:frame>
            <draw:frame draw:style-name="gr9" draw:text-style-name="P4" draw:layer="layout" svg:width="0.976cm" svg:height="1.187cm" svg:x="19.862cm" svg:y="5.758cm">
              <draw:text-box>
                <text:p text:style-name="P3">13</text:p>
              </draw:text-box>
            </draw:frame>
          </draw:g>
          <draw:g>
            <draw:line draw:style-name="gr8" draw:text-style-name="P8" draw:layer="layout" svg:x1="1.3cm" svg:y1="8.117cm" svg:x2="19.7cm" svg:y2="8.117cm">
              <svg:desc>#Time.14</svg:desc>
              <text:p/>
            </draw:line>
            <draw:frame draw:style-name="gr9" draw:text-style-name="P4" draw:layer="layout" svg:width="0.976cm" svg:height="1.187cm" svg:x="0.462cm" svg:y="7.817cm">
              <draw:text-box>
                <text:p text:style-name="P3">14</text:p>
              </draw:text-box>
            </draw:frame>
            <draw:frame draw:style-name="gr9" draw:text-style-name="P4" draw:layer="layout" svg:width="0.976cm" svg:height="1.187cm" svg:x="19.862cm" svg:y="7.817cm">
              <draw:text-box>
                <text:p text:style-name="P3">14</text:p>
              </draw:text-box>
            </draw:frame>
          </draw:g>
          <draw:g>
            <draw:line draw:style-name="gr8" draw:text-style-name="P8" draw:layer="layout" svg:x1="1.3cm" svg:y1="10.175cm" svg:x2="19.7cm" svg:y2="10.175cm">
              <svg:desc>#Time.15</svg:desc>
              <text:p/>
            </draw:line>
            <draw:frame draw:style-name="gr9" draw:text-style-name="P4" draw:layer="layout" svg:width="0.976cm" svg:height="1.187cm" svg:x="0.462cm" svg:y="9.875cm">
              <draw:text-box>
                <text:p text:style-name="P3">15</text:p>
              </draw:text-box>
            </draw:frame>
            <draw:frame draw:style-name="gr9" draw:text-style-name="P4" draw:layer="layout" svg:width="0.976cm" svg:height="1.187cm" svg:x="19.862cm" svg:y="9.875cm">
              <draw:text-box>
                <text:p text:style-name="P3">15</text:p>
              </draw:text-box>
            </draw:frame>
          </draw:g>
          <draw:g>
            <draw:line draw:style-name="gr8" draw:text-style-name="P8" draw:layer="layout" svg:x1="1.3cm" svg:y1="12.233cm" svg:x2="19.7cm" svg:y2="12.233cm">
              <svg:desc>#Time.16</svg:desc>
              <text:p/>
            </draw:line>
            <draw:frame draw:style-name="gr9" draw:text-style-name="P4" draw:layer="layout" svg:width="0.976cm" svg:height="1.187cm" svg:x="0.462cm" svg:y="11.933cm">
              <draw:text-box>
                <text:p text:style-name="P3">16</text:p>
              </draw:text-box>
            </draw:frame>
            <draw:frame draw:style-name="gr9" draw:text-style-name="P4" draw:layer="layout" svg:width="0.976cm" svg:height="1.187cm" svg:x="19.862cm" svg:y="11.933cm">
              <draw:text-box>
                <text:p text:style-name="P3">16</text:p>
              </draw:text-box>
            </draw:frame>
          </draw:g>
          <draw:g>
            <draw:line draw:style-name="gr8" draw:text-style-name="P8" draw:layer="layout" svg:x1="1.3cm" svg:y1="14.292cm" svg:x2="19.7cm" svg:y2="14.292cm">
              <svg:desc>#Time.17</svg:desc>
              <text:p/>
            </draw:line>
            <draw:frame draw:style-name="gr9" draw:text-style-name="P4" draw:layer="layout" svg:width="0.976cm" svg:height="1.187cm" svg:x="0.462cm" svg:y="13.992cm">
              <draw:text-box>
                <text:p text:style-name="P3">17</text:p>
              </draw:text-box>
            </draw:frame>
            <draw:frame draw:style-name="gr9" draw:text-style-name="P4" draw:layer="layout" svg:width="0.976cm" svg:height="1.187cm" svg:x="19.862cm" svg:y="13.992cm">
              <draw:text-box>
                <text:p text:style-name="P3">17</text:p>
              </draw:text-box>
            </draw:frame>
          </draw:g>
          <draw:g>
            <draw:line draw:style-name="gr8" draw:text-style-name="P8" draw:layer="layout" svg:x1="1.3cm" svg:y1="16.35cm" svg:x2="19.7cm" svg:y2="16.35cm">
              <svg:desc>#Time.18</svg:desc>
              <text:p/>
            </draw:line>
            <draw:frame draw:style-name="gr9" draw:text-style-name="P4" draw:layer="layout" svg:width="0.976cm" svg:height="1.187cm" svg:x="0.462cm" svg:y="16.05cm">
              <draw:text-box>
                <text:p text:style-name="P3">18</text:p>
              </draw:text-box>
            </draw:frame>
            <draw:frame draw:style-name="gr9" draw:text-style-name="P4" draw:layer="layout" svg:width="0.976cm" svg:height="1.187cm" svg:x="19.862cm" svg:y="16.05cm">
              <draw:text-box>
                <text:p text:style-name="P3">18</text:p>
              </draw:text-box>
            </draw:frame>
          </draw:g>
          <draw:g>
            <draw:line draw:style-name="gr8" draw:text-style-name="P8" draw:layer="layout" svg:x1="1.3cm" svg:y1="18.408cm" svg:x2="19.7cm" svg:y2="18.408cm">
              <svg:desc>#Time.19</svg:desc>
              <text:p/>
            </draw:line>
            <draw:frame draw:style-name="gr9" draw:text-style-name="P4" draw:layer="layout" svg:width="0.976cm" svg:height="1.187cm" svg:x="0.462cm" svg:y="18.108cm">
              <draw:text-box>
                <text:p text:style-name="P3">19</text:p>
              </draw:text-box>
            </draw:frame>
            <draw:frame draw:style-name="gr9" draw:text-style-name="P4" draw:layer="layout" svg:width="0.976cm" svg:height="1.187cm" svg:x="19.862cm" svg:y="18.108cm">
              <draw:text-box>
                <text:p text:style-name="P3">19</text:p>
              </draw:text-box>
            </draw:frame>
          </draw:g>
          <draw:g>
            <draw:line draw:style-name="gr8" draw:text-style-name="P8" draw:layer="layout" svg:x1="1.3cm" svg:y1="20.467cm" svg:x2="19.7cm" svg:y2="20.467cm">
              <svg:desc>#Time.20</svg:desc>
              <text:p/>
            </draw:line>
            <draw:frame draw:style-name="gr9" draw:text-style-name="P4" draw:layer="layout" svg:width="0.976cm" svg:height="1.187cm" svg:x="0.462cm" svg:y="20.167cm">
              <draw:text-box>
                <text:p text:style-name="P3">20</text:p>
              </draw:text-box>
            </draw:frame>
            <draw:frame draw:style-name="gr9" draw:text-style-name="P4" draw:layer="layout" svg:width="0.976cm" svg:height="1.187cm" svg:x="19.862cm" svg:y="20.167cm">
              <draw:text-box>
                <text:p text:style-name="P3">20</text:p>
              </draw:text-box>
            </draw:frame>
          </draw:g>
          <draw:g>
            <draw:line draw:style-name="gr8" draw:text-style-name="P8" draw:layer="layout" svg:x1="1.3cm" svg:y1="22.525cm" svg:x2="19.7cm" svg:y2="22.525cm">
              <svg:desc>#Time.21</svg:desc>
              <text:p/>
            </draw:line>
            <draw:frame draw:style-name="gr9" draw:text-style-name="P4" draw:layer="layout" svg:width="0.976cm" svg:height="1.187cm" svg:x="0.462cm" svg:y="22.225cm">
              <draw:text-box>
                <text:p text:style-name="P3">21</text:p>
              </draw:text-box>
            </draw:frame>
            <draw:frame draw:style-name="gr9" draw:text-style-name="P4" draw:layer="layout" svg:width="0.976cm" svg:height="1.187cm" svg:x="19.862cm" svg:y="22.225cm">
              <draw:text-box>
                <text:p text:style-name="P3">21</text:p>
              </draw:text-box>
            </draw:frame>
          </draw:g>
          <draw:g>
            <draw:line draw:style-name="gr8" draw:text-style-name="P8" draw:layer="layout" svg:x1="1.3cm" svg:y1="24.583cm" svg:x2="19.7cm" svg:y2="24.583cm">
              <svg:desc>#Time.22</svg:desc>
              <text:p/>
            </draw:line>
            <draw:frame draw:style-name="gr9" draw:text-style-name="P4" draw:layer="layout" svg:width="0.976cm" svg:height="1.187cm" svg:x="0.462cm" svg:y="24.283cm">
              <draw:text-box>
                <text:p text:style-name="P3">22</text:p>
              </draw:text-box>
            </draw:frame>
            <draw:frame draw:style-name="gr9" draw:text-style-name="P4" draw:layer="layout" svg:width="0.976cm" svg:height="1.187cm" svg:x="19.862cm" svg:y="24.283cm">
              <draw:text-box>
                <text:p text:style-name="P3">22</text:p>
              </draw:text-box>
            </draw:frame>
          </draw:g>
          <draw:g>
            <draw:line draw:style-name="gr8" draw:text-style-name="P8" draw:layer="layout" svg:x1="1.3cm" svg:y1="26.642cm" svg:x2="19.7cm" svg:y2="26.642cm">
              <svg:desc>#Time.23</svg:desc>
              <text:p/>
            </draw:line>
            <draw:frame draw:style-name="gr9" draw:text-style-name="P4" draw:layer="layout" svg:width="0.976cm" svg:height="1.187cm" svg:x="0.462cm" svg:y="26.342cm">
              <draw:text-box>
                <text:p text:style-name="P3">23</text:p>
              </draw:text-box>
            </draw:frame>
            <draw:frame draw:style-name="gr9" draw:text-style-name="P4" draw:layer="layout" svg:width="0.976cm" svg:height="1.187cm" svg:x="19.862cm" svg:y="26.342cm">
              <draw:text-box>
                <text:p text:style-name="P3">23</text:p>
              </draw:text-box>
            </draw:frame>
          </draw:g>
          <draw:g>
            <draw:line draw:style-name="gr8" draw:text-style-name="P8" draw:layer="layout" svg:x1="1.3cm" svg:y1="28.7cm" svg:x2="19.7cm" svg:y2="28.7cm">
              <svg:desc>#Time.24</svg:desc>
              <text:p/>
            </draw:line>
            <draw:line draw:style-name="gr8" draw:text-style-name="P8" draw:layer="layout" svg:x1="1.3cm" svg:y1="28.7cm" svg:x2="19.7cm" svg:y2="28.7cm">
              <svg:desc>#Time.00</svg:desc>
              <text:p/>
            </draw:line>
            <draw:frame draw:style-name="gr9" draw:text-style-name="P4" draw:layer="layout" svg:width="0.976cm" svg:height="1.187cm" svg:x="0.462cm" svg:y="28.4cm">
              <draw:text-box>
                <text:p text:style-name="P3">24</text:p>
              </draw:text-box>
            </draw:frame>
            <draw:frame draw:style-name="gr9" draw:text-style-name="P4" draw:layer="layout" svg:width="0.976cm" svg:height="1.187cm" svg:x="19.862cm" svg:y="28.4cm">
              <draw:text-box>
                <text:p text:style-name="P3">24</text:p>
              </draw:text-box>
            </draw:frame>
          </draw:g>
          <draw:g draw:name="Bp 1687 [Sa]">
            <draw:line draw:name="Bp 1687 [Sa]" draw:style-name="gr10" draw:text-style-name="P5" draw:layer="layout" svg:x1="18.8cm" svg:y1="12.133cm" svg:x2="18.8cm" svg:y2="12.333cm">
              <svg:desc>Bp 1687 [Sa]</svg:desc>
              <text:p/>
            </draw:line>
            <draw:frame draw:name="Bp 1687 [Sa]" draw:style-name="gr11" draw:text-style-name="P10" draw:layer="layout" svg:width="1.179cm" svg:height="1.187cm" svg:x="18.261cm" svg:y="12.183cm">
              <draw:text-box>
                <text:p text:style-name="P9">00 <text:s text:c="5"/></text:p>
              </draw:text-box>
            </draw:frame>
            <draw:frame draw:name="Bp 1687 [Sa]" draw:style-name="gr12" draw:text-style-name="P10" draw:layer="layout" svg:width="1.044cm" svg:height="1.187cm" svg:x="13.428cm" svg:y="12.023cm">
              <draw:text-box>
                <text:p text:style-name="P9"><text:s text:c="4"/>07</text:p>
              </draw:text-box>
            </draw:frame>
            <draw:line draw:name="Bp 1687 [Sa]" draw:style-name="gr13" draw:text-style-name="P8" draw:layer="layout" svg:x1="13.9cm" svg:y1="12.473cm" svg:x2="18.8cm" svg:y2="12.233cm">
              <svg:desc>Bp 1687 [Sa]</svg:desc>
              <text:p text:style-name="P11">Bp 1687 [Sa] <text:s text:c="2"/></text:p>
              <text:p text:style-name="P11"><text:span text:style-name="T1"/></text:p>
            </draw:line>
            <draw:line draw:name="Bp 1687 [Sa]" draw:style-name="gr10" draw:text-style-name="P5" draw:layer="layout" svg:x1="13.9cm" svg:y1="12.473cm" svg:x2="13.9cm" svg:y2="12.679cm">
              <svg:desc>Bp 1687 [Sa]</svg:desc>
              <text:p/>
            </draw:line>
            <draw:frame draw:name="Bp 1687 [Sa]" draw:style-name="gr11" draw:text-style-name="P10" draw:layer="layout" svg:width="1.179cm" svg:height="1.187cm" svg:x="13.361cm" svg:y="12.629cm">
              <draw:text-box>
                <text:p text:style-name="P9">13 <text:s text:c="5"/></text:p>
              </draw:text-box>
            </draw:frame>
            <draw:frame draw:name="Bp 1687 [Sa]" draw:style-name="gr12" draw:text-style-name="P10" draw:layer="layout" svg:width="1.044cm" svg:height="1.187cm" svg:x="9.128cm" svg:y="12.401cm">
              <draw:text-box>
                <text:p text:style-name="P9"><text:s text:c="4"/>18</text:p>
              </draw:text-box>
            </draw:frame>
            <draw:line draw:name="Bp 1687 [Sa]" draw:style-name="gr13" draw:text-style-name="P8" draw:layer="layout" svg:x1="9.6cm" svg:y1="12.851cm" svg:x2="13.9cm" svg:y2="12.679cm">
              <svg:desc>Bp 1687 [Sa]</svg:desc>
              <text:p text:style-name="P11">Bp 1687 [Sa] <text:s text:c="2"/></text:p>
              <text:p text:style-name="P11"><text:span text:style-name="T1"/></text:p>
            </draw:line>
            <draw:line draw:name="Bp 1687 [Sa]" draw:style-name="gr10" draw:text-style-name="P5" draw:layer="layout" svg:x1="9.6cm" svg:y1="12.751cm" svg:x2="9.6cm" svg:y2="12.951cm">
              <svg:desc>Bp 1687 [Sa]</svg:desc>
              <text:p/>
            </draw:line>
          </draw:g>
          <draw:g draw:name="Bp 1688 [Sa]">
            <draw:line draw:name="Bp 1688 [Sa]" draw:style-name="gr10" draw:text-style-name="P5" draw:layer="layout" svg:x1="9.6cm" svg:y1="14.878cm" svg:x2="9.6cm" svg:y2="15.078cm">
              <svg:desc>Bp 1688 [Sa]</svg:desc>
              <text:p/>
            </draw:line>
            <draw:frame draw:name="Bp 1688 [Sa]" draw:style-name="gr12" draw:text-style-name="P10" draw:layer="layout" svg:width="1.044cm" svg:height="1.187cm" svg:x="9.128cm" svg:y="14.928cm">
              <draw:text-box>
                <text:p text:style-name="P9"><text:s text:c="4"/>20</text:p>
              </draw:text-box>
            </draw:frame>
            <draw:frame draw:name="Bp 1688 [Sa]" draw:style-name="gr11" draw:text-style-name="P10" draw:layer="layout" svg:width="1.179cm" svg:height="1.187cm" svg:x="13.361cm" svg:y="14.7cm">
              <draw:text-box>
                <text:p text:style-name="P9">25 <text:s text:c="5"/></text:p>
              </draw:text-box>
            </draw:frame>
            <draw:line draw:name="Bp 1688 [Sa]" draw:style-name="gr13" draw:text-style-name="P8" draw:layer="layout" svg:x1="9.6cm" svg:y1="14.978cm" svg:x2="13.9cm" svg:y2="15.15cm">
              <svg:desc>Bp 1688 [Sa]</svg:desc>
              <text:p text:style-name="P11"><text:s text:c="3"/>Bp 1688 [Sa]</text:p>
              <text:p text:style-name="P11"><text:span text:style-name="T1"/></text:p>
            </draw:line>
            <draw:line draw:name="Bp 1688 [Sa]" draw:style-name="gr10" draw:text-style-name="P5" draw:layer="layout" svg:x1="13.9cm" svg:y1="15.15cm" svg:x2="13.9cm" svg:y2="15.355cm">
              <svg:desc>Bp 1688 [Sa]</svg:desc>
              <text:p/>
            </draw:line>
            <draw:frame draw:name="Bp 1688 [Sa]" draw:style-name="gr12" draw:text-style-name="P10" draw:layer="layout" svg:width="1.044cm" svg:height="1.187cm" svg:x="13.428cm" svg:y="15.305cm">
              <draw:text-box>
                <text:p text:style-name="P9"><text:s text:c="4"/>31</text:p>
              </draw:text-box>
            </draw:frame>
            <draw:frame draw:name="Bp 1688 [Sa]" draw:style-name="gr11" draw:text-style-name="P10" draw:layer="layout" svg:width="1.179cm" svg:height="1.187cm" svg:x="18.261cm" svg:y="15.145cm">
              <draw:text-box>
                <text:p text:style-name="P9">38 <text:s text:c="5"/></text:p>
              </draw:text-box>
            </draw:frame>
            <draw:line draw:name="Bp 1688 [Sa]" draw:style-name="gr13" draw:text-style-name="P8" draw:layer="layout" svg:x1="13.9cm" svg:y1="15.355cm" svg:x2="18.8cm" svg:y2="15.595cm">
              <svg:desc>Bp 1688 [Sa]</svg:desc>
              <text:p text:style-name="P11"><text:s text:c="3"/>Bp 1688 [Sa]</text:p>
              <text:p text:style-name="P11"><text:span text:style-name="T1"/></text:p>
            </draw:line>
            <draw:line draw:name="Bp 1688 [Sa]" draw:style-name="gr10" draw:text-style-name="P5" draw:layer="layout" svg:x1="18.8cm" svg:y1="15.495cm" svg:x2="18.8cm" svg:y2="15.695cm">
              <svg:desc>Bp 1688 [Sa]</svg:desc>
              <text:p/>
            </draw:line>
          </draw:g>
          <draw:g draw:name="Bp 2566 [Sa]">
            <draw:line draw:name="Bp 2566 [Sa]" draw:style-name="gr10" draw:text-style-name="P5" draw:layer="layout" svg:x1="2.5cm" svg:y1="4.62cm" svg:x2="2.5cm" svg:y2="4.82cm">
              <svg:desc>Bp 2566 [Sa]</svg:desc>
              <text:p/>
            </draw:line>
            <draw:frame draw:name="Bp 2566 [Sa]" draw:style-name="gr12" draw:text-style-name="P10" draw:layer="layout" svg:width="1.044cm" svg:height="1.187cm" svg:x="2.028cm" svg:y="4.67cm">
              <draw:text-box>
                <text:p text:style-name="P9"><text:s text:c="4"/>21</text:p>
              </draw:text-box>
            </draw:frame>
            <draw:frame draw:name="Bp 2566 [Sa]" draw:style-name="gr11" draw:text-style-name="P10" draw:layer="layout" svg:width="1.179cm" svg:height="1.187cm" svg:x="5.061cm" svg:y="4.442cm">
              <draw:text-box>
                <text:p text:style-name="P9">26 <text:s text:c="5"/></text:p>
              </draw:text-box>
            </draw:frame>
            <draw:line draw:name="Bp 2566 [Sa]" draw:style-name="gr13" draw:text-style-name="P8" draw:layer="layout" svg:x1="2.5cm" svg:y1="4.72cm" svg:x2="5.6cm" svg:y2="4.892cm">
              <svg:desc>Bp 2566 [Sa]</svg:desc>
              <text:p text:style-name="P11"><text:s text:c="3"/>Bp 2566 [Sa]</text:p>
              <text:p text:style-name="P11"><text:span text:style-name="T1"/></text:p>
            </draw:line>
            <draw:line draw:name="Bp 2566 [Sa]" draw:style-name="gr10" draw:text-style-name="P5" draw:layer="layout" svg:x1="5.6cm" svg:y1="4.792cm" svg:x2="5.6cm" svg:y2="4.992cm">
              <svg:desc>Bp 2566 [Sa]</svg:desc>
              <text:p/>
            </draw:line>
            <draw:frame draw:name="Bp 2566 [Sa]" draw:style-name="gr11" draw:text-style-name="P10" draw:layer="layout" svg:width="1.179cm" svg:height="1.187cm" svg:x="8.761cm" svg:y="4.648cm">
              <draw:text-box>
                <text:p text:style-name="P9">32 <text:s text:c="5"/></text:p>
              </draw:text-box>
            </draw:frame>
            <draw:line draw:name="Bp 2566 [Sa]" draw:style-name="gr13" draw:text-style-name="P8" draw:layer="layout" svg:x1="5.6cm" svg:y1="4.892cm" svg:x2="9.3cm" svg:y2="5.098cm">
              <svg:desc>Bp 2566 [Sa]</svg:desc>
              <text:p text:style-name="P11"><text:s text:c="3"/>Bp 2566 [Sa]</text:p>
              <text:p text:style-name="P11"><text:span text:style-name="T1"/></text:p>
            </draw:line>
            <draw:line draw:name="Bp 2566 [Sa]" draw:style-name="gr10" draw:text-style-name="P5" draw:layer="layout" svg:x1="9.3cm" svg:y1="4.998cm" svg:x2="9.3cm" svg:y2="5.198cm">
              <svg:desc>Bp 2566 [Sa]</svg:desc>
              <text:p/>
            </draw:line>
            <draw:frame draw:name="Bp 2566 [Sa]" draw:style-name="gr11" draw:text-style-name="P10" draw:layer="layout" svg:width="1.179cm" svg:height="1.187cm" svg:x="13.061cm" svg:y="4.819cm">
              <draw:text-box>
                <text:p text:style-name="P9">37 <text:s text:c="5"/></text:p>
              </draw:text-box>
            </draw:frame>
            <draw:line draw:name="Bp 2566 [Sa]" draw:style-name="gr13" draw:text-style-name="P8" draw:layer="layout" svg:x1="9.3cm" svg:y1="5.098cm" svg:x2="13.6cm" svg:y2="5.269cm">
              <svg:desc>Bp 2566 [Sa]</svg:desc>
              <text:p text:style-name="P11"><text:s text:c="3"/>Bp 2566 [Sa]</text:p>
              <text:p text:style-name="P11"><text:span text:style-name="T1"/></text:p>
            </draw:line>
            <draw:line draw:name="Bp 2566 [Sa]" draw:style-name="gr10" draw:text-style-name="P5" draw:layer="layout" svg:x1="13.6cm" svg:y1="5.269cm" svg:x2="13.6cm" svg:y2="5.406cm">
              <svg:desc>Bp 2566 [Sa]</svg:desc>
              <text:p/>
            </draw:line>
            <draw:frame draw:name="Bp 2566 [Sa]" draw:style-name="gr12" draw:text-style-name="P10" draw:layer="layout" svg:width="1.044cm" svg:height="1.187cm" svg:x="13.128cm" svg:y="5.356cm">
              <draw:text-box>
                <text:p text:style-name="P9"><text:s text:c="4"/>41</text:p>
              </draw:text-box>
            </draw:frame>
            <draw:frame draw:name="Bp 2566 [Sa]" draw:style-name="gr11" draw:text-style-name="P10" draw:layer="layout" svg:width="1.179cm" svg:height="1.187cm" svg:x="18.261cm" svg:y="5.196cm">
              <draw:text-box>
                <text:p text:style-name="P9">48 <text:s text:c="5"/></text:p>
              </draw:text-box>
            </draw:frame>
            <draw:line draw:name="Bp 2566 [Sa]" draw:style-name="gr13" draw:text-style-name="P8" draw:layer="layout" svg:x1="13.6cm" svg:y1="5.406cm" svg:x2="18.8cm" svg:y2="5.646cm">
              <svg:desc>Bp 2566 [Sa]</svg:desc>
              <text:p text:style-name="P11"><text:s text:c="3"/>Bp 2566 [Sa]</text:p>
              <text:p text:style-name="P11"><text:span text:style-name="T1"/></text:p>
            </draw:line>
            <draw:line draw:name="Bp 2566 [Sa]" draw:style-name="gr10" draw:text-style-name="P5" draw:layer="layout" svg:x1="18.8cm" svg:y1="5.546cm" svg:x2="18.8cm" svg:y2="5.746cm">
              <svg:desc>Bp 2566 [Sa]</svg:desc>
              <text:p/>
            </draw:line>
          </draw:g>
          <draw:g draw:name="D 237 [Sa]">
            <draw:line draw:name="D 237 [Sa]" draw:style-name="gr14" draw:text-style-name="P5" draw:layer="layout" svg:x1="19.1cm" svg:y1="10.898cm" svg:x2="19.1cm" svg:y2="11.098cm">
              <svg:desc>D 237 [Sa]</svg:desc>
              <text:p/>
            </draw:line>
            <draw:frame draw:name="D 237 [Sa]" draw:style-name="gr11" draw:text-style-name="P10" draw:layer="layout" svg:width="1.179cm" svg:height="1.187cm" svg:x="18.561cm" svg:y="10.948cm">
              <draw:text-box>
                <text:p text:style-name="P9">24 <text:s text:c="5"/></text:p>
              </draw:text-box>
            </draw:frame>
            <draw:frame draw:name="D 237 [Sa]" draw:style-name="gr12" draw:text-style-name="P10" draw:layer="layout" svg:width="1.044cm" svg:height="1.187cm" svg:x="13.428cm" svg:y="10.788cm">
              <draw:text-box>
                <text:p text:style-name="P9"><text:s text:c="4"/>31</text:p>
              </draw:text-box>
            </draw:frame>
            <draw:line draw:name="D 237 [Sa]" draw:style-name="gr15" draw:text-style-name="P8" draw:layer="layout" svg:x1="13.9cm" svg:y1="11.238cm" svg:x2="19.1cm" svg:y2="10.998cm">
              <svg:desc>D 237 [Sa]</svg:desc>
              <text:p text:style-name="P11">D 237 [Sa] <text:s text:c="2"/></text:p>
              <text:p text:style-name="P11"><text:span text:style-name="T1"/></text:p>
            </draw:line>
            <draw:line draw:name="D 237 [Sa]" draw:style-name="gr14" draw:text-style-name="P5" draw:layer="layout" svg:x1="13.9cm" svg:y1="11.138cm" svg:x2="13.9cm" svg:y2="11.338cm">
              <svg:desc>D 237 [Sa]</svg:desc>
              <text:p/>
            </draw:line>
            <draw:frame draw:name="D 237 [Sa]" draw:style-name="gr12" draw:text-style-name="P10" draw:layer="layout" svg:width="1.044cm" svg:height="1.187cm" svg:x="9.128cm" svg:y="10.96cm">
              <draw:text-box>
                <text:p text:style-name="P9"><text:s text:c="4"/>36</text:p>
              </draw:text-box>
            </draw:frame>
            <draw:line draw:name="D 237 [Sa]" draw:style-name="gr15" draw:text-style-name="P8" draw:layer="layout" svg:x1="9.6cm" svg:y1="11.41cm" svg:x2="13.9cm" svg:y2="11.238cm">
              <svg:desc>D 237 [Sa]</svg:desc>
              <text:p text:style-name="P11">D 237 [Sa] <text:s text:c="2"/></text:p>
              <text:p text:style-name="P11"><text:span text:style-name="T1"/></text:p>
            </draw:line>
            <draw:line draw:name="D 237 [Sa]" draw:style-name="gr14" draw:text-style-name="P5" draw:layer="layout" svg:x1="9.6cm" svg:y1="11.31cm" svg:x2="9.6cm" svg:y2="11.51cm">
              <svg:desc>D 237 [Sa]</svg:desc>
              <text:p/>
            </draw:line>
            <draw:frame draw:name="D 237 [Sa]" draw:style-name="gr12" draw:text-style-name="P10" draw:layer="layout" svg:width="1.044cm" svg:height="1.187cm" svg:x="5.128cm" svg:y="11.166cm">
              <draw:text-box>
                <text:p text:style-name="P9"><text:s text:c="4"/>42</text:p>
              </draw:text-box>
            </draw:frame>
            <draw:line draw:name="D 237 [Sa]" draw:style-name="gr15" draw:text-style-name="P8" draw:layer="layout" svg:x1="5.6cm" svg:y1="11.616cm" svg:x2="9.6cm" svg:y2="11.41cm">
              <svg:desc>D 237 [Sa]</svg:desc>
              <text:p text:style-name="P11">D 237 [Sa] <text:s text:c="2"/></text:p>
              <text:p text:style-name="P11"><text:span text:style-name="T1"/></text:p>
            </draw:line>
            <draw:line draw:name="D 237 [Sa]" draw:style-name="gr14" draw:text-style-name="P5" draw:layer="layout" svg:x1="5.6cm" svg:y1="11.516cm" svg:x2="5.6cm" svg:y2="11.716cm">
              <svg:desc>D 237 [Sa]</svg:desc>
              <text:p/>
            </draw:line>
            <draw:frame draw:name="D 237 [Sa]" draw:style-name="gr12" draw:text-style-name="P10" draw:layer="layout" svg:width="1.044cm" svg:height="1.187cm" svg:x="2.028cm" svg:y="11.337cm">
              <draw:text-box>
                <text:p text:style-name="P9"><text:s text:c="4"/>47</text:p>
              </draw:text-box>
            </draw:frame>
            <draw:line draw:name="D 237 [Sa]" draw:style-name="gr15" draw:text-style-name="P8" draw:layer="layout" svg:x1="2.5cm" svg:y1="11.787cm" svg:x2="5.6cm" svg:y2="11.616cm">
              <svg:desc>D 237 [Sa]</svg:desc>
              <text:p text:style-name="P11">D 237 [Sa] <text:s text:c="2"/></text:p>
              <text:p text:style-name="P11"><text:span text:style-name="T1"/></text:p>
            </draw:line>
            <draw:line draw:name="D 237 [Sa]" draw:style-name="gr14" draw:text-style-name="P5" draw:layer="layout" svg:x1="2.5cm" svg:y1="11.687cm" svg:x2="2.5cm" svg:y2="11.887cm">
              <svg:desc>D 237 [Sa]</svg:desc>
              <text:p/>
            </draw:line>
          </draw:g>
          <draw:g draw:name="Dg 6304 Mi">
            <draw:line draw:name="Dg 6304 Mi" draw:style-name="gr16" draw:text-style-name="P5" draw:layer="layout" svg:x1="9.3cm" svg:y1="15.907cm" svg:x2="9.3cm" svg:y2="16.107cm">
              <svg:desc>Dg 6304 Mi</svg:desc>
              <text:p/>
            </draw:line>
            <draw:frame draw:name="Dg 6304 Mi" draw:style-name="gr12" draw:text-style-name="P10" draw:layer="layout" svg:width="1.044cm" svg:height="1.187cm" svg:x="8.828cm" svg:y="15.957cm">
              <draw:text-box>
                <text:p text:style-name="P9"><text:s text:c="4"/>50</text:p>
              </draw:text-box>
            </draw:frame>
            <draw:frame draw:name="Dg 6304 Mi" draw:style-name="gr11" draw:text-style-name="P10" draw:layer="layout" svg:width="1.179cm" svg:height="1.187cm" svg:x="13.061cm" svg:y="15.831cm">
              <draw:text-box>
                <text:p text:style-name="P9">58 <text:s text:c="5"/></text:p>
              </draw:text-box>
            </draw:frame>
            <draw:line draw:name="Dg 6304 Mi" draw:style-name="gr17" draw:text-style-name="P8" draw:layer="layout" svg:x1="9.3cm" svg:y1="16.007cm" svg:x2="13.6cm" svg:y2="16.281cm">
              <svg:desc>Dg 6304 Mi</svg:desc>
              <text:p text:style-name="P11"><text:s text:c="3"/>Dg 6304 Mi</text:p>
              <text:p text:style-name="P11"><text:span text:style-name="T1"/></text:p>
            </draw:line>
            <draw:line draw:name="Dg 6304 Mi" draw:style-name="gr16" draw:text-style-name="P5" draw:layer="layout" svg:x1="13.6cm" svg:y1="16.181cm" svg:x2="13.6cm" svg:y2="16.381cm">
              <svg:desc>Dg 6304 Mi</svg:desc>
              <text:p/>
            </draw:line>
            <draw:frame draw:name="Dg 6304 Mi" draw:style-name="gr11" draw:text-style-name="P10" draw:layer="layout" svg:width="1.179cm" svg:height="1.187cm" svg:x="17.061cm" svg:y="16.209cm">
              <draw:text-box>
                <text:p text:style-name="P9">09 <text:s text:c="5"/></text:p>
              </draw:text-box>
            </draw:frame>
            <draw:line draw:name="Dg 6304 Mi" draw:style-name="gr17" draw:text-style-name="P8" draw:layer="layout" svg:x1="13.6cm" svg:y1="16.281cm" svg:x2="17.6cm" svg:y2="16.659cm">
              <svg:desc>Dg 6304 Mi</svg:desc>
              <text:p text:style-name="P11"><text:s text:c="3"/>Dg 6304 Mi</text:p>
              <text:p text:style-name="P11"><text:span text:style-name="T1"/></text:p>
            </draw:line>
            <draw:line draw:name="Dg 6304 Mi" draw:style-name="gr16" draw:text-style-name="P5" draw:layer="layout" svg:x1="17.6cm" svg:y1="16.559cm" svg:x2="17.6cm" svg:y2="16.759cm">
              <svg:desc>Dg 6304 Mi</svg:desc>
              <text:p/>
            </draw:line>
          </draw:g>
          <draw:g draw:name="Dg 6595 [Sa]">
            <draw:line draw:name="Dg 6595 [Sa]" draw:style-name="gr16" draw:text-style-name="P5" draw:layer="layout" svg:x1="18.2cm" svg:y1="18.994cm" svg:x2="18.2cm" svg:y2="19.194cm">
              <svg:desc>Dg 6595 [Sa]</svg:desc>
              <text:p/>
            </draw:line>
            <draw:frame draw:name="Dg 6595 [Sa]" draw:style-name="gr11" draw:text-style-name="P10" draw:layer="layout" svg:width="1.179cm" svg:height="1.187cm" svg:x="17.661cm" svg:y="19.044cm">
              <draw:text-box>
                <text:p text:style-name="P9">20 <text:s text:c="5"/></text:p>
              </draw:text-box>
            </draw:frame>
            <draw:frame draw:name="Dg 6595 [Sa]" draw:style-name="gr12" draw:text-style-name="P10" draw:layer="layout" svg:width="1.044cm" svg:height="1.187cm" svg:x="13.428cm" svg:y="19.022cm">
              <draw:text-box>
                <text:p text:style-name="P9"><text:s text:c="4"/>31</text:p>
              </draw:text-box>
            </draw:frame>
            <draw:line draw:name="Dg 6595 [Sa]" draw:style-name="gr17" draw:text-style-name="P8" draw:layer="layout" svg:x1="13.9cm" svg:y1="19.472cm" svg:x2="18.2cm" svg:y2="19.094cm">
              <svg:desc>Dg 6595 [Sa]</svg:desc>
              <text:p text:style-name="P11">Dg 6595 [Sa] <text:s text:c="2"/></text:p>
              <text:p text:style-name="P11"><text:span text:style-name="T1"/></text:p>
            </draw:line>
            <draw:line draw:name="Dg 6595 [Sa]" draw:style-name="gr16" draw:text-style-name="P5" draw:layer="layout" svg:x1="13.9cm" svg:y1="19.372cm" svg:x2="13.9cm" svg:y2="19.572cm">
              <svg:desc>Dg 6595 [Sa]</svg:desc>
              <text:p/>
            </draw:line>
            <draw:frame draw:name="Dg 6595 [Sa]" draw:style-name="gr12" draw:text-style-name="P10" draw:layer="layout" svg:width="1.044cm" svg:height="1.187cm" svg:x="9.128cm" svg:y="19.296cm">
              <draw:text-box>
                <text:p text:style-name="P9"><text:s text:c="4"/>39</text:p>
              </draw:text-box>
            </draw:frame>
            <draw:line draw:name="Dg 6595 [Sa]" draw:style-name="gr17" draw:text-style-name="P8" draw:layer="layout" svg:x1="9.6cm" svg:y1="19.746cm" svg:x2="13.9cm" svg:y2="19.472cm">
              <svg:desc>Dg 6595 [Sa]</svg:desc>
              <text:p text:style-name="P11">Dg 6595 [Sa] <text:s text:c="2"/></text:p>
              <text:p text:style-name="P11"><text:span text:style-name="T1"/></text:p>
            </draw:line>
            <draw:line draw:name="Dg 6595 [Sa]" draw:style-name="gr16" draw:text-style-name="P5" draw:layer="layout" svg:x1="9.6cm" svg:y1="19.646cm" svg:x2="9.6cm" svg:y2="19.846cm">
              <svg:desc>Dg 6595 [Sa]</svg:desc>
              <text:p/>
            </draw:line>
            <draw:frame draw:name="Dg 6595 [Sa]" draw:style-name="gr12" draw:text-style-name="P10" draw:layer="layout" svg:width="1.044cm" svg:height="1.187cm" svg:x="5.128cm" svg:y="19.64cm">
              <draw:text-box>
                <text:p text:style-name="P9"><text:s text:c="4"/>49</text:p>
              </draw:text-box>
            </draw:frame>
            <draw:line draw:name="Dg 6595 [Sa]" draw:style-name="gr17" draw:text-style-name="P8" draw:layer="layout" svg:x1="5.6cm" svg:y1="20.09cm" svg:x2="9.6cm" svg:y2="19.746cm">
              <svg:desc>Dg 6595 [Sa]</svg:desc>
              <text:p text:style-name="P11">Dg 6595 [Sa] <text:s text:c="2"/></text:p>
              <text:p text:style-name="P11"><text:span text:style-name="T1"/></text:p>
            </draw:line>
            <draw:line draw:name="Dg 6595 [Sa]" draw:style-name="gr16" draw:text-style-name="P5" draw:layer="layout" svg:x1="5.6cm" svg:y1="19.99cm" svg:x2="5.6cm" svg:y2="20.19cm">
              <svg:desc>Dg 6595 [Sa]</svg:desc>
              <text:p/>
            </draw:line>
            <draw:frame draw:name="Dg 6595 [Sa]" draw:style-name="gr12" draw:text-style-name="P10" draw:layer="layout" svg:width="1.044cm" svg:height="1.187cm" svg:x="1.728cm" svg:y="19.914cm">
              <draw:text-box>
                <text:p text:style-name="P9"><text:s text:c="4"/>57</text:p>
              </draw:text-box>
            </draw:frame>
            <draw:line draw:name="Dg 6595 [Sa]" draw:style-name="gr17" draw:text-style-name="P8" draw:layer="layout" svg:x1="2.2cm" svg:y1="20.364cm" svg:x2="5.6cm" svg:y2="20.09cm">
              <svg:desc>Dg 6595 [Sa]</svg:desc>
              <text:p text:style-name="P11">Dg 6595 [Sa] <text:s text:c="2"/></text:p>
              <text:p text:style-name="P11"><text:span text:style-name="T1"/></text:p>
            </draw:line>
            <draw:line draw:name="Dg 6595 [Sa]" draw:style-name="gr16" draw:text-style-name="P5" draw:layer="layout" svg:x1="2.2cm" svg:y1="20.264cm" svg:x2="2.2cm" svg:y2="20.464cm">
              <svg:desc>Dg 6595 [Sa]</svg:desc>
              <text:p/>
            </draw:line>
          </draw:g>
          <draw:g draw:name="Dg 6840">
            <draw:line draw:name="Dg 6840" draw:style-name="gr16" draw:text-style-name="P5" draw:layer="layout" svg:x1="2.8cm" svg:y1="23.523cm" svg:x2="2.8cm" svg:y2="23.723cm">
              <svg:desc>Dg 6840</svg:desc>
              <text:p/>
            </draw:line>
            <draw:frame draw:name="Dg 6840" draw:style-name="gr12" draw:text-style-name="P10" draw:layer="layout" svg:width="1.044cm" svg:height="1.187cm" svg:x="2.328cm" svg:y="23.573cm">
              <draw:text-box>
                <text:p text:style-name="P9"><text:s text:c="4"/>32</text:p>
              </draw:text-box>
            </draw:frame>
            <draw:frame draw:name="Dg 6840" draw:style-name="gr11" draw:text-style-name="P10" draw:layer="layout" svg:width="1.179cm" svg:height="1.187cm" svg:x="5.061cm" svg:y="23.447cm">
              <draw:text-box>
                <text:p text:style-name="P9">40 <text:s text:c="5"/></text:p>
              </draw:text-box>
            </draw:frame>
            <draw:line draw:name="Dg 6840" draw:style-name="gr17" draw:text-style-name="P8" draw:layer="layout" svg:x1="2.8cm" svg:y1="23.623cm" svg:x2="5.6cm" svg:y2="23.897cm">
              <svg:desc>Dg 6840</svg:desc>
              <text:p text:style-name="P11"><text:s text:c="3"/>Dg 6840</text:p>
              <text:p text:style-name="P11"><text:span text:style-name="T1"/></text:p>
            </draw:line>
            <draw:line draw:name="Dg 6840" draw:style-name="gr16" draw:text-style-name="P5" draw:layer="layout" svg:x1="5.6cm" svg:y1="23.797cm" svg:x2="5.6cm" svg:y2="23.997cm">
              <svg:desc>Dg 6840</svg:desc>
              <text:p/>
            </draw:line>
            <draw:frame draw:name="Dg 6840" draw:style-name="gr11" draw:text-style-name="P10" draw:layer="layout" svg:width="1.179cm" svg:height="1.187cm" svg:x="8.761cm" svg:y="23.79cm">
              <draw:text-box>
                <text:p text:style-name="P9">50 <text:s text:c="5"/></text:p>
              </draw:text-box>
            </draw:frame>
            <draw:line draw:name="Dg 6840" draw:style-name="gr17" draw:text-style-name="P8" draw:layer="layout" svg:x1="5.6cm" svg:y1="23.897cm" svg:x2="9.3cm" svg:y2="24.24cm">
              <svg:desc>Dg 6840</svg:desc>
              <text:p text:style-name="P11"><text:s text:c="3"/>Dg 6840</text:p>
              <text:p text:style-name="P11"><text:span text:style-name="T1"/></text:p>
            </draw:line>
            <draw:line draw:name="Dg 6840" draw:style-name="gr16" draw:text-style-name="P5" draw:layer="layout" svg:x1="9.3cm" svg:y1="24.14cm" svg:x2="9.3cm" svg:y2="24.34cm">
              <svg:desc>Dg 6840</svg:desc>
              <text:p/>
            </draw:line>
            <draw:frame draw:name="Dg 6840" draw:style-name="gr11" draw:text-style-name="P10" draw:layer="layout" svg:width="1.179cm" svg:height="1.187cm" svg:x="13.061cm" svg:y="24.064cm">
              <draw:text-box>
                <text:p text:style-name="P9">58 <text:s text:c="5"/></text:p>
              </draw:text-box>
            </draw:frame>
            <draw:line draw:name="Dg 6840" draw:style-name="gr17" draw:text-style-name="P8" draw:layer="layout" svg:x1="9.3cm" svg:y1="24.24cm" svg:x2="13.6cm" svg:y2="24.514cm">
              <svg:desc>Dg 6840</svg:desc>
              <text:p text:style-name="P11"><text:s text:c="3"/>Dg 6840</text:p>
              <text:p text:style-name="P11"><text:span text:style-name="T1"/></text:p>
            </draw:line>
            <draw:line draw:name="Dg 6840" draw:style-name="gr16" draw:text-style-name="P5" draw:layer="layout" svg:x1="13.6cm" svg:y1="24.414cm" svg:x2="13.6cm" svg:y2="24.614cm">
              <svg:desc>Dg 6840</svg:desc>
              <text:p/>
            </draw:line>
            <draw:frame draw:name="Dg 6840" draw:style-name="gr11" draw:text-style-name="P10" draw:layer="layout" svg:width="1.179cm" svg:height="1.187cm" svg:x="17.961cm" svg:y="24.442cm">
              <draw:text-box>
                <text:p text:style-name="P9">09 <text:s text:c="5"/></text:p>
              </draw:text-box>
            </draw:frame>
            <draw:line draw:name="Dg 6840" draw:style-name="gr17" draw:text-style-name="P8" draw:layer="layout" svg:x1="13.6cm" svg:y1="24.514cm" svg:x2="18.5cm" svg:y2="24.892cm">
              <svg:desc>Dg 6840</svg:desc>
              <text:p text:style-name="P11"><text:s text:c="3"/>Dg 6840</text:p>
              <text:p text:style-name="P11"><text:span text:style-name="T1"/></text:p>
            </draw:line>
            <draw:line draw:name="Dg 6840" draw:style-name="gr16" draw:text-style-name="P5" draw:layer="layout" svg:x1="18.5cm" svg:y1="24.792cm" svg:x2="18.5cm" svg:y2="24.992cm">
              <svg:desc>Dg 6840</svg:desc>
              <text:p/>
            </draw:line>
          </draw:g>
          <draw:g draw:name="Dg 6841">
            <draw:line draw:name="Dg 6841" draw:style-name="gr16" draw:text-style-name="P5" draw:layer="layout" svg:x1="18.5cm" svg:y1="8.017cm" svg:x2="18.5cm" svg:y2="8.217cm">
              <svg:desc>Dg 6841</svg:desc>
              <text:p/>
            </draw:line>
            <draw:frame draw:name="Dg 6841" draw:style-name="gr11" draw:text-style-name="P10" draw:layer="layout" svg:width="1.179cm" svg:height="1.187cm" svg:x="17.961cm" svg:y="8.067cm">
              <draw:text-box>
                <text:p text:style-name="P9">00 <text:s text:c="5"/></text:p>
              </draw:text-box>
            </draw:frame>
            <draw:frame draw:name="Dg 6841" draw:style-name="gr30" draw:text-style-name="P10" draw:layer="layout" svg:width="1.027cm" svg:height="1.187cm" svg:x="13.437cm" svg:y="8.044cm">
              <draw:text-box>
                <text:p text:style-name="P9"><text:s text:c="4"/>11</text:p>
              </draw:text-box>
            </draw:frame>
            <draw:line draw:name="Dg 6841" draw:style-name="gr17" draw:text-style-name="P8" draw:layer="layout" svg:x1="13.9cm" svg:y1="8.494cm" svg:x2="18.5cm" svg:y2="8.117cm">
              <svg:desc>Dg 6841</svg:desc>
              <text:p text:style-name="P11">Dg 6841 <text:s text:c="2"/></text:p>
              <text:p text:style-name="P11"><text:span text:style-name="T1"/></text:p>
            </draw:line>
            <draw:line draw:name="Dg 6841" draw:style-name="gr16" draw:text-style-name="P5" draw:layer="layout" svg:x1="13.9cm" svg:y1="8.394cm" svg:x2="13.9cm" svg:y2="8.594cm">
              <svg:desc>Dg 6841</svg:desc>
              <text:p/>
            </draw:line>
            <draw:frame draw:name="Dg 6841" draw:style-name="gr12" draw:text-style-name="P10" draw:layer="layout" svg:width="1.044cm" svg:height="1.187cm" svg:x="9.128cm" svg:y="8.319cm">
              <draw:text-box>
                <text:p text:style-name="P9"><text:s text:c="4"/>19</text:p>
              </draw:text-box>
            </draw:frame>
            <draw:line draw:name="Dg 6841" draw:style-name="gr17" draw:text-style-name="P8" draw:layer="layout" svg:x1="9.6cm" svg:y1="8.769cm" svg:x2="13.9cm" svg:y2="8.494cm">
              <svg:desc>Dg 6841</svg:desc>
              <text:p text:style-name="P11">Dg 6841 <text:s text:c="2"/></text:p>
              <text:p text:style-name="P11"><text:span text:style-name="T1"/></text:p>
            </draw:line>
            <draw:line draw:name="Dg 6841" draw:style-name="gr16" draw:text-style-name="P5" draw:layer="layout" svg:x1="9.6cm" svg:y1="8.669cm" svg:x2="9.6cm" svg:y2="8.869cm">
              <svg:desc>Dg 6841</svg:desc>
              <text:p/>
            </draw:line>
            <draw:frame draw:name="Dg 6841" draw:style-name="gr12" draw:text-style-name="P10" draw:layer="layout" svg:width="1.044cm" svg:height="1.187cm" svg:x="5.128cm" svg:y="8.662cm">
              <draw:text-box>
                <text:p text:style-name="P9"><text:s text:c="4"/>29</text:p>
              </draw:text-box>
            </draw:frame>
            <draw:line draw:name="Dg 6841" draw:style-name="gr17" draw:text-style-name="P8" draw:layer="layout" svg:x1="5.6cm" svg:y1="9.112cm" svg:x2="9.6cm" svg:y2="8.769cm">
              <svg:desc>Dg 6841</svg:desc>
              <text:p text:style-name="P11">Dg 6841 <text:s text:c="2"/></text:p>
              <text:p text:style-name="P11"><text:span text:style-name="T1"/></text:p>
            </draw:line>
            <draw:line draw:name="Dg 6841" draw:style-name="gr16" draw:text-style-name="P5" draw:layer="layout" svg:x1="5.6cm" svg:y1="9.012cm" svg:x2="5.6cm" svg:y2="9.212cm">
              <svg:desc>Dg 6841</svg:desc>
              <text:p/>
            </draw:line>
            <draw:frame draw:name="Dg 6841" draw:style-name="gr12" draw:text-style-name="P10" draw:layer="layout" svg:width="1.044cm" svg:height="1.187cm" svg:x="2.328cm" svg:y="8.936cm">
              <draw:text-box>
                <text:p text:style-name="P9"><text:s text:c="4"/>37</text:p>
              </draw:text-box>
            </draw:frame>
            <draw:line draw:name="Dg 6841" draw:style-name="gr17" draw:text-style-name="P8" draw:layer="layout" svg:x1="2.8cm" svg:y1="9.386cm" svg:x2="5.6cm" svg:y2="9.112cm">
              <svg:desc>Dg 6841</svg:desc>
              <text:p text:style-name="P11">Dg 6841 <text:s text:c="2"/></text:p>
              <text:p text:style-name="P11"><text:span text:style-name="T1"/></text:p>
            </draw:line>
            <draw:line draw:name="Dg 6841" draw:style-name="gr16" draw:text-style-name="P5" draw:layer="layout" svg:x1="2.8cm" svg:y1="9.286cm" svg:x2="2.8cm" svg:y2="9.486cm">
              <svg:desc>Dg 6841</svg:desc>
              <text:p/>
            </draw:line>
          </draw:g>
          <draw:g draw:name="Dg 6978">
            <draw:line draw:name="Dg 6978" draw:style-name="gr16" draw:text-style-name="P5" draw:layer="layout" svg:x1="9.6cm" svg:y1="24.792cm" svg:x2="9.6cm" svg:y2="24.992cm">
              <svg:desc>Dg 6978</svg:desc>
              <text:p/>
            </draw:line>
            <draw:frame draw:name="Dg 6978" draw:style-name="gr12" draw:text-style-name="P10" draw:layer="layout" svg:width="1.044cm" svg:height="1.187cm" svg:x="9.128cm" svg:y="24.842cm">
              <draw:text-box>
                <text:p text:style-name="P9"><text:s text:c="4"/>09</text:p>
              </draw:text-box>
            </draw:frame>
            <draw:frame draw:name="Dg 6978" draw:style-name="gr11" draw:text-style-name="P10" draw:layer="layout" svg:width="1.179cm" svg:height="1.187cm" svg:x="13.061cm" svg:y="24.716cm">
              <draw:text-box>
                <text:p text:style-name="P9">17 <text:s text:c="5"/></text:p>
              </draw:text-box>
            </draw:frame>
            <draw:line draw:name="Dg 6978" draw:style-name="gr17" draw:text-style-name="P8" draw:layer="layout" svg:x1="9.6cm" svg:y1="24.892cm" svg:x2="13.6cm" svg:y2="25.166cm">
              <svg:desc>Dg 6978</svg:desc>
              <text:p text:style-name="P11"><text:s text:c="3"/>Dg 6978</text:p>
              <text:p text:style-name="P11"><text:span text:style-name="T1"/></text:p>
            </draw:line>
            <draw:line draw:name="Dg 6978" draw:style-name="gr16" draw:text-style-name="P5" draw:layer="layout" svg:x1="13.6cm" svg:y1="25.066cm" svg:x2="13.6cm" svg:y2="25.266cm">
              <svg:desc>Dg 6978</svg:desc>
              <text:p/>
            </draw:line>
            <draw:frame draw:name="Dg 6978" draw:style-name="gr11" draw:text-style-name="P10" draw:layer="layout" svg:width="1.179cm" svg:height="1.187cm" svg:x="18.561cm" svg:y="25.094cm">
              <draw:text-box>
                <text:p text:style-name="P9">28 <text:s text:c="5"/></text:p>
              </draw:text-box>
            </draw:frame>
            <draw:line draw:name="Dg 6978" draw:style-name="gr17" draw:text-style-name="P8" draw:layer="layout" svg:x1="13.6cm" svg:y1="25.166cm" svg:x2="19.1cm" svg:y2="25.544cm">
              <svg:desc>Dg 6978</svg:desc>
              <text:p text:style-name="P11"><text:s text:c="3"/>Dg 6978</text:p>
              <text:p text:style-name="P11"><text:span text:style-name="T1"/></text:p>
            </draw:line>
            <draw:line draw:name="Dg 6978" draw:style-name="gr16" draw:text-style-name="P5" draw:layer="layout" svg:x1="19.1cm" svg:y1="25.444cm" svg:x2="19.1cm" svg:y2="25.644cm">
              <svg:desc>Dg 6978</svg:desc>
              <text:p/>
            </draw:line>
          </draw:g>
          <draw:g draw:name="E 823 [Sa]">
            <draw:line draw:name="E 823 [Sa]" draw:style-name="gr19" draw:text-style-name="P5" draw:layer="layout" svg:x1="19.4cm" svg:y1="4.929cm" svg:x2="19.4cm" svg:y2="5.129cm">
              <svg:desc>E 823 [Sa]</svg:desc>
              <text:p/>
            </draw:line>
            <draw:frame draw:name="E 823 [Sa]" draw:style-name="gr11" draw:text-style-name="P10" draw:layer="layout" svg:width="1.179cm" svg:height="1.187cm" svg:x="18.861cm" svg:y="4.979cm">
              <draw:text-box>
                <text:p text:style-name="P9">30 <text:s text:c="5"/></text:p>
              </draw:text-box>
            </draw:frame>
            <draw:frame draw:name="E 823 [Sa]" draw:style-name="gr12" draw:text-style-name="P10" draw:layer="layout" svg:width="1.044cm" svg:height="1.187cm" svg:x="13.428cm" svg:y="4.819cm">
              <draw:text-box>
                <text:p text:style-name="P9"><text:s text:c="4"/>37</text:p>
              </draw:text-box>
            </draw:frame>
            <draw:line draw:name="E 823 [Sa]" draw:style-name="gr20" draw:text-style-name="P8" draw:layer="layout" svg:x1="13.9cm" svg:y1="5.269cm" svg:x2="19.4cm" svg:y2="5.029cm">
              <svg:desc>E 823 [Sa]</svg:desc>
              <text:p text:style-name="P11">E 823 [Sa] <text:s text:c="2"/></text:p>
              <text:p text:style-name="P11"><text:span text:style-name="T1"/></text:p>
            </draw:line>
            <draw:line draw:name="E 823 [Sa]" draw:style-name="gr19" draw:text-style-name="P5" draw:layer="layout" svg:x1="13.9cm" svg:y1="5.269cm" svg:x2="13.9cm" svg:y2="5.406cm">
              <svg:desc>E 823 [Sa]</svg:desc>
              <text:p/>
            </draw:line>
            <draw:frame draw:name="E 823 [Sa]" draw:style-name="gr11" draw:text-style-name="P10" draw:layer="layout" svg:width="1.179cm" svg:height="1.187cm" svg:x="13.361cm" svg:y="5.356cm">
              <draw:text-box>
                <text:p text:style-name="P9">41 <text:s text:c="5"/></text:p>
              </draw:text-box>
            </draw:frame>
            <draw:frame draw:name="E 823 [Sa]" draw:style-name="gr12" draw:text-style-name="P10" draw:layer="layout" svg:width="1.044cm" svg:height="1.187cm" svg:x="9.128cm" svg:y="5.128cm">
              <draw:text-box>
                <text:p text:style-name="P9"><text:s text:c="4"/>46</text:p>
              </draw:text-box>
            </draw:frame>
            <draw:line draw:name="E 823 [Sa]" draw:style-name="gr20" draw:text-style-name="P8" draw:layer="layout" svg:x1="9.6cm" svg:y1="5.578cm" svg:x2="13.9cm" svg:y2="5.406cm">
              <svg:desc>E 823 [Sa]</svg:desc>
              <text:p text:style-name="P11">E 823 [Sa] <text:s text:c="2"/></text:p>
              <text:p text:style-name="P11"><text:span text:style-name="T1"/></text:p>
            </draw:line>
            <draw:line draw:name="E 823 [Sa]" draw:style-name="gr19" draw:text-style-name="P5" draw:layer="layout" svg:x1="9.6cm" svg:y1="5.478cm" svg:x2="9.6cm" svg:y2="5.678cm">
              <svg:desc>E 823 [Sa]</svg:desc>
              <text:p/>
            </draw:line>
            <draw:frame draw:name="E 823 [Sa]" draw:style-name="gr12" draw:text-style-name="P10" draw:layer="layout" svg:width="1.044cm" svg:height="1.187cm" svg:x="5.128cm" svg:y="5.334cm">
              <draw:text-box>
                <text:p text:style-name="P9"><text:s text:c="4"/>52</text:p>
              </draw:text-box>
            </draw:frame>
            <draw:line draw:name="E 823 [Sa]" draw:style-name="gr20" draw:text-style-name="P8" draw:layer="layout" svg:x1="5.6cm" svg:y1="5.784cm" svg:x2="9.6cm" svg:y2="5.578cm">
              <svg:desc>E 823 [Sa]</svg:desc>
              <text:p text:style-name="P11">E 823 [Sa] <text:s text:c="2"/></text:p>
              <text:p text:style-name="P11"><text:span text:style-name="T1"/></text:p>
            </draw:line>
            <draw:line draw:name="E 823 [Sa]" draw:style-name="gr19" draw:text-style-name="P5" draw:layer="layout" svg:x1="5.6cm" svg:y1="5.684cm" svg:x2="5.6cm" svg:y2="5.884cm">
              <svg:desc>E 823 [Sa]</svg:desc>
              <text:p/>
            </draw:line>
            <draw:frame draw:name="E 823 [Sa]" draw:style-name="gr12" draw:text-style-name="P10" draw:layer="layout" svg:width="1.044cm" svg:height="1.187cm" svg:x="2.628cm" svg:y="5.505cm">
              <draw:text-box>
                <text:p text:style-name="P9"><text:s text:c="4"/>57</text:p>
              </draw:text-box>
            </draw:frame>
            <draw:line draw:name="E 823 [Sa]" draw:style-name="gr20" draw:text-style-name="P8" draw:layer="layout" svg:x1="3.1cm" svg:y1="5.955cm" svg:x2="5.6cm" svg:y2="5.784cm">
              <svg:desc>E 823 [Sa]</svg:desc>
              <text:p text:style-name="P11">E 823 [Sa] <text:s text:c="2"/></text:p>
              <text:p text:style-name="P11"><text:span text:style-name="T1"/></text:p>
            </draw:line>
            <draw:line draw:name="E 823 [Sa]" draw:style-name="gr19" draw:text-style-name="P5" draw:layer="layout" svg:x1="3.1cm" svg:y1="5.855cm" svg:x2="3.1cm" svg:y2="6.055cm">
              <svg:desc>E 823 [Sa]</svg:desc>
              <text:p/>
            </draw:line>
          </draw:g>
          <draw:g draw:name="E 824 [Sa]">
            <draw:line draw:name="E 824 [Sa]" draw:style-name="gr19" draw:text-style-name="P5" draw:layer="layout" svg:x1="3.1cm" svg:y1="18.994cm" svg:x2="3.1cm" svg:y2="19.194cm">
              <svg:desc>E 824 [Sa]</svg:desc>
              <text:p/>
            </draw:line>
            <draw:frame draw:name="E 824 [Sa]" draw:style-name="gr12" draw:text-style-name="P10" draw:layer="layout" svg:width="1.044cm" svg:height="1.187cm" svg:x="2.628cm" svg:y="19.044cm">
              <draw:text-box>
                <text:p text:style-name="P9"><text:s text:c="4"/>20</text:p>
              </draw:text-box>
            </draw:frame>
            <draw:frame draw:name="E 824 [Sa]" draw:style-name="gr11" draw:text-style-name="P10" draw:layer="layout" svg:width="1.179cm" svg:height="1.187cm" svg:x="5.061cm" svg:y="18.816cm">
              <draw:text-box>
                <text:p text:style-name="P9">25 <text:s text:c="5"/></text:p>
              </draw:text-box>
            </draw:frame>
            <draw:line draw:name="E 824 [Sa]" draw:style-name="gr20" draw:text-style-name="P8" draw:layer="layout" svg:x1="3.1cm" svg:y1="19.094cm" svg:x2="5.6cm" svg:y2="19.266cm">
              <svg:desc>E 824 [Sa]</svg:desc>
              <text:p text:style-name="P11"><text:s text:c="3"/>E 824 [Sa]</text:p>
              <text:p text:style-name="P11"><text:span text:style-name="T1"/></text:p>
            </draw:line>
            <draw:line draw:name="E 824 [Sa]" draw:style-name="gr19" draw:text-style-name="P5" draw:layer="layout" svg:x1="5.6cm" svg:y1="19.166cm" svg:x2="5.6cm" svg:y2="19.366cm">
              <svg:desc>E 824 [Sa]</svg:desc>
              <text:p/>
            </draw:line>
            <draw:frame draw:name="E 824 [Sa]" draw:style-name="gr11" draw:text-style-name="P10" draw:layer="layout" svg:width="1.179cm" svg:height="1.187cm" svg:x="8.761cm" svg:y="19.022cm">
              <draw:text-box>
                <text:p text:style-name="P9">31 <text:s text:c="5"/></text:p>
              </draw:text-box>
            </draw:frame>
            <draw:line draw:name="E 824 [Sa]" draw:style-name="gr20" draw:text-style-name="P8" draw:layer="layout" svg:x1="5.6cm" svg:y1="19.266cm" svg:x2="9.3cm" svg:y2="19.472cm">
              <svg:desc>E 824 [Sa]</svg:desc>
              <text:p text:style-name="P11"><text:s text:c="3"/>E 824 [Sa]</text:p>
              <text:p text:style-name="P11"><text:span text:style-name="T1"/></text:p>
            </draw:line>
            <draw:line draw:name="E 824 [Sa]" draw:style-name="gr19" draw:text-style-name="P5" draw:layer="layout" svg:x1="9.3cm" svg:y1="19.372cm" svg:x2="9.3cm" svg:y2="19.572cm">
              <svg:desc>E 824 [Sa]</svg:desc>
              <text:p/>
            </draw:line>
            <draw:frame draw:name="E 824 [Sa]" draw:style-name="gr11" draw:text-style-name="P10" draw:layer="layout" svg:width="1.179cm" svg:height="1.187cm" svg:x="13.061cm" svg:y="19.193cm">
              <draw:text-box>
                <text:p text:style-name="P9">36 <text:s text:c="5"/></text:p>
              </draw:text-box>
            </draw:frame>
            <draw:line draw:name="E 824 [Sa]" draw:style-name="gr20" draw:text-style-name="P8" draw:layer="layout" svg:x1="9.3cm" svg:y1="19.472cm" svg:x2="13.6cm" svg:y2="19.643cm">
              <svg:desc>E 824 [Sa]</svg:desc>
              <text:p text:style-name="P11"><text:s text:c="3"/>E 824 [Sa]</text:p>
              <text:p text:style-name="P11"><text:span text:style-name="T1"/></text:p>
            </draw:line>
            <draw:line draw:name="E 824 [Sa]" draw:style-name="gr19" draw:text-style-name="P5" draw:layer="layout" svg:x1="13.6cm" svg:y1="19.643cm" svg:x2="13.6cm" svg:y2="19.815cm">
              <svg:desc>E 824 [Sa]</svg:desc>
              <text:p/>
            </draw:line>
            <draw:frame draw:name="E 824 [Sa]" draw:style-name="gr12" draw:text-style-name="P10" draw:layer="layout" svg:width="1.044cm" svg:height="1.187cm" svg:x="13.128cm" svg:y="19.765cm">
              <draw:text-box>
                <text:p text:style-name="P9"><text:s text:c="4"/>41</text:p>
              </draw:text-box>
            </draw:frame>
            <draw:frame draw:name="E 824 [Sa]" draw:style-name="gr11" draw:text-style-name="P10" draw:layer="layout" svg:width="1.179cm" svg:height="1.187cm" svg:x="18.861cm" svg:y="19.605cm">
              <draw:text-box>
                <text:p text:style-name="P9">48 <text:s text:c="5"/></text:p>
              </draw:text-box>
            </draw:frame>
            <draw:line draw:name="E 824 [Sa]" draw:style-name="gr20" draw:text-style-name="P8" draw:layer="layout" svg:x1="13.6cm" svg:y1="19.815cm" svg:x2="19.4cm" svg:y2="20.055cm">
              <svg:desc>E 824 [Sa]</svg:desc>
              <text:p text:style-name="P11"><text:s text:c="3"/>E 824 [Sa]</text:p>
              <text:p text:style-name="P11"><text:span text:style-name="T1"/></text:p>
            </draw:line>
            <draw:line draw:name="E 824 [Sa]" draw:style-name="gr19" draw:text-style-name="P5" draw:layer="layout" svg:x1="19.4cm" svg:y1="19.955cm" svg:x2="19.4cm" svg:y2="20.155cm">
              <svg:desc>E 824 [Sa]</svg:desc>
              <text:p/>
            </draw:line>
          </draw:g>
          <draw:g draw:name="Gmp 9817">
            <draw:line draw:name="Gmp 9817" draw:style-name="gr21" draw:text-style-name="P5" draw:layer="layout" svg:x1="13.3cm" svg:y1="14.192cm" svg:x2="13.3cm" svg:y2="14.392cm">
              <svg:desc>Gmp 9817</svg:desc>
              <text:p/>
            </draw:line>
          </draw:g>
          <draw:g draw:name="Gmp 9818">
            <draw:line draw:name="Gmp 9818" draw:style-name="gr21" draw:text-style-name="P5" draw:layer="layout" svg:x1="13.6cm" svg:y1="16.936cm" svg:x2="13.6cm" svg:y2="17.136cm">
              <svg:desc>Gmp 9818</svg:desc>
              <text:p/>
            </draw:line>
          </draw:g>
          <draw:g draw:name="Lgo 11315">
            <draw:line draw:name="Lgo 11315" draw:style-name="gr24" draw:text-style-name="P5" draw:layer="layout" svg:x1="17.6cm" svg:y1="9.698cm" svg:x2="17.6cm" svg:y2="9.898cm">
              <svg:desc>Lgo 11315</svg:desc>
              <text:p/>
            </draw:line>
            <draw:frame draw:name="Lgo 11315" draw:style-name="gr11" draw:text-style-name="P10" draw:layer="layout" svg:width="1.179cm" svg:height="1.187cm" svg:x="17.061cm" svg:y="9.748cm">
              <draw:text-box>
                <text:p text:style-name="P9">49 <text:s text:c="5"/></text:p>
              </draw:text-box>
            </draw:frame>
            <draw:frame draw:name="Lgo 11315" draw:style-name="gr12" draw:text-style-name="P10" draw:layer="layout" svg:width="1.044cm" svg:height="1.187cm" svg:x="13.728cm" svg:y="9.725cm">
              <draw:text-box>
                <text:p text:style-name="P9"><text:s text:c="4"/>00</text:p>
              </draw:text-box>
            </draw:frame>
            <draw:line draw:name="Lgo 11315" draw:style-name="gr25" draw:text-style-name="P8" draw:layer="layout" svg:x1="14.2cm" svg:y1="10.175cm" svg:x2="17.6cm" svg:y2="9.798cm">
              <svg:desc>Lgo 11315</svg:desc>
              <text:p text:style-name="P11">Lgo 11315 <text:s text:c="2"/></text:p>
              <text:p text:style-name="P11"><text:span text:style-name="T1"/></text:p>
            </draw:line>
            <draw:line draw:name="Lgo 11315" draw:style-name="gr24" draw:text-style-name="P5" draw:layer="layout" svg:x1="14.2cm" svg:y1="10.075cm" svg:x2="14.2cm" svg:y2="10.275cm">
              <svg:desc>Lgo 11315</svg:desc>
              <text:p/>
            </draw:line>
            <draw:frame draw:name="Lgo 11315" draw:style-name="gr12" draw:text-style-name="P10" draw:layer="layout" svg:width="1.044cm" svg:height="1.187cm" svg:x="9.128cm" svg:y="9.999cm">
              <draw:text-box>
                <text:p text:style-name="P9"><text:s text:c="4"/>08</text:p>
              </draw:text-box>
            </draw:frame>
            <draw:line draw:name="Lgo 11315" draw:style-name="gr25" draw:text-style-name="P8" draw:layer="layout" svg:x1="9.6cm" svg:y1="10.449cm" svg:x2="14.2cm" svg:y2="10.175cm">
              <svg:desc>Lgo 11315</svg:desc>
              <text:p text:style-name="P11">Lgo 11315 <text:s text:c="2"/></text:p>
              <text:p text:style-name="P11"><text:span text:style-name="T1"/></text:p>
            </draw:line>
            <draw:line draw:name="Lgo 11315" draw:style-name="gr24" draw:text-style-name="P5" draw:layer="layout" svg:x1="9.6cm" svg:y1="10.349cm" svg:x2="9.6cm" svg:y2="10.549cm">
              <svg:desc>Lgo 11315</svg:desc>
              <text:p/>
            </draw:line>
          </draw:g>
          <draw:g draw:name="Lpaz 12305 Mi">
            <draw:line draw:name="Lpaz 12305 Mi" draw:style-name="gr26" draw:text-style-name="P5" draw:layer="layout" svg:x1="17.6cm" svg:y1="17.416cm" svg:x2="17.6cm" svg:y2="17.616cm">
              <svg:desc>Lpaz 12305 Mi</svg:desc>
              <text:p/>
            </draw:line>
            <draw:frame draw:name="Lpaz 12305 Mi" draw:style-name="gr11" draw:text-style-name="P10" draw:layer="layout" svg:width="1.179cm" svg:height="1.187cm" svg:x="17.061cm" svg:y="17.466cm">
              <draw:text-box>
                <text:p text:style-name="P9">34 <text:s text:c="5"/></text:p>
              </draw:text-box>
            </draw:frame>
            <draw:frame draw:name="Lpaz 12305 Mi" draw:style-name="gr12" draw:text-style-name="P10" draw:layer="layout" svg:width="1.044cm" svg:height="1.187cm" svg:x="13.428cm" svg:y="17.444cm">
              <draw:text-box>
                <text:p text:style-name="P9"><text:s text:c="4"/>45</text:p>
              </draw:text-box>
            </draw:frame>
            <draw:line draw:name="Lpaz 12305 Mi" draw:style-name="gr27" draw:text-style-name="P8" draw:layer="layout" svg:x1="13.9cm" svg:y1="17.894cm" svg:x2="17.6cm" svg:y2="17.516cm">
              <svg:desc>Lpaz 12305 Mi</svg:desc>
              <text:p text:style-name="P11">Lpaz 12305 Mi <text:s text:c="2"/></text:p>
              <text:p text:style-name="P11"><text:span text:style-name="T1"/></text:p>
            </draw:line>
            <draw:line draw:name="Lpaz 12305 Mi" draw:style-name="gr26" draw:text-style-name="P5" draw:layer="layout" svg:x1="13.9cm" svg:y1="17.794cm" svg:x2="13.9cm" svg:y2="17.994cm">
              <svg:desc>Lpaz 12305 Mi</svg:desc>
              <text:p/>
            </draw:line>
            <draw:frame draw:name="Lpaz 12305 Mi" draw:style-name="gr12" draw:text-style-name="P10" draw:layer="layout" svg:width="1.044cm" svg:height="1.187cm" svg:x="9.128cm" svg:y="17.718cm">
              <draw:text-box>
                <text:p text:style-name="P9"><text:s text:c="4"/>53</text:p>
              </draw:text-box>
            </draw:frame>
            <draw:line draw:name="Lpaz 12305 Mi" draw:style-name="gr27" draw:text-style-name="P8" draw:layer="layout" svg:x1="9.6cm" svg:y1="18.168cm" svg:x2="13.9cm" svg:y2="17.894cm">
              <svg:desc>Lpaz 12305 Mi</svg:desc>
              <text:p text:style-name="P11">Lpaz 12305 Mi <text:s text:c="2"/></text:p>
              <text:p text:style-name="P11"><text:span text:style-name="T1"/></text:p>
            </draw:line>
            <draw:line draw:name="Lpaz 12305 Mi" draw:style-name="gr26" draw:text-style-name="P5" draw:layer="layout" svg:x1="9.6cm" svg:y1="18.068cm" svg:x2="9.6cm" svg:y2="18.268cm">
              <svg:desc>Lpaz 12305 Mi</svg:desc>
              <text:p/>
            </draw:line>
          </draw:g>
          <draw:g draw:name="N 8113">
            <draw:line draw:name="N 8113" draw:style-name="gr28" draw:text-style-name="P5" draw:layer="layout" svg:x1="5.3cm" svg:y1="4cm" svg:x2="5.3cm" svg:y2="4.137cm">
              <svg:desc>N 8113</svg:desc>
              <text:p/>
            </draw:line>
            <draw:frame draw:name="N 8113" draw:style-name="gr11" draw:text-style-name="P10" draw:layer="layout" svg:width="1.179cm" svg:height="1.187cm" svg:x="4.761cm" svg:y="4.087cm">
              <draw:text-box>
                <text:p text:style-name="P9">04 <text:s text:c="5"/></text:p>
              </draw:text-box>
            </draw:frame>
            <draw:frame draw:name="N 8113" draw:style-name="gr12" draw:text-style-name="P10" draw:layer="layout" svg:width="1.044cm" svg:height="1.187cm" svg:x="0.828cm" svg:y="3.962cm">
              <draw:text-box>
                <text:p text:style-name="P9"><text:s text:c="4"/>12</text:p>
              </draw:text-box>
            </draw:frame>
            <draw:line draw:name="N 8113" draw:style-name="gr29" draw:text-style-name="P8" draw:layer="layout" svg:x1="1.3cm" svg:y1="4.412cm" svg:x2="5.3cm" svg:y2="4.137cm">
              <svg:desc>N 8113</svg:desc>
              <text:p text:style-name="P11">N 8113 <text:s text:c="2"/></text:p>
              <text:p text:style-name="P11"><text:span text:style-name="T1"/></text:p>
            </draw:line>
            <draw:line draw:name="N 8113" draw:style-name="gr28" draw:text-style-name="P5" draw:layer="layout" svg:x1="1.3cm" svg:y1="4.312cm" svg:x2="1.3cm" svg:y2="4.512cm">
              <svg:desc>N 8113</svg:desc>
              <text:p/>
            </draw:line>
          </draw:g>
          <draw:g draw:name="N 8114">
            <draw:line draw:name="N 8114" draw:style-name="gr28" draw:text-style-name="P5" draw:layer="layout" svg:x1="1.6cm" svg:y1="10.349cm" svg:x2="1.6cm" svg:y2="10.549cm">
              <svg:desc>N 8114</svg:desc>
              <text:p/>
            </draw:line>
            <draw:frame draw:name="N 8114" draw:style-name="gr12" draw:text-style-name="P10" draw:layer="layout" svg:width="1.044cm" svg:height="1.187cm" svg:x="1.128cm" svg:y="10.399cm">
              <draw:text-box>
                <text:p text:style-name="P9"><text:s text:c="4"/>08</text:p>
              </draw:text-box>
            </draw:frame>
            <draw:frame draw:name="N 8114" draw:style-name="gr11" draw:text-style-name="P10" draw:layer="layout" svg:width="1.179cm" svg:height="1.187cm" svg:x="4.761cm" svg:y="10.274cm">
              <draw:text-box>
                <text:p text:style-name="P9">16 <text:s text:c="5"/></text:p>
              </draw:text-box>
            </draw:frame>
            <draw:line draw:name="N 8114" draw:style-name="gr29" draw:text-style-name="P8" draw:layer="layout" svg:x1="1.6cm" svg:y1="10.449cm" svg:x2="5.3cm" svg:y2="10.724cm">
              <svg:desc>N 8114</svg:desc>
              <text:p text:style-name="P11"><text:s text:c="3"/>N 8114</text:p>
              <text:p text:style-name="P11"><text:span text:style-name="T1"/></text:p>
            </draw:line>
            <draw:line draw:name="N 8114" draw:style-name="gr28" draw:text-style-name="P5" draw:layer="layout" svg:x1="5.3cm" svg:y1="10.724cm" svg:x2="5.3cm" svg:y2="15.218cm">
              <svg:desc>N 8114</svg:desc>
              <text:p/>
            </draw:line>
            <draw:frame draw:name="N 8114" draw:style-name="gr12" draw:text-style-name="P10" draw:layer="layout" svg:width="1.044cm" svg:height="1.187cm" svg:x="4.828cm" svg:y="15.168cm">
              <draw:text-box>
                <text:p text:style-name="P9"><text:s text:c="4"/>27</text:p>
              </draw:text-box>
            </draw:frame>
            <draw:frame draw:name="N 8114" draw:style-name="gr11" draw:text-style-name="P10" draw:layer="layout" svg:width="1.179cm" svg:height="1.187cm" svg:x="9.061cm" svg:y="15.111cm">
              <draw:text-box>
                <text:p text:style-name="P9">37 <text:s text:c="5"/></text:p>
              </draw:text-box>
            </draw:frame>
            <draw:line draw:name="N 8114" draw:style-name="gr29" draw:text-style-name="P8" draw:layer="layout" svg:x1="5.3cm" svg:y1="15.218cm" svg:x2="9.6cm" svg:y2="15.561cm">
              <svg:desc>N 8114</svg:desc>
              <text:p text:style-name="P11"><text:s text:c="3"/>N 8114</text:p>
              <text:p text:style-name="P11"><text:span text:style-name="T1"/></text:p>
            </draw:line>
            <draw:line draw:name="N 8114" draw:style-name="gr28" draw:text-style-name="P5" draw:layer="layout" svg:x1="9.6cm" svg:y1="15.461cm" svg:x2="9.6cm" svg:y2="15.661cm">
              <svg:desc>N 8114</svg:desc>
              <text:p/>
            </draw:line>
            <draw:frame draw:name="N 8114" draw:style-name="gr11" draw:text-style-name="P10" draw:layer="layout" svg:width="1.179cm" svg:height="1.187cm" svg:x="12.761cm" svg:y="15.386cm">
              <draw:text-box>
                <text:p text:style-name="P9">45 <text:s text:c="5"/></text:p>
              </draw:text-box>
            </draw:frame>
            <draw:line draw:name="N 8114" draw:style-name="gr29" draw:text-style-name="P8" draw:layer="layout" svg:x1="9.6cm" svg:y1="15.561cm" svg:x2="13.3cm" svg:y2="15.836cm">
              <svg:desc>N 8114</svg:desc>
              <text:p text:style-name="P11"><text:s text:c="3"/>N 8114</text:p>
              <text:p text:style-name="P11"><text:span text:style-name="T1"/></text:p>
            </draw:line>
            <draw:line draw:name="N 8114" draw:style-name="gr28" draw:text-style-name="P5" draw:layer="layout" svg:x1="13.3cm" svg:y1="15.836cm" svg:x2="13.3cm" svg:y2="18.099cm">
              <svg:desc>N 8114</svg:desc>
              <text:p/>
            </draw:line>
            <draw:frame draw:name="N 8114" draw:style-name="gr12" draw:text-style-name="P10" draw:layer="layout" svg:width="1.044cm" svg:height="1.187cm" svg:x="12.828cm" svg:y="18.049cm">
              <draw:text-box>
                <text:p text:style-name="P9"><text:s text:c="4"/>51</text:p>
              </draw:text-box>
            </draw:frame>
            <draw:frame draw:name="N 8114" draw:style-name="gr11" draw:text-style-name="P10" draw:layer="layout" svg:width="1.179cm" svg:height="1.187cm" svg:x="16.761cm" svg:y="18.027cm">
              <draw:text-box>
                <text:p text:style-name="P9">02 <text:s text:c="5"/></text:p>
              </draw:text-box>
            </draw:frame>
            <draw:line draw:name="N 8114" draw:style-name="gr29" draw:text-style-name="P8" draw:layer="layout" svg:x1="13.3cm" svg:y1="18.099cm" svg:x2="17.3cm" svg:y2="18.477cm">
              <svg:desc>N 8114</svg:desc>
              <text:p text:style-name="P11"><text:s text:c="3"/>N 8114</text:p>
              <text:p text:style-name="P11"><text:span text:style-name="T1"/></text:p>
            </draw:line>
            <draw:line draw:name="N 8114" draw:style-name="gr28" draw:text-style-name="P5" draw:layer="layout" svg:x1="17.3cm" svg:y1="18.377cm" svg:x2="17.3cm" svg:y2="18.577cm">
              <svg:desc>N 8114</svg:desc>
              <text:p/>
            </draw:line>
          </draw:g>
          <draw:g draw:name="N 8231">
            <draw:line draw:name="N 8231" draw:style-name="gr28" draw:text-style-name="P5" draw:layer="layout" svg:x1="14.2cm" svg:y1="18.957cm" svg:x2="14.2cm" svg:y2="20.33cm">
              <svg:desc>N 8231</svg:desc>
              <text:p/>
            </draw:line>
            <draw:frame draw:name="N 8231" draw:style-name="gr11" draw:text-style-name="P10" draw:layer="layout" svg:width="1.179cm" svg:height="1.187cm" svg:x="13.661cm" svg:y="20.28cm">
              <draw:text-box>
                <text:p text:style-name="P9">56 <text:s text:c="5"/></text:p>
              </draw:text-box>
            </draw:frame>
            <draw:frame draw:name="N 8231" draw:style-name="gr12" draw:text-style-name="P10" draw:layer="layout" svg:width="1.044cm" svg:height="1.187cm" svg:x="8.828cm" svg:y="20.154cm">
              <draw:text-box>
                <text:p text:style-name="P9"><text:s text:c="4"/>04</text:p>
              </draw:text-box>
            </draw:frame>
            <draw:line draw:name="N 8231" draw:style-name="gr29" draw:text-style-name="P8" draw:layer="layout" svg:x1="9.3cm" svg:y1="20.604cm" svg:x2="14.2cm" svg:y2="20.33cm">
              <svg:desc>N 8231</svg:desc>
              <text:p text:style-name="P11">N 8231 <text:s text:c="2"/></text:p>
              <text:p text:style-name="P11"><text:span text:style-name="T1"/></text:p>
            </draw:line>
            <draw:line draw:name="N 8231" draw:style-name="gr28" draw:text-style-name="P5" draw:layer="layout" svg:x1="9.3cm" svg:y1="20.504cm" svg:x2="9.3cm" svg:y2="20.704cm">
              <svg:desc>N 8231</svg:desc>
              <text:p/>
            </draw:line>
            <draw:frame draw:name="N 8231" draw:style-name="gr12" draw:text-style-name="P10" draw:layer="layout" svg:width="1.044cm" svg:height="1.187cm" svg:x="5.128cm" svg:y="20.497cm">
              <draw:text-box>
                <text:p text:style-name="P9"><text:s text:c="4"/>14</text:p>
              </draw:text-box>
            </draw:frame>
            <draw:line draw:name="N 8231" draw:style-name="gr29" draw:text-style-name="P8" draw:layer="layout" svg:x1="5.6cm" svg:y1="20.947cm" svg:x2="9.3cm" svg:y2="20.604cm">
              <svg:desc>N 8231</svg:desc>
              <text:p text:style-name="P11">N 8231 <text:s text:c="2"/></text:p>
              <text:p text:style-name="P11"><text:span text:style-name="T1"/></text:p>
            </draw:line>
            <draw:line draw:name="N 8231" draw:style-name="gr28" draw:text-style-name="P5" draw:layer="layout" svg:x1="5.6cm" svg:y1="20.947cm" svg:x2="5.6cm" svg:y2="23.005cm">
              <svg:desc>N 8231</svg:desc>
              <text:p/>
            </draw:line>
            <draw:frame draw:name="N 8231" draw:style-name="gr11" draw:text-style-name="P10" draw:layer="layout" svg:width="1.179cm" svg:height="1.187cm" svg:x="5.061cm" svg:y="22.955cm">
              <draw:text-box>
                <text:p text:style-name="P9">14 <text:s text:c="5"/></text:p>
              </draw:text-box>
            </draw:frame>
            <draw:frame draw:name="N 8231" draw:style-name="gr12" draw:text-style-name="P10" draw:layer="layout" svg:width="1.044cm" svg:height="1.187cm" svg:x="0.828cm" svg:y="22.83cm">
              <draw:text-box>
                <text:p text:style-name="P9"><text:s text:c="4"/>22</text:p>
              </draw:text-box>
            </draw:frame>
            <draw:line draw:name="N 8231" draw:style-name="gr29" draw:text-style-name="P8" draw:layer="layout" svg:x1="1.3cm" svg:y1="23.28cm" svg:x2="5.6cm" svg:y2="23.005cm">
              <svg:desc>N 8231</svg:desc>
              <text:p text:style-name="P11">N 8231 <text:s text:c="2"/></text:p>
              <text:p text:style-name="P11"><text:span text:style-name="T1"/></text:p>
            </draw:line>
            <draw:line draw:name="N 8231" draw:style-name="gr28" draw:text-style-name="P5" draw:layer="layout" svg:x1="1.3cm" svg:y1="23.18cm" svg:x2="1.3cm" svg:y2="23.38cm">
              <svg:desc>N 8231</svg:desc>
              <text:p/>
            </draw:line>
          </draw:g>
          <draw:g draw:name="N 8245 [Sa]">
            <draw:line draw:name="N 8245 [Sa]" draw:style-name="gr28" draw:text-style-name="P5" draw:layer="layout" svg:x1="13.3cm" svg:y1="13.437cm" svg:x2="13.3cm" svg:y2="13.637cm">
              <svg:desc>N 8245 [Sa]</svg:desc>
              <text:p/>
            </draw:line>
            <draw:frame draw:name="N 8245 [Sa]" draw:style-name="gr11" draw:text-style-name="P10" draw:layer="layout" svg:width="1.179cm" svg:height="1.187cm" svg:x="12.761cm" svg:y="13.487cm">
              <draw:text-box>
                <text:p text:style-name="P9">38 <text:s text:c="5"/></text:p>
              </draw:text-box>
            </draw:frame>
            <draw:frame draw:name="N 8245 [Sa]" draw:style-name="gr12" draw:text-style-name="P10" draw:layer="layout" svg:width="1.044cm" svg:height="1.187cm" svg:x="8.828cm" svg:y="13.362cm">
              <draw:text-box>
                <text:p text:style-name="P9"><text:s text:c="4"/>46</text:p>
              </draw:text-box>
            </draw:frame>
            <draw:line draw:name="N 8245 [Sa]" draw:style-name="gr29" draw:text-style-name="P8" draw:layer="layout" svg:x1="9.3cm" svg:y1="13.812cm" svg:x2="13.3cm" svg:y2="13.537cm">
              <svg:desc>N 8245 [Sa]</svg:desc>
              <text:p text:style-name="P11">N 8245 [Sa] <text:s text:c="2"/></text:p>
              <text:p text:style-name="P11"><text:span text:style-name="T1"/></text:p>
            </draw:line>
            <draw:line draw:name="N 8245 [Sa]" draw:style-name="gr28" draw:text-style-name="P5" draw:layer="layout" svg:x1="9.3cm" svg:y1="13.712cm" svg:x2="9.3cm" svg:y2="13.912cm">
              <svg:desc>N 8245 [Sa]</svg:desc>
              <text:p/>
            </draw:line>
            <draw:frame draw:name="N 8245 [Sa]" draw:style-name="gr12" draw:text-style-name="P10" draw:layer="layout" svg:width="1.044cm" svg:height="1.187cm" svg:x="5.128cm" svg:y="13.705cm">
              <draw:text-box>
                <text:p text:style-name="P9"><text:s text:c="4"/>56</text:p>
              </draw:text-box>
            </draw:frame>
            <draw:line draw:name="N 8245 [Sa]" draw:style-name="gr29" draw:text-style-name="P8" draw:layer="layout" svg:x1="5.6cm" svg:y1="14.155cm" svg:x2="9.3cm" svg:y2="13.812cm">
              <svg:desc>N 8245 [Sa]</svg:desc>
              <text:p text:style-name="P11">N 8245 [Sa] <text:s text:c="2"/></text:p>
              <text:p text:style-name="P11"><text:span text:style-name="T1"/></text:p>
            </draw:line>
            <draw:line draw:name="N 8245 [Sa]" draw:style-name="gr28" draw:text-style-name="P5" draw:layer="layout" svg:x1="5.6cm" svg:y1="14.155cm" svg:x2="5.6cm" svg:y2="14.841cm">
              <svg:desc>N 8245 [Sa]</svg:desc>
              <text:p/>
            </draw:line>
            <draw:frame draw:name="N 8245 [Sa]" draw:style-name="gr11" draw:text-style-name="P10" draw:layer="layout" svg:width="1.179cm" svg:height="1.187cm" svg:x="5.061cm" svg:y="14.791cm">
              <draw:text-box>
                <text:p text:style-name="P9">16 <text:s text:c="5"/></text:p>
              </draw:text-box>
            </draw:frame>
            <draw:frame draw:name="N 8245 [Sa]" draw:style-name="gr12" draw:text-style-name="P10" draw:layer="layout" svg:width="1.044cm" svg:height="1.187cm" svg:x="0.828cm" svg:y="14.665cm">
              <draw:text-box>
                <text:p text:style-name="P9"><text:s text:c="4"/>24</text:p>
              </draw:text-box>
            </draw:frame>
            <draw:line draw:name="N 8245 [Sa]" draw:style-name="gr29" draw:text-style-name="P8" draw:layer="layout" svg:x1="1.3cm" svg:y1="15.115cm" svg:x2="5.6cm" svg:y2="14.841cm">
              <svg:desc>N 8245 [Sa]</svg:desc>
              <text:p text:style-name="P11">N 8245 [Sa] <text:s text:c="2"/></text:p>
              <text:p text:style-name="P11"><text:span text:style-name="T1"/></text:p>
            </draw:line>
            <draw:line draw:name="N 8245 [Sa]" draw:style-name="gr28" draw:text-style-name="P5" draw:layer="layout" svg:x1="1.3cm" svg:y1="15.015cm" svg:x2="1.3cm" svg:y2="15.215cm">
              <svg:desc>N 8245 [Sa]</svg:desc>
              <text:p/>
            </draw:line>
          </draw:g>
          <draw:g draw:name="N 8362">
            <draw:line draw:name="N 8362" draw:style-name="gr28" draw:text-style-name="P5" draw:layer="layout" svg:x1="9.3cm" svg:y1="20.95cm" svg:x2="9.3cm" svg:y2="21.15cm">
              <svg:desc>N 8362</svg:desc>
              <text:p/>
            </draw:line>
            <draw:frame draw:name="N 8362" draw:style-name="gr12" draw:text-style-name="P10" draw:layer="layout" svg:width="1.044cm" svg:height="1.187cm" svg:x="8.828cm" svg:y="21cm">
              <draw:text-box>
                <text:p text:style-name="P9"><text:s text:c="4"/>17</text:p>
              </draw:text-box>
            </draw:frame>
            <draw:frame draw:name="N 8362" draw:style-name="gr11" draw:text-style-name="P10" draw:layer="layout" svg:width="1.179cm" svg:height="1.187cm" svg:x="12.761cm" svg:y="20.875cm">
              <draw:text-box>
                <text:p text:style-name="P9">25 <text:s text:c="5"/></text:p>
              </draw:text-box>
            </draw:frame>
            <draw:line draw:name="N 8362" draw:style-name="gr29" draw:text-style-name="P8" draw:layer="layout" svg:x1="9.3cm" svg:y1="21.05cm" svg:x2="13.3cm" svg:y2="21.325cm">
              <svg:desc>N 8362</svg:desc>
              <text:p text:style-name="P11"><text:s text:c="3"/>N 8362</text:p>
              <text:p text:style-name="P11"><text:span text:style-name="T1"/></text:p>
            </draw:line>
            <draw:line draw:name="N 8362" draw:style-name="gr28" draw:text-style-name="P5" draw:layer="layout" svg:x1="13.3cm" svg:y1="21.325cm" svg:x2="13.3cm" svg:y2="22.354cm">
              <svg:desc>N 8362</svg:desc>
              <text:p/>
            </draw:line>
            <draw:frame draw:name="N 8362" draw:style-name="gr12" draw:text-style-name="P10" draw:layer="layout" svg:width="1.044cm" svg:height="1.187cm" svg:x="12.828cm" svg:y="22.304cm">
              <draw:text-box>
                <text:p text:style-name="P9"><text:s text:c="4"/>55</text:p>
              </draw:text-box>
            </draw:frame>
            <draw:frame draw:name="N 8362" draw:style-name="gr11" draw:text-style-name="P10" draw:layer="layout" svg:width="1.179cm" svg:height="1.187cm" svg:x="16.761cm" svg:y="22.281cm">
              <draw:text-box>
                <text:p text:style-name="P9">06 <text:s text:c="5"/></text:p>
              </draw:text-box>
            </draw:frame>
            <draw:line draw:name="N 8362" draw:style-name="gr29" draw:text-style-name="P8" draw:layer="layout" svg:x1="13.3cm" svg:y1="22.354cm" svg:x2="17.3cm" svg:y2="22.731cm">
              <svg:desc>N 8362</svg:desc>
              <text:p text:style-name="P11"><text:s text:c="3"/>N 8362</text:p>
              <text:p text:style-name="P11"><text:span text:style-name="T1"/></text:p>
            </draw:line>
            <draw:line draw:name="N 8362" draw:style-name="gr28" draw:text-style-name="P5" draw:layer="layout" svg:x1="17.3cm" svg:y1="22.631cm" svg:x2="17.3cm" svg:y2="22.831cm">
              <svg:desc>N 8362</svg:desc>
              <text:p/>
            </draw:line>
          </draw:g>
          <draw:g draw:name="N 8602 [Sa]">
            <draw:line draw:name="N 8602 [Sa]" draw:style-name="gr28" draw:text-style-name="P5" draw:layer="layout" svg:x1="9.3cm" svg:y1="11.653cm" svg:x2="9.3cm" svg:y2="11.853cm">
              <svg:desc>N 8602 [Sa]</svg:desc>
              <text:p/>
            </draw:line>
            <draw:frame draw:name="N 8602 [Sa]" draw:style-name="gr12" draw:text-style-name="P10" draw:layer="layout" svg:width="1.044cm" svg:height="1.187cm" svg:x="8.828cm" svg:y="11.703cm">
              <draw:text-box>
                <text:p text:style-name="P9"><text:s text:c="4"/>46</text:p>
              </draw:text-box>
            </draw:frame>
            <draw:frame draw:name="N 8602 [Sa]" draw:style-name="gr11" draw:text-style-name="P10" draw:layer="layout" svg:width="1.179cm" svg:height="1.187cm" svg:x="12.761cm" svg:y="11.577cm">
              <draw:text-box>
                <text:p text:style-name="P9">54 <text:s text:c="5"/></text:p>
              </draw:text-box>
            </draw:frame>
            <draw:line draw:name="N 8602 [Sa]" draw:style-name="gr29" draw:text-style-name="P8" draw:layer="layout" svg:x1="9.3cm" svg:y1="11.753cm" svg:x2="13.3cm" svg:y2="12.027cm">
              <svg:desc>N 8602 [Sa]</svg:desc>
              <text:p text:style-name="P11"><text:s text:c="3"/>N 8602 [Sa]</text:p>
              <text:p text:style-name="P11"><text:span text:style-name="T1"/></text:p>
            </draw:line>
            <draw:line draw:name="N 8602 [Sa]" draw:style-name="gr28" draw:text-style-name="P5" draw:layer="layout" svg:x1="13.3cm" svg:y1="11.927cm" svg:x2="13.3cm" svg:y2="12.127cm">
              <svg:desc>N 8602 [Sa]</svg:desc>
              <text:p/>
            </draw:line>
            <draw:line draw:name="N 8602 [Sa]" draw:style-name="gr28" draw:text-style-name="P5" draw:layer="layout" svg:x1="13.3cm" svg:y1="12.027cm" svg:x2="13.3cm" svg:y2="12.027cm">
              <svg:desc>N 8602 [Sa]</svg:desc>
              <text:p/>
            </draw:line>
            <draw:line draw:name="N 8602 [Sa]" draw:style-name="gr28" draw:text-style-name="P5" draw:layer="layout" svg:x1="13.3cm" svg:y1="11.927cm" svg:x2="13.3cm" svg:y2="12.127cm">
              <svg:desc>N 8602 [Sa]</svg:desc>
              <text:p/>
            </draw:line>
          </draw:g>
          <draw:g draw:name="P 4162">
            <draw:line draw:name="P 4162" draw:style-name="gr22" draw:text-style-name="P5" draw:layer="layout" svg:x1="3.4cm" svg:y1="7.331cm" svg:x2="3.4cm" svg:y2="7.531cm">
              <svg:desc>P 4162</svg:desc>
              <text:p/>
            </draw:line>
            <draw:frame draw:name="P 4162" draw:style-name="gr12" draw:text-style-name="P10" draw:layer="layout" svg:width="1.044cm" svg:height="1.187cm" svg:x="2.928cm" svg:y="7.381cm">
              <draw:text-box>
                <text:p text:style-name="P9"><text:s text:c="4"/>40</text:p>
              </draw:text-box>
            </draw:frame>
            <draw:frame draw:name="P 4162" draw:style-name="gr11" draw:text-style-name="P10" draw:layer="layout" svg:width="1.179cm" svg:height="1.187cm" svg:x="4.761cm" svg:y="7.152cm">
              <draw:text-box>
                <text:p text:style-name="P9">45 <text:s text:c="5"/></text:p>
              </draw:text-box>
            </draw:frame>
            <draw:line draw:name="P 4162" draw:style-name="gr23" draw:text-style-name="P8" draw:layer="layout" svg:x1="3.4cm" svg:y1="7.431cm" svg:x2="5.3cm" svg:y2="7.602cm">
              <svg:desc>P 4162</svg:desc>
              <text:p text:style-name="P11"><text:s text:c="3"/>P 4162</text:p>
              <text:p text:style-name="P11"><text:span text:style-name="T1"/></text:p>
            </draw:line>
            <draw:line draw:name="P 4162" draw:style-name="gr22" draw:text-style-name="P5" draw:layer="layout" svg:x1="5.3cm" svg:y1="7.602cm" svg:x2="5.3cm" svg:y2="7.98cm">
              <svg:desc>P 4162</svg:desc>
              <text:p/>
            </draw:line>
            <draw:frame draw:name="P 4162" draw:style-name="gr12" draw:text-style-name="P10" draw:layer="layout" svg:width="1.044cm" svg:height="1.187cm" svg:x="4.828cm" svg:y="7.93cm">
              <draw:text-box>
                <text:p text:style-name="P9"><text:s text:c="4"/>56</text:p>
              </draw:text-box>
            </draw:frame>
            <draw:frame draw:name="P 4162" draw:style-name="gr11" draw:text-style-name="P10" draw:layer="layout" svg:width="1.179cm" svg:height="1.187cm" svg:x="8.761cm" svg:y="7.736cm">
              <draw:text-box>
                <text:p text:style-name="P9">02 <text:s text:c="5"/></text:p>
              </draw:text-box>
            </draw:frame>
            <draw:line draw:name="P 4162" draw:style-name="gr23" draw:text-style-name="P8" draw:layer="layout" svg:x1="5.3cm" svg:y1="7.98cm" svg:x2="9.3cm" svg:y2="8.186cm">
              <svg:desc>P 4162</svg:desc>
              <text:p text:style-name="P11"><text:s text:c="3"/>P 4162</text:p>
              <text:p text:style-name="P11"><text:span text:style-name="T1"/></text:p>
            </draw:line>
            <draw:line draw:name="P 4162" draw:style-name="gr22" draw:text-style-name="P5" draw:layer="layout" svg:x1="9.3cm" svg:y1="8.086cm" svg:x2="9.3cm" svg:y2="8.286cm">
              <svg:desc>P 4162</svg:desc>
              <text:p/>
            </draw:line>
            <draw:frame draw:name="P 4162" draw:style-name="gr11" draw:text-style-name="P10" draw:layer="layout" svg:width="1.179cm" svg:height="1.187cm" svg:x="13.061cm" svg:y="7.907cm">
              <draw:text-box>
                <text:p text:style-name="P9">07 <text:s text:c="5"/></text:p>
              </draw:text-box>
            </draw:frame>
            <draw:line draw:name="P 4162" draw:style-name="gr23" draw:text-style-name="P8" draw:layer="layout" svg:x1="9.3cm" svg:y1="8.186cm" svg:x2="13.6cm" svg:y2="8.357cm">
              <svg:desc>P 4162</svg:desc>
              <text:p text:style-name="P11"><text:s text:c="3"/>P 4162</text:p>
              <text:p text:style-name="P11"><text:span text:style-name="T1"/></text:p>
            </draw:line>
            <draw:line draw:name="P 4162" draw:style-name="gr22" draw:text-style-name="P5" draw:layer="layout" svg:x1="13.6cm" svg:y1="8.357cm" svg:x2="13.6cm" svg:y2="8.94cm">
              <svg:desc>P 4162</svg:desc>
              <text:p/>
            </draw:line>
            <draw:frame draw:name="P 4162" draw:style-name="gr12" draw:text-style-name="P10" draw:layer="layout" svg:width="1.044cm" svg:height="1.187cm" svg:x="13.128cm" svg:y="8.89cm">
              <draw:text-box>
                <text:p text:style-name="P9"><text:s text:c="4"/>24</text:p>
              </draw:text-box>
            </draw:frame>
            <draw:frame draw:name="P 4162" draw:style-name="gr11" draw:text-style-name="P10" draw:layer="layout" svg:width="1.179cm" svg:height="1.187cm" svg:x="19.161cm" svg:y="8.73cm">
              <draw:text-box>
                <text:p text:style-name="P9">31 <text:s text:c="5"/></text:p>
              </draw:text-box>
            </draw:frame>
            <draw:line draw:name="P 4162" draw:style-name="gr23" draw:text-style-name="P8" draw:layer="layout" svg:x1="13.6cm" svg:y1="8.94cm" svg:x2="19.7cm" svg:y2="9.18cm">
              <svg:desc>P 4162</svg:desc>
              <text:p text:style-name="P11"><text:s text:c="3"/>P 4162</text:p>
              <text:p text:style-name="P11"><text:span text:style-name="T1"/></text:p>
            </draw:line>
            <draw:line draw:name="P 4162" draw:style-name="gr22" draw:text-style-name="P5" draw:layer="layout" svg:x1="19.7cm" svg:y1="9.08cm" svg:x2="19.7cm" svg:y2="9.28cm">
              <svg:desc>P 4162</svg:desc>
              <text:p/>
            </draw:line>
          </draw:g>
          <draw:g draw:name="P 4163">
            <draw:line draw:name="P 4163" draw:style-name="gr22" draw:text-style-name="P5" draw:layer="layout" svg:x1="19.7cm" svg:y1="6.885cm" svg:x2="19.7cm" svg:y2="7.085cm">
              <svg:desc>P 4163</svg:desc>
              <text:p/>
            </draw:line>
            <draw:frame draw:name="P 4163" draw:style-name="gr11" draw:text-style-name="P10" draw:layer="layout" svg:width="1.179cm" svg:height="1.187cm" svg:x="19.161cm" svg:y="6.935cm">
              <draw:text-box>
                <text:p text:style-name="P9">27 <text:s text:c="5"/></text:p>
              </draw:text-box>
            </draw:frame>
            <draw:frame draw:name="P 4163" draw:style-name="gr12" draw:text-style-name="P10" draw:layer="layout" svg:width="1.044cm" svg:height="1.187cm" svg:x="13.428cm" svg:y="6.775cm">
              <draw:text-box>
                <text:p text:style-name="P9"><text:s text:c="4"/>34</text:p>
              </draw:text-box>
            </draw:frame>
            <draw:line draw:name="P 4163" draw:style-name="gr23" draw:text-style-name="P8" draw:layer="layout" svg:x1="13.9cm" svg:y1="7.225cm" svg:x2="19.7cm" svg:y2="6.985cm">
              <svg:desc>P 4163</svg:desc>
              <text:p text:style-name="P11">P 4163 <text:s text:c="2"/></text:p>
              <text:p text:style-name="P11"><text:span text:style-name="T1"/></text:p>
            </draw:line>
            <draw:line draw:name="P 4163" draw:style-name="gr22" draw:text-style-name="P5" draw:layer="layout" svg:x1="13.9cm" svg:y1="7.225cm" svg:x2="13.9cm" svg:y2="7.431cm">
              <svg:desc>P 4163</svg:desc>
              <text:p/>
            </draw:line>
            <draw:frame draw:name="P 4163" draw:style-name="gr11" draw:text-style-name="P10" draw:layer="layout" svg:width="1.179cm" svg:height="1.187cm" svg:x="13.361cm" svg:y="7.381cm">
              <draw:text-box>
                <text:p text:style-name="P9">40 <text:s text:c="5"/></text:p>
              </draw:text-box>
            </draw:frame>
            <draw:frame draw:name="P 4163" draw:style-name="gr12" draw:text-style-name="P10" draw:layer="layout" svg:width="1.044cm" svg:height="1.187cm" svg:x="9.128cm" svg:y="7.152cm">
              <draw:text-box>
                <text:p text:style-name="P9"><text:s text:c="4"/>45</text:p>
              </draw:text-box>
            </draw:frame>
            <draw:line draw:name="P 4163" draw:style-name="gr23" draw:text-style-name="P8" draw:layer="layout" svg:x1="9.6cm" svg:y1="7.602cm" svg:x2="13.9cm" svg:y2="7.431cm">
              <svg:desc>P 4163</svg:desc>
              <text:p text:style-name="P11">P 4163 <text:s text:c="2"/></text:p>
              <text:p text:style-name="P11"><text:span text:style-name="T1"/></text:p>
            </draw:line>
            <draw:line draw:name="P 4163" draw:style-name="gr22" draw:text-style-name="P5" draw:layer="layout" svg:x1="9.6cm" svg:y1="7.502cm" svg:x2="9.6cm" svg:y2="7.702cm">
              <svg:desc>P 4163</svg:desc>
              <text:p/>
            </draw:line>
            <draw:frame draw:name="P 4163" draw:style-name="gr12" draw:text-style-name="P10" draw:layer="layout" svg:width="1.044cm" svg:height="1.187cm" svg:x="5.128cm" svg:y="7.358cm">
              <draw:text-box>
                <text:p text:style-name="P9"><text:s text:c="4"/>51</text:p>
              </draw:text-box>
            </draw:frame>
            <draw:line draw:name="P 4163" draw:style-name="gr23" draw:text-style-name="P8" draw:layer="layout" svg:x1="5.6cm" svg:y1="7.808cm" svg:x2="9.6cm" svg:y2="7.602cm">
              <svg:desc>P 4163</svg:desc>
              <text:p text:style-name="P11">P 4163 <text:s text:c="2"/></text:p>
              <text:p text:style-name="P11"><text:span text:style-name="T1"/></text:p>
            </draw:line>
            <draw:line draw:name="P 4163" draw:style-name="gr22" draw:text-style-name="P5" draw:layer="layout" svg:x1="5.6cm" svg:y1="7.808cm" svg:x2="5.6cm" svg:y2="7.945cm">
              <svg:desc>P 4163</svg:desc>
              <text:p/>
            </draw:line>
            <draw:frame draw:name="P 4163" draw:style-name="gr11" draw:text-style-name="P10" draw:layer="layout" svg:width="1.179cm" svg:height="1.187cm" svg:x="5.061cm" svg:y="7.895cm">
              <draw:text-box>
                <text:p text:style-name="P9">55 <text:s text:c="5"/></text:p>
              </draw:text-box>
            </draw:frame>
            <draw:frame draw:name="P 4163" draw:style-name="gr12" draw:text-style-name="P10" draw:layer="layout" svg:width="1.044cm" svg:height="1.187cm" svg:x="2.928cm" svg:y="7.667cm">
              <draw:text-box>
                <text:p text:style-name="P9"><text:s text:c="4"/>00</text:p>
              </draw:text-box>
            </draw:frame>
            <draw:line draw:name="P 4163" draw:style-name="gr23" draw:text-style-name="P8" draw:layer="layout" svg:x1="3.4cm" svg:y1="8.117cm" svg:x2="5.6cm" svg:y2="7.945cm">
              <svg:desc>P 4163</svg:desc>
              <text:p text:style-name="P11">P 4163 <text:s text:c="2"/></text:p>
              <text:p text:style-name="P11"><text:span text:style-name="T1"/></text:p>
            </draw:line>
            <draw:line draw:name="P 4163" draw:style-name="gr22" draw:text-style-name="P5" draw:layer="layout" svg:x1="3.4cm" svg:y1="8.017cm" svg:x2="3.4cm" svg:y2="8.217cm">
              <svg:desc>P 4163</svg:desc>
              <text:p/>
            </draw:line>
          </draw:g>
          <draw:g draw:name="P 4164">
            <draw:line draw:name="P 4164" draw:style-name="gr22" draw:text-style-name="P5" draw:layer="layout" svg:x1="3.4cm" svg:y1="22.425cm" svg:x2="3.4cm" svg:y2="22.625cm">
              <svg:desc>P 4164</svg:desc>
              <text:p/>
            </draw:line>
            <draw:frame draw:name="P 4164" draw:style-name="gr12" draw:text-style-name="P10" draw:layer="layout" svg:width="1.044cm" svg:height="1.187cm" svg:x="2.928cm" svg:y="22.475cm">
              <draw:text-box>
                <text:p text:style-name="P9"><text:s text:c="4"/>00</text:p>
              </draw:text-box>
            </draw:frame>
            <draw:frame draw:name="P 4164" draw:style-name="gr11" draw:text-style-name="P10" draw:layer="layout" svg:width="1.179cm" svg:height="1.187cm" svg:x="4.761cm" svg:y="22.247cm">
              <draw:text-box>
                <text:p text:style-name="P9">05 <text:s text:c="5"/></text:p>
              </draw:text-box>
            </draw:frame>
            <draw:line draw:name="P 4164" draw:style-name="gr23" draw:text-style-name="P8" draw:layer="layout" svg:x1="3.4cm" svg:y1="22.525cm" svg:x2="5.3cm" svg:y2="22.697cm">
              <svg:desc>P 4164</svg:desc>
              <text:p text:style-name="P11"><text:s text:c="3"/>P 4164</text:p>
              <text:p text:style-name="P11"><text:span text:style-name="T1"/></text:p>
            </draw:line>
            <draw:line draw:name="P 4164" draw:style-name="gr22" draw:text-style-name="P5" draw:layer="layout" svg:x1="5.3cm" svg:y1="22.697cm" svg:x2="5.3cm" svg:y2="22.834cm">
              <svg:desc>P 4164</svg:desc>
              <text:p/>
            </draw:line>
            <draw:frame draw:name="P 4164" draw:style-name="gr12" draw:text-style-name="P10" draw:layer="layout" svg:width="1.044cm" svg:height="1.187cm" svg:x="4.828cm" svg:y="22.784cm">
              <draw:text-box>
                <text:p text:style-name="P9"><text:s text:c="4"/>09</text:p>
              </draw:text-box>
            </draw:frame>
            <draw:frame draw:name="P 4164" draw:style-name="gr11" draw:text-style-name="P10" draw:layer="layout" svg:width="1.179cm" svg:height="1.187cm" svg:x="8.761cm" svg:y="22.59cm">
              <draw:text-box>
                <text:p text:style-name="P9">15 <text:s text:c="5"/></text:p>
              </draw:text-box>
            </draw:frame>
            <draw:line draw:name="P 4164" draw:style-name="gr23" draw:text-style-name="P8" draw:layer="layout" svg:x1="5.3cm" svg:y1="22.834cm" svg:x2="9.3cm" svg:y2="23.04cm">
              <svg:desc>P 4164</svg:desc>
              <text:p text:style-name="P11"><text:s text:c="3"/>P 4164</text:p>
              <text:p text:style-name="P11"><text:span text:style-name="T1"/></text:p>
            </draw:line>
            <draw:line draw:name="P 4164" draw:style-name="gr22" draw:text-style-name="P5" draw:layer="layout" svg:x1="9.3cm" svg:y1="22.94cm" svg:x2="9.3cm" svg:y2="23.14cm">
              <svg:desc>P 4164</svg:desc>
              <text:p/>
            </draw:line>
            <draw:frame draw:name="P 4164" draw:style-name="gr11" draw:text-style-name="P10" draw:layer="layout" svg:width="1.179cm" svg:height="1.187cm" svg:x="13.061cm" svg:y="22.761cm">
              <draw:text-box>
                <text:p text:style-name="P9">20 <text:s text:c="5"/></text:p>
              </draw:text-box>
            </draw:frame>
            <draw:line draw:name="P 4164" draw:style-name="gr23" draw:text-style-name="P8" draw:layer="layout" svg:x1="9.3cm" svg:y1="23.04cm" svg:x2="13.6cm" svg:y2="23.211cm">
              <svg:desc>P 4164</svg:desc>
              <text:p text:style-name="P11"><text:s text:c="3"/>P 4164</text:p>
              <text:p text:style-name="P11"><text:span text:style-name="T1"/></text:p>
            </draw:line>
            <draw:line draw:name="P 4164" draw:style-name="gr22" draw:text-style-name="P5" draw:layer="layout" svg:x1="13.6cm" svg:y1="23.211cm" svg:x2="13.6cm" svg:y2="23.348cm">
              <svg:desc>P 4164</svg:desc>
              <text:p/>
            </draw:line>
            <draw:frame draw:name="P 4164" draw:style-name="gr12" draw:text-style-name="P10" draw:layer="layout" svg:width="1.044cm" svg:height="1.187cm" svg:x="13.128cm" svg:y="23.298cm">
              <draw:text-box>
                <text:p text:style-name="P9"><text:s text:c="4"/>24</text:p>
              </draw:text-box>
            </draw:frame>
            <draw:frame draw:name="P 4164" draw:style-name="gr11" draw:text-style-name="P10" draw:layer="layout" svg:width="1.179cm" svg:height="1.187cm" svg:x="19.161cm" svg:y="23.138cm">
              <draw:text-box>
                <text:p text:style-name="P9">31 <text:s text:c="5"/></text:p>
              </draw:text-box>
            </draw:frame>
            <draw:line draw:name="P 4164" draw:style-name="gr23" draw:text-style-name="P8" draw:layer="layout" svg:x1="13.6cm" svg:y1="23.348cm" svg:x2="19.7cm" svg:y2="23.588cm">
              <svg:desc>P 4164</svg:desc>
              <text:p text:style-name="P11"><text:s text:c="3"/>P 4164</text:p>
              <text:p text:style-name="P11"><text:span text:style-name="T1"/></text:p>
            </draw:line>
            <draw:line draw:name="P 4164" draw:style-name="gr22" draw:text-style-name="P5" draw:layer="layout" svg:x1="19.7cm" svg:y1="23.488cm" svg:x2="19.7cm" svg:y2="23.688cm">
              <svg:desc>P 4164</svg:desc>
              <text:p/>
            </draw:line>
          </draw:g>
          <draw:g draw:name="P 4165">
            <draw:line draw:name="P 4165" draw:style-name="gr22" draw:text-style-name="P5" draw:layer="layout" svg:x1="19.7cm" svg:y1="22.768cm" svg:x2="19.7cm" svg:y2="22.968cm">
              <svg:desc>P 4165</svg:desc>
              <text:p/>
            </draw:line>
            <draw:frame draw:name="P 4165" draw:style-name="gr11" draw:text-style-name="P10" draw:layer="layout" svg:width="1.179cm" svg:height="1.187cm" svg:x="19.161cm" svg:y="22.818cm">
              <draw:text-box>
                <text:p text:style-name="P9">10 <text:s text:c="5"/></text:p>
              </draw:text-box>
            </draw:frame>
            <draw:frame draw:name="P 4165" draw:style-name="gr12" draw:text-style-name="P10" draw:layer="layout" svg:width="1.044cm" svg:height="1.187cm" svg:x="13.428cm" svg:y="22.658cm">
              <draw:text-box>
                <text:p text:style-name="P9"><text:s text:c="4"/>17</text:p>
              </draw:text-box>
            </draw:frame>
            <draw:line draw:name="P 4165" draw:style-name="gr23" draw:text-style-name="P8" draw:layer="layout" svg:x1="13.9cm" svg:y1="23.108cm" svg:x2="19.7cm" svg:y2="22.868cm">
              <svg:desc>P 4165</svg:desc>
              <text:p text:style-name="P11">P 4165 <text:s text:c="2"/></text:p>
              <text:p text:style-name="P11"><text:span text:style-name="T1"/></text:p>
            </draw:line>
            <draw:line draw:name="P 4165" draw:style-name="gr22" draw:text-style-name="P5" draw:layer="layout" svg:x1="13.9cm" svg:y1="23.108cm" svg:x2="13.9cm" svg:y2="23.245cm">
              <svg:desc>P 4165</svg:desc>
              <text:p/>
            </draw:line>
            <draw:frame draw:name="P 4165" draw:style-name="gr11" draw:text-style-name="P10" draw:layer="layout" svg:width="1.179cm" svg:height="1.187cm" svg:x="13.361cm" svg:y="23.195cm">
              <draw:text-box>
                <text:p text:style-name="P9">21 <text:s text:c="5"/></text:p>
              </draw:text-box>
            </draw:frame>
            <draw:frame draw:name="P 4165" draw:style-name="gr12" draw:text-style-name="P10" draw:layer="layout" svg:width="1.044cm" svg:height="1.187cm" svg:x="9.128cm" svg:y="22.967cm">
              <draw:text-box>
                <text:p text:style-name="P9"><text:s text:c="4"/>26</text:p>
              </draw:text-box>
            </draw:frame>
            <draw:line draw:name="P 4165" draw:style-name="gr23" draw:text-style-name="P8" draw:layer="layout" svg:x1="9.6cm" svg:y1="23.417cm" svg:x2="13.9cm" svg:y2="23.245cm">
              <svg:desc>P 4165</svg:desc>
              <text:p text:style-name="P11">P 4165 <text:s text:c="2"/></text:p>
              <text:p text:style-name="P11"><text:span text:style-name="T1"/></text:p>
            </draw:line>
            <draw:line draw:name="P 4165" draw:style-name="gr22" draw:text-style-name="P5" draw:layer="layout" svg:x1="9.6cm" svg:y1="23.317cm" svg:x2="9.6cm" svg:y2="23.517cm">
              <svg:desc>P 4165</svg:desc>
              <text:p/>
            </draw:line>
            <draw:frame draw:name="P 4165" draw:style-name="gr12" draw:text-style-name="P10" draw:layer="layout" svg:width="1.044cm" svg:height="1.187cm" svg:x="4.828cm" svg:y="23.173cm">
              <draw:text-box>
                <text:p text:style-name="P9"><text:s text:c="4"/>32</text:p>
              </draw:text-box>
            </draw:frame>
            <draw:line draw:name="P 4165" draw:style-name="gr23" draw:text-style-name="P8" draw:layer="layout" svg:x1="5.3cm" svg:y1="23.623cm" svg:x2="9.6cm" svg:y2="23.417cm">
              <svg:desc>P 4165</svg:desc>
              <text:p text:style-name="P11">P 4165 <text:s text:c="2"/></text:p>
              <text:p text:style-name="P11"><text:span text:style-name="T1"/></text:p>
            </draw:line>
            <draw:line draw:name="P 4165" draw:style-name="gr22" draw:text-style-name="P5" draw:layer="layout" svg:x1="5.3cm" svg:y1="23.623cm" svg:x2="5.3cm" svg:y2="24.103cm">
              <svg:desc>P 4165</svg:desc>
              <text:p/>
            </draw:line>
            <draw:frame draw:name="P 4165" draw:style-name="gr11" draw:text-style-name="P10" draw:layer="layout" svg:width="1.179cm" svg:height="1.187cm" svg:x="4.761cm" svg:y="24.053cm">
              <draw:text-box>
                <text:p text:style-name="P9">46 <text:s text:c="5"/></text:p>
              </draw:text-box>
            </draw:frame>
            <draw:frame draw:name="P 4165" draw:style-name="gr12" draw:text-style-name="P10" draw:layer="layout" svg:width="1.044cm" svg:height="1.187cm" svg:x="2.928cm" svg:y="23.824cm">
              <draw:text-box>
                <text:p text:style-name="P9"><text:s text:c="4"/>51</text:p>
              </draw:text-box>
            </draw:frame>
            <draw:line draw:name="P 4165" draw:style-name="gr23" draw:text-style-name="P8" draw:layer="layout" svg:x1="3.4cm" svg:y1="24.274cm" svg:x2="5.3cm" svg:y2="24.103cm">
              <svg:desc>P 4165</svg:desc>
              <text:p text:style-name="P11">P 4165 <text:s text:c="2"/></text:p>
              <text:p text:style-name="P11"><text:span text:style-name="T1"/></text:p>
            </draw:line>
            <draw:line draw:name="P 4165" draw:style-name="gr22" draw:text-style-name="P5" draw:layer="layout" svg:x1="3.4cm" svg:y1="24.174cm" svg:x2="3.4cm" svg:y2="24.374cm">
              <svg:desc>P 4165</svg:desc>
              <text:p/>
            </draw:line>
          </draw:g>
          <draw:g draw:name="P 4166">
            <draw:line draw:name="P 4166" draw:style-name="gr22" draw:text-style-name="P5" draw:layer="layout" svg:x1="3.4cm" svg:y1="24.758cm" svg:x2="3.4cm" svg:y2="24.958cm">
              <svg:desc>P 4166</svg:desc>
              <text:p/>
            </draw:line>
            <draw:frame draw:name="P 4166" draw:style-name="gr12" draw:text-style-name="P10" draw:layer="layout" svg:width="1.044cm" svg:height="1.187cm" svg:x="2.928cm" svg:y="24.808cm">
              <draw:text-box>
                <text:p text:style-name="P9"><text:s text:c="4"/>08</text:p>
              </draw:text-box>
            </draw:frame>
            <draw:frame draw:name="P 4166" draw:style-name="gr11" draw:text-style-name="P10" draw:layer="layout" svg:width="1.179cm" svg:height="1.187cm" svg:x="5.061cm" svg:y="24.579cm">
              <draw:text-box>
                <text:p text:style-name="P9">13 <text:s text:c="5"/></text:p>
              </draw:text-box>
            </draw:frame>
            <draw:line draw:name="P 4166" draw:style-name="gr23" draw:text-style-name="P8" draw:layer="layout" svg:x1="3.4cm" svg:y1="24.858cm" svg:x2="5.6cm" svg:y2="25.029cm">
              <svg:desc>P 4166</svg:desc>
              <text:p text:style-name="P11"><text:s text:c="3"/>P 4166</text:p>
              <text:p text:style-name="P11"><text:span text:style-name="T1"/></text:p>
            </draw:line>
            <draw:line draw:name="P 4166" draw:style-name="gr22" draw:text-style-name="P5" draw:layer="layout" svg:x1="5.6cm" svg:y1="25.029cm" svg:x2="5.6cm" svg:y2="25.166cm">
              <svg:desc>P 4166</svg:desc>
              <text:p/>
            </draw:line>
            <draw:frame draw:name="P 4166" draw:style-name="gr12" draw:text-style-name="P10" draw:layer="layout" svg:width="1.044cm" svg:height="1.187cm" svg:x="5.128cm" svg:y="25.116cm">
              <draw:text-box>
                <text:p text:style-name="P9"><text:s text:c="4"/>17</text:p>
              </draw:text-box>
            </draw:frame>
            <draw:frame draw:name="P 4166" draw:style-name="gr11" draw:text-style-name="P10" draw:layer="layout" svg:width="1.179cm" svg:height="1.187cm" svg:x="8.761cm" svg:y="24.922cm">
              <draw:text-box>
                <text:p text:style-name="P9">23 <text:s text:c="5"/></text:p>
              </draw:text-box>
            </draw:frame>
            <draw:line draw:name="P 4166" draw:style-name="gr23" draw:text-style-name="P8" draw:layer="layout" svg:x1="5.6cm" svg:y1="25.166cm" svg:x2="9.3cm" svg:y2="25.372cm">
              <svg:desc>P 4166</svg:desc>
              <text:p text:style-name="P11"><text:s text:c="3"/>P 4166</text:p>
              <text:p text:style-name="P11"><text:span text:style-name="T1"/></text:p>
            </draw:line>
            <draw:line draw:name="P 4166" draw:style-name="gr22" draw:text-style-name="P5" draw:layer="layout" svg:x1="9.3cm" svg:y1="25.272cm" svg:x2="9.3cm" svg:y2="25.472cm">
              <svg:desc>P 4166</svg:desc>
              <text:p/>
            </draw:line>
            <draw:frame draw:name="P 4166" draw:style-name="gr11" draw:text-style-name="P10" draw:layer="layout" svg:width="1.179cm" svg:height="1.187cm" svg:x="13.061cm" svg:y="25.094cm">
              <draw:text-box>
                <text:p text:style-name="P9">28 <text:s text:c="5"/></text:p>
              </draw:text-box>
            </draw:frame>
            <draw:line draw:name="P 4166" draw:style-name="gr23" draw:text-style-name="P8" draw:layer="layout" svg:x1="9.3cm" svg:y1="25.372cm" svg:x2="13.6cm" svg:y2="25.544cm">
              <svg:desc>P 4166</svg:desc>
              <text:p text:style-name="P11"><text:s text:c="3"/>P 4166</text:p>
              <text:p text:style-name="P11"><text:span text:style-name="T1"/></text:p>
            </draw:line>
            <draw:line draw:name="P 4166" draw:style-name="gr22" draw:text-style-name="P5" draw:layer="layout" svg:x1="13.6cm" svg:y1="25.544cm" svg:x2="13.6cm" svg:y2="25.681cm">
              <svg:desc>P 4166</svg:desc>
              <text:p/>
            </draw:line>
            <draw:frame draw:name="P 4166" draw:style-name="gr12" draw:text-style-name="P10" draw:layer="layout" svg:width="1.044cm" svg:height="1.187cm" svg:x="13.128cm" svg:y="25.631cm">
              <draw:text-box>
                <text:p text:style-name="P9"><text:s text:c="4"/>32</text:p>
              </draw:text-box>
            </draw:frame>
            <draw:frame draw:name="P 4166" draw:style-name="gr11" draw:text-style-name="P10" draw:layer="layout" svg:width="1.179cm" svg:height="1.187cm" svg:x="19.161cm" svg:y="25.471cm">
              <draw:text-box>
                <text:p text:style-name="P9">39 <text:s text:c="5"/></text:p>
              </draw:text-box>
            </draw:frame>
            <draw:line draw:name="P 4166" draw:style-name="gr23" draw:text-style-name="P8" draw:layer="layout" svg:x1="13.6cm" svg:y1="25.681cm" svg:x2="19.7cm" svg:y2="25.921cm">
              <svg:desc>P 4166</svg:desc>
              <text:p text:style-name="P11"><text:s text:c="3"/>P 4166</text:p>
              <text:p text:style-name="P11"><text:span text:style-name="T1"/></text:p>
            </draw:line>
            <draw:line draw:name="P 4166" draw:style-name="gr22" draw:text-style-name="P5" draw:layer="layout" svg:x1="19.7cm" svg:y1="25.821cm" svg:x2="19.7cm" svg:y2="26.021cm">
              <svg:desc>P 4166</svg:desc>
              <text:p/>
            </draw:line>
          </draw:g>
          <draw:g draw:name="P 4167">
            <draw:line draw:name="P 4167" draw:style-name="gr22" draw:text-style-name="P5" draw:layer="layout" svg:x1="19.7cm" svg:y1="24.826cm" svg:x2="19.7cm" svg:y2="25.026cm">
              <svg:desc>P 4167</svg:desc>
              <text:p/>
            </draw:line>
            <draw:frame draw:name="P 4167" draw:style-name="gr11" draw:text-style-name="P10" draw:layer="layout" svg:width="1.179cm" svg:height="1.187cm" svg:x="19.161cm" svg:y="24.876cm">
              <draw:text-box>
                <text:p text:style-name="P9">10 <text:s text:c="5"/></text:p>
              </draw:text-box>
            </draw:frame>
            <draw:frame draw:name="P 4167" draw:style-name="gr12" draw:text-style-name="P10" draw:layer="layout" svg:width="1.044cm" svg:height="1.187cm" svg:x="13.428cm" svg:y="24.716cm">
              <draw:text-box>
                <text:p text:style-name="P9"><text:s text:c="4"/>17</text:p>
              </draw:text-box>
            </draw:frame>
            <draw:line draw:name="P 4167" draw:style-name="gr23" draw:text-style-name="P8" draw:layer="layout" svg:x1="13.9cm" svg:y1="25.166cm" svg:x2="19.7cm" svg:y2="24.926cm">
              <svg:desc>P 4167</svg:desc>
              <text:p text:style-name="P11">P 4167 <text:s text:c="2"/></text:p>
              <text:p text:style-name="P11"><text:span text:style-name="T1"/></text:p>
            </draw:line>
            <draw:line draw:name="P 4167" draw:style-name="gr22" draw:text-style-name="P5" draw:layer="layout" svg:x1="13.9cm" svg:y1="25.166cm" svg:x2="13.9cm" svg:y2="25.407cm">
              <svg:desc>P 4167</svg:desc>
              <text:p/>
            </draw:line>
            <draw:frame draw:name="P 4167" draw:style-name="gr11" draw:text-style-name="P10" draw:layer="layout" svg:width="1.179cm" svg:height="1.187cm" svg:x="13.361cm" svg:y="25.357cm">
              <draw:text-box>
                <text:p text:style-name="P9">24 <text:s text:c="5"/></text:p>
              </draw:text-box>
            </draw:frame>
            <draw:frame draw:name="P 4167" draw:style-name="gr12" draw:text-style-name="P10" draw:layer="layout" svg:width="1.044cm" svg:height="1.187cm" svg:x="9.128cm" svg:y="25.128cm">
              <draw:text-box>
                <text:p text:style-name="P9"><text:s text:c="4"/>29</text:p>
              </draw:text-box>
            </draw:frame>
            <draw:line draw:name="P 4167" draw:style-name="gr23" draw:text-style-name="P8" draw:layer="layout" svg:x1="9.6cm" svg:y1="25.578cm" svg:x2="13.9cm" svg:y2="25.407cm">
              <svg:desc>P 4167</svg:desc>
              <text:p text:style-name="P11">P 4167 <text:s text:c="2"/></text:p>
              <text:p text:style-name="P11"><text:span text:style-name="T1"/></text:p>
            </draw:line>
            <draw:line draw:name="P 4167" draw:style-name="gr22" draw:text-style-name="P5" draw:layer="layout" svg:x1="9.6cm" svg:y1="25.478cm" svg:x2="9.6cm" svg:y2="25.678cm">
              <svg:desc>P 4167</svg:desc>
              <text:p/>
            </draw:line>
            <draw:frame draw:name="P 4167" draw:style-name="gr12" draw:text-style-name="P10" draw:layer="layout" svg:width="1.044cm" svg:height="1.187cm" svg:x="5.128cm" svg:y="25.334cm">
              <draw:text-box>
                <text:p text:style-name="P9"><text:s text:c="4"/>35</text:p>
              </draw:text-box>
            </draw:frame>
            <draw:line draw:name="P 4167" draw:style-name="gr23" draw:text-style-name="P8" draw:layer="layout" svg:x1="5.6cm" svg:y1="25.784cm" svg:x2="9.6cm" svg:y2="25.578cm">
              <svg:desc>P 4167</svg:desc>
              <text:p text:style-name="P11">P 4167 <text:s text:c="2"/></text:p>
              <text:p text:style-name="P11"><text:span text:style-name="T1"/></text:p>
            </draw:line>
            <draw:line draw:name="P 4167" draw:style-name="gr22" draw:text-style-name="P5" draw:layer="layout" svg:x1="5.6cm" svg:y1="25.784cm" svg:x2="5.6cm" svg:y2="25.921cm">
              <svg:desc>P 4167</svg:desc>
              <text:p/>
            </draw:line>
            <draw:frame draw:name="P 4167" draw:style-name="gr11" draw:text-style-name="P10" draw:layer="layout" svg:width="1.179cm" svg:height="1.187cm" svg:x="5.061cm" svg:y="25.871cm">
              <draw:text-box>
                <text:p text:style-name="P9">39 <text:s text:c="5"/></text:p>
              </draw:text-box>
            </draw:frame>
            <draw:frame draw:name="P 4167" draw:style-name="gr12" draw:text-style-name="P10" draw:layer="layout" svg:width="1.044cm" svg:height="1.187cm" svg:x="2.928cm" svg:y="25.643cm">
              <draw:text-box>
                <text:p text:style-name="P9"><text:s text:c="4"/>44</text:p>
              </draw:text-box>
            </draw:frame>
            <draw:line draw:name="P 4167" draw:style-name="gr23" draw:text-style-name="P8" draw:layer="layout" svg:x1="3.4cm" svg:y1="26.093cm" svg:x2="5.6cm" svg:y2="25.921cm">
              <svg:desc>P 4167</svg:desc>
              <text:p text:style-name="P11">P 4167 <text:s text:c="2"/></text:p>
              <text:p text:style-name="P11"><text:span text:style-name="T1"/></text:p>
            </draw:line>
            <draw:line draw:name="P 4167" draw:style-name="gr22" draw:text-style-name="P5" draw:layer="layout" svg:x1="3.4cm" svg:y1="25.993cm" svg:x2="3.4cm" svg:y2="26.193cm">
              <svg:desc>P 4167</svg:desc>
              <text:p/>
            </draw:line>
          </draw:g>
          <draw:g draw:name="P 4432 [Sa]">
            <draw:line draw:name="P 4432 [Sa]" draw:style-name="gr22" draw:text-style-name="P5" draw:layer="layout" svg:x1="9.6cm" svg:y1="3.9cm" svg:x2="9.6cm" svg:y2="4.1cm">
              <svg:desc>P 4432 [Sa]</svg:desc>
              <text:p/>
            </draw:line>
            <draw:frame draw:name="P 4432 [Sa]" draw:style-name="gr12" draw:text-style-name="P10" draw:layer="layout" svg:width="1.044cm" svg:height="1.187cm" svg:x="9.128cm" svg:y="3.95cm">
              <draw:text-box>
                <text:p text:style-name="P9"><text:s text:c="4"/>00</text:p>
              </draw:text-box>
            </draw:frame>
            <draw:frame draw:name="P 4432 [Sa]" draw:style-name="gr11" draw:text-style-name="P10" draw:layer="layout" svg:width="1.179cm" svg:height="1.187cm" svg:x="13.061cm" svg:y="3.722cm">
              <draw:text-box>
                <text:p text:style-name="P9">05 <text:s text:c="5"/></text:p>
              </draw:text-box>
            </draw:frame>
            <draw:line draw:name="P 4432 [Sa]" draw:style-name="gr23" draw:text-style-name="P8" draw:layer="layout" svg:x1="9.6cm" svg:y1="4cm" svg:x2="13.6cm" svg:y2="4.172cm">
              <svg:desc>P 4432 [Sa]</svg:desc>
              <text:p text:style-name="P11"><text:s text:c="3"/>P 4432 [Sa]</text:p>
              <text:p text:style-name="P11"><text:span text:style-name="T1"/></text:p>
            </draw:line>
            <draw:line draw:name="P 4432 [Sa]" draw:style-name="gr22" draw:text-style-name="P5" draw:layer="layout" svg:x1="13.6cm" svg:y1="4.172cm" svg:x2="13.6cm" svg:y2="4.377cm">
              <svg:desc>P 4432 [Sa]</svg:desc>
              <text:p/>
            </draw:line>
          </draw:g>
          <draw:g draw:name="P 4433 [Sa]">
            <draw:line draw:name="P 4433 [Sa]" draw:style-name="gr22" draw:text-style-name="P5" draw:layer="layout" svg:x1="13.9cm" svg:y1="8.769cm" svg:x2="13.9cm" svg:y2="8.906cm">
              <svg:desc>P 4433 [Sa]</svg:desc>
              <text:p/>
            </draw:line>
            <draw:frame draw:name="P 4433 [Sa]" draw:style-name="gr11" draw:text-style-name="P10" draw:layer="layout" svg:width="1.179cm" svg:height="1.187cm" svg:x="13.361cm" svg:y="8.856cm">
              <draw:text-box>
                <text:p text:style-name="P9">23 <text:s text:c="5"/></text:p>
              </draw:text-box>
            </draw:frame>
            <draw:frame draw:name="P 4433 [Sa]" draw:style-name="gr12" draw:text-style-name="P10" draw:layer="layout" svg:width="1.044cm" svg:height="1.187cm" svg:x="8.828cm" svg:y="8.627cm">
              <draw:text-box>
                <text:p text:style-name="P9"><text:s text:c="4"/>28</text:p>
              </draw:text-box>
            </draw:frame>
            <draw:line draw:name="P 4433 [Sa]" draw:style-name="gr23" draw:text-style-name="P8" draw:layer="layout" svg:x1="9.3cm" svg:y1="9.077cm" svg:x2="13.9cm" svg:y2="8.906cm">
              <svg:desc>P 4433 [Sa]</svg:desc>
              <text:p text:style-name="P11">P 4433 [Sa] <text:s text:c="2"/></text:p>
              <text:p text:style-name="P11"><text:span text:style-name="T1"/></text:p>
            </draw:line>
            <draw:line draw:name="P 4433 [Sa]" draw:style-name="gr22" draw:text-style-name="P5" draw:layer="layout" svg:x1="9.3cm" svg:y1="8.977cm" svg:x2="9.3cm" svg:y2="9.177cm">
              <svg:desc>P 4433 [Sa]</svg:desc>
              <text:p/>
            </draw:line>
          </draw:g>
          <draw:g draw:name="P 4434 [Sa]">
            <draw:line draw:name="P 4434 [Sa]" draw:style-name="gr22" draw:text-style-name="P5" draw:layer="layout" svg:x1="9.3cm" svg:y1="22.494cm" svg:x2="9.3cm" svg:y2="22.694cm">
              <svg:desc>P 4434 [Sa]</svg:desc>
              <text:p/>
            </draw:line>
            <draw:frame draw:name="P 4434 [Sa]" draw:style-name="gr12" draw:text-style-name="P10" draw:layer="layout" svg:width="1.044cm" svg:height="1.187cm" svg:x="8.828cm" svg:y="22.544cm">
              <draw:text-box>
                <text:p text:style-name="P9"><text:s text:c="4"/>02</text:p>
              </draw:text-box>
            </draw:frame>
            <draw:frame draw:name="P 4434 [Sa]" draw:style-name="gr11" draw:text-style-name="P10" draw:layer="layout" svg:width="1.179cm" svg:height="1.187cm" svg:x="12.761cm" svg:y="22.315cm">
              <draw:text-box>
                <text:p text:style-name="P9">07 <text:s text:c="5"/></text:p>
              </draw:text-box>
            </draw:frame>
            <draw:line draw:name="P 4434 [Sa]" draw:style-name="gr23" draw:text-style-name="P8" draw:layer="layout" svg:x1="9.3cm" svg:y1="22.594cm" svg:x2="13.3cm" svg:y2="22.765cm">
              <svg:desc>P 4434 [Sa]</svg:desc>
              <text:p text:style-name="P11"><text:s text:c="3"/>P 4434 [Sa]</text:p>
              <text:p text:style-name="P11"><text:span text:style-name="T1"/></text:p>
            </draw:line>
            <draw:line draw:name="P 4434 [Sa]" draw:style-name="gr22" draw:text-style-name="P5" draw:layer="layout" svg:x1="13.3cm" svg:y1="22.765cm" svg:x2="13.3cm" svg:y2="23.588cm">
              <svg:desc>P 4434 [Sa]</svg:desc>
              <text:p/>
            </draw:line>
          </draw:g>
          <draw:g draw:name="P 4435 [Sa]">
            <draw:line draw:name="P 4435 [Sa]" draw:style-name="gr22" draw:text-style-name="P5" draw:layer="layout" svg:x1="13.3cm" svg:y1="25.338cm" svg:x2="13.3cm" svg:y2="25.715cm">
              <svg:desc>P 4435 [Sa]</svg:desc>
              <text:p/>
            </draw:line>
            <draw:frame draw:name="P 4435 [Sa]" draw:style-name="gr11" draw:text-style-name="P10" draw:layer="layout" svg:width="1.179cm" svg:height="1.187cm" svg:x="12.761cm" svg:y="25.665cm">
              <draw:text-box>
                <text:p text:style-name="P9">33 <text:s text:c="5"/></text:p>
              </draw:text-box>
            </draw:frame>
            <draw:frame draw:name="P 4435 [Sa]" draw:style-name="gr12" draw:text-style-name="P10" draw:layer="layout" svg:width="1.044cm" svg:height="1.187cm" svg:x="8.828cm" svg:y="25.437cm">
              <draw:text-box>
                <text:p text:style-name="P9"><text:s text:c="4"/>38</text:p>
              </draw:text-box>
            </draw:frame>
            <draw:line draw:name="P 4435 [Sa]" draw:style-name="gr23" draw:text-style-name="P8" draw:layer="layout" svg:x1="9.3cm" svg:y1="25.887cm" svg:x2="13.3cm" svg:y2="25.715cm">
              <svg:desc>P 4435 [Sa]</svg:desc>
              <text:p text:style-name="P11">P 4435 [Sa] <text:s text:c="2"/></text:p>
              <text:p text:style-name="P11"><text:span text:style-name="T1"/></text:p>
            </draw:line>
            <draw:line draw:name="P 4435 [Sa]" draw:style-name="gr22" draw:text-style-name="P5" draw:layer="layout" svg:x1="9.3cm" svg:y1="25.787cm" svg:x2="9.3cm" svg:y2="25.987cm">
              <svg:desc>P 4435 [Sa]</svg:desc>
              <text:p/>
            </draw:line>
          </draw:g>
          <draw:g draw:name="P 4436 [Mi,Sa]">
            <draw:line draw:name="P 4436 [Mi,Sa]" draw:style-name="gr22" draw:text-style-name="P5" draw:layer="layout" svg:x1="9.3cm" svg:y1="12.236cm" svg:x2="9.3cm" svg:y2="12.436cm">
              <svg:desc>P 4436 [Mi,Sa]</svg:desc>
              <text:p/>
            </draw:line>
            <draw:frame draw:name="P 4436 [Mi,Sa]" draw:style-name="gr12" draw:text-style-name="P10" draw:layer="layout" svg:width="1.044cm" svg:height="1.187cm" svg:x="8.828cm" svg:y="12.286cm">
              <draw:text-box>
                <text:p text:style-name="P9"><text:s text:c="4"/>03</text:p>
              </draw:text-box>
            </draw:frame>
            <draw:frame draw:name="P 4436 [Mi,Sa]" draw:style-name="gr11" draw:text-style-name="P10" draw:layer="layout" svg:width="1.179cm" svg:height="1.187cm" svg:x="13.061cm" svg:y="12.058cm">
              <draw:text-box>
                <text:p text:style-name="P9">08 <text:s text:c="5"/></text:p>
              </draw:text-box>
            </draw:frame>
            <draw:line draw:name="P 4436 [Mi,Sa]" draw:style-name="gr23" draw:text-style-name="P8" draw:layer="layout" svg:x1="9.3cm" svg:y1="12.336cm" svg:x2="13.6cm" svg:y2="12.508cm">
              <svg:desc>P 4436 [Mi,Sa]</svg:desc>
              <text:p text:style-name="P11"><text:s text:c="3"/>P 4436 [Mi,Sa]</text:p>
              <text:p text:style-name="P11"><text:span text:style-name="T1"/></text:p>
            </draw:line>
            <draw:line draw:name="P 4436 [Mi,Sa]" draw:style-name="gr22" draw:text-style-name="P5" draw:layer="layout" svg:x1="13.6cm" svg:y1="12.508cm" svg:x2="13.6cm" svg:y2="12.645cm">
              <svg:desc>P 4436 [Mi,Sa]</svg:desc>
              <text:p/>
            </draw:line>
          </draw:g>
          <draw:g draw:name="P 4437 [Mi,Sa]">
            <draw:line draw:name="P 4437 [Mi,Sa]" draw:style-name="gr22" draw:text-style-name="P5" draw:layer="layout" svg:x1="13.9cm" svg:y1="17.791cm" svg:x2="13.9cm" svg:y2="17.928cm">
              <svg:desc>P 4437 [Mi,Sa]</svg:desc>
              <text:p/>
            </draw:line>
            <draw:frame draw:name="P 4437 [Mi,Sa]" draw:style-name="gr11" draw:text-style-name="P10" draw:layer="layout" svg:width="1.179cm" svg:height="1.187cm" svg:x="13.361cm" svg:y="17.878cm">
              <draw:text-box>
                <text:p text:style-name="P9">46 <text:s text:c="5"/></text:p>
              </draw:text-box>
            </draw:frame>
            <draw:frame draw:name="P 4437 [Mi,Sa]" draw:style-name="gr12" draw:text-style-name="P10" draw:layer="layout" svg:width="1.044cm" svg:height="1.187cm" svg:x="9.128cm" svg:y="17.649cm">
              <draw:text-box>
                <text:p text:style-name="P9"><text:s text:c="4"/>51</text:p>
              </draw:text-box>
            </draw:frame>
            <draw:line draw:name="P 4437 [Mi,Sa]" draw:style-name="gr23" draw:text-style-name="P8" draw:layer="layout" svg:x1="9.6cm" svg:y1="18.099cm" svg:x2="13.9cm" svg:y2="17.928cm">
              <svg:desc>P 4437 [Mi,Sa]</svg:desc>
              <text:p text:style-name="P11">P 4437 [Mi,Sa] <text:s text:c="2"/></text:p>
              <text:p text:style-name="P11"><text:span text:style-name="T1"/></text:p>
            </draw:line>
            <draw:line draw:name="P 4437 [Mi,Sa]" draw:style-name="gr22" draw:text-style-name="P5" draw:layer="layout" svg:x1="9.6cm" svg:y1="17.999cm" svg:x2="9.6cm" svg:y2="18.199cm">
              <svg:desc>P 4437 [Mi,Sa]</svg:desc>
              <text:p/>
            </draw:line>
          </draw:g>
          <draw:g draw:name="P 4813">
            <draw:line draw:name="P 4813" draw:style-name="gr22" draw:text-style-name="P5" draw:layer="layout" svg:x1="13.9cm" svg:y1="4.274cm" svg:x2="13.9cm" svg:y2="4.549cm">
              <svg:desc>P 4813</svg:desc>
              <text:p/>
            </draw:line>
            <draw:frame draw:name="P 4813" draw:style-name="gr11" draw:text-style-name="P10" draw:layer="layout" svg:width="1.179cm" svg:height="1.187cm" svg:x="13.361cm" svg:y="4.499cm">
              <draw:text-box>
                <text:p text:style-name="P9">16 <text:s text:c="5"/></text:p>
              </draw:text-box>
            </draw:frame>
            <draw:frame draw:name="P 4813" draw:style-name="gr12" draw:text-style-name="P10" draw:layer="layout" svg:width="1.044cm" svg:height="1.187cm" svg:x="9.128cm" svg:y="4.305cm">
              <draw:text-box>
                <text:p text:style-name="P9"><text:s text:c="4"/>22</text:p>
              </draw:text-box>
            </draw:frame>
            <draw:line draw:name="P 4813" draw:style-name="gr23" draw:text-style-name="P8" draw:layer="layout" svg:x1="9.6cm" svg:y1="4.755cm" svg:x2="13.9cm" svg:y2="4.549cm">
              <svg:desc>P 4813</svg:desc>
              <text:p text:style-name="P11">P 4813 <text:s text:c="2"/></text:p>
              <text:p text:style-name="P11"><text:span text:style-name="T1"/></text:p>
            </draw:line>
            <draw:line draw:name="P 4813" draw:style-name="gr22" draw:text-style-name="P5" draw:layer="layout" svg:x1="9.6cm" svg:y1="4.655cm" svg:x2="9.6cm" svg:y2="4.855cm">
              <svg:desc>P 4813</svg:desc>
              <text:p/>
            </draw:line>
          </draw:g>
          <draw:g draw:name="P 4814">
            <draw:line draw:name="P 4814" draw:style-name="gr22" draw:text-style-name="P5" draw:layer="layout" svg:x1="9.6cm" svg:y1="6.919cm" svg:x2="9.6cm" svg:y2="7.119cm">
              <svg:desc>P 4814</svg:desc>
              <text:p/>
            </draw:line>
            <draw:frame draw:name="P 4814" draw:style-name="gr12" draw:text-style-name="P10" draw:layer="layout" svg:width="1.044cm" svg:height="1.187cm" svg:x="9.128cm" svg:y="6.969cm">
              <draw:text-box>
                <text:p text:style-name="P9"><text:s text:c="4"/>28</text:p>
              </draw:text-box>
            </draw:frame>
            <draw:frame draw:name="P 4814" draw:style-name="gr11" draw:text-style-name="P10" draw:layer="layout" svg:width="1.179cm" svg:height="1.187cm" svg:x="13.061cm" svg:y="6.775cm">
              <draw:text-box>
                <text:p text:style-name="P9">34 <text:s text:c="5"/></text:p>
              </draw:text-box>
            </draw:frame>
            <draw:line draw:name="P 4814" draw:style-name="gr23" draw:text-style-name="P8" draw:layer="layout" svg:x1="9.6cm" svg:y1="7.019cm" svg:x2="13.6cm" svg:y2="7.225cm">
              <svg:desc>P 4814</svg:desc>
              <text:p text:style-name="P11"><text:s text:c="3"/>P 4814</text:p>
              <text:p text:style-name="P11"><text:span text:style-name="T1"/></text:p>
            </draw:line>
            <draw:line draw:name="P 4814" draw:style-name="gr22" draw:text-style-name="P5" draw:layer="layout" svg:x1="13.6cm" svg:y1="7.225cm" svg:x2="13.6cm" svg:y2="7.362cm">
              <svg:desc>P 4814</svg:desc>
              <text:p/>
            </draw:line>
          </draw:g>
          <draw:g draw:name="St 6146">
            <draw:line draw:name="St 6146" draw:style-name="gr33" draw:text-style-name="P5" draw:layer="layout" svg:x1="1.9cm" svg:y1="16.113cm" svg:x2="1.9cm" svg:y2="16.313cm">
              <svg:desc>St 6146</svg:desc>
              <text:p/>
            </draw:line>
            <draw:frame draw:name="St 6146" draw:style-name="gr12" draw:text-style-name="P10" draw:layer="layout" svg:width="1.044cm" svg:height="1.187cm" svg:x="1.428cm" svg:y="16.163cm">
              <draw:text-box>
                <text:p text:style-name="P9"><text:s text:c="4"/>56</text:p>
              </draw:text-box>
            </draw:frame>
            <draw:frame draw:name="St 6146" draw:style-name="gr11" draw:text-style-name="P10" draw:layer="layout" svg:width="1.179cm" svg:height="1.187cm" svg:x="5.061cm" svg:y="16.037cm">
              <draw:text-box>
                <text:p text:style-name="P9">04 <text:s text:c="5"/></text:p>
              </draw:text-box>
            </draw:frame>
            <draw:line draw:name="St 6146" draw:style-name="gr34" draw:text-style-name="P8" draw:layer="layout" svg:x1="1.9cm" svg:y1="16.213cm" svg:x2="5.6cm" svg:y2="16.487cm">
              <svg:desc>St 6146</svg:desc>
              <text:p text:style-name="P11"><text:s text:c="3"/>St 6146</text:p>
              <text:p text:style-name="P11"><text:span text:style-name="T1"/></text:p>
            </draw:line>
            <draw:line draw:name="St 6146" draw:style-name="gr33" draw:text-style-name="P5" draw:layer="layout" svg:x1="5.6cm" svg:y1="16.487cm" svg:x2="5.6cm" svg:y2="17.928cm">
              <svg:desc>St 6146</svg:desc>
              <text:p/>
            </draw:line>
            <draw:frame draw:name="St 6146" draw:style-name="gr12" draw:text-style-name="P10" draw:layer="layout" svg:width="1.044cm" svg:height="1.187cm" svg:x="5.128cm" svg:y="17.878cm">
              <draw:text-box>
                <text:p text:style-name="P9"><text:s text:c="4"/>46</text:p>
              </draw:text-box>
            </draw:frame>
            <draw:frame draw:name="St 6146" draw:style-name="gr11" draw:text-style-name="P10" draw:layer="layout" svg:width="1.179cm" svg:height="1.187cm" svg:x="9.061cm" svg:y="17.821cm">
              <draw:text-box>
                <text:p text:style-name="P9">56 <text:s text:c="5"/></text:p>
              </draw:text-box>
            </draw:frame>
            <draw:line draw:name="St 6146" draw:style-name="gr34" draw:text-style-name="P8" draw:layer="layout" svg:x1="5.6cm" svg:y1="17.928cm" svg:x2="9.6cm" svg:y2="18.271cm">
              <svg:desc>St 6146</svg:desc>
              <text:p text:style-name="P11"><text:s text:c="3"/>St 6146</text:p>
              <text:p text:style-name="P11"><text:span text:style-name="T1"/></text:p>
            </draw:line>
            <draw:line draw:name="St 6146" draw:style-name="gr33" draw:text-style-name="P5" draw:layer="layout" svg:x1="9.6cm" svg:y1="18.171cm" svg:x2="9.6cm" svg:y2="18.371cm">
              <svg:desc>St 6146</svg:desc>
              <text:p/>
            </draw:line>
            <draw:frame draw:name="St 6146" draw:style-name="gr11" draw:text-style-name="P10" draw:layer="layout" svg:width="1.179cm" svg:height="1.187cm" svg:x="12.761cm" svg:y="18.095cm">
              <draw:text-box>
                <text:p text:style-name="P9">04 <text:s text:c="5"/></text:p>
              </draw:text-box>
            </draw:frame>
            <draw:line draw:name="St 6146" draw:style-name="gr34" draw:text-style-name="P8" draw:layer="layout" svg:x1="9.6cm" svg:y1="18.271cm" svg:x2="13.3cm" svg:y2="18.545cm">
              <svg:desc>St 6146</svg:desc>
              <text:p text:style-name="P11"><text:s text:c="3"/>St 6146</text:p>
              <text:p text:style-name="P11"><text:span text:style-name="T1"/></text:p>
            </draw:line>
            <draw:line draw:name="St 6146" draw:style-name="gr33" draw:text-style-name="P5" draw:layer="layout" svg:x1="13.3cm" svg:y1="18.545cm" svg:x2="13.3cm" svg:y2="20.398cm">
              <svg:desc>St 6146</svg:desc>
              <text:p/>
            </draw:line>
            <draw:frame draw:name="St 6146" draw:style-name="gr12" draw:text-style-name="P10" draw:layer="layout" svg:width="1.044cm" svg:height="1.187cm" svg:x="12.828cm" svg:y="20.348cm">
              <draw:text-box>
                <text:p text:style-name="P9"><text:s text:c="4"/>58</text:p>
              </draw:text-box>
            </draw:frame>
            <draw:frame draw:name="St 6146" draw:style-name="gr11" draw:text-style-name="P10" draw:layer="layout" svg:width="1.179cm" svg:height="1.187cm" svg:x="17.661cm" svg:y="20.326cm">
              <draw:text-box>
                <text:p text:style-name="P9">09 <text:s text:c="5"/></text:p>
              </draw:text-box>
            </draw:frame>
            <draw:line draw:name="St 6146" draw:style-name="gr34" draw:text-style-name="P8" draw:layer="layout" svg:x1="13.3cm" svg:y1="20.398cm" svg:x2="18.2cm" svg:y2="20.776cm">
              <svg:desc>St 6146</svg:desc>
              <text:p text:style-name="P11"><text:s text:c="3"/>St 6146</text:p>
              <text:p text:style-name="P11"><text:span text:style-name="T1"/></text:p>
            </draw:line>
            <draw:line draw:name="St 6146" draw:style-name="gr33" draw:text-style-name="P5" draw:layer="layout" svg:x1="18.2cm" svg:y1="20.676cm" svg:x2="18.2cm" svg:y2="20.876cm">
              <svg:desc>St 6146</svg:desc>
              <text:p/>
            </draw:line>
          </draw:g>
          <draw:g draw:name="V 5364 Mi">
            <draw:line draw:name="V 5364 Mi" draw:style-name="gr35" draw:text-style-name="P5" draw:layer="layout" svg:x1="13.3cm" svg:y1="4cm" svg:x2="13.3cm" svg:y2="4.926cm">
              <svg:desc>V 5364 Mi</svg:desc>
              <text:p/>
            </draw:line>
            <draw:frame draw:name="V 5364 Mi" draw:style-name="gr12" draw:text-style-name="P10" draw:layer="layout" svg:width="1.044cm" svg:height="1.187cm" svg:x="12.828cm" svg:y="4.876cm">
              <draw:text-box>
                <text:p text:style-name="P9"><text:s text:c="4"/>27</text:p>
              </draw:text-box>
            </draw:frame>
            <draw:frame draw:name="V 5364 Mi" draw:style-name="gr11" draw:text-style-name="P10" draw:layer="layout" svg:width="1.179cm" svg:height="1.187cm" svg:x="16.761cm" svg:y="4.716cm">
              <draw:text-box>
                <text:p text:style-name="P9">34 <text:s text:c="5"/></text:p>
              </draw:text-box>
            </draw:frame>
            <draw:line draw:name="V 5364 Mi" draw:style-name="gr36" draw:text-style-name="P8" draw:layer="layout" svg:x1="13.3cm" svg:y1="4.926cm" svg:x2="17.3cm" svg:y2="5.166cm">
              <svg:desc>V 5364 Mi</svg:desc>
              <text:p text:style-name="P11"><text:s text:c="3"/>V 5364 Mi</text:p>
              <text:p text:style-name="P11"><text:span text:style-name="T1"/></text:p>
            </draw:line>
            <draw:line draw:name="V 5364 Mi" draw:style-name="gr35" draw:text-style-name="P5" draw:layer="layout" svg:x1="17.3cm" svg:y1="5.066cm" svg:x2="17.3cm" svg:y2="5.266cm">
              <svg:desc>V 5364 Mi</svg:desc>
              <text:p/>
            </draw:line>
          </draw:g>
        </draw:g>
      </draw:page>
      <draw:page draw:name="Hauptbahn A" draw:style-name="dp1" draw:master-page-name="Standard">
        <draw:g draw:style-name="gr1">
          <draw:g>
            <draw:frame draw:style-name="gr2" draw:text-style-name="P2" draw:layer="layout" svg:width="4.655cm" svg:height="1.187cm" svg:x="8.223cm" svg:y="1cm">
              <draw:text-box>
                <text:p text:style-name="P1">Rath – Lindern</text:p>
              </draw:text-box>
            </draw:frame>
          </draw:g>
          <draw:g>
            <draw:frame draw:style-name="gr7" draw:text-style-name="P4" draw:layer="layout" svg:width="1.611cm" svg:height="1.199cm" svg:x="0.545cm" svg:y="2.5cm">
              <draw:text-box>
                <text:p text:style-name="P3">Rth</text:p>
                <text:p text:style-name="P3">KM: 0</text:p>
              </draw:text-box>
            </draw:frame>
            <draw:line draw:style-name="gr4" draw:text-style-name="P5" draw:layer="layout" svg:x1="1.3cm" svg:y1="4cm" svg:x2="1.3cm" svg:y2="28.7cm">
              <svg:desc>#Track.Rth.1</svg:desc>
              <text:p/>
            </draw:line>
            <draw:frame draw:style-name="gr5" draw:text-style-name="P7" draw:layer="layout" svg:width="0.659cm" svg:height="1.187cm" svg:x="1.021cm" svg:y="3.6cm">
              <draw:text-box>
                <text:p text:style-name="P6">1</text:p>
              </draw:text-box>
            </draw:frame>
            <draw:line draw:style-name="gr4" draw:text-style-name="P5" draw:layer="layout" svg:x1="1.6cm" svg:y1="4cm" svg:x2="1.6cm" svg:y2="28.7cm">
              <svg:desc>#Track.Rth.2</svg:desc>
              <text:p/>
            </draw:line>
            <draw:frame draw:style-name="gr5" draw:text-style-name="P7" draw:layer="layout" svg:width="0.659cm" svg:height="1.187cm" svg:x="1.321cm" svg:y="3.6cm">
              <draw:text-box>
                <text:p text:style-name="P6">2</text:p>
              </draw:text-box>
            </draw:frame>
            <draw:line draw:style-name="gr4" draw:text-style-name="P5" draw:layer="layout" svg:x1="1.9cm" svg:y1="4cm" svg:x2="1.9cm" svg:y2="28.7cm">
              <svg:desc>#Track.Rth.3</svg:desc>
              <text:p/>
            </draw:line>
            <draw:frame draw:style-name="gr5" draw:text-style-name="P7" draw:layer="layout" svg:width="0.659cm" svg:height="1.187cm" svg:x="1.621cm" svg:y="3.6cm">
              <draw:text-box>
                <text:p text:style-name="P6">3</text:p>
              </draw:text-box>
            </draw:frame>
            <draw:line draw:style-name="gr4" draw:text-style-name="P5" draw:layer="layout" svg:x1="2.2cm" svg:y1="4cm" svg:x2="2.2cm" svg:y2="28.7cm">
              <svg:desc>#Track.Rth.4</svg:desc>
              <text:p/>
            </draw:line>
            <draw:frame draw:style-name="gr5" draw:text-style-name="P7" draw:layer="layout" svg:width="0.659cm" svg:height="1.187cm" svg:x="1.921cm" svg:y="3.6cm">
              <draw:text-box>
                <text:p text:style-name="P6">4</text:p>
              </draw:text-box>
            </draw:frame>
            <draw:line draw:style-name="gr4" draw:text-style-name="P5" draw:layer="layout" svg:x1="2.5cm" svg:y1="4cm" svg:x2="2.5cm" svg:y2="28.7cm">
              <svg:desc>#Track.Rth.5</svg:desc>
              <text:p/>
            </draw:line>
            <draw:frame draw:style-name="gr5" draw:text-style-name="P7" draw:layer="layout" svg:width="0.659cm" svg:height="1.187cm" svg:x="2.221cm" svg:y="3.6cm">
              <draw:text-box>
                <text:p text:style-name="P6">5</text:p>
              </draw:text-box>
            </draw:frame>
            <draw:line draw:style-name="gr4" draw:text-style-name="P5" draw:layer="layout" svg:x1="2.8cm" svg:y1="4cm" svg:x2="2.8cm" svg:y2="28.7cm">
              <svg:desc>#Track.Rth.6</svg:desc>
              <text:p/>
            </draw:line>
            <draw:frame draw:style-name="gr5" draw:text-style-name="P7" draw:layer="layout" svg:width="0.659cm" svg:height="1.187cm" svg:x="2.521cm" svg:y="3.6cm">
              <draw:text-box>
                <text:p text:style-name="P6">6</text:p>
              </draw:text-box>
            </draw:frame>
            <draw:line draw:style-name="gr4" draw:text-style-name="P5" draw:layer="layout" svg:x1="3.1cm" svg:y1="4cm" svg:x2="3.1cm" svg:y2="28.7cm">
              <svg:desc>#Track.Rth.7</svg:desc>
              <text:p/>
            </draw:line>
            <draw:frame draw:style-name="gr5" draw:text-style-name="P7" draw:layer="layout" svg:width="0.659cm" svg:height="1.187cm" svg:x="2.821cm" svg:y="3.6cm">
              <draw:text-box>
                <text:p text:style-name="P6">7</text:p>
              </draw:text-box>
            </draw:frame>
            <draw:line draw:style-name="gr4" draw:text-style-name="P5" draw:layer="layout" svg:x1="3.4cm" svg:y1="4cm" svg:x2="3.4cm" svg:y2="28.7cm">
              <svg:desc>#Track.Rth.8</svg:desc>
              <text:p/>
            </draw:line>
            <draw:frame draw:style-name="gr5" draw:text-style-name="P7" draw:layer="layout" svg:width="0.659cm" svg:height="1.187cm" svg:x="3.121cm" svg:y="3.6cm">
              <draw:text-box>
                <text:p text:style-name="P6">8</text:p>
              </draw:text-box>
            </draw:frame>
            <draw:line draw:style-name="gr4" draw:text-style-name="P5" draw:layer="layout" svg:x1="3.7cm" svg:y1="4cm" svg:x2="3.7cm" svg:y2="28.7cm">
              <svg:desc>#Track.Rth.9</svg:desc>
              <text:p/>
            </draw:line>
            <draw:frame draw:style-name="gr5" draw:text-style-name="P7" draw:layer="layout" svg:width="0.659cm" svg:height="1.187cm" svg:x="3.421cm" svg:y="3.6cm">
              <draw:text-box>
                <text:p text:style-name="P6">9</text:p>
              </draw:text-box>
            </draw:frame>
          </draw:g>
          <draw:g>
            <draw:frame draw:style-name="gr7" draw:text-style-name="P4" draw:layer="layout" svg:width="1.611cm" svg:height="1.199cm" svg:x="4.545cm" svg:y="2.5cm">
              <draw:text-box>
                <text:p text:style-name="P3">Hst</text:p>
                <text:p text:style-name="P3">KM: 8</text:p>
              </draw:text-box>
            </draw:frame>
            <draw:line draw:style-name="gr4" draw:text-style-name="P5" draw:layer="layout" svg:x1="5.3cm" svg:y1="4cm" svg:x2="5.3cm" svg:y2="28.7cm">
              <svg:desc>#Track.Hst.1</svg:desc>
              <text:p/>
            </draw:line>
            <draw:frame draw:style-name="gr5" draw:text-style-name="P7" draw:layer="layout" svg:width="0.659cm" svg:height="1.187cm" svg:x="5.021cm" svg:y="3.6cm">
              <draw:text-box>
                <text:p text:style-name="P6">1</text:p>
              </draw:text-box>
            </draw:frame>
            <draw:line draw:style-name="gr4" draw:text-style-name="P5" draw:layer="layout" svg:x1="5.6cm" svg:y1="4cm" svg:x2="5.6cm" svg:y2="28.7cm">
              <svg:desc>#Track.Hst.2</svg:desc>
              <text:p/>
            </draw:line>
            <draw:frame draw:style-name="gr5" draw:text-style-name="P7" draw:layer="layout" svg:width="0.659cm" svg:height="1.187cm" svg:x="5.321cm" svg:y="3.6cm">
              <draw:text-box>
                <text:p text:style-name="P6">2</text:p>
              </draw:text-box>
            </draw:frame>
            <draw:line draw:style-name="gr4" draw:text-style-name="P5" draw:layer="layout" svg:x1="5.9cm" svg:y1="4cm" svg:x2="5.9cm" svg:y2="28.7cm">
              <svg:desc>#Track.Hst.3</svg:desc>
              <text:p/>
            </draw:line>
            <draw:frame draw:style-name="gr5" draw:text-style-name="P7" draw:layer="layout" svg:width="0.659cm" svg:height="1.187cm" svg:x="5.621cm" svg:y="3.6cm">
              <draw:text-box>
                <text:p text:style-name="P6">3</text:p>
              </draw:text-box>
            </draw:frame>
            <draw:line draw:style-name="gr4" draw:text-style-name="P5" draw:layer="layout" svg:x1="6.2cm" svg:y1="4cm" svg:x2="6.2cm" svg:y2="28.7cm">
              <svg:desc>#Track.Hst.4</svg:desc>
              <text:p/>
            </draw:line>
            <draw:frame draw:style-name="gr5" draw:text-style-name="P7" draw:layer="layout" svg:width="0.659cm" svg:height="1.187cm" svg:x="5.921cm" svg:y="3.6cm">
              <draw:text-box>
                <text:p text:style-name="P6">4</text:p>
              </draw:text-box>
            </draw:frame>
            <draw:line draw:style-name="gr4" draw:text-style-name="P5" draw:layer="layout" svg:x1="6.5cm" svg:y1="4cm" svg:x2="6.5cm" svg:y2="28.7cm">
              <svg:desc>#Track.Hst.6</svg:desc>
              <text:p/>
            </draw:line>
            <draw:frame draw:style-name="gr5" draw:text-style-name="P7" draw:layer="layout" svg:width="0.659cm" svg:height="1.187cm" svg:x="6.221cm" svg:y="3.6cm">
              <draw:text-box>
                <text:p text:style-name="P6">6</text:p>
              </draw:text-box>
            </draw:frame>
          </draw:g>
          <draw:g>
            <draw:frame draw:style-name="gr3" draw:text-style-name="P4" draw:layer="layout" svg:width="1.848cm" svg:height="1.199cm" svg:x="8.426cm" svg:y="2.5cm">
              <draw:text-box>
                <text:p text:style-name="P3">Dtl</text:p>
                <text:p text:style-name="P3">KM: 13</text:p>
              </draw:text-box>
            </draw:frame>
            <draw:line draw:style-name="gr4" draw:text-style-name="P5" draw:layer="layout" svg:x1="9.3cm" svg:y1="4cm" svg:x2="9.3cm" svg:y2="28.7cm">
              <svg:desc>#Track.Dtl.1</svg:desc>
              <text:p/>
            </draw:line>
            <draw:frame draw:style-name="gr5" draw:text-style-name="P7" draw:layer="layout" svg:width="0.659cm" svg:height="1.187cm" svg:x="9.021cm" svg:y="3.6cm">
              <draw:text-box>
                <text:p text:style-name="P6">1</text:p>
              </draw:text-box>
            </draw:frame>
            <draw:line draw:style-name="gr4" draw:text-style-name="P5" draw:layer="layout" svg:x1="9.6cm" svg:y1="4cm" svg:x2="9.6cm" svg:y2="28.7cm">
              <svg:desc>#Track.Dtl.2</svg:desc>
              <text:p/>
            </draw:line>
            <draw:frame draw:style-name="gr5" draw:text-style-name="P7" draw:layer="layout" svg:width="0.659cm" svg:height="1.187cm" svg:x="9.321cm" svg:y="3.6cm">
              <draw:text-box>
                <text:p text:style-name="P6">2</text:p>
              </draw:text-box>
            </draw:frame>
          </draw:g>
          <draw:g>
            <draw:frame draw:style-name="gr3" draw:text-style-name="P4" draw:layer="layout" svg:width="1.848cm" svg:height="1.199cm" svg:x="12.426cm" svg:y="2.5cm">
              <draw:text-box>
                <text:p text:style-name="P3">Bsn</text:p>
                <text:p text:style-name="P3">KM: 19</text:p>
              </draw:text-box>
            </draw:frame>
            <draw:line draw:style-name="gr4" draw:text-style-name="P5" draw:layer="layout" svg:x1="13.3cm" svg:y1="4cm" svg:x2="13.3cm" svg:y2="28.7cm">
              <svg:desc>#Track.Bsn.1</svg:desc>
              <text:p/>
            </draw:line>
            <draw:frame draw:style-name="gr5" draw:text-style-name="P7" draw:layer="layout" svg:width="0.659cm" svg:height="1.187cm" svg:x="13.021cm" svg:y="3.6cm">
              <draw:text-box>
                <text:p text:style-name="P6">1</text:p>
              </draw:text-box>
            </draw:frame>
            <draw:line draw:style-name="gr4" draw:text-style-name="P5" draw:layer="layout" svg:x1="13.6cm" svg:y1="4cm" svg:x2="13.6cm" svg:y2="28.7cm">
              <svg:desc>#Track.Bsn.2</svg:desc>
              <text:p/>
            </draw:line>
            <draw:frame draw:style-name="gr5" draw:text-style-name="P7" draw:layer="layout" svg:width="0.659cm" svg:height="1.187cm" svg:x="13.321cm" svg:y="3.6cm">
              <draw:text-box>
                <text:p text:style-name="P6">2</text:p>
              </draw:text-box>
            </draw:frame>
            <draw:line draw:style-name="gr4" draw:text-style-name="P5" draw:layer="layout" svg:x1="13.9cm" svg:y1="4cm" svg:x2="13.9cm" svg:y2="28.7cm">
              <svg:desc>#Track.Bsn.3</svg:desc>
              <text:p/>
            </draw:line>
            <draw:frame draw:style-name="gr5" draw:text-style-name="P7" draw:layer="layout" svg:width="0.659cm" svg:height="1.187cm" svg:x="13.621cm" svg:y="3.6cm">
              <draw:text-box>
                <text:p text:style-name="P6">3</text:p>
              </draw:text-box>
            </draw:frame>
          </draw:g>
          <draw:g>
            <draw:frame draw:style-name="gr3" draw:text-style-name="P4" draw:layer="layout" svg:width="1.848cm" svg:height="1.199cm" svg:x="16.426cm" svg:y="2.5cm">
              <draw:text-box>
                <text:p text:style-name="P3">Lin</text:p>
                <text:p text:style-name="P3">KM: 25</text:p>
              </draw:text-box>
            </draw:frame>
            <draw:line draw:style-name="gr4" draw:text-style-name="P5" draw:layer="layout" svg:x1="17.3cm" svg:y1="4cm" svg:x2="17.3cm" svg:y2="28.7cm">
              <svg:desc>#Track.Lin.1</svg:desc>
              <text:p/>
            </draw:line>
            <draw:frame draw:style-name="gr5" draw:text-style-name="P7" draw:layer="layout" svg:width="0.659cm" svg:height="1.187cm" svg:x="17.021cm" svg:y="3.6cm">
              <draw:text-box>
                <text:p text:style-name="P6">1</text:p>
              </draw:text-box>
            </draw:frame>
            <draw:line draw:style-name="gr4" draw:text-style-name="P5" draw:layer="layout" svg:x1="17.6cm" svg:y1="4cm" svg:x2="17.6cm" svg:y2="28.7cm">
              <svg:desc>#Track.Lin.2</svg:desc>
              <text:p/>
            </draw:line>
            <draw:frame draw:style-name="gr5" draw:text-style-name="P7" draw:layer="layout" svg:width="0.659cm" svg:height="1.187cm" svg:x="17.321cm" svg:y="3.6cm">
              <draw:text-box>
                <text:p text:style-name="P6">2</text:p>
              </draw:text-box>
            </draw:frame>
            <draw:line draw:style-name="gr4" draw:text-style-name="P5" draw:layer="layout" svg:x1="17.9cm" svg:y1="4cm" svg:x2="17.9cm" svg:y2="28.7cm">
              <svg:desc>#Track.Lin.3</svg:desc>
              <text:p/>
            </draw:line>
            <draw:frame draw:style-name="gr5" draw:text-style-name="P7" draw:layer="layout" svg:width="0.659cm" svg:height="1.187cm" svg:x="17.621cm" svg:y="3.6cm">
              <draw:text-box>
                <text:p text:style-name="P6">3</text:p>
              </draw:text-box>
            </draw:frame>
            <draw:line draw:style-name="gr4" draw:text-style-name="P5" draw:layer="layout" svg:x1="18.2cm" svg:y1="4cm" svg:x2="18.2cm" svg:y2="28.7cm">
              <svg:desc>#Track.Lin.4</svg:desc>
              <text:p/>
            </draw:line>
            <draw:frame draw:style-name="gr5" draw:text-style-name="P7" draw:layer="layout" svg:width="0.659cm" svg:height="1.187cm" svg:x="17.921cm" svg:y="3.6cm">
              <draw:text-box>
                <text:p text:style-name="P6">4</text:p>
              </draw:text-box>
            </draw:frame>
            <draw:line draw:style-name="gr4" draw:text-style-name="P5" draw:layer="layout" svg:x1="18.5cm" svg:y1="4cm" svg:x2="18.5cm" svg:y2="28.7cm">
              <svg:desc>#Track.Lin.5</svg:desc>
              <text:p/>
            </draw:line>
            <draw:frame draw:style-name="gr5" draw:text-style-name="P7" draw:layer="layout" svg:width="0.659cm" svg:height="1.187cm" svg:x="18.221cm" svg:y="3.6cm">
              <draw:text-box>
                <text:p text:style-name="P6">5</text:p>
              </draw:text-box>
            </draw:frame>
            <draw:line draw:style-name="gr4" draw:text-style-name="P5" draw:layer="layout" svg:x1="18.8cm" svg:y1="4cm" svg:x2="18.8cm" svg:y2="28.7cm">
              <svg:desc>#Track.Lin.6</svg:desc>
              <text:p/>
            </draw:line>
            <draw:frame draw:style-name="gr5" draw:text-style-name="P7" draw:layer="layout" svg:width="0.659cm" svg:height="1.187cm" svg:x="18.521cm" svg:y="3.6cm">
              <draw:text-box>
                <text:p text:style-name="P6">6</text:p>
              </draw:text-box>
            </draw:frame>
            <draw:line draw:style-name="gr4" draw:text-style-name="P5" draw:layer="layout" svg:x1="19.1cm" svg:y1="4cm" svg:x2="19.1cm" svg:y2="28.7cm">
              <svg:desc>#Track.Lin.7</svg:desc>
              <text:p/>
            </draw:line>
            <draw:frame draw:style-name="gr5" draw:text-style-name="P7" draw:layer="layout" svg:width="0.659cm" svg:height="1.187cm" svg:x="18.821cm" svg:y="3.6cm">
              <draw:text-box>
                <text:p text:style-name="P6">7</text:p>
              </draw:text-box>
            </draw:frame>
            <draw:line draw:style-name="gr4" draw:text-style-name="P5" draw:layer="layout" svg:x1="19.4cm" svg:y1="4cm" svg:x2="19.4cm" svg:y2="28.7cm">
              <svg:desc>#Track.Lin.8</svg:desc>
              <text:p/>
            </draw:line>
            <draw:frame draw:style-name="gr5" draw:text-style-name="P7" draw:layer="layout" svg:width="0.659cm" svg:height="1.187cm" svg:x="19.121cm" svg:y="3.6cm">
              <draw:text-box>
                <text:p text:style-name="P6">8</text:p>
              </draw:text-box>
            </draw:frame>
            <draw:line draw:style-name="gr4" draw:text-style-name="P5" draw:layer="layout" svg:x1="19.7cm" svg:y1="4cm" svg:x2="19.7cm" svg:y2="28.7cm">
              <svg:desc>#Track.Lin.9</svg:desc>
              <text:p/>
            </draw:line>
            <draw:frame draw:style-name="gr5" draw:text-style-name="P7" draw:layer="layout" svg:width="0.659cm" svg:height="1.187cm" svg:x="19.421cm" svg:y="3.6cm">
              <draw:text-box>
                <text:p text:style-name="P6">9</text:p>
              </draw:text-box>
            </draw:frame>
          </draw:g>
          <draw:g>
            <draw:line draw:style-name="gr8" draw:text-style-name="P8" draw:layer="layout" svg:x1="1.3cm" svg:y1="4cm" svg:x2="19.7cm" svg:y2="4cm">
              <svg:desc>#Time.12</svg:desc>
              <text:p/>
            </draw:line>
            <draw:frame draw:style-name="gr9" draw:text-style-name="P4" draw:layer="layout" svg:width="0.976cm" svg:height="1.187cm" svg:x="0.462cm" svg:y="3.7cm">
              <draw:text-box>
                <text:p text:style-name="P3">12</text:p>
              </draw:text-box>
            </draw:frame>
            <draw:frame draw:style-name="gr9" draw:text-style-name="P4" draw:layer="layout" svg:width="0.976cm" svg:height="1.187cm" svg:x="19.862cm" svg:y="3.7cm">
              <draw:text-box>
                <text:p text:style-name="P3">12</text:p>
              </draw:text-box>
            </draw:frame>
          </draw:g>
          <draw:g>
            <draw:line draw:style-name="gr8" draw:text-style-name="P8" draw:layer="layout" svg:x1="1.3cm" svg:y1="6.058cm" svg:x2="19.7cm" svg:y2="6.058cm">
              <svg:desc>#Time.13</svg:desc>
              <text:p/>
            </draw:line>
            <draw:frame draw:style-name="gr9" draw:text-style-name="P4" draw:layer="layout" svg:width="0.976cm" svg:height="1.187cm" svg:x="0.462cm" svg:y="5.758cm">
              <draw:text-box>
                <text:p text:style-name="P3">13</text:p>
              </draw:text-box>
            </draw:frame>
            <draw:frame draw:style-name="gr9" draw:text-style-name="P4" draw:layer="layout" svg:width="0.976cm" svg:height="1.187cm" svg:x="19.862cm" svg:y="5.758cm">
              <draw:text-box>
                <text:p text:style-name="P3">13</text:p>
              </draw:text-box>
            </draw:frame>
          </draw:g>
          <draw:g>
            <draw:line draw:style-name="gr8" draw:text-style-name="P8" draw:layer="layout" svg:x1="1.3cm" svg:y1="8.117cm" svg:x2="19.7cm" svg:y2="8.117cm">
              <svg:desc>#Time.14</svg:desc>
              <text:p/>
            </draw:line>
            <draw:frame draw:style-name="gr9" draw:text-style-name="P4" draw:layer="layout" svg:width="0.976cm" svg:height="1.187cm" svg:x="0.462cm" svg:y="7.817cm">
              <draw:text-box>
                <text:p text:style-name="P3">14</text:p>
              </draw:text-box>
            </draw:frame>
            <draw:frame draw:style-name="gr9" draw:text-style-name="P4" draw:layer="layout" svg:width="0.976cm" svg:height="1.187cm" svg:x="19.862cm" svg:y="7.817cm">
              <draw:text-box>
                <text:p text:style-name="P3">14</text:p>
              </draw:text-box>
            </draw:frame>
          </draw:g>
          <draw:g>
            <draw:line draw:style-name="gr8" draw:text-style-name="P8" draw:layer="layout" svg:x1="1.3cm" svg:y1="10.175cm" svg:x2="19.7cm" svg:y2="10.175cm">
              <svg:desc>#Time.15</svg:desc>
              <text:p/>
            </draw:line>
            <draw:frame draw:style-name="gr9" draw:text-style-name="P4" draw:layer="layout" svg:width="0.976cm" svg:height="1.187cm" svg:x="0.462cm" svg:y="9.875cm">
              <draw:text-box>
                <text:p text:style-name="P3">15</text:p>
              </draw:text-box>
            </draw:frame>
            <draw:frame draw:style-name="gr9" draw:text-style-name="P4" draw:layer="layout" svg:width="0.976cm" svg:height="1.187cm" svg:x="19.862cm" svg:y="9.875cm">
              <draw:text-box>
                <text:p text:style-name="P3">15</text:p>
              </draw:text-box>
            </draw:frame>
          </draw:g>
          <draw:g>
            <draw:line draw:style-name="gr8" draw:text-style-name="P8" draw:layer="layout" svg:x1="1.3cm" svg:y1="12.233cm" svg:x2="19.7cm" svg:y2="12.233cm">
              <svg:desc>#Time.16</svg:desc>
              <text:p/>
            </draw:line>
            <draw:frame draw:style-name="gr9" draw:text-style-name="P4" draw:layer="layout" svg:width="0.976cm" svg:height="1.187cm" svg:x="0.462cm" svg:y="11.933cm">
              <draw:text-box>
                <text:p text:style-name="P3">16</text:p>
              </draw:text-box>
            </draw:frame>
            <draw:frame draw:style-name="gr9" draw:text-style-name="P4" draw:layer="layout" svg:width="0.976cm" svg:height="1.187cm" svg:x="19.862cm" svg:y="11.933cm">
              <draw:text-box>
                <text:p text:style-name="P3">16</text:p>
              </draw:text-box>
            </draw:frame>
          </draw:g>
          <draw:g>
            <draw:line draw:style-name="gr8" draw:text-style-name="P8" draw:layer="layout" svg:x1="1.3cm" svg:y1="14.292cm" svg:x2="19.7cm" svg:y2="14.292cm">
              <svg:desc>#Time.17</svg:desc>
              <text:p/>
            </draw:line>
            <draw:frame draw:style-name="gr9" draw:text-style-name="P4" draw:layer="layout" svg:width="0.976cm" svg:height="1.187cm" svg:x="0.462cm" svg:y="13.992cm">
              <draw:text-box>
                <text:p text:style-name="P3">17</text:p>
              </draw:text-box>
            </draw:frame>
            <draw:frame draw:style-name="gr9" draw:text-style-name="P4" draw:layer="layout" svg:width="0.976cm" svg:height="1.187cm" svg:x="19.862cm" svg:y="13.992cm">
              <draw:text-box>
                <text:p text:style-name="P3">17</text:p>
              </draw:text-box>
            </draw:frame>
          </draw:g>
          <draw:g>
            <draw:line draw:style-name="gr8" draw:text-style-name="P8" draw:layer="layout" svg:x1="1.3cm" svg:y1="16.35cm" svg:x2="19.7cm" svg:y2="16.35cm">
              <svg:desc>#Time.18</svg:desc>
              <text:p/>
            </draw:line>
            <draw:frame draw:style-name="gr9" draw:text-style-name="P4" draw:layer="layout" svg:width="0.976cm" svg:height="1.187cm" svg:x="0.462cm" svg:y="16.05cm">
              <draw:text-box>
                <text:p text:style-name="P3">18</text:p>
              </draw:text-box>
            </draw:frame>
            <draw:frame draw:style-name="gr9" draw:text-style-name="P4" draw:layer="layout" svg:width="0.976cm" svg:height="1.187cm" svg:x="19.862cm" svg:y="16.05cm">
              <draw:text-box>
                <text:p text:style-name="P3">18</text:p>
              </draw:text-box>
            </draw:frame>
          </draw:g>
          <draw:g>
            <draw:line draw:style-name="gr8" draw:text-style-name="P8" draw:layer="layout" svg:x1="1.3cm" svg:y1="18.408cm" svg:x2="19.7cm" svg:y2="18.408cm">
              <svg:desc>#Time.19</svg:desc>
              <text:p/>
            </draw:line>
            <draw:frame draw:style-name="gr9" draw:text-style-name="P4" draw:layer="layout" svg:width="0.976cm" svg:height="1.187cm" svg:x="0.462cm" svg:y="18.108cm">
              <draw:text-box>
                <text:p text:style-name="P3">19</text:p>
              </draw:text-box>
            </draw:frame>
            <draw:frame draw:style-name="gr9" draw:text-style-name="P4" draw:layer="layout" svg:width="0.976cm" svg:height="1.187cm" svg:x="19.862cm" svg:y="18.108cm">
              <draw:text-box>
                <text:p text:style-name="P3">19</text:p>
              </draw:text-box>
            </draw:frame>
          </draw:g>
          <draw:g>
            <draw:line draw:style-name="gr8" draw:text-style-name="P8" draw:layer="layout" svg:x1="1.3cm" svg:y1="20.467cm" svg:x2="19.7cm" svg:y2="20.467cm">
              <svg:desc>#Time.20</svg:desc>
              <text:p/>
            </draw:line>
            <draw:frame draw:style-name="gr9" draw:text-style-name="P4" draw:layer="layout" svg:width="0.976cm" svg:height="1.187cm" svg:x="0.462cm" svg:y="20.167cm">
              <draw:text-box>
                <text:p text:style-name="P3">20</text:p>
              </draw:text-box>
            </draw:frame>
            <draw:frame draw:style-name="gr9" draw:text-style-name="P4" draw:layer="layout" svg:width="0.976cm" svg:height="1.187cm" svg:x="19.862cm" svg:y="20.167cm">
              <draw:text-box>
                <text:p text:style-name="P3">20</text:p>
              </draw:text-box>
            </draw:frame>
          </draw:g>
          <draw:g>
            <draw:line draw:style-name="gr8" draw:text-style-name="P8" draw:layer="layout" svg:x1="1.3cm" svg:y1="22.525cm" svg:x2="19.7cm" svg:y2="22.525cm">
              <svg:desc>#Time.21</svg:desc>
              <text:p/>
            </draw:line>
            <draw:frame draw:style-name="gr9" draw:text-style-name="P4" draw:layer="layout" svg:width="0.976cm" svg:height="1.187cm" svg:x="0.462cm" svg:y="22.225cm">
              <draw:text-box>
                <text:p text:style-name="P3">21</text:p>
              </draw:text-box>
            </draw:frame>
            <draw:frame draw:style-name="gr9" draw:text-style-name="P4" draw:layer="layout" svg:width="0.976cm" svg:height="1.187cm" svg:x="19.862cm" svg:y="22.225cm">
              <draw:text-box>
                <text:p text:style-name="P3">21</text:p>
              </draw:text-box>
            </draw:frame>
          </draw:g>
          <draw:g>
            <draw:line draw:style-name="gr8" draw:text-style-name="P8" draw:layer="layout" svg:x1="1.3cm" svg:y1="24.583cm" svg:x2="19.7cm" svg:y2="24.583cm">
              <svg:desc>#Time.22</svg:desc>
              <text:p/>
            </draw:line>
            <draw:frame draw:style-name="gr9" draw:text-style-name="P4" draw:layer="layout" svg:width="0.976cm" svg:height="1.187cm" svg:x="0.462cm" svg:y="24.283cm">
              <draw:text-box>
                <text:p text:style-name="P3">22</text:p>
              </draw:text-box>
            </draw:frame>
            <draw:frame draw:style-name="gr9" draw:text-style-name="P4" draw:layer="layout" svg:width="0.976cm" svg:height="1.187cm" svg:x="19.862cm" svg:y="24.283cm">
              <draw:text-box>
                <text:p text:style-name="P3">22</text:p>
              </draw:text-box>
            </draw:frame>
          </draw:g>
          <draw:g>
            <draw:line draw:style-name="gr8" draw:text-style-name="P8" draw:layer="layout" svg:x1="1.3cm" svg:y1="26.642cm" svg:x2="19.7cm" svg:y2="26.642cm">
              <svg:desc>#Time.23</svg:desc>
              <text:p/>
            </draw:line>
            <draw:frame draw:style-name="gr9" draw:text-style-name="P4" draw:layer="layout" svg:width="0.976cm" svg:height="1.187cm" svg:x="0.462cm" svg:y="26.342cm">
              <draw:text-box>
                <text:p text:style-name="P3">23</text:p>
              </draw:text-box>
            </draw:frame>
            <draw:frame draw:style-name="gr9" draw:text-style-name="P4" draw:layer="layout" svg:width="0.976cm" svg:height="1.187cm" svg:x="19.862cm" svg:y="26.342cm">
              <draw:text-box>
                <text:p text:style-name="P3">23</text:p>
              </draw:text-box>
            </draw:frame>
          </draw:g>
          <draw:g>
            <draw:line draw:style-name="gr8" draw:text-style-name="P8" draw:layer="layout" svg:x1="1.3cm" svg:y1="28.7cm" svg:x2="19.7cm" svg:y2="28.7cm">
              <svg:desc>#Time.24</svg:desc>
              <text:p/>
            </draw:line>
            <draw:line draw:style-name="gr8" draw:text-style-name="P8" draw:layer="layout" svg:x1="1.3cm" svg:y1="28.7cm" svg:x2="19.7cm" svg:y2="28.7cm">
              <svg:desc>#Time.00</svg:desc>
              <text:p/>
            </draw:line>
            <draw:frame draw:style-name="gr9" draw:text-style-name="P4" draw:layer="layout" svg:width="0.976cm" svg:height="1.187cm" svg:x="0.462cm" svg:y="28.4cm">
              <draw:text-box>
                <text:p text:style-name="P3">24</text:p>
              </draw:text-box>
            </draw:frame>
            <draw:frame draw:style-name="gr9" draw:text-style-name="P4" draw:layer="layout" svg:width="0.976cm" svg:height="1.187cm" svg:x="19.862cm" svg:y="28.4cm">
              <draw:text-box>
                <text:p text:style-name="P3">24</text:p>
              </draw:text-box>
            </draw:frame>
          </draw:g>
          <draw:g draw:name="Bp 1687 [Sa]">
            <draw:line draw:name="Bp 1687 [Sa]" draw:style-name="gr10" draw:text-style-name="P5" draw:layer="layout" svg:x1="2.8cm" svg:y1="12.133cm" svg:x2="2.8cm" svg:y2="12.333cm">
              <svg:desc>Bp 1687 [Sa]</svg:desc>
              <text:p/>
            </draw:line>
            <draw:frame draw:name="Bp 1687 [Sa]" draw:style-name="gr12" draw:text-style-name="P10" draw:layer="layout" svg:width="1.044cm" svg:height="1.187cm" svg:x="2.328cm" svg:y="12.183cm">
              <draw:text-box>
                <text:p text:style-name="P9"><text:s text:c="4"/>00</text:p>
              </draw:text-box>
            </draw:frame>
            <draw:frame draw:name="Bp 1687 [Sa]" draw:style-name="gr11" draw:text-style-name="P10" draw:layer="layout" svg:width="1.179cm" svg:height="1.187cm" svg:x="5.361cm" svg:y="12.023cm">
              <draw:text-box>
                <text:p text:style-name="P9">07 <text:s text:c="5"/></text:p>
              </draw:text-box>
            </draw:frame>
            <draw:line draw:name="Bp 1687 [Sa]" draw:style-name="gr13" draw:text-style-name="P8" draw:layer="layout" svg:x1="2.8cm" svg:y1="12.233cm" svg:x2="5.9cm" svg:y2="12.473cm">
              <svg:desc>Bp 1687 [Sa]</svg:desc>
              <text:p text:style-name="P11"><text:s text:c="3"/>Bp 1687 [Sa]</text:p>
              <text:p text:style-name="P11"><text:span text:style-name="T1"/></text:p>
            </draw:line>
            <draw:line draw:name="Bp 1687 [Sa]" draw:style-name="gr10" draw:text-style-name="P5" draw:layer="layout" svg:x1="5.9cm" svg:y1="12.473cm" svg:x2="5.9cm" svg:y2="12.679cm">
              <svg:desc>Bp 1687 [Sa]</svg:desc>
              <text:p/>
            </draw:line>
            <draw:frame draw:name="Bp 1687 [Sa]" draw:style-name="gr12" draw:text-style-name="P10" draw:layer="layout" svg:width="1.044cm" svg:height="1.187cm" svg:x="5.428cm" svg:y="12.629cm">
              <draw:text-box>
                <text:p text:style-name="P9"><text:s text:c="4"/>13</text:p>
              </draw:text-box>
            </draw:frame>
            <draw:frame draw:name="Bp 1687 [Sa]" draw:style-name="gr11" draw:text-style-name="P10" draw:layer="layout" svg:width="1.179cm" svg:height="1.187cm" svg:x="9.061cm" svg:y="12.401cm">
              <draw:text-box>
                <text:p text:style-name="P9">18 <text:s text:c="5"/></text:p>
              </draw:text-box>
            </draw:frame>
            <draw:line draw:name="Bp 1687 [Sa]" draw:style-name="gr13" draw:text-style-name="P8" draw:layer="layout" svg:x1="5.9cm" svg:y1="12.679cm" svg:x2="9.6cm" svg:y2="12.851cm">
              <svg:desc>Bp 1687 [Sa]</svg:desc>
              <text:p text:style-name="P11"><text:s text:c="3"/>Bp 1687 [Sa]</text:p>
              <text:p text:style-name="P11"><text:span text:style-name="T1"/></text:p>
            </draw:line>
            <draw:line draw:name="Bp 1687 [Sa]" draw:style-name="gr10" draw:text-style-name="P5" draw:layer="layout" svg:x1="9.6cm" svg:y1="12.751cm" svg:x2="9.6cm" svg:y2="12.951cm">
              <svg:desc>Bp 1687 [Sa]</svg:desc>
              <text:p/>
            </draw:line>
          </draw:g>
          <draw:g draw:name="Bp 1688 [Sa]">
            <draw:line draw:name="Bp 1688 [Sa]" draw:style-name="gr10" draw:text-style-name="P5" draw:layer="layout" svg:x1="9.6cm" svg:y1="14.878cm" svg:x2="9.6cm" svg:y2="15.078cm">
              <svg:desc>Bp 1688 [Sa]</svg:desc>
              <text:p/>
            </draw:line>
            <draw:frame draw:name="Bp 1688 [Sa]" draw:style-name="gr11" draw:text-style-name="P10" draw:layer="layout" svg:width="1.179cm" svg:height="1.187cm" svg:x="9.061cm" svg:y="14.928cm">
              <draw:text-box>
                <text:p text:style-name="P9">20 <text:s text:c="5"/></text:p>
              </draw:text-box>
            </draw:frame>
            <draw:frame draw:name="Bp 1688 [Sa]" draw:style-name="gr12" draw:text-style-name="P10" draw:layer="layout" svg:width="1.044cm" svg:height="1.187cm" svg:x="5.428cm" svg:y="14.7cm">
              <draw:text-box>
                <text:p text:style-name="P9"><text:s text:c="4"/>25</text:p>
              </draw:text-box>
            </draw:frame>
            <draw:line draw:name="Bp 1688 [Sa]" draw:style-name="gr13" draw:text-style-name="P8" draw:layer="layout" svg:x1="5.9cm" svg:y1="15.15cm" svg:x2="9.6cm" svg:y2="14.978cm">
              <svg:desc>Bp 1688 [Sa]</svg:desc>
              <text:p text:style-name="P11">Bp 1688 [Sa] <text:s text:c="2"/></text:p>
              <text:p text:style-name="P11"><text:span text:style-name="T1"/></text:p>
            </draw:line>
            <draw:line draw:name="Bp 1688 [Sa]" draw:style-name="gr10" draw:text-style-name="P5" draw:layer="layout" svg:x1="5.9cm" svg:y1="15.15cm" svg:x2="5.9cm" svg:y2="15.355cm">
              <svg:desc>Bp 1688 [Sa]</svg:desc>
              <text:p/>
            </draw:line>
            <draw:frame draw:name="Bp 1688 [Sa]" draw:style-name="gr11" draw:text-style-name="P10" draw:layer="layout" svg:width="1.179cm" svg:height="1.187cm" svg:x="5.361cm" svg:y="15.305cm">
              <draw:text-box>
                <text:p text:style-name="P9">31 <text:s text:c="5"/></text:p>
              </draw:text-box>
            </draw:frame>
            <draw:frame draw:name="Bp 1688 [Sa]" draw:style-name="gr12" draw:text-style-name="P10" draw:layer="layout" svg:width="1.044cm" svg:height="1.187cm" svg:x="2.328cm" svg:y="15.145cm">
              <draw:text-box>
                <text:p text:style-name="P9"><text:s text:c="4"/>38</text:p>
              </draw:text-box>
            </draw:frame>
            <draw:line draw:name="Bp 1688 [Sa]" draw:style-name="gr13" draw:text-style-name="P8" draw:layer="layout" svg:x1="2.8cm" svg:y1="15.595cm" svg:x2="5.9cm" svg:y2="15.355cm">
              <svg:desc>Bp 1688 [Sa]</svg:desc>
              <text:p text:style-name="P11">Bp 1688 [Sa] <text:s text:c="2"/></text:p>
              <text:p text:style-name="P11"><text:span text:style-name="T1"/></text:p>
            </draw:line>
            <draw:line draw:name="Bp 1688 [Sa]" draw:style-name="gr10" draw:text-style-name="P5" draw:layer="layout" svg:x1="2.8cm" svg:y1="15.495cm" svg:x2="2.8cm" svg:y2="15.695cm">
              <svg:desc>Bp 1688 [Sa]</svg:desc>
              <text:p/>
            </draw:line>
          </draw:g>
          <draw:g draw:name="Bp 2566 [Sa]">
            <draw:line draw:name="Bp 2566 [Sa]" draw:style-name="gr10" draw:text-style-name="P5" draw:layer="layout" svg:x1="18.5cm" svg:y1="4.62cm" svg:x2="18.5cm" svg:y2="4.82cm">
              <svg:desc>Bp 2566 [Sa]</svg:desc>
              <text:p/>
            </draw:line>
            <draw:frame draw:name="Bp 2566 [Sa]" draw:style-name="gr11" draw:text-style-name="P10" draw:layer="layout" svg:width="1.179cm" svg:height="1.187cm" svg:x="17.961cm" svg:y="4.67cm">
              <draw:text-box>
                <text:p text:style-name="P9">21 <text:s text:c="5"/></text:p>
              </draw:text-box>
            </draw:frame>
            <draw:frame draw:name="Bp 2566 [Sa]" draw:style-name="gr12" draw:text-style-name="P10" draw:layer="layout" svg:width="1.044cm" svg:height="1.187cm" svg:x="13.128cm" svg:y="4.442cm">
              <draw:text-box>
                <text:p text:style-name="P9"><text:s text:c="4"/>26</text:p>
              </draw:text-box>
            </draw:frame>
            <draw:line draw:name="Bp 2566 [Sa]" draw:style-name="gr13" draw:text-style-name="P8" draw:layer="layout" svg:x1="13.6cm" svg:y1="4.892cm" svg:x2="18.5cm" svg:y2="4.72cm">
              <svg:desc>Bp 2566 [Sa]</svg:desc>
              <text:p text:style-name="P11">Bp 2566 [Sa] <text:s text:c="2"/></text:p>
              <text:p text:style-name="P11"><text:span text:style-name="T1"/></text:p>
            </draw:line>
            <draw:line draw:name="Bp 2566 [Sa]" draw:style-name="gr10" draw:text-style-name="P5" draw:layer="layout" svg:x1="13.6cm" svg:y1="4.792cm" svg:x2="13.6cm" svg:y2="4.992cm">
              <svg:desc>Bp 2566 [Sa]</svg:desc>
              <text:p/>
            </draw:line>
            <draw:frame draw:name="Bp 2566 [Sa]" draw:style-name="gr12" draw:text-style-name="P10" draw:layer="layout" svg:width="1.044cm" svg:height="1.187cm" svg:x="8.828cm" svg:y="4.648cm">
              <draw:text-box>
                <text:p text:style-name="P9"><text:s text:c="4"/>32</text:p>
              </draw:text-box>
            </draw:frame>
            <draw:line draw:name="Bp 2566 [Sa]" draw:style-name="gr13" draw:text-style-name="P8" draw:layer="layout" svg:x1="9.3cm" svg:y1="5.098cm" svg:x2="13.6cm" svg:y2="4.892cm">
              <svg:desc>Bp 2566 [Sa]</svg:desc>
              <text:p text:style-name="P11">Bp 2566 [Sa] <text:s text:c="2"/></text:p>
              <text:p text:style-name="P11"><text:span text:style-name="T1"/></text:p>
            </draw:line>
            <draw:line draw:name="Bp 2566 [Sa]" draw:style-name="gr10" draw:text-style-name="P5" draw:layer="layout" svg:x1="9.3cm" svg:y1="4.998cm" svg:x2="9.3cm" svg:y2="5.198cm">
              <svg:desc>Bp 2566 [Sa]</svg:desc>
              <text:p/>
            </draw:line>
            <draw:frame draw:name="Bp 2566 [Sa]" draw:style-name="gr12" draw:text-style-name="P10" draw:layer="layout" svg:width="1.044cm" svg:height="1.187cm" svg:x="5.128cm" svg:y="4.819cm">
              <draw:text-box>
                <text:p text:style-name="P9"><text:s text:c="4"/>37</text:p>
              </draw:text-box>
            </draw:frame>
            <draw:line draw:name="Bp 2566 [Sa]" draw:style-name="gr13" draw:text-style-name="P8" draw:layer="layout" svg:x1="5.6cm" svg:y1="5.269cm" svg:x2="9.3cm" svg:y2="5.098cm">
              <svg:desc>Bp 2566 [Sa]</svg:desc>
              <text:p text:style-name="P11">Bp 2566 [Sa] <text:s text:c="2"/></text:p>
              <text:p text:style-name="P11"><text:span text:style-name="T1"/></text:p>
            </draw:line>
            <draw:line draw:name="Bp 2566 [Sa]" draw:style-name="gr10" draw:text-style-name="P5" draw:layer="layout" svg:x1="5.6cm" svg:y1="5.269cm" svg:x2="5.6cm" svg:y2="5.406cm">
              <svg:desc>Bp 2566 [Sa]</svg:desc>
              <text:p/>
            </draw:line>
            <draw:frame draw:name="Bp 2566 [Sa]" draw:style-name="gr11" draw:text-style-name="P10" draw:layer="layout" svg:width="1.179cm" svg:height="1.187cm" svg:x="5.061cm" svg:y="5.356cm">
              <draw:text-box>
                <text:p text:style-name="P9">41 <text:s text:c="5"/></text:p>
              </draw:text-box>
            </draw:frame>
            <draw:frame draw:name="Bp 2566 [Sa]" draw:style-name="gr12" draw:text-style-name="P10" draw:layer="layout" svg:width="1.044cm" svg:height="1.187cm" svg:x="2.328cm" svg:y="5.196cm">
              <draw:text-box>
                <text:p text:style-name="P9"><text:s text:c="4"/>48</text:p>
              </draw:text-box>
            </draw:frame>
            <draw:line draw:name="Bp 2566 [Sa]" draw:style-name="gr13" draw:text-style-name="P8" draw:layer="layout" svg:x1="2.8cm" svg:y1="5.646cm" svg:x2="5.6cm" svg:y2="5.406cm">
              <svg:desc>Bp 2566 [Sa]</svg:desc>
              <text:p text:style-name="P11">Bp 2566 [Sa] <text:s text:c="2"/></text:p>
              <text:p text:style-name="P11"><text:span text:style-name="T1"/></text:p>
            </draw:line>
            <draw:line draw:name="Bp 2566 [Sa]" draw:style-name="gr10" draw:text-style-name="P5" draw:layer="layout" svg:x1="2.8cm" svg:y1="5.546cm" svg:x2="2.8cm" svg:y2="5.746cm">
              <svg:desc>Bp 2566 [Sa]</svg:desc>
              <text:p/>
            </draw:line>
          </draw:g>
          <draw:g draw:name="D 237 [Sa]">
            <draw:line draw:name="D 237 [Sa]" draw:style-name="gr14" draw:text-style-name="P5" draw:layer="layout" svg:x1="3.1cm" svg:y1="10.898cm" svg:x2="3.1cm" svg:y2="11.098cm">
              <svg:desc>D 237 [Sa]</svg:desc>
              <text:p/>
            </draw:line>
            <draw:frame draw:name="D 237 [Sa]" draw:style-name="gr12" draw:text-style-name="P10" draw:layer="layout" svg:width="1.044cm" svg:height="1.187cm" svg:x="2.628cm" svg:y="10.948cm">
              <draw:text-box>
                <text:p text:style-name="P9"><text:s text:c="4"/>24</text:p>
              </draw:text-box>
            </draw:frame>
            <draw:frame draw:name="D 237 [Sa]" draw:style-name="gr11" draw:text-style-name="P10" draw:layer="layout" svg:width="1.179cm" svg:height="1.187cm" svg:x="5.361cm" svg:y="10.788cm">
              <draw:text-box>
                <text:p text:style-name="P9">31 <text:s text:c="5"/></text:p>
              </draw:text-box>
            </draw:frame>
            <draw:line draw:name="D 237 [Sa]" draw:style-name="gr15" draw:text-style-name="P8" draw:layer="layout" svg:x1="3.1cm" svg:y1="10.998cm" svg:x2="5.9cm" svg:y2="11.238cm">
              <svg:desc>D 237 [Sa]</svg:desc>
              <text:p text:style-name="P11"><text:s text:c="3"/>D 237 [Sa]</text:p>
              <text:p text:style-name="P11"><text:span text:style-name="T1"/></text:p>
            </draw:line>
            <draw:line draw:name="D 237 [Sa]" draw:style-name="gr14" draw:text-style-name="P5" draw:layer="layout" svg:x1="5.9cm" svg:y1="11.138cm" svg:x2="5.9cm" svg:y2="11.338cm">
              <svg:desc>D 237 [Sa]</svg:desc>
              <text:p/>
            </draw:line>
            <draw:frame draw:name="D 237 [Sa]" draw:style-name="gr11" draw:text-style-name="P10" draw:layer="layout" svg:width="1.179cm" svg:height="1.187cm" svg:x="9.061cm" svg:y="10.96cm">
              <draw:text-box>
                <text:p text:style-name="P9">36 <text:s text:c="5"/></text:p>
              </draw:text-box>
            </draw:frame>
            <draw:line draw:name="D 237 [Sa]" draw:style-name="gr15" draw:text-style-name="P8" draw:layer="layout" svg:x1="5.9cm" svg:y1="11.238cm" svg:x2="9.6cm" svg:y2="11.41cm">
              <svg:desc>D 237 [Sa]</svg:desc>
              <text:p text:style-name="P11"><text:s text:c="3"/>D 237 [Sa]</text:p>
              <text:p text:style-name="P11"><text:span text:style-name="T1"/></text:p>
            </draw:line>
            <draw:line draw:name="D 237 [Sa]" draw:style-name="gr14" draw:text-style-name="P5" draw:layer="layout" svg:x1="9.6cm" svg:y1="11.31cm" svg:x2="9.6cm" svg:y2="11.51cm">
              <svg:desc>D 237 [Sa]</svg:desc>
              <text:p/>
            </draw:line>
            <draw:frame draw:name="D 237 [Sa]" draw:style-name="gr11" draw:text-style-name="P10" draw:layer="layout" svg:width="1.179cm" svg:height="1.187cm" svg:x="13.061cm" svg:y="11.166cm">
              <draw:text-box>
                <text:p text:style-name="P9">42 <text:s text:c="5"/></text:p>
              </draw:text-box>
            </draw:frame>
            <draw:line draw:name="D 237 [Sa]" draw:style-name="gr15" draw:text-style-name="P8" draw:layer="layout" svg:x1="9.6cm" svg:y1="11.41cm" svg:x2="13.6cm" svg:y2="11.616cm">
              <svg:desc>D 237 [Sa]</svg:desc>
              <text:p text:style-name="P11"><text:s text:c="3"/>D 237 [Sa]</text:p>
              <text:p text:style-name="P11"><text:span text:style-name="T1"/></text:p>
            </draw:line>
            <draw:line draw:name="D 237 [Sa]" draw:style-name="gr14" draw:text-style-name="P5" draw:layer="layout" svg:x1="13.6cm" svg:y1="11.516cm" svg:x2="13.6cm" svg:y2="11.716cm">
              <svg:desc>D 237 [Sa]</svg:desc>
              <text:p/>
            </draw:line>
            <draw:frame draw:name="D 237 [Sa]" draw:style-name="gr11" draw:text-style-name="P10" draw:layer="layout" svg:width="1.179cm" svg:height="1.187cm" svg:x="17.961cm" svg:y="11.337cm">
              <draw:text-box>
                <text:p text:style-name="P9">47 <text:s text:c="5"/></text:p>
              </draw:text-box>
            </draw:frame>
            <draw:line draw:name="D 237 [Sa]" draw:style-name="gr15" draw:text-style-name="P8" draw:layer="layout" svg:x1="13.6cm" svg:y1="11.616cm" svg:x2="18.5cm" svg:y2="11.787cm">
              <svg:desc>D 237 [Sa]</svg:desc>
              <text:p text:style-name="P11"><text:s text:c="3"/>D 237 [Sa]</text:p>
              <text:p text:style-name="P11"><text:span text:style-name="T1"/></text:p>
            </draw:line>
            <draw:line draw:name="D 237 [Sa]" draw:style-name="gr14" draw:text-style-name="P5" draw:layer="layout" svg:x1="18.5cm" svg:y1="11.687cm" svg:x2="18.5cm" svg:y2="11.887cm">
              <svg:desc>D 237 [Sa]</svg:desc>
              <text:p/>
            </draw:line>
          </draw:g>
          <draw:g draw:name="Dg 6304 Mi">
            <draw:line draw:name="Dg 6304 Mi" draw:style-name="gr16" draw:text-style-name="P5" draw:layer="layout" svg:x1="9.3cm" svg:y1="15.907cm" svg:x2="9.3cm" svg:y2="16.107cm">
              <svg:desc>Dg 6304 Mi</svg:desc>
              <text:p/>
            </draw:line>
            <draw:frame draw:name="Dg 6304 Mi" draw:style-name="gr11" draw:text-style-name="P10" draw:layer="layout" svg:width="1.179cm" svg:height="1.187cm" svg:x="8.761cm" svg:y="15.957cm">
              <draw:text-box>
                <text:p text:style-name="P9">50 <text:s text:c="5"/></text:p>
              </draw:text-box>
            </draw:frame>
            <draw:frame draw:name="Dg 6304 Mi" draw:style-name="gr12" draw:text-style-name="P10" draw:layer="layout" svg:width="1.044cm" svg:height="1.187cm" svg:x="5.128cm" svg:y="15.831cm">
              <draw:text-box>
                <text:p text:style-name="P9"><text:s text:c="4"/>58</text:p>
              </draw:text-box>
            </draw:frame>
            <draw:line draw:name="Dg 6304 Mi" draw:style-name="gr17" draw:text-style-name="P8" draw:layer="layout" svg:x1="5.6cm" svg:y1="16.281cm" svg:x2="9.3cm" svg:y2="16.007cm">
              <svg:desc>Dg 6304 Mi</svg:desc>
              <text:p text:style-name="P11">Dg 6304 Mi <text:s text:c="2"/></text:p>
              <text:p text:style-name="P11"><text:span text:style-name="T1"/></text:p>
            </draw:line>
            <draw:line draw:name="Dg 6304 Mi" draw:style-name="gr16" draw:text-style-name="P5" draw:layer="layout" svg:x1="5.6cm" svg:y1="16.181cm" svg:x2="5.6cm" svg:y2="16.381cm">
              <svg:desc>Dg 6304 Mi</svg:desc>
              <text:p/>
            </draw:line>
            <draw:frame draw:name="Dg 6304 Mi" draw:style-name="gr12" draw:text-style-name="P10" draw:layer="layout" svg:width="1.044cm" svg:height="1.187cm" svg:x="1.128cm" svg:y="16.209cm">
              <draw:text-box>
                <text:p text:style-name="P9"><text:s text:c="4"/>09</text:p>
              </draw:text-box>
            </draw:frame>
            <draw:line draw:name="Dg 6304 Mi" draw:style-name="gr17" draw:text-style-name="P8" draw:layer="layout" svg:x1="1.6cm" svg:y1="16.659cm" svg:x2="5.6cm" svg:y2="16.281cm">
              <svg:desc>Dg 6304 Mi</svg:desc>
              <text:p text:style-name="P11">Dg 6304 Mi <text:s text:c="2"/></text:p>
              <text:p text:style-name="P11"><text:span text:style-name="T1"/></text:p>
            </draw:line>
            <draw:line draw:name="Dg 6304 Mi" draw:style-name="gr16" draw:text-style-name="P5" draw:layer="layout" svg:x1="1.6cm" svg:y1="16.559cm" svg:x2="1.6cm" svg:y2="16.759cm">
              <svg:desc>Dg 6304 Mi</svg:desc>
              <text:p/>
            </draw:line>
          </draw:g>
          <draw:g draw:name="Dg 6595 [Sa]">
            <draw:line draw:name="Dg 6595 [Sa]" draw:style-name="gr16" draw:text-style-name="P5" draw:layer="layout" svg:x1="2.2cm" svg:y1="18.994cm" svg:x2="2.2cm" svg:y2="19.194cm">
              <svg:desc>Dg 6595 [Sa]</svg:desc>
              <text:p/>
            </draw:line>
            <draw:frame draw:name="Dg 6595 [Sa]" draw:style-name="gr12" draw:text-style-name="P10" draw:layer="layout" svg:width="1.044cm" svg:height="1.187cm" svg:x="1.728cm" svg:y="19.044cm">
              <draw:text-box>
                <text:p text:style-name="P9"><text:s text:c="4"/>20</text:p>
              </draw:text-box>
            </draw:frame>
            <draw:frame draw:name="Dg 6595 [Sa]" draw:style-name="gr11" draw:text-style-name="P10" draw:layer="layout" svg:width="1.179cm" svg:height="1.187cm" svg:x="5.361cm" svg:y="19.022cm">
              <draw:text-box>
                <text:p text:style-name="P9">31 <text:s text:c="5"/></text:p>
              </draw:text-box>
            </draw:frame>
            <draw:line draw:name="Dg 6595 [Sa]" draw:style-name="gr17" draw:text-style-name="P8" draw:layer="layout" svg:x1="2.2cm" svg:y1="19.094cm" svg:x2="5.9cm" svg:y2="19.472cm">
              <svg:desc>Dg 6595 [Sa]</svg:desc>
              <text:p text:style-name="P11"><text:s text:c="3"/>Dg 6595 [Sa]</text:p>
              <text:p text:style-name="P11"><text:span text:style-name="T1"/></text:p>
            </draw:line>
            <draw:line draw:name="Dg 6595 [Sa]" draw:style-name="gr16" draw:text-style-name="P5" draw:layer="layout" svg:x1="5.9cm" svg:y1="19.372cm" svg:x2="5.9cm" svg:y2="19.572cm">
              <svg:desc>Dg 6595 [Sa]</svg:desc>
              <text:p/>
            </draw:line>
            <draw:frame draw:name="Dg 6595 [Sa]" draw:style-name="gr11" draw:text-style-name="P10" draw:layer="layout" svg:width="1.179cm" svg:height="1.187cm" svg:x="9.061cm" svg:y="19.296cm">
              <draw:text-box>
                <text:p text:style-name="P9">39 <text:s text:c="5"/></text:p>
              </draw:text-box>
            </draw:frame>
            <draw:line draw:name="Dg 6595 [Sa]" draw:style-name="gr17" draw:text-style-name="P8" draw:layer="layout" svg:x1="5.9cm" svg:y1="19.472cm" svg:x2="9.6cm" svg:y2="19.746cm">
              <svg:desc>Dg 6595 [Sa]</svg:desc>
              <text:p text:style-name="P11"><text:s text:c="3"/>Dg 6595 [Sa]</text:p>
              <text:p text:style-name="P11"><text:span text:style-name="T1"/></text:p>
            </draw:line>
            <draw:line draw:name="Dg 6595 [Sa]" draw:style-name="gr16" draw:text-style-name="P5" draw:layer="layout" svg:x1="9.6cm" svg:y1="19.646cm" svg:x2="9.6cm" svg:y2="19.846cm">
              <svg:desc>Dg 6595 [Sa]</svg:desc>
              <text:p/>
            </draw:line>
            <draw:frame draw:name="Dg 6595 [Sa]" draw:style-name="gr11" draw:text-style-name="P10" draw:layer="layout" svg:width="1.179cm" svg:height="1.187cm" svg:x="13.061cm" svg:y="19.64cm">
              <draw:text-box>
                <text:p text:style-name="P9">49 <text:s text:c="5"/></text:p>
              </draw:text-box>
            </draw:frame>
            <draw:line draw:name="Dg 6595 [Sa]" draw:style-name="gr17" draw:text-style-name="P8" draw:layer="layout" svg:x1="9.6cm" svg:y1="19.746cm" svg:x2="13.6cm" svg:y2="20.09cm">
              <svg:desc>Dg 6595 [Sa]</svg:desc>
              <text:p text:style-name="P11"><text:s text:c="3"/>Dg 6595 [Sa]</text:p>
              <text:p text:style-name="P11"><text:span text:style-name="T1"/></text:p>
            </draw:line>
            <draw:line draw:name="Dg 6595 [Sa]" draw:style-name="gr16" draw:text-style-name="P5" draw:layer="layout" svg:x1="13.6cm" svg:y1="19.99cm" svg:x2="13.6cm" svg:y2="20.19cm">
              <svg:desc>Dg 6595 [Sa]</svg:desc>
              <text:p/>
            </draw:line>
            <draw:frame draw:name="Dg 6595 [Sa]" draw:style-name="gr11" draw:text-style-name="P10" draw:layer="layout" svg:width="1.179cm" svg:height="1.187cm" svg:x="17.661cm" svg:y="19.914cm">
              <draw:text-box>
                <text:p text:style-name="P9">57 <text:s text:c="5"/></text:p>
              </draw:text-box>
            </draw:frame>
            <draw:line draw:name="Dg 6595 [Sa]" draw:style-name="gr17" draw:text-style-name="P8" draw:layer="layout" svg:x1="13.6cm" svg:y1="20.09cm" svg:x2="18.2cm" svg:y2="20.364cm">
              <svg:desc>Dg 6595 [Sa]</svg:desc>
              <text:p text:style-name="P11"><text:s text:c="3"/>Dg 6595 [Sa]</text:p>
              <text:p text:style-name="P11"><text:span text:style-name="T1"/></text:p>
            </draw:line>
            <draw:line draw:name="Dg 6595 [Sa]" draw:style-name="gr16" draw:text-style-name="P5" draw:layer="layout" svg:x1="18.2cm" svg:y1="20.264cm" svg:x2="18.2cm" svg:y2="20.464cm">
              <svg:desc>Dg 6595 [Sa]</svg:desc>
              <text:p/>
            </draw:line>
          </draw:g>
          <draw:g draw:name="Dg 6840">
            <draw:line draw:name="Dg 6840" draw:style-name="gr16" draw:text-style-name="P5" draw:layer="layout" svg:x1="18.8cm" svg:y1="23.523cm" svg:x2="18.8cm" svg:y2="23.723cm">
              <svg:desc>Dg 6840</svg:desc>
              <text:p/>
            </draw:line>
            <draw:frame draw:name="Dg 6840" draw:style-name="gr11" draw:text-style-name="P10" draw:layer="layout" svg:width="1.179cm" svg:height="1.187cm" svg:x="18.261cm" svg:y="23.573cm">
              <draw:text-box>
                <text:p text:style-name="P9">32 <text:s text:c="5"/></text:p>
              </draw:text-box>
            </draw:frame>
            <draw:frame draw:name="Dg 6840" draw:style-name="gr12" draw:text-style-name="P10" draw:layer="layout" svg:width="1.044cm" svg:height="1.187cm" svg:x="13.128cm" svg:y="23.447cm">
              <draw:text-box>
                <text:p text:style-name="P9"><text:s text:c="4"/>40</text:p>
              </draw:text-box>
            </draw:frame>
            <draw:line draw:name="Dg 6840" draw:style-name="gr17" draw:text-style-name="P8" draw:layer="layout" svg:x1="13.6cm" svg:y1="23.897cm" svg:x2="18.8cm" svg:y2="23.623cm">
              <svg:desc>Dg 6840</svg:desc>
              <text:p text:style-name="P11">Dg 6840 <text:s text:c="2"/></text:p>
              <text:p text:style-name="P11"><text:span text:style-name="T1"/></text:p>
            </draw:line>
            <draw:line draw:name="Dg 6840" draw:style-name="gr16" draw:text-style-name="P5" draw:layer="layout" svg:x1="13.6cm" svg:y1="23.797cm" svg:x2="13.6cm" svg:y2="23.997cm">
              <svg:desc>Dg 6840</svg:desc>
              <text:p/>
            </draw:line>
            <draw:frame draw:name="Dg 6840" draw:style-name="gr12" draw:text-style-name="P10" draw:layer="layout" svg:width="1.044cm" svg:height="1.187cm" svg:x="8.828cm" svg:y="23.79cm">
              <draw:text-box>
                <text:p text:style-name="P9"><text:s text:c="4"/>50</text:p>
              </draw:text-box>
            </draw:frame>
            <draw:line draw:name="Dg 6840" draw:style-name="gr17" draw:text-style-name="P8" draw:layer="layout" svg:x1="9.3cm" svg:y1="24.24cm" svg:x2="13.6cm" svg:y2="23.897cm">
              <svg:desc>Dg 6840</svg:desc>
              <text:p text:style-name="P11">Dg 6840 <text:s text:c="2"/></text:p>
              <text:p text:style-name="P11"><text:span text:style-name="T1"/></text:p>
            </draw:line>
            <draw:line draw:name="Dg 6840" draw:style-name="gr16" draw:text-style-name="P5" draw:layer="layout" svg:x1="9.3cm" svg:y1="24.14cm" svg:x2="9.3cm" svg:y2="24.34cm">
              <svg:desc>Dg 6840</svg:desc>
              <text:p/>
            </draw:line>
            <draw:frame draw:name="Dg 6840" draw:style-name="gr12" draw:text-style-name="P10" draw:layer="layout" svg:width="1.044cm" svg:height="1.187cm" svg:x="5.128cm" svg:y="24.064cm">
              <draw:text-box>
                <text:p text:style-name="P9"><text:s text:c="4"/>58</text:p>
              </draw:text-box>
            </draw:frame>
            <draw:line draw:name="Dg 6840" draw:style-name="gr17" draw:text-style-name="P8" draw:layer="layout" svg:x1="5.6cm" svg:y1="24.514cm" svg:x2="9.3cm" svg:y2="24.24cm">
              <svg:desc>Dg 6840</svg:desc>
              <text:p text:style-name="P11">Dg 6840 <text:s text:c="2"/></text:p>
              <text:p text:style-name="P11"><text:span text:style-name="T1"/></text:p>
            </draw:line>
            <draw:line draw:name="Dg 6840" draw:style-name="gr16" draw:text-style-name="P5" draw:layer="layout" svg:x1="5.6cm" svg:y1="24.414cm" svg:x2="5.6cm" svg:y2="24.614cm">
              <svg:desc>Dg 6840</svg:desc>
              <text:p/>
            </draw:line>
            <draw:frame draw:name="Dg 6840" draw:style-name="gr12" draw:text-style-name="P10" draw:layer="layout" svg:width="1.044cm" svg:height="1.187cm" svg:x="2.028cm" svg:y="24.442cm">
              <draw:text-box>
                <text:p text:style-name="P9"><text:s text:c="4"/>09</text:p>
              </draw:text-box>
            </draw:frame>
            <draw:line draw:name="Dg 6840" draw:style-name="gr17" draw:text-style-name="P8" draw:layer="layout" svg:x1="2.5cm" svg:y1="24.892cm" svg:x2="5.6cm" svg:y2="24.514cm">
              <svg:desc>Dg 6840</svg:desc>
              <text:p text:style-name="P11">Dg 6840 <text:s text:c="2"/></text:p>
              <text:p text:style-name="P11"><text:span text:style-name="T1"/></text:p>
            </draw:line>
            <draw:line draw:name="Dg 6840" draw:style-name="gr16" draw:text-style-name="P5" draw:layer="layout" svg:x1="2.5cm" svg:y1="24.792cm" svg:x2="2.5cm" svg:y2="24.992cm">
              <svg:desc>Dg 6840</svg:desc>
              <text:p/>
            </draw:line>
          </draw:g>
          <draw:g draw:name="Dg 6841">
            <draw:line draw:name="Dg 6841" draw:style-name="gr16" draw:text-style-name="P5" draw:layer="layout" svg:x1="2.5cm" svg:y1="8.017cm" svg:x2="2.5cm" svg:y2="8.217cm">
              <svg:desc>Dg 6841</svg:desc>
              <text:p/>
            </draw:line>
            <draw:frame draw:name="Dg 6841" draw:style-name="gr12" draw:text-style-name="P10" draw:layer="layout" svg:width="1.044cm" svg:height="1.187cm" svg:x="2.028cm" svg:y="8.067cm">
              <draw:text-box>
                <text:p text:style-name="P9"><text:s text:c="4"/>00</text:p>
              </draw:text-box>
            </draw:frame>
            <draw:frame draw:name="Dg 6841" draw:style-name="gr18" draw:text-style-name="P10" draw:layer="layout" svg:width="1.162cm" svg:height="1.187cm" svg:x="5.369cm" svg:y="8.044cm">
              <draw:text-box>
                <text:p text:style-name="P9">11 <text:s text:c="5"/></text:p>
              </draw:text-box>
            </draw:frame>
            <draw:line draw:name="Dg 6841" draw:style-name="gr17" draw:text-style-name="P8" draw:layer="layout" svg:x1="2.5cm" svg:y1="8.117cm" svg:x2="5.9cm" svg:y2="8.494cm">
              <svg:desc>Dg 6841</svg:desc>
              <text:p text:style-name="P11"><text:s text:c="3"/>Dg 6841</text:p>
              <text:p text:style-name="P11"><text:span text:style-name="T1"/></text:p>
            </draw:line>
            <draw:line draw:name="Dg 6841" draw:style-name="gr16" draw:text-style-name="P5" draw:layer="layout" svg:x1="5.9cm" svg:y1="8.394cm" svg:x2="5.9cm" svg:y2="8.594cm">
              <svg:desc>Dg 6841</svg:desc>
              <text:p/>
            </draw:line>
            <draw:frame draw:name="Dg 6841" draw:style-name="gr11" draw:text-style-name="P10" draw:layer="layout" svg:width="1.179cm" svg:height="1.187cm" svg:x="9.061cm" svg:y="8.319cm">
              <draw:text-box>
                <text:p text:style-name="P9">19 <text:s text:c="5"/></text:p>
              </draw:text-box>
            </draw:frame>
            <draw:line draw:name="Dg 6841" draw:style-name="gr17" draw:text-style-name="P8" draw:layer="layout" svg:x1="5.9cm" svg:y1="8.494cm" svg:x2="9.6cm" svg:y2="8.769cm">
              <svg:desc>Dg 6841</svg:desc>
              <text:p text:style-name="P11"><text:s text:c="3"/>Dg 6841</text:p>
              <text:p text:style-name="P11"><text:span text:style-name="T1"/></text:p>
            </draw:line>
            <draw:line draw:name="Dg 6841" draw:style-name="gr16" draw:text-style-name="P5" draw:layer="layout" svg:x1="9.6cm" svg:y1="8.669cm" svg:x2="9.6cm" svg:y2="8.869cm">
              <svg:desc>Dg 6841</svg:desc>
              <text:p/>
            </draw:line>
            <draw:frame draw:name="Dg 6841" draw:style-name="gr11" draw:text-style-name="P10" draw:layer="layout" svg:width="1.179cm" svg:height="1.187cm" svg:x="13.061cm" svg:y="8.662cm">
              <draw:text-box>
                <text:p text:style-name="P9">29 <text:s text:c="5"/></text:p>
              </draw:text-box>
            </draw:frame>
            <draw:line draw:name="Dg 6841" draw:style-name="gr17" draw:text-style-name="P8" draw:layer="layout" svg:x1="9.6cm" svg:y1="8.769cm" svg:x2="13.6cm" svg:y2="9.112cm">
              <svg:desc>Dg 6841</svg:desc>
              <text:p text:style-name="P11"><text:s text:c="3"/>Dg 6841</text:p>
              <text:p text:style-name="P11"><text:span text:style-name="T1"/></text:p>
            </draw:line>
            <draw:line draw:name="Dg 6841" draw:style-name="gr16" draw:text-style-name="P5" draw:layer="layout" svg:x1="13.6cm" svg:y1="9.012cm" svg:x2="13.6cm" svg:y2="9.212cm">
              <svg:desc>Dg 6841</svg:desc>
              <text:p/>
            </draw:line>
            <draw:frame draw:name="Dg 6841" draw:style-name="gr11" draw:text-style-name="P10" draw:layer="layout" svg:width="1.179cm" svg:height="1.187cm" svg:x="18.261cm" svg:y="8.936cm">
              <draw:text-box>
                <text:p text:style-name="P9">37 <text:s text:c="5"/></text:p>
              </draw:text-box>
            </draw:frame>
            <draw:line draw:name="Dg 6841" draw:style-name="gr17" draw:text-style-name="P8" draw:layer="layout" svg:x1="13.6cm" svg:y1="9.112cm" svg:x2="18.8cm" svg:y2="9.386cm">
              <svg:desc>Dg 6841</svg:desc>
              <text:p text:style-name="P11"><text:s text:c="3"/>Dg 6841</text:p>
              <text:p text:style-name="P11"><text:span text:style-name="T1"/></text:p>
            </draw:line>
            <draw:line draw:name="Dg 6841" draw:style-name="gr16" draw:text-style-name="P5" draw:layer="layout" svg:x1="18.8cm" svg:y1="9.286cm" svg:x2="18.8cm" svg:y2="9.486cm">
              <svg:desc>Dg 6841</svg:desc>
              <text:p/>
            </draw:line>
          </draw:g>
          <draw:g draw:name="Dg 6978">
            <draw:line draw:name="Dg 6978" draw:style-name="gr16" draw:text-style-name="P5" draw:layer="layout" svg:x1="9.6cm" svg:y1="24.792cm" svg:x2="9.6cm" svg:y2="24.992cm">
              <svg:desc>Dg 6978</svg:desc>
              <text:p/>
            </draw:line>
            <draw:frame draw:name="Dg 6978" draw:style-name="gr11" draw:text-style-name="P10" draw:layer="layout" svg:width="1.179cm" svg:height="1.187cm" svg:x="9.061cm" svg:y="24.842cm">
              <draw:text-box>
                <text:p text:style-name="P9">09 <text:s text:c="5"/></text:p>
              </draw:text-box>
            </draw:frame>
            <draw:frame draw:name="Dg 6978" draw:style-name="gr12" draw:text-style-name="P10" draw:layer="layout" svg:width="1.044cm" svg:height="1.187cm" svg:x="5.128cm" svg:y="24.716cm">
              <draw:text-box>
                <text:p text:style-name="P9"><text:s text:c="4"/>17</text:p>
              </draw:text-box>
            </draw:frame>
            <draw:line draw:name="Dg 6978" draw:style-name="gr17" draw:text-style-name="P8" draw:layer="layout" svg:x1="5.6cm" svg:y1="25.166cm" svg:x2="9.6cm" svg:y2="24.892cm">
              <svg:desc>Dg 6978</svg:desc>
              <text:p text:style-name="P11">Dg 6978 <text:s text:c="2"/></text:p>
              <text:p text:style-name="P11"><text:span text:style-name="T1"/></text:p>
            </draw:line>
            <draw:line draw:name="Dg 6978" draw:style-name="gr16" draw:text-style-name="P5" draw:layer="layout" svg:x1="5.6cm" svg:y1="25.066cm" svg:x2="5.6cm" svg:y2="25.266cm">
              <svg:desc>Dg 6978</svg:desc>
              <text:p/>
            </draw:line>
            <draw:frame draw:name="Dg 6978" draw:style-name="gr12" draw:text-style-name="P10" draw:layer="layout" svg:width="1.044cm" svg:height="1.187cm" svg:x="2.628cm" svg:y="25.094cm">
              <draw:text-box>
                <text:p text:style-name="P9"><text:s text:c="4"/>28</text:p>
              </draw:text-box>
            </draw:frame>
            <draw:line draw:name="Dg 6978" draw:style-name="gr17" draw:text-style-name="P8" draw:layer="layout" svg:x1="3.1cm" svg:y1="25.544cm" svg:x2="5.6cm" svg:y2="25.166cm">
              <svg:desc>Dg 6978</svg:desc>
              <text:p text:style-name="P11">Dg 6978 <text:s text:c="2"/></text:p>
              <text:p text:style-name="P11"><text:span text:style-name="T1"/></text:p>
            </draw:line>
            <draw:line draw:name="Dg 6978" draw:style-name="gr16" draw:text-style-name="P5" draw:layer="layout" svg:x1="3.1cm" svg:y1="25.444cm" svg:x2="3.1cm" svg:y2="25.644cm">
              <svg:desc>Dg 6978</svg:desc>
              <text:p/>
            </draw:line>
          </draw:g>
          <draw:g draw:name="E 823 [Sa]">
            <draw:line draw:name="E 823 [Sa]" draw:style-name="gr19" draw:text-style-name="P5" draw:layer="layout" svg:x1="3.4cm" svg:y1="4.929cm" svg:x2="3.4cm" svg:y2="5.129cm">
              <svg:desc>E 823 [Sa]</svg:desc>
              <text:p/>
            </draw:line>
            <draw:frame draw:name="E 823 [Sa]" draw:style-name="gr12" draw:text-style-name="P10" draw:layer="layout" svg:width="1.044cm" svg:height="1.187cm" svg:x="2.928cm" svg:y="4.979cm">
              <draw:text-box>
                <text:p text:style-name="P9"><text:s text:c="4"/>30</text:p>
              </draw:text-box>
            </draw:frame>
            <draw:frame draw:name="E 823 [Sa]" draw:style-name="gr11" draw:text-style-name="P10" draw:layer="layout" svg:width="1.179cm" svg:height="1.187cm" svg:x="5.361cm" svg:y="4.819cm">
              <draw:text-box>
                <text:p text:style-name="P9">37 <text:s text:c="5"/></text:p>
              </draw:text-box>
            </draw:frame>
            <draw:line draw:name="E 823 [Sa]" draw:style-name="gr20" draw:text-style-name="P8" draw:layer="layout" svg:x1="3.4cm" svg:y1="5.029cm" svg:x2="5.9cm" svg:y2="5.269cm">
              <svg:desc>E 823 [Sa]</svg:desc>
              <text:p text:style-name="P11"><text:s text:c="3"/>E 823 [Sa]</text:p>
              <text:p text:style-name="P11"><text:span text:style-name="T1"/></text:p>
            </draw:line>
            <draw:line draw:name="E 823 [Sa]" draw:style-name="gr19" draw:text-style-name="P5" draw:layer="layout" svg:x1="5.9cm" svg:y1="5.269cm" svg:x2="5.9cm" svg:y2="5.406cm">
              <svg:desc>E 823 [Sa]</svg:desc>
              <text:p/>
            </draw:line>
            <draw:frame draw:name="E 823 [Sa]" draw:style-name="gr12" draw:text-style-name="P10" draw:layer="layout" svg:width="1.044cm" svg:height="1.187cm" svg:x="5.428cm" svg:y="5.356cm">
              <draw:text-box>
                <text:p text:style-name="P9"><text:s text:c="4"/>41</text:p>
              </draw:text-box>
            </draw:frame>
            <draw:frame draw:name="E 823 [Sa]" draw:style-name="gr11" draw:text-style-name="P10" draw:layer="layout" svg:width="1.179cm" svg:height="1.187cm" svg:x="9.061cm" svg:y="5.128cm">
              <draw:text-box>
                <text:p text:style-name="P9">46 <text:s text:c="5"/></text:p>
              </draw:text-box>
            </draw:frame>
            <draw:line draw:name="E 823 [Sa]" draw:style-name="gr20" draw:text-style-name="P8" draw:layer="layout" svg:x1="5.9cm" svg:y1="5.406cm" svg:x2="9.6cm" svg:y2="5.578cm">
              <svg:desc>E 823 [Sa]</svg:desc>
              <text:p text:style-name="P11"><text:s text:c="3"/>E 823 [Sa]</text:p>
              <text:p text:style-name="P11"><text:span text:style-name="T1"/></text:p>
            </draw:line>
            <draw:line draw:name="E 823 [Sa]" draw:style-name="gr19" draw:text-style-name="P5" draw:layer="layout" svg:x1="9.6cm" svg:y1="5.478cm" svg:x2="9.6cm" svg:y2="5.678cm">
              <svg:desc>E 823 [Sa]</svg:desc>
              <text:p/>
            </draw:line>
            <draw:frame draw:name="E 823 [Sa]" draw:style-name="gr11" draw:text-style-name="P10" draw:layer="layout" svg:width="1.179cm" svg:height="1.187cm" svg:x="13.061cm" svg:y="5.334cm">
              <draw:text-box>
                <text:p text:style-name="P9">52 <text:s text:c="5"/></text:p>
              </draw:text-box>
            </draw:frame>
            <draw:line draw:name="E 823 [Sa]" draw:style-name="gr20" draw:text-style-name="P8" draw:layer="layout" svg:x1="9.6cm" svg:y1="5.578cm" svg:x2="13.6cm" svg:y2="5.784cm">
              <svg:desc>E 823 [Sa]</svg:desc>
              <text:p text:style-name="P11"><text:s text:c="3"/>E 823 [Sa]</text:p>
              <text:p text:style-name="P11"><text:span text:style-name="T1"/></text:p>
            </draw:line>
            <draw:line draw:name="E 823 [Sa]" draw:style-name="gr19" draw:text-style-name="P5" draw:layer="layout" svg:x1="13.6cm" svg:y1="5.684cm" svg:x2="13.6cm" svg:y2="5.884cm">
              <svg:desc>E 823 [Sa]</svg:desc>
              <text:p/>
            </draw:line>
            <draw:frame draw:name="E 823 [Sa]" draw:style-name="gr11" draw:text-style-name="P10" draw:layer="layout" svg:width="1.179cm" svg:height="1.187cm" svg:x="18.561cm" svg:y="5.505cm">
              <draw:text-box>
                <text:p text:style-name="P9">57 <text:s text:c="5"/></text:p>
              </draw:text-box>
            </draw:frame>
            <draw:line draw:name="E 823 [Sa]" draw:style-name="gr20" draw:text-style-name="P8" draw:layer="layout" svg:x1="13.6cm" svg:y1="5.784cm" svg:x2="19.1cm" svg:y2="5.955cm">
              <svg:desc>E 823 [Sa]</svg:desc>
              <text:p text:style-name="P11"><text:s text:c="3"/>E 823 [Sa]</text:p>
              <text:p text:style-name="P11"><text:span text:style-name="T1"/></text:p>
            </draw:line>
            <draw:line draw:name="E 823 [Sa]" draw:style-name="gr19" draw:text-style-name="P5" draw:layer="layout" svg:x1="19.1cm" svg:y1="5.855cm" svg:x2="19.1cm" svg:y2="6.055cm">
              <svg:desc>E 823 [Sa]</svg:desc>
              <text:p/>
            </draw:line>
          </draw:g>
          <draw:g draw:name="E 824 [Sa]">
            <draw:line draw:name="E 824 [Sa]" draw:style-name="gr19" draw:text-style-name="P5" draw:layer="layout" svg:x1="19.1cm" svg:y1="18.994cm" svg:x2="19.1cm" svg:y2="19.194cm">
              <svg:desc>E 824 [Sa]</svg:desc>
              <text:p/>
            </draw:line>
            <draw:frame draw:name="E 824 [Sa]" draw:style-name="gr11" draw:text-style-name="P10" draw:layer="layout" svg:width="1.179cm" svg:height="1.187cm" svg:x="18.561cm" svg:y="19.044cm">
              <draw:text-box>
                <text:p text:style-name="P9">20 <text:s text:c="5"/></text:p>
              </draw:text-box>
            </draw:frame>
            <draw:frame draw:name="E 824 [Sa]" draw:style-name="gr12" draw:text-style-name="P10" draw:layer="layout" svg:width="1.044cm" svg:height="1.187cm" svg:x="13.128cm" svg:y="18.816cm">
              <draw:text-box>
                <text:p text:style-name="P9"><text:s text:c="4"/>25</text:p>
              </draw:text-box>
            </draw:frame>
            <draw:line draw:name="E 824 [Sa]" draw:style-name="gr20" draw:text-style-name="P8" draw:layer="layout" svg:x1="13.6cm" svg:y1="19.266cm" svg:x2="19.1cm" svg:y2="19.094cm">
              <svg:desc>E 824 [Sa]</svg:desc>
              <text:p text:style-name="P11">E 824 [Sa] <text:s text:c="2"/></text:p>
              <text:p text:style-name="P11"><text:span text:style-name="T1"/></text:p>
            </draw:line>
            <draw:line draw:name="E 824 [Sa]" draw:style-name="gr19" draw:text-style-name="P5" draw:layer="layout" svg:x1="13.6cm" svg:y1="19.166cm" svg:x2="13.6cm" svg:y2="19.366cm">
              <svg:desc>E 824 [Sa]</svg:desc>
              <text:p/>
            </draw:line>
            <draw:frame draw:name="E 824 [Sa]" draw:style-name="gr12" draw:text-style-name="P10" draw:layer="layout" svg:width="1.044cm" svg:height="1.187cm" svg:x="8.828cm" svg:y="19.022cm">
              <draw:text-box>
                <text:p text:style-name="P9"><text:s text:c="4"/>31</text:p>
              </draw:text-box>
            </draw:frame>
            <draw:line draw:name="E 824 [Sa]" draw:style-name="gr20" draw:text-style-name="P8" draw:layer="layout" svg:x1="9.3cm" svg:y1="19.472cm" svg:x2="13.6cm" svg:y2="19.266cm">
              <svg:desc>E 824 [Sa]</svg:desc>
              <text:p text:style-name="P11">E 824 [Sa] <text:s text:c="2"/></text:p>
              <text:p text:style-name="P11"><text:span text:style-name="T1"/></text:p>
            </draw:line>
            <draw:line draw:name="E 824 [Sa]" draw:style-name="gr19" draw:text-style-name="P5" draw:layer="layout" svg:x1="9.3cm" svg:y1="19.372cm" svg:x2="9.3cm" svg:y2="19.572cm">
              <svg:desc>E 824 [Sa]</svg:desc>
              <text:p/>
            </draw:line>
            <draw:frame draw:name="E 824 [Sa]" draw:style-name="gr12" draw:text-style-name="P10" draw:layer="layout" svg:width="1.044cm" svg:height="1.187cm" svg:x="5.128cm" svg:y="19.193cm">
              <draw:text-box>
                <text:p text:style-name="P9"><text:s text:c="4"/>36</text:p>
              </draw:text-box>
            </draw:frame>
            <draw:line draw:name="E 824 [Sa]" draw:style-name="gr20" draw:text-style-name="P8" draw:layer="layout" svg:x1="5.6cm" svg:y1="19.643cm" svg:x2="9.3cm" svg:y2="19.472cm">
              <svg:desc>E 824 [Sa]</svg:desc>
              <text:p text:style-name="P11">E 824 [Sa] <text:s text:c="2"/></text:p>
              <text:p text:style-name="P11"><text:span text:style-name="T1"/></text:p>
            </draw:line>
            <draw:line draw:name="E 824 [Sa]" draw:style-name="gr19" draw:text-style-name="P5" draw:layer="layout" svg:x1="5.6cm" svg:y1="19.643cm" svg:x2="5.6cm" svg:y2="19.815cm">
              <svg:desc>E 824 [Sa]</svg:desc>
              <text:p/>
            </draw:line>
            <draw:frame draw:name="E 824 [Sa]" draw:style-name="gr11" draw:text-style-name="P10" draw:layer="layout" svg:width="1.179cm" svg:height="1.187cm" svg:x="5.061cm" svg:y="19.765cm">
              <draw:text-box>
                <text:p text:style-name="P9">41 <text:s text:c="5"/></text:p>
              </draw:text-box>
            </draw:frame>
            <draw:frame draw:name="E 824 [Sa]" draw:style-name="gr12" draw:text-style-name="P10" draw:layer="layout" svg:width="1.044cm" svg:height="1.187cm" svg:x="2.928cm" svg:y="19.605cm">
              <draw:text-box>
                <text:p text:style-name="P9"><text:s text:c="4"/>48</text:p>
              </draw:text-box>
            </draw:frame>
            <draw:line draw:name="E 824 [Sa]" draw:style-name="gr20" draw:text-style-name="P8" draw:layer="layout" svg:x1="3.4cm" svg:y1="20.055cm" svg:x2="5.6cm" svg:y2="19.815cm">
              <svg:desc>E 824 [Sa]</svg:desc>
              <text:p text:style-name="P11">E 824 [Sa] <text:s text:c="2"/></text:p>
              <text:p text:style-name="P11"><text:span text:style-name="T1"/></text:p>
            </draw:line>
            <draw:line draw:name="E 824 [Sa]" draw:style-name="gr19" draw:text-style-name="P5" draw:layer="layout" svg:x1="3.4cm" svg:y1="19.955cm" svg:x2="3.4cm" svg:y2="20.155cm">
              <svg:desc>E 824 [Sa]</svg:desc>
              <text:p/>
            </draw:line>
          </draw:g>
          <draw:g draw:name="Gmp 9817">
            <draw:line draw:name="Gmp 9817" draw:style-name="gr21" draw:text-style-name="P5" draw:layer="layout" svg:x1="5.3cm" svg:y1="14.192cm" svg:x2="5.3cm" svg:y2="14.392cm">
              <svg:desc>Gmp 9817</svg:desc>
              <text:p/>
            </draw:line>
          </draw:g>
          <draw:g draw:name="Gmp 9818">
            <draw:line draw:name="Gmp 9818" draw:style-name="gr21" draw:text-style-name="P5" draw:layer="layout" svg:x1="5.6cm" svg:y1="16.936cm" svg:x2="5.6cm" svg:y2="17.136cm">
              <svg:desc>Gmp 9818</svg:desc>
              <text:p/>
            </draw:line>
          </draw:g>
          <draw:g draw:name="Lgo 11315">
            <draw:line draw:name="Lgo 11315" draw:style-name="gr24" draw:text-style-name="P5" draw:layer="layout" svg:x1="1.6cm" svg:y1="9.698cm" svg:x2="1.6cm" svg:y2="9.898cm">
              <svg:desc>Lgo 11315</svg:desc>
              <text:p/>
            </draw:line>
            <draw:frame draw:name="Lgo 11315" draw:style-name="gr12" draw:text-style-name="P10" draw:layer="layout" svg:width="1.044cm" svg:height="1.187cm" svg:x="1.128cm" svg:y="9.748cm">
              <draw:text-box>
                <text:p text:style-name="P9"><text:s text:c="4"/>49</text:p>
              </draw:text-box>
            </draw:frame>
            <draw:frame draw:name="Lgo 11315" draw:style-name="gr11" draw:text-style-name="P10" draw:layer="layout" svg:width="1.179cm" svg:height="1.187cm" svg:x="5.661cm" svg:y="9.725cm">
              <draw:text-box>
                <text:p text:style-name="P9">00 <text:s text:c="5"/></text:p>
              </draw:text-box>
            </draw:frame>
            <draw:line draw:name="Lgo 11315" draw:style-name="gr25" draw:text-style-name="P8" draw:layer="layout" svg:x1="1.6cm" svg:y1="9.798cm" svg:x2="6.2cm" svg:y2="10.175cm">
              <svg:desc>Lgo 11315</svg:desc>
              <text:p text:style-name="P11"><text:s text:c="3"/>Lgo 11315</text:p>
              <text:p text:style-name="P11"><text:span text:style-name="T1"/></text:p>
            </draw:line>
            <draw:line draw:name="Lgo 11315" draw:style-name="gr24" draw:text-style-name="P5" draw:layer="layout" svg:x1="6.2cm" svg:y1="10.075cm" svg:x2="6.2cm" svg:y2="10.275cm">
              <svg:desc>Lgo 11315</svg:desc>
              <text:p/>
            </draw:line>
            <draw:frame draw:name="Lgo 11315" draw:style-name="gr11" draw:text-style-name="P10" draw:layer="layout" svg:width="1.179cm" svg:height="1.187cm" svg:x="9.061cm" svg:y="9.999cm">
              <draw:text-box>
                <text:p text:style-name="P9">08 <text:s text:c="5"/></text:p>
              </draw:text-box>
            </draw:frame>
            <draw:line draw:name="Lgo 11315" draw:style-name="gr25" draw:text-style-name="P8" draw:layer="layout" svg:x1="6.2cm" svg:y1="10.175cm" svg:x2="9.6cm" svg:y2="10.449cm">
              <svg:desc>Lgo 11315</svg:desc>
              <text:p text:style-name="P11"><text:s text:c="3"/>Lgo 11315</text:p>
              <text:p text:style-name="P11"><text:span text:style-name="T1"/></text:p>
            </draw:line>
            <draw:line draw:name="Lgo 11315" draw:style-name="gr24" draw:text-style-name="P5" draw:layer="layout" svg:x1="9.6cm" svg:y1="10.349cm" svg:x2="9.6cm" svg:y2="10.549cm">
              <svg:desc>Lgo 11315</svg:desc>
              <text:p/>
            </draw:line>
          </draw:g>
          <draw:g draw:name="Lpaz 12305 Mi">
            <draw:line draw:name="Lpaz 12305 Mi" draw:style-name="gr26" draw:text-style-name="P5" draw:layer="layout" svg:x1="1.6cm" svg:y1="17.416cm" svg:x2="1.6cm" svg:y2="17.616cm">
              <svg:desc>Lpaz 12305 Mi</svg:desc>
              <text:p/>
            </draw:line>
            <draw:frame draw:name="Lpaz 12305 Mi" draw:style-name="gr12" draw:text-style-name="P10" draw:layer="layout" svg:width="1.044cm" svg:height="1.187cm" svg:x="1.128cm" svg:y="17.466cm">
              <draw:text-box>
                <text:p text:style-name="P9"><text:s text:c="4"/>34</text:p>
              </draw:text-box>
            </draw:frame>
            <draw:frame draw:name="Lpaz 12305 Mi" draw:style-name="gr11" draw:text-style-name="P10" draw:layer="layout" svg:width="1.179cm" svg:height="1.187cm" svg:x="5.361cm" svg:y="17.444cm">
              <draw:text-box>
                <text:p text:style-name="P9">45 <text:s text:c="5"/></text:p>
              </draw:text-box>
            </draw:frame>
            <draw:line draw:name="Lpaz 12305 Mi" draw:style-name="gr27" draw:text-style-name="P8" draw:layer="layout" svg:x1="1.6cm" svg:y1="17.516cm" svg:x2="5.9cm" svg:y2="17.894cm">
              <svg:desc>Lpaz 12305 Mi</svg:desc>
              <text:p text:style-name="P11"><text:s text:c="3"/>Lpaz 12305 Mi</text:p>
              <text:p text:style-name="P11"><text:span text:style-name="T1"/></text:p>
            </draw:line>
            <draw:line draw:name="Lpaz 12305 Mi" draw:style-name="gr26" draw:text-style-name="P5" draw:layer="layout" svg:x1="5.9cm" svg:y1="17.794cm" svg:x2="5.9cm" svg:y2="17.994cm">
              <svg:desc>Lpaz 12305 Mi</svg:desc>
              <text:p/>
            </draw:line>
            <draw:frame draw:name="Lpaz 12305 Mi" draw:style-name="gr11" draw:text-style-name="P10" draw:layer="layout" svg:width="1.179cm" svg:height="1.187cm" svg:x="9.061cm" svg:y="17.718cm">
              <draw:text-box>
                <text:p text:style-name="P9">53 <text:s text:c="5"/></text:p>
              </draw:text-box>
            </draw:frame>
            <draw:line draw:name="Lpaz 12305 Mi" draw:style-name="gr27" draw:text-style-name="P8" draw:layer="layout" svg:x1="5.9cm" svg:y1="17.894cm" svg:x2="9.6cm" svg:y2="18.168cm">
              <svg:desc>Lpaz 12305 Mi</svg:desc>
              <text:p text:style-name="P11"><text:s text:c="3"/>Lpaz 12305 Mi</text:p>
              <text:p text:style-name="P11"><text:span text:style-name="T1"/></text:p>
            </draw:line>
            <draw:line draw:name="Lpaz 12305 Mi" draw:style-name="gr26" draw:text-style-name="P5" draw:layer="layout" svg:x1="9.6cm" svg:y1="18.068cm" svg:x2="9.6cm" svg:y2="18.268cm">
              <svg:desc>Lpaz 12305 Mi</svg:desc>
              <text:p/>
            </draw:line>
          </draw:g>
          <draw:g draw:name="N 8113">
            <draw:line draw:name="N 8113" draw:style-name="gr28" draw:text-style-name="P5" draw:layer="layout" svg:x1="13.3cm" svg:y1="4cm" svg:x2="13.3cm" svg:y2="4.137cm">
              <svg:desc>N 8113</svg:desc>
              <text:p/>
            </draw:line>
            <draw:frame draw:name="N 8113" draw:style-name="gr12" draw:text-style-name="P10" draw:layer="layout" svg:width="1.044cm" svg:height="1.187cm" svg:x="12.828cm" svg:y="4.087cm">
              <draw:text-box>
                <text:p text:style-name="P9"><text:s text:c="4"/>04</text:p>
              </draw:text-box>
            </draw:frame>
            <draw:frame draw:name="N 8113" draw:style-name="gr11" draw:text-style-name="P10" draw:layer="layout" svg:width="1.179cm" svg:height="1.187cm" svg:x="16.761cm" svg:y="3.962cm">
              <draw:text-box>
                <text:p text:style-name="P9">12 <text:s text:c="5"/></text:p>
              </draw:text-box>
            </draw:frame>
            <draw:line draw:name="N 8113" draw:style-name="gr29" draw:text-style-name="P8" draw:layer="layout" svg:x1="13.3cm" svg:y1="4.137cm" svg:x2="17.3cm" svg:y2="4.412cm">
              <svg:desc>N 8113</svg:desc>
              <text:p text:style-name="P11"><text:s text:c="3"/>N 8113</text:p>
              <text:p text:style-name="P11"><text:span text:style-name="T1"/></text:p>
            </draw:line>
            <draw:line draw:name="N 8113" draw:style-name="gr28" draw:text-style-name="P5" draw:layer="layout" svg:x1="17.3cm" svg:y1="4.312cm" svg:x2="17.3cm" svg:y2="4.512cm">
              <svg:desc>N 8113</svg:desc>
              <text:p/>
            </draw:line>
          </draw:g>
          <draw:g draw:name="N 8114">
            <draw:line draw:name="N 8114" draw:style-name="gr28" draw:text-style-name="P5" draw:layer="layout" svg:x1="17.6cm" svg:y1="10.349cm" svg:x2="17.6cm" svg:y2="10.549cm">
              <svg:desc>N 8114</svg:desc>
              <text:p/>
            </draw:line>
            <draw:frame draw:name="N 8114" draw:style-name="gr11" draw:text-style-name="P10" draw:layer="layout" svg:width="1.179cm" svg:height="1.187cm" svg:x="17.061cm" svg:y="10.399cm">
              <draw:text-box>
                <text:p text:style-name="P9">08 <text:s text:c="5"/></text:p>
              </draw:text-box>
            </draw:frame>
            <draw:frame draw:name="N 8114" draw:style-name="gr12" draw:text-style-name="P10" draw:layer="layout" svg:width="1.044cm" svg:height="1.187cm" svg:x="12.828cm" svg:y="10.274cm">
              <draw:text-box>
                <text:p text:style-name="P9"><text:s text:c="4"/>16</text:p>
              </draw:text-box>
            </draw:frame>
            <draw:line draw:name="N 8114" draw:style-name="gr29" draw:text-style-name="P8" draw:layer="layout" svg:x1="13.3cm" svg:y1="10.724cm" svg:x2="17.6cm" svg:y2="10.449cm">
              <svg:desc>N 8114</svg:desc>
              <text:p text:style-name="P11">N 8114 <text:s text:c="2"/></text:p>
              <text:p text:style-name="P11"><text:span text:style-name="T1"/></text:p>
            </draw:line>
            <draw:line draw:name="N 8114" draw:style-name="gr28" draw:text-style-name="P5" draw:layer="layout" svg:x1="13.3cm" svg:y1="10.724cm" svg:x2="13.3cm" svg:y2="15.218cm">
              <svg:desc>N 8114</svg:desc>
              <text:p/>
            </draw:line>
            <draw:frame draw:name="N 8114" draw:style-name="gr11" draw:text-style-name="P10" draw:layer="layout" svg:width="1.179cm" svg:height="1.187cm" svg:x="12.761cm" svg:y="15.168cm">
              <draw:text-box>
                <text:p text:style-name="P9">27 <text:s text:c="5"/></text:p>
              </draw:text-box>
            </draw:frame>
            <draw:frame draw:name="N 8114" draw:style-name="gr12" draw:text-style-name="P10" draw:layer="layout" svg:width="1.044cm" svg:height="1.187cm" svg:x="9.128cm" svg:y="15.111cm">
              <draw:text-box>
                <text:p text:style-name="P9"><text:s text:c="4"/>37</text:p>
              </draw:text-box>
            </draw:frame>
            <draw:line draw:name="N 8114" draw:style-name="gr29" draw:text-style-name="P8" draw:layer="layout" svg:x1="9.6cm" svg:y1="15.561cm" svg:x2="13.3cm" svg:y2="15.218cm">
              <svg:desc>N 8114</svg:desc>
              <text:p text:style-name="P11">N 8114 <text:s text:c="2"/></text:p>
              <text:p text:style-name="P11"><text:span text:style-name="T1"/></text:p>
            </draw:line>
            <draw:line draw:name="N 8114" draw:style-name="gr28" draw:text-style-name="P5" draw:layer="layout" svg:x1="9.6cm" svg:y1="15.461cm" svg:x2="9.6cm" svg:y2="15.661cm">
              <svg:desc>N 8114</svg:desc>
              <text:p/>
            </draw:line>
            <draw:frame draw:name="N 8114" draw:style-name="gr12" draw:text-style-name="P10" draw:layer="layout" svg:width="1.044cm" svg:height="1.187cm" svg:x="4.828cm" svg:y="15.386cm">
              <draw:text-box>
                <text:p text:style-name="P9"><text:s text:c="4"/>45</text:p>
              </draw:text-box>
            </draw:frame>
            <draw:line draw:name="N 8114" draw:style-name="gr29" draw:text-style-name="P8" draw:layer="layout" svg:x1="5.3cm" svg:y1="15.836cm" svg:x2="9.6cm" svg:y2="15.561cm">
              <svg:desc>N 8114</svg:desc>
              <text:p text:style-name="P11">N 8114 <text:s text:c="2"/></text:p>
              <text:p text:style-name="P11"><text:span text:style-name="T1"/></text:p>
            </draw:line>
            <draw:line draw:name="N 8114" draw:style-name="gr28" draw:text-style-name="P5" draw:layer="layout" svg:x1="5.3cm" svg:y1="15.836cm" svg:x2="5.3cm" svg:y2="18.099cm">
              <svg:desc>N 8114</svg:desc>
              <text:p/>
            </draw:line>
            <draw:frame draw:name="N 8114" draw:style-name="gr11" draw:text-style-name="P10" draw:layer="layout" svg:width="1.179cm" svg:height="1.187cm" svg:x="4.761cm" svg:y="18.049cm">
              <draw:text-box>
                <text:p text:style-name="P9">51 <text:s text:c="5"/></text:p>
              </draw:text-box>
            </draw:frame>
            <draw:frame draw:name="N 8114" draw:style-name="gr12" draw:text-style-name="P10" draw:layer="layout" svg:width="1.044cm" svg:height="1.187cm" svg:x="0.828cm" svg:y="18.027cm">
              <draw:text-box>
                <text:p text:style-name="P9"><text:s text:c="4"/>02</text:p>
              </draw:text-box>
            </draw:frame>
            <draw:line draw:name="N 8114" draw:style-name="gr29" draw:text-style-name="P8" draw:layer="layout" svg:x1="1.3cm" svg:y1="18.477cm" svg:x2="5.3cm" svg:y2="18.099cm">
              <svg:desc>N 8114</svg:desc>
              <text:p text:style-name="P11">N 8114 <text:s text:c="2"/></text:p>
              <text:p text:style-name="P11"><text:span text:style-name="T1"/></text:p>
            </draw:line>
            <draw:line draw:name="N 8114" draw:style-name="gr28" draw:text-style-name="P5" draw:layer="layout" svg:x1="1.3cm" svg:y1="18.377cm" svg:x2="1.3cm" svg:y2="18.577cm">
              <svg:desc>N 8114</svg:desc>
              <text:p/>
            </draw:line>
          </draw:g>
          <draw:g draw:name="N 8231">
            <draw:line draw:name="N 8231" draw:style-name="gr28" draw:text-style-name="P5" draw:layer="layout" svg:x1="6.2cm" svg:y1="18.957cm" svg:x2="6.2cm" svg:y2="20.33cm">
              <svg:desc>N 8231</svg:desc>
              <text:p/>
            </draw:line>
            <draw:frame draw:name="N 8231" draw:style-name="gr12" draw:text-style-name="P10" draw:layer="layout" svg:width="1.044cm" svg:height="1.187cm" svg:x="5.728cm" svg:y="20.28cm">
              <draw:text-box>
                <text:p text:style-name="P9"><text:s text:c="4"/>56</text:p>
              </draw:text-box>
            </draw:frame>
            <draw:frame draw:name="N 8231" draw:style-name="gr11" draw:text-style-name="P10" draw:layer="layout" svg:width="1.179cm" svg:height="1.187cm" svg:x="8.761cm" svg:y="20.154cm">
              <draw:text-box>
                <text:p text:style-name="P9">04 <text:s text:c="5"/></text:p>
              </draw:text-box>
            </draw:frame>
            <draw:line draw:name="N 8231" draw:style-name="gr29" draw:text-style-name="P8" draw:layer="layout" svg:x1="6.2cm" svg:y1="20.33cm" svg:x2="9.3cm" svg:y2="20.604cm">
              <svg:desc>N 8231</svg:desc>
              <text:p text:style-name="P11"><text:s text:c="3"/>N 8231</text:p>
              <text:p text:style-name="P11"><text:span text:style-name="T1"/></text:p>
            </draw:line>
            <draw:line draw:name="N 8231" draw:style-name="gr28" draw:text-style-name="P5" draw:layer="layout" svg:x1="9.3cm" svg:y1="20.504cm" svg:x2="9.3cm" svg:y2="20.704cm">
              <svg:desc>N 8231</svg:desc>
              <text:p/>
            </draw:line>
            <draw:frame draw:name="N 8231" draw:style-name="gr11" draw:text-style-name="P10" draw:layer="layout" svg:width="1.179cm" svg:height="1.187cm" svg:x="13.061cm" svg:y="20.497cm">
              <draw:text-box>
                <text:p text:style-name="P9">14 <text:s text:c="5"/></text:p>
              </draw:text-box>
            </draw:frame>
            <draw:line draw:name="N 8231" draw:style-name="gr29" draw:text-style-name="P8" draw:layer="layout" svg:x1="9.3cm" svg:y1="20.604cm" svg:x2="13.6cm" svg:y2="20.947cm">
              <svg:desc>N 8231</svg:desc>
              <text:p text:style-name="P11"><text:s text:c="3"/>N 8231</text:p>
              <text:p text:style-name="P11"><text:span text:style-name="T1"/></text:p>
            </draw:line>
            <draw:line draw:name="N 8231" draw:style-name="gr28" draw:text-style-name="P5" draw:layer="layout" svg:x1="13.6cm" svg:y1="20.947cm" svg:x2="13.6cm" svg:y2="23.005cm">
              <svg:desc>N 8231</svg:desc>
              <text:p/>
            </draw:line>
            <draw:frame draw:name="N 8231" draw:style-name="gr12" draw:text-style-name="P10" draw:layer="layout" svg:width="1.044cm" svg:height="1.187cm" svg:x="13.128cm" svg:y="22.955cm">
              <draw:text-box>
                <text:p text:style-name="P9"><text:s text:c="4"/>14</text:p>
              </draw:text-box>
            </draw:frame>
            <draw:frame draw:name="N 8231" draw:style-name="gr11" draw:text-style-name="P10" draw:layer="layout" svg:width="1.179cm" svg:height="1.187cm" svg:x="16.761cm" svg:y="22.83cm">
              <draw:text-box>
                <text:p text:style-name="P9">22 <text:s text:c="5"/></text:p>
              </draw:text-box>
            </draw:frame>
            <draw:line draw:name="N 8231" draw:style-name="gr29" draw:text-style-name="P8" draw:layer="layout" svg:x1="13.6cm" svg:y1="23.005cm" svg:x2="17.3cm" svg:y2="23.28cm">
              <svg:desc>N 8231</svg:desc>
              <text:p text:style-name="P11"><text:s text:c="3"/>N 8231</text:p>
              <text:p text:style-name="P11"><text:span text:style-name="T1"/></text:p>
            </draw:line>
            <draw:line draw:name="N 8231" draw:style-name="gr28" draw:text-style-name="P5" draw:layer="layout" svg:x1="17.3cm" svg:y1="23.18cm" svg:x2="17.3cm" svg:y2="23.38cm">
              <svg:desc>N 8231</svg:desc>
              <text:p/>
            </draw:line>
          </draw:g>
          <draw:g draw:name="N 8245 [Sa]">
            <draw:line draw:name="N 8245 [Sa]" draw:style-name="gr28" draw:text-style-name="P5" draw:layer="layout" svg:x1="5.3cm" svg:y1="13.437cm" svg:x2="5.3cm" svg:y2="13.637cm">
              <svg:desc>N 8245 [Sa]</svg:desc>
              <text:p/>
            </draw:line>
            <draw:frame draw:name="N 8245 [Sa]" draw:style-name="gr12" draw:text-style-name="P10" draw:layer="layout" svg:width="1.044cm" svg:height="1.187cm" svg:x="4.828cm" svg:y="13.487cm">
              <draw:text-box>
                <text:p text:style-name="P9"><text:s text:c="4"/>38</text:p>
              </draw:text-box>
            </draw:frame>
            <draw:frame draw:name="N 8245 [Sa]" draw:style-name="gr11" draw:text-style-name="P10" draw:layer="layout" svg:width="1.179cm" svg:height="1.187cm" svg:x="8.761cm" svg:y="13.362cm">
              <draw:text-box>
                <text:p text:style-name="P9">46 <text:s text:c="5"/></text:p>
              </draw:text-box>
            </draw:frame>
            <draw:line draw:name="N 8245 [Sa]" draw:style-name="gr29" draw:text-style-name="P8" draw:layer="layout" svg:x1="5.3cm" svg:y1="13.537cm" svg:x2="9.3cm" svg:y2="13.812cm">
              <svg:desc>N 8245 [Sa]</svg:desc>
              <text:p text:style-name="P11"><text:s text:c="3"/>N 8245 [Sa]</text:p>
              <text:p text:style-name="P11"><text:span text:style-name="T1"/></text:p>
            </draw:line>
            <draw:line draw:name="N 8245 [Sa]" draw:style-name="gr28" draw:text-style-name="P5" draw:layer="layout" svg:x1="9.3cm" svg:y1="13.712cm" svg:x2="9.3cm" svg:y2="13.912cm">
              <svg:desc>N 8245 [Sa]</svg:desc>
              <text:p/>
            </draw:line>
            <draw:frame draw:name="N 8245 [Sa]" draw:style-name="gr11" draw:text-style-name="P10" draw:layer="layout" svg:width="1.179cm" svg:height="1.187cm" svg:x="13.061cm" svg:y="13.705cm">
              <draw:text-box>
                <text:p text:style-name="P9">56 <text:s text:c="5"/></text:p>
              </draw:text-box>
            </draw:frame>
            <draw:line draw:name="N 8245 [Sa]" draw:style-name="gr29" draw:text-style-name="P8" draw:layer="layout" svg:x1="9.3cm" svg:y1="13.812cm" svg:x2="13.6cm" svg:y2="14.155cm">
              <svg:desc>N 8245 [Sa]</svg:desc>
              <text:p text:style-name="P11"><text:s text:c="3"/>N 8245 [Sa]</text:p>
              <text:p text:style-name="P11"><text:span text:style-name="T1"/></text:p>
            </draw:line>
            <draw:line draw:name="N 8245 [Sa]" draw:style-name="gr28" draw:text-style-name="P5" draw:layer="layout" svg:x1="13.6cm" svg:y1="14.155cm" svg:x2="13.6cm" svg:y2="14.841cm">
              <svg:desc>N 8245 [Sa]</svg:desc>
              <text:p/>
            </draw:line>
            <draw:frame draw:name="N 8245 [Sa]" draw:style-name="gr12" draw:text-style-name="P10" draw:layer="layout" svg:width="1.044cm" svg:height="1.187cm" svg:x="13.128cm" svg:y="14.791cm">
              <draw:text-box>
                <text:p text:style-name="P9"><text:s text:c="4"/>16</text:p>
              </draw:text-box>
            </draw:frame>
            <draw:frame draw:name="N 8245 [Sa]" draw:style-name="gr11" draw:text-style-name="P10" draw:layer="layout" svg:width="1.179cm" svg:height="1.187cm" svg:x="16.761cm" svg:y="14.665cm">
              <draw:text-box>
                <text:p text:style-name="P9">24 <text:s text:c="5"/></text:p>
              </draw:text-box>
            </draw:frame>
            <draw:line draw:name="N 8245 [Sa]" draw:style-name="gr29" draw:text-style-name="P8" draw:layer="layout" svg:x1="13.6cm" svg:y1="14.841cm" svg:x2="17.3cm" svg:y2="15.115cm">
              <svg:desc>N 8245 [Sa]</svg:desc>
              <text:p text:style-name="P11"><text:s text:c="3"/>N 8245 [Sa]</text:p>
              <text:p text:style-name="P11"><text:span text:style-name="T1"/></text:p>
            </draw:line>
            <draw:line draw:name="N 8245 [Sa]" draw:style-name="gr28" draw:text-style-name="P5" draw:layer="layout" svg:x1="17.3cm" svg:y1="15.015cm" svg:x2="17.3cm" svg:y2="15.215cm">
              <svg:desc>N 8245 [Sa]</svg:desc>
              <text:p/>
            </draw:line>
          </draw:g>
          <draw:g draw:name="N 8362">
            <draw:line draw:name="N 8362" draw:style-name="gr28" draw:text-style-name="P5" draw:layer="layout" svg:x1="9.3cm" svg:y1="20.95cm" svg:x2="9.3cm" svg:y2="21.15cm">
              <svg:desc>N 8362</svg:desc>
              <text:p/>
            </draw:line>
            <draw:frame draw:name="N 8362" draw:style-name="gr11" draw:text-style-name="P10" draw:layer="layout" svg:width="1.179cm" svg:height="1.187cm" svg:x="8.761cm" svg:y="21cm">
              <draw:text-box>
                <text:p text:style-name="P9">17 <text:s text:c="5"/></text:p>
              </draw:text-box>
            </draw:frame>
            <draw:frame draw:name="N 8362" draw:style-name="gr12" draw:text-style-name="P10" draw:layer="layout" svg:width="1.044cm" svg:height="1.187cm" svg:x="4.828cm" svg:y="20.875cm">
              <draw:text-box>
                <text:p text:style-name="P9"><text:s text:c="4"/>25</text:p>
              </draw:text-box>
            </draw:frame>
            <draw:line draw:name="N 8362" draw:style-name="gr29" draw:text-style-name="P8" draw:layer="layout" svg:x1="5.3cm" svg:y1="21.325cm" svg:x2="9.3cm" svg:y2="21.05cm">
              <svg:desc>N 8362</svg:desc>
              <text:p text:style-name="P11">N 8362 <text:s text:c="2"/></text:p>
              <text:p text:style-name="P11"><text:span text:style-name="T1"/></text:p>
            </draw:line>
            <draw:line draw:name="N 8362" draw:style-name="gr28" draw:text-style-name="P5" draw:layer="layout" svg:x1="5.3cm" svg:y1="21.325cm" svg:x2="5.3cm" svg:y2="22.354cm">
              <svg:desc>N 8362</svg:desc>
              <text:p/>
            </draw:line>
            <draw:frame draw:name="N 8362" draw:style-name="gr11" draw:text-style-name="P10" draw:layer="layout" svg:width="1.179cm" svg:height="1.187cm" svg:x="4.761cm" svg:y="22.304cm">
              <draw:text-box>
                <text:p text:style-name="P9">55 <text:s text:c="5"/></text:p>
              </draw:text-box>
            </draw:frame>
            <draw:frame draw:name="N 8362" draw:style-name="gr12" draw:text-style-name="P10" draw:layer="layout" svg:width="1.044cm" svg:height="1.187cm" svg:x="0.828cm" svg:y="22.281cm">
              <draw:text-box>
                <text:p text:style-name="P9"><text:s text:c="4"/>06</text:p>
              </draw:text-box>
            </draw:frame>
            <draw:line draw:name="N 8362" draw:style-name="gr29" draw:text-style-name="P8" draw:layer="layout" svg:x1="1.3cm" svg:y1="22.731cm" svg:x2="5.3cm" svg:y2="22.354cm">
              <svg:desc>N 8362</svg:desc>
              <text:p text:style-name="P11">N 8362 <text:s text:c="2"/></text:p>
              <text:p text:style-name="P11"><text:span text:style-name="T1"/></text:p>
            </draw:line>
            <draw:line draw:name="N 8362" draw:style-name="gr28" draw:text-style-name="P5" draw:layer="layout" svg:x1="1.3cm" svg:y1="22.631cm" svg:x2="1.3cm" svg:y2="22.831cm">
              <svg:desc>N 8362</svg:desc>
              <text:p/>
            </draw:line>
          </draw:g>
          <draw:g draw:name="N 8602 [Sa]">
            <draw:line draw:name="N 8602 [Sa]" draw:style-name="gr28" draw:text-style-name="P5" draw:layer="layout" svg:x1="9.3cm" svg:y1="11.653cm" svg:x2="9.3cm" svg:y2="11.853cm">
              <svg:desc>N 8602 [Sa]</svg:desc>
              <text:p/>
            </draw:line>
            <draw:frame draw:name="N 8602 [Sa]" draw:style-name="gr11" draw:text-style-name="P10" draw:layer="layout" svg:width="1.179cm" svg:height="1.187cm" svg:x="8.761cm" svg:y="11.703cm">
              <draw:text-box>
                <text:p text:style-name="P9">46 <text:s text:c="5"/></text:p>
              </draw:text-box>
            </draw:frame>
            <draw:frame draw:name="N 8602 [Sa]" draw:style-name="gr12" draw:text-style-name="P10" draw:layer="layout" svg:width="1.044cm" svg:height="1.187cm" svg:x="4.828cm" svg:y="11.577cm">
              <draw:text-box>
                <text:p text:style-name="P9"><text:s text:c="4"/>54</text:p>
              </draw:text-box>
            </draw:frame>
            <draw:line draw:name="N 8602 [Sa]" draw:style-name="gr29" draw:text-style-name="P8" draw:layer="layout" svg:x1="5.3cm" svg:y1="12.027cm" svg:x2="9.3cm" svg:y2="11.753cm">
              <svg:desc>N 8602 [Sa]</svg:desc>
              <text:p text:style-name="P11">N 8602 [Sa] <text:s text:c="2"/></text:p>
              <text:p text:style-name="P11"><text:span text:style-name="T1"/></text:p>
            </draw:line>
            <draw:line draw:name="N 8602 [Sa]" draw:style-name="gr28" draw:text-style-name="P5" draw:layer="layout" svg:x1="5.3cm" svg:y1="11.927cm" svg:x2="5.3cm" svg:y2="12.127cm">
              <svg:desc>N 8602 [Sa]</svg:desc>
              <text:p/>
            </draw:line>
            <draw:line draw:name="N 8602 [Sa]" draw:style-name="gr28" draw:text-style-name="P5" draw:layer="layout" svg:x1="5.3cm" svg:y1="12.027cm" svg:x2="5.3cm" svg:y2="12.027cm">
              <svg:desc>N 8602 [Sa]</svg:desc>
              <text:p/>
            </draw:line>
            <draw:line draw:name="N 8602 [Sa]" draw:style-name="gr28" draw:text-style-name="P5" draw:layer="layout" svg:x1="5.3cm" svg:y1="11.927cm" svg:x2="5.3cm" svg:y2="12.127cm">
              <svg:desc>N 8602 [Sa]</svg:desc>
              <text:p/>
            </draw:line>
          </draw:g>
          <draw:g draw:name="P 4162">
            <draw:line draw:name="P 4162" draw:style-name="gr22" draw:text-style-name="P5" draw:layer="layout" svg:x1="19.4cm" svg:y1="7.331cm" svg:x2="19.4cm" svg:y2="7.531cm">
              <svg:desc>P 4162</svg:desc>
              <text:p/>
            </draw:line>
            <draw:frame draw:name="P 4162" draw:style-name="gr11" draw:text-style-name="P10" draw:layer="layout" svg:width="1.179cm" svg:height="1.187cm" svg:x="18.861cm" svg:y="7.381cm">
              <draw:text-box>
                <text:p text:style-name="P9">40 <text:s text:c="5"/></text:p>
              </draw:text-box>
            </draw:frame>
            <draw:frame draw:name="P 4162" draw:style-name="gr12" draw:text-style-name="P10" draw:layer="layout" svg:width="1.044cm" svg:height="1.187cm" svg:x="12.828cm" svg:y="7.152cm">
              <draw:text-box>
                <text:p text:style-name="P9"><text:s text:c="4"/>45</text:p>
              </draw:text-box>
            </draw:frame>
            <draw:line draw:name="P 4162" draw:style-name="gr23" draw:text-style-name="P8" draw:layer="layout" svg:x1="13.3cm" svg:y1="7.602cm" svg:x2="19.4cm" svg:y2="7.431cm">
              <svg:desc>P 4162</svg:desc>
              <text:p text:style-name="P11">P 4162 <text:s text:c="2"/></text:p>
              <text:p text:style-name="P11"><text:span text:style-name="T1"/></text:p>
            </draw:line>
            <draw:line draw:name="P 4162" draw:style-name="gr22" draw:text-style-name="P5" draw:layer="layout" svg:x1="13.3cm" svg:y1="7.602cm" svg:x2="13.3cm" svg:y2="7.98cm">
              <svg:desc>P 4162</svg:desc>
              <text:p/>
            </draw:line>
            <draw:frame draw:name="P 4162" draw:style-name="gr11" draw:text-style-name="P10" draw:layer="layout" svg:width="1.179cm" svg:height="1.187cm" svg:x="12.761cm" svg:y="7.93cm">
              <draw:text-box>
                <text:p text:style-name="P9">56 <text:s text:c="5"/></text:p>
              </draw:text-box>
            </draw:frame>
            <draw:frame draw:name="P 4162" draw:style-name="gr12" draw:text-style-name="P10" draw:layer="layout" svg:width="1.044cm" svg:height="1.187cm" svg:x="8.828cm" svg:y="7.736cm">
              <draw:text-box>
                <text:p text:style-name="P9"><text:s text:c="4"/>02</text:p>
              </draw:text-box>
            </draw:frame>
            <draw:line draw:name="P 4162" draw:style-name="gr23" draw:text-style-name="P8" draw:layer="layout" svg:x1="9.3cm" svg:y1="8.186cm" svg:x2="13.3cm" svg:y2="7.98cm">
              <svg:desc>P 4162</svg:desc>
              <text:p text:style-name="P11">P 4162 <text:s text:c="2"/></text:p>
              <text:p text:style-name="P11"><text:span text:style-name="T1"/></text:p>
            </draw:line>
            <draw:line draw:name="P 4162" draw:style-name="gr22" draw:text-style-name="P5" draw:layer="layout" svg:x1="9.3cm" svg:y1="8.086cm" svg:x2="9.3cm" svg:y2="8.286cm">
              <svg:desc>P 4162</svg:desc>
              <text:p/>
            </draw:line>
            <draw:frame draw:name="P 4162" draw:style-name="gr12" draw:text-style-name="P10" draw:layer="layout" svg:width="1.044cm" svg:height="1.187cm" svg:x="5.128cm" svg:y="7.907cm">
              <draw:text-box>
                <text:p text:style-name="P9"><text:s text:c="4"/>07</text:p>
              </draw:text-box>
            </draw:frame>
            <draw:line draw:name="P 4162" draw:style-name="gr23" draw:text-style-name="P8" draw:layer="layout" svg:x1="5.6cm" svg:y1="8.357cm" svg:x2="9.3cm" svg:y2="8.186cm">
              <svg:desc>P 4162</svg:desc>
              <text:p text:style-name="P11">P 4162 <text:s text:c="2"/></text:p>
              <text:p text:style-name="P11"><text:span text:style-name="T1"/></text:p>
            </draw:line>
            <draw:line draw:name="P 4162" draw:style-name="gr22" draw:text-style-name="P5" draw:layer="layout" svg:x1="5.6cm" svg:y1="8.357cm" svg:x2="5.6cm" svg:y2="8.94cm">
              <svg:desc>P 4162</svg:desc>
              <text:p/>
            </draw:line>
            <draw:frame draw:name="P 4162" draw:style-name="gr11" draw:text-style-name="P10" draw:layer="layout" svg:width="1.179cm" svg:height="1.187cm" svg:x="5.061cm" svg:y="8.89cm">
              <draw:text-box>
                <text:p text:style-name="P9">24 <text:s text:c="5"/></text:p>
              </draw:text-box>
            </draw:frame>
            <draw:frame draw:name="P 4162" draw:style-name="gr12" draw:text-style-name="P10" draw:layer="layout" svg:width="1.044cm" svg:height="1.187cm" svg:x="3.228cm" svg:y="8.73cm">
              <draw:text-box>
                <text:p text:style-name="P9"><text:s text:c="4"/>31</text:p>
              </draw:text-box>
            </draw:frame>
            <draw:line draw:name="P 4162" draw:style-name="gr23" draw:text-style-name="P8" draw:layer="layout" svg:x1="3.7cm" svg:y1="9.18cm" svg:x2="5.6cm" svg:y2="8.94cm">
              <svg:desc>P 4162</svg:desc>
              <text:p text:style-name="P11">P 4162 <text:s text:c="2"/></text:p>
              <text:p text:style-name="P11"><text:span text:style-name="T1"/></text:p>
            </draw:line>
            <draw:line draw:name="P 4162" draw:style-name="gr22" draw:text-style-name="P5" draw:layer="layout" svg:x1="3.7cm" svg:y1="9.08cm" svg:x2="3.7cm" svg:y2="9.28cm">
              <svg:desc>P 4162</svg:desc>
              <text:p/>
            </draw:line>
          </draw:g>
          <draw:g draw:name="P 4163">
            <draw:line draw:name="P 4163" draw:style-name="gr22" draw:text-style-name="P5" draw:layer="layout" svg:x1="3.7cm" svg:y1="6.885cm" svg:x2="3.7cm" svg:y2="7.085cm">
              <svg:desc>P 4163</svg:desc>
              <text:p/>
            </draw:line>
            <draw:frame draw:name="P 4163" draw:style-name="gr12" draw:text-style-name="P10" draw:layer="layout" svg:width="1.044cm" svg:height="1.187cm" svg:x="3.228cm" svg:y="6.935cm">
              <draw:text-box>
                <text:p text:style-name="P9"><text:s text:c="4"/>27</text:p>
              </draw:text-box>
            </draw:frame>
            <draw:frame draw:name="P 4163" draw:style-name="gr11" draw:text-style-name="P10" draw:layer="layout" svg:width="1.179cm" svg:height="1.187cm" svg:x="5.361cm" svg:y="6.775cm">
              <draw:text-box>
                <text:p text:style-name="P9">34 <text:s text:c="5"/></text:p>
              </draw:text-box>
            </draw:frame>
            <draw:line draw:name="P 4163" draw:style-name="gr23" draw:text-style-name="P8" draw:layer="layout" svg:x1="3.7cm" svg:y1="6.985cm" svg:x2="5.9cm" svg:y2="7.225cm">
              <svg:desc>P 4163</svg:desc>
              <text:p text:style-name="P11"><text:s text:c="3"/>P 4163</text:p>
              <text:p text:style-name="P11"><text:span text:style-name="T1"/></text:p>
            </draw:line>
            <draw:line draw:name="P 4163" draw:style-name="gr22" draw:text-style-name="P5" draw:layer="layout" svg:x1="5.9cm" svg:y1="7.225cm" svg:x2="5.9cm" svg:y2="7.431cm">
              <svg:desc>P 4163</svg:desc>
              <text:p/>
            </draw:line>
            <draw:frame draw:name="P 4163" draw:style-name="gr12" draw:text-style-name="P10" draw:layer="layout" svg:width="1.044cm" svg:height="1.187cm" svg:x="5.428cm" svg:y="7.381cm">
              <draw:text-box>
                <text:p text:style-name="P9"><text:s text:c="4"/>40</text:p>
              </draw:text-box>
            </draw:frame>
            <draw:frame draw:name="P 4163" draw:style-name="gr11" draw:text-style-name="P10" draw:layer="layout" svg:width="1.179cm" svg:height="1.187cm" svg:x="9.061cm" svg:y="7.152cm">
              <draw:text-box>
                <text:p text:style-name="P9">45 <text:s text:c="5"/></text:p>
              </draw:text-box>
            </draw:frame>
            <draw:line draw:name="P 4163" draw:style-name="gr23" draw:text-style-name="P8" draw:layer="layout" svg:x1="5.9cm" svg:y1="7.431cm" svg:x2="9.6cm" svg:y2="7.602cm">
              <svg:desc>P 4163</svg:desc>
              <text:p text:style-name="P11"><text:s text:c="3"/>P 4163</text:p>
              <text:p text:style-name="P11"><text:span text:style-name="T1"/></text:p>
            </draw:line>
            <draw:line draw:name="P 4163" draw:style-name="gr22" draw:text-style-name="P5" draw:layer="layout" svg:x1="9.6cm" svg:y1="7.502cm" svg:x2="9.6cm" svg:y2="7.702cm">
              <svg:desc>P 4163</svg:desc>
              <text:p/>
            </draw:line>
            <draw:frame draw:name="P 4163" draw:style-name="gr11" draw:text-style-name="P10" draw:layer="layout" svg:width="1.179cm" svg:height="1.187cm" svg:x="13.061cm" svg:y="7.358cm">
              <draw:text-box>
                <text:p text:style-name="P9">51 <text:s text:c="5"/></text:p>
              </draw:text-box>
            </draw:frame>
            <draw:line draw:name="P 4163" draw:style-name="gr23" draw:text-style-name="P8" draw:layer="layout" svg:x1="9.6cm" svg:y1="7.602cm" svg:x2="13.6cm" svg:y2="7.808cm">
              <svg:desc>P 4163</svg:desc>
              <text:p text:style-name="P11"><text:s text:c="3"/>P 4163</text:p>
              <text:p text:style-name="P11"><text:span text:style-name="T1"/></text:p>
            </draw:line>
            <draw:line draw:name="P 4163" draw:style-name="gr22" draw:text-style-name="P5" draw:layer="layout" svg:x1="13.6cm" svg:y1="7.808cm" svg:x2="13.6cm" svg:y2="7.945cm">
              <svg:desc>P 4163</svg:desc>
              <text:p/>
            </draw:line>
            <draw:frame draw:name="P 4163" draw:style-name="gr12" draw:text-style-name="P10" draw:layer="layout" svg:width="1.044cm" svg:height="1.187cm" svg:x="13.128cm" svg:y="7.895cm">
              <draw:text-box>
                <text:p text:style-name="P9"><text:s text:c="4"/>55</text:p>
              </draw:text-box>
            </draw:frame>
            <draw:frame draw:name="P 4163" draw:style-name="gr11" draw:text-style-name="P10" draw:layer="layout" svg:width="1.179cm" svg:height="1.187cm" svg:x="18.861cm" svg:y="7.667cm">
              <draw:text-box>
                <text:p text:style-name="P9">00 <text:s text:c="5"/></text:p>
              </draw:text-box>
            </draw:frame>
            <draw:line draw:name="P 4163" draw:style-name="gr23" draw:text-style-name="P8" draw:layer="layout" svg:x1="13.6cm" svg:y1="7.945cm" svg:x2="19.4cm" svg:y2="8.117cm">
              <svg:desc>P 4163</svg:desc>
              <text:p text:style-name="P11"><text:s text:c="3"/>P 4163</text:p>
              <text:p text:style-name="P11"><text:span text:style-name="T1"/></text:p>
            </draw:line>
            <draw:line draw:name="P 4163" draw:style-name="gr22" draw:text-style-name="P5" draw:layer="layout" svg:x1="19.4cm" svg:y1="8.017cm" svg:x2="19.4cm" svg:y2="8.217cm">
              <svg:desc>P 4163</svg:desc>
              <text:p/>
            </draw:line>
          </draw:g>
          <draw:g draw:name="P 4164">
            <draw:line draw:name="P 4164" draw:style-name="gr22" draw:text-style-name="P5" draw:layer="layout" svg:x1="19.4cm" svg:y1="22.425cm" svg:x2="19.4cm" svg:y2="22.625cm">
              <svg:desc>P 4164</svg:desc>
              <text:p/>
            </draw:line>
            <draw:frame draw:name="P 4164" draw:style-name="gr11" draw:text-style-name="P10" draw:layer="layout" svg:width="1.179cm" svg:height="1.187cm" svg:x="18.861cm" svg:y="22.475cm">
              <draw:text-box>
                <text:p text:style-name="P9">00 <text:s text:c="5"/></text:p>
              </draw:text-box>
            </draw:frame>
            <draw:frame draw:name="P 4164" draw:style-name="gr12" draw:text-style-name="P10" draw:layer="layout" svg:width="1.044cm" svg:height="1.187cm" svg:x="12.828cm" svg:y="22.247cm">
              <draw:text-box>
                <text:p text:style-name="P9"><text:s text:c="4"/>05</text:p>
              </draw:text-box>
            </draw:frame>
            <draw:line draw:name="P 4164" draw:style-name="gr23" draw:text-style-name="P8" draw:layer="layout" svg:x1="13.3cm" svg:y1="22.697cm" svg:x2="19.4cm" svg:y2="22.525cm">
              <svg:desc>P 4164</svg:desc>
              <text:p text:style-name="P11">P 4164 <text:s text:c="2"/></text:p>
              <text:p text:style-name="P11"><text:span text:style-name="T1"/></text:p>
            </draw:line>
            <draw:line draw:name="P 4164" draw:style-name="gr22" draw:text-style-name="P5" draw:layer="layout" svg:x1="13.3cm" svg:y1="22.697cm" svg:x2="13.3cm" svg:y2="22.834cm">
              <svg:desc>P 4164</svg:desc>
              <text:p/>
            </draw:line>
            <draw:frame draw:name="P 4164" draw:style-name="gr11" draw:text-style-name="P10" draw:layer="layout" svg:width="1.179cm" svg:height="1.187cm" svg:x="12.761cm" svg:y="22.784cm">
              <draw:text-box>
                <text:p text:style-name="P9">09 <text:s text:c="5"/></text:p>
              </draw:text-box>
            </draw:frame>
            <draw:frame draw:name="P 4164" draw:style-name="gr12" draw:text-style-name="P10" draw:layer="layout" svg:width="1.044cm" svg:height="1.187cm" svg:x="8.828cm" svg:y="22.59cm">
              <draw:text-box>
                <text:p text:style-name="P9"><text:s text:c="4"/>15</text:p>
              </draw:text-box>
            </draw:frame>
            <draw:line draw:name="P 4164" draw:style-name="gr23" draw:text-style-name="P8" draw:layer="layout" svg:x1="9.3cm" svg:y1="23.04cm" svg:x2="13.3cm" svg:y2="22.834cm">
              <svg:desc>P 4164</svg:desc>
              <text:p text:style-name="P11">P 4164 <text:s text:c="2"/></text:p>
              <text:p text:style-name="P11"><text:span text:style-name="T1"/></text:p>
            </draw:line>
            <draw:line draw:name="P 4164" draw:style-name="gr22" draw:text-style-name="P5" draw:layer="layout" svg:x1="9.3cm" svg:y1="22.94cm" svg:x2="9.3cm" svg:y2="23.14cm">
              <svg:desc>P 4164</svg:desc>
              <text:p/>
            </draw:line>
            <draw:frame draw:name="P 4164" draw:style-name="gr12" draw:text-style-name="P10" draw:layer="layout" svg:width="1.044cm" svg:height="1.187cm" svg:x="5.128cm" svg:y="22.761cm">
              <draw:text-box>
                <text:p text:style-name="P9"><text:s text:c="4"/>20</text:p>
              </draw:text-box>
            </draw:frame>
            <draw:line draw:name="P 4164" draw:style-name="gr23" draw:text-style-name="P8" draw:layer="layout" svg:x1="5.6cm" svg:y1="23.211cm" svg:x2="9.3cm" svg:y2="23.04cm">
              <svg:desc>P 4164</svg:desc>
              <text:p text:style-name="P11">P 4164 <text:s text:c="2"/></text:p>
              <text:p text:style-name="P11"><text:span text:style-name="T1"/></text:p>
            </draw:line>
            <draw:line draw:name="P 4164" draw:style-name="gr22" draw:text-style-name="P5" draw:layer="layout" svg:x1="5.6cm" svg:y1="23.211cm" svg:x2="5.6cm" svg:y2="23.348cm">
              <svg:desc>P 4164</svg:desc>
              <text:p/>
            </draw:line>
            <draw:frame draw:name="P 4164" draw:style-name="gr11" draw:text-style-name="P10" draw:layer="layout" svg:width="1.179cm" svg:height="1.187cm" svg:x="5.061cm" svg:y="23.298cm">
              <draw:text-box>
                <text:p text:style-name="P9">24 <text:s text:c="5"/></text:p>
              </draw:text-box>
            </draw:frame>
            <draw:frame draw:name="P 4164" draw:style-name="gr12" draw:text-style-name="P10" draw:layer="layout" svg:width="1.044cm" svg:height="1.187cm" svg:x="3.228cm" svg:y="23.138cm">
              <draw:text-box>
                <text:p text:style-name="P9"><text:s text:c="4"/>31</text:p>
              </draw:text-box>
            </draw:frame>
            <draw:line draw:name="P 4164" draw:style-name="gr23" draw:text-style-name="P8" draw:layer="layout" svg:x1="3.7cm" svg:y1="23.588cm" svg:x2="5.6cm" svg:y2="23.348cm">
              <svg:desc>P 4164</svg:desc>
              <text:p text:style-name="P11">P 4164 <text:s text:c="2"/></text:p>
              <text:p text:style-name="P11"><text:span text:style-name="T1"/></text:p>
            </draw:line>
            <draw:line draw:name="P 4164" draw:style-name="gr22" draw:text-style-name="P5" draw:layer="layout" svg:x1="3.7cm" svg:y1="23.488cm" svg:x2="3.7cm" svg:y2="23.688cm">
              <svg:desc>P 4164</svg:desc>
              <text:p/>
            </draw:line>
          </draw:g>
          <draw:g draw:name="P 4165">
            <draw:line draw:name="P 4165" draw:style-name="gr22" draw:text-style-name="P5" draw:layer="layout" svg:x1="3.7cm" svg:y1="22.768cm" svg:x2="3.7cm" svg:y2="22.968cm">
              <svg:desc>P 4165</svg:desc>
              <text:p/>
            </draw:line>
            <draw:frame draw:name="P 4165" draw:style-name="gr12" draw:text-style-name="P10" draw:layer="layout" svg:width="1.044cm" svg:height="1.187cm" svg:x="3.228cm" svg:y="22.818cm">
              <draw:text-box>
                <text:p text:style-name="P9"><text:s text:c="4"/>10</text:p>
              </draw:text-box>
            </draw:frame>
            <draw:frame draw:name="P 4165" draw:style-name="gr11" draw:text-style-name="P10" draw:layer="layout" svg:width="1.179cm" svg:height="1.187cm" svg:x="5.361cm" svg:y="22.658cm">
              <draw:text-box>
                <text:p text:style-name="P9">17 <text:s text:c="5"/></text:p>
              </draw:text-box>
            </draw:frame>
            <draw:line draw:name="P 4165" draw:style-name="gr23" draw:text-style-name="P8" draw:layer="layout" svg:x1="3.7cm" svg:y1="22.868cm" svg:x2="5.9cm" svg:y2="23.108cm">
              <svg:desc>P 4165</svg:desc>
              <text:p text:style-name="P11"><text:s text:c="3"/>P 4165</text:p>
              <text:p text:style-name="P11"><text:span text:style-name="T1"/></text:p>
            </draw:line>
            <draw:line draw:name="P 4165" draw:style-name="gr22" draw:text-style-name="P5" draw:layer="layout" svg:x1="5.9cm" svg:y1="23.108cm" svg:x2="5.9cm" svg:y2="23.245cm">
              <svg:desc>P 4165</svg:desc>
              <text:p/>
            </draw:line>
            <draw:frame draw:name="P 4165" draw:style-name="gr12" draw:text-style-name="P10" draw:layer="layout" svg:width="1.044cm" svg:height="1.187cm" svg:x="5.428cm" svg:y="23.195cm">
              <draw:text-box>
                <text:p text:style-name="P9"><text:s text:c="4"/>21</text:p>
              </draw:text-box>
            </draw:frame>
            <draw:frame draw:name="P 4165" draw:style-name="gr11" draw:text-style-name="P10" draw:layer="layout" svg:width="1.179cm" svg:height="1.187cm" svg:x="9.061cm" svg:y="22.967cm">
              <draw:text-box>
                <text:p text:style-name="P9">26 <text:s text:c="5"/></text:p>
              </draw:text-box>
            </draw:frame>
            <draw:line draw:name="P 4165" draw:style-name="gr23" draw:text-style-name="P8" draw:layer="layout" svg:x1="5.9cm" svg:y1="23.245cm" svg:x2="9.6cm" svg:y2="23.417cm">
              <svg:desc>P 4165</svg:desc>
              <text:p text:style-name="P11"><text:s text:c="3"/>P 4165</text:p>
              <text:p text:style-name="P11"><text:span text:style-name="T1"/></text:p>
            </draw:line>
            <draw:line draw:name="P 4165" draw:style-name="gr22" draw:text-style-name="P5" draw:layer="layout" svg:x1="9.6cm" svg:y1="23.317cm" svg:x2="9.6cm" svg:y2="23.517cm">
              <svg:desc>P 4165</svg:desc>
              <text:p/>
            </draw:line>
            <draw:frame draw:name="P 4165" draw:style-name="gr11" draw:text-style-name="P10" draw:layer="layout" svg:width="1.179cm" svg:height="1.187cm" svg:x="12.761cm" svg:y="23.173cm">
              <draw:text-box>
                <text:p text:style-name="P9">32 <text:s text:c="5"/></text:p>
              </draw:text-box>
            </draw:frame>
            <draw:line draw:name="P 4165" draw:style-name="gr23" draw:text-style-name="P8" draw:layer="layout" svg:x1="9.6cm" svg:y1="23.417cm" svg:x2="13.3cm" svg:y2="23.623cm">
              <svg:desc>P 4165</svg:desc>
              <text:p text:style-name="P11"><text:s text:c="3"/>P 4165</text:p>
              <text:p text:style-name="P11"><text:span text:style-name="T1"/></text:p>
            </draw:line>
            <draw:line draw:name="P 4165" draw:style-name="gr22" draw:text-style-name="P5" draw:layer="layout" svg:x1="13.3cm" svg:y1="23.623cm" svg:x2="13.3cm" svg:y2="24.103cm">
              <svg:desc>P 4165</svg:desc>
              <text:p/>
            </draw:line>
            <draw:frame draw:name="P 4165" draw:style-name="gr12" draw:text-style-name="P10" draw:layer="layout" svg:width="1.044cm" svg:height="1.187cm" svg:x="12.828cm" svg:y="24.053cm">
              <draw:text-box>
                <text:p text:style-name="P9"><text:s text:c="4"/>46</text:p>
              </draw:text-box>
            </draw:frame>
            <draw:frame draw:name="P 4165" draw:style-name="gr11" draw:text-style-name="P10" draw:layer="layout" svg:width="1.179cm" svg:height="1.187cm" svg:x="18.861cm" svg:y="23.824cm">
              <draw:text-box>
                <text:p text:style-name="P9">51 <text:s text:c="5"/></text:p>
              </draw:text-box>
            </draw:frame>
            <draw:line draw:name="P 4165" draw:style-name="gr23" draw:text-style-name="P8" draw:layer="layout" svg:x1="13.3cm" svg:y1="24.103cm" svg:x2="19.4cm" svg:y2="24.274cm">
              <svg:desc>P 4165</svg:desc>
              <text:p text:style-name="P11"><text:s text:c="3"/>P 4165</text:p>
              <text:p text:style-name="P11"><text:span text:style-name="T1"/></text:p>
            </draw:line>
            <draw:line draw:name="P 4165" draw:style-name="gr22" draw:text-style-name="P5" draw:layer="layout" svg:x1="19.4cm" svg:y1="24.174cm" svg:x2="19.4cm" svg:y2="24.374cm">
              <svg:desc>P 4165</svg:desc>
              <text:p/>
            </draw:line>
          </draw:g>
          <draw:g draw:name="P 4166">
            <draw:line draw:name="P 4166" draw:style-name="gr22" draw:text-style-name="P5" draw:layer="layout" svg:x1="19.4cm" svg:y1="24.758cm" svg:x2="19.4cm" svg:y2="24.958cm">
              <svg:desc>P 4166</svg:desc>
              <text:p/>
            </draw:line>
            <draw:frame draw:name="P 4166" draw:style-name="gr11" draw:text-style-name="P10" draw:layer="layout" svg:width="1.179cm" svg:height="1.187cm" svg:x="18.861cm" svg:y="24.808cm">
              <draw:text-box>
                <text:p text:style-name="P9">08 <text:s text:c="5"/></text:p>
              </draw:text-box>
            </draw:frame>
            <draw:frame draw:name="P 4166" draw:style-name="gr12" draw:text-style-name="P10" draw:layer="layout" svg:width="1.044cm" svg:height="1.187cm" svg:x="13.128cm" svg:y="24.579cm">
              <draw:text-box>
                <text:p text:style-name="P9"><text:s text:c="4"/>13</text:p>
              </draw:text-box>
            </draw:frame>
            <draw:line draw:name="P 4166" draw:style-name="gr23" draw:text-style-name="P8" draw:layer="layout" svg:x1="13.6cm" svg:y1="25.029cm" svg:x2="19.4cm" svg:y2="24.858cm">
              <svg:desc>P 4166</svg:desc>
              <text:p text:style-name="P11">P 4166 <text:s text:c="2"/></text:p>
              <text:p text:style-name="P11"><text:span text:style-name="T1"/></text:p>
            </draw:line>
            <draw:line draw:name="P 4166" draw:style-name="gr22" draw:text-style-name="P5" draw:layer="layout" svg:x1="13.6cm" svg:y1="25.029cm" svg:x2="13.6cm" svg:y2="25.166cm">
              <svg:desc>P 4166</svg:desc>
              <text:p/>
            </draw:line>
            <draw:frame draw:name="P 4166" draw:style-name="gr11" draw:text-style-name="P10" draw:layer="layout" svg:width="1.179cm" svg:height="1.187cm" svg:x="13.061cm" svg:y="25.116cm">
              <draw:text-box>
                <text:p text:style-name="P9">17 <text:s text:c="5"/></text:p>
              </draw:text-box>
            </draw:frame>
            <draw:frame draw:name="P 4166" draw:style-name="gr12" draw:text-style-name="P10" draw:layer="layout" svg:width="1.044cm" svg:height="1.187cm" svg:x="8.828cm" svg:y="24.922cm">
              <draw:text-box>
                <text:p text:style-name="P9"><text:s text:c="4"/>23</text:p>
              </draw:text-box>
            </draw:frame>
            <draw:line draw:name="P 4166" draw:style-name="gr23" draw:text-style-name="P8" draw:layer="layout" svg:x1="9.3cm" svg:y1="25.372cm" svg:x2="13.6cm" svg:y2="25.166cm">
              <svg:desc>P 4166</svg:desc>
              <text:p text:style-name="P11">P 4166 <text:s text:c="2"/></text:p>
              <text:p text:style-name="P11"><text:span text:style-name="T1"/></text:p>
            </draw:line>
            <draw:line draw:name="P 4166" draw:style-name="gr22" draw:text-style-name="P5" draw:layer="layout" svg:x1="9.3cm" svg:y1="25.272cm" svg:x2="9.3cm" svg:y2="25.472cm">
              <svg:desc>P 4166</svg:desc>
              <text:p/>
            </draw:line>
            <draw:frame draw:name="P 4166" draw:style-name="gr12" draw:text-style-name="P10" draw:layer="layout" svg:width="1.044cm" svg:height="1.187cm" svg:x="5.128cm" svg:y="25.094cm">
              <draw:text-box>
                <text:p text:style-name="P9"><text:s text:c="4"/>28</text:p>
              </draw:text-box>
            </draw:frame>
            <draw:line draw:name="P 4166" draw:style-name="gr23" draw:text-style-name="P8" draw:layer="layout" svg:x1="5.6cm" svg:y1="25.544cm" svg:x2="9.3cm" svg:y2="25.372cm">
              <svg:desc>P 4166</svg:desc>
              <text:p text:style-name="P11">P 4166 <text:s text:c="2"/></text:p>
              <text:p text:style-name="P11"><text:span text:style-name="T1"/></text:p>
            </draw:line>
            <draw:line draw:name="P 4166" draw:style-name="gr22" draw:text-style-name="P5" draw:layer="layout" svg:x1="5.6cm" svg:y1="25.544cm" svg:x2="5.6cm" svg:y2="25.681cm">
              <svg:desc>P 4166</svg:desc>
              <text:p/>
            </draw:line>
            <draw:frame draw:name="P 4166" draw:style-name="gr11" draw:text-style-name="P10" draw:layer="layout" svg:width="1.179cm" svg:height="1.187cm" svg:x="5.061cm" svg:y="25.631cm">
              <draw:text-box>
                <text:p text:style-name="P9">32 <text:s text:c="5"/></text:p>
              </draw:text-box>
            </draw:frame>
            <draw:frame draw:name="P 4166" draw:style-name="gr12" draw:text-style-name="P10" draw:layer="layout" svg:width="1.044cm" svg:height="1.187cm" svg:x="3.228cm" svg:y="25.471cm">
              <draw:text-box>
                <text:p text:style-name="P9"><text:s text:c="4"/>39</text:p>
              </draw:text-box>
            </draw:frame>
            <draw:line draw:name="P 4166" draw:style-name="gr23" draw:text-style-name="P8" draw:layer="layout" svg:x1="3.7cm" svg:y1="25.921cm" svg:x2="5.6cm" svg:y2="25.681cm">
              <svg:desc>P 4166</svg:desc>
              <text:p text:style-name="P11">P 4166 <text:s text:c="2"/></text:p>
              <text:p text:style-name="P11"><text:span text:style-name="T1"/></text:p>
            </draw:line>
            <draw:line draw:name="P 4166" draw:style-name="gr22" draw:text-style-name="P5" draw:layer="layout" svg:x1="3.7cm" svg:y1="25.821cm" svg:x2="3.7cm" svg:y2="26.021cm">
              <svg:desc>P 4166</svg:desc>
              <text:p/>
            </draw:line>
          </draw:g>
          <draw:g draw:name="P 4167">
            <draw:line draw:name="P 4167" draw:style-name="gr22" draw:text-style-name="P5" draw:layer="layout" svg:x1="3.7cm" svg:y1="24.826cm" svg:x2="3.7cm" svg:y2="25.026cm">
              <svg:desc>P 4167</svg:desc>
              <text:p/>
            </draw:line>
            <draw:frame draw:name="P 4167" draw:style-name="gr12" draw:text-style-name="P10" draw:layer="layout" svg:width="1.044cm" svg:height="1.187cm" svg:x="3.228cm" svg:y="24.876cm">
              <draw:text-box>
                <text:p text:style-name="P9"><text:s text:c="4"/>10</text:p>
              </draw:text-box>
            </draw:frame>
            <draw:frame draw:name="P 4167" draw:style-name="gr11" draw:text-style-name="P10" draw:layer="layout" svg:width="1.179cm" svg:height="1.187cm" svg:x="5.361cm" svg:y="24.716cm">
              <draw:text-box>
                <text:p text:style-name="P9">17 <text:s text:c="5"/></text:p>
              </draw:text-box>
            </draw:frame>
            <draw:line draw:name="P 4167" draw:style-name="gr23" draw:text-style-name="P8" draw:layer="layout" svg:x1="3.7cm" svg:y1="24.926cm" svg:x2="5.9cm" svg:y2="25.166cm">
              <svg:desc>P 4167</svg:desc>
              <text:p text:style-name="P11"><text:s text:c="3"/>P 4167</text:p>
              <text:p text:style-name="P11"><text:span text:style-name="T1"/></text:p>
            </draw:line>
            <draw:line draw:name="P 4167" draw:style-name="gr22" draw:text-style-name="P5" draw:layer="layout" svg:x1="5.9cm" svg:y1="25.166cm" svg:x2="5.9cm" svg:y2="25.407cm">
              <svg:desc>P 4167</svg:desc>
              <text:p/>
            </draw:line>
            <draw:frame draw:name="P 4167" draw:style-name="gr12" draw:text-style-name="P10" draw:layer="layout" svg:width="1.044cm" svg:height="1.187cm" svg:x="5.428cm" svg:y="25.357cm">
              <draw:text-box>
                <text:p text:style-name="P9"><text:s text:c="4"/>24</text:p>
              </draw:text-box>
            </draw:frame>
            <draw:frame draw:name="P 4167" draw:style-name="gr11" draw:text-style-name="P10" draw:layer="layout" svg:width="1.179cm" svg:height="1.187cm" svg:x="9.061cm" svg:y="25.128cm">
              <draw:text-box>
                <text:p text:style-name="P9">29 <text:s text:c="5"/></text:p>
              </draw:text-box>
            </draw:frame>
            <draw:line draw:name="P 4167" draw:style-name="gr23" draw:text-style-name="P8" draw:layer="layout" svg:x1="5.9cm" svg:y1="25.407cm" svg:x2="9.6cm" svg:y2="25.578cm">
              <svg:desc>P 4167</svg:desc>
              <text:p text:style-name="P11"><text:s text:c="3"/>P 4167</text:p>
              <text:p text:style-name="P11"><text:span text:style-name="T1"/></text:p>
            </draw:line>
            <draw:line draw:name="P 4167" draw:style-name="gr22" draw:text-style-name="P5" draw:layer="layout" svg:x1="9.6cm" svg:y1="25.478cm" svg:x2="9.6cm" svg:y2="25.678cm">
              <svg:desc>P 4167</svg:desc>
              <text:p/>
            </draw:line>
            <draw:frame draw:name="P 4167" draw:style-name="gr11" draw:text-style-name="P10" draw:layer="layout" svg:width="1.179cm" svg:height="1.187cm" svg:x="13.061cm" svg:y="25.334cm">
              <draw:text-box>
                <text:p text:style-name="P9">35 <text:s text:c="5"/></text:p>
              </draw:text-box>
            </draw:frame>
            <draw:line draw:name="P 4167" draw:style-name="gr23" draw:text-style-name="P8" draw:layer="layout" svg:x1="9.6cm" svg:y1="25.578cm" svg:x2="13.6cm" svg:y2="25.784cm">
              <svg:desc>P 4167</svg:desc>
              <text:p text:style-name="P11"><text:s text:c="3"/>P 4167</text:p>
              <text:p text:style-name="P11"><text:span text:style-name="T1"/></text:p>
            </draw:line>
            <draw:line draw:name="P 4167" draw:style-name="gr22" draw:text-style-name="P5" draw:layer="layout" svg:x1="13.6cm" svg:y1="25.784cm" svg:x2="13.6cm" svg:y2="25.921cm">
              <svg:desc>P 4167</svg:desc>
              <text:p/>
            </draw:line>
            <draw:frame draw:name="P 4167" draw:style-name="gr12" draw:text-style-name="P10" draw:layer="layout" svg:width="1.044cm" svg:height="1.187cm" svg:x="13.128cm" svg:y="25.871cm">
              <draw:text-box>
                <text:p text:style-name="P9"><text:s text:c="4"/>39</text:p>
              </draw:text-box>
            </draw:frame>
            <draw:frame draw:name="P 4167" draw:style-name="gr11" draw:text-style-name="P10" draw:layer="layout" svg:width="1.179cm" svg:height="1.187cm" svg:x="18.861cm" svg:y="25.643cm">
              <draw:text-box>
                <text:p text:style-name="P9">44 <text:s text:c="5"/></text:p>
              </draw:text-box>
            </draw:frame>
            <draw:line draw:name="P 4167" draw:style-name="gr23" draw:text-style-name="P8" draw:layer="layout" svg:x1="13.6cm" svg:y1="25.921cm" svg:x2="19.4cm" svg:y2="26.093cm">
              <svg:desc>P 4167</svg:desc>
              <text:p text:style-name="P11"><text:s text:c="3"/>P 4167</text:p>
              <text:p text:style-name="P11"><text:span text:style-name="T1"/></text:p>
            </draw:line>
            <draw:line draw:name="P 4167" draw:style-name="gr22" draw:text-style-name="P5" draw:layer="layout" svg:x1="19.4cm" svg:y1="25.993cm" svg:x2="19.4cm" svg:y2="26.193cm">
              <svg:desc>P 4167</svg:desc>
              <text:p/>
            </draw:line>
          </draw:g>
          <draw:g draw:name="P 4432 [Sa]">
            <draw:line draw:name="P 4432 [Sa]" draw:style-name="gr22" draw:text-style-name="P5" draw:layer="layout" svg:x1="9.6cm" svg:y1="3.9cm" svg:x2="9.6cm" svg:y2="4.1cm">
              <svg:desc>P 4432 [Sa]</svg:desc>
              <text:p/>
            </draw:line>
            <draw:frame draw:name="P 4432 [Sa]" draw:style-name="gr11" draw:text-style-name="P10" draw:layer="layout" svg:width="1.179cm" svg:height="1.187cm" svg:x="9.061cm" svg:y="3.95cm">
              <draw:text-box>
                <text:p text:style-name="P9">00 <text:s text:c="5"/></text:p>
              </draw:text-box>
            </draw:frame>
            <draw:frame draw:name="P 4432 [Sa]" draw:style-name="gr12" draw:text-style-name="P10" draw:layer="layout" svg:width="1.044cm" svg:height="1.187cm" svg:x="5.128cm" svg:y="3.722cm">
              <draw:text-box>
                <text:p text:style-name="P9"><text:s text:c="4"/>05</text:p>
              </draw:text-box>
            </draw:frame>
            <draw:line draw:name="P 4432 [Sa]" draw:style-name="gr23" draw:text-style-name="P8" draw:layer="layout" svg:x1="5.6cm" svg:y1="4.172cm" svg:x2="9.6cm" svg:y2="4cm">
              <svg:desc>P 4432 [Sa]</svg:desc>
              <text:p text:style-name="P11">P 4432 [Sa] <text:s text:c="2"/></text:p>
              <text:p text:style-name="P11"><text:span text:style-name="T1"/></text:p>
            </draw:line>
            <draw:line draw:name="P 4432 [Sa]" draw:style-name="gr22" draw:text-style-name="P5" draw:layer="layout" svg:x1="5.6cm" svg:y1="4.172cm" svg:x2="5.6cm" svg:y2="4.377cm">
              <svg:desc>P 4432 [Sa]</svg:desc>
              <text:p/>
            </draw:line>
          </draw:g>
          <draw:g draw:name="P 4433 [Sa]">
            <draw:line draw:name="P 4433 [Sa]" draw:style-name="gr22" draw:text-style-name="P5" draw:layer="layout" svg:x1="5.9cm" svg:y1="8.769cm" svg:x2="5.9cm" svg:y2="8.906cm">
              <svg:desc>P 4433 [Sa]</svg:desc>
              <text:p/>
            </draw:line>
            <draw:frame draw:name="P 4433 [Sa]" draw:style-name="gr12" draw:text-style-name="P10" draw:layer="layout" svg:width="1.044cm" svg:height="1.187cm" svg:x="5.428cm" svg:y="8.856cm">
              <draw:text-box>
                <text:p text:style-name="P9"><text:s text:c="4"/>23</text:p>
              </draw:text-box>
            </draw:frame>
            <draw:frame draw:name="P 4433 [Sa]" draw:style-name="gr11" draw:text-style-name="P10" draw:layer="layout" svg:width="1.179cm" svg:height="1.187cm" svg:x="8.761cm" svg:y="8.627cm">
              <draw:text-box>
                <text:p text:style-name="P9">28 <text:s text:c="5"/></text:p>
              </draw:text-box>
            </draw:frame>
            <draw:line draw:name="P 4433 [Sa]" draw:style-name="gr23" draw:text-style-name="P8" draw:layer="layout" svg:x1="5.9cm" svg:y1="8.906cm" svg:x2="9.3cm" svg:y2="9.077cm">
              <svg:desc>P 4433 [Sa]</svg:desc>
              <text:p text:style-name="P11"><text:s text:c="3"/>P 4433 [Sa]</text:p>
              <text:p text:style-name="P11"><text:span text:style-name="T1"/></text:p>
            </draw:line>
            <draw:line draw:name="P 4433 [Sa]" draw:style-name="gr22" draw:text-style-name="P5" draw:layer="layout" svg:x1="9.3cm" svg:y1="8.977cm" svg:x2="9.3cm" svg:y2="9.177cm">
              <svg:desc>P 4433 [Sa]</svg:desc>
              <text:p/>
            </draw:line>
          </draw:g>
          <draw:g draw:name="P 4434 [Sa]">
            <draw:line draw:name="P 4434 [Sa]" draw:style-name="gr22" draw:text-style-name="P5" draw:layer="layout" svg:x1="9.3cm" svg:y1="22.494cm" svg:x2="9.3cm" svg:y2="22.694cm">
              <svg:desc>P 4434 [Sa]</svg:desc>
              <text:p/>
            </draw:line>
            <draw:frame draw:name="P 4434 [Sa]" draw:style-name="gr11" draw:text-style-name="P10" draw:layer="layout" svg:width="1.179cm" svg:height="1.187cm" svg:x="8.761cm" svg:y="22.544cm">
              <draw:text-box>
                <text:p text:style-name="P9">02 <text:s text:c="5"/></text:p>
              </draw:text-box>
            </draw:frame>
            <draw:frame draw:name="P 4434 [Sa]" draw:style-name="gr12" draw:text-style-name="P10" draw:layer="layout" svg:width="1.044cm" svg:height="1.187cm" svg:x="4.828cm" svg:y="22.315cm">
              <draw:text-box>
                <text:p text:style-name="P9"><text:s text:c="4"/>07</text:p>
              </draw:text-box>
            </draw:frame>
            <draw:line draw:name="P 4434 [Sa]" draw:style-name="gr23" draw:text-style-name="P8" draw:layer="layout" svg:x1="5.3cm" svg:y1="22.765cm" svg:x2="9.3cm" svg:y2="22.594cm">
              <svg:desc>P 4434 [Sa]</svg:desc>
              <text:p text:style-name="P11">P 4434 [Sa] <text:s text:c="2"/></text:p>
              <text:p text:style-name="P11"><text:span text:style-name="T1"/></text:p>
            </draw:line>
            <draw:line draw:name="P 4434 [Sa]" draw:style-name="gr22" draw:text-style-name="P5" draw:layer="layout" svg:x1="5.3cm" svg:y1="22.765cm" svg:x2="5.3cm" svg:y2="23.588cm">
              <svg:desc>P 4434 [Sa]</svg:desc>
              <text:p/>
            </draw:line>
          </draw:g>
          <draw:g draw:name="P 4435 [Sa]">
            <draw:line draw:name="P 4435 [Sa]" draw:style-name="gr22" draw:text-style-name="P5" draw:layer="layout" svg:x1="5.3cm" svg:y1="25.338cm" svg:x2="5.3cm" svg:y2="25.715cm">
              <svg:desc>P 4435 [Sa]</svg:desc>
              <text:p/>
            </draw:line>
            <draw:frame draw:name="P 4435 [Sa]" draw:style-name="gr12" draw:text-style-name="P10" draw:layer="layout" svg:width="1.044cm" svg:height="1.187cm" svg:x="4.828cm" svg:y="25.665cm">
              <draw:text-box>
                <text:p text:style-name="P9"><text:s text:c="4"/>33</text:p>
              </draw:text-box>
            </draw:frame>
            <draw:frame draw:name="P 4435 [Sa]" draw:style-name="gr11" draw:text-style-name="P10" draw:layer="layout" svg:width="1.179cm" svg:height="1.187cm" svg:x="8.761cm" svg:y="25.437cm">
              <draw:text-box>
                <text:p text:style-name="P9">38 <text:s text:c="5"/></text:p>
              </draw:text-box>
            </draw:frame>
            <draw:line draw:name="P 4435 [Sa]" draw:style-name="gr23" draw:text-style-name="P8" draw:layer="layout" svg:x1="5.3cm" svg:y1="25.715cm" svg:x2="9.3cm" svg:y2="25.887cm">
              <svg:desc>P 4435 [Sa]</svg:desc>
              <text:p text:style-name="P11"><text:s text:c="3"/>P 4435 [Sa]</text:p>
              <text:p text:style-name="P11"><text:span text:style-name="T1"/></text:p>
            </draw:line>
            <draw:line draw:name="P 4435 [Sa]" draw:style-name="gr22" draw:text-style-name="P5" draw:layer="layout" svg:x1="9.3cm" svg:y1="25.787cm" svg:x2="9.3cm" svg:y2="25.987cm">
              <svg:desc>P 4435 [Sa]</svg:desc>
              <text:p/>
            </draw:line>
          </draw:g>
          <draw:g draw:name="P 4436 [Mi,Sa]">
            <draw:line draw:name="P 4436 [Mi,Sa]" draw:style-name="gr22" draw:text-style-name="P5" draw:layer="layout" svg:x1="9.3cm" svg:y1="12.236cm" svg:x2="9.3cm" svg:y2="12.436cm">
              <svg:desc>P 4436 [Mi,Sa]</svg:desc>
              <text:p/>
            </draw:line>
            <draw:frame draw:name="P 4436 [Mi,Sa]" draw:style-name="gr11" draw:text-style-name="P10" draw:layer="layout" svg:width="1.179cm" svg:height="1.187cm" svg:x="8.761cm" svg:y="12.286cm">
              <draw:text-box>
                <text:p text:style-name="P9">03 <text:s text:c="5"/></text:p>
              </draw:text-box>
            </draw:frame>
            <draw:frame draw:name="P 4436 [Mi,Sa]" draw:style-name="gr12" draw:text-style-name="P10" draw:layer="layout" svg:width="1.044cm" svg:height="1.187cm" svg:x="5.128cm" svg:y="12.058cm">
              <draw:text-box>
                <text:p text:style-name="P9"><text:s text:c="4"/>08</text:p>
              </draw:text-box>
            </draw:frame>
            <draw:line draw:name="P 4436 [Mi,Sa]" draw:style-name="gr23" draw:text-style-name="P8" draw:layer="layout" svg:x1="5.6cm" svg:y1="12.508cm" svg:x2="9.3cm" svg:y2="12.336cm">
              <svg:desc>P 4436 [Mi,Sa]</svg:desc>
              <text:p text:style-name="P11">P 4436 [Mi,Sa] <text:s text:c="2"/></text:p>
              <text:p text:style-name="P11"><text:span text:style-name="T1"/></text:p>
            </draw:line>
            <draw:line draw:name="P 4436 [Mi,Sa]" draw:style-name="gr22" draw:text-style-name="P5" draw:layer="layout" svg:x1="5.6cm" svg:y1="12.508cm" svg:x2="5.6cm" svg:y2="12.645cm">
              <svg:desc>P 4436 [Mi,Sa]</svg:desc>
              <text:p/>
            </draw:line>
          </draw:g>
          <draw:g draw:name="P 4437 [Mi,Sa]">
            <draw:line draw:name="P 4437 [Mi,Sa]" draw:style-name="gr22" draw:text-style-name="P5" draw:layer="layout" svg:x1="5.9cm" svg:y1="17.791cm" svg:x2="5.9cm" svg:y2="17.928cm">
              <svg:desc>P 4437 [Mi,Sa]</svg:desc>
              <text:p/>
            </draw:line>
            <draw:frame draw:name="P 4437 [Mi,Sa]" draw:style-name="gr12" draw:text-style-name="P10" draw:layer="layout" svg:width="1.044cm" svg:height="1.187cm" svg:x="5.428cm" svg:y="17.878cm">
              <draw:text-box>
                <text:p text:style-name="P9"><text:s text:c="4"/>46</text:p>
              </draw:text-box>
            </draw:frame>
            <draw:frame draw:name="P 4437 [Mi,Sa]" draw:style-name="gr11" draw:text-style-name="P10" draw:layer="layout" svg:width="1.179cm" svg:height="1.187cm" svg:x="9.061cm" svg:y="17.649cm">
              <draw:text-box>
                <text:p text:style-name="P9">51 <text:s text:c="5"/></text:p>
              </draw:text-box>
            </draw:frame>
            <draw:line draw:name="P 4437 [Mi,Sa]" draw:style-name="gr23" draw:text-style-name="P8" draw:layer="layout" svg:x1="5.9cm" svg:y1="17.928cm" svg:x2="9.6cm" svg:y2="18.099cm">
              <svg:desc>P 4437 [Mi,Sa]</svg:desc>
              <text:p text:style-name="P11"><text:s text:c="3"/>P 4437 [Mi,Sa]</text:p>
              <text:p text:style-name="P11"><text:span text:style-name="T1"/></text:p>
            </draw:line>
            <draw:line draw:name="P 4437 [Mi,Sa]" draw:style-name="gr22" draw:text-style-name="P5" draw:layer="layout" svg:x1="9.6cm" svg:y1="17.999cm" svg:x2="9.6cm" svg:y2="18.199cm">
              <svg:desc>P 4437 [Mi,Sa]</svg:desc>
              <text:p/>
            </draw:line>
          </draw:g>
          <draw:g draw:name="P 4813">
            <draw:line draw:name="P 4813" draw:style-name="gr22" draw:text-style-name="P5" draw:layer="layout" svg:x1="5.9cm" svg:y1="4.274cm" svg:x2="5.9cm" svg:y2="4.549cm">
              <svg:desc>P 4813</svg:desc>
              <text:p/>
            </draw:line>
            <draw:frame draw:name="P 4813" draw:style-name="gr12" draw:text-style-name="P10" draw:layer="layout" svg:width="1.044cm" svg:height="1.187cm" svg:x="5.428cm" svg:y="4.499cm">
              <draw:text-box>
                <text:p text:style-name="P9"><text:s text:c="4"/>16</text:p>
              </draw:text-box>
            </draw:frame>
            <draw:frame draw:name="P 4813" draw:style-name="gr11" draw:text-style-name="P10" draw:layer="layout" svg:width="1.179cm" svg:height="1.187cm" svg:x="9.061cm" svg:y="4.305cm">
              <draw:text-box>
                <text:p text:style-name="P9">22 <text:s text:c="5"/></text:p>
              </draw:text-box>
            </draw:frame>
            <draw:line draw:name="P 4813" draw:style-name="gr23" draw:text-style-name="P8" draw:layer="layout" svg:x1="5.9cm" svg:y1="4.549cm" svg:x2="9.6cm" svg:y2="4.755cm">
              <svg:desc>P 4813</svg:desc>
              <text:p text:style-name="P11"><text:s text:c="3"/>P 4813</text:p>
              <text:p text:style-name="P11"><text:span text:style-name="T1"/></text:p>
            </draw:line>
            <draw:line draw:name="P 4813" draw:style-name="gr22" draw:text-style-name="P5" draw:layer="layout" svg:x1="9.6cm" svg:y1="4.655cm" svg:x2="9.6cm" svg:y2="4.855cm">
              <svg:desc>P 4813</svg:desc>
              <text:p/>
            </draw:line>
          </draw:g>
          <draw:g draw:name="P 4814">
            <draw:line draw:name="P 4814" draw:style-name="gr22" draw:text-style-name="P5" draw:layer="layout" svg:x1="9.6cm" svg:y1="6.919cm" svg:x2="9.6cm" svg:y2="7.119cm">
              <svg:desc>P 4814</svg:desc>
              <text:p/>
            </draw:line>
            <draw:frame draw:name="P 4814" draw:style-name="gr11" draw:text-style-name="P10" draw:layer="layout" svg:width="1.179cm" svg:height="1.187cm" svg:x="9.061cm" svg:y="6.969cm">
              <draw:text-box>
                <text:p text:style-name="P9">28 <text:s text:c="5"/></text:p>
              </draw:text-box>
            </draw:frame>
            <draw:frame draw:name="P 4814" draw:style-name="gr12" draw:text-style-name="P10" draw:layer="layout" svg:width="1.044cm" svg:height="1.187cm" svg:x="5.128cm" svg:y="6.775cm">
              <draw:text-box>
                <text:p text:style-name="P9"><text:s text:c="4"/>34</text:p>
              </draw:text-box>
            </draw:frame>
            <draw:line draw:name="P 4814" draw:style-name="gr23" draw:text-style-name="P8" draw:layer="layout" svg:x1="5.6cm" svg:y1="7.225cm" svg:x2="9.6cm" svg:y2="7.019cm">
              <svg:desc>P 4814</svg:desc>
              <text:p text:style-name="P11">P 4814 <text:s text:c="2"/></text:p>
              <text:p text:style-name="P11"><text:span text:style-name="T1"/></text:p>
            </draw:line>
            <draw:line draw:name="P 4814" draw:style-name="gr22" draw:text-style-name="P5" draw:layer="layout" svg:x1="5.6cm" svg:y1="7.225cm" svg:x2="5.6cm" svg:y2="7.362cm">
              <svg:desc>P 4814</svg:desc>
              <text:p/>
            </draw:line>
          </draw:g>
          <draw:g draw:name="St 6146">
            <draw:line draw:name="St 6146" draw:style-name="gr33" draw:text-style-name="P5" draw:layer="layout" svg:x1="17.9cm" svg:y1="16.113cm" svg:x2="17.9cm" svg:y2="16.313cm">
              <svg:desc>St 6146</svg:desc>
              <text:p/>
            </draw:line>
            <draw:frame draw:name="St 6146" draw:style-name="gr11" draw:text-style-name="P10" draw:layer="layout" svg:width="1.179cm" svg:height="1.187cm" svg:x="17.361cm" svg:y="16.163cm">
              <draw:text-box>
                <text:p text:style-name="P9">56 <text:s text:c="5"/></text:p>
              </draw:text-box>
            </draw:frame>
            <draw:frame draw:name="St 6146" draw:style-name="gr12" draw:text-style-name="P10" draw:layer="layout" svg:width="1.044cm" svg:height="1.187cm" svg:x="13.128cm" svg:y="16.037cm">
              <draw:text-box>
                <text:p text:style-name="P9"><text:s text:c="4"/>04</text:p>
              </draw:text-box>
            </draw:frame>
            <draw:line draw:name="St 6146" draw:style-name="gr34" draw:text-style-name="P8" draw:layer="layout" svg:x1="13.6cm" svg:y1="16.487cm" svg:x2="17.9cm" svg:y2="16.213cm">
              <svg:desc>St 6146</svg:desc>
              <text:p text:style-name="P11">St 6146 <text:s text:c="2"/></text:p>
              <text:p text:style-name="P11"><text:span text:style-name="T1"/></text:p>
            </draw:line>
            <draw:line draw:name="St 6146" draw:style-name="gr33" draw:text-style-name="P5" draw:layer="layout" svg:x1="13.6cm" svg:y1="16.487cm" svg:x2="13.6cm" svg:y2="17.928cm">
              <svg:desc>St 6146</svg:desc>
              <text:p/>
            </draw:line>
            <draw:frame draw:name="St 6146" draw:style-name="gr11" draw:text-style-name="P10" draw:layer="layout" svg:width="1.179cm" svg:height="1.187cm" svg:x="13.061cm" svg:y="17.878cm">
              <draw:text-box>
                <text:p text:style-name="P9">46 <text:s text:c="5"/></text:p>
              </draw:text-box>
            </draw:frame>
            <draw:frame draw:name="St 6146" draw:style-name="gr12" draw:text-style-name="P10" draw:layer="layout" svg:width="1.044cm" svg:height="1.187cm" svg:x="9.128cm" svg:y="17.821cm">
              <draw:text-box>
                <text:p text:style-name="P9"><text:s text:c="4"/>56</text:p>
              </draw:text-box>
            </draw:frame>
            <draw:line draw:name="St 6146" draw:style-name="gr34" draw:text-style-name="P8" draw:layer="layout" svg:x1="9.6cm" svg:y1="18.271cm" svg:x2="13.6cm" svg:y2="17.928cm">
              <svg:desc>St 6146</svg:desc>
              <text:p text:style-name="P11">St 6146 <text:s text:c="2"/></text:p>
              <text:p text:style-name="P11"><text:span text:style-name="T1"/></text:p>
            </draw:line>
            <draw:line draw:name="St 6146" draw:style-name="gr33" draw:text-style-name="P5" draw:layer="layout" svg:x1="9.6cm" svg:y1="18.171cm" svg:x2="9.6cm" svg:y2="18.371cm">
              <svg:desc>St 6146</svg:desc>
              <text:p/>
            </draw:line>
            <draw:frame draw:name="St 6146" draw:style-name="gr12" draw:text-style-name="P10" draw:layer="layout" svg:width="1.044cm" svg:height="1.187cm" svg:x="4.828cm" svg:y="18.095cm">
              <draw:text-box>
                <text:p text:style-name="P9"><text:s text:c="4"/>04</text:p>
              </draw:text-box>
            </draw:frame>
            <draw:line draw:name="St 6146" draw:style-name="gr34" draw:text-style-name="P8" draw:layer="layout" svg:x1="5.3cm" svg:y1="18.545cm" svg:x2="9.6cm" svg:y2="18.271cm">
              <svg:desc>St 6146</svg:desc>
              <text:p text:style-name="P11">St 6146 <text:s text:c="2"/></text:p>
              <text:p text:style-name="P11"><text:span text:style-name="T1"/></text:p>
            </draw:line>
            <draw:line draw:name="St 6146" draw:style-name="gr33" draw:text-style-name="P5" draw:layer="layout" svg:x1="5.3cm" svg:y1="18.545cm" svg:x2="5.3cm" svg:y2="20.398cm">
              <svg:desc>St 6146</svg:desc>
              <text:p/>
            </draw:line>
            <draw:frame draw:name="St 6146" draw:style-name="gr11" draw:text-style-name="P10" draw:layer="layout" svg:width="1.179cm" svg:height="1.187cm" svg:x="4.761cm" svg:y="20.348cm">
              <draw:text-box>
                <text:p text:style-name="P9">58 <text:s text:c="5"/></text:p>
              </draw:text-box>
            </draw:frame>
            <draw:frame draw:name="St 6146" draw:style-name="gr12" draw:text-style-name="P10" draw:layer="layout" svg:width="1.044cm" svg:height="1.187cm" svg:x="1.728cm" svg:y="20.326cm">
              <draw:text-box>
                <text:p text:style-name="P9"><text:s text:c="4"/>09</text:p>
              </draw:text-box>
            </draw:frame>
            <draw:line draw:name="St 6146" draw:style-name="gr34" draw:text-style-name="P8" draw:layer="layout" svg:x1="2.2cm" svg:y1="20.776cm" svg:x2="5.3cm" svg:y2="20.398cm">
              <svg:desc>St 6146</svg:desc>
              <text:p text:style-name="P11">St 6146 <text:s text:c="2"/></text:p>
              <text:p text:style-name="P11"><text:span text:style-name="T1"/></text:p>
            </draw:line>
            <draw:line draw:name="St 6146" draw:style-name="gr33" draw:text-style-name="P5" draw:layer="layout" svg:x1="2.2cm" svg:y1="20.676cm" svg:x2="2.2cm" svg:y2="20.876cm">
              <svg:desc>St 6146</svg:desc>
              <text:p/>
            </draw:line>
          </draw:g>
          <draw:g draw:name="V 5364 Mi">
            <draw:line draw:name="V 5364 Mi" draw:style-name="gr35" draw:text-style-name="P5" draw:layer="layout" svg:x1="5.3cm" svg:y1="4cm" svg:x2="5.3cm" svg:y2="4.926cm">
              <svg:desc>V 5364 Mi</svg:desc>
              <text:p/>
            </draw:line>
            <draw:frame draw:name="V 5364 Mi" draw:style-name="gr11" draw:text-style-name="P10" draw:layer="layout" svg:width="1.179cm" svg:height="1.187cm" svg:x="4.761cm" svg:y="4.876cm">
              <draw:text-box>
                <text:p text:style-name="P9">27 <text:s text:c="5"/></text:p>
              </draw:text-box>
            </draw:frame>
            <draw:frame draw:name="V 5364 Mi" draw:style-name="gr12" draw:text-style-name="P10" draw:layer="layout" svg:width="1.044cm" svg:height="1.187cm" svg:x="0.828cm" svg:y="4.716cm">
              <draw:text-box>
                <text:p text:style-name="P9"><text:s text:c="4"/>34</text:p>
              </draw:text-box>
            </draw:frame>
            <draw:line draw:name="V 5364 Mi" draw:style-name="gr36" draw:text-style-name="P8" draw:layer="layout" svg:x1="1.3cm" svg:y1="5.166cm" svg:x2="5.3cm" svg:y2="4.926cm">
              <svg:desc>V 5364 Mi</svg:desc>
              <text:p text:style-name="P11">V 5364 Mi <text:s text:c="2"/></text:p>
              <text:p text:style-name="P11"><text:span text:style-name="T1"/></text:p>
            </draw:line>
            <draw:line draw:name="V 5364 Mi" draw:style-name="gr35" draw:text-style-name="P5" draw:layer="layout" svg:x1="1.3cm" svg:y1="5.066cm" svg:x2="1.3cm" svg:y2="5.266cm">
              <svg:desc>V 5364 Mi</svg:desc>
              <text:p/>
            </draw:line>
          </draw:g>
        </draw:g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Ausgefüllt" draw:style="linear" draw:start-color="#ffffff" draw:end-color="#cccccc" draw:start-intensity="100%" draw:end-intensity="100%" draw:angle="30deg" draw:border="0%"/>
    <draw:gradient draw:name="Ausgefüllt_20_blau" draw:display-name="Ausgefüllt blau" draw:style="linear" draw:start-color="#729fcf" draw:end-color="#355269" draw:start-intensity="100%" draw:end-intensity="100%" draw:angle="30deg" draw:border="0%"/>
    <draw:gradient draw:name="Ausgefüllt_20_gelb" draw:display-name="Ausgefüllt gelb" draw:style="linear" draw:start-color="#ffde59" draw:end-color="#b47804" draw:start-intensity="100%" draw:end-intensity="100%" draw:angle="30deg" draw:border="0%"/>
    <draw:gradient draw:name="Ausgefüllt_20_grün" draw:display-name="Ausgefüllt grün" draw:style="linear" draw:start-color="#77bc65" draw:end-color="#127622" draw:start-intensity="100%" draw:end-intensity="100%" draw:angle="30deg" draw:border="0%"/>
    <draw:gradient draw:name="Ausgefüllt_20_rot" draw:display-name="Ausgefüllt rot" draw:style="linear" draw:start-color="#ff6d6d" draw:end-color="#c9211e" draw:start-intensity="100%" draw:end-intensity="100%" draw:angle="30deg" draw:border="0%"/>
    <draw:gradient draw:name="Formen" draw:style="rectangular" draw:cx="50%" draw:cy="50%" draw:start-color="#cccccc" draw:end-color="#ffffff" draw:start-intensity="100%" draw:end-intensity="100%" draw:angle="0deg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24pt" fo:language="de" fo:country="DE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 Unicode MS" style:font-family-complex="'Arial Unicode M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kt_20_ohne_20_Füllung_20_und_20_Linie" style:display-name="Objekt ohne Füllung und Lini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Ausgefüllt"/>
    </style:style>
    <style:style style:name="Filled_20_Blue" style:display-name="Filled Blue" style:family="graphic" style:parent-style-name="Filled">
      <style:graphic-properties draw:fill-gradient-name="Ausgefüllt_20_blau"/>
      <style:text-properties fo:color="#ffffff" loext:opacity="100%" loext:color-lum-mod="100%" loext:color-lum-off="0%"/>
    </style:style>
    <style:style style:name="Filled_20_Green" style:display-name="Filled Green" style:family="graphic" style:parent-style-name="Filled">
      <style:graphic-properties draw:fill-gradient-name="Ausgefüllt_20_grün"/>
      <style:text-properties fo:color="#ffffff" loext:opacity="100%" loext:color-lum-mod="100%" loext:color-lum-off="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Ausgefüllt_20_rot"/>
      <style:text-properties fo:color="#ffffff" loext:opacity="100%" loext:color-lum-mod="100%" loext:color-lum-off="0%"/>
    </style:style>
    <style:style style:name="Filled_20_Yellow" style:display-name="Filled Yellow" style:family="graphic" style:parent-style-name="Filled">
      <style:graphic-properties draw:fill-gradient-name="Ausgefüllt_20_gelb"/>
      <style:text-properties fo:color="#ffffff" loext:opacity="100%" loext:color-lum-mod="100%" loext:color-lum-off="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 loext:color-lum-mod="100%" loext:color-lum-off="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 loext:color-lum-mod="100%" loext:color-lum-off="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 loext:color-lum-mod="100%" loext:color-lum-off="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 loext:color-lum-mod="100%" loext:color-lum-off="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creation-date>2026-08-20T12:13:27.827000000</meta:creation-date>
    <dc:date>2026-08-20T12:29:46.187000000</dc:date>
    <meta:editing-duration>PT16M18S</meta:editing-duration>
    <meta:editing-cycles>2</meta:editing-cycles>
    <meta:generator>LibreOffice/7.5.1.2$Windows_X86_64 LibreOffice_project/fcbaee479e84c6cd81291587d2ee68cba099e129</meta:generator>
    <meta:document-statistic meta:object-count="7854"/>
  </office:meta>
</office:document-meta>
</file>