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>
      <style:graphic-properties style:writing-mode="lr-tb"/>
    </style:style>
    <style:style style:name="gr2" style:family="graphic" style:parent-style-name="standard">
      <style:graphic-properties draw:stroke="none" draw:fill="none" draw:fill-color="#ffffff" draw:auto-grow-height="true" draw:auto-grow-width="true" fo:min-height="0.937cm"/>
      <style:paragraph-properties style:writing-mode="lr-tb"/>
    </style:style>
    <style:style style:name="gr3" style:family="graphic" style:parent-style-name="standard">
      <style:graphic-properties draw:stroke="none" draw:fill="none" draw:fill-color="#ffffff" draw:auto-grow-height="true" draw:auto-grow-width="true" fo:min-height="0.949cm" fo:min-width="1.111cm"/>
      <style:paragraph-properties style:writing-mode="lr-tb"/>
    </style:style>
    <style:style style:name="gr4" style:family="graphic" style:parent-style-name="standard">
      <style:graphic-properties svg:stroke-width="0.03cm" svg:stroke-color="#cc6633" draw:textarea-horizontal-align="center" draw:textarea-vertical-align="middle" draw:auto-grow-height="true" draw:auto-grow-width="true" fo:padding-top="0.14cm" fo:padding-bottom="0.14cm" fo:padding-left="0.265cm" fo:padding-right="0.265cm"/>
    </style:style>
    <style:style style:name="gr5" style:family="graphic" style:parent-style-name="standard">
      <style:graphic-properties draw:stroke="none" draw:fill="none" draw:fill-color="#ffffff" draw:auto-grow-height="true" draw:auto-grow-width="true" fo:min-height="0.937cm" fo:min-width="0.159cm"/>
      <style:paragraph-properties style:writing-mode="lr-tb"/>
    </style:style>
    <style:style style:name="gr6" style:family="graphic" style:parent-style-name="standard">
      <style:graphic-properties draw:stroke="none" draw:fill="none" draw:fill-color="#ffffff" draw:auto-grow-height="true" draw:auto-grow-width="true" fo:min-height="0.949cm" fo:min-width="1.348cm"/>
      <style:paragraph-properties style:writing-mode="lr-tb"/>
    </style:style>
    <style:style style:name="gr7" style:family="graphic" style:parent-style-name="standard">
      <style:graphic-properties svg:stroke-width="0.03cm" svg:stroke-color="#cc6633" draw:textarea-horizontal-align="center" draw:textarea-vertical-align="bottom" draw:auto-grow-height="true" draw:auto-grow-width="true" fo:padding-top="0.14cm" fo:padding-bottom="0.14cm" fo:padding-left="0.265cm" fo:padding-right="0.265cm"/>
    </style:style>
    <style:style style:name="gr8" style:family="graphic" style:parent-style-name="standard">
      <style:graphic-properties draw:stroke="none" draw:fill="none" draw:fill-color="#ffffff" draw:auto-grow-height="true" draw:auto-grow-width="true" fo:min-height="0.937cm" fo:min-width="0.476cm"/>
      <style:paragraph-properties style:writing-mode="lr-tb"/>
    </style:style>
    <style:style style:name="gr9" style:family="graphic" style:parent-style-name="standard">
      <style:graphic-properties draw:stroke="none" draw:fill="none" draw:fill-color="#ffffff" draw:auto-grow-height="true" draw:auto-grow-width="true" fo:min-height="0.937cm" fo:min-width="0.442cm"/>
      <style:paragraph-properties style:writing-mode="lr-tb"/>
    </style:style>
    <style:style style:name="gr10" style:family="graphic" style:parent-style-name="standard">
      <style:graphic-properties svg:stroke-width="0.06cm" svg:stroke-color="#006600" draw:textarea-horizontal-align="center" draw:textarea-vertical-align="middle" draw:auto-grow-height="true" draw:auto-grow-width="true" fo:padding-top="0.155cm" fo:padding-bottom="0.155cm" fo:padding-left="0.28cm" fo:padding-right="0.28cm"/>
    </style:style>
    <style:style style:name="gr11" style:family="graphic" style:parent-style-name="standard">
      <style:graphic-properties draw:stroke="none" draw:fill="none" draw:fill-color="#ffffff" draw:auto-grow-height="true" draw:auto-grow-width="true" fo:min-height="0.937cm" fo:min-width="0.544cm"/>
      <style:paragraph-properties style:writing-mode="lr-tb"/>
    </style:style>
    <style:style style:name="gr12" style:family="graphic" style:parent-style-name="standard">
      <style:graphic-properties draw:stroke="none" draw:fill="none" draw:fill-color="#ffffff" draw:auto-grow-height="true" draw:auto-grow-width="true" fo:min-height="0.937cm" fo:min-width="0.679cm"/>
      <style:paragraph-properties style:writing-mode="lr-tb"/>
    </style:style>
    <style:style style:name="gr13" style:family="graphic" style:parent-style-name="standard">
      <style:graphic-properties svg:stroke-width="0.06cm" svg:stroke-color="#006600" draw:textarea-horizontal-align="center" draw:textarea-vertical-align="bottom" draw:auto-grow-height="true" draw:auto-grow-width="true" fo:padding-top="0.155cm" fo:padding-bottom="0.155cm" fo:padding-left="0.28cm" fo:padding-right="0.28cm"/>
      <style:paragraph-properties style:writing-mode="lr-tb"/>
    </style:style>
    <style:style style:name="gr14" style:family="graphic" style:parent-style-name="standard">
      <style:graphic-properties svg:stroke-width="0.06cm" svg:stroke-color="#0000ff" draw:textarea-horizontal-align="center" draw:textarea-vertical-align="middle" draw:auto-grow-height="true" draw:auto-grow-width="true" fo:padding-top="0.155cm" fo:padding-bottom="0.155cm" fo:padding-left="0.28cm" fo:padding-right="0.28cm"/>
    </style:style>
    <style:style style:name="gr15" style:family="graphic" style:parent-style-name="standard">
      <style:graphic-properties svg:stroke-width="0.06cm" svg:stroke-color="#0000ff" draw:textarea-horizontal-align="center" draw:textarea-vertical-align="bottom" draw:auto-grow-height="true" draw:auto-grow-width="true" fo:padding-top="0.155cm" fo:padding-bottom="0.155cm" fo:padding-left="0.28cm" fo:padding-right="0.28cm"/>
      <style:paragraph-properties style:writing-mode="lr-tb"/>
    </style:style>
    <style:style style:name="gr16" style:family="graphic" style:parent-style-name="standard">
      <style:graphic-properties svg:stroke-width="0.05cm" svg:stroke-color="#ff0000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17" style:family="graphic" style:parent-style-name="standard">
      <style:graphic-properties svg:stroke-width="0.05cm" svg:stroke-color="#ff0000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18" style:family="graphic" style:parent-style-name="standard">
      <style:graphic-properties svg:stroke-width="0.05cm" svg:stroke-color="#006600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19" style:family="graphic" style:parent-style-name="standard">
      <style:graphic-properties svg:stroke-width="0.05cm" svg:stroke-color="#006600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20" style:family="graphic" style:parent-style-name="standard">
      <style:graphic-properties svg:stroke-width="0.04cm" svg:stroke-color="#ff00f9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1" style:family="graphic" style:parent-style-name="standard">
      <style:graphic-properties svg:stroke-width="0.04cm" svg:stroke-color="#b85c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2" style:family="graphic" style:parent-style-name="standard">
      <style:graphic-properties svg:stroke-width="0.04cm" svg:stroke-color="#b85c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23" style:family="graphic" style:parent-style-name="standard">
      <style:graphic-properties svg:stroke-width="0.04cm" svg:stroke-color="#009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4" style:family="graphic" style:parent-style-name="standard">
      <style:graphic-properties svg:stroke-width="0.04cm" svg:stroke-color="#009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25" style:family="graphic" style:parent-style-name="standard">
      <style:graphic-properties draw:stroke="none" draw:fill="none" draw:fill-color="#ffffff" draw:auto-grow-height="true" draw:auto-grow-width="true" fo:min-height="0.937cm" fo:min-width="0.662cm"/>
      <style:paragraph-properties style:writing-mode="lr-tb"/>
    </style:style>
    <style:style style:name="gr26" style:family="graphic" style:parent-style-name="standard">
      <style:graphic-properties draw:stroke="none" draw:fill="none" draw:fill-color="#ffffff" draw:auto-grow-height="true" draw:auto-grow-width="true" fo:min-height="0.937cm" fo:min-width="0.527cm"/>
      <style:paragraph-properties style:writing-mode="lr-tb"/>
    </style:style>
    <style:style style:name="gr27" style:family="graphic" style:parent-style-name="standard">
      <style:graphic-properties svg:stroke-width="0.05cm" svg:stroke-color="#ff00f9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28" style:family="graphic" style:parent-style-name="standard">
      <style:graphic-properties svg:stroke-width="0.05cm" svg:stroke-color="#ff00f9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29" style:family="graphic" style:parent-style-name="standard">
      <style:graphic-properties svg:stroke-width="0.04cm" svg:stroke-color="#ffa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30" style:family="graphic" style:parent-style-name="standard">
      <style:graphic-properties svg:stroke-width="0.04cm" svg:stroke-color="#ffa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31" style:family="graphic" style:parent-style-name="standard">
      <style:graphic-properties draw:stroke="none" draw:fill="none" draw:fill-color="#ffffff" draw:auto-grow-height="true" draw:auto-grow-width="true" fo:min-height="0.949cm" fo:min-width="1.314cm"/>
      <style:paragraph-properties style:writing-mode="lr-tb"/>
    </style:style>
    <style:style style:name="gr32" style:family="graphic" style:parent-style-name="standard">
      <style:graphic-properties svg:stroke-width="0.04cm" svg:stroke-color="#661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33" style:family="graphic" style:parent-style-name="standard">
      <style:graphic-properties svg:stroke-width="0.04cm" svg:stroke-color="#661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34" style:family="graphic" style:parent-style-name="standard">
      <style:graphic-properties svg:stroke-width="0.1cm" svg:stroke-color="#ff0000" draw:textarea-horizontal-align="center" draw:textarea-vertical-align="middle" draw:auto-grow-height="true" draw:auto-grow-width="true" fo:padding-top="0.175cm" fo:padding-bottom="0.175cm" fo:padding-left="0.3cm" fo:padding-right="0.3cm"/>
    </style:style>
    <style:style style:name="gr35" style:family="graphic" style:parent-style-name="standard">
      <style:graphic-properties svg:stroke-width="0.1cm" svg:stroke-color="#ff0000" draw:textarea-horizontal-align="center" draw:textarea-vertical-align="bottom" draw:auto-grow-height="true" draw:auto-grow-width="true" fo:padding-top="0.175cm" fo:padding-bottom="0.175cm" fo:padding-left="0.3cm" fo:padding-right="0.3cm"/>
    </style:style>
    <style:style style:name="gr36" style:family="graphic" style:parent-style-name="standard">
      <style:graphic-properties draw:stroke="none" draw:fill="none" draw:fill-color="#ffffff" draw:auto-grow-height="true" draw:auto-grow-width="true" fo:min-height="0.937cm" fo:min-width="0.552cm"/>
      <style:paragraph-properties style:writing-mode="lr-tb"/>
    </style:style>
    <style:style style:name="gr37" style:family="graphic" style:parent-style-name="standard">
      <style:graphic-properties draw:stroke="none" draw:fill="none" draw:fill-color="#ffffff" draw:auto-grow-height="true" draw:auto-grow-width="true" fo:min-height="0.937cm" fo:min-width="0.286cm"/>
      <style:paragraph-properties style:writing-mode="lr-tb"/>
    </style:style>
    <style:style style:name="gr38" style:family="graphic" style:parent-style-name="standard">
      <style:graphic-properties svg:stroke-width="0.04cm" svg:stroke-color="#ff00f9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39" style:family="graphic" style:parent-style-name="standard">
      <style:graphic-properties svg:stroke-width="0.04cm" svg:stroke-color="#0099ff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40" style:family="graphic" style:parent-style-name="standard">
      <style:graphic-properties svg:stroke-width="0.04cm" svg:stroke-color="#0099ff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41" style:family="graphic" style:parent-style-name="standard">
      <style:graphic-properties svg:stroke-width="0.1cm" svg:stroke-color="#ff0000" draw:textarea-horizontal-align="center" draw:textarea-vertical-align="bottom" draw:auto-grow-height="true" draw:auto-grow-width="true" fo:padding-top="0.175cm" fo:padding-bottom="0.175cm" fo:padding-left="0.3cm" fo:padding-right="0.3cm"/>
      <style:paragraph-properties style:writing-mode="lr-tb"/>
    </style:style>
    <style:style style:name="P1" style:family="paragraph">
      <style:text-properties fo:color="#cc6633" loext:opacity="100%"/>
    </style:style>
    <style:style style:name="P2" style:family="paragraph">
      <loext:graphic-properties draw:fill="none" draw:fill-color="#ffffff"/>
      <style:text-properties fo:color="#cc6633" loext:opacity="100%" loext:color-lum-mod="100%" loext:color-lum-off="0%"/>
    </style:style>
    <style:style style:name="P3" style:family="paragraph">
      <style:text-properties fo:color="#cc6633" loext:opacity="100%" fo:font-size="12pt"/>
    </style:style>
    <style:style style:name="P4" style:family="paragraph">
      <loext:graphic-properties draw:fill="none" draw:fill-color="#ffffff"/>
      <style:text-properties fo:color="#cc6633" loext:opacity="100%" loext:color-lum-mod="100%" loext:color-lum-off="0%" fo:font-size="12pt"/>
    </style:style>
    <style:style style:name="P5" style:family="paragraph">
      <style:paragraph-properties fo:text-align="center"/>
    </style:style>
    <style:style style:name="P6" style:family="paragraph">
      <style:text-properties fo:color="#cc6633" loext:opacity="100%" fo:font-size="8pt"/>
    </style:style>
    <style:style style:name="P7" style:family="paragraph">
      <loext:graphic-properties draw:fill="none" draw:fill-color="#ffffff"/>
      <style:text-properties fo:color="#cc6633" loext:opacity="100%" loext:color-lum-mod="100%" loext:color-lum-off="0%" fo:font-size="8pt"/>
    </style:style>
    <style:style style:name="P8" style:family="paragraph">
      <style:paragraph-properties fo:text-align="center"/>
      <style:text-properties fo:color="#000000" loext:opacity="100%" loext:color-lum-mod="100%" loext:color-lum-off="0%" fo:font-size="10pt"/>
    </style:style>
    <style:style style:name="P9" style:family="paragraph">
      <style:text-properties fo:color="#000000" loext:opacity="100%" fo:font-size="7pt"/>
    </style:style>
    <style:style style:name="P10" style:family="paragraph">
      <loext:graphic-properties draw:fill="none" draw:fill-color="#ffffff"/>
      <style:text-properties fo:color="#000000" loext:opacity="100%" loext:color-lum-mod="100%" loext:color-lum-off="0%" fo:font-size="7pt"/>
    </style:style>
    <style:style style:name="P11" style:family="paragraph">
      <style:text-properties fo:color="#000000" loext:opacity="100%" fo:font-size="10pt"/>
    </style:style>
    <style:style style:name="T1" style:family="text">
      <style:text-properties fo:font-size="3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/>
      <draw:page draw:name="Hauptbahn A" draw:style-name="dp1" draw:master-page-name="Standard">
        <draw:g draw:style-name="gr1">
          <draw:g>
            <draw:frame draw:style-name="gr2" draw:text-style-name="P2" draw:layer="layout" svg:width="4.655cm" svg:height="1.187cm" svg:x="8.223cm" svg:y="1cm">
              <draw:text-box>
                <text:p text:style-name="P1">Rath – Lindern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.2cm" svg:y1="4cm" svg:x2="1.2cm" svg:y2="28.7cm">
              <svg:desc>#Track.Rth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Rth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Rth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Rth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Rth.5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5</text:p>
              </draw:text-box>
            </draw:frame>
            <draw:line draw:style-name="gr4" draw:text-style-name="P5" draw:layer="layout" svg:x1="2.2cm" svg:y1="4cm" svg:x2="2.2cm" svg:y2="28.7cm">
              <svg:desc>#Track.Rth.6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6</text:p>
              </draw:text-box>
            </draw:frame>
            <draw:line draw:style-name="gr4" draw:text-style-name="P5" draw:layer="layout" svg:x1="2.4cm" svg:y1="4cm" svg:x2="2.4cm" svg:y2="28.7cm">
              <svg:desc>#Track.Rth.7</svg:desc>
              <text:p/>
            </draw:line>
            <draw:frame draw:style-name="gr5" draw:text-style-name="P7" draw:layer="layout" svg:width="0.659cm" svg:height="1.187cm" svg:x="2.121cm" svg:y="3.6cm">
              <draw:text-box>
                <text:p text:style-name="P6">7</text:p>
              </draw:text-box>
            </draw:frame>
            <draw:line draw:style-name="gr4" draw:text-style-name="P5" draw:layer="layout" svg:x1="2.6cm" svg:y1="4cm" svg:x2="2.6cm" svg:y2="28.7cm">
              <svg:desc>#Track.Rth.8</svg:desc>
              <text:p/>
            </draw:line>
            <draw:frame draw:style-name="gr5" draw:text-style-name="P7" draw:layer="layout" svg:width="0.659cm" svg:height="1.187cm" svg:x="2.321cm" svg:y="3.6cm">
              <draw:text-box>
                <text:p text:style-name="P6">8</text:p>
              </draw:text-box>
            </draw:frame>
            <draw:line draw:style-name="gr4" draw:text-style-name="P5" draw:layer="layout" svg:x1="2.8cm" svg:y1="4cm" svg:x2="2.8cm" svg:y2="28.7cm">
              <svg:desc>#Track.Rth.9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9</text:p>
              </draw:text-box>
            </draw:frame>
          </draw:g>
          <draw:g>
            <draw:frame draw:style-name="gr3" draw:text-style-name="P4" draw:layer="layout" svg:width="1.611cm" svg:height="1.199cm" svg:x="4.69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5.45cm" svg:y1="4cm" svg:x2="5.45cm" svg:y2="28.7cm">
              <svg:desc>#Track.Hst.1</svg:desc>
              <text:p/>
            </draw:line>
            <draw:frame draw:style-name="gr5" draw:text-style-name="P7" draw:layer="layout" svg:width="0.659cm" svg:height="1.187cm" svg:x="5.171cm" svg:y="3.6cm">
              <draw:text-box>
                <text:p text:style-name="P6">1</text:p>
              </draw:text-box>
            </draw:frame>
            <draw:line draw:style-name="gr4" draw:text-style-name="P5" draw:layer="layout" svg:x1="5.65cm" svg:y1="4cm" svg:x2="5.65cm" svg:y2="28.7cm">
              <svg:desc>#Track.Hst.2</svg:desc>
              <text:p/>
            </draw:line>
            <draw:frame draw:style-name="gr5" draw:text-style-name="P7" draw:layer="layout" svg:width="0.659cm" svg:height="1.187cm" svg:x="5.371cm" svg:y="3.6cm">
              <draw:text-box>
                <text:p text:style-name="P6">2</text:p>
              </draw:text-box>
            </draw:frame>
            <draw:line draw:style-name="gr4" draw:text-style-name="P5" draw:layer="layout" svg:x1="5.85cm" svg:y1="4cm" svg:x2="5.85cm" svg:y2="28.7cm">
              <svg:desc>#Track.Hst.3</svg:desc>
              <text:p/>
            </draw:line>
            <draw:frame draw:style-name="gr5" draw:text-style-name="P7" draw:layer="layout" svg:width="0.659cm" svg:height="1.187cm" svg:x="5.571cm" svg:y="3.6cm">
              <draw:text-box>
                <text:p text:style-name="P6">3</text:p>
              </draw:text-box>
            </draw:frame>
            <draw:line draw:style-name="gr4" draw:text-style-name="P5" draw:layer="layout" svg:x1="6.05cm" svg:y1="4cm" svg:x2="6.05cm" svg:y2="28.7cm">
              <svg:desc>#Track.Hst.4</svg:desc>
              <text:p/>
            </draw:line>
            <draw:frame draw:style-name="gr5" draw:text-style-name="P7" draw:layer="layout" svg:width="0.659cm" svg:height="1.187cm" svg:x="5.771cm" svg:y="3.6cm">
              <draw:text-box>
                <text:p text:style-name="P6">4</text:p>
              </draw:text-box>
            </draw:frame>
            <draw:line draw:style-name="gr4" draw:text-style-name="P5" draw:layer="layout" svg:x1="6.25cm" svg:y1="4cm" svg:x2="6.25cm" svg:y2="28.7cm">
              <svg:desc>#Track.Hst.6</svg:desc>
              <text:p/>
            </draw:line>
            <draw:frame draw:style-name="gr5" draw:text-style-name="P7" draw:layer="layout" svg:width="0.659cm" svg:height="1.187cm" svg:x="5.971cm" svg:y="3.6cm">
              <draw:text-box>
                <text:p text:style-name="P6">6</text:p>
              </draw:text-box>
            </draw:frame>
          </draw:g>
          <draw:g>
            <draw:frame draw:style-name="gr6" draw:text-style-name="P4" draw:layer="layout" svg:width="1.848cm" svg:height="1.199cm" svg:x="8.8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9.7cm" svg:y1="4cm" svg:x2="9.7cm" svg:y2="28.7cm">
              <svg:desc>#Track.Dtl.1</svg:desc>
              <text:p/>
            </draw:line>
            <draw:frame draw:style-name="gr5" draw:text-style-name="P7" draw:layer="layout" svg:width="0.659cm" svg:height="1.187cm" svg:x="9.421cm" svg:y="3.6cm">
              <draw:text-box>
                <text:p text:style-name="P6">1</text:p>
              </draw:text-box>
            </draw:frame>
            <draw:line draw:style-name="gr4" draw:text-style-name="P5" draw:layer="layout" svg:x1="9.9cm" svg:y1="4cm" svg:x2="9.9cm" svg:y2="28.7cm">
              <svg:desc>#Track.Dtl.2</svg:desc>
              <text:p/>
            </draw:line>
            <draw:frame draw:style-name="gr5" draw:text-style-name="P7" draw:layer="layout" svg:width="0.659cm" svg:height="1.187cm" svg:x="9.62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13.076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13.95cm" svg:y1="4cm" svg:x2="13.95cm" svg:y2="28.7cm">
              <svg:desc>#Track.Bsn.1</svg:desc>
              <text:p/>
            </draw:line>
            <draw:frame draw:style-name="gr5" draw:text-style-name="P7" draw:layer="layout" svg:width="0.659cm" svg:height="1.187cm" svg:x="13.671cm" svg:y="3.6cm">
              <draw:text-box>
                <text:p text:style-name="P6">1</text:p>
              </draw:text-box>
            </draw:frame>
            <draw:line draw:style-name="gr4" draw:text-style-name="P5" draw:layer="layout" svg:x1="14.15cm" svg:y1="4cm" svg:x2="14.15cm" svg:y2="28.7cm">
              <svg:desc>#Track.Bsn.2</svg:desc>
              <text:p/>
            </draw:line>
            <draw:frame draw:style-name="gr5" draw:text-style-name="P7" draw:layer="layout" svg:width="0.659cm" svg:height="1.187cm" svg:x="13.871cm" svg:y="3.6cm">
              <draw:text-box>
                <text:p text:style-name="P6">2</text:p>
              </draw:text-box>
            </draw:frame>
            <draw:line draw:style-name="gr4" draw:text-style-name="P5" draw:layer="layout" svg:x1="14.35cm" svg:y1="4cm" svg:x2="14.35cm" svg:y2="28.7cm">
              <svg:desc>#Track.Bsn.3</svg:desc>
              <text:p/>
            </draw:line>
            <draw:frame draw:style-name="gr5" draw:text-style-name="P7" draw:layer="layout" svg:width="0.659cm" svg:height="1.187cm" svg:x="14.07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7.3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8.2cm" svg:y1="4cm" svg:x2="18.2cm" svg:y2="28.7cm">
              <svg:desc>#Track.Lin.1</svg:desc>
              <text:p/>
            </draw:line>
            <draw:frame draw:style-name="gr5" draw:text-style-name="P7" draw:layer="layout" svg:width="0.659cm" svg:height="1.187cm" svg:x="17.921cm" svg:y="3.6cm">
              <draw:text-box>
                <text:p text:style-name="P6">1</text:p>
              </draw:text-box>
            </draw:frame>
            <draw:line draw:style-name="gr4" draw:text-style-name="P5" draw:layer="layout" svg:x1="18.4cm" svg:y1="4cm" svg:x2="18.4cm" svg:y2="28.7cm">
              <svg:desc>#Track.Lin.2</svg:desc>
              <text:p/>
            </draw:line>
            <draw:frame draw:style-name="gr5" draw:text-style-name="P7" draw:layer="layout" svg:width="0.659cm" svg:height="1.187cm" svg:x="18.121cm" svg:y="3.6cm">
              <draw:text-box>
                <text:p text:style-name="P6">2</text:p>
              </draw:text-box>
            </draw:frame>
            <draw:line draw:style-name="gr4" draw:text-style-name="P5" draw:layer="layout" svg:x1="18.6cm" svg:y1="4cm" svg:x2="18.6cm" svg:y2="28.7cm">
              <svg:desc>#Track.Lin.3</svg:desc>
              <text:p/>
            </draw:line>
            <draw:frame draw:style-name="gr5" draw:text-style-name="P7" draw:layer="layout" svg:width="0.659cm" svg:height="1.187cm" svg:x="18.321cm" svg:y="3.6cm">
              <draw:text-box>
                <text:p text:style-name="P6">3</text:p>
              </draw:text-box>
            </draw:frame>
            <draw:line draw:style-name="gr4" draw:text-style-name="P5" draw:layer="layout" svg:x1="18.8cm" svg:y1="4cm" svg:x2="18.8cm" svg:y2="28.7cm">
              <svg:desc>#Track.Lin.4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4</text:p>
              </draw:text-box>
            </draw:frame>
            <draw:line draw:style-name="gr4" draw:text-style-name="P5" draw:layer="layout" svg:x1="19cm" svg:y1="4cm" svg:x2="19cm" svg:y2="28.7cm">
              <svg:desc>#Track.Lin.5</svg:desc>
              <text:p/>
            </draw:line>
            <draw:frame draw:style-name="gr5" draw:text-style-name="P7" draw:layer="layout" svg:width="0.659cm" svg:height="1.187cm" svg:x="18.721cm" svg:y="3.6cm">
              <draw:text-box>
                <text:p text:style-name="P6">5</text:p>
              </draw:text-box>
            </draw:frame>
            <draw:line draw:style-name="gr4" draw:text-style-name="P5" draw:layer="layout" svg:x1="19.2cm" svg:y1="4cm" svg:x2="19.2cm" svg:y2="28.7cm">
              <svg:desc>#Track.Lin.6</svg:desc>
              <text:p/>
            </draw:line>
            <draw:frame draw:style-name="gr5" draw:text-style-name="P7" draw:layer="layout" svg:width="0.659cm" svg:height="1.187cm" svg:x="18.921cm" svg:y="3.6cm">
              <draw:text-box>
                <text:p text:style-name="P6">6</text:p>
              </draw:text-box>
            </draw:frame>
            <draw:line draw:style-name="gr4" draw:text-style-name="P5" draw:layer="layout" svg:x1="19.4cm" svg:y1="4cm" svg:x2="19.4cm" svg:y2="28.7cm">
              <svg:desc>#Track.Lin.7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7</text:p>
              </draw:text-box>
            </draw:frame>
            <draw:line draw:style-name="gr4" draw:text-style-name="P5" draw:layer="layout" svg:x1="19.6cm" svg:y1="4cm" svg:x2="19.6cm" svg:y2="28.7cm">
              <svg:desc>#Track.Lin.8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8</text:p>
              </draw:text-box>
            </draw:frame>
            <draw:line draw:style-name="gr4" draw:text-style-name="P5" draw:layer="layout" svg:x1="19.8cm" svg:y1="4cm" svg:x2="19.8cm" svg:y2="28.7cm">
              <svg:desc>#Track.Lin.9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9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2.2cm" svg:y1="11.264cm" svg:x2="2.2cm" svg:y2="11.464cm">
              <svg:desc>Bp 2565 [Sa]</svg:desc>
              <text:p/>
            </draw:line>
            <draw:frame draw:name="Bp 2565 [Sa]" draw:style-name="gr11" draw:text-style-name="P10" draw:layer="layout" svg:width="1.044cm" svg:height="1.187cm" svg:x="1.728cm" svg:y="11.314cm">
              <draw:text-box>
                <text:p text:style-name="P9"><text:s text:c="4"/>41</text:p>
              </draw:text-box>
            </draw:frame>
            <draw:frame draw:name="Bp 2565 [Sa]" draw:style-name="gr12" draw:text-style-name="P10" draw:layer="layout" svg:width="1.179cm" svg:height="1.187cm" svg:x="5.311cm" svg:y="11.234cm">
              <draw:text-box>
                <text:p text:style-name="P9">48 <text:s text:c="5"/></text:p>
              </draw:text-box>
            </draw:frame>
            <draw:line draw:name="Bp 2565 [Sa]" draw:style-name="gr13" draw:text-style-name="P8" draw:layer="layout" svg:x1="2.2cm" svg:y1="11.364cm" svg:x2="5.85cm" svg:y2="11.684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5.85cm" svg:y1="11.684cm" svg:x2="5.85cm" svg:y2="11.867cm">
              <svg:desc>Bp 2565 [Sa]</svg:desc>
              <text:p/>
            </draw:line>
            <draw:frame draw:name="Bp 2565 [Sa]" draw:style-name="gr11" draw:text-style-name="P10" draw:layer="layout" svg:width="1.044cm" svg:height="1.187cm" svg:x="5.378cm" svg:y="11.817cm">
              <draw:text-box>
                <text:p text:style-name="P9"><text:s text:c="4"/>52</text:p>
              </draw:text-box>
            </draw:frame>
            <draw:frame draw:name="Bp 2565 [Sa]" draw:style-name="gr12" draw:text-style-name="P10" draw:layer="layout" svg:width="1.179cm" svg:height="1.187cm" svg:x="9.161cm" svg:y="11.646cm">
              <draw:text-box>
                <text:p text:style-name="P9">57 <text:s text:c="5"/></text:p>
              </draw:text-box>
            </draw:frame>
            <draw:line draw:name="Bp 2565 [Sa]" draw:style-name="gr13" draw:text-style-name="P8" draw:layer="layout" svg:x1="5.85cm" svg:y1="11.867cm" svg:x2="9.7cm" svg:y2="12.096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9.7cm" svg:y1="11.996cm" svg:x2="9.7cm" svg:y2="12.196cm">
              <svg:desc>Bp 2565 [Sa]</svg:desc>
              <text:p/>
            </draw:line>
            <draw:frame draw:name="Bp 2565 [Sa]" draw:style-name="gr12" draw:text-style-name="P10" draw:layer="layout" svg:width="1.179cm" svg:height="1.187cm" svg:x="13.611cm" svg:y="11.92cm">
              <draw:text-box>
                <text:p text:style-name="P9">03 <text:s text:c="5"/></text:p>
              </draw:text-box>
            </draw:frame>
            <draw:line draw:name="Bp 2565 [Sa]" draw:style-name="gr13" draw:text-style-name="P8" draw:layer="layout" svg:x1="9.7cm" svg:y1="12.096cm" svg:x2="14.15cm" svg:y2="12.37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4.15cm" svg:y1="12.27cm" svg:x2="14.15cm" svg:y2="12.47cm">
              <svg:desc>Bp 2565 [Sa]</svg:desc>
              <text:p/>
            </draw:line>
            <draw:frame draw:name="Bp 2565 [Sa]" draw:style-name="gr12" draw:text-style-name="P10" draw:layer="layout" svg:width="1.179cm" svg:height="1.187cm" svg:x="18.461cm" svg:y="12.149cm">
              <draw:text-box>
                <text:p text:style-name="P9">08 <text:s text:c="5"/></text:p>
              </draw:text-box>
            </draw:frame>
            <draw:line draw:name="Bp 2565 [Sa]" draw:style-name="gr13" draw:text-style-name="P8" draw:layer="layout" svg:x1="14.15cm" svg:y1="12.37cm" svg:x2="19cm" svg:y2="12.599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9cm" svg:y1="12.499cm" svg:x2="19cm" svg:y2="12.699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9cm" svg:y1="24.072cm" svg:x2="19cm" svg:y2="24.272cm">
              <svg:desc>Bp 2566 [Sa]</svg:desc>
              <text:p/>
            </draw:line>
            <draw:frame draw:name="Bp 2566 [Sa]" draw:style-name="gr12" draw:text-style-name="P10" draw:layer="layout" svg:width="1.179cm" svg:height="1.187cm" svg:x="18.461cm" svg:y="24.122cm">
              <draw:text-box>
                <text:p text:style-name="P9">21 <text:s text:c="5"/></text:p>
              </draw:text-box>
            </draw:frame>
            <draw:frame draw:name="Bp 2566 [Sa]" draw:style-name="gr11" draw:text-style-name="P10" draw:layer="layout" svg:width="1.044cm" svg:height="1.187cm" svg:x="13.678cm" svg:y="23.951cm">
              <draw:text-box>
                <text:p text:style-name="P9"><text:s text:c="4"/>26</text:p>
              </draw:text-box>
            </draw:frame>
            <draw:line draw:name="Bp 2566 [Sa]" draw:style-name="gr13" draw:text-style-name="P8" draw:layer="layout" svg:x1="14.15cm" svg:y1="24.401cm" svg:x2="19cm" svg:y2="24.17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4.15cm" svg:y1="24.301cm" svg:x2="14.15cm" svg:y2="24.501cm">
              <svg:desc>Bp 2566 [Sa]</svg:desc>
              <text:p/>
            </draw:line>
            <draw:frame draw:name="Bp 2566 [Sa]" draw:style-name="gr11" draw:text-style-name="P10" draw:layer="layout" svg:width="1.044cm" svg:height="1.187cm" svg:x="9.228cm" svg:y="24.225cm">
              <draw:text-box>
                <text:p text:style-name="P9"><text:s text:c="4"/>32</text:p>
              </draw:text-box>
            </draw:frame>
            <draw:line draw:name="Bp 2566 [Sa]" draw:style-name="gr13" draw:text-style-name="P8" draw:layer="layout" svg:x1="9.7cm" svg:y1="24.675cm" svg:x2="14.15cm" svg:y2="24.401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9.7cm" svg:y1="24.575cm" svg:x2="9.7cm" svg:y2="24.775cm">
              <svg:desc>Bp 2566 [Sa]</svg:desc>
              <text:p/>
            </draw:line>
            <draw:frame draw:name="Bp 2566 [Sa]" draw:style-name="gr11" draw:text-style-name="P10" draw:layer="layout" svg:width="1.044cm" svg:height="1.187cm" svg:x="5.178cm" svg:y="24.454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5.65cm" svg:y1="24.904cm" svg:x2="9.7cm" svg:y2="24.675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5.65cm" svg:y1="24.904cm" svg:x2="5.65cm" svg:y2="25.087cm">
              <svg:desc>Bp 2566 [Sa]</svg:desc>
              <text:p/>
            </draw:line>
            <draw:frame draw:name="Bp 2566 [Sa]" draw:style-name="gr12" draw:text-style-name="P10" draw:layer="layout" svg:width="1.179cm" svg:height="1.187cm" svg:x="5.111cm" svg:y="25.037cm">
              <draw:text-box>
                <text:p text:style-name="P9">41 <text:s text:c="5"/></text:p>
              </draw:text-box>
            </draw:frame>
            <draw:frame draw:name="Bp 2566 [Sa]" draw:style-name="gr11" draw:text-style-name="P10" draw:layer="layout" svg:width="1.044cm" svg:height="1.187cm" svg:x="1.728cm" svg:y="24.957cm">
              <draw:text-box>
                <text:p text:style-name="P9"><text:s text:c="4"/>48</text:p>
              </draw:text-box>
            </draw:frame>
            <draw:line draw:name="Bp 2566 [Sa]" draw:style-name="gr13" draw:text-style-name="P8" draw:layer="layout" svg:x1="2.2cm" svg:y1="25.407cm" svg:x2="5.65cm" svg:y2="25.087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2.2cm" svg:y1="25.307cm" svg:x2="2.2cm" svg:y2="25.50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9cm" svg:y1="11.035cm" svg:x2="19cm" svg:y2="11.235cm">
              <svg:desc>D 236 [Sa]</svg:desc>
              <text:p/>
            </draw:line>
            <draw:frame draw:name="D 236 [Sa]" draw:style-name="gr12" draw:text-style-name="P10" draw:layer="layout" svg:width="1.179cm" svg:height="1.187cm" svg:x="18.461cm" svg:y="11.085cm">
              <draw:text-box>
                <text:p text:style-name="P9">36 <text:s text:c="5"/></text:p>
              </draw:text-box>
            </draw:frame>
            <draw:frame draw:name="D 236 [Sa]" draw:style-name="gr11" draw:text-style-name="P10" draw:layer="layout" svg:width="1.044cm" svg:height="1.187cm" svg:x="13.678cm" svg:y="10.914cm">
              <draw:text-box>
                <text:p text:style-name="P9"><text:s text:c="4"/>41</text:p>
              </draw:text-box>
            </draw:frame>
            <draw:line draw:name="D 236 [Sa]" draw:style-name="gr15" draw:text-style-name="P8" draw:layer="layout" svg:x1="14.15cm" svg:y1="11.364cm" svg:x2="19cm" svg:y2="11.135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14.15cm" svg:y1="11.264cm" svg:x2="14.15cm" svg:y2="11.464cm">
              <svg:desc>D 236 [Sa]</svg:desc>
              <text:p/>
            </draw:line>
            <draw:frame draw:name="D 236 [Sa]" draw:style-name="gr11" draw:text-style-name="P10" draw:layer="layout" svg:width="1.044cm" svg:height="1.187cm" svg:x="9.228cm" svg:y="11.188cm">
              <draw:text-box>
                <text:p text:style-name="P9"><text:s text:c="4"/>47</text:p>
              </draw:text-box>
            </draw:frame>
            <draw:line draw:name="D 236 [Sa]" draw:style-name="gr15" draw:text-style-name="P8" draw:layer="layout" svg:x1="9.7cm" svg:y1="11.638cm" svg:x2="14.15cm" svg:y2="11.364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9.7cm" svg:y1="11.538cm" svg:x2="9.7cm" svg:y2="11.738cm">
              <svg:desc>D 236 [Sa]</svg:desc>
              <text:p/>
            </draw:line>
            <draw:frame draw:name="D 236 [Sa]" draw:style-name="gr11" draw:text-style-name="P10" draw:layer="layout" svg:width="1.044cm" svg:height="1.187cm" svg:x="5.178cm" svg:y="11.417cm">
              <draw:text-box>
                <text:p text:style-name="P9"><text:s text:c="4"/>52</text:p>
              </draw:text-box>
            </draw:frame>
            <draw:line draw:name="D 236 [Sa]" draw:style-name="gr15" draw:text-style-name="P8" draw:layer="layout" svg:x1="5.65cm" svg:y1="11.867cm" svg:x2="9.7cm" svg:y2="11.638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5.65cm" svg:y1="11.767cm" svg:x2="5.65cm" svg:y2="11.967cm">
              <svg:desc>D 236 [Sa]</svg:desc>
              <text:p/>
            </draw:line>
            <draw:frame draw:name="D 236 [Sa]" draw:style-name="gr11" draw:text-style-name="P10" draw:layer="layout" svg:width="1.044cm" svg:height="1.187cm" svg:x="1.928cm" svg:y="11.737cm">
              <draw:text-box>
                <text:p text:style-name="P9"><text:s text:c="4"/>59</text:p>
              </draw:text-box>
            </draw:frame>
            <draw:line draw:name="D 236 [Sa]" draw:style-name="gr15" draw:text-style-name="P8" draw:layer="layout" svg:x1="2.4cm" svg:y1="12.187cm" svg:x2="5.65cm" svg:y2="11.867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2.4cm" svg:y1="12.087cm" svg:x2="2.4cm" svg:y2="12.28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9.7cm" svg:y1="17.302cm" svg:x2="9.7cm" svg:y2="17.502cm">
              <svg:desc>Dg 6302 [Mi]</svg:desc>
              <text:p/>
            </draw:line>
            <draw:frame draw:name="Dg 6302 [Mi]" draw:style-name="gr12" draw:text-style-name="P10" draw:layer="layout" svg:width="1.179cm" svg:height="1.187cm" svg:x="9.161cm" svg:y="17.352cm">
              <draw:text-box>
                <text:p text:style-name="P9">53 <text:s text:c="5"/></text:p>
              </draw:text-box>
            </draw:frame>
            <draw:frame draw:name="Dg 6302 [Mi]" draw:style-name="gr11" draw:text-style-name="P10" draw:layer="layout" svg:width="1.044cm" svg:height="1.187cm" svg:x="5.178cm" svg:y="17.318cm">
              <draw:text-box>
                <text:p text:style-name="P9"><text:s text:c="4"/>01</text:p>
              </draw:text-box>
            </draw:frame>
            <draw:line draw:name="Dg 6302 [Mi]" draw:style-name="gr17" draw:text-style-name="P8" draw:layer="layout" svg:x1="5.65cm" svg:y1="17.768cm" svg:x2="9.7cm" svg:y2="17.40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5.65cm" svg:y1="17.668cm" svg:x2="5.65cm" svg:y2="17.868cm">
              <svg:desc>Dg 6302 [Mi]</svg:desc>
              <text:p/>
            </draw:line>
            <draw:frame draw:name="Dg 6302 [Mi]" draw:style-name="gr11" draw:text-style-name="P10" draw:layer="layout" svg:width="1.044cm" svg:height="1.187cm" svg:x="0.928cm" svg:y="17.821cm">
              <draw:text-box>
                <text:p text:style-name="P9"><text:s text:c="4"/>12</text:p>
              </draw:text-box>
            </draw:frame>
            <draw:line draw:name="Dg 6302 [Mi]" draw:style-name="gr17" draw:text-style-name="P8" draw:layer="layout" svg:x1="1.4cm" svg:y1="18.271cm" svg:x2="5.65cm" svg:y2="17.768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.4cm" svg:y1="18.171cm" svg:x2="1.4cm" svg:y2="18.371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8.8cm" svg:y1="18.949cm" svg:x2="18.8cm" svg:y2="19.149cm">
              <svg:desc>Dg 6594 [Sa]</svg:desc>
              <text:p/>
            </draw:line>
            <draw:frame draw:name="Dg 6594 [Sa]" draw:style-name="gr12" draw:text-style-name="P10" draw:layer="layout" svg:width="1.179cm" svg:height="1.187cm" svg:x="18.261cm" svg:y="18.999cm">
              <draw:text-box>
                <text:p text:style-name="P9">29 <text:s text:c="5"/></text:p>
              </draw:text-box>
            </draw:frame>
            <draw:frame draw:name="Dg 6594 [Sa]" draw:style-name="gr11" draw:text-style-name="P10" draw:layer="layout" svg:width="1.044cm" svg:height="1.187cm" svg:x="13.678cm" svg:y="18.965cm">
              <draw:text-box>
                <text:p text:style-name="P9"><text:s text:c="4"/>37</text:p>
              </draw:text-box>
            </draw:frame>
            <draw:line draw:name="Dg 6594 [Sa]" draw:style-name="gr17" draw:text-style-name="P8" draw:layer="layout" svg:x1="14.15cm" svg:y1="19.415cm" svg:x2="18.8cm" svg:y2="19.049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4.15cm" svg:y1="19.315cm" svg:x2="14.15cm" svg:y2="19.515cm">
              <svg:desc>Dg 6594 [Sa]</svg:desc>
              <text:p/>
            </draw:line>
            <draw:frame draw:name="Dg 6594 [Sa]" draw:style-name="gr11" draw:text-style-name="P10" draw:layer="layout" svg:width="1.044cm" svg:height="1.187cm" svg:x="9.228cm" svg:y="19.422cm">
              <draw:text-box>
                <text:p text:style-name="P9"><text:s text:c="4"/>47</text:p>
              </draw:text-box>
            </draw:frame>
            <draw:line draw:name="Dg 6594 [Sa]" draw:style-name="gr17" draw:text-style-name="P8" draw:layer="layout" svg:x1="9.7cm" svg:y1="19.872cm" svg:x2="14.15cm" svg:y2="19.415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9.7cm" svg:y1="19.772cm" svg:x2="9.7cm" svg:y2="19.972cm">
              <svg:desc>Dg 6594 [Sa]</svg:desc>
              <text:p/>
            </draw:line>
            <draw:frame draw:name="Dg 6594 [Sa]" draw:style-name="gr11" draw:text-style-name="P10" draw:layer="layout" svg:width="1.044cm" svg:height="1.187cm" svg:x="5.378cm" svg:y="19.788cm">
              <draw:text-box>
                <text:p text:style-name="P9"><text:s text:c="4"/>55</text:p>
              </draw:text-box>
            </draw:frame>
            <draw:line draw:name="Dg 6594 [Sa]" draw:style-name="gr17" draw:text-style-name="P8" draw:layer="layout" svg:x1="5.85cm" svg:y1="20.238cm" svg:x2="9.7cm" svg:y2="19.872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5.85cm" svg:y1="20.138cm" svg:x2="5.85cm" svg:y2="20.338cm">
              <svg:desc>Dg 6594 [Sa]</svg:desc>
              <text:p/>
            </draw:line>
            <draw:frame draw:name="Dg 6594 [Sa]" draw:style-name="gr11" draw:text-style-name="P10" draw:layer="layout" svg:width="1.044cm" svg:height="1.187cm" svg:x="1.328cm" svg:y="20.291cm">
              <draw:text-box>
                <text:p text:style-name="P9"><text:s text:c="4"/>06</text:p>
              </draw:text-box>
            </draw:frame>
            <draw:line draw:name="Dg 6594 [Sa]" draw:style-name="gr17" draw:text-style-name="P8" draw:layer="layout" svg:x1="1.8cm" svg:y1="20.741cm" svg:x2="5.85cm" svg:y2="20.238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.8cm" svg:y1="20.641cm" svg:x2="1.8cm" svg:y2="20.841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2.4cm" svg:y1="4.906cm" svg:x2="2.4cm" svg:y2="5.106cm">
              <svg:desc>Dg 6971</svg:desc>
              <text:p/>
            </draw:line>
            <draw:frame draw:name="Dg 6971" draw:style-name="gr11" draw:text-style-name="P10" draw:layer="layout" svg:width="1.044cm" svg:height="1.187cm" svg:x="1.928cm" svg:y="4.956cm">
              <draw:text-box>
                <text:p text:style-name="P9"><text:s text:c="4"/>22</text:p>
              </draw:text-box>
            </draw:frame>
            <draw:frame draw:name="Dg 6971" draw:style-name="gr12" draw:text-style-name="P10" draw:layer="layout" svg:width="1.179cm" svg:height="1.187cm" svg:x="5.311cm" svg:y="5.059cm">
              <draw:text-box>
                <text:p text:style-name="P9">33 <text:s text:c="5"/></text:p>
              </draw:text-box>
            </draw:frame>
            <draw:line draw:name="Dg 6971" draw:style-name="gr17" draw:text-style-name="P8" draw:layer="layout" svg:x1="2.4cm" svg:y1="5.006cm" svg:x2="5.85cm" svg:y2="5.50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5.85cm" svg:y1="5.409cm" svg:x2="5.85cm" svg:y2="5.609cm">
              <svg:desc>Dg 6971</svg:desc>
              <text:p/>
            </draw:line>
            <draw:frame draw:name="Dg 6971" draw:style-name="gr12" draw:text-style-name="P10" draw:layer="layout" svg:width="1.179cm" svg:height="1.187cm" svg:x="9.361cm" svg:y="5.425cm">
              <draw:text-box>
                <text:p text:style-name="P9">41 <text:s text:c="5"/></text:p>
              </draw:text-box>
            </draw:frame>
            <draw:line draw:name="Dg 6971" draw:style-name="gr17" draw:text-style-name="P8" draw:layer="layout" svg:x1="5.85cm" svg:y1="5.509cm" svg:x2="9.9cm" svg:y2="5.87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9.9cm" svg:y1="5.775cm" svg:x2="9.9cm" svg:y2="5.975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2.6cm" svg:y1="24.484cm" svg:x2="2.6cm" svg:y2="24.684cm">
              <svg:desc>E 823 [Sa]</svg:desc>
              <text:p/>
            </draw:line>
            <draw:frame draw:name="E 823 [Sa]" draw:style-name="gr11" draw:text-style-name="P10" draw:layer="layout" svg:width="1.044cm" svg:height="1.187cm" svg:x="2.128cm" svg:y="24.534cm">
              <draw:text-box>
                <text:p text:style-name="P9"><text:s text:c="4"/>30</text:p>
              </draw:text-box>
            </draw:frame>
            <draw:frame draw:name="E 823 [Sa]" draw:style-name="gr12" draw:text-style-name="P10" draw:layer="layout" svg:width="1.179cm" svg:height="1.187cm" svg:x="5.311cm" svg:y="24.454cm">
              <draw:text-box>
                <text:p text:style-name="P9">37 <text:s text:c="5"/></text:p>
              </draw:text-box>
            </draw:frame>
            <draw:line draw:name="E 823 [Sa]" draw:style-name="gr19" draw:text-style-name="P8" draw:layer="layout" svg:x1="2.6cm" svg:y1="24.584cm" svg:x2="5.85cm" svg:y2="24.904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5.85cm" svg:y1="24.904cm" svg:x2="5.85cm" svg:y2="25.087cm">
              <svg:desc>E 823 [Sa]</svg:desc>
              <text:p/>
            </draw:line>
            <draw:frame draw:name="E 823 [Sa]" draw:style-name="gr11" draw:text-style-name="P10" draw:layer="layout" svg:width="1.044cm" svg:height="1.187cm" svg:x="5.378cm" svg:y="25.037cm">
              <draw:text-box>
                <text:p text:style-name="P9"><text:s text:c="4"/>41</text:p>
              </draw:text-box>
            </draw:frame>
            <draw:frame draw:name="E 823 [Sa]" draw:style-name="gr12" draw:text-style-name="P10" draw:layer="layout" svg:width="1.179cm" svg:height="1.187cm" svg:x="9.361cm" svg:y="24.866cm">
              <draw:text-box>
                <text:p text:style-name="P9">46 <text:s text:c="5"/></text:p>
              </draw:text-box>
            </draw:frame>
            <draw:line draw:name="E 823 [Sa]" draw:style-name="gr19" draw:text-style-name="P8" draw:layer="layout" svg:x1="5.85cm" svg:y1="25.087cm" svg:x2="9.9cm" svg:y2="25.316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9.9cm" svg:y1="25.216cm" svg:x2="9.9cm" svg:y2="25.416cm">
              <svg:desc>E 823 [Sa]</svg:desc>
              <text:p/>
            </draw:line>
            <draw:frame draw:name="E 823 [Sa]" draw:style-name="gr12" draw:text-style-name="P10" draw:layer="layout" svg:width="1.179cm" svg:height="1.187cm" svg:x="13.611cm" svg:y="25.14cm">
              <draw:text-box>
                <text:p text:style-name="P9">52 <text:s text:c="5"/></text:p>
              </draw:text-box>
            </draw:frame>
            <draw:line draw:name="E 823 [Sa]" draw:style-name="gr19" draw:text-style-name="P8" draw:layer="layout" svg:x1="9.9cm" svg:y1="25.316cm" svg:x2="14.15cm" svg:y2="25.5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4.15cm" svg:y1="25.49cm" svg:x2="14.15cm" svg:y2="25.69cm">
              <svg:desc>E 823 [Sa]</svg:desc>
              <text:p/>
            </draw:line>
            <draw:frame draw:name="E 823 [Sa]" draw:style-name="gr12" draw:text-style-name="P10" draw:layer="layout" svg:width="1.179cm" svg:height="1.187cm" svg:x="18.861cm" svg:y="25.369cm">
              <draw:text-box>
                <text:p text:style-name="P9">57 <text:s text:c="5"/></text:p>
              </draw:text-box>
            </draw:frame>
            <draw:line draw:name="E 823 [Sa]" draw:style-name="gr19" draw:text-style-name="P8" draw:layer="layout" svg:x1="14.15cm" svg:y1="25.59cm" svg:x2="19.4cm" svg:y2="25.81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9.4cm" svg:y1="25.719cm" svg:x2="19.4cm" svg:y2="25.919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6.05cm" svg:y1="17.119cm" svg:x2="6.05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1.4cm" svg:y1="13.963cm" svg:x2="1.4cm" svg:y2="14.163cm">
              <svg:desc>N 8113</svg:desc>
              <text:p/>
            </draw:line>
            <draw:frame draw:name="N 8113" draw:style-name="gr11" draw:text-style-name="P10" draw:layer="layout" svg:width="1.044cm" svg:height="1.187cm" svg:x="0.928cm" svg:y="14.013cm">
              <draw:text-box>
                <text:p text:style-name="P9"><text:s text:c="4"/>40</text:p>
              </draw:text-box>
            </draw:frame>
            <draw:frame draw:name="N 8113" draw:style-name="gr12" draw:text-style-name="P10" draw:layer="layout" svg:width="1.179cm" svg:height="1.187cm" svg:x="5.511cm" svg:y="14.116cm">
              <draw:text-box>
                <text:p text:style-name="P9">51 <text:s text:c="5"/></text:p>
              </draw:text-box>
            </draw:frame>
            <draw:line draw:name="N 8113" draw:style-name="gr22" draw:text-style-name="P8" draw:layer="layout" svg:x1="1.4cm" svg:y1="14.063cm" svg:x2="6.05cm" svg:y2="14.566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6.05cm" svg:y1="14.566cm" svg:x2="6.05cm" svg:y2="16.396cm">
              <svg:desc>N 8113</svg:desc>
              <text:p/>
            </draw:line>
            <draw:frame draw:name="N 8113" draw:style-name="gr11" draw:text-style-name="P10" draw:layer="layout" svg:width="1.044cm" svg:height="1.187cm" svg:x="5.578cm" svg:y="16.346cm">
              <draw:text-box>
                <text:p text:style-name="P9"><text:s text:c="4"/>31</text:p>
              </draw:text-box>
            </draw:frame>
            <draw:frame draw:name="N 8113" draw:style-name="gr12" draw:text-style-name="P10" draw:layer="layout" svg:width="1.179cm" svg:height="1.187cm" svg:x="9.361cm" svg:y="16.312cm">
              <draw:text-box>
                <text:p text:style-name="P9">39 <text:s text:c="5"/></text:p>
              </draw:text-box>
            </draw:frame>
            <draw:line draw:name="N 8113" draw:style-name="gr22" draw:text-style-name="P8" draw:layer="layout" svg:x1="6.05cm" svg:y1="16.396cm" svg:x2="9.9cm" svg:y2="16.76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9.9cm" svg:y1="16.662cm" svg:x2="9.9cm" svg:y2="16.862cm">
              <svg:desc>N 8113</svg:desc>
              <text:p/>
            </draw:line>
            <draw:frame draw:name="N 8113" draw:style-name="gr12" draw:text-style-name="P10" draw:layer="layout" svg:width="1.179cm" svg:height="1.187cm" svg:x="13.411cm" svg:y="16.769cm">
              <draw:text-box>
                <text:p text:style-name="P9">49 <text:s text:c="5"/></text:p>
              </draw:text-box>
            </draw:frame>
            <draw:line draw:name="N 8113" draw:style-name="gr22" draw:text-style-name="P8" draw:layer="layout" svg:x1="9.9cm" svg:y1="16.762cm" svg:x2="13.95cm" svg:y2="17.219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3.95cm" svg:y1="17.219cm" svg:x2="13.95cm" svg:y2="23.394cm">
              <svg:desc>N 8113</svg:desc>
              <text:p/>
            </draw:line>
            <draw:frame draw:name="N 8113" draw:style-name="gr11" draw:text-style-name="P10" draw:layer="layout" svg:width="1.044cm" svg:height="1.187cm" svg:x="13.478cm" svg:y="23.344cm">
              <draw:text-box>
                <text:p text:style-name="P9"><text:s text:c="4"/>04</text:p>
              </draw:text-box>
            </draw:frame>
            <draw:frame draw:name="N 8113" draw:style-name="gr12" draw:text-style-name="P10" draw:layer="layout" svg:width="1.179cm" svg:height="1.187cm" svg:x="17.661cm" svg:y="23.31cm">
              <draw:text-box>
                <text:p text:style-name="P9">12 <text:s text:c="5"/></text:p>
              </draw:text-box>
            </draw:frame>
            <draw:line draw:name="N 8113" draw:style-name="gr22" draw:text-style-name="P8" draw:layer="layout" svg:x1="13.95cm" svg:y1="23.394cm" svg:x2="18.2cm" svg:y2="23.76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8.2cm" svg:y1="23.66cm" svg:x2="18.2cm" svg:y2="23.86cm">
              <svg:desc>N 8113</svg:desc>
              <text:p/>
            </draw:line>
          </draw:g>
          <draw:g draw:name="N 8230">
            <draw:line draw:name="N 8230" draw:style-name="gr21" draw:text-style-name="P5" draw:layer="layout" svg:x1="18.4cm" svg:y1="3.991cm" svg:x2="18.4cm" svg:y2="4.191cm">
              <svg:desc>N 8230</svg:desc>
              <text:p/>
            </draw:line>
            <draw:frame draw:name="N 8230" draw:style-name="gr12" draw:text-style-name="P10" draw:layer="layout" svg:width="1.179cm" svg:height="1.187cm" svg:x="17.861cm" svg:y="4.041cm">
              <draw:text-box>
                <text:p text:style-name="P9">02 <text:s text:c="5"/></text:p>
              </draw:text-box>
            </draw:frame>
            <draw:frame draw:name="N 8230" draw:style-name="gr11" draw:text-style-name="P10" draw:layer="layout" svg:width="1.044cm" svg:height="1.187cm" svg:x="13.678cm" svg:y="4.007cm">
              <draw:text-box>
                <text:p text:style-name="P9"><text:s text:c="4"/>10</text:p>
              </draw:text-box>
            </draw:frame>
            <draw:line draw:name="N 8230" draw:style-name="gr22" draw:text-style-name="P8" draw:layer="layout" svg:x1="14.15cm" svg:y1="4.457cm" svg:x2="18.4cm" svg:y2="4.091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4.15cm" svg:y1="4.457cm" svg:x2="14.15cm" svg:y2="7.568cm">
              <svg:desc>N 8230</svg:desc>
              <text:p/>
            </draw:line>
            <draw:frame draw:name="N 8230" draw:style-name="gr12" draw:text-style-name="P10" draw:layer="layout" svg:width="1.179cm" svg:height="1.187cm" svg:x="13.611cm" svg:y="7.518cm">
              <draw:text-box>
                <text:p text:style-name="P9">18 <text:s text:c="5"/></text:p>
              </draw:text-box>
            </draw:frame>
            <draw:frame draw:name="N 8230" draw:style-name="gr11" draw:text-style-name="P10" draw:layer="layout" svg:width="1.044cm" svg:height="1.187cm" svg:x="9.228cm" svg:y="7.575cm">
              <draw:text-box>
                <text:p text:style-name="P9"><text:s text:c="4"/>28</text:p>
              </draw:text-box>
            </draw:frame>
            <draw:line draw:name="N 8230" draw:style-name="gr22" draw:text-style-name="P8" draw:layer="layout" svg:x1="9.7cm" svg:y1="8.025cm" svg:x2="14.15cm" svg:y2="7.568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9.7cm" svg:y1="7.925cm" svg:x2="9.7cm" svg:y2="8.125cm">
              <svg:desc>N 8230</svg:desc>
              <text:p/>
            </draw:line>
            <draw:frame draw:name="N 8230" draw:style-name="gr11" draw:text-style-name="P10" draw:layer="layout" svg:width="1.044cm" svg:height="1.187cm" svg:x="4.978cm" svg:y="7.941cm">
              <draw:text-box>
                <text:p text:style-name="P9"><text:s text:c="4"/>36</text:p>
              </draw:text-box>
            </draw:frame>
            <draw:line draw:name="N 8230" draw:style-name="gr22" draw:text-style-name="P8" draw:layer="layout" svg:x1="5.45cm" svg:y1="8.391cm" svg:x2="9.7cm" svg:y2="8.02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5.45cm" svg:y1="8.391cm" svg:x2="5.45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8.6cm" svg:y1="13.277cm" svg:x2="18.6cm" svg:y2="13.477cm">
              <svg:desc>N 8244 [Sa]</svg:desc>
              <text:p/>
            </draw:line>
            <draw:frame draw:name="N 8244 [Sa]" draw:style-name="gr12" draw:text-style-name="P10" draw:layer="layout" svg:width="1.179cm" svg:height="1.187cm" svg:x="18.061cm" svg:y="13.327cm">
              <draw:text-box>
                <text:p text:style-name="P9">25 <text:s text:c="5"/></text:p>
              </draw:text-box>
            </draw:frame>
            <draw:frame draw:name="N 8244 [Sa]" draw:style-name="gr11" draw:text-style-name="P10" draw:layer="layout" svg:width="1.044cm" svg:height="1.187cm" svg:x="13.478cm" svg:y="13.293cm">
              <draw:text-box>
                <text:p text:style-name="P9"><text:s text:c="4"/>33</text:p>
              </draw:text-box>
            </draw:frame>
            <draw:line draw:name="N 8244 [Sa]" draw:style-name="gr22" draw:text-style-name="P8" draw:layer="layout" svg:x1="13.95cm" svg:y1="13.743cm" svg:x2="18.6cm" svg:y2="13.377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13.95cm" svg:y1="13.743cm" svg:x2="13.95cm" svg:y2="15.298cm">
              <svg:desc>N 8244 [Sa]</svg:desc>
              <text:p/>
            </draw:line>
            <draw:frame draw:name="N 8244 [Sa]" draw:style-name="gr12" draw:text-style-name="P10" draw:layer="layout" svg:width="1.179cm" svg:height="1.187cm" svg:x="13.411cm" svg:y="15.248cm">
              <draw:text-box>
                <text:p text:style-name="P9">07 <text:s text:c="5"/></text:p>
              </draw:text-box>
            </draw:frame>
            <draw:frame draw:name="N 8244 [Sa]" draw:style-name="gr11" draw:text-style-name="P10" draw:layer="layout" svg:width="1.044cm" svg:height="1.187cm" svg:x="9.228cm" svg:y="15.305cm">
              <draw:text-box>
                <text:p text:style-name="P9"><text:s text:c="4"/>17</text:p>
              </draw:text-box>
            </draw:frame>
            <draw:line draw:name="N 8244 [Sa]" draw:style-name="gr22" draw:text-style-name="P8" draw:layer="layout" svg:x1="9.7cm" svg:y1="15.755cm" svg:x2="13.95cm" svg:y2="15.298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9.7cm" svg:y1="15.655cm" svg:x2="9.7cm" svg:y2="15.855cm">
              <svg:desc>N 8244 [Sa]</svg:desc>
              <text:p/>
            </draw:line>
            <draw:frame draw:name="N 8244 [Sa]" draw:style-name="gr11" draw:text-style-name="P10" draw:layer="layout" svg:width="1.044cm" svg:height="1.187cm" svg:x="4.978cm" svg:y="15.671cm">
              <draw:text-box>
                <text:p text:style-name="P9"><text:s text:c="4"/>25</text:p>
              </draw:text-box>
            </draw:frame>
            <draw:line draw:name="N 8244 [Sa]" draw:style-name="gr22" draw:text-style-name="P8" draw:layer="layout" svg:x1="5.45cm" svg:y1="16.121cm" svg:x2="9.7cm" svg:y2="15.755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5.45cm" svg:y1="16.021cm" svg:x2="5.45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.6cm" svg:y1="6.187cm" svg:x2="1.6cm" svg:y2="6.387cm">
              <svg:desc>N 8361</svg:desc>
              <text:p/>
            </draw:line>
            <draw:frame draw:name="N 8361" draw:style-name="gr11" draw:text-style-name="P10" draw:layer="layout" svg:width="1.044cm" svg:height="1.187cm" svg:x="1.128cm" svg:y="6.237cm">
              <draw:text-box>
                <text:p text:style-name="P9"><text:s text:c="4"/>50</text:p>
              </draw:text-box>
            </draw:frame>
            <draw:frame draw:name="N 8361" draw:style-name="gr12" draw:text-style-name="P10" draw:layer="layout" svg:width="1.179cm" svg:height="1.187cm" svg:x="5.511cm" svg:y="6.34cm">
              <draw:text-box>
                <text:p text:style-name="P9">01 <text:s text:c="5"/></text:p>
              </draw:text-box>
            </draw:frame>
            <draw:line draw:name="N 8361" draw:style-name="gr22" draw:text-style-name="P8" draw:layer="layout" svg:x1="1.6cm" svg:y1="6.287cm" svg:x2="6.05cm" svg:y2="6.79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6.05cm" svg:y1="6.79cm" svg:x2="6.05cm" svg:y2="9.077cm">
              <svg:desc>N 8361</svg:desc>
              <text:p/>
            </draw:line>
            <draw:frame draw:name="N 8361" draw:style-name="gr11" draw:text-style-name="P10" draw:layer="layout" svg:width="1.044cm" svg:height="1.187cm" svg:x="5.578cm" svg:y="9.027cm">
              <draw:text-box>
                <text:p text:style-name="P9"><text:s text:c="4"/>51</text:p>
              </draw:text-box>
            </draw:frame>
            <draw:frame draw:name="N 8361" draw:style-name="gr12" draw:text-style-name="P10" draw:layer="layout" svg:width="1.179cm" svg:height="1.187cm" svg:x="9.161cm" svg:y="8.993cm">
              <draw:text-box>
                <text:p text:style-name="P9">59 <text:s text:c="5"/></text:p>
              </draw:text-box>
            </draw:frame>
            <draw:line draw:name="N 8361" draw:style-name="gr22" draw:text-style-name="P8" draw:layer="layout" svg:x1="6.05cm" svg:y1="9.077cm" svg:x2="9.7cm" svg:y2="9.443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9.7cm" svg:y1="9.343cm" svg:x2="9.7cm" svg:y2="9.543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5.45cm" svg:y1="18.171cm" svg:x2="5.45cm" svg:y2="18.371cm">
              <svg:desc>N 8601 [Sa]</svg:desc>
              <text:p/>
            </draw:line>
            <draw:frame draw:name="N 8601 [Sa]" draw:style-name="gr11" draw:text-style-name="P10" draw:layer="layout" svg:width="1.044cm" svg:height="1.187cm" svg:x="4.978cm" svg:y="18.221cm">
              <draw:text-box>
                <text:p text:style-name="P9"><text:s text:c="4"/>12</text:p>
              </draw:text-box>
            </draw:frame>
            <draw:frame draw:name="N 8601 [Sa]" draw:style-name="gr12" draw:text-style-name="P10" draw:layer="layout" svg:width="1.179cm" svg:height="1.187cm" svg:x="9.361cm" svg:y="18.187cm">
              <draw:text-box>
                <text:p text:style-name="P9">20 <text:s text:c="5"/></text:p>
              </draw:text-box>
            </draw:frame>
            <draw:line draw:name="N 8601 [Sa]" draw:style-name="gr22" draw:text-style-name="P8" draw:layer="layout" svg:x1="5.45cm" svg:y1="18.271cm" svg:x2="9.9cm" svg:y2="18.637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9.9cm" svg:y1="18.537cm" svg:x2="9.9cm" svg:y2="18.737cm">
              <svg:desc>N 8601 [Sa]</svg:desc>
              <text:p/>
            </draw:line>
          </draw:g>
          <draw:g draw:name="P 4160">
            <draw:line draw:name="P 4160" draw:style-name="gr23" draw:text-style-name="P5" draw:layer="layout" svg:x1="19.6cm" svg:y1="8.886cm" svg:x2="19.6cm" svg:y2="9.086cm">
              <svg:desc>P 4160</svg:desc>
              <text:p/>
            </draw:line>
            <draw:frame draw:name="P 4160" draw:style-name="gr12" draw:text-style-name="P10" draw:layer="layout" svg:width="1.179cm" svg:height="1.187cm" svg:x="19.061cm" svg:y="8.936cm">
              <draw:text-box>
                <text:p text:style-name="P9">49 <text:s text:c="5"/></text:p>
              </draw:text-box>
            </draw:frame>
            <draw:frame draw:name="P 4160" draw:style-name="gr11" draw:text-style-name="P10" draw:layer="layout" svg:width="1.044cm" svg:height="1.187cm" svg:x="13.678cm" svg:y="8.765cm">
              <draw:text-box>
                <text:p text:style-name="P9"><text:s text:c="4"/>54</text:p>
              </draw:text-box>
            </draw:frame>
            <draw:line draw:name="P 4160" draw:style-name="gr24" draw:text-style-name="P8" draw:layer="layout" svg:x1="14.15cm" svg:y1="9.215cm" svg:x2="19.6cm" svg:y2="8.986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14.15cm" svg:y1="9.215cm" svg:x2="14.15cm" svg:y2="9.398cm">
              <svg:desc>P 4160</svg:desc>
              <text:p/>
            </draw:line>
            <draw:frame draw:name="P 4160" draw:style-name="gr12" draw:text-style-name="P10" draw:layer="layout" svg:width="1.179cm" svg:height="1.187cm" svg:x="13.611cm" svg:y="9.348cm">
              <draw:text-box>
                <text:p text:style-name="P9">58 <text:s text:c="5"/></text:p>
              </draw:text-box>
            </draw:frame>
            <draw:frame draw:name="P 4160" draw:style-name="gr11" draw:text-style-name="P10" draw:layer="layout" svg:width="1.044cm" svg:height="1.187cm" svg:x="9.228cm" svg:y="9.222cm">
              <draw:text-box>
                <text:p text:style-name="P9"><text:s text:c="4"/>04</text:p>
              </draw:text-box>
            </draw:frame>
            <draw:line draw:name="P 4160" draw:style-name="gr24" draw:text-style-name="P8" draw:layer="layout" svg:x1="9.7cm" svg:y1="9.672cm" svg:x2="14.15cm" svg:y2="9.398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9.7cm" svg:y1="9.572cm" svg:x2="9.7cm" svg:y2="9.772cm">
              <svg:desc>P 4160</svg:desc>
              <text:p/>
            </draw:line>
            <draw:frame draw:name="P 4160" draw:style-name="gr11" draw:text-style-name="P10" draw:layer="layout" svg:width="1.044cm" svg:height="1.187cm" svg:x="5.178cm" svg:y="9.451cm">
              <draw:text-box>
                <text:p text:style-name="P9"><text:s text:c="4"/>09</text:p>
              </draw:text-box>
            </draw:frame>
            <draw:line draw:name="P 4160" draw:style-name="gr24" draw:text-style-name="P8" draw:layer="layout" svg:x1="5.65cm" svg:y1="9.901cm" svg:x2="9.7cm" svg:y2="9.67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5.65cm" svg:y1="9.901cm" svg:x2="5.65cm" svg:y2="10.312cm">
              <svg:desc>P 4160</svg:desc>
              <text:p/>
            </draw:line>
            <draw:frame draw:name="P 4160" draw:style-name="gr12" draw:text-style-name="P10" draw:layer="layout" svg:width="1.179cm" svg:height="1.187cm" svg:x="5.111cm" svg:y="10.262cm">
              <draw:text-box>
                <text:p text:style-name="P9">18 <text:s text:c="5"/></text:p>
              </draw:text-box>
            </draw:frame>
            <draw:frame draw:name="P 4160" draw:style-name="gr11" draw:text-style-name="P10" draw:layer="layout" svg:width="1.044cm" svg:height="1.187cm" svg:x="2.328cm" svg:y="10.182cm">
              <draw:text-box>
                <text:p text:style-name="P9"><text:s text:c="4"/>25</text:p>
              </draw:text-box>
            </draw:frame>
            <draw:line draw:name="P 4160" draw:style-name="gr24" draw:text-style-name="P8" draw:layer="layout" svg:x1="2.8cm" svg:y1="10.632cm" svg:x2="5.65cm" svg:y2="10.31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2.8cm" svg:y1="10.532cm" svg:x2="2.8cm" svg:y2="10.732cm">
              <svg:desc>P 4160</svg:desc>
              <text:p/>
            </draw:line>
          </draw:g>
          <draw:g draw:name="P 4161">
            <draw:line draw:name="P 4161" draw:style-name="gr23" draw:text-style-name="P5" draw:layer="layout" svg:x1="2.8cm" svg:y1="7.742cm" svg:x2="2.8cm" svg:y2="7.942cm">
              <svg:desc>P 4161</svg:desc>
              <text:p/>
            </draw:line>
            <draw:frame draw:name="P 4161" draw:style-name="gr11" draw:text-style-name="P10" draw:layer="layout" svg:width="1.044cm" svg:height="1.187cm" svg:x="2.328cm" svg:y="7.792cm">
              <draw:text-box>
                <text:p text:style-name="P9"><text:s text:c="4"/>24</text:p>
              </draw:text-box>
            </draw:frame>
            <draw:frame draw:name="P 4161" draw:style-name="gr12" draw:text-style-name="P10" draw:layer="layout" svg:width="1.179cm" svg:height="1.187cm" svg:x="5.311cm" svg:y="7.712cm">
              <draw:text-box>
                <text:p text:style-name="P9">31 <text:s text:c="5"/></text:p>
              </draw:text-box>
            </draw:frame>
            <draw:line draw:name="P 4161" draw:style-name="gr24" draw:text-style-name="P8" draw:layer="layout" svg:x1="2.8cm" svg:y1="7.842cm" svg:x2="5.85cm" svg:y2="8.162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5.85cm" svg:y1="8.162cm" svg:x2="5.85cm" svg:y2="8.62cm">
              <svg:desc>P 4161</svg:desc>
              <text:p/>
            </draw:line>
            <draw:frame draw:name="P 4161" draw:style-name="gr11" draw:text-style-name="P10" draw:layer="layout" svg:width="1.044cm" svg:height="1.187cm" svg:x="5.378cm" svg:y="8.57cm">
              <draw:text-box>
                <text:p text:style-name="P9"><text:s text:c="4"/>41</text:p>
              </draw:text-box>
            </draw:frame>
            <draw:frame draw:name="P 4161" draw:style-name="gr12" draw:text-style-name="P10" draw:layer="layout" svg:width="1.179cm" svg:height="1.187cm" svg:x="9.161cm" svg:y="8.399cm">
              <draw:text-box>
                <text:p text:style-name="P9">46 <text:s text:c="5"/></text:p>
              </draw:text-box>
            </draw:frame>
            <draw:line draw:name="P 4161" draw:style-name="gr24" draw:text-style-name="P8" draw:layer="layout" svg:x1="5.85cm" svg:y1="8.62cm" svg:x2="9.7cm" svg:y2="8.849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9.7cm" svg:y1="8.749cm" svg:x2="9.7cm" svg:y2="8.949cm">
              <svg:desc>P 4161</svg:desc>
              <text:p/>
            </draw:line>
            <draw:frame draw:name="P 4161" draw:style-name="gr12" draw:text-style-name="P10" draw:layer="layout" svg:width="1.179cm" svg:height="1.187cm" svg:x="13.411cm" svg:y="8.673cm">
              <draw:text-box>
                <text:p text:style-name="P9">52 <text:s text:c="5"/></text:p>
              </draw:text-box>
            </draw:frame>
            <draw:line draw:name="P 4161" draw:style-name="gr24" draw:text-style-name="P8" draw:layer="layout" svg:x1="9.7cm" svg:y1="8.849cm" svg:x2="13.95cm" svg:y2="9.123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3.95cm" svg:y1="9.123cm" svg:x2="13.95cm" svg:y2="9.763cm">
              <svg:desc>P 4161</svg:desc>
              <text:p/>
            </draw:line>
            <draw:frame draw:name="P 4161" draw:style-name="gr11" draw:text-style-name="P10" draw:layer="layout" svg:width="1.044cm" svg:height="1.187cm" svg:x="13.478cm" svg:y="9.713cm">
              <draw:text-box>
                <text:p text:style-name="P9"><text:s text:c="4"/>06</text:p>
              </draw:text-box>
            </draw:frame>
            <draw:frame draw:name="P 4161" draw:style-name="gr25" draw:text-style-name="P10" draw:layer="layout" svg:width="1.162cm" svg:height="1.187cm" svg:x="19.069cm" svg:y="9.542cm">
              <draw:text-box>
                <text:p text:style-name="P9">11 <text:s text:c="5"/></text:p>
              </draw:text-box>
            </draw:frame>
            <draw:line draw:name="P 4161" draw:style-name="gr24" draw:text-style-name="P8" draw:layer="layout" svg:x1="13.95cm" svg:y1="9.763cm" svg:x2="19.6cm" svg:y2="9.992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9.6cm" svg:y1="9.892cm" svg:x2="19.6cm" svg:y2="10.092cm">
              <svg:desc>P 4161</svg:desc>
              <text:p/>
            </draw:line>
          </draw:g>
          <draw:g draw:name="P 4162">
            <draw:line draw:name="P 4162" draw:style-name="gr23" draw:text-style-name="P5" draw:layer="layout" svg:x1="19.6cm" svg:y1="27.685cm" svg:x2="19.6cm" svg:y2="27.885cm">
              <svg:desc>P 4162</svg:desc>
              <text:p/>
            </draw:line>
            <draw:frame draw:name="P 4162" draw:style-name="gr12" draw:text-style-name="P10" draw:layer="layout" svg:width="1.179cm" svg:height="1.187cm" svg:x="19.061cm" svg:y="27.735cm">
              <draw:text-box>
                <text:p text:style-name="P9">40 <text:s text:c="5"/></text:p>
              </draw:text-box>
            </draw:frame>
            <draw:frame draw:name="P 4162" draw:style-name="gr11" draw:text-style-name="P10" draw:layer="layout" svg:width="1.044cm" svg:height="1.187cm" svg:x="13.478cm" svg:y="27.564cm">
              <draw:text-box>
                <text:p text:style-name="P9"><text:s text:c="4"/>45</text:p>
              </draw:text-box>
            </draw:frame>
            <draw:line draw:name="P 4162" draw:style-name="gr24" draw:text-style-name="P8" draw:layer="layout" svg:x1="13.95cm" svg:y1="28.014cm" svg:x2="19.6cm" svg:y2="27.785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3" draw:text-style-name="P5" draw:layer="layout" svg:x1="13.95cm" svg:y1="28.014cm" svg:x2="13.95cm" svg:y2="28.517cm">
              <svg:desc>P 4162</svg:desc>
              <text:p/>
            </draw:line>
          </draw:g>
          <draw:g draw:name="P 4163">
            <draw:line draw:name="P 4163" draw:style-name="gr23" draw:text-style-name="P5" draw:layer="layout" svg:x1="2.8cm" svg:y1="27.091cm" svg:x2="2.8cm" svg:y2="27.291cm">
              <svg:desc>P 4163</svg:desc>
              <text:p/>
            </draw:line>
            <draw:frame draw:name="P 4163" draw:style-name="gr11" draw:text-style-name="P10" draw:layer="layout" svg:width="1.044cm" svg:height="1.187cm" svg:x="2.328cm" svg:y="27.141cm">
              <draw:text-box>
                <text:p text:style-name="P9"><text:s text:c="4"/>27</text:p>
              </draw:text-box>
            </draw:frame>
            <draw:frame draw:name="P 4163" draw:style-name="gr12" draw:text-style-name="P10" draw:layer="layout" svg:width="1.179cm" svg:height="1.187cm" svg:x="5.311cm" svg:y="27.061cm">
              <draw:text-box>
                <text:p text:style-name="P9">34 <text:s text:c="5"/></text:p>
              </draw:text-box>
            </draw:frame>
            <draw:line draw:name="P 4163" draw:style-name="gr24" draw:text-style-name="P8" draw:layer="layout" svg:x1="2.8cm" svg:y1="27.191cm" svg:x2="5.85cm" svg:y2="27.511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5.85cm" svg:y1="27.511cm" svg:x2="5.85cm" svg:y2="27.785cm">
              <svg:desc>P 4163</svg:desc>
              <text:p/>
            </draw:line>
            <draw:frame draw:name="P 4163" draw:style-name="gr11" draw:text-style-name="P10" draw:layer="layout" svg:width="1.044cm" svg:height="1.187cm" svg:x="5.378cm" svg:y="27.735cm">
              <draw:text-box>
                <text:p text:style-name="P9"><text:s text:c="4"/>40</text:p>
              </draw:text-box>
            </draw:frame>
            <draw:frame draw:name="P 4163" draw:style-name="gr12" draw:text-style-name="P10" draw:layer="layout" svg:width="1.179cm" svg:height="1.187cm" svg:x="9.361cm" svg:y="27.564cm">
              <draw:text-box>
                <text:p text:style-name="P9">45 <text:s text:c="5"/></text:p>
              </draw:text-box>
            </draw:frame>
            <draw:line draw:name="P 4163" draw:style-name="gr24" draw:text-style-name="P8" draw:layer="layout" svg:x1="5.85cm" svg:y1="27.785cm" svg:x2="9.9cm" svg:y2="28.014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9.9cm" svg:y1="27.914cm" svg:x2="9.9cm" svg:y2="28.114cm">
              <svg:desc>P 4163</svg:desc>
              <text:p/>
            </draw:line>
            <draw:frame draw:name="P 4163" draw:style-name="gr12" draw:text-style-name="P10" draw:layer="layout" svg:width="1.179cm" svg:height="1.187cm" svg:x="13.611cm" svg:y="27.838cm">
              <draw:text-box>
                <text:p text:style-name="P9">51 <text:s text:c="5"/></text:p>
              </draw:text-box>
            </draw:frame>
            <draw:line draw:name="P 4163" draw:style-name="gr24" draw:text-style-name="P8" draw:layer="layout" svg:x1="9.9cm" svg:y1="28.014cm" svg:x2="14.15cm" svg:y2="28.288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14.15cm" svg:y1="28.288cm" svg:x2="14.15cm" svg:y2="28.471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9.7cm" svg:y1="5.363cm" svg:x2="9.7cm" svg:y2="5.563cm">
              <svg:desc>P 4430 [Sa]</svg:desc>
              <text:p/>
            </draw:line>
            <draw:frame draw:name="P 4430 [Sa]" draw:style-name="gr12" draw:text-style-name="P10" draw:layer="layout" svg:width="1.179cm" svg:height="1.187cm" svg:x="9.161cm" svg:y="5.413cm">
              <draw:text-box>
                <text:p text:style-name="P9">32 <text:s text:c="5"/></text:p>
              </draw:text-box>
            </draw:frame>
            <draw:frame draw:name="P 4430 [Sa]" draw:style-name="gr11" draw:text-style-name="P10" draw:layer="layout" svg:width="1.044cm" svg:height="1.187cm" svg:x="5.178cm" svg:y="5.242cm">
              <draw:text-box>
                <text:p text:style-name="P9"><text:s text:c="4"/>37</text:p>
              </draw:text-box>
            </draw:frame>
            <draw:line draw:name="P 4430 [Sa]" draw:style-name="gr24" draw:text-style-name="P8" draw:layer="layout" svg:x1="5.65cm" svg:y1="5.692cm" svg:x2="9.7cm" svg:y2="5.463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5.65cm" svg:y1="5.692cm" svg:x2="5.65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5.85cm" svg:y1="10.129cm" svg:x2="5.85cm" svg:y2="10.312cm">
              <svg:desc>P 4431 [Sa]</svg:desc>
              <text:p/>
            </draw:line>
            <draw:frame draw:name="P 4431 [Sa]" draw:style-name="gr11" draw:text-style-name="P10" draw:layer="layout" svg:width="1.044cm" svg:height="1.187cm" svg:x="5.378cm" svg:y="10.262cm">
              <draw:text-box>
                <text:p text:style-name="P9"><text:s text:c="4"/>18</text:p>
              </draw:text-box>
            </draw:frame>
            <draw:frame draw:name="P 4431 [Sa]" draw:style-name="gr12" draw:text-style-name="P10" draw:layer="layout" svg:width="1.179cm" svg:height="1.187cm" svg:x="9.361cm" svg:y="10.091cm">
              <draw:text-box>
                <text:p text:style-name="P9">23 <text:s text:c="5"/></text:p>
              </draw:text-box>
            </draw:frame>
            <draw:line draw:name="P 4431 [Sa]" draw:style-name="gr24" draw:text-style-name="P8" draw:layer="layout" svg:x1="5.85cm" svg:y1="10.312cm" svg:x2="9.9cm" svg:y2="10.541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9.9cm" svg:y1="10.441cm" svg:x2="9.9cm" svg:y2="10.641cm">
              <svg:desc>P 4431 [Sa]</svg:desc>
              <text:p/>
            </draw:line>
            <draw:frame draw:name="P 4431 [Sa]" draw:style-name="gr12" draw:text-style-name="P10" draw:layer="layout" svg:width="1.179cm" svg:height="1.187cm" svg:x="13.411cm" svg:y="10.365cm">
              <draw:text-box>
                <text:p text:style-name="P9">29 <text:s text:c="5"/></text:p>
              </draw:text-box>
            </draw:frame>
            <draw:line draw:name="P 4431 [Sa]" draw:style-name="gr24" draw:text-style-name="P8" draw:layer="layout" svg:x1="9.9cm" svg:y1="10.541cm" svg:x2="13.95cm" svg:y2="10.815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3.95cm" svg:y1="10.815cm" svg:x2="13.95cm" svg:y2="11.547cm">
              <svg:desc>P 4431 [Sa]</svg:desc>
              <text:p/>
            </draw:line>
            <draw:frame draw:name="P 4431 [Sa]" draw:style-name="gr11" draw:text-style-name="P10" draw:layer="layout" svg:width="1.044cm" svg:height="1.187cm" svg:x="13.478cm" svg:y="11.497cm">
              <draw:text-box>
                <text:p text:style-name="P9"><text:s text:c="4"/>45</text:p>
              </draw:text-box>
            </draw:frame>
            <draw:frame draw:name="P 4431 [Sa]" draw:style-name="gr12" draw:text-style-name="P10" draw:layer="layout" svg:width="1.179cm" svg:height="1.187cm" svg:x="18.861cm" svg:y="11.326cm">
              <draw:text-box>
                <text:p text:style-name="P9">50 <text:s text:c="5"/></text:p>
              </draw:text-box>
            </draw:frame>
            <draw:line draw:name="P 4431 [Sa]" draw:style-name="gr24" draw:text-style-name="P8" draw:layer="layout" svg:x1="13.95cm" svg:y1="11.547cm" svg:x2="19.4cm" svg:y2="11.776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9.4cm" svg:y1="11.676cm" svg:x2="19.4cm" svg:y2="11.876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9.4cm" svg:y1="22.205cm" svg:x2="19.4cm" svg:y2="22.251cm">
              <svg:desc>P 4432 [Sa]</svg:desc>
              <text:p/>
            </draw:line>
            <draw:frame draw:name="P 4432 [Sa]" draw:style-name="gr12" draw:text-style-name="P10" draw:layer="layout" svg:width="1.179cm" svg:height="1.187cm" svg:x="18.861cm" svg:y="22.201cm">
              <draw:text-box>
                <text:p text:style-name="P9">39 <text:s text:c="5"/></text:p>
              </draw:text-box>
            </draw:frame>
            <draw:frame draw:name="P 4432 [Sa]" draw:style-name="gr11" draw:text-style-name="P10" draw:layer="layout" svg:width="1.044cm" svg:height="1.187cm" svg:x="13.678cm" svg:y="22.029cm">
              <draw:text-box>
                <text:p text:style-name="P9"><text:s text:c="4"/>44</text:p>
              </draw:text-box>
            </draw:frame>
            <draw:line draw:name="P 4432 [Sa]" draw:style-name="gr24" draw:text-style-name="P8" draw:layer="layout" svg:x1="14.15cm" svg:y1="22.479cm" svg:x2="19.4cm" svg:y2="22.25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4.15cm" svg:y1="22.479cm" svg:x2="14.15cm" svg:y2="22.937cm">
              <svg:desc>P 4432 [Sa]</svg:desc>
              <text:p/>
            </draw:line>
            <draw:frame draw:name="P 4432 [Sa]" draw:style-name="gr12" draw:text-style-name="P10" draw:layer="layout" svg:width="1.179cm" svg:height="1.187cm" svg:x="13.611cm" svg:y="22.887cm">
              <draw:text-box>
                <text:p text:style-name="P9">54 <text:s text:c="5"/></text:p>
              </draw:text-box>
            </draw:frame>
            <draw:frame draw:name="P 4432 [Sa]" draw:style-name="gr11" draw:text-style-name="P10" draw:layer="layout" svg:width="1.044cm" svg:height="1.187cm" svg:x="9.428cm" svg:y="22.761cm">
              <draw:text-box>
                <text:p text:style-name="P9"><text:s text:c="4"/>00</text:p>
              </draw:text-box>
            </draw:frame>
            <draw:line draw:name="P 4432 [Sa]" draw:style-name="gr24" draw:text-style-name="P8" draw:layer="layout" svg:x1="9.9cm" svg:y1="23.211cm" svg:x2="14.15cm" svg:y2="22.937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9.9cm" svg:y1="23.111cm" svg:x2="9.9cm" svg:y2="23.311cm">
              <svg:desc>P 4432 [Sa]</svg:desc>
              <text:p/>
            </draw:line>
            <draw:frame draw:name="P 4432 [Sa]" draw:style-name="gr11" draw:text-style-name="P10" draw:layer="layout" svg:width="1.044cm" svg:height="1.187cm" svg:x="5.178cm" svg:y="22.99cm">
              <draw:text-box>
                <text:p text:style-name="P9"><text:s text:c="4"/>05</text:p>
              </draw:text-box>
            </draw:frame>
            <draw:line draw:name="P 4432 [Sa]" draw:style-name="gr24" draw:text-style-name="P8" draw:layer="layout" svg:x1="5.65cm" svg:y1="23.44cm" svg:x2="9.9cm" svg:y2="23.21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5.65cm" svg:y1="23.44cm" svg:x2="5.65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5.85cm" svg:y1="7.064cm" svg:x2="5.85cm" svg:y2="7.247cm">
              <svg:desc>P 4811</svg:desc>
              <text:p/>
            </draw:line>
            <draw:frame draw:name="P 4811" draw:style-name="gr26" draw:text-style-name="P10" draw:layer="layout" svg:width="1.027cm" svg:height="1.187cm" svg:x="5.387cm" svg:y="7.197cm">
              <draw:text-box>
                <text:p text:style-name="P9"><text:s text:c="4"/>11</text:p>
              </draw:text-box>
            </draw:frame>
            <draw:frame draw:name="P 4811" draw:style-name="gr12" draw:text-style-name="P10" draw:layer="layout" svg:width="1.179cm" svg:height="1.187cm" svg:x="9.361cm" svg:y="7.072cm">
              <draw:text-box>
                <text:p text:style-name="P9">17 <text:s text:c="5"/></text:p>
              </draw:text-box>
            </draw:frame>
            <draw:line draw:name="P 4811" draw:style-name="gr24" draw:text-style-name="P8" draw:layer="layout" svg:x1="5.85cm" svg:y1="7.247cm" svg:x2="9.9cm" svg:y2="7.52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9.9cm" svg:y1="7.422cm" svg:x2="9.9cm" svg:y2="7.622cm">
              <svg:desc>P 4811</svg:desc>
              <text:p/>
            </draw:line>
          </draw:g>
          <draw:g draw:name="P 4812">
            <draw:line draw:name="P 4812" draw:style-name="gr23" draw:text-style-name="P5" draw:layer="layout" svg:x1="9.9cm" svg:y1="10.532cm" svg:x2="9.9cm" svg:y2="10.732cm">
              <svg:desc>P 4812</svg:desc>
              <text:p/>
            </draw:line>
            <draw:frame draw:name="P 4812" draw:style-name="gr12" draw:text-style-name="P10" draw:layer="layout" svg:width="1.179cm" svg:height="1.187cm" svg:x="9.361cm" svg:y="10.582cm">
              <draw:text-box>
                <text:p text:style-name="P9">25 <text:s text:c="5"/></text:p>
              </draw:text-box>
            </draw:frame>
            <draw:frame draw:name="P 4812" draw:style-name="gr11" draw:text-style-name="P10" draw:layer="layout" svg:width="1.044cm" svg:height="1.187cm" svg:x="5.178cm" svg:y="10.457cm">
              <draw:text-box>
                <text:p text:style-name="P9"><text:s text:c="4"/>31</text:p>
              </draw:text-box>
            </draw:frame>
            <draw:line draw:name="P 4812" draw:style-name="gr24" draw:text-style-name="P8" draw:layer="layout" svg:x1="5.65cm" svg:y1="10.907cm" svg:x2="9.9cm" svg:y2="10.632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5.65cm" svg:y1="10.907cm" svg:x2="5.65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5.85cm" svg:y1="23.577cm" svg:x2="5.85cm" svg:y2="23.943cm">
              <svg:desc>P 4813</svg:desc>
              <text:p/>
            </draw:line>
            <draw:frame draw:name="P 4813" draw:style-name="gr11" draw:text-style-name="P10" draw:layer="layout" svg:width="1.044cm" svg:height="1.187cm" svg:x="5.378cm" svg:y="23.893cm">
              <draw:text-box>
                <text:p text:style-name="P9"><text:s text:c="4"/>16</text:p>
              </draw:text-box>
            </draw:frame>
            <draw:frame draw:name="P 4813" draw:style-name="gr12" draw:text-style-name="P10" draw:layer="layout" svg:width="1.179cm" svg:height="1.187cm" svg:x="9.361cm" svg:y="23.768cm">
              <draw:text-box>
                <text:p text:style-name="P9">22 <text:s text:c="5"/></text:p>
              </draw:text-box>
            </draw:frame>
            <draw:line draw:name="P 4813" draw:style-name="gr24" draw:text-style-name="P8" draw:layer="layout" svg:x1="5.85cm" svg:y1="23.943cm" svg:x2="9.9cm" svg:y2="24.218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9.9cm" svg:y1="24.118cm" svg:x2="9.9cm" svg:y2="24.318cm">
              <svg:desc>P 4813</svg:desc>
              <text:p/>
            </draw:line>
          </draw:g>
          <draw:g draw:name="P 4814">
            <draw:line draw:name="P 4814" draw:style-name="gr23" draw:text-style-name="P5" draw:layer="layout" svg:x1="9.9cm" svg:y1="27.137cm" svg:x2="9.9cm" svg:y2="27.337cm">
              <svg:desc>P 4814</svg:desc>
              <text:p/>
            </draw:line>
            <draw:frame draw:name="P 4814" draw:style-name="gr12" draw:text-style-name="P10" draw:layer="layout" svg:width="1.179cm" svg:height="1.187cm" svg:x="9.361cm" svg:y="27.187cm">
              <draw:text-box>
                <text:p text:style-name="P9">28 <text:s text:c="5"/></text:p>
              </draw:text-box>
            </draw:frame>
            <draw:frame draw:name="P 4814" draw:style-name="gr11" draw:text-style-name="P10" draw:layer="layout" svg:width="1.044cm" svg:height="1.187cm" svg:x="5.178cm" svg:y="27.061cm">
              <draw:text-box>
                <text:p text:style-name="P9"><text:s text:c="4"/>34</text:p>
              </draw:text-box>
            </draw:frame>
            <draw:line draw:name="P 4814" draw:style-name="gr24" draw:text-style-name="P8" draw:layer="layout" svg:x1="5.65cm" svg:y1="27.511cm" svg:x2="9.9cm" svg:y2="27.23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5.65cm" svg:y1="27.511cm" svg:x2="5.65cm" svg:y2="27.694cm">
              <svg:desc>P 4814</svg:desc>
              <text:p/>
            </draw:line>
          </draw:g>
          <draw:g draw:name="St 6145">
            <draw:line draw:name="St 6145" draw:style-name="gr27" draw:text-style-name="P5" draw:layer="layout" svg:x1="1.8cm" svg:y1="11.95cm" svg:x2="1.8cm" svg:y2="12.15cm">
              <svg:desc>St 6145</svg:desc>
              <text:p/>
            </draw:line>
            <draw:frame draw:name="St 6145" draw:style-name="gr11" draw:text-style-name="P10" draw:layer="layout" svg:width="1.044cm" svg:height="1.187cm" svg:x="1.328cm" svg:y="12cm">
              <draw:text-box>
                <text:p text:style-name="P9"><text:s text:c="4"/>56</text:p>
              </draw:text-box>
            </draw:frame>
            <draw:frame draw:name="St 6145" draw:style-name="gr12" draw:text-style-name="P10" draw:layer="layout" svg:width="1.179cm" svg:height="1.187cm" svg:x="4.911cm" svg:y="12.103cm">
              <draw:text-box>
                <text:p text:style-name="P9">07 <text:s text:c="5"/></text:p>
              </draw:text-box>
            </draw:frame>
            <draw:line draw:name="St 6145" draw:style-name="gr28" draw:text-style-name="P8" draw:layer="layout" svg:x1="1.8cm" svg:y1="12.05cm" svg:x2="5.45cm" svg:y2="12.553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5.45cm" svg:y1="12.553cm" svg:x2="5.45cm" svg:y2="13.926cm">
              <svg:desc>St 6145</svg:desc>
              <text:p/>
            </draw:line>
            <draw:frame draw:name="St 6145" draw:style-name="gr11" draw:text-style-name="P10" draw:layer="layout" svg:width="1.044cm" svg:height="1.187cm" svg:x="4.978cm" svg:y="13.876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9.361cm" svg:y="13.842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5.45cm" svg:y1="13.926cm" svg:x2="9.9cm" svg:y2="14.292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9.9cm" svg:y1="14.192cm" svg:x2="9.9cm" svg:y2="14.392cm">
              <svg:desc>St 6145</svg:desc>
              <text:p/>
            </draw:line>
            <draw:frame draw:name="St 6145" draw:style-name="gr12" draw:text-style-name="P10" draw:layer="layout" svg:width="1.179cm" svg:height="1.187cm" svg:x="13.611cm" svg:y="14.299cm">
              <draw:text-box>
                <text:p text:style-name="P9">55 <text:s text:c="5"/></text:p>
              </draw:text-box>
            </draw:frame>
            <draw:line draw:name="St 6145" draw:style-name="gr28" draw:text-style-name="P8" draw:layer="layout" svg:x1="9.9cm" svg:y1="14.292cm" svg:x2="14.15cm" svg:y2="14.749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4.15cm" svg:y1="14.749cm" svg:x2="14.15cm" svg:y2="16.67cm">
              <svg:desc>St 6145</svg:desc>
              <text:p/>
            </draw:line>
            <draw:frame draw:name="St 6145" draw:style-name="gr11" draw:text-style-name="P10" draw:layer="layout" svg:width="1.044cm" svg:height="1.187cm" svg:x="13.678cm" svg:y="16.62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18.061cm" svg:y="16.586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14.15cm" svg:y1="16.67cm" svg:x2="18.6cm" svg:y2="17.036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8.6cm" svg:y1="16.936cm" svg:x2="18.6cm" svg:y2="17.136cm">
              <svg:desc>St 6145</svg:desc>
              <text:p/>
            </draw:line>
          </draw:g>
          <draw:g draw:name="St 6620">
            <draw:line draw:name="St 6620" draw:style-name="gr27" draw:text-style-name="P5" draw:layer="layout" svg:x1="5.45cm" svg:y1="19.681cm" svg:x2="5.45cm" svg:y2="19.881cm">
              <svg:desc>St 6620</svg:desc>
              <text:p/>
            </draw:line>
          </draw:g>
          <draw:g draw:name="V 5364 Mi">
            <draw:line draw:name="V 5364 Mi" draw:style-name="gr29" draw:text-style-name="P5" draw:layer="layout" svg:x1="9.7cm" svg:y1="18.171cm" svg:x2="9.7cm" svg:y2="18.371cm">
              <svg:desc>V 5364 Mi</svg:desc>
              <text:p/>
            </draw:line>
            <draw:frame draw:name="V 5364 Mi" draw:style-name="gr12" draw:text-style-name="P10" draw:layer="layout" svg:width="1.179cm" svg:height="1.187cm" svg:x="9.161cm" svg:y="18.221cm">
              <draw:text-box>
                <text:p text:style-name="P9">12 <text:s text:c="5"/></text:p>
              </draw:text-box>
            </draw:frame>
            <draw:frame draw:name="V 5364 Mi" draw:style-name="gr11" draw:text-style-name="P10" draw:layer="layout" svg:width="1.044cm" svg:height="1.187cm" svg:x="4.978cm" svg:y="18.05cm">
              <draw:text-box>
                <text:p text:style-name="P9"><text:s text:c="4"/>17</text:p>
              </draw:text-box>
            </draw:frame>
            <draw:line draw:name="V 5364 Mi" draw:style-name="gr30" draw:text-style-name="P8" draw:layer="layout" svg:x1="5.45cm" svg:y1="18.5cm" svg:x2="9.7cm" svg:y2="18.271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5.45cm" svg:y1="18.5cm" svg:x2="5.45cm" svg:y2="24.446cm">
              <svg:desc>V 5364 Mi</svg:desc>
              <text:p/>
            </draw:line>
            <draw:frame draw:name="V 5364 Mi" draw:style-name="gr12" draw:text-style-name="P10" draw:layer="layout" svg:width="1.179cm" svg:height="1.187cm" svg:x="4.911cm" svg:y="24.396cm">
              <draw:text-box>
                <text:p text:style-name="P9">27 <text:s text:c="5"/></text:p>
              </draw:text-box>
            </draw:frame>
            <draw:frame draw:name="V 5364 Mi" draw:style-name="gr11" draw:text-style-name="P10" draw:layer="layout" svg:width="1.044cm" svg:height="1.187cm" svg:x="0.728cm" svg:y="24.317cm">
              <draw:text-box>
                <text:p text:style-name="P9"><text:s text:c="4"/>34</text:p>
              </draw:text-box>
            </draw:frame>
            <draw:line draw:name="V 5364 Mi" draw:style-name="gr30" draw:text-style-name="P8" draw:layer="layout" svg:x1="1.2cm" svg:y1="24.767cm" svg:x2="5.45cm" svg:y2="24.446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.2cm" svg:y1="24.667cm" svg:x2="1.2cm" svg:y2="24.867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6.05cm" svg:y1="18.995cm" svg:x2="6.05cm" svg:y2="19.195cm">
              <svg:desc>V 5645 Mi</svg:desc>
              <text:p/>
            </draw:line>
          </draw:g>
        </draw:g>
      </draw:page>
      <draw:page draw:name="Seitenbergbahn I" draw:style-name="dp1" draw:master-page-name="Standard">
        <draw:g draw:style-name="gr1">
          <draw:g>
            <draw:frame draw:style-name="gr2" draw:text-style-name="P2" draw:layer="layout" svg:width="6.835cm" svg:height="1.187cm" svg:x="7.133cm" svg:y="1cm">
              <draw:text-box>
                <text:p text:style-name="P1">Heiligenfeld – Holstedt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2cm" svg:y1="4cm" svg:x2="1.2cm" svg:y2="28.7cm">
              <svg:desc>#Track.Hfd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Hfd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3.293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4.167cm" svg:y1="4cm" svg:x2="4.167cm" svg:y2="28.7cm">
              <svg:desc>#Track.Knf.1</svg:desc>
              <text:p/>
            </draw:line>
            <draw:frame draw:style-name="gr5" draw:text-style-name="P7" draw:layer="layout" svg:width="0.659cm" svg:height="1.187cm" svg:x="3.888cm" svg:y="3.6cm">
              <draw:text-box>
                <text:p text:style-name="P6">1</text:p>
              </draw:text-box>
            </draw:frame>
            <draw:line draw:style-name="gr4" draw:text-style-name="P5" draw:layer="layout" svg:x1="4.367cm" svg:y1="4cm" svg:x2="4.367cm" svg:y2="28.7cm">
              <svg:desc>#Track.Knf.2</svg:desc>
              <text:p/>
            </draw:line>
            <draw:frame draw:style-name="gr5" draw:text-style-name="P7" draw:layer="layout" svg:width="0.659cm" svg:height="1.187cm" svg:x="4.088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6.2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7.134cm" svg:y1="4cm" svg:x2="7.134cm" svg:y2="28.7cm">
              <svg:desc>#Track.Trk.1</svg:desc>
              <text:p/>
            </draw:line>
            <draw:frame draw:style-name="gr5" draw:text-style-name="P7" draw:layer="layout" svg:width="0.659cm" svg:height="1.187cm" svg:x="6.855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9.244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0.101cm" svg:y1="4cm" svg:x2="10.101cm" svg:y2="28.7cm">
              <svg:desc>#Track.Sbg.1</svg:desc>
              <text:p/>
            </draw:line>
            <draw:frame draw:style-name="gr5" draw:text-style-name="P7" draw:layer="layout" svg:width="0.659cm" svg:height="1.187cm" svg:x="9.822cm" svg:y="3.6cm">
              <draw:text-box>
                <text:p text:style-name="P6">1</text:p>
              </draw:text-box>
            </draw:frame>
            <draw:line draw:style-name="gr4" draw:text-style-name="P5" draw:layer="layout" svg:x1="10.301cm" svg:y1="4cm" svg:x2="10.301cm" svg:y2="28.7cm">
              <svg:desc>#Track.Sbg.2</svg:desc>
              <text:p/>
            </draw:line>
            <draw:frame draw:style-name="gr5" draw:text-style-name="P7" draw:layer="layout" svg:width="0.659cm" svg:height="1.187cm" svg:x="10.022cm" svg:y="3.6cm">
              <draw:text-box>
                <text:p text:style-name="P6">2</text:p>
              </draw:text-box>
            </draw:frame>
            <draw:line draw:style-name="gr4" draw:text-style-name="P5" draw:layer="layout" svg:x1="10.501cm" svg:y1="4cm" svg:x2="10.501cm" svg:y2="28.7cm">
              <svg:desc>#Track.Sbg.3</svg:desc>
              <text:p/>
            </draw:line>
            <draw:frame draw:style-name="gr5" draw:text-style-name="P7" draw:layer="layout" svg:width="0.659cm" svg:height="1.187cm" svg:x="10.222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12.313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3.068cm" svg:y1="4cm" svg:x2="13.068cm" svg:y2="28.7cm">
              <svg:desc>#Track.Huk.4</svg:desc>
              <text:p/>
            </draw:line>
            <draw:frame draw:style-name="gr5" draw:text-style-name="P7" draw:layer="layout" svg:width="0.659cm" svg:height="1.187cm" svg:x="12.789cm" svg:y="3.6cm">
              <draw:text-box>
                <text:p text:style-name="P6">4</text:p>
              </draw:text-box>
            </draw:frame>
            <draw:line draw:style-name="gr4" draw:text-style-name="P5" draw:layer="layout" svg:x1="13.268cm" svg:y1="4cm" svg:x2="13.268cm" svg:y2="28.7cm">
              <svg:desc>#Track.Huk.2</svg:desc>
              <text:p/>
            </draw:line>
            <draw:frame draw:style-name="gr5" draw:text-style-name="P7" draw:layer="layout" svg:width="0.659cm" svg:height="1.187cm" svg:x="12.989cm" svg:y="3.6cm">
              <draw:text-box>
                <text:p text:style-name="P6">2</text:p>
              </draw:text-box>
            </draw:frame>
            <draw:line draw:style-name="gr4" draw:text-style-name="P5" draw:layer="layout" svg:x1="13.468cm" svg:y1="4cm" svg:x2="13.468cm" svg:y2="28.7cm">
              <svg:desc>#Track.Huk.1</svg:desc>
              <text:p/>
            </draw:line>
            <draw:frame draw:style-name="gr5" draw:text-style-name="P7" draw:layer="layout" svg:width="0.659cm" svg:height="1.187cm" svg:x="13.189cm" svg:y="3.6cm">
              <draw:text-box>
                <text:p text:style-name="P6">1</text:p>
              </draw:text-box>
            </draw:frame>
            <draw:line draw:style-name="gr4" draw:text-style-name="P5" draw:layer="layout" svg:x1="13.668cm" svg:y1="4cm" svg:x2="13.668cm" svg:y2="28.7cm">
              <svg:desc>#Track.Huk.3</svg:desc>
              <text:p/>
            </draw:line>
            <draw:frame draw:style-name="gr5" draw:text-style-name="P7" draw:layer="layout" svg:width="0.659cm" svg:height="1.187cm" svg:x="13.389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5.161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6.035cm" svg:y1="4cm" svg:x2="16.035cm" svg:y2="28.7cm">
              <svg:desc>#Track.Dtl.1</svg:desc>
              <text:p/>
            </draw:line>
            <draw:frame draw:style-name="gr5" draw:text-style-name="P7" draw:layer="layout" svg:width="0.659cm" svg:height="1.187cm" svg:x="15.756cm" svg:y="3.6cm">
              <draw:text-box>
                <text:p text:style-name="P6">1</text:p>
              </draw:text-box>
            </draw:frame>
            <draw:line draw:style-name="gr4" draw:text-style-name="P5" draw:layer="layout" svg:x1="16.235cm" svg:y1="4cm" svg:x2="16.235cm" svg:y2="28.7cm">
              <svg:desc>#Track.Dtl.2</svg:desc>
              <text:p/>
            </draw:line>
            <draw:frame draw:style-name="gr5" draw:text-style-name="P7" draw:layer="layout" svg:width="0.659cm" svg:height="1.187cm" svg:x="15.956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8.247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9.002cm" svg:y1="4cm" svg:x2="19.002cm" svg:y2="28.7cm">
              <svg:desc>#Track.Hst.1</svg:desc>
              <text:p/>
            </draw:line>
            <draw:frame draw:style-name="gr5" draw:text-style-name="P7" draw:layer="layout" svg:width="0.659cm" svg:height="1.187cm" svg:x="18.723cm" svg:y="3.6cm">
              <draw:text-box>
                <text:p text:style-name="P6">1</text:p>
              </draw:text-box>
            </draw:frame>
            <draw:line draw:style-name="gr4" draw:text-style-name="P5" draw:layer="layout" svg:x1="19.202cm" svg:y1="4cm" svg:x2="19.202cm" svg:y2="28.7cm">
              <svg:desc>#Track.Hst.2</svg:desc>
              <text:p/>
            </draw:line>
            <draw:frame draw:style-name="gr5" draw:text-style-name="P7" draw:layer="layout" svg:width="0.659cm" svg:height="1.187cm" svg:x="18.923cm" svg:y="3.6cm">
              <draw:text-box>
                <text:p text:style-name="P6">2</text:p>
              </draw:text-box>
            </draw:frame>
            <draw:line draw:style-name="gr4" draw:text-style-name="P5" draw:layer="layout" svg:x1="19.402cm" svg:y1="4cm" svg:x2="19.402cm" svg:y2="28.7cm">
              <svg:desc>#Track.Hst.3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3</text:p>
              </draw:text-box>
            </draw:frame>
            <draw:line draw:style-name="gr4" draw:text-style-name="P5" draw:layer="layout" svg:x1="19.602cm" svg:y1="4cm" svg:x2="19.602cm" svg:y2="28.7cm">
              <svg:desc>#Track.Hst.4</svg:desc>
              <text:p/>
            </draw:line>
            <draw:frame draw:style-name="gr5" draw:text-style-name="P7" draw:layer="layout" svg:width="0.659cm" svg:height="1.187cm" svg:x="19.323cm" svg:y="3.6cm">
              <draw:text-box>
                <text:p text:style-name="P6">4</text:p>
              </draw:text-box>
            </draw:frame>
            <draw:line draw:style-name="gr4" draw:text-style-name="P5" draw:layer="layout" svg:x1="19.802cm" svg:y1="4cm" svg:x2="19.802cm" svg:y2="28.7cm">
              <svg:desc>#Track.Hst.6</svg:desc>
              <text:p/>
            </draw:line>
            <draw:frame draw:style-name="gr5" draw:text-style-name="P7" draw:layer="layout" svg:width="0.659cm" svg:height="1.187cm" svg:x="19.523cm" svg:y="3.6cm">
              <draw:text-box>
                <text:p text:style-name="P6">6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9.402cm" svg:y1="11.684cm" svg:x2="19.402cm" svg:y2="11.867cm">
              <svg:desc>Bp 2565 [Sa]</svg:desc>
              <text:p/>
            </draw:line>
            <draw:frame draw:name="Bp 2565 [Sa]" draw:style-name="gr12" draw:text-style-name="P10" draw:layer="layout" svg:width="1.179cm" svg:height="1.187cm" svg:x="18.863cm" svg:y="11.817cm">
              <draw:text-box>
                <text:p text:style-name="P9">52 <text:s text:c="5"/></text:p>
              </draw:text-box>
            </draw:frame>
            <draw:frame draw:name="Bp 2565 [Sa]" draw:style-name="gr11" draw:text-style-name="P10" draw:layer="layout" svg:width="1.044cm" svg:height="1.187cm" svg:x="15.563cm" svg:y="11.646cm">
              <draw:text-box>
                <text:p text:style-name="P9"><text:s text:c="4"/>57</text:p>
              </draw:text-box>
            </draw:frame>
            <draw:line draw:name="Bp 2565 [Sa]" draw:style-name="gr13" draw:text-style-name="P8" draw:layer="layout" svg:x1="16.035cm" svg:y1="12.096cm" svg:x2="19.402cm" svg:y2="11.86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16.035cm" svg:y1="11.996cm" svg:x2="16.035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6.035cm" svg:y1="24.575cm" svg:x2="16.035cm" svg:y2="24.775cm">
              <svg:desc>Bp 2566 [Sa]</svg:desc>
              <text:p/>
            </draw:line>
            <draw:frame draw:name="Bp 2566 [Sa]" draw:style-name="gr11" draw:text-style-name="P10" draw:layer="layout" svg:width="1.044cm" svg:height="1.187cm" svg:x="15.563cm" svg:y="24.625cm">
              <draw:text-box>
                <text:p text:style-name="P9"><text:s text:c="4"/>32</text:p>
              </draw:text-box>
            </draw:frame>
            <draw:frame draw:name="Bp 2566 [Sa]" draw:style-name="gr12" draw:text-style-name="P10" draw:layer="layout" svg:width="1.179cm" svg:height="1.187cm" svg:x="18.663cm" svg:y="24.454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6.035cm" svg:y1="24.675cm" svg:x2="19.202cm" svg:y2="24.904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9.202cm" svg:y1="24.904cm" svg:x2="19.202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6.035cm" svg:y1="11.538cm" svg:x2="16.035cm" svg:y2="11.738cm">
              <svg:desc>D 236 [Sa]</svg:desc>
              <text:p/>
            </draw:line>
            <draw:frame draw:name="D 236 [Sa]" draw:style-name="gr11" draw:text-style-name="P10" draw:layer="layout" svg:width="1.044cm" svg:height="1.187cm" svg:x="15.563cm" svg:y="11.588cm">
              <draw:text-box>
                <text:p text:style-name="P9"><text:s text:c="4"/>47</text:p>
              </draw:text-box>
            </draw:frame>
            <draw:frame draw:name="D 236 [Sa]" draw:style-name="gr12" draw:text-style-name="P10" draw:layer="layout" svg:width="1.179cm" svg:height="1.187cm" svg:x="18.663cm" svg:y="11.417cm">
              <draw:text-box>
                <text:p text:style-name="P9">52 <text:s text:c="5"/></text:p>
              </draw:text-box>
            </draw:frame>
            <draw:line draw:name="D 236 [Sa]" draw:style-name="gr15" draw:text-style-name="P8" draw:layer="layout" svg:x1="16.035cm" svg:y1="11.638cm" svg:x2="19.202cm" svg:y2="11.86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9.202cm" svg:y1="11.767cm" svg:x2="19.202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0.301cm" svg:y1="16.662cm" svg:x2="10.301cm" svg:y2="16.862cm">
              <svg:desc>Dg 6302 [Mi]</svg:desc>
              <text:p/>
            </draw:line>
            <draw:frame draw:name="Dg 6302 [Mi]" draw:style-name="gr11" draw:text-style-name="P10" draw:layer="layout" svg:width="1.044cm" svg:height="1.187cm" svg:x="9.829cm" svg:y="16.712cm">
              <draw:text-box>
                <text:p text:style-name="P9"><text:s text:c="4"/>39</text:p>
              </draw:text-box>
            </draw:frame>
            <draw:frame draw:name="Dg 6302 [Mi]" draw:style-name="gr12" draw:text-style-name="P10" draw:layer="layout" svg:width="1.179cm" svg:height="1.187cm" svg:x="12.929cm" svg:y="16.677cm">
              <draw:text-box>
                <text:p text:style-name="P9">47 <text:s text:c="5"/></text:p>
              </draw:text-box>
            </draw:frame>
            <draw:line draw:name="Dg 6302 [Mi]" draw:style-name="gr17" draw:text-style-name="P8" draw:layer="layout" svg:x1="10.301cm" svg:y1="16.762cm" svg:x2="13.468cm" svg:y2="17.127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3.468cm" svg:y1="17.027cm" svg:x2="13.468cm" svg:y2="17.227cm">
              <svg:desc>Dg 6302 [Mi]</svg:desc>
              <text:p/>
            </draw:line>
            <draw:frame draw:name="Dg 6302 [Mi]" draw:style-name="gr12" draw:text-style-name="P10" draw:layer="layout" svg:width="1.179cm" svg:height="1.187cm" svg:x="15.496cm" svg:y="16.952cm">
              <draw:text-box>
                <text:p text:style-name="P9">53 <text:s text:c="5"/></text:p>
              </draw:text-box>
            </draw:frame>
            <draw:line draw:name="Dg 6302 [Mi]" draw:style-name="gr17" draw:text-style-name="P8" draw:layer="layout" svg:x1="13.468cm" svg:y1="17.127cm" svg:x2="16.035cm" svg:y2="17.402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6.035cm" svg:y1="17.302cm" svg:x2="16.035cm" svg:y2="17.502cm">
              <svg:desc>Dg 6302 [Mi]</svg:desc>
              <text:p/>
            </draw:line>
            <draw:frame draw:name="Dg 6302 [Mi]" draw:style-name="gr12" draw:text-style-name="P10" draw:layer="layout" svg:width="1.179cm" svg:height="1.187cm" svg:x="18.663cm" svg:y="17.318cm">
              <draw:text-box>
                <text:p text:style-name="P9">01 <text:s text:c="5"/></text:p>
              </draw:text-box>
            </draw:frame>
            <draw:line draw:name="Dg 6302 [Mi]" draw:style-name="gr17" draw:text-style-name="P8" draw:layer="layout" svg:x1="16.035cm" svg:y1="17.402cm" svg:x2="19.202cm" svg:y2="17.768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9.202cm" svg:y1="17.668cm" svg:x2="19.202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6.035cm" svg:y1="19.772cm" svg:x2="16.035cm" svg:y2="19.972cm">
              <svg:desc>Dg 6594 [Sa]</svg:desc>
              <text:p/>
            </draw:line>
            <draw:frame draw:name="Dg 6594 [Sa]" draw:style-name="gr11" draw:text-style-name="P10" draw:layer="layout" svg:width="1.044cm" svg:height="1.187cm" svg:x="15.563cm" svg:y="19.822cm">
              <draw:text-box>
                <text:p text:style-name="P9"><text:s text:c="4"/>47</text:p>
              </draw:text-box>
            </draw:frame>
            <draw:frame draw:name="Dg 6594 [Sa]" draw:style-name="gr12" draw:text-style-name="P10" draw:layer="layout" svg:width="1.179cm" svg:height="1.187cm" svg:x="18.863cm" svg:y="19.788cm">
              <draw:text-box>
                <text:p text:style-name="P9">55 <text:s text:c="5"/></text:p>
              </draw:text-box>
            </draw:frame>
            <draw:line draw:name="Dg 6594 [Sa]" draw:style-name="gr17" draw:text-style-name="P8" draw:layer="layout" svg:x1="16.035cm" svg:y1="19.872cm" svg:x2="19.402cm" svg:y2="20.238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9.402cm" svg:y1="20.138cm" svg:x2="19.402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9.402cm" svg:y1="5.409cm" svg:x2="19.402cm" svg:y2="5.609cm">
              <svg:desc>Dg 6971</svg:desc>
              <text:p/>
            </draw:line>
            <draw:frame draw:name="Dg 6971" draw:style-name="gr12" draw:text-style-name="P10" draw:layer="layout" svg:width="1.179cm" svg:height="1.187cm" svg:x="18.863cm" svg:y="5.459cm">
              <draw:text-box>
                <text:p text:style-name="P9">33 <text:s text:c="5"/></text:p>
              </draw:text-box>
            </draw:frame>
            <draw:frame draw:name="Dg 6971" draw:style-name="gr11" draw:text-style-name="P10" draw:layer="layout" svg:width="1.044cm" svg:height="1.187cm" svg:x="15.763cm" svg:y="5.425cm">
              <draw:text-box>
                <text:p text:style-name="P9"><text:s text:c="4"/>41</text:p>
              </draw:text-box>
            </draw:frame>
            <draw:line draw:name="Dg 6971" draw:style-name="gr17" draw:text-style-name="P8" draw:layer="layout" svg:x1="16.235cm" svg:y1="5.875cm" svg:x2="19.402cm" svg:y2="5.50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6.235cm" svg:y1="5.775cm" svg:x2="16.235cm" svg:y2="5.975cm">
              <svg:desc>Dg 6971</svg:desc>
              <text:p/>
            </draw:line>
            <draw:frame draw:name="Dg 6971" draw:style-name="gr11" draw:text-style-name="P10" draw:layer="layout" svg:width="1.044cm" svg:height="1.187cm" svg:x="12.996cm" svg:y="5.699cm">
              <draw:text-box>
                <text:p text:style-name="P9"><text:s text:c="4"/>47</text:p>
              </draw:text-box>
            </draw:frame>
            <draw:line draw:name="Dg 6971" draw:style-name="gr17" draw:text-style-name="P8" draw:layer="layout" svg:x1="13.468cm" svg:y1="6.149cm" svg:x2="16.235cm" svg:y2="5.875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3.468cm" svg:y1="6.049cm" svg:x2="13.468cm" svg:y2="6.249cm">
              <svg:desc>Dg 6971</svg:desc>
              <text:p/>
            </draw:line>
            <draw:frame draw:name="Dg 6971" draw:style-name="gr11" draw:text-style-name="P10" draw:layer="layout" svg:width="1.044cm" svg:height="1.187cm" svg:x="10.029cm" svg:y="6.065cm">
              <draw:text-box>
                <text:p text:style-name="P9"><text:s text:c="4"/>55</text:p>
              </draw:text-box>
            </draw:frame>
            <draw:line draw:name="Dg 6971" draw:style-name="gr17" draw:text-style-name="P8" draw:layer="layout" svg:x1="10.501cm" svg:y1="6.515cm" svg:x2="13.468cm" svg:y2="6.14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0.501cm" svg:y1="6.515cm" svg:x2="10.501cm" svg:y2="8.483cm">
              <svg:desc>Dg 6971</svg:desc>
              <text:p/>
            </draw:line>
            <draw:frame draw:name="Dg 6971" draw:style-name="gr12" draw:text-style-name="P10" draw:layer="layout" svg:width="1.179cm" svg:height="1.187cm" svg:x="9.962cm" svg:y="8.433cm">
              <draw:text-box>
                <text:p text:style-name="P9">38 <text:s text:c="5"/></text:p>
              </draw:text-box>
            </draw:frame>
            <draw:frame draw:name="Dg 6971" draw:style-name="gr11" draw:text-style-name="P10" draw:layer="layout" svg:width="1.044cm" svg:height="1.187cm" svg:x="6.662cm" svg:y="8.216cm">
              <draw:text-box>
                <text:p text:style-name="P9"><text:s text:c="4"/>42</text:p>
              </draw:text-box>
            </draw:frame>
            <draw:line draw:name="Dg 6971" draw:style-name="gr17" draw:text-style-name="P8" draw:layer="layout" svg:x1="7.134cm" svg:y1="8.666cm" svg:x2="10.501cm" svg:y2="8.48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7.134cm" svg:y1="8.566cm" svg:x2="7.134cm" svg:y2="8.766cm">
              <svg:desc>Dg 6971</svg:desc>
              <text:p/>
            </draw:line>
            <draw:frame draw:name="Dg 6971" draw:style-name="gr11" draw:text-style-name="P10" draw:layer="layout" svg:width="1.044cm" svg:height="1.187cm" svg:x="3.695cm" svg:y="8.353cm">
              <draw:text-box>
                <text:p text:style-name="P9"><text:s text:c="4"/>45</text:p>
              </draw:text-box>
            </draw:frame>
            <draw:line draw:name="Dg 6971" draw:style-name="gr17" draw:text-style-name="P8" draw:layer="layout" svg:x1="4.167cm" svg:y1="8.803cm" svg:x2="7.134cm" svg:y2="8.666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4.167cm" svg:y1="8.703cm" svg:x2="4.167cm" svg:y2="8.903cm">
              <svg:desc>Dg 6971</svg:desc>
              <text:p/>
            </draw:line>
            <draw:frame draw:name="Dg 6971" draw:style-name="gr11" draw:text-style-name="P10" draw:layer="layout" svg:width="1.044cm" svg:height="1.187cm" svg:x="0.728cm" svg:y="8.719cm">
              <draw:text-box>
                <text:p text:style-name="P9"><text:s text:c="4"/>53</text:p>
              </draw:text-box>
            </draw:frame>
            <draw:line draw:name="Dg 6971" draw:style-name="gr17" draw:text-style-name="P8" draw:layer="layout" svg:x1="1.2cm" svg:y1="9.169cm" svg:x2="4.167cm" svg:y2="8.80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.2cm" svg:y1="9.069cm" svg:x2="1.2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9.402cm" svg:y1="24.904cm" svg:x2="19.402cm" svg:y2="25.087cm">
              <svg:desc>E 823 [Sa]</svg:desc>
              <text:p/>
            </draw:line>
            <draw:frame draw:name="E 823 [Sa]" draw:style-name="gr12" draw:text-style-name="P10" draw:layer="layout" svg:width="1.179cm" svg:height="1.187cm" svg:x="18.863cm" svg:y="25.037cm">
              <draw:text-box>
                <text:p text:style-name="P9">41 <text:s text:c="5"/></text:p>
              </draw:text-box>
            </draw:frame>
            <draw:frame draw:name="E 823 [Sa]" draw:style-name="gr11" draw:text-style-name="P10" draw:layer="layout" svg:width="1.044cm" svg:height="1.187cm" svg:x="15.763cm" svg:y="24.866cm">
              <draw:text-box>
                <text:p text:style-name="P9"><text:s text:c="4"/>46</text:p>
              </draw:text-box>
            </draw:frame>
            <draw:line draw:name="E 823 [Sa]" draw:style-name="gr19" draw:text-style-name="P8" draw:layer="layout" svg:x1="16.235cm" svg:y1="25.316cm" svg:x2="19.402cm" svg:y2="25.087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16.235cm" svg:y1="25.216cm" svg:x2="16.235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.2cm" svg:y1="22.059cm" svg:x2="1.2cm" svg:y2="22.259cm">
              <svg:desc>Gmp 8766</svg:desc>
              <text:p/>
            </draw:line>
            <draw:frame draw:name="Gmp 8766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Gmp 8766" draw:style-name="gr12" draw:text-style-name="P10" draw:layer="layout" svg:width="1.179cm" svg:height="1.187cm" svg:x="3.628cm" svg:y="22.075cm">
              <draw:text-box>
                <text:p text:style-name="P9">45 <text:s text:c="5"/></text:p>
              </draw:text-box>
            </draw:frame>
            <draw:line draw:name="Gmp 8766" draw:style-name="gr33" draw:text-style-name="P8" draw:layer="layout" svg:x1="1.2cm" svg:y1="22.159cm" svg:x2="4.167cm" svg:y2="22.52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4.167cm" svg:y1="22.525cm" svg:x2="4.167cm" svg:y2="22.708cm">
              <svg:desc>Gmp 8766</svg:desc>
              <text:p/>
            </draw:line>
            <draw:frame draw:name="Gmp 8766" draw:style-name="gr11" draw:text-style-name="P10" draw:layer="layout" svg:width="1.044cm" svg:height="1.187cm" svg:x="3.695cm" svg:y="22.658cm">
              <draw:text-box>
                <text:p text:style-name="P9"><text:s text:c="4"/>49</text:p>
              </draw:text-box>
            </draw:frame>
            <draw:frame draw:name="Gmp 8766" draw:style-name="gr12" draw:text-style-name="P10" draw:layer="layout" svg:width="1.179cm" svg:height="1.187cm" svg:x="6.595cm" svg:y="22.395cm">
              <draw:text-box>
                <text:p text:style-name="P9">52 <text:s text:c="5"/></text:p>
              </draw:text-box>
            </draw:frame>
            <draw:line draw:name="Gmp 8766" draw:style-name="gr33" draw:text-style-name="P8" draw:layer="layout" svg:x1="4.167cm" svg:y1="22.708cm" svg:x2="7.134cm" svg:y2="22.84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7.134cm" svg:y1="22.745cm" svg:x2="7.134cm" svg:y2="22.945cm">
              <svg:desc>Gmp 8766</svg:desc>
              <text:p/>
            </draw:line>
            <draw:frame draw:name="Gmp 8766" draw:style-name="gr12" draw:text-style-name="P10" draw:layer="layout" svg:width="1.179cm" svg:height="1.187cm" svg:x="9.562cm" svg:y="22.578cm">
              <draw:text-box>
                <text:p text:style-name="P9">56 <text:s text:c="5"/></text:p>
              </draw:text-box>
            </draw:frame>
            <draw:line draw:name="Gmp 8766" draw:style-name="gr33" draw:text-style-name="P8" draw:layer="layout" svg:x1="7.134cm" svg:y1="22.845cm" svg:x2="10.101cm" svg:y2="23.028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10.101cm" svg:y1="22.928cm" svg:x2="10.101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0.101cm" svg:y1="4cm" svg:x2="10.101cm" svg:y2="5.601cm">
              <svg:desc>Kp 4763</svg:desc>
              <text:p/>
            </draw:line>
            <draw:frame draw:name="Kp 4763" draw:style-name="gr12" draw:text-style-name="P10" draw:layer="layout" svg:width="1.179cm" svg:height="1.187cm" svg:x="9.562cm" svg:y="5.551cm">
              <draw:text-box>
                <text:p text:style-name="P9">35 <text:s text:c="5"/></text:p>
              </draw:text-box>
            </draw:frame>
            <draw:frame draw:name="Kp 4763" draw:style-name="gr11" draw:text-style-name="P10" draw:layer="layout" svg:width="1.044cm" svg:height="1.187cm" svg:x="6.662cm" svg:y="5.334cm">
              <draw:text-box>
                <text:p text:style-name="P9"><text:s text:c="4"/>39</text:p>
              </draw:text-box>
            </draw:frame>
            <draw:line draw:name="Kp 4763" draw:style-name="gr24" draw:text-style-name="P8" draw:layer="layout" svg:x1="7.134cm" svg:y1="5.784cm" svg:x2="10.101cm" svg:y2="5.601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7.134cm" svg:y1="5.684cm" svg:x2="7.134cm" svg:y2="5.884cm">
              <svg:desc>Kp 4763</svg:desc>
              <text:p/>
            </draw:line>
            <draw:frame draw:name="Kp 4763" draw:style-name="gr11" draw:text-style-name="P10" draw:layer="layout" svg:width="1.044cm" svg:height="1.187cm" svg:x="3.695cm" svg:y="5.471cm">
              <draw:text-box>
                <text:p text:style-name="P9"><text:s text:c="4"/>42</text:p>
              </draw:text-box>
            </draw:frame>
            <draw:line draw:name="Kp 4763" draw:style-name="gr24" draw:text-style-name="P8" draw:layer="layout" svg:x1="4.167cm" svg:y1="5.921cm" svg:x2="7.134cm" svg:y2="5.78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4.167cm" svg:y1="5.921cm" svg:x2="4.167cm" svg:y2="6.104cm">
              <svg:desc>Kp 4763</svg:desc>
              <text:p/>
            </draw:line>
            <draw:frame draw:name="Kp 4763" draw:style-name="gr12" draw:text-style-name="P10" draw:layer="layout" svg:width="1.179cm" svg:height="1.187cm" svg:x="3.628cm" svg:y="6.054cm">
              <draw:text-box>
                <text:p text:style-name="P9">46 <text:s text:c="5"/></text:p>
              </draw:text-box>
            </draw:frame>
            <draw:frame draw:name="Kp 4763" draw:style-name="gr11" draw:text-style-name="P10" draw:layer="layout" svg:width="1.044cm" svg:height="1.187cm" svg:x="0.728cm" svg:y="6.02cm">
              <draw:text-box>
                <text:p text:style-name="P9"><text:s text:c="4"/>54</text:p>
              </draw:text-box>
            </draw:frame>
            <draw:line draw:name="Kp 4763" draw:style-name="gr24" draw:text-style-name="P8" draw:layer="layout" svg:x1="1.2cm" svg:y1="6.47cm" svg:x2="4.167cm" svg:y2="6.10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1.2cm" svg:y1="6.37cm" svg:x2="1.2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.2cm" svg:y1="7.193cm" svg:x2="1.2cm" svg:y2="7.393cm">
              <svg:desc>Kp 4764</svg:desc>
              <text:p/>
            </draw:line>
            <draw:frame draw:name="Kp 4764" draw:style-name="gr11" draw:text-style-name="P10" draw:layer="layout" svg:width="1.044cm" svg:height="1.187cm" svg:x="0.728cm" svg:y="7.243cm">
              <draw:text-box>
                <text:p text:style-name="P9"><text:s text:c="4"/>12</text:p>
              </draw:text-box>
            </draw:frame>
            <draw:frame draw:name="Kp 4764" draw:style-name="gr12" draw:text-style-name="P10" draw:layer="layout" svg:width="1.179cm" svg:height="1.187cm" svg:x="3.628cm" svg:y="7.209cm">
              <draw:text-box>
                <text:p text:style-name="P9">20 <text:s text:c="5"/></text:p>
              </draw:text-box>
            </draw:frame>
            <draw:line draw:name="Kp 4764" draw:style-name="gr24" draw:text-style-name="P8" draw:layer="layout" svg:x1="1.2cm" svg:y1="7.293cm" svg:x2="4.167cm" svg:y2="7.65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4.167cm" svg:y1="7.659cm" svg:x2="4.167cm" svg:y2="7.842cm">
              <svg:desc>Kp 4764</svg:desc>
              <text:p/>
            </draw:line>
            <draw:frame draw:name="Kp 4764" draw:style-name="gr11" draw:text-style-name="P10" draw:layer="layout" svg:width="1.044cm" svg:height="1.187cm" svg:x="3.695cm" svg:y="7.792cm">
              <draw:text-box>
                <text:p text:style-name="P9"><text:s text:c="4"/>24</text:p>
              </draw:text-box>
            </draw:frame>
            <draw:frame draw:name="Kp 4764" draw:style-name="gr12" draw:text-style-name="P10" draw:layer="layout" svg:width="1.179cm" svg:height="1.187cm" svg:x="6.595cm" svg:y="7.529cm">
              <draw:text-box>
                <text:p text:style-name="P9">27 <text:s text:c="5"/></text:p>
              </draw:text-box>
            </draw:frame>
            <draw:line draw:name="Kp 4764" draw:style-name="gr24" draw:text-style-name="P8" draw:layer="layout" svg:x1="4.167cm" svg:y1="7.842cm" svg:x2="7.134cm" svg:y2="7.97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7.134cm" svg:y1="7.879cm" svg:x2="7.134cm" svg:y2="8.079cm">
              <svg:desc>Kp 4764</svg:desc>
              <text:p/>
            </draw:line>
            <draw:frame draw:name="Kp 4764" draw:style-name="gr12" draw:text-style-name="P10" draw:layer="layout" svg:width="1.179cm" svg:height="1.187cm" svg:x="9.562cm" svg:y="7.712cm">
              <draw:text-box>
                <text:p text:style-name="P9">31 <text:s text:c="5"/></text:p>
              </draw:text-box>
            </draw:frame>
            <draw:line draw:name="Kp 4764" draw:style-name="gr24" draw:text-style-name="P8" draw:layer="layout" svg:x1="7.134cm" svg:y1="7.979cm" svg:x2="10.101cm" svg:y2="8.162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10.101cm" svg:y1="8.062cm" svg:x2="10.101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0.101cm" svg:y1="9.892cm" svg:x2="10.101cm" svg:y2="10.092cm">
              <svg:desc>Kp 4765</svg:desc>
              <text:p/>
            </draw:line>
            <draw:frame draw:name="Kp 4765" draw:style-name="gr25" draw:text-style-name="P10" draw:layer="layout" svg:width="1.162cm" svg:height="1.187cm" svg:x="9.57cm" svg:y="9.942cm">
              <draw:text-box>
                <text:p text:style-name="P9">11 <text:s text:c="5"/></text:p>
              </draw:text-box>
            </draw:frame>
            <draw:frame draw:name="Kp 4765" draw:style-name="gr11" draw:text-style-name="P10" draw:layer="layout" svg:width="1.044cm" svg:height="1.187cm" svg:x="6.662cm" svg:y="9.725cm">
              <draw:text-box>
                <text:p text:style-name="P9"><text:s text:c="4"/>15</text:p>
              </draw:text-box>
            </draw:frame>
            <draw:line draw:name="Kp 4765" draw:style-name="gr24" draw:text-style-name="P8" draw:layer="layout" svg:x1="7.134cm" svg:y1="10.175cm" svg:x2="10.101cm" svg:y2="9.992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7.134cm" svg:y1="10.075cm" svg:x2="7.134cm" svg:y2="10.275cm">
              <svg:desc>Kp 4765</svg:desc>
              <text:p/>
            </draw:line>
            <draw:frame draw:name="Kp 4765" draw:style-name="gr11" draw:text-style-name="P10" draw:layer="layout" svg:width="1.044cm" svg:height="1.187cm" svg:x="3.695cm" svg:y="9.862cm">
              <draw:text-box>
                <text:p text:style-name="P9"><text:s text:c="4"/>18</text:p>
              </draw:text-box>
            </draw:frame>
            <draw:line draw:name="Kp 4765" draw:style-name="gr24" draw:text-style-name="P8" draw:layer="layout" svg:x1="4.167cm" svg:y1="10.312cm" svg:x2="7.134cm" svg:y2="10.17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4.167cm" svg:y1="10.312cm" svg:x2="4.167cm" svg:y2="10.495cm">
              <svg:desc>Kp 4765</svg:desc>
              <text:p/>
            </draw:line>
            <draw:frame draw:name="Kp 4765" draw:style-name="gr12" draw:text-style-name="P10" draw:layer="layout" svg:width="1.179cm" svg:height="1.187cm" svg:x="3.628cm" svg:y="10.445cm">
              <draw:text-box>
                <text:p text:style-name="P9">22 <text:s text:c="5"/></text:p>
              </draw:text-box>
            </draw:frame>
            <draw:frame draw:name="Kp 4765" draw:style-name="gr11" draw:text-style-name="P10" draw:layer="layout" svg:width="1.044cm" svg:height="1.187cm" svg:x="0.728cm" svg:y="10.411cm">
              <draw:text-box>
                <text:p text:style-name="P9"><text:s text:c="4"/>30</text:p>
              </draw:text-box>
            </draw:frame>
            <draw:line draw:name="Kp 4765" draw:style-name="gr24" draw:text-style-name="P8" draw:layer="layout" svg:x1="1.2cm" svg:y1="10.861cm" svg:x2="4.167cm" svg:y2="10.49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1.2cm" svg:y1="10.761cm" svg:x2="1.2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10.101cm" svg:y1="26.771cm" svg:x2="10.101cm" svg:y2="26.971cm">
              <svg:desc>Kp 4767</svg:desc>
              <text:p/>
            </draw:line>
            <draw:frame draw:name="Kp 4767" draw:style-name="gr12" draw:text-style-name="P10" draw:layer="layout" svg:width="1.179cm" svg:height="1.187cm" svg:x="9.562cm" svg:y="26.821cm">
              <draw:text-box>
                <text:p text:style-name="P9">20 <text:s text:c="5"/></text:p>
              </draw:text-box>
            </draw:frame>
            <draw:frame draw:name="Kp 4767" draw:style-name="gr11" draw:text-style-name="P10" draw:layer="layout" svg:width="1.044cm" svg:height="1.187cm" svg:x="6.662cm" svg:y="26.604cm">
              <draw:text-box>
                <text:p text:style-name="P9"><text:s text:c="4"/>24</text:p>
              </draw:text-box>
            </draw:frame>
            <draw:line draw:name="Kp 4767" draw:style-name="gr24" draw:text-style-name="P8" draw:layer="layout" svg:x1="7.134cm" svg:y1="27.054cm" svg:x2="10.101cm" svg:y2="26.871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7.134cm" svg:y1="26.954cm" svg:x2="7.134cm" svg:y2="27.154cm">
              <svg:desc>Kp 4767</svg:desc>
              <text:p/>
            </draw:line>
            <draw:frame draw:name="Kp 4767" draw:style-name="gr11" draw:text-style-name="P10" draw:layer="layout" svg:width="1.044cm" svg:height="1.187cm" svg:x="3.695cm" svg:y="26.741cm">
              <draw:text-box>
                <text:p text:style-name="P9"><text:s text:c="4"/>27</text:p>
              </draw:text-box>
            </draw:frame>
            <draw:line draw:name="Kp 4767" draw:style-name="gr24" draw:text-style-name="P8" draw:layer="layout" svg:x1="4.167cm" svg:y1="27.191cm" svg:x2="7.134cm" svg:y2="27.05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4.167cm" svg:y1="27.191cm" svg:x2="4.167cm" svg:y2="27.374cm">
              <svg:desc>Kp 4767</svg:desc>
              <text:p/>
            </draw:line>
            <draw:frame draw:name="Kp 4767" draw:style-name="gr12" draw:text-style-name="P10" draw:layer="layout" svg:width="1.179cm" svg:height="1.187cm" svg:x="3.628cm" svg:y="27.324cm">
              <draw:text-box>
                <text:p text:style-name="P9">31 <text:s text:c="5"/></text:p>
              </draw:text-box>
            </draw:frame>
            <draw:frame draw:name="Kp 4767" draw:style-name="gr11" draw:text-style-name="P10" draw:layer="layout" svg:width="1.044cm" svg:height="1.187cm" svg:x="0.728cm" svg:y="27.29cm">
              <draw:text-box>
                <text:p text:style-name="P9"><text:s text:c="4"/>39</text:p>
              </draw:text-box>
            </draw:frame>
            <draw:line draw:name="Kp 4767" draw:style-name="gr24" draw:text-style-name="P8" draw:layer="layout" svg:x1="1.2cm" svg:y1="27.74cm" svg:x2="4.167cm" svg:y2="27.37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1.2cm" svg:y1="27.64cm" svg:x2="1.2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19.602cm" svg:y1="17.119cm" svg:x2="19.602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13.268cm" svg:y1="17.988cm" svg:x2="13.268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13.268cm" svg:y1="21.282cm" svg:x2="13.268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19.602cm" svg:y1="14.566cm" svg:x2="19.602cm" svg:y2="16.396cm">
              <svg:desc>N 8113</svg:desc>
              <text:p/>
            </draw:line>
            <draw:frame draw:name="N 8113" draw:style-name="gr12" draw:text-style-name="P10" draw:layer="layout" svg:width="1.179cm" svg:height="1.187cm" svg:x="19.063cm" svg:y="16.346cm">
              <draw:text-box>
                <text:p text:style-name="P9">31 <text:s text:c="5"/></text:p>
              </draw:text-box>
            </draw:frame>
            <draw:frame draw:name="N 8113" draw:style-name="gr11" draw:text-style-name="P10" draw:layer="layout" svg:width="1.044cm" svg:height="1.187cm" svg:x="15.763cm" svg:y="16.312cm">
              <draw:text-box>
                <text:p text:style-name="P9"><text:s text:c="4"/>39</text:p>
              </draw:text-box>
            </draw:frame>
            <draw:line draw:name="N 8113" draw:style-name="gr22" draw:text-style-name="P8" draw:layer="layout" svg:x1="16.235cm" svg:y1="16.762cm" svg:x2="19.602cm" svg:y2="16.396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6.235cm" svg:y1="16.662cm" svg:x2="16.235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16.035cm" svg:y1="7.925cm" svg:x2="16.035cm" svg:y2="8.125cm">
              <svg:desc>N 8230</svg:desc>
              <text:p/>
            </draw:line>
            <draw:frame draw:name="N 8230" draw:style-name="gr11" draw:text-style-name="P10" draw:layer="layout" svg:width="1.044cm" svg:height="1.187cm" svg:x="15.563cm" svg:y="7.975cm">
              <draw:text-box>
                <text:p text:style-name="P9"><text:s text:c="4"/>28</text:p>
              </draw:text-box>
            </draw:frame>
            <draw:frame draw:name="N 8230" draw:style-name="gr12" draw:text-style-name="P10" draw:layer="layout" svg:width="1.179cm" svg:height="1.187cm" svg:x="18.463cm" svg:y="7.941cm">
              <draw:text-box>
                <text:p text:style-name="P9">36 <text:s text:c="5"/></text:p>
              </draw:text-box>
            </draw:frame>
            <draw:line draw:name="N 8230" draw:style-name="gr22" draw:text-style-name="P8" draw:layer="layout" svg:x1="16.035cm" svg:y1="8.025cm" svg:x2="19.002cm" svg:y2="8.391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9.002cm" svg:y1="8.391cm" svg:x2="19.002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6.035cm" svg:y1="15.655cm" svg:x2="16.035cm" svg:y2="15.855cm">
              <svg:desc>N 8244 [Sa]</svg:desc>
              <text:p/>
            </draw:line>
            <draw:frame draw:name="N 8244 [Sa]" draw:style-name="gr11" draw:text-style-name="P10" draw:layer="layout" svg:width="1.044cm" svg:height="1.187cm" svg:x="15.563cm" svg:y="15.705cm">
              <draw:text-box>
                <text:p text:style-name="P9"><text:s text:c="4"/>17</text:p>
              </draw:text-box>
            </draw:frame>
            <draw:frame draw:name="N 8244 [Sa]" draw:style-name="gr12" draw:text-style-name="P10" draw:layer="layout" svg:width="1.179cm" svg:height="1.187cm" svg:x="18.463cm" svg:y="15.671cm">
              <draw:text-box>
                <text:p text:style-name="P9">25 <text:s text:c="5"/></text:p>
              </draw:text-box>
            </draw:frame>
            <draw:line draw:name="N 8244 [Sa]" draw:style-name="gr22" draw:text-style-name="P8" draw:layer="layout" svg:x1="16.035cm" svg:y1="15.755cm" svg:x2="19.002cm" svg:y2="16.121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19.002cm" svg:y1="16.021cm" svg:x2="19.002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9.602cm" svg:y1="6.79cm" svg:x2="19.602cm" svg:y2="9.077cm">
              <svg:desc>N 8361</svg:desc>
              <text:p/>
            </draw:line>
            <draw:frame draw:name="N 8361" draw:style-name="gr12" draw:text-style-name="P10" draw:layer="layout" svg:width="1.179cm" svg:height="1.187cm" svg:x="19.063cm" svg:y="9.027cm">
              <draw:text-box>
                <text:p text:style-name="P9">51 <text:s text:c="5"/></text:p>
              </draw:text-box>
            </draw:frame>
            <draw:frame draw:name="N 8361" draw:style-name="gr11" draw:text-style-name="P10" draw:layer="layout" svg:width="1.044cm" svg:height="1.187cm" svg:x="15.563cm" svg:y="8.993cm">
              <draw:text-box>
                <text:p text:style-name="P9"><text:s text:c="4"/>59</text:p>
              </draw:text-box>
            </draw:frame>
            <draw:line draw:name="N 8361" draw:style-name="gr22" draw:text-style-name="P8" draw:layer="layout" svg:x1="16.035cm" svg:y1="9.443cm" svg:x2="19.602cm" svg:y2="9.07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6.035cm" svg:y1="9.343cm" svg:x2="16.035cm" svg:y2="9.543cm">
              <svg:desc>N 8361</svg:desc>
              <text:p/>
            </draw:line>
            <draw:frame draw:name="N 8361" draw:style-name="gr11" draw:text-style-name="P10" draw:layer="layout" svg:width="1.044cm" svg:height="1.187cm" svg:x="13.196cm" svg:y="9.268cm">
              <draw:text-box>
                <text:p text:style-name="P9"><text:s text:c="4"/>05</text:p>
              </draw:text-box>
            </draw:frame>
            <draw:line draw:name="N 8361" draw:style-name="gr22" draw:text-style-name="P8" draw:layer="layout" svg:x1="13.668cm" svg:y1="9.718cm" svg:x2="16.035cm" svg:y2="9.443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3.668cm" svg:y1="9.718cm" svg:x2="13.668cm" svg:y2="11.09cm">
              <svg:desc>N 8361</svg:desc>
              <text:p/>
            </draw:line>
            <draw:frame draw:name="N 8361" draw:style-name="gr12" draw:text-style-name="P10" draw:layer="layout" svg:width="1.179cm" svg:height="1.187cm" svg:x="13.129cm" svg:y="11.04cm">
              <draw:text-box>
                <text:p text:style-name="P9">35 <text:s text:c="5"/></text:p>
              </draw:text-box>
            </draw:frame>
            <draw:frame draw:name="N 8361" draw:style-name="gr11" draw:text-style-name="P10" draw:layer="layout" svg:width="1.044cm" svg:height="1.187cm" svg:x="10.029cm" svg:y="11.006cm">
              <draw:text-box>
                <text:p text:style-name="P9"><text:s text:c="4"/>43</text:p>
              </draw:text-box>
            </draw:frame>
            <draw:line draw:name="N 8361" draw:style-name="gr22" draw:text-style-name="P8" draw:layer="layout" svg:x1="10.501cm" svg:y1="11.456cm" svg:x2="13.668cm" svg:y2="11.09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0.501cm" svg:y1="11.356cm" svg:x2="10.501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9.002cm" svg:y1="18.171cm" svg:x2="19.002cm" svg:y2="18.371cm">
              <svg:desc>N 8601 [Sa]</svg:desc>
              <text:p/>
            </draw:line>
            <draw:frame draw:name="N 8601 [Sa]" draw:style-name="gr12" draw:text-style-name="P10" draw:layer="layout" svg:width="1.179cm" svg:height="1.187cm" svg:x="18.463cm" svg:y="18.221cm">
              <draw:text-box>
                <text:p text:style-name="P9">12 <text:s text:c="5"/></text:p>
              </draw:text-box>
            </draw:frame>
            <draw:frame draw:name="N 8601 [Sa]" draw:style-name="gr11" draw:text-style-name="P10" draw:layer="layout" svg:width="1.044cm" svg:height="1.187cm" svg:x="15.763cm" svg:y="18.187cm">
              <draw:text-box>
                <text:p text:style-name="P9"><text:s text:c="4"/>20</text:p>
              </draw:text-box>
            </draw:frame>
            <draw:line draw:name="N 8601 [Sa]" draw:style-name="gr22" draw:text-style-name="P8" draw:layer="layout" svg:x1="16.235cm" svg:y1="18.637cm" svg:x2="19.002cm" svg:y2="18.271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6.235cm" svg:y1="18.537cm" svg:x2="16.235cm" svg:y2="18.737cm">
              <svg:desc>N 8601 [Sa]</svg:desc>
              <text:p/>
            </draw:line>
            <draw:frame draw:name="N 8601 [Sa]" draw:style-name="gr11" draw:text-style-name="P10" draw:layer="layout" svg:width="1.044cm" svg:height="1.187cm" svg:x="12.996cm" svg:y="18.462cm">
              <draw:text-box>
                <text:p text:style-name="P9"><text:s text:c="4"/>26</text:p>
              </draw:text-box>
            </draw:frame>
            <draw:line draw:name="N 8601 [Sa]" draw:style-name="gr22" draw:text-style-name="P8" draw:layer="layout" svg:x1="13.468cm" svg:y1="18.912cm" svg:x2="16.235cm" svg:y2="18.63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3.468cm" svg:y1="18.912cm" svg:x2="13.468cm" svg:y2="19.827cm">
              <svg:desc>N 8601 [Sa]</svg:desc>
              <text:p/>
            </draw:line>
            <draw:frame draw:name="N 8601 [Sa]" draw:style-name="gr12" draw:text-style-name="P10" draw:layer="layout" svg:width="1.179cm" svg:height="1.187cm" svg:x="12.929cm" svg:y="19.777cm">
              <draw:text-box>
                <text:p text:style-name="P9">46 <text:s text:c="5"/></text:p>
              </draw:text-box>
            </draw:frame>
            <draw:frame draw:name="N 8601 [Sa]" draw:style-name="gr11" draw:text-style-name="P10" draw:layer="layout" svg:width="1.044cm" svg:height="1.187cm" svg:x="10.029cm" svg:y="19.743cm">
              <draw:text-box>
                <text:p text:style-name="P9"><text:s text:c="4"/>54</text:p>
              </draw:text-box>
            </draw:frame>
            <draw:line draw:name="N 8601 [Sa]" draw:style-name="gr22" draw:text-style-name="P8" draw:layer="layout" svg:x1="10.501cm" svg:y1="20.193cm" svg:x2="13.468cm" svg:y2="19.82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0.501cm" svg:y1="20.093cm" svg:x2="10.501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.2cm" svg:y1="12.499cm" svg:x2="1.2cm" svg:y2="12.699cm">
              <svg:desc>N 8764 [Mi]</svg:desc>
              <text:p/>
            </draw:line>
            <draw:frame draw:name="N 8764 [Mi]" draw:style-name="gr11" draw:text-style-name="P10" draw:layer="layout" svg:width="1.044cm" svg:height="1.187cm" svg:x="0.728cm" svg:y="12.549cm">
              <draw:text-box>
                <text:p text:style-name="P9"><text:s text:c="4"/>08</text:p>
              </draw:text-box>
            </draw:frame>
            <draw:frame draw:name="N 8764 [Mi]" draw:style-name="gr12" draw:text-style-name="P10" draw:layer="layout" svg:width="1.179cm" svg:height="1.187cm" svg:x="3.628cm" svg:y="12.515cm">
              <draw:text-box>
                <text:p text:style-name="P9">16 <text:s text:c="5"/></text:p>
              </draw:text-box>
            </draw:frame>
            <draw:line draw:name="N 8764 [Mi]" draw:style-name="gr22" draw:text-style-name="P8" draw:layer="layout" svg:x1="1.2cm" svg:y1="12.599cm" svg:x2="4.167cm" svg:y2="12.96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4.167cm" svg:y1="12.965cm" svg:x2="4.167cm" svg:y2="14.795cm">
              <svg:desc>N 8764 [Mi]</svg:desc>
              <text:p/>
            </draw:line>
            <draw:frame draw:name="N 8764 [Mi]" draw:style-name="gr11" draw:text-style-name="P10" draw:layer="layout" svg:width="1.044cm" svg:height="1.187cm" svg:x="3.695cm" svg:y="14.745cm">
              <draw:text-box>
                <text:p text:style-name="P9"><text:s text:c="4"/>56</text:p>
              </draw:text-box>
            </draw:frame>
            <draw:frame draw:name="N 8764 [Mi]" draw:style-name="gr12" draw:text-style-name="P10" draw:layer="layout" svg:width="1.179cm" svg:height="1.187cm" svg:x="6.595cm" svg:y="14.482cm">
              <draw:text-box>
                <text:p text:style-name="P9">59 <text:s text:c="5"/></text:p>
              </draw:text-box>
            </draw:frame>
            <draw:line draw:name="N 8764 [Mi]" draw:style-name="gr22" draw:text-style-name="P8" draw:layer="layout" svg:x1="4.167cm" svg:y1="14.795cm" svg:x2="7.134cm" svg:y2="14.932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7.134cm" svg:y1="14.832cm" svg:x2="7.134cm" svg:y2="15.032cm">
              <svg:desc>N 8764 [Mi]</svg:desc>
              <text:p/>
            </draw:line>
            <draw:frame draw:name="N 8764 [Mi]" draw:style-name="gr12" draw:text-style-name="P10" draw:layer="layout" svg:width="1.179cm" svg:height="1.187cm" svg:x="9.762cm" svg:y="14.665cm">
              <draw:text-box>
                <text:p text:style-name="P9">03 <text:s text:c="5"/></text:p>
              </draw:text-box>
            </draw:frame>
            <draw:line draw:name="N 8764 [Mi]" draw:style-name="gr22" draw:text-style-name="P8" draw:layer="layout" svg:x1="7.134cm" svg:y1="14.932cm" svg:x2="10.301cm" svg:y2="15.11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10.301cm" svg:y1="15.015cm" svg:x2="10.301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0.501cm" svg:y1="17.119cm" svg:x2="10.501cm" svg:y2="17.319cm">
              <svg:desc>N 8765</svg:desc>
              <text:p/>
            </draw:line>
            <draw:frame draw:name="N 8765" draw:style-name="gr12" draw:text-style-name="P10" draw:layer="layout" svg:width="1.179cm" svg:height="1.187cm" svg:x="9.962cm" svg:y="17.169cm">
              <draw:text-box>
                <text:p text:style-name="P9">49 <text:s text:c="5"/></text:p>
              </draw:text-box>
            </draw:frame>
            <draw:frame draw:name="N 8765" draw:style-name="gr11" draw:text-style-name="P10" draw:layer="layout" svg:width="1.044cm" svg:height="1.187cm" svg:x="6.662cm" svg:y="16.952cm">
              <draw:text-box>
                <text:p text:style-name="P9"><text:s text:c="4"/>53</text:p>
              </draw:text-box>
            </draw:frame>
            <draw:line draw:name="N 8765" draw:style-name="gr22" draw:text-style-name="P8" draw:layer="layout" svg:x1="7.134cm" svg:y1="17.402cm" svg:x2="10.501cm" svg:y2="17.219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7.134cm" svg:y1="17.402cm" svg:x2="7.134cm" svg:y2="18.774cm">
              <svg:desc>N 8765</svg:desc>
              <text:p/>
            </draw:line>
            <draw:frame draw:name="N 8765" draw:style-name="gr12" draw:text-style-name="P10" draw:layer="layout" svg:width="1.179cm" svg:height="1.187cm" svg:x="6.595cm" svg:y="18.724cm">
              <draw:text-box>
                <text:p text:style-name="P9">23 <text:s text:c="5"/></text:p>
              </draw:text-box>
            </draw:frame>
            <draw:frame draw:name="N 8765" draw:style-name="gr11" draw:text-style-name="P10" draw:layer="layout" svg:width="1.044cm" svg:height="1.187cm" svg:x="3.695cm" svg:y="18.462cm">
              <draw:text-box>
                <text:p text:style-name="P9"><text:s text:c="4"/>26</text:p>
              </draw:text-box>
            </draw:frame>
            <draw:line draw:name="N 8765" draw:style-name="gr22" draw:text-style-name="P8" draw:layer="layout" svg:x1="4.167cm" svg:y1="18.912cm" svg:x2="7.134cm" svg:y2="18.774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4.167cm" svg:y1="18.912cm" svg:x2="4.167cm" svg:y2="19.827cm">
              <svg:desc>N 8765</svg:desc>
              <text:p/>
            </draw:line>
            <draw:frame draw:name="N 8765" draw:style-name="gr12" draw:text-style-name="P10" draw:layer="layout" svg:width="1.179cm" svg:height="1.187cm" svg:x="3.628cm" svg:y="19.777cm">
              <draw:text-box>
                <text:p text:style-name="P9">46 <text:s text:c="5"/></text:p>
              </draw:text-box>
            </draw:frame>
            <draw:frame draw:name="N 8765" draw:style-name="gr11" draw:text-style-name="P10" draw:layer="layout" svg:width="1.044cm" svg:height="1.187cm" svg:x="0.728cm" svg:y="19.743cm">
              <draw:text-box>
                <text:p text:style-name="P9"><text:s text:c="4"/>54</text:p>
              </draw:text-box>
            </draw:frame>
            <draw:line draw:name="N 8765" draw:style-name="gr22" draw:text-style-name="P8" draw:layer="layout" svg:x1="1.2cm" svg:y1="20.193cm" svg:x2="4.167cm" svg:y2="19.827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1.2cm" svg:y1="20.093cm" svg:x2="1.2cm" svg:y2="20.293cm">
              <svg:desc>N 8765</svg:desc>
              <text:p/>
            </draw:line>
          </draw:g>
          <draw:g draw:name="P 1">
            <draw:line draw:name="P 1" draw:style-name="gr23" draw:text-style-name="P5" draw:layer="layout" svg:x1="13.268cm" svg:y1="6.973cm" svg:x2="13.268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13.268cm" svg:y1="9.115cm" svg:x2="13.268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16.035cm" svg:y1="9.572cm" svg:x2="16.035cm" svg:y2="9.772cm">
              <svg:desc>P 4160</svg:desc>
              <text:p/>
            </draw:line>
            <draw:frame draw:name="P 4160" draw:style-name="gr11" draw:text-style-name="P10" draw:layer="layout" svg:width="1.044cm" svg:height="1.187cm" svg:x="15.563cm" svg:y="9.622cm">
              <draw:text-box>
                <text:p text:style-name="P9"><text:s text:c="4"/>04</text:p>
              </draw:text-box>
            </draw:frame>
            <draw:frame draw:name="P 4160" draw:style-name="gr12" draw:text-style-name="P10" draw:layer="layout" svg:width="1.179cm" svg:height="1.187cm" svg:x="18.663cm" svg:y="9.451cm">
              <draw:text-box>
                <text:p text:style-name="P9">09 <text:s text:c="5"/></text:p>
              </draw:text-box>
            </draw:frame>
            <draw:line draw:name="P 4160" draw:style-name="gr24" draw:text-style-name="P8" draw:layer="layout" svg:x1="16.035cm" svg:y1="9.672cm" svg:x2="19.202cm" svg:y2="9.901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9.202cm" svg:y1="9.901cm" svg:x2="19.202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9.402cm" svg:y1="8.162cm" svg:x2="19.402cm" svg:y2="8.62cm">
              <svg:desc>P 4161</svg:desc>
              <text:p/>
            </draw:line>
            <draw:frame draw:name="P 4161" draw:style-name="gr12" draw:text-style-name="P10" draw:layer="layout" svg:width="1.179cm" svg:height="1.187cm" svg:x="18.863cm" svg:y="8.57cm">
              <draw:text-box>
                <text:p text:style-name="P9">41 <text:s text:c="5"/></text:p>
              </draw:text-box>
            </draw:frame>
            <draw:frame draw:name="P 4161" draw:style-name="gr11" draw:text-style-name="P10" draw:layer="layout" svg:width="1.044cm" svg:height="1.187cm" svg:x="15.563cm" svg:y="8.399cm">
              <draw:text-box>
                <text:p text:style-name="P9"><text:s text:c="4"/>46</text:p>
              </draw:text-box>
            </draw:frame>
            <draw:line draw:name="P 4161" draw:style-name="gr24" draw:text-style-name="P8" draw:layer="layout" svg:x1="16.035cm" svg:y1="8.849cm" svg:x2="19.402cm" svg:y2="8.6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16.035cm" svg:y1="8.749cm" svg:x2="16.035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19.402cm" svg:y1="27.511cm" svg:x2="19.402cm" svg:y2="27.785cm">
              <svg:desc>P 4163</svg:desc>
              <text:p/>
            </draw:line>
            <draw:frame draw:name="P 4163" draw:style-name="gr12" draw:text-style-name="P10" draw:layer="layout" svg:width="1.179cm" svg:height="1.187cm" svg:x="18.863cm" svg:y="27.735cm">
              <draw:text-box>
                <text:p text:style-name="P9">40 <text:s text:c="5"/></text:p>
              </draw:text-box>
            </draw:frame>
            <draw:frame draw:name="P 4163" draw:style-name="gr11" draw:text-style-name="P10" draw:layer="layout" svg:width="1.044cm" svg:height="1.187cm" svg:x="15.763cm" svg:y="27.564cm">
              <draw:text-box>
                <text:p text:style-name="P9"><text:s text:c="4"/>45</text:p>
              </draw:text-box>
            </draw:frame>
            <draw:line draw:name="P 4163" draw:style-name="gr24" draw:text-style-name="P8" draw:layer="layout" svg:x1="16.235cm" svg:y1="28.014cm" svg:x2="19.402cm" svg:y2="27.7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16.235cm" svg:y1="27.914cm" svg:x2="16.235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0.301cm" svg:y1="4cm" svg:x2="10.301cm" svg:y2="4.64cm">
              <svg:desc>P 4430 [Sa]</svg:desc>
              <text:p/>
            </draw:line>
            <draw:frame draw:name="P 4430 [Sa]" draw:style-name="gr11" draw:text-style-name="P10" draw:layer="layout" svg:width="1.044cm" svg:height="1.187cm" svg:x="9.829cm" svg:y="4.59cm">
              <draw:text-box>
                <text:p text:style-name="P9"><text:s text:c="4"/>14</text:p>
              </draw:text-box>
            </draw:frame>
            <draw:frame draw:name="P 4430 [Sa]" draw:style-name="gr12" draw:text-style-name="P10" draw:layer="layout" svg:width="1.179cm" svg:height="1.187cm" svg:x="12.929cm" svg:y="4.556cm">
              <draw:text-box>
                <text:p text:style-name="P9">22 <text:s text:c="5"/></text:p>
              </draw:text-box>
            </draw:frame>
            <draw:line draw:name="P 4430 [Sa]" draw:style-name="gr24" draw:text-style-name="P8" draw:layer="layout" svg:x1="10.301cm" svg:y1="4.64cm" svg:x2="13.468cm" svg:y2="5.006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3.468cm" svg:y1="5.006cm" svg:x2="13.468cm" svg:y2="5.189cm">
              <svg:desc>P 4430 [Sa]</svg:desc>
              <text:p/>
            </draw:line>
            <draw:frame draw:name="P 4430 [Sa]" draw:style-name="gr11" draw:text-style-name="P10" draw:layer="layout" svg:width="1.044cm" svg:height="1.187cm" svg:x="12.996cm" svg:y="5.139cm">
              <draw:text-box>
                <text:p text:style-name="P9"><text:s text:c="4"/>26</text:p>
              </draw:text-box>
            </draw:frame>
            <draw:frame draw:name="P 4430 [Sa]" draw:style-name="gr12" draw:text-style-name="P10" draw:layer="layout" svg:width="1.179cm" svg:height="1.187cm" svg:x="15.496cm" svg:y="5.013cm">
              <draw:text-box>
                <text:p text:style-name="P9">32 <text:s text:c="5"/></text:p>
              </draw:text-box>
            </draw:frame>
            <draw:line draw:name="P 4430 [Sa]" draw:style-name="gr24" draw:text-style-name="P8" draw:layer="layout" svg:x1="13.468cm" svg:y1="5.189cm" svg:x2="16.035cm" svg:y2="5.463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6.035cm" svg:y1="5.363cm" svg:x2="16.035cm" svg:y2="5.563cm">
              <svg:desc>P 4430 [Sa]</svg:desc>
              <text:p/>
            </draw:line>
            <draw:frame draw:name="P 4430 [Sa]" draw:style-name="gr12" draw:text-style-name="P10" draw:layer="layout" svg:width="1.179cm" svg:height="1.187cm" svg:x="18.663cm" svg:y="5.242cm">
              <draw:text-box>
                <text:p text:style-name="P9">37 <text:s text:c="5"/></text:p>
              </draw:text-box>
            </draw:frame>
            <draw:line draw:name="P 4430 [Sa]" draw:style-name="gr24" draw:text-style-name="P8" draw:layer="layout" svg:x1="16.035cm" svg:y1="5.463cm" svg:x2="19.202cm" svg:y2="5.692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9.202cm" svg:y1="5.692cm" svg:x2="19.202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9.402cm" svg:y1="10.129cm" svg:x2="19.402cm" svg:y2="10.312cm">
              <svg:desc>P 4431 [Sa]</svg:desc>
              <text:p/>
            </draw:line>
            <draw:frame draw:name="P 4431 [Sa]" draw:style-name="gr12" draw:text-style-name="P10" draw:layer="layout" svg:width="1.179cm" svg:height="1.187cm" svg:x="18.863cm" svg:y="10.262cm">
              <draw:text-box>
                <text:p text:style-name="P9">18 <text:s text:c="5"/></text:p>
              </draw:text-box>
            </draw:frame>
            <draw:frame draw:name="P 4431 [Sa]" draw:style-name="gr11" draw:text-style-name="P10" draw:layer="layout" svg:width="1.044cm" svg:height="1.187cm" svg:x="15.763cm" svg:y="10.091cm">
              <draw:text-box>
                <text:p text:style-name="P9"><text:s text:c="4"/>23</text:p>
              </draw:text-box>
            </draw:frame>
            <draw:line draw:name="P 4431 [Sa]" draw:style-name="gr24" draw:text-style-name="P8" draw:layer="layout" svg:x1="16.235cm" svg:y1="10.541cm" svg:x2="19.402cm" svg:y2="10.312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16.235cm" svg:y1="10.441cm" svg:x2="16.235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6.235cm" svg:y1="23.111cm" svg:x2="16.235cm" svg:y2="23.311cm">
              <svg:desc>P 4432 [Sa]</svg:desc>
              <text:p/>
            </draw:line>
            <draw:frame draw:name="P 4432 [Sa]" draw:style-name="gr11" draw:text-style-name="P10" draw:layer="layout" svg:width="1.044cm" svg:height="1.187cm" svg:x="15.763cm" svg:y="23.161cm">
              <draw:text-box>
                <text:p text:style-name="P9"><text:s text:c="4"/>00</text:p>
              </draw:text-box>
            </draw:frame>
            <draw:frame draw:name="P 4432 [Sa]" draw:style-name="gr12" draw:text-style-name="P10" draw:layer="layout" svg:width="1.179cm" svg:height="1.187cm" svg:x="18.663cm" svg:y="22.99cm">
              <draw:text-box>
                <text:p text:style-name="P9">05 <text:s text:c="5"/></text:p>
              </draw:text-box>
            </draw:frame>
            <draw:line draw:name="P 4432 [Sa]" draw:style-name="gr24" draw:text-style-name="P8" draw:layer="layout" svg:x1="16.235cm" svg:y1="23.211cm" svg:x2="19.202cm" svg:y2="23.44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9.202cm" svg:y1="23.44cm" svg:x2="19.202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19.402cm" svg:y1="7.064cm" svg:x2="19.402cm" svg:y2="7.247cm">
              <svg:desc>P 4811</svg:desc>
              <text:p/>
            </draw:line>
            <draw:frame draw:name="P 4811" draw:style-name="gr25" draw:text-style-name="P10" draw:layer="layout" svg:width="1.162cm" svg:height="1.187cm" svg:x="18.871cm" svg:y="7.197cm">
              <draw:text-box>
                <text:p text:style-name="P9">11 <text:s text:c="5"/></text:p>
              </draw:text-box>
            </draw:frame>
            <draw:frame draw:name="P 4811" draw:style-name="gr11" draw:text-style-name="P10" draw:layer="layout" svg:width="1.044cm" svg:height="1.187cm" svg:x="15.763cm" svg:y="7.072cm">
              <draw:text-box>
                <text:p text:style-name="P9"><text:s text:c="4"/>17</text:p>
              </draw:text-box>
            </draw:frame>
            <draw:line draw:name="P 4811" draw:style-name="gr24" draw:text-style-name="P8" draw:layer="layout" svg:x1="16.235cm" svg:y1="7.522cm" svg:x2="19.402cm" svg:y2="7.247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6.235cm" svg:y1="7.422cm" svg:x2="16.235cm" svg:y2="7.622cm">
              <svg:desc>P 4811</svg:desc>
              <text:p/>
            </draw:line>
            <draw:frame draw:name="P 4811" draw:style-name="gr11" draw:text-style-name="P10" draw:layer="layout" svg:width="1.044cm" svg:height="1.187cm" svg:x="12.996cm" svg:y="7.346cm">
              <draw:text-box>
                <text:p text:style-name="P9"><text:s text:c="4"/>23</text:p>
              </draw:text-box>
            </draw:frame>
            <draw:line draw:name="P 4811" draw:style-name="gr24" draw:text-style-name="P8" draw:layer="layout" svg:x1="13.468cm" svg:y1="7.796cm" svg:x2="16.235cm" svg:y2="7.522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3.468cm" svg:y1="7.796cm" svg:x2="13.468cm" svg:y2="7.979cm">
              <svg:desc>P 4811</svg:desc>
              <text:p/>
            </draw:line>
            <draw:frame draw:name="P 4811" draw:style-name="gr12" draw:text-style-name="P10" draw:layer="layout" svg:width="1.179cm" svg:height="1.187cm" svg:x="12.929cm" svg:y="7.929cm">
              <draw:text-box>
                <text:p text:style-name="P9">27 <text:s text:c="5"/></text:p>
              </draw:text-box>
            </draw:frame>
            <draw:frame draw:name="P 4811" draw:style-name="gr11" draw:text-style-name="P10" draw:layer="layout" svg:width="1.044cm" svg:height="1.187cm" svg:x="9.829cm" svg:y="7.895cm">
              <draw:text-box>
                <text:p text:style-name="P9"><text:s text:c="4"/>35</text:p>
              </draw:text-box>
            </draw:frame>
            <draw:line draw:name="P 4811" draw:style-name="gr24" draw:text-style-name="P8" draw:layer="layout" svg:x1="10.301cm" svg:y1="8.345cm" svg:x2="13.468cm" svg:y2="7.979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0.301cm" svg:y1="8.245cm" svg:x2="10.301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0.301cm" svg:y1="9.709cm" svg:x2="10.301cm" svg:y2="9.909cm">
              <svg:desc>P 4812</svg:desc>
              <text:p/>
            </draw:line>
            <draw:frame draw:name="P 4812" draw:style-name="gr11" draw:text-style-name="P10" draw:layer="layout" svg:width="1.044cm" svg:height="1.187cm" svg:x="9.829cm" svg:y="9.759cm">
              <draw:text-box>
                <text:p text:style-name="P9"><text:s text:c="4"/>07</text:p>
              </draw:text-box>
            </draw:frame>
            <draw:frame draw:name="P 4812" draw:style-name="gr12" draw:text-style-name="P10" draw:layer="layout" svg:width="1.179cm" svg:height="1.187cm" svg:x="12.929cm" svg:y="9.725cm">
              <draw:text-box>
                <text:p text:style-name="P9">15 <text:s text:c="5"/></text:p>
              </draw:text-box>
            </draw:frame>
            <draw:line draw:name="P 4812" draw:style-name="gr24" draw:text-style-name="P8" draw:layer="layout" svg:x1="10.301cm" svg:y1="9.809cm" svg:x2="13.468cm" svg:y2="10.17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3.468cm" svg:y1="10.175cm" svg:x2="13.468cm" svg:y2="10.358cm">
              <svg:desc>P 4812</svg:desc>
              <text:p/>
            </draw:line>
            <draw:frame draw:name="P 4812" draw:style-name="gr11" draw:text-style-name="P10" draw:layer="layout" svg:width="1.044cm" svg:height="1.187cm" svg:x="12.996cm" svg:y="10.308cm">
              <draw:text-box>
                <text:p text:style-name="P9"><text:s text:c="4"/>19</text:p>
              </draw:text-box>
            </draw:frame>
            <draw:frame draw:name="P 4812" draw:style-name="gr12" draw:text-style-name="P10" draw:layer="layout" svg:width="1.179cm" svg:height="1.187cm" svg:x="15.696cm" svg:y="10.182cm">
              <draw:text-box>
                <text:p text:style-name="P9">25 <text:s text:c="5"/></text:p>
              </draw:text-box>
            </draw:frame>
            <draw:line draw:name="P 4812" draw:style-name="gr24" draw:text-style-name="P8" draw:layer="layout" svg:x1="13.468cm" svg:y1="10.358cm" svg:x2="16.235cm" svg:y2="10.632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6.235cm" svg:y1="10.532cm" svg:x2="16.235cm" svg:y2="10.732cm">
              <svg:desc>P 4812</svg:desc>
              <text:p/>
            </draw:line>
            <draw:frame draw:name="P 4812" draw:style-name="gr12" draw:text-style-name="P10" draw:layer="layout" svg:width="1.179cm" svg:height="1.187cm" svg:x="18.663cm" svg:y="10.457cm">
              <draw:text-box>
                <text:p text:style-name="P9">31 <text:s text:c="5"/></text:p>
              </draw:text-box>
            </draw:frame>
            <draw:line draw:name="P 4812" draw:style-name="gr24" draw:text-style-name="P8" draw:layer="layout" svg:x1="16.235cm" svg:y1="10.632cm" svg:x2="19.202cm" svg:y2="10.90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9.202cm" svg:y1="10.907cm" svg:x2="19.202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19.402cm" svg:y1="23.577cm" svg:x2="19.402cm" svg:y2="23.943cm">
              <svg:desc>P 4813</svg:desc>
              <text:p/>
            </draw:line>
            <draw:frame draw:name="P 4813" draw:style-name="gr12" draw:text-style-name="P10" draw:layer="layout" svg:width="1.179cm" svg:height="1.187cm" svg:x="18.863cm" svg:y="23.893cm">
              <draw:text-box>
                <text:p text:style-name="P9">16 <text:s text:c="5"/></text:p>
              </draw:text-box>
            </draw:frame>
            <draw:frame draw:name="P 4813" draw:style-name="gr11" draw:text-style-name="P10" draw:layer="layout" svg:width="1.044cm" svg:height="1.187cm" svg:x="15.763cm" svg:y="23.768cm">
              <draw:text-box>
                <text:p text:style-name="P9"><text:s text:c="4"/>22</text:p>
              </draw:text-box>
            </draw:frame>
            <draw:line draw:name="P 4813" draw:style-name="gr24" draw:text-style-name="P8" draw:layer="layout" svg:x1="16.235cm" svg:y1="24.218cm" svg:x2="19.402cm" svg:y2="23.943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6.235cm" svg:y1="24.118cm" svg:x2="16.235cm" svg:y2="24.318cm">
              <svg:desc>P 4813</svg:desc>
              <text:p/>
            </draw:line>
            <draw:frame draw:name="P 4813" draw:style-name="gr11" draw:text-style-name="P10" draw:layer="layout" svg:width="1.044cm" svg:height="1.187cm" svg:x="12.996cm" svg:y="24.042cm">
              <draw:text-box>
                <text:p text:style-name="P9"><text:s text:c="4"/>28</text:p>
              </draw:text-box>
            </draw:frame>
            <draw:line draw:name="P 4813" draw:style-name="gr24" draw:text-style-name="P8" draw:layer="layout" svg:x1="13.468cm" svg:y1="24.492cm" svg:x2="16.235cm" svg:y2="24.21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3.468cm" svg:y1="24.492cm" svg:x2="13.468cm" svg:y2="24.675cm">
              <svg:desc>P 4813</svg:desc>
              <text:p/>
            </draw:line>
            <draw:frame draw:name="P 4813" draw:style-name="gr12" draw:text-style-name="P10" draw:layer="layout" svg:width="1.179cm" svg:height="1.187cm" svg:x="12.929cm" svg:y="24.625cm">
              <draw:text-box>
                <text:p text:style-name="P9">32 <text:s text:c="5"/></text:p>
              </draw:text-box>
            </draw:frame>
            <draw:frame draw:name="P 4813" draw:style-name="gr11" draw:text-style-name="P10" draw:layer="layout" svg:width="1.044cm" svg:height="1.187cm" svg:x="9.829cm" svg:y="24.591cm">
              <draw:text-box>
                <text:p text:style-name="P9"><text:s text:c="4"/>40</text:p>
              </draw:text-box>
            </draw:frame>
            <draw:line draw:name="P 4813" draw:style-name="gr24" draw:text-style-name="P8" draw:layer="layout" svg:x1="10.301cm" svg:y1="25.041cm" svg:x2="13.468cm" svg:y2="24.67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0.301cm" svg:y1="24.941cm" svg:x2="10.301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0.301cm" svg:y1="26.313cm" svg:x2="10.301cm" svg:y2="26.513cm">
              <svg:desc>P 4814</svg:desc>
              <text:p/>
            </draw:line>
            <draw:frame draw:name="P 4814" draw:style-name="gr11" draw:text-style-name="P10" draw:layer="layout" svg:width="1.044cm" svg:height="1.187cm" svg:x="9.829cm" svg:y="26.363cm">
              <draw:text-box>
                <text:p text:style-name="P9"><text:s text:c="4"/>10</text:p>
              </draw:text-box>
            </draw:frame>
            <draw:frame draw:name="P 4814" draw:style-name="gr12" draw:text-style-name="P10" draw:layer="layout" svg:width="1.179cm" svg:height="1.187cm" svg:x="12.929cm" svg:y="26.329cm">
              <draw:text-box>
                <text:p text:style-name="P9">18 <text:s text:c="5"/></text:p>
              </draw:text-box>
            </draw:frame>
            <draw:line draw:name="P 4814" draw:style-name="gr24" draw:text-style-name="P8" draw:layer="layout" svg:x1="10.301cm" svg:y1="26.413cm" svg:x2="13.468cm" svg:y2="26.77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3.468cm" svg:y1="26.779cm" svg:x2="13.468cm" svg:y2="26.962cm">
              <svg:desc>P 4814</svg:desc>
              <text:p/>
            </draw:line>
            <draw:frame draw:name="P 4814" draw:style-name="gr11" draw:text-style-name="P10" draw:layer="layout" svg:width="1.044cm" svg:height="1.187cm" svg:x="12.996cm" svg:y="26.912cm">
              <draw:text-box>
                <text:p text:style-name="P9"><text:s text:c="4"/>22</text:p>
              </draw:text-box>
            </draw:frame>
            <draw:frame draw:name="P 4814" draw:style-name="gr12" draw:text-style-name="P10" draw:layer="layout" svg:width="1.179cm" svg:height="1.187cm" svg:x="15.696cm" svg:y="26.787cm">
              <draw:text-box>
                <text:p text:style-name="P9">28 <text:s text:c="5"/></text:p>
              </draw:text-box>
            </draw:frame>
            <draw:line draw:name="P 4814" draw:style-name="gr24" draw:text-style-name="P8" draw:layer="layout" svg:x1="13.468cm" svg:y1="26.962cm" svg:x2="16.235cm" svg:y2="27.237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6.235cm" svg:y1="27.137cm" svg:x2="16.235cm" svg:y2="27.337cm">
              <svg:desc>P 4814</svg:desc>
              <text:p/>
            </draw:line>
            <draw:frame draw:name="P 4814" draw:style-name="gr12" draw:text-style-name="P10" draw:layer="layout" svg:width="1.179cm" svg:height="1.187cm" svg:x="18.663cm" svg:y="27.061cm">
              <draw:text-box>
                <text:p text:style-name="P9">34 <text:s text:c="5"/></text:p>
              </draw:text-box>
            </draw:frame>
            <draw:line draw:name="P 4814" draw:style-name="gr24" draw:text-style-name="P8" draw:layer="layout" svg:x1="16.235cm" svg:y1="27.237cm" svg:x2="19.202cm" svg:y2="27.51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9.202cm" svg:y1="27.511cm" svg:x2="19.202cm" svg:y2="27.694cm">
              <svg:desc>P 4814</svg:desc>
              <text:p/>
            </draw:line>
          </draw:g>
          <draw:g draw:name="P 5">
            <draw:line draw:name="P 5" draw:style-name="gr23" draw:text-style-name="P5" draw:layer="layout" svg:x1="13.268cm" svg:y1="25.856cm" svg:x2="13.268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13.668cm" svg:y1="11.218cm" svg:x2="13.668cm" svg:y2="11.418cm">
              <svg:desc>R 20 Huk</svg:desc>
              <text:p/>
            </draw:line>
            <draw:line draw:name="R 20 Huk" draw:style-name="gr35" draw:text-style-name="P8" draw:layer="layout" svg:x1="13.268cm" svg:y1="11.776cm" svg:x2="13.668cm" svg:y2="11.318cm">
              <svg:desc>R 20 Huk</svg:desc>
              <text:p/>
            </draw:line>
            <draw:line draw:name="R 20 Huk" draw:style-name="gr34" draw:text-style-name="P5" draw:layer="layout" svg:x1="13.268cm" svg:y1="11.776cm" svg:x2="13.268cm" svg:y2="12.233cm">
              <svg:desc>R 20 Huk</svg:desc>
              <text:p/>
            </draw:line>
            <draw:line draw:name="R 20 Huk" draw:style-name="gr35" draw:text-style-name="P8" draw:layer="layout" svg:x1="13.268cm" svg:y1="12.233cm" svg:x2="13.668cm" svg:y2="12.691cm">
              <svg:desc>R 20 Huk</svg:desc>
              <text:p/>
            </draw:line>
            <draw:line draw:name="R 20 Huk" draw:style-name="gr34" draw:text-style-name="P5" draw:layer="layout" svg:x1="13.668cm" svg:y1="12.591cm" svg:x2="13.668cm" svg:y2="12.791cm">
              <svg:desc>R 20 Huk</svg:desc>
              <text:p/>
            </draw:line>
          </draw:g>
          <draw:g draw:name="St 6145">
            <draw:line draw:name="St 6145" draw:style-name="gr27" draw:text-style-name="P5" draw:layer="layout" svg:x1="19.002cm" svg:y1="12.553cm" svg:x2="19.002cm" svg:y2="13.926cm">
              <svg:desc>St 6145</svg:desc>
              <text:p/>
            </draw:line>
            <draw:frame draw:name="St 6145" draw:style-name="gr12" draw:text-style-name="P10" draw:layer="layout" svg:width="1.179cm" svg:height="1.187cm" svg:x="18.463cm" svg:y="13.876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15.763cm" svg:y="13.842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16.235cm" svg:y1="14.292cm" svg:x2="19.002cm" svg:y2="13.926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6.235cm" svg:y1="14.192cm" svg:x2="16.235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19.002cm" svg:y1="19.681cm" svg:x2="19.002cm" svg:y2="19.881cm">
              <svg:desc>St 6620</svg:desc>
              <text:p/>
            </draw:line>
          </draw:g>
          <draw:g draw:name="V 3 Mi">
            <draw:line draw:name="V 3 Mi" draw:style-name="gr29" draw:text-style-name="P5" draw:layer="layout" svg:x1="13.268cm" svg:y1="16.067cm" svg:x2="13.268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0.301cm" svg:y1="15.335cm" svg:x2="10.301cm" svg:y2="15.535cm">
              <svg:desc>V 5364 Mi</svg:desc>
              <text:p/>
            </draw:line>
            <draw:frame draw:name="V 5364 Mi" draw:style-name="gr11" draw:text-style-name="P10" draw:layer="layout" svg:width="1.044cm" svg:height="1.187cm" svg:x="9.829cm" svg:y="15.385cm">
              <draw:text-box>
                <text:p text:style-name="P9"><text:s text:c="4"/>10</text:p>
              </draw:text-box>
            </draw:frame>
            <draw:frame draw:name="V 5364 Mi" draw:style-name="gr12" draw:text-style-name="P10" draw:layer="layout" svg:width="1.179cm" svg:height="1.187cm" svg:x="12.929cm" svg:y="15.351cm">
              <draw:text-box>
                <text:p text:style-name="P9">18 <text:s text:c="5"/></text:p>
              </draw:text-box>
            </draw:frame>
            <draw:line draw:name="V 5364 Mi" draw:style-name="gr30" draw:text-style-name="P8" draw:layer="layout" svg:x1="10.301cm" svg:y1="15.435cm" svg:x2="13.468cm" svg:y2="15.80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3.468cm" svg:y1="15.801cm" svg:x2="13.468cm" svg:y2="17.997cm">
              <svg:desc>V 5364 Mi</svg:desc>
              <text:p/>
            </draw:line>
            <draw:frame draw:name="V 5364 Mi" draw:style-name="gr11" draw:text-style-name="P10" draw:layer="layout" svg:width="1.044cm" svg:height="1.187cm" svg:x="12.996cm" svg:y="17.947cm">
              <draw:text-box>
                <text:p text:style-name="P9"><text:s text:c="4"/>06</text:p>
              </draw:text-box>
            </draw:frame>
            <draw:frame draw:name="V 5364 Mi" draw:style-name="gr12" draw:text-style-name="P10" draw:layer="layout" svg:width="1.179cm" svg:height="1.187cm" svg:x="15.496cm" svg:y="17.821cm">
              <draw:text-box>
                <text:p text:style-name="P9">12 <text:s text:c="5"/></text:p>
              </draw:text-box>
            </draw:frame>
            <draw:line draw:name="V 5364 Mi" draw:style-name="gr30" draw:text-style-name="P8" draw:layer="layout" svg:x1="13.468cm" svg:y1="17.997cm" svg:x2="16.035cm" svg:y2="18.27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6.035cm" svg:y1="18.171cm" svg:x2="16.035cm" svg:y2="18.371cm">
              <svg:desc>V 5364 Mi</svg:desc>
              <text:p/>
            </draw:line>
            <draw:frame draw:name="V 5364 Mi" draw:style-name="gr12" draw:text-style-name="P10" draw:layer="layout" svg:width="1.179cm" svg:height="1.187cm" svg:x="18.463cm" svg:y="18.05cm">
              <draw:text-box>
                <text:p text:style-name="P9">17 <text:s text:c="5"/></text:p>
              </draw:text-box>
            </draw:frame>
            <draw:line draw:name="V 5364 Mi" draw:style-name="gr30" draw:text-style-name="P8" draw:layer="layout" svg:x1="16.035cm" svg:y1="18.271cm" svg:x2="19.002cm" svg:y2="18.5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9.002cm" svg:y1="18.5cm" svg:x2="19.002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9.602cm" svg:y1="18.995cm" svg:x2="19.602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.2cm" svg:y1="12.819cm" svg:x2="1.2cm" svg:y2="13.019cm">
              <svg:desc>V 5764 Mi</svg:desc>
              <text:p/>
            </draw:line>
            <draw:frame draw:name="V 5764 Mi" draw:style-name="gr11" draw:text-style-name="P10" draw:layer="layout" svg:width="1.044cm" svg:height="1.187cm" svg:x="0.728cm" svg:y="12.869cm">
              <draw:text-box>
                <text:p text:style-name="P9"><text:s text:c="4"/>15</text:p>
              </draw:text-box>
            </draw:frame>
            <draw:frame draw:name="V 5764 Mi" draw:style-name="gr12" draw:text-style-name="P10" draw:layer="layout" svg:width="1.179cm" svg:height="1.187cm" svg:x="3.628cm" svg:y="12.835cm">
              <draw:text-box>
                <text:p text:style-name="P9">23 <text:s text:c="5"/></text:p>
              </draw:text-box>
            </draw:frame>
            <draw:line draw:name="V 5764 Mi" draw:style-name="gr30" draw:text-style-name="P8" draw:layer="layout" svg:x1="1.2cm" svg:y1="12.919cm" svg:x2="4.167cm" svg:y2="13.285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4.167cm" svg:y1="13.185cm" svg:x2="4.167cm" svg:y2="13.385cm">
              <svg:desc>V 5764 Mi</svg:desc>
              <text:p/>
            </draw:line>
            <draw:frame draw:name="V 5764 Mi" draw:style-name="gr12" draw:text-style-name="P10" draw:layer="layout" svg:width="1.179cm" svg:height="1.187cm" svg:x="6.595cm" svg:y="12.973cm">
              <draw:text-box>
                <text:p text:style-name="P9">26 <text:s text:c="5"/></text:p>
              </draw:text-box>
            </draw:frame>
            <draw:line draw:name="V 5764 Mi" draw:style-name="gr30" draw:text-style-name="P8" draw:layer="layout" svg:x1="4.167cm" svg:y1="13.285cm" svg:x2="7.134cm" svg:y2="13.423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7.134cm" svg:y1="13.323cm" svg:x2="7.134cm" svg:y2="13.523cm">
              <svg:desc>V 5764 Mi</svg:desc>
              <text:p/>
            </draw:line>
            <draw:frame draw:name="V 5764 Mi" draw:style-name="gr12" draw:text-style-name="P10" draw:layer="layout" svg:width="1.179cm" svg:height="1.187cm" svg:x="9.762cm" svg:y="13.156cm">
              <draw:text-box>
                <text:p text:style-name="P9">30 <text:s text:c="5"/></text:p>
              </draw:text-box>
            </draw:frame>
            <draw:line draw:name="V 5764 Mi" draw:style-name="gr30" draw:text-style-name="P8" draw:layer="layout" svg:x1="7.134cm" svg:y1="13.423cm" svg:x2="10.301cm" svg:y2="13.606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10.301cm" svg:y1="13.506cm" svg:x2="10.301cm" svg:y2="13.706cm">
              <svg:desc>V 5764 Mi</svg:desc>
              <text:p/>
            </draw:line>
          </draw:g>
        </draw:g>
      </draw:page>
      <draw:page draw:name="Seitenbergbahn A" draw:style-name="dp1" draw:master-page-name="Standard">
        <draw:g draw:style-name="gr1">
          <draw:g>
            <draw:frame draw:style-name="gr2" draw:text-style-name="P2" draw:layer="layout" svg:width="6.835cm" svg:height="1.187cm" svg:x="7.133cm" svg:y="1cm">
              <draw:text-box>
                <text:p text:style-name="P1">Holstedt – Heiligenfeld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.2cm" svg:y1="4cm" svg:x2="1.2cm" svg:y2="28.7cm">
              <svg:desc>#Track.Hst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Hst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Hst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Hst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Hst.6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3.512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4.267cm" svg:y1="4cm" svg:x2="4.267cm" svg:y2="28.7cm">
              <svg:desc>#Track.Dtl.1</svg:desc>
              <text:p/>
            </draw:line>
            <draw:frame draw:style-name="gr5" draw:text-style-name="P7" draw:layer="layout" svg:width="0.659cm" svg:height="1.187cm" svg:x="3.988cm" svg:y="3.6cm">
              <draw:text-box>
                <text:p text:style-name="P6">1</text:p>
              </draw:text-box>
            </draw:frame>
            <draw:line draw:style-name="gr4" draw:text-style-name="P5" draw:layer="layout" svg:x1="4.467cm" svg:y1="4cm" svg:x2="4.467cm" svg:y2="28.7cm">
              <svg:desc>#Track.Dtl.2</svg:desc>
              <text:p/>
            </draw:line>
            <draw:frame draw:style-name="gr5" draw:text-style-name="P7" draw:layer="layout" svg:width="0.659cm" svg:height="1.187cm" svg:x="4.188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6.579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7.334cm" svg:y1="4cm" svg:x2="7.334cm" svg:y2="28.7cm">
              <svg:desc>#Track.Huk.4</svg:desc>
              <text:p/>
            </draw:line>
            <draw:frame draw:style-name="gr5" draw:text-style-name="P7" draw:layer="layout" svg:width="0.659cm" svg:height="1.187cm" svg:x="7.055cm" svg:y="3.6cm">
              <draw:text-box>
                <text:p text:style-name="P6">4</text:p>
              </draw:text-box>
            </draw:frame>
            <draw:line draw:style-name="gr4" draw:text-style-name="P5" draw:layer="layout" svg:x1="7.534cm" svg:y1="4cm" svg:x2="7.534cm" svg:y2="28.7cm">
              <svg:desc>#Track.Huk.2</svg:desc>
              <text:p/>
            </draw:line>
            <draw:frame draw:style-name="gr5" draw:text-style-name="P7" draw:layer="layout" svg:width="0.659cm" svg:height="1.187cm" svg:x="7.255cm" svg:y="3.6cm">
              <draw:text-box>
                <text:p text:style-name="P6">2</text:p>
              </draw:text-box>
            </draw:frame>
            <draw:line draw:style-name="gr4" draw:text-style-name="P5" draw:layer="layout" svg:x1="7.734cm" svg:y1="4cm" svg:x2="7.734cm" svg:y2="28.7cm">
              <svg:desc>#Track.Huk.1</svg:desc>
              <text:p/>
            </draw:line>
            <draw:frame draw:style-name="gr5" draw:text-style-name="P7" draw:layer="layout" svg:width="0.659cm" svg:height="1.187cm" svg:x="7.455cm" svg:y="3.6cm">
              <draw:text-box>
                <text:p text:style-name="P6">1</text:p>
              </draw:text-box>
            </draw:frame>
            <draw:line draw:style-name="gr4" draw:text-style-name="P5" draw:layer="layout" svg:x1="7.934cm" svg:y1="4cm" svg:x2="7.934cm" svg:y2="28.7cm">
              <svg:desc>#Track.Huk.3</svg:desc>
              <text:p/>
            </draw:line>
            <draw:frame draw:style-name="gr5" draw:text-style-name="P7" draw:layer="layout" svg:width="0.659cm" svg:height="1.187cm" svg:x="7.655cm" svg:y="3.6cm">
              <draw:text-box>
                <text:p text:style-name="P6">3</text:p>
              </draw:text-box>
            </draw:frame>
          </draw:g>
          <draw:g>
            <draw:frame draw:style-name="gr31" draw:text-style-name="P4" draw:layer="layout" svg:width="1.814cm" svg:height="1.199cm" svg:x="9.544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0.401cm" svg:y1="4cm" svg:x2="10.401cm" svg:y2="28.7cm">
              <svg:desc>#Track.Sbg.1</svg:desc>
              <text:p/>
            </draw:line>
            <draw:frame draw:style-name="gr5" draw:text-style-name="P7" draw:layer="layout" svg:width="0.659cm" svg:height="1.187cm" svg:x="10.122cm" svg:y="3.6cm">
              <draw:text-box>
                <text:p text:style-name="P6">1</text:p>
              </draw:text-box>
            </draw:frame>
            <draw:line draw:style-name="gr4" draw:text-style-name="P5" draw:layer="layout" svg:x1="10.601cm" svg:y1="4cm" svg:x2="10.601cm" svg:y2="28.7cm">
              <svg:desc>#Track.Sbg.2</svg:desc>
              <text:p/>
            </draw:line>
            <draw:frame draw:style-name="gr5" draw:text-style-name="P7" draw:layer="layout" svg:width="0.659cm" svg:height="1.187cm" svg:x="10.322cm" svg:y="3.6cm">
              <draw:text-box>
                <text:p text:style-name="P6">2</text:p>
              </draw:text-box>
            </draw:frame>
            <draw:line draw:style-name="gr4" draw:text-style-name="P5" draw:layer="layout" svg:x1="10.801cm" svg:y1="4cm" svg:x2="10.801cm" svg:y2="28.7cm">
              <svg:desc>#Track.Sbg.3</svg:desc>
              <text:p/>
            </draw:line>
            <draw:frame draw:style-name="gr5" draw:text-style-name="P7" draw:layer="layout" svg:width="0.659cm" svg:height="1.187cm" svg:x="10.522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2.594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3.468cm" svg:y1="4cm" svg:x2="13.468cm" svg:y2="28.7cm">
              <svg:desc>#Track.Trk.1</svg:desc>
              <text:p/>
            </draw:line>
            <draw:frame draw:style-name="gr5" draw:text-style-name="P7" draw:layer="layout" svg:width="0.659cm" svg:height="1.187cm" svg:x="13.189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48cm" svg:height="1.199cm" svg:x="15.661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6.535cm" svg:y1="4cm" svg:x2="16.535cm" svg:y2="28.7cm">
              <svg:desc>#Track.Knf.1</svg:desc>
              <text:p/>
            </draw:line>
            <draw:frame draw:style-name="gr5" draw:text-style-name="P7" draw:layer="layout" svg:width="0.659cm" svg:height="1.187cm" svg:x="16.256cm" svg:y="3.6cm">
              <draw:text-box>
                <text:p text:style-name="P6">1</text:p>
              </draw:text-box>
            </draw:frame>
            <draw:line draw:style-name="gr4" draw:text-style-name="P5" draw:layer="layout" svg:x1="16.735cm" svg:y1="4cm" svg:x2="16.735cm" svg:y2="28.7cm">
              <svg:desc>#Track.Knf.2</svg:desc>
              <text:p/>
            </draw:line>
            <draw:frame draw:style-name="gr5" draw:text-style-name="P7" draw:layer="layout" svg:width="0.659cm" svg:height="1.187cm" svg:x="16.456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18.728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602cm" svg:y1="4cm" svg:x2="19.602cm" svg:y2="28.7cm">
              <svg:desc>#Track.Hfd.1</svg:desc>
              <text:p/>
            </draw:line>
            <draw:frame draw:style-name="gr5" draw:text-style-name="P7" draw:layer="layout" svg:width="0.659cm" svg:height="1.187cm" svg:x="19.323cm" svg:y="3.6cm">
              <draw:text-box>
                <text:p text:style-name="P6">1</text:p>
              </draw:text-box>
            </draw:frame>
            <draw:line draw:style-name="gr4" draw:text-style-name="P5" draw:layer="layout" svg:x1="19.802cm" svg:y1="4cm" svg:x2="19.802cm" svg:y2="28.7cm">
              <svg:desc>#Track.Hfd.2</svg:desc>
              <text:p/>
            </draw:line>
            <draw:frame draw:style-name="gr5" draw:text-style-name="P7" draw:layer="layout" svg:width="0.659cm" svg:height="1.187cm" svg:x="19.523cm" svg:y="3.6cm">
              <draw:text-box>
                <text:p text:style-name="P6">2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.6cm" svg:y1="11.684cm" svg:x2="1.6cm" svg:y2="11.867cm">
              <svg:desc>Bp 2565 [Sa]</svg:desc>
              <text:p/>
            </draw:line>
            <draw:frame draw:name="Bp 2565 [Sa]" draw:style-name="gr11" draw:text-style-name="P10" draw:layer="layout" svg:width="1.044cm" svg:height="1.187cm" svg:x="1.128cm" svg:y="11.817cm">
              <draw:text-box>
                <text:p text:style-name="P9"><text:s text:c="4"/>52</text:p>
              </draw:text-box>
            </draw:frame>
            <draw:frame draw:name="Bp 2565 [Sa]" draw:style-name="gr12" draw:text-style-name="P10" draw:layer="layout" svg:width="1.179cm" svg:height="1.187cm" svg:x="3.728cm" svg:y="11.646cm">
              <draw:text-box>
                <text:p text:style-name="P9">57 <text:s text:c="5"/></text:p>
              </draw:text-box>
            </draw:frame>
            <draw:line draw:name="Bp 2565 [Sa]" draw:style-name="gr13" draw:text-style-name="P8" draw:layer="layout" svg:x1="1.6cm" svg:y1="11.867cm" svg:x2="4.267cm" svg:y2="12.096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4.267cm" svg:y1="11.996cm" svg:x2="4.267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4.267cm" svg:y1="24.575cm" svg:x2="4.267cm" svg:y2="24.775cm">
              <svg:desc>Bp 2566 [Sa]</svg:desc>
              <text:p/>
            </draw:line>
            <draw:frame draw:name="Bp 2566 [Sa]" draw:style-name="gr12" draw:text-style-name="P10" draw:layer="layout" svg:width="1.179cm" svg:height="1.187cm" svg:x="3.728cm" svg:y="24.625cm">
              <draw:text-box>
                <text:p text:style-name="P9">32 <text:s text:c="5"/></text:p>
              </draw:text-box>
            </draw:frame>
            <draw:frame draw:name="Bp 2566 [Sa]" draw:style-name="gr11" draw:text-style-name="P10" draw:layer="layout" svg:width="1.044cm" svg:height="1.187cm" svg:x="0.928cm" svg:y="24.454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1.4cm" svg:y1="24.904cm" svg:x2="4.267cm" svg:y2="24.675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.4cm" svg:y1="24.904cm" svg:x2="1.4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4.267cm" svg:y1="11.538cm" svg:x2="4.267cm" svg:y2="11.738cm">
              <svg:desc>D 236 [Sa]</svg:desc>
              <text:p/>
            </draw:line>
            <draw:frame draw:name="D 236 [Sa]" draw:style-name="gr12" draw:text-style-name="P10" draw:layer="layout" svg:width="1.179cm" svg:height="1.187cm" svg:x="3.728cm" svg:y="11.588cm">
              <draw:text-box>
                <text:p text:style-name="P9">47 <text:s text:c="5"/></text:p>
              </draw:text-box>
            </draw:frame>
            <draw:frame draw:name="D 236 [Sa]" draw:style-name="gr11" draw:text-style-name="P10" draw:layer="layout" svg:width="1.044cm" svg:height="1.187cm" svg:x="0.928cm" svg:y="11.417cm">
              <draw:text-box>
                <text:p text:style-name="P9"><text:s text:c="4"/>52</text:p>
              </draw:text-box>
            </draw:frame>
            <draw:line draw:name="D 236 [Sa]" draw:style-name="gr15" draw:text-style-name="P8" draw:layer="layout" svg:x1="1.4cm" svg:y1="11.867cm" svg:x2="4.267cm" svg:y2="11.638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1.4cm" svg:y1="11.767cm" svg:x2="1.4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0.601cm" svg:y1="16.662cm" svg:x2="10.601cm" svg:y2="16.862cm">
              <svg:desc>Dg 6302 [Mi]</svg:desc>
              <text:p/>
            </draw:line>
            <draw:frame draw:name="Dg 6302 [Mi]" draw:style-name="gr12" draw:text-style-name="P10" draw:layer="layout" svg:width="1.179cm" svg:height="1.187cm" svg:x="10.062cm" svg:y="16.712cm">
              <draw:text-box>
                <text:p text:style-name="P9">39 <text:s text:c="5"/></text:p>
              </draw:text-box>
            </draw:frame>
            <draw:frame draw:name="Dg 6302 [Mi]" draw:style-name="gr11" draw:text-style-name="P10" draw:layer="layout" svg:width="1.044cm" svg:height="1.187cm" svg:x="7.262cm" svg:y="16.677cm">
              <draw:text-box>
                <text:p text:style-name="P9"><text:s text:c="4"/>47</text:p>
              </draw:text-box>
            </draw:frame>
            <draw:line draw:name="Dg 6302 [Mi]" draw:style-name="gr17" draw:text-style-name="P8" draw:layer="layout" svg:x1="7.734cm" svg:y1="17.127cm" svg:x2="10.601cm" svg:y2="16.76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7.734cm" svg:y1="17.027cm" svg:x2="7.734cm" svg:y2="17.227cm">
              <svg:desc>Dg 6302 [Mi]</svg:desc>
              <text:p/>
            </draw:line>
            <draw:frame draw:name="Dg 6302 [Mi]" draw:style-name="gr11" draw:text-style-name="P10" draw:layer="layout" svg:width="1.044cm" svg:height="1.187cm" svg:x="3.795cm" svg:y="16.952cm">
              <draw:text-box>
                <text:p text:style-name="P9"><text:s text:c="4"/>53</text:p>
              </draw:text-box>
            </draw:frame>
            <draw:line draw:name="Dg 6302 [Mi]" draw:style-name="gr17" draw:text-style-name="P8" draw:layer="layout" svg:x1="4.267cm" svg:y1="17.402cm" svg:x2="7.734cm" svg:y2="17.127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4.267cm" svg:y1="17.302cm" svg:x2="4.267cm" svg:y2="17.502cm">
              <svg:desc>Dg 6302 [Mi]</svg:desc>
              <text:p/>
            </draw:line>
            <draw:frame draw:name="Dg 6302 [Mi]" draw:style-name="gr11" draw:text-style-name="P10" draw:layer="layout" svg:width="1.044cm" svg:height="1.187cm" svg:x="0.928cm" svg:y="17.318cm">
              <draw:text-box>
                <text:p text:style-name="P9"><text:s text:c="4"/>01</text:p>
              </draw:text-box>
            </draw:frame>
            <draw:line draw:name="Dg 6302 [Mi]" draw:style-name="gr17" draw:text-style-name="P8" draw:layer="layout" svg:x1="1.4cm" svg:y1="17.768cm" svg:x2="4.267cm" svg:y2="17.40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.4cm" svg:y1="17.668cm" svg:x2="1.4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4.267cm" svg:y1="19.772cm" svg:x2="4.267cm" svg:y2="19.972cm">
              <svg:desc>Dg 6594 [Sa]</svg:desc>
              <text:p/>
            </draw:line>
            <draw:frame draw:name="Dg 6594 [Sa]" draw:style-name="gr12" draw:text-style-name="P10" draw:layer="layout" svg:width="1.179cm" svg:height="1.187cm" svg:x="3.728cm" svg:y="19.822cm">
              <draw:text-box>
                <text:p text:style-name="P9">47 <text:s text:c="5"/></text:p>
              </draw:text-box>
            </draw:frame>
            <draw:frame draw:name="Dg 6594 [Sa]" draw:style-name="gr11" draw:text-style-name="P10" draw:layer="layout" svg:width="1.044cm" svg:height="1.187cm" svg:x="1.128cm" svg:y="19.788cm">
              <draw:text-box>
                <text:p text:style-name="P9"><text:s text:c="4"/>55</text:p>
              </draw:text-box>
            </draw:frame>
            <draw:line draw:name="Dg 6594 [Sa]" draw:style-name="gr17" draw:text-style-name="P8" draw:layer="layout" svg:x1="1.6cm" svg:y1="20.238cm" svg:x2="4.267cm" svg:y2="19.872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.6cm" svg:y1="20.138cm" svg:x2="1.6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.6cm" svg:y1="5.409cm" svg:x2="1.6cm" svg:y2="5.609cm">
              <svg:desc>Dg 6971</svg:desc>
              <text:p/>
            </draw:line>
            <draw:frame draw:name="Dg 6971" draw:style-name="gr11" draw:text-style-name="P10" draw:layer="layout" svg:width="1.044cm" svg:height="1.187cm" svg:x="1.128cm" svg:y="5.459cm">
              <draw:text-box>
                <text:p text:style-name="P9"><text:s text:c="4"/>33</text:p>
              </draw:text-box>
            </draw:frame>
            <draw:frame draw:name="Dg 6971" draw:style-name="gr12" draw:text-style-name="P10" draw:layer="layout" svg:width="1.179cm" svg:height="1.187cm" svg:x="3.928cm" svg:y="5.425cm">
              <draw:text-box>
                <text:p text:style-name="P9">41 <text:s text:c="5"/></text:p>
              </draw:text-box>
            </draw:frame>
            <draw:line draw:name="Dg 6971" draw:style-name="gr17" draw:text-style-name="P8" draw:layer="layout" svg:x1="1.6cm" svg:y1="5.509cm" svg:x2="4.467cm" svg:y2="5.87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4.467cm" svg:y1="5.775cm" svg:x2="4.467cm" svg:y2="5.975cm">
              <svg:desc>Dg 6971</svg:desc>
              <text:p/>
            </draw:line>
            <draw:frame draw:name="Dg 6971" draw:style-name="gr12" draw:text-style-name="P10" draw:layer="layout" svg:width="1.179cm" svg:height="1.187cm" svg:x="7.195cm" svg:y="5.699cm">
              <draw:text-box>
                <text:p text:style-name="P9">47 <text:s text:c="5"/></text:p>
              </draw:text-box>
            </draw:frame>
            <draw:line draw:name="Dg 6971" draw:style-name="gr17" draw:text-style-name="P8" draw:layer="layout" svg:x1="4.467cm" svg:y1="5.875cm" svg:x2="7.734cm" svg:y2="6.14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7.734cm" svg:y1="6.049cm" svg:x2="7.734cm" svg:y2="6.249cm">
              <svg:desc>Dg 6971</svg:desc>
              <text:p/>
            </draw:line>
            <draw:frame draw:name="Dg 6971" draw:style-name="gr12" draw:text-style-name="P10" draw:layer="layout" svg:width="1.179cm" svg:height="1.187cm" svg:x="10.262cm" svg:y="6.065cm">
              <draw:text-box>
                <text:p text:style-name="P9">55 <text:s text:c="5"/></text:p>
              </draw:text-box>
            </draw:frame>
            <draw:line draw:name="Dg 6971" draw:style-name="gr17" draw:text-style-name="P8" draw:layer="layout" svg:x1="7.734cm" svg:y1="6.149cm" svg:x2="10.801cm" svg:y2="6.51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0.801cm" svg:y1="6.515cm" svg:x2="10.801cm" svg:y2="8.483cm">
              <svg:desc>Dg 6971</svg:desc>
              <text:p/>
            </draw:line>
            <draw:frame draw:name="Dg 6971" draw:style-name="gr11" draw:text-style-name="P10" draw:layer="layout" svg:width="1.044cm" svg:height="1.187cm" svg:x="10.329cm" svg:y="8.433cm">
              <draw:text-box>
                <text:p text:style-name="P9"><text:s text:c="4"/>38</text:p>
              </draw:text-box>
            </draw:frame>
            <draw:frame draw:name="Dg 6971" draw:style-name="gr12" draw:text-style-name="P10" draw:layer="layout" svg:width="1.179cm" svg:height="1.187cm" svg:x="12.929cm" svg:y="8.216cm">
              <draw:text-box>
                <text:p text:style-name="P9">42 <text:s text:c="5"/></text:p>
              </draw:text-box>
            </draw:frame>
            <draw:line draw:name="Dg 6971" draw:style-name="gr17" draw:text-style-name="P8" draw:layer="layout" svg:x1="10.801cm" svg:y1="8.483cm" svg:x2="13.468cm" svg:y2="8.666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3.468cm" svg:y1="8.566cm" svg:x2="13.468cm" svg:y2="8.766cm">
              <svg:desc>Dg 6971</svg:desc>
              <text:p/>
            </draw:line>
            <draw:frame draw:name="Dg 6971" draw:style-name="gr12" draw:text-style-name="P10" draw:layer="layout" svg:width="1.179cm" svg:height="1.187cm" svg:x="15.996cm" svg:y="8.353cm">
              <draw:text-box>
                <text:p text:style-name="P9">45 <text:s text:c="5"/></text:p>
              </draw:text-box>
            </draw:frame>
            <draw:line draw:name="Dg 6971" draw:style-name="gr17" draw:text-style-name="P8" draw:layer="layout" svg:x1="13.468cm" svg:y1="8.666cm" svg:x2="16.535cm" svg:y2="8.803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6.535cm" svg:y1="8.703cm" svg:x2="16.535cm" svg:y2="8.903cm">
              <svg:desc>Dg 6971</svg:desc>
              <text:p/>
            </draw:line>
            <draw:frame draw:name="Dg 6971" draw:style-name="gr12" draw:text-style-name="P10" draw:layer="layout" svg:width="1.179cm" svg:height="1.187cm" svg:x="19.063cm" svg:y="8.719cm">
              <draw:text-box>
                <text:p text:style-name="P9">53 <text:s text:c="5"/></text:p>
              </draw:text-box>
            </draw:frame>
            <draw:line draw:name="Dg 6971" draw:style-name="gr17" draw:text-style-name="P8" draw:layer="layout" svg:x1="16.535cm" svg:y1="8.803cm" svg:x2="19.602cm" svg:y2="9.16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9.602cm" svg:y1="9.069cm" svg:x2="19.602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.6cm" svg:y1="24.904cm" svg:x2="1.6cm" svg:y2="25.087cm">
              <svg:desc>E 823 [Sa]</svg:desc>
              <text:p/>
            </draw:line>
            <draw:frame draw:name="E 823 [Sa]" draw:style-name="gr11" draw:text-style-name="P10" draw:layer="layout" svg:width="1.044cm" svg:height="1.187cm" svg:x="1.128cm" svg:y="25.037cm">
              <draw:text-box>
                <text:p text:style-name="P9"><text:s text:c="4"/>41</text:p>
              </draw:text-box>
            </draw:frame>
            <draw:frame draw:name="E 823 [Sa]" draw:style-name="gr12" draw:text-style-name="P10" draw:layer="layout" svg:width="1.179cm" svg:height="1.187cm" svg:x="3.928cm" svg:y="24.866cm">
              <draw:text-box>
                <text:p text:style-name="P9">46 <text:s text:c="5"/></text:p>
              </draw:text-box>
            </draw:frame>
            <draw:line draw:name="E 823 [Sa]" draw:style-name="gr19" draw:text-style-name="P8" draw:layer="layout" svg:x1="1.6cm" svg:y1="25.087cm" svg:x2="4.467cm" svg:y2="25.316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4.467cm" svg:y1="25.216cm" svg:x2="4.467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9.602cm" svg:y1="22.059cm" svg:x2="19.602cm" svg:y2="22.259cm">
              <svg:desc>Gmp 8766</svg:desc>
              <text:p/>
            </draw:line>
            <draw:frame draw:name="Gmp 8766" draw:style-name="gr12" draw:text-style-name="P10" draw:layer="layout" svg:width="1.179cm" svg:height="1.187cm" svg:x="19.063cm" svg:y="22.109cm">
              <draw:text-box>
                <text:p text:style-name="P9">37 <text:s text:c="5"/></text:p>
              </draw:text-box>
            </draw:frame>
            <draw:frame draw:name="Gmp 8766" draw:style-name="gr11" draw:text-style-name="P10" draw:layer="layout" svg:width="1.044cm" svg:height="1.187cm" svg:x="16.063cm" svg:y="22.075cm">
              <draw:text-box>
                <text:p text:style-name="P9"><text:s text:c="4"/>45</text:p>
              </draw:text-box>
            </draw:frame>
            <draw:line draw:name="Gmp 8766" draw:style-name="gr33" draw:text-style-name="P8" draw:layer="layout" svg:x1="16.535cm" svg:y1="22.525cm" svg:x2="19.602cm" svg:y2="22.159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6.535cm" svg:y1="22.525cm" svg:x2="16.535cm" svg:y2="22.708cm">
              <svg:desc>Gmp 8766</svg:desc>
              <text:p/>
            </draw:line>
            <draw:frame draw:name="Gmp 8766" draw:style-name="gr12" draw:text-style-name="P10" draw:layer="layout" svg:width="1.179cm" svg:height="1.187cm" svg:x="15.996cm" svg:y="22.658cm">
              <draw:text-box>
                <text:p text:style-name="P9">49 <text:s text:c="5"/></text:p>
              </draw:text-box>
            </draw:frame>
            <draw:frame draw:name="Gmp 8766" draw:style-name="gr11" draw:text-style-name="P10" draw:layer="layout" svg:width="1.044cm" svg:height="1.187cm" svg:x="12.996cm" svg:y="22.395cm">
              <draw:text-box>
                <text:p text:style-name="P9"><text:s text:c="4"/>52</text:p>
              </draw:text-box>
            </draw:frame>
            <draw:line draw:name="Gmp 8766" draw:style-name="gr33" draw:text-style-name="P8" draw:layer="layout" svg:x1="13.468cm" svg:y1="22.845cm" svg:x2="16.535cm" svg:y2="22.708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3.468cm" svg:y1="22.745cm" svg:x2="13.468cm" svg:y2="22.945cm">
              <svg:desc>Gmp 8766</svg:desc>
              <text:p/>
            </draw:line>
            <draw:frame draw:name="Gmp 8766" draw:style-name="gr11" draw:text-style-name="P10" draw:layer="layout" svg:width="1.044cm" svg:height="1.187cm" svg:x="9.929cm" svg:y="22.578cm">
              <draw:text-box>
                <text:p text:style-name="P9"><text:s text:c="4"/>56</text:p>
              </draw:text-box>
            </draw:frame>
            <draw:line draw:name="Gmp 8766" draw:style-name="gr33" draw:text-style-name="P8" draw:layer="layout" svg:x1="10.401cm" svg:y1="23.028cm" svg:x2="13.468cm" svg:y2="22.845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0.401cm" svg:y1="22.928cm" svg:x2="10.401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0.401cm" svg:y1="4cm" svg:x2="10.401cm" svg:y2="5.601cm">
              <svg:desc>Kp 4763</svg:desc>
              <text:p/>
            </draw:line>
            <draw:frame draw:name="Kp 4763" draw:style-name="gr11" draw:text-style-name="P10" draw:layer="layout" svg:width="1.044cm" svg:height="1.187cm" svg:x="9.929cm" svg:y="5.551cm">
              <draw:text-box>
                <text:p text:style-name="P9"><text:s text:c="4"/>35</text:p>
              </draw:text-box>
            </draw:frame>
            <draw:frame draw:name="Kp 4763" draw:style-name="gr12" draw:text-style-name="P10" draw:layer="layout" svg:width="1.179cm" svg:height="1.187cm" svg:x="12.929cm" svg:y="5.334cm">
              <draw:text-box>
                <text:p text:style-name="P9">39 <text:s text:c="5"/></text:p>
              </draw:text-box>
            </draw:frame>
            <draw:line draw:name="Kp 4763" draw:style-name="gr24" draw:text-style-name="P8" draw:layer="layout" svg:x1="10.401cm" svg:y1="5.601cm" svg:x2="13.468cm" svg:y2="5.784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3.468cm" svg:y1="5.684cm" svg:x2="13.468cm" svg:y2="5.884cm">
              <svg:desc>Kp 4763</svg:desc>
              <text:p/>
            </draw:line>
            <draw:frame draw:name="Kp 4763" draw:style-name="gr12" draw:text-style-name="P10" draw:layer="layout" svg:width="1.179cm" svg:height="1.187cm" svg:x="15.996cm" svg:y="5.471cm">
              <draw:text-box>
                <text:p text:style-name="P9">42 <text:s text:c="5"/></text:p>
              </draw:text-box>
            </draw:frame>
            <draw:line draw:name="Kp 4763" draw:style-name="gr24" draw:text-style-name="P8" draw:layer="layout" svg:x1="13.468cm" svg:y1="5.784cm" svg:x2="16.535cm" svg:y2="5.921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6.535cm" svg:y1="5.921cm" svg:x2="16.535cm" svg:y2="6.104cm">
              <svg:desc>Kp 4763</svg:desc>
              <text:p/>
            </draw:line>
            <draw:frame draw:name="Kp 4763" draw:style-name="gr11" draw:text-style-name="P10" draw:layer="layout" svg:width="1.044cm" svg:height="1.187cm" svg:x="16.063cm" svg:y="6.054cm">
              <draw:text-box>
                <text:p text:style-name="P9"><text:s text:c="4"/>46</text:p>
              </draw:text-box>
            </draw:frame>
            <draw:frame draw:name="Kp 4763" draw:style-name="gr12" draw:text-style-name="P10" draw:layer="layout" svg:width="1.179cm" svg:height="1.187cm" svg:x="19.063cm" svg:y="6.02cm">
              <draw:text-box>
                <text:p text:style-name="P9">54 <text:s text:c="5"/></text:p>
              </draw:text-box>
            </draw:frame>
            <draw:line draw:name="Kp 4763" draw:style-name="gr24" draw:text-style-name="P8" draw:layer="layout" svg:x1="16.535cm" svg:y1="6.104cm" svg:x2="19.602cm" svg:y2="6.47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9.602cm" svg:y1="6.37cm" svg:x2="19.602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9.602cm" svg:y1="7.193cm" svg:x2="19.602cm" svg:y2="7.393cm">
              <svg:desc>Kp 4764</svg:desc>
              <text:p/>
            </draw:line>
            <draw:frame draw:name="Kp 4764" draw:style-name="gr12" draw:text-style-name="P10" draw:layer="layout" svg:width="1.179cm" svg:height="1.187cm" svg:x="19.063cm" svg:y="7.243cm">
              <draw:text-box>
                <text:p text:style-name="P9">12 <text:s text:c="5"/></text:p>
              </draw:text-box>
            </draw:frame>
            <draw:frame draw:name="Kp 4764" draw:style-name="gr11" draw:text-style-name="P10" draw:layer="layout" svg:width="1.044cm" svg:height="1.187cm" svg:x="16.063cm" svg:y="7.209cm">
              <draw:text-box>
                <text:p text:style-name="P9"><text:s text:c="4"/>20</text:p>
              </draw:text-box>
            </draw:frame>
            <draw:line draw:name="Kp 4764" draw:style-name="gr24" draw:text-style-name="P8" draw:layer="layout" svg:x1="16.535cm" svg:y1="7.659cm" svg:x2="19.602cm" svg:y2="7.293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6.535cm" svg:y1="7.659cm" svg:x2="16.535cm" svg:y2="7.842cm">
              <svg:desc>Kp 4764</svg:desc>
              <text:p/>
            </draw:line>
            <draw:frame draw:name="Kp 4764" draw:style-name="gr12" draw:text-style-name="P10" draw:layer="layout" svg:width="1.179cm" svg:height="1.187cm" svg:x="15.996cm" svg:y="7.792cm">
              <draw:text-box>
                <text:p text:style-name="P9">24 <text:s text:c="5"/></text:p>
              </draw:text-box>
            </draw:frame>
            <draw:frame draw:name="Kp 4764" draw:style-name="gr11" draw:text-style-name="P10" draw:layer="layout" svg:width="1.044cm" svg:height="1.187cm" svg:x="12.996cm" svg:y="7.529cm">
              <draw:text-box>
                <text:p text:style-name="P9"><text:s text:c="4"/>27</text:p>
              </draw:text-box>
            </draw:frame>
            <draw:line draw:name="Kp 4764" draw:style-name="gr24" draw:text-style-name="P8" draw:layer="layout" svg:x1="13.468cm" svg:y1="7.979cm" svg:x2="16.535cm" svg:y2="7.842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3.468cm" svg:y1="7.879cm" svg:x2="13.468cm" svg:y2="8.079cm">
              <svg:desc>Kp 4764</svg:desc>
              <text:p/>
            </draw:line>
            <draw:frame draw:name="Kp 4764" draw:style-name="gr11" draw:text-style-name="P10" draw:layer="layout" svg:width="1.044cm" svg:height="1.187cm" svg:x="9.929cm" svg:y="7.712cm">
              <draw:text-box>
                <text:p text:style-name="P9"><text:s text:c="4"/>31</text:p>
              </draw:text-box>
            </draw:frame>
            <draw:line draw:name="Kp 4764" draw:style-name="gr24" draw:text-style-name="P8" draw:layer="layout" svg:x1="10.401cm" svg:y1="8.162cm" svg:x2="13.468cm" svg:y2="7.979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0.401cm" svg:y1="8.062cm" svg:x2="10.401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0.401cm" svg:y1="9.892cm" svg:x2="10.401cm" svg:y2="10.092cm">
              <svg:desc>Kp 4765</svg:desc>
              <text:p/>
            </draw:line>
            <draw:frame draw:name="Kp 4765" draw:style-name="gr26" draw:text-style-name="P10" draw:layer="layout" svg:width="1.027cm" svg:height="1.187cm" svg:x="9.938cm" svg:y="9.942cm">
              <draw:text-box>
                <text:p text:style-name="P9"><text:s text:c="4"/>11</text:p>
              </draw:text-box>
            </draw:frame>
            <draw:frame draw:name="Kp 4765" draw:style-name="gr12" draw:text-style-name="P10" draw:layer="layout" svg:width="1.179cm" svg:height="1.187cm" svg:x="12.929cm" svg:y="9.725cm">
              <draw:text-box>
                <text:p text:style-name="P9">15 <text:s text:c="5"/></text:p>
              </draw:text-box>
            </draw:frame>
            <draw:line draw:name="Kp 4765" draw:style-name="gr24" draw:text-style-name="P8" draw:layer="layout" svg:x1="10.401cm" svg:y1="9.992cm" svg:x2="13.468cm" svg:y2="10.175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3.468cm" svg:y1="10.075cm" svg:x2="13.468cm" svg:y2="10.275cm">
              <svg:desc>Kp 4765</svg:desc>
              <text:p/>
            </draw:line>
            <draw:frame draw:name="Kp 4765" draw:style-name="gr12" draw:text-style-name="P10" draw:layer="layout" svg:width="1.179cm" svg:height="1.187cm" svg:x="15.996cm" svg:y="9.862cm">
              <draw:text-box>
                <text:p text:style-name="P9">18 <text:s text:c="5"/></text:p>
              </draw:text-box>
            </draw:frame>
            <draw:line draw:name="Kp 4765" draw:style-name="gr24" draw:text-style-name="P8" draw:layer="layout" svg:x1="13.468cm" svg:y1="10.175cm" svg:x2="16.535cm" svg:y2="10.312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6.535cm" svg:y1="10.312cm" svg:x2="16.535cm" svg:y2="10.495cm">
              <svg:desc>Kp 4765</svg:desc>
              <text:p/>
            </draw:line>
            <draw:frame draw:name="Kp 4765" draw:style-name="gr11" draw:text-style-name="P10" draw:layer="layout" svg:width="1.044cm" svg:height="1.187cm" svg:x="16.063cm" svg:y="10.445cm">
              <draw:text-box>
                <text:p text:style-name="P9"><text:s text:c="4"/>22</text:p>
              </draw:text-box>
            </draw:frame>
            <draw:frame draw:name="Kp 4765" draw:style-name="gr12" draw:text-style-name="P10" draw:layer="layout" svg:width="1.179cm" svg:height="1.187cm" svg:x="19.063cm" svg:y="10.411cm">
              <draw:text-box>
                <text:p text:style-name="P9">30 <text:s text:c="5"/></text:p>
              </draw:text-box>
            </draw:frame>
            <draw:line draw:name="Kp 4765" draw:style-name="gr24" draw:text-style-name="P8" draw:layer="layout" svg:x1="16.535cm" svg:y1="10.495cm" svg:x2="19.602cm" svg:y2="10.861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9.602cm" svg:y1="10.761cm" svg:x2="19.602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10.401cm" svg:y1="26.771cm" svg:x2="10.401cm" svg:y2="26.971cm">
              <svg:desc>Kp 4767</svg:desc>
              <text:p/>
            </draw:line>
            <draw:frame draw:name="Kp 4767" draw:style-name="gr11" draw:text-style-name="P10" draw:layer="layout" svg:width="1.044cm" svg:height="1.187cm" svg:x="9.929cm" svg:y="26.821cm">
              <draw:text-box>
                <text:p text:style-name="P9"><text:s text:c="4"/>20</text:p>
              </draw:text-box>
            </draw:frame>
            <draw:frame draw:name="Kp 4767" draw:style-name="gr12" draw:text-style-name="P10" draw:layer="layout" svg:width="1.179cm" svg:height="1.187cm" svg:x="12.929cm" svg:y="26.604cm">
              <draw:text-box>
                <text:p text:style-name="P9">24 <text:s text:c="5"/></text:p>
              </draw:text-box>
            </draw:frame>
            <draw:line draw:name="Kp 4767" draw:style-name="gr24" draw:text-style-name="P8" draw:layer="layout" svg:x1="10.401cm" svg:y1="26.871cm" svg:x2="13.468cm" svg:y2="27.05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3.468cm" svg:y1="26.954cm" svg:x2="13.468cm" svg:y2="27.154cm">
              <svg:desc>Kp 4767</svg:desc>
              <text:p/>
            </draw:line>
            <draw:frame draw:name="Kp 4767" draw:style-name="gr12" draw:text-style-name="P10" draw:layer="layout" svg:width="1.179cm" svg:height="1.187cm" svg:x="15.996cm" svg:y="26.741cm">
              <draw:text-box>
                <text:p text:style-name="P9">27 <text:s text:c="5"/></text:p>
              </draw:text-box>
            </draw:frame>
            <draw:line draw:name="Kp 4767" draw:style-name="gr24" draw:text-style-name="P8" draw:layer="layout" svg:x1="13.468cm" svg:y1="27.054cm" svg:x2="16.535cm" svg:y2="27.191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6.535cm" svg:y1="27.191cm" svg:x2="16.535cm" svg:y2="27.374cm">
              <svg:desc>Kp 4767</svg:desc>
              <text:p/>
            </draw:line>
            <draw:frame draw:name="Kp 4767" draw:style-name="gr11" draw:text-style-name="P10" draw:layer="layout" svg:width="1.044cm" svg:height="1.187cm" svg:x="16.063cm" svg:y="27.324cm">
              <draw:text-box>
                <text:p text:style-name="P9"><text:s text:c="4"/>31</text:p>
              </draw:text-box>
            </draw:frame>
            <draw:frame draw:name="Kp 4767" draw:style-name="gr12" draw:text-style-name="P10" draw:layer="layout" svg:width="1.179cm" svg:height="1.187cm" svg:x="19.063cm" svg:y="27.29cm">
              <draw:text-box>
                <text:p text:style-name="P9">39 <text:s text:c="5"/></text:p>
              </draw:text-box>
            </draw:frame>
            <draw:line draw:name="Kp 4767" draw:style-name="gr24" draw:text-style-name="P8" draw:layer="layout" svg:x1="16.535cm" svg:y1="27.374cm" svg:x2="19.602cm" svg:y2="27.7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9.602cm" svg:y1="27.64cm" svg:x2="19.602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1.8cm" svg:y1="17.119cm" svg:x2="1.8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7.534cm" svg:y1="17.988cm" svg:x2="7.534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7.534cm" svg:y1="21.282cm" svg:x2="7.534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1.8cm" svg:y1="14.566cm" svg:x2="1.8cm" svg:y2="16.396cm">
              <svg:desc>N 8113</svg:desc>
              <text:p/>
            </draw:line>
            <draw:frame draw:name="N 8113" draw:style-name="gr11" draw:text-style-name="P10" draw:layer="layout" svg:width="1.044cm" svg:height="1.187cm" svg:x="1.328cm" svg:y="16.346cm">
              <draw:text-box>
                <text:p text:style-name="P9"><text:s text:c="4"/>31</text:p>
              </draw:text-box>
            </draw:frame>
            <draw:frame draw:name="N 8113" draw:style-name="gr12" draw:text-style-name="P10" draw:layer="layout" svg:width="1.179cm" svg:height="1.187cm" svg:x="3.928cm" svg:y="16.312cm">
              <draw:text-box>
                <text:p text:style-name="P9">39 <text:s text:c="5"/></text:p>
              </draw:text-box>
            </draw:frame>
            <draw:line draw:name="N 8113" draw:style-name="gr22" draw:text-style-name="P8" draw:layer="layout" svg:x1="1.8cm" svg:y1="16.396cm" svg:x2="4.467cm" svg:y2="16.76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4.467cm" svg:y1="16.662cm" svg:x2="4.467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4.267cm" svg:y1="7.925cm" svg:x2="4.267cm" svg:y2="8.125cm">
              <svg:desc>N 8230</svg:desc>
              <text:p/>
            </draw:line>
            <draw:frame draw:name="N 8230" draw:style-name="gr12" draw:text-style-name="P10" draw:layer="layout" svg:width="1.179cm" svg:height="1.187cm" svg:x="3.728cm" svg:y="7.975cm">
              <draw:text-box>
                <text:p text:style-name="P9">28 <text:s text:c="5"/></text:p>
              </draw:text-box>
            </draw:frame>
            <draw:frame draw:name="N 8230" draw:style-name="gr11" draw:text-style-name="P10" draw:layer="layout" svg:width="1.044cm" svg:height="1.187cm" svg:x="0.728cm" svg:y="7.941cm">
              <draw:text-box>
                <text:p text:style-name="P9"><text:s text:c="4"/>36</text:p>
              </draw:text-box>
            </draw:frame>
            <draw:line draw:name="N 8230" draw:style-name="gr22" draw:text-style-name="P8" draw:layer="layout" svg:x1="1.2cm" svg:y1="8.391cm" svg:x2="4.267cm" svg:y2="8.02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.2cm" svg:y1="8.391cm" svg:x2="1.2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4.267cm" svg:y1="15.655cm" svg:x2="4.267cm" svg:y2="15.855cm">
              <svg:desc>N 8244 [Sa]</svg:desc>
              <text:p/>
            </draw:line>
            <draw:frame draw:name="N 8244 [Sa]" draw:style-name="gr12" draw:text-style-name="P10" draw:layer="layout" svg:width="1.179cm" svg:height="1.187cm" svg:x="3.728cm" svg:y="15.705cm">
              <draw:text-box>
                <text:p text:style-name="P9">17 <text:s text:c="5"/></text:p>
              </draw:text-box>
            </draw:frame>
            <draw:frame draw:name="N 8244 [Sa]" draw:style-name="gr11" draw:text-style-name="P10" draw:layer="layout" svg:width="1.044cm" svg:height="1.187cm" svg:x="0.728cm" svg:y="15.671cm">
              <draw:text-box>
                <text:p text:style-name="P9"><text:s text:c="4"/>25</text:p>
              </draw:text-box>
            </draw:frame>
            <draw:line draw:name="N 8244 [Sa]" draw:style-name="gr22" draw:text-style-name="P8" draw:layer="layout" svg:x1="1.2cm" svg:y1="16.121cm" svg:x2="4.267cm" svg:y2="15.755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1.2cm" svg:y1="16.021cm" svg:x2="1.2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.8cm" svg:y1="6.79cm" svg:x2="1.8cm" svg:y2="9.077cm">
              <svg:desc>N 8361</svg:desc>
              <text:p/>
            </draw:line>
            <draw:frame draw:name="N 8361" draw:style-name="gr11" draw:text-style-name="P10" draw:layer="layout" svg:width="1.044cm" svg:height="1.187cm" svg:x="1.328cm" svg:y="9.027cm">
              <draw:text-box>
                <text:p text:style-name="P9"><text:s text:c="4"/>51</text:p>
              </draw:text-box>
            </draw:frame>
            <draw:frame draw:name="N 8361" draw:style-name="gr12" draw:text-style-name="P10" draw:layer="layout" svg:width="1.179cm" svg:height="1.187cm" svg:x="3.728cm" svg:y="8.993cm">
              <draw:text-box>
                <text:p text:style-name="P9">59 <text:s text:c="5"/></text:p>
              </draw:text-box>
            </draw:frame>
            <draw:line draw:name="N 8361" draw:style-name="gr22" draw:text-style-name="P8" draw:layer="layout" svg:x1="1.8cm" svg:y1="9.077cm" svg:x2="4.267cm" svg:y2="9.443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4.267cm" svg:y1="9.343cm" svg:x2="4.267cm" svg:y2="9.543cm">
              <svg:desc>N 8361</svg:desc>
              <text:p/>
            </draw:line>
            <draw:frame draw:name="N 8361" draw:style-name="gr12" draw:text-style-name="P10" draw:layer="layout" svg:width="1.179cm" svg:height="1.187cm" svg:x="7.395cm" svg:y="9.268cm">
              <draw:text-box>
                <text:p text:style-name="P9">05 <text:s text:c="5"/></text:p>
              </draw:text-box>
            </draw:frame>
            <draw:line draw:name="N 8361" draw:style-name="gr22" draw:text-style-name="P8" draw:layer="layout" svg:x1="4.267cm" svg:y1="9.443cm" svg:x2="7.934cm" svg:y2="9.718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7.934cm" svg:y1="9.718cm" svg:x2="7.934cm" svg:y2="11.09cm">
              <svg:desc>N 8361</svg:desc>
              <text:p/>
            </draw:line>
            <draw:frame draw:name="N 8361" draw:style-name="gr11" draw:text-style-name="P10" draw:layer="layout" svg:width="1.044cm" svg:height="1.187cm" svg:x="7.462cm" svg:y="11.04cm">
              <draw:text-box>
                <text:p text:style-name="P9"><text:s text:c="4"/>35</text:p>
              </draw:text-box>
            </draw:frame>
            <draw:frame draw:name="N 8361" draw:style-name="gr12" draw:text-style-name="P10" draw:layer="layout" svg:width="1.179cm" svg:height="1.187cm" svg:x="10.262cm" svg:y="11.006cm">
              <draw:text-box>
                <text:p text:style-name="P9">43 <text:s text:c="5"/></text:p>
              </draw:text-box>
            </draw:frame>
            <draw:line draw:name="N 8361" draw:style-name="gr22" draw:text-style-name="P8" draw:layer="layout" svg:x1="7.934cm" svg:y1="11.09cm" svg:x2="10.801cm" svg:y2="11.456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0.801cm" svg:y1="11.356cm" svg:x2="10.801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.2cm" svg:y1="18.171cm" svg:x2="1.2cm" svg:y2="18.371cm">
              <svg:desc>N 8601 [Sa]</svg:desc>
              <text:p/>
            </draw:line>
            <draw:frame draw:name="N 8601 [Sa]" draw:style-name="gr11" draw:text-style-name="P10" draw:layer="layout" svg:width="1.044cm" svg:height="1.187cm" svg:x="0.728cm" svg:y="18.221cm">
              <draw:text-box>
                <text:p text:style-name="P9"><text:s text:c="4"/>12</text:p>
              </draw:text-box>
            </draw:frame>
            <draw:frame draw:name="N 8601 [Sa]" draw:style-name="gr12" draw:text-style-name="P10" draw:layer="layout" svg:width="1.179cm" svg:height="1.187cm" svg:x="3.928cm" svg:y="18.187cm">
              <draw:text-box>
                <text:p text:style-name="P9">20 <text:s text:c="5"/></text:p>
              </draw:text-box>
            </draw:frame>
            <draw:line draw:name="N 8601 [Sa]" draw:style-name="gr22" draw:text-style-name="P8" draw:layer="layout" svg:x1="1.2cm" svg:y1="18.271cm" svg:x2="4.467cm" svg:y2="18.637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4.467cm" svg:y1="18.537cm" svg:x2="4.467cm" svg:y2="18.737cm">
              <svg:desc>N 8601 [Sa]</svg:desc>
              <text:p/>
            </draw:line>
            <draw:frame draw:name="N 8601 [Sa]" draw:style-name="gr12" draw:text-style-name="P10" draw:layer="layout" svg:width="1.179cm" svg:height="1.187cm" svg:x="7.195cm" svg:y="18.462cm">
              <draw:text-box>
                <text:p text:style-name="P9">26 <text:s text:c="5"/></text:p>
              </draw:text-box>
            </draw:frame>
            <draw:line draw:name="N 8601 [Sa]" draw:style-name="gr22" draw:text-style-name="P8" draw:layer="layout" svg:x1="4.467cm" svg:y1="18.637cm" svg:x2="7.734cm" svg:y2="18.912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7.734cm" svg:y1="18.912cm" svg:x2="7.734cm" svg:y2="19.827cm">
              <svg:desc>N 8601 [Sa]</svg:desc>
              <text:p/>
            </draw:line>
            <draw:frame draw:name="N 8601 [Sa]" draw:style-name="gr11" draw:text-style-name="P10" draw:layer="layout" svg:width="1.044cm" svg:height="1.187cm" svg:x="7.262cm" svg:y="19.777cm">
              <draw:text-box>
                <text:p text:style-name="P9"><text:s text:c="4"/>46</text:p>
              </draw:text-box>
            </draw:frame>
            <draw:frame draw:name="N 8601 [Sa]" draw:style-name="gr12" draw:text-style-name="P10" draw:layer="layout" svg:width="1.179cm" svg:height="1.187cm" svg:x="10.262cm" svg:y="19.743cm">
              <draw:text-box>
                <text:p text:style-name="P9">54 <text:s text:c="5"/></text:p>
              </draw:text-box>
            </draw:frame>
            <draw:line draw:name="N 8601 [Sa]" draw:style-name="gr22" draw:text-style-name="P8" draw:layer="layout" svg:x1="7.734cm" svg:y1="19.827cm" svg:x2="10.801cm" svg:y2="20.193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0.801cm" svg:y1="20.093cm" svg:x2="10.801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9.602cm" svg:y1="12.499cm" svg:x2="19.602cm" svg:y2="12.699cm">
              <svg:desc>N 8764 [Mi]</svg:desc>
              <text:p/>
            </draw:line>
            <draw:frame draw:name="N 8764 [Mi]" draw:style-name="gr12" draw:text-style-name="P10" draw:layer="layout" svg:width="1.179cm" svg:height="1.187cm" svg:x="19.063cm" svg:y="12.549cm">
              <draw:text-box>
                <text:p text:style-name="P9">08 <text:s text:c="5"/></text:p>
              </draw:text-box>
            </draw:frame>
            <draw:frame draw:name="N 8764 [Mi]" draw:style-name="gr11" draw:text-style-name="P10" draw:layer="layout" svg:width="1.044cm" svg:height="1.187cm" svg:x="16.063cm" svg:y="12.515cm">
              <draw:text-box>
                <text:p text:style-name="P9"><text:s text:c="4"/>16</text:p>
              </draw:text-box>
            </draw:frame>
            <draw:line draw:name="N 8764 [Mi]" draw:style-name="gr22" draw:text-style-name="P8" draw:layer="layout" svg:x1="16.535cm" svg:y1="12.965cm" svg:x2="19.602cm" svg:y2="12.599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6.535cm" svg:y1="12.965cm" svg:x2="16.535cm" svg:y2="14.795cm">
              <svg:desc>N 8764 [Mi]</svg:desc>
              <text:p/>
            </draw:line>
            <draw:frame draw:name="N 8764 [Mi]" draw:style-name="gr12" draw:text-style-name="P10" draw:layer="layout" svg:width="1.179cm" svg:height="1.187cm" svg:x="15.996cm" svg:y="14.745cm">
              <draw:text-box>
                <text:p text:style-name="P9">56 <text:s text:c="5"/></text:p>
              </draw:text-box>
            </draw:frame>
            <draw:frame draw:name="N 8764 [Mi]" draw:style-name="gr11" draw:text-style-name="P10" draw:layer="layout" svg:width="1.044cm" svg:height="1.187cm" svg:x="12.996cm" svg:y="14.482cm">
              <draw:text-box>
                <text:p text:style-name="P9"><text:s text:c="4"/>59</text:p>
              </draw:text-box>
            </draw:frame>
            <draw:line draw:name="N 8764 [Mi]" draw:style-name="gr22" draw:text-style-name="P8" draw:layer="layout" svg:x1="13.468cm" svg:y1="14.932cm" svg:x2="16.535cm" svg:y2="14.795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3.468cm" svg:y1="14.832cm" svg:x2="13.468cm" svg:y2="15.032cm">
              <svg:desc>N 8764 [Mi]</svg:desc>
              <text:p/>
            </draw:line>
            <draw:frame draw:name="N 8764 [Mi]" draw:style-name="gr11" draw:text-style-name="P10" draw:layer="layout" svg:width="1.044cm" svg:height="1.187cm" svg:x="10.129cm" svg:y="14.665cm">
              <draw:text-box>
                <text:p text:style-name="P9"><text:s text:c="4"/>03</text:p>
              </draw:text-box>
            </draw:frame>
            <draw:line draw:name="N 8764 [Mi]" draw:style-name="gr22" draw:text-style-name="P8" draw:layer="layout" svg:x1="10.601cm" svg:y1="15.115cm" svg:x2="13.468cm" svg:y2="14.932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0.601cm" svg:y1="15.015cm" svg:x2="10.601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0.801cm" svg:y1="17.119cm" svg:x2="10.801cm" svg:y2="17.319cm">
              <svg:desc>N 8765</svg:desc>
              <text:p/>
            </draw:line>
            <draw:frame draw:name="N 8765" draw:style-name="gr11" draw:text-style-name="P10" draw:layer="layout" svg:width="1.044cm" svg:height="1.187cm" svg:x="10.329cm" svg:y="17.169cm">
              <draw:text-box>
                <text:p text:style-name="P9"><text:s text:c="4"/>49</text:p>
              </draw:text-box>
            </draw:frame>
            <draw:frame draw:name="N 8765" draw:style-name="gr12" draw:text-style-name="P10" draw:layer="layout" svg:width="1.179cm" svg:height="1.187cm" svg:x="12.929cm" svg:y="16.952cm">
              <draw:text-box>
                <text:p text:style-name="P9">53 <text:s text:c="5"/></text:p>
              </draw:text-box>
            </draw:frame>
            <draw:line draw:name="N 8765" draw:style-name="gr22" draw:text-style-name="P8" draw:layer="layout" svg:x1="10.801cm" svg:y1="17.219cm" svg:x2="13.468cm" svg:y2="17.40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3.468cm" svg:y1="17.402cm" svg:x2="13.468cm" svg:y2="18.774cm">
              <svg:desc>N 8765</svg:desc>
              <text:p/>
            </draw:line>
            <draw:frame draw:name="N 8765" draw:style-name="gr11" draw:text-style-name="P10" draw:layer="layout" svg:width="1.044cm" svg:height="1.187cm" svg:x="12.996cm" svg:y="18.724cm">
              <draw:text-box>
                <text:p text:style-name="P9"><text:s text:c="4"/>23</text:p>
              </draw:text-box>
            </draw:frame>
            <draw:frame draw:name="N 8765" draw:style-name="gr12" draw:text-style-name="P10" draw:layer="layout" svg:width="1.179cm" svg:height="1.187cm" svg:x="15.996cm" svg:y="18.462cm">
              <draw:text-box>
                <text:p text:style-name="P9">26 <text:s text:c="5"/></text:p>
              </draw:text-box>
            </draw:frame>
            <draw:line draw:name="N 8765" draw:style-name="gr22" draw:text-style-name="P8" draw:layer="layout" svg:x1="13.468cm" svg:y1="18.774cm" svg:x2="16.535cm" svg:y2="18.91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6.535cm" svg:y1="18.912cm" svg:x2="16.535cm" svg:y2="19.827cm">
              <svg:desc>N 8765</svg:desc>
              <text:p/>
            </draw:line>
            <draw:frame draw:name="N 8765" draw:style-name="gr11" draw:text-style-name="P10" draw:layer="layout" svg:width="1.044cm" svg:height="1.187cm" svg:x="16.063cm" svg:y="19.777cm">
              <draw:text-box>
                <text:p text:style-name="P9"><text:s text:c="4"/>46</text:p>
              </draw:text-box>
            </draw:frame>
            <draw:frame draw:name="N 8765" draw:style-name="gr12" draw:text-style-name="P10" draw:layer="layout" svg:width="1.179cm" svg:height="1.187cm" svg:x="19.063cm" svg:y="19.743cm">
              <draw:text-box>
                <text:p text:style-name="P9">54 <text:s text:c="5"/></text:p>
              </draw:text-box>
            </draw:frame>
            <draw:line draw:name="N 8765" draw:style-name="gr22" draw:text-style-name="P8" draw:layer="layout" svg:x1="16.535cm" svg:y1="19.827cm" svg:x2="19.602cm" svg:y2="20.193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9.602cm" svg:y1="20.093cm" svg:x2="19.602cm" svg:y2="20.293cm">
              <svg:desc>N 8765</svg:desc>
              <text:p/>
            </draw:line>
          </draw:g>
          <draw:g draw:name="P 1">
            <draw:line draw:name="P 1" draw:style-name="gr23" draw:text-style-name="P5" draw:layer="layout" svg:x1="7.534cm" svg:y1="6.973cm" svg:x2="7.534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7.534cm" svg:y1="9.115cm" svg:x2="7.534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4.267cm" svg:y1="9.572cm" svg:x2="4.267cm" svg:y2="9.772cm">
              <svg:desc>P 4160</svg:desc>
              <text:p/>
            </draw:line>
            <draw:frame draw:name="P 4160" draw:style-name="gr12" draw:text-style-name="P10" draw:layer="layout" svg:width="1.179cm" svg:height="1.187cm" svg:x="3.728cm" svg:y="9.622cm">
              <draw:text-box>
                <text:p text:style-name="P9">04 <text:s text:c="5"/></text:p>
              </draw:text-box>
            </draw:frame>
            <draw:frame draw:name="P 4160" draw:style-name="gr11" draw:text-style-name="P10" draw:layer="layout" svg:width="1.044cm" svg:height="1.187cm" svg:x="0.928cm" svg:y="9.451cm">
              <draw:text-box>
                <text:p text:style-name="P9"><text:s text:c="4"/>09</text:p>
              </draw:text-box>
            </draw:frame>
            <draw:line draw:name="P 4160" draw:style-name="gr24" draw:text-style-name="P8" draw:layer="layout" svg:x1="1.4cm" svg:y1="9.901cm" svg:x2="4.267cm" svg:y2="9.67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1.4cm" svg:y1="9.901cm" svg:x2="1.4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.6cm" svg:y1="8.162cm" svg:x2="1.6cm" svg:y2="8.62cm">
              <svg:desc>P 4161</svg:desc>
              <text:p/>
            </draw:line>
            <draw:frame draw:name="P 4161" draw:style-name="gr11" draw:text-style-name="P10" draw:layer="layout" svg:width="1.044cm" svg:height="1.187cm" svg:x="1.128cm" svg:y="8.57cm">
              <draw:text-box>
                <text:p text:style-name="P9"><text:s text:c="4"/>41</text:p>
              </draw:text-box>
            </draw:frame>
            <draw:frame draw:name="P 4161" draw:style-name="gr12" draw:text-style-name="P10" draw:layer="layout" svg:width="1.179cm" svg:height="1.187cm" svg:x="3.728cm" svg:y="8.399cm">
              <draw:text-box>
                <text:p text:style-name="P9">46 <text:s text:c="5"/></text:p>
              </draw:text-box>
            </draw:frame>
            <draw:line draw:name="P 4161" draw:style-name="gr24" draw:text-style-name="P8" draw:layer="layout" svg:x1="1.6cm" svg:y1="8.62cm" svg:x2="4.267cm" svg:y2="8.849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4.267cm" svg:y1="8.749cm" svg:x2="4.267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1.6cm" svg:y1="27.511cm" svg:x2="1.6cm" svg:y2="27.785cm">
              <svg:desc>P 4163</svg:desc>
              <text:p/>
            </draw:line>
            <draw:frame draw:name="P 4163" draw:style-name="gr11" draw:text-style-name="P10" draw:layer="layout" svg:width="1.044cm" svg:height="1.187cm" svg:x="1.128cm" svg:y="27.735cm">
              <draw:text-box>
                <text:p text:style-name="P9"><text:s text:c="4"/>40</text:p>
              </draw:text-box>
            </draw:frame>
            <draw:frame draw:name="P 4163" draw:style-name="gr12" draw:text-style-name="P10" draw:layer="layout" svg:width="1.179cm" svg:height="1.187cm" svg:x="3.928cm" svg:y="27.564cm">
              <draw:text-box>
                <text:p text:style-name="P9">45 <text:s text:c="5"/></text:p>
              </draw:text-box>
            </draw:frame>
            <draw:line draw:name="P 4163" draw:style-name="gr24" draw:text-style-name="P8" draw:layer="layout" svg:x1="1.6cm" svg:y1="27.785cm" svg:x2="4.467cm" svg:y2="28.014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4.467cm" svg:y1="27.914cm" svg:x2="4.467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0.601cm" svg:y1="4cm" svg:x2="10.601cm" svg:y2="4.64cm">
              <svg:desc>P 4430 [Sa]</svg:desc>
              <text:p/>
            </draw:line>
            <draw:frame draw:name="P 4430 [Sa]" draw:style-name="gr12" draw:text-style-name="P10" draw:layer="layout" svg:width="1.179cm" svg:height="1.187cm" svg:x="10.062cm" svg:y="4.59cm">
              <draw:text-box>
                <text:p text:style-name="P9">14 <text:s text:c="5"/></text:p>
              </draw:text-box>
            </draw:frame>
            <draw:frame draw:name="P 4430 [Sa]" draw:style-name="gr11" draw:text-style-name="P10" draw:layer="layout" svg:width="1.044cm" svg:height="1.187cm" svg:x="7.262cm" svg:y="4.556cm">
              <draw:text-box>
                <text:p text:style-name="P9"><text:s text:c="4"/>22</text:p>
              </draw:text-box>
            </draw:frame>
            <draw:line draw:name="P 4430 [Sa]" draw:style-name="gr24" draw:text-style-name="P8" draw:layer="layout" svg:x1="7.734cm" svg:y1="5.006cm" svg:x2="10.601cm" svg:y2="4.64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7.734cm" svg:y1="5.006cm" svg:x2="7.734cm" svg:y2="5.189cm">
              <svg:desc>P 4430 [Sa]</svg:desc>
              <text:p/>
            </draw:line>
            <draw:frame draw:name="P 4430 [Sa]" draw:style-name="gr12" draw:text-style-name="P10" draw:layer="layout" svg:width="1.179cm" svg:height="1.187cm" svg:x="7.195cm" svg:y="5.139cm">
              <draw:text-box>
                <text:p text:style-name="P9">26 <text:s text:c="5"/></text:p>
              </draw:text-box>
            </draw:frame>
            <draw:frame draw:name="P 4430 [Sa]" draw:style-name="gr11" draw:text-style-name="P10" draw:layer="layout" svg:width="1.044cm" svg:height="1.187cm" svg:x="3.795cm" svg:y="5.013cm">
              <draw:text-box>
                <text:p text:style-name="P9"><text:s text:c="4"/>32</text:p>
              </draw:text-box>
            </draw:frame>
            <draw:line draw:name="P 4430 [Sa]" draw:style-name="gr24" draw:text-style-name="P8" draw:layer="layout" svg:x1="4.267cm" svg:y1="5.463cm" svg:x2="7.734cm" svg:y2="5.189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4.267cm" svg:y1="5.363cm" svg:x2="4.267cm" svg:y2="5.563cm">
              <svg:desc>P 4430 [Sa]</svg:desc>
              <text:p/>
            </draw:line>
            <draw:frame draw:name="P 4430 [Sa]" draw:style-name="gr11" draw:text-style-name="P10" draw:layer="layout" svg:width="1.044cm" svg:height="1.187cm" svg:x="0.928cm" svg:y="5.242cm">
              <draw:text-box>
                <text:p text:style-name="P9"><text:s text:c="4"/>37</text:p>
              </draw:text-box>
            </draw:frame>
            <draw:line draw:name="P 4430 [Sa]" draw:style-name="gr24" draw:text-style-name="P8" draw:layer="layout" svg:x1="1.4cm" svg:y1="5.692cm" svg:x2="4.267cm" svg:y2="5.463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.4cm" svg:y1="5.692cm" svg:x2="1.4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.6cm" svg:y1="10.129cm" svg:x2="1.6cm" svg:y2="10.312cm">
              <svg:desc>P 4431 [Sa]</svg:desc>
              <text:p/>
            </draw:line>
            <draw:frame draw:name="P 4431 [Sa]" draw:style-name="gr11" draw:text-style-name="P10" draw:layer="layout" svg:width="1.044cm" svg:height="1.187cm" svg:x="1.128cm" svg:y="10.262cm">
              <draw:text-box>
                <text:p text:style-name="P9"><text:s text:c="4"/>18</text:p>
              </draw:text-box>
            </draw:frame>
            <draw:frame draw:name="P 4431 [Sa]" draw:style-name="gr12" draw:text-style-name="P10" draw:layer="layout" svg:width="1.179cm" svg:height="1.187cm" svg:x="3.928cm" svg:y="10.091cm">
              <draw:text-box>
                <text:p text:style-name="P9">23 <text:s text:c="5"/></text:p>
              </draw:text-box>
            </draw:frame>
            <draw:line draw:name="P 4431 [Sa]" draw:style-name="gr24" draw:text-style-name="P8" draw:layer="layout" svg:x1="1.6cm" svg:y1="10.312cm" svg:x2="4.467cm" svg:y2="10.541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4.467cm" svg:y1="10.441cm" svg:x2="4.467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4.467cm" svg:y1="23.111cm" svg:x2="4.467cm" svg:y2="23.311cm">
              <svg:desc>P 4432 [Sa]</svg:desc>
              <text:p/>
            </draw:line>
            <draw:frame draw:name="P 4432 [Sa]" draw:style-name="gr12" draw:text-style-name="P10" draw:layer="layout" svg:width="1.179cm" svg:height="1.187cm" svg:x="3.928cm" svg:y="23.161cm">
              <draw:text-box>
                <text:p text:style-name="P9">00 <text:s text:c="5"/></text:p>
              </draw:text-box>
            </draw:frame>
            <draw:frame draw:name="P 4432 [Sa]" draw:style-name="gr11" draw:text-style-name="P10" draw:layer="layout" svg:width="1.044cm" svg:height="1.187cm" svg:x="0.928cm" svg:y="22.99cm">
              <draw:text-box>
                <text:p text:style-name="P9"><text:s text:c="4"/>05</text:p>
              </draw:text-box>
            </draw:frame>
            <draw:line draw:name="P 4432 [Sa]" draw:style-name="gr24" draw:text-style-name="P8" draw:layer="layout" svg:x1="1.4cm" svg:y1="23.44cm" svg:x2="4.467cm" svg:y2="23.21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.4cm" svg:y1="23.44cm" svg:x2="1.4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6cm" svg:y1="7.064cm" svg:x2="1.6cm" svg:y2="7.247cm">
              <svg:desc>P 4811</svg:desc>
              <text:p/>
            </draw:line>
            <draw:frame draw:name="P 4811" draw:style-name="gr26" draw:text-style-name="P10" draw:layer="layout" svg:width="1.027cm" svg:height="1.187cm" svg:x="1.137cm" svg:y="7.197cm">
              <draw:text-box>
                <text:p text:style-name="P9"><text:s text:c="4"/>11</text:p>
              </draw:text-box>
            </draw:frame>
            <draw:frame draw:name="P 4811" draw:style-name="gr12" draw:text-style-name="P10" draw:layer="layout" svg:width="1.179cm" svg:height="1.187cm" svg:x="3.928cm" svg:y="7.072cm">
              <draw:text-box>
                <text:p text:style-name="P9">17 <text:s text:c="5"/></text:p>
              </draw:text-box>
            </draw:frame>
            <draw:line draw:name="P 4811" draw:style-name="gr24" draw:text-style-name="P8" draw:layer="layout" svg:x1="1.6cm" svg:y1="7.247cm" svg:x2="4.467cm" svg:y2="7.52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4.467cm" svg:y1="7.422cm" svg:x2="4.467cm" svg:y2="7.622cm">
              <svg:desc>P 4811</svg:desc>
              <text:p/>
            </draw:line>
            <draw:frame draw:name="P 4811" draw:style-name="gr12" draw:text-style-name="P10" draw:layer="layout" svg:width="1.179cm" svg:height="1.187cm" svg:x="7.195cm" svg:y="7.346cm">
              <draw:text-box>
                <text:p text:style-name="P9">23 <text:s text:c="5"/></text:p>
              </draw:text-box>
            </draw:frame>
            <draw:line draw:name="P 4811" draw:style-name="gr24" draw:text-style-name="P8" draw:layer="layout" svg:x1="4.467cm" svg:y1="7.522cm" svg:x2="7.734cm" svg:y2="7.796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7.734cm" svg:y1="7.796cm" svg:x2="7.734cm" svg:y2="7.979cm">
              <svg:desc>P 4811</svg:desc>
              <text:p/>
            </draw:line>
            <draw:frame draw:name="P 4811" draw:style-name="gr11" draw:text-style-name="P10" draw:layer="layout" svg:width="1.044cm" svg:height="1.187cm" svg:x="7.262cm" svg:y="7.929cm">
              <draw:text-box>
                <text:p text:style-name="P9"><text:s text:c="4"/>27</text:p>
              </draw:text-box>
            </draw:frame>
            <draw:frame draw:name="P 4811" draw:style-name="gr12" draw:text-style-name="P10" draw:layer="layout" svg:width="1.179cm" svg:height="1.187cm" svg:x="10.062cm" svg:y="7.895cm">
              <draw:text-box>
                <text:p text:style-name="P9">35 <text:s text:c="5"/></text:p>
              </draw:text-box>
            </draw:frame>
            <draw:line draw:name="P 4811" draw:style-name="gr24" draw:text-style-name="P8" draw:layer="layout" svg:x1="7.734cm" svg:y1="7.979cm" svg:x2="10.601cm" svg:y2="8.345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0.601cm" svg:y1="8.245cm" svg:x2="10.601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0.601cm" svg:y1="9.709cm" svg:x2="10.601cm" svg:y2="9.909cm">
              <svg:desc>P 4812</svg:desc>
              <text:p/>
            </draw:line>
            <draw:frame draw:name="P 4812" draw:style-name="gr12" draw:text-style-name="P10" draw:layer="layout" svg:width="1.179cm" svg:height="1.187cm" svg:x="10.062cm" svg:y="9.759cm">
              <draw:text-box>
                <text:p text:style-name="P9">07 <text:s text:c="5"/></text:p>
              </draw:text-box>
            </draw:frame>
            <draw:frame draw:name="P 4812" draw:style-name="gr11" draw:text-style-name="P10" draw:layer="layout" svg:width="1.044cm" svg:height="1.187cm" svg:x="7.262cm" svg:y="9.725cm">
              <draw:text-box>
                <text:p text:style-name="P9"><text:s text:c="4"/>15</text:p>
              </draw:text-box>
            </draw:frame>
            <draw:line draw:name="P 4812" draw:style-name="gr24" draw:text-style-name="P8" draw:layer="layout" svg:x1="7.734cm" svg:y1="10.175cm" svg:x2="10.601cm" svg:y2="9.809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7.734cm" svg:y1="10.175cm" svg:x2="7.734cm" svg:y2="10.358cm">
              <svg:desc>P 4812</svg:desc>
              <text:p/>
            </draw:line>
            <draw:frame draw:name="P 4812" draw:style-name="gr12" draw:text-style-name="P10" draw:layer="layout" svg:width="1.179cm" svg:height="1.187cm" svg:x="7.195cm" svg:y="10.308cm">
              <draw:text-box>
                <text:p text:style-name="P9">19 <text:s text:c="5"/></text:p>
              </draw:text-box>
            </draw:frame>
            <draw:frame draw:name="P 4812" draw:style-name="gr11" draw:text-style-name="P10" draw:layer="layout" svg:width="1.044cm" svg:height="1.187cm" svg:x="3.995cm" svg:y="10.182cm">
              <draw:text-box>
                <text:p text:style-name="P9"><text:s text:c="4"/>25</text:p>
              </draw:text-box>
            </draw:frame>
            <draw:line draw:name="P 4812" draw:style-name="gr24" draw:text-style-name="P8" draw:layer="layout" svg:x1="4.467cm" svg:y1="10.632cm" svg:x2="7.734cm" svg:y2="10.358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4.467cm" svg:y1="10.532cm" svg:x2="4.467cm" svg:y2="10.732cm">
              <svg:desc>P 4812</svg:desc>
              <text:p/>
            </draw:line>
            <draw:frame draw:name="P 4812" draw:style-name="gr11" draw:text-style-name="P10" draw:layer="layout" svg:width="1.044cm" svg:height="1.187cm" svg:x="0.928cm" svg:y="10.457cm">
              <draw:text-box>
                <text:p text:style-name="P9"><text:s text:c="4"/>31</text:p>
              </draw:text-box>
            </draw:frame>
            <draw:line draw:name="P 4812" draw:style-name="gr24" draw:text-style-name="P8" draw:layer="layout" svg:x1="1.4cm" svg:y1="10.907cm" svg:x2="4.467cm" svg:y2="10.632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4cm" svg:y1="10.907cm" svg:x2="1.4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1.6cm" svg:y1="23.577cm" svg:x2="1.6cm" svg:y2="23.943cm">
              <svg:desc>P 4813</svg:desc>
              <text:p/>
            </draw:line>
            <draw:frame draw:name="P 4813" draw:style-name="gr11" draw:text-style-name="P10" draw:layer="layout" svg:width="1.044cm" svg:height="1.187cm" svg:x="1.128cm" svg:y="23.893cm">
              <draw:text-box>
                <text:p text:style-name="P9"><text:s text:c="4"/>16</text:p>
              </draw:text-box>
            </draw:frame>
            <draw:frame draw:name="P 4813" draw:style-name="gr12" draw:text-style-name="P10" draw:layer="layout" svg:width="1.179cm" svg:height="1.187cm" svg:x="3.928cm" svg:y="23.768cm">
              <draw:text-box>
                <text:p text:style-name="P9">22 <text:s text:c="5"/></text:p>
              </draw:text-box>
            </draw:frame>
            <draw:line draw:name="P 4813" draw:style-name="gr24" draw:text-style-name="P8" draw:layer="layout" svg:x1="1.6cm" svg:y1="23.943cm" svg:x2="4.467cm" svg:y2="24.218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4.467cm" svg:y1="24.118cm" svg:x2="4.467cm" svg:y2="24.318cm">
              <svg:desc>P 4813</svg:desc>
              <text:p/>
            </draw:line>
            <draw:frame draw:name="P 4813" draw:style-name="gr12" draw:text-style-name="P10" draw:layer="layout" svg:width="1.179cm" svg:height="1.187cm" svg:x="7.195cm" svg:y="24.042cm">
              <draw:text-box>
                <text:p text:style-name="P9">28 <text:s text:c="5"/></text:p>
              </draw:text-box>
            </draw:frame>
            <draw:line draw:name="P 4813" draw:style-name="gr24" draw:text-style-name="P8" draw:layer="layout" svg:x1="4.467cm" svg:y1="24.218cm" svg:x2="7.734cm" svg:y2="24.49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7.734cm" svg:y1="24.492cm" svg:x2="7.734cm" svg:y2="24.675cm">
              <svg:desc>P 4813</svg:desc>
              <text:p/>
            </draw:line>
            <draw:frame draw:name="P 4813" draw:style-name="gr11" draw:text-style-name="P10" draw:layer="layout" svg:width="1.044cm" svg:height="1.187cm" svg:x="7.262cm" svg:y="24.625cm">
              <draw:text-box>
                <text:p text:style-name="P9"><text:s text:c="4"/>32</text:p>
              </draw:text-box>
            </draw:frame>
            <draw:frame draw:name="P 4813" draw:style-name="gr12" draw:text-style-name="P10" draw:layer="layout" svg:width="1.179cm" svg:height="1.187cm" svg:x="10.062cm" svg:y="24.591cm">
              <draw:text-box>
                <text:p text:style-name="P9">40 <text:s text:c="5"/></text:p>
              </draw:text-box>
            </draw:frame>
            <draw:line draw:name="P 4813" draw:style-name="gr24" draw:text-style-name="P8" draw:layer="layout" svg:x1="7.734cm" svg:y1="24.675cm" svg:x2="10.601cm" svg:y2="25.041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0.601cm" svg:y1="24.941cm" svg:x2="10.601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0.601cm" svg:y1="26.313cm" svg:x2="10.601cm" svg:y2="26.513cm">
              <svg:desc>P 4814</svg:desc>
              <text:p/>
            </draw:line>
            <draw:frame draw:name="P 4814" draw:style-name="gr12" draw:text-style-name="P10" draw:layer="layout" svg:width="1.179cm" svg:height="1.187cm" svg:x="10.062cm" svg:y="26.363cm">
              <draw:text-box>
                <text:p text:style-name="P9">10 <text:s text:c="5"/></text:p>
              </draw:text-box>
            </draw:frame>
            <draw:frame draw:name="P 4814" draw:style-name="gr11" draw:text-style-name="P10" draw:layer="layout" svg:width="1.044cm" svg:height="1.187cm" svg:x="7.262cm" svg:y="26.329cm">
              <draw:text-box>
                <text:p text:style-name="P9"><text:s text:c="4"/>18</text:p>
              </draw:text-box>
            </draw:frame>
            <draw:line draw:name="P 4814" draw:style-name="gr24" draw:text-style-name="P8" draw:layer="layout" svg:x1="7.734cm" svg:y1="26.779cm" svg:x2="10.601cm" svg:y2="26.4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7.734cm" svg:y1="26.779cm" svg:x2="7.734cm" svg:y2="26.962cm">
              <svg:desc>P 4814</svg:desc>
              <text:p/>
            </draw:line>
            <draw:frame draw:name="P 4814" draw:style-name="gr12" draw:text-style-name="P10" draw:layer="layout" svg:width="1.179cm" svg:height="1.187cm" svg:x="7.195cm" svg:y="26.912cm">
              <draw:text-box>
                <text:p text:style-name="P9">22 <text:s text:c="5"/></text:p>
              </draw:text-box>
            </draw:frame>
            <draw:frame draw:name="P 4814" draw:style-name="gr11" draw:text-style-name="P10" draw:layer="layout" svg:width="1.044cm" svg:height="1.187cm" svg:x="3.995cm" svg:y="26.787cm">
              <draw:text-box>
                <text:p text:style-name="P9"><text:s text:c="4"/>28</text:p>
              </draw:text-box>
            </draw:frame>
            <draw:line draw:name="P 4814" draw:style-name="gr24" draw:text-style-name="P8" draw:layer="layout" svg:x1="4.467cm" svg:y1="27.237cm" svg:x2="7.734cm" svg:y2="26.9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4.467cm" svg:y1="27.137cm" svg:x2="4.467cm" svg:y2="27.337cm">
              <svg:desc>P 4814</svg:desc>
              <text:p/>
            </draw:line>
            <draw:frame draw:name="P 4814" draw:style-name="gr11" draw:text-style-name="P10" draw:layer="layout" svg:width="1.044cm" svg:height="1.187cm" svg:x="0.928cm" svg:y="27.061cm">
              <draw:text-box>
                <text:p text:style-name="P9"><text:s text:c="4"/>34</text:p>
              </draw:text-box>
            </draw:frame>
            <draw:line draw:name="P 4814" draw:style-name="gr24" draw:text-style-name="P8" draw:layer="layout" svg:x1="1.4cm" svg:y1="27.511cm" svg:x2="4.467cm" svg:y2="27.23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.4cm" svg:y1="27.511cm" svg:x2="1.4cm" svg:y2="27.694cm">
              <svg:desc>P 4814</svg:desc>
              <text:p/>
            </draw:line>
          </draw:g>
          <draw:g draw:name="P 5">
            <draw:line draw:name="P 5" draw:style-name="gr23" draw:text-style-name="P5" draw:layer="layout" svg:x1="7.534cm" svg:y1="25.856cm" svg:x2="7.534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7.934cm" svg:y1="11.218cm" svg:x2="7.934cm" svg:y2="11.418cm">
              <svg:desc>R 20 Huk</svg:desc>
              <text:p/>
            </draw:line>
            <draw:line draw:name="R 20 Huk" draw:style-name="gr35" draw:text-style-name="P8" draw:layer="layout" svg:x1="7.534cm" svg:y1="11.776cm" svg:x2="7.934cm" svg:y2="11.318cm">
              <svg:desc>R 20 Huk</svg:desc>
              <text:p/>
            </draw:line>
            <draw:line draw:name="R 20 Huk" draw:style-name="gr34" draw:text-style-name="P5" draw:layer="layout" svg:x1="7.534cm" svg:y1="11.776cm" svg:x2="7.534cm" svg:y2="12.233cm">
              <svg:desc>R 20 Huk</svg:desc>
              <text:p/>
            </draw:line>
            <draw:line draw:name="R 20 Huk" draw:style-name="gr35" draw:text-style-name="P8" draw:layer="layout" svg:x1="7.534cm" svg:y1="12.233cm" svg:x2="7.934cm" svg:y2="12.691cm">
              <svg:desc>R 20 Huk</svg:desc>
              <text:p/>
            </draw:line>
            <draw:line draw:name="R 20 Huk" draw:style-name="gr34" draw:text-style-name="P5" draw:layer="layout" svg:x1="7.934cm" svg:y1="12.591cm" svg:x2="7.934cm" svg:y2="12.791cm">
              <svg:desc>R 20 Huk</svg:desc>
              <text:p/>
            </draw:line>
          </draw:g>
          <draw:g draw:name="St 6145">
            <draw:line draw:name="St 6145" draw:style-name="gr27" draw:text-style-name="P5" draw:layer="layout" svg:x1="1.2cm" svg:y1="12.553cm" svg:x2="1.2cm" svg:y2="13.926cm">
              <svg:desc>St 6145</svg:desc>
              <text:p/>
            </draw:line>
            <draw:frame draw:name="St 6145" draw:style-name="gr11" draw:text-style-name="P10" draw:layer="layout" svg:width="1.044cm" svg:height="1.187cm" svg:x="0.728cm" svg:y="13.876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3.928cm" svg:y="13.842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1.2cm" svg:y1="13.926cm" svg:x2="4.467cm" svg:y2="14.292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4.467cm" svg:y1="14.192cm" svg:x2="4.467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1.2cm" svg:y1="19.681cm" svg:x2="1.2cm" svg:y2="19.881cm">
              <svg:desc>St 6620</svg:desc>
              <text:p/>
            </draw:line>
          </draw:g>
          <draw:g draw:name="V 3 Mi">
            <draw:line draw:name="V 3 Mi" draw:style-name="gr29" draw:text-style-name="P5" draw:layer="layout" svg:x1="7.534cm" svg:y1="16.067cm" svg:x2="7.534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0.601cm" svg:y1="15.335cm" svg:x2="10.601cm" svg:y2="15.535cm">
              <svg:desc>V 5364 Mi</svg:desc>
              <text:p/>
            </draw:line>
            <draw:frame draw:name="V 5364 Mi" draw:style-name="gr12" draw:text-style-name="P10" draw:layer="layout" svg:width="1.179cm" svg:height="1.187cm" svg:x="10.062cm" svg:y="15.385cm">
              <draw:text-box>
                <text:p text:style-name="P9">10 <text:s text:c="5"/></text:p>
              </draw:text-box>
            </draw:frame>
            <draw:frame draw:name="V 5364 Mi" draw:style-name="gr11" draw:text-style-name="P10" draw:layer="layout" svg:width="1.044cm" svg:height="1.187cm" svg:x="7.262cm" svg:y="15.351cm">
              <draw:text-box>
                <text:p text:style-name="P9"><text:s text:c="4"/>18</text:p>
              </draw:text-box>
            </draw:frame>
            <draw:line draw:name="V 5364 Mi" draw:style-name="gr30" draw:text-style-name="P8" draw:layer="layout" svg:x1="7.734cm" svg:y1="15.801cm" svg:x2="10.601cm" svg:y2="15.435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7.734cm" svg:y1="15.801cm" svg:x2="7.734cm" svg:y2="17.997cm">
              <svg:desc>V 5364 Mi</svg:desc>
              <text:p/>
            </draw:line>
            <draw:frame draw:name="V 5364 Mi" draw:style-name="gr12" draw:text-style-name="P10" draw:layer="layout" svg:width="1.179cm" svg:height="1.187cm" svg:x="7.195cm" svg:y="17.947cm">
              <draw:text-box>
                <text:p text:style-name="P9">06 <text:s text:c="5"/></text:p>
              </draw:text-box>
            </draw:frame>
            <draw:frame draw:name="V 5364 Mi" draw:style-name="gr11" draw:text-style-name="P10" draw:layer="layout" svg:width="1.044cm" svg:height="1.187cm" svg:x="3.795cm" svg:y="17.821cm">
              <draw:text-box>
                <text:p text:style-name="P9"><text:s text:c="4"/>12</text:p>
              </draw:text-box>
            </draw:frame>
            <draw:line draw:name="V 5364 Mi" draw:style-name="gr30" draw:text-style-name="P8" draw:layer="layout" svg:x1="4.267cm" svg:y1="18.271cm" svg:x2="7.734cm" svg:y2="17.997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4.267cm" svg:y1="18.171cm" svg:x2="4.267cm" svg:y2="18.371cm">
              <svg:desc>V 5364 Mi</svg:desc>
              <text:p/>
            </draw:line>
            <draw:frame draw:name="V 5364 Mi" draw:style-name="gr11" draw:text-style-name="P10" draw:layer="layout" svg:width="1.044cm" svg:height="1.187cm" svg:x="0.728cm" svg:y="18.05cm">
              <draw:text-box>
                <text:p text:style-name="P9"><text:s text:c="4"/>17</text:p>
              </draw:text-box>
            </draw:frame>
            <draw:line draw:name="V 5364 Mi" draw:style-name="gr30" draw:text-style-name="P8" draw:layer="layout" svg:x1="1.2cm" svg:y1="18.5cm" svg:x2="4.267cm" svg:y2="18.271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.2cm" svg:y1="18.5cm" svg:x2="1.2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.8cm" svg:y1="18.995cm" svg:x2="1.8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9.602cm" svg:y1="12.819cm" svg:x2="19.602cm" svg:y2="13.019cm">
              <svg:desc>V 5764 Mi</svg:desc>
              <text:p/>
            </draw:line>
            <draw:frame draw:name="V 5764 Mi" draw:style-name="gr12" draw:text-style-name="P10" draw:layer="layout" svg:width="1.179cm" svg:height="1.187cm" svg:x="19.063cm" svg:y="12.869cm">
              <draw:text-box>
                <text:p text:style-name="P9">15 <text:s text:c="5"/></text:p>
              </draw:text-box>
            </draw:frame>
            <draw:frame draw:name="V 5764 Mi" draw:style-name="gr11" draw:text-style-name="P10" draw:layer="layout" svg:width="1.044cm" svg:height="1.187cm" svg:x="16.063cm" svg:y="12.835cm">
              <draw:text-box>
                <text:p text:style-name="P9"><text:s text:c="4"/>23</text:p>
              </draw:text-box>
            </draw:frame>
            <draw:line draw:name="V 5764 Mi" draw:style-name="gr30" draw:text-style-name="P8" draw:layer="layout" svg:x1="16.535cm" svg:y1="13.285cm" svg:x2="19.602cm" svg:y2="12.919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6.535cm" svg:y1="13.185cm" svg:x2="16.535cm" svg:y2="13.385cm">
              <svg:desc>V 5764 Mi</svg:desc>
              <text:p/>
            </draw:line>
            <draw:frame draw:name="V 5764 Mi" draw:style-name="gr11" draw:text-style-name="P10" draw:layer="layout" svg:width="1.044cm" svg:height="1.187cm" svg:x="12.996cm" svg:y="12.973cm">
              <draw:text-box>
                <text:p text:style-name="P9"><text:s text:c="4"/>26</text:p>
              </draw:text-box>
            </draw:frame>
            <draw:line draw:name="V 5764 Mi" draw:style-name="gr30" draw:text-style-name="P8" draw:layer="layout" svg:x1="13.468cm" svg:y1="13.423cm" svg:x2="16.535cm" svg:y2="13.285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3.468cm" svg:y1="13.323cm" svg:x2="13.468cm" svg:y2="13.523cm">
              <svg:desc>V 5764 Mi</svg:desc>
              <text:p/>
            </draw:line>
            <draw:frame draw:name="V 5764 Mi" draw:style-name="gr11" draw:text-style-name="P10" draw:layer="layout" svg:width="1.044cm" svg:height="1.187cm" svg:x="10.129cm" svg:y="13.156cm">
              <draw:text-box>
                <text:p text:style-name="P9"><text:s text:c="4"/>30</text:p>
              </draw:text-box>
            </draw:frame>
            <draw:line draw:name="V 5764 Mi" draw:style-name="gr30" draw:text-style-name="P8" draw:layer="layout" svg:x1="10.601cm" svg:y1="13.606cm" svg:x2="13.468cm" svg:y2="13.423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0.601cm" svg:y1="13.506cm" svg:x2="10.601cm" svg:y2="13.706cm">
              <svg:desc>V 5764 Mi</svg:desc>
              <text:p/>
            </draw:line>
          </draw:g>
        </draw:g>
      </draw:page>
      <draw:page draw:name="Rth-Hfd I" draw:style-name="dp1" draw:master-page-name="Standard">
        <draw:g draw:style-name="gr1">
          <draw:g>
            <draw:frame draw:style-name="gr2" draw:text-style-name="P2" draw:layer="layout" svg:width="5.849cm" svg:height="1.187cm" svg:x="7.626cm" svg:y="1cm">
              <draw:text-box>
                <text:p text:style-name="P1">Heiligenfeld – Rath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2cm" svg:y1="4cm" svg:x2="1.2cm" svg:y2="28.7cm">
              <svg:desc>#Track.Hfd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Hfd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2.755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3.629cm" svg:y1="4cm" svg:x2="3.629cm" svg:y2="28.7cm">
              <svg:desc>#Track.Knf.1</svg:desc>
              <text:p/>
            </draw:line>
            <draw:frame draw:style-name="gr5" draw:text-style-name="P7" draw:layer="layout" svg:width="0.659cm" svg:height="1.187cm" svg:x="3.35cm" svg:y="3.6cm">
              <draw:text-box>
                <text:p text:style-name="P6">1</text:p>
              </draw:text-box>
            </draw:frame>
            <draw:line draw:style-name="gr4" draw:text-style-name="P5" draw:layer="layout" svg:x1="3.829cm" svg:y1="4cm" svg:x2="3.829cm" svg:y2="28.7cm">
              <svg:desc>#Track.Knf.2</svg:desc>
              <text:p/>
            </draw:line>
            <draw:frame draw:style-name="gr5" draw:text-style-name="P7" draw:layer="layout" svg:width="0.659cm" svg:height="1.187cm" svg:x="3.55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5.184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6.058cm" svg:y1="4cm" svg:x2="6.058cm" svg:y2="28.7cm">
              <svg:desc>#Track.Trk.1</svg:desc>
              <text:p/>
            </draw:line>
            <draw:frame draw:style-name="gr5" draw:text-style-name="P7" draw:layer="layout" svg:width="0.659cm" svg:height="1.187cm" svg:x="5.779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7.6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8.487cm" svg:y1="4cm" svg:x2="8.487cm" svg:y2="28.7cm">
              <svg:desc>#Track.Sbg.1</svg:desc>
              <text:p/>
            </draw:line>
            <draw:frame draw:style-name="gr5" draw:text-style-name="P7" draw:layer="layout" svg:width="0.659cm" svg:height="1.187cm" svg:x="8.208cm" svg:y="3.6cm">
              <draw:text-box>
                <text:p text:style-name="P6">1</text:p>
              </draw:text-box>
            </draw:frame>
            <draw:line draw:style-name="gr4" draw:text-style-name="P5" draw:layer="layout" svg:x1="8.687cm" svg:y1="4cm" svg:x2="8.687cm" svg:y2="28.7cm">
              <svg:desc>#Track.Sbg.2</svg:desc>
              <text:p/>
            </draw:line>
            <draw:frame draw:style-name="gr5" draw:text-style-name="P7" draw:layer="layout" svg:width="0.659cm" svg:height="1.187cm" svg:x="8.408cm" svg:y="3.6cm">
              <draw:text-box>
                <text:p text:style-name="P6">2</text:p>
              </draw:text-box>
            </draw:frame>
            <draw:line draw:style-name="gr4" draw:text-style-name="P5" draw:layer="layout" svg:x1="8.887cm" svg:y1="4cm" svg:x2="8.887cm" svg:y2="28.7cm">
              <svg:desc>#Track.Sbg.3</svg:desc>
              <text:p/>
            </draw:line>
            <draw:frame draw:style-name="gr5" draw:text-style-name="P7" draw:layer="layout" svg:width="0.659cm" svg:height="1.187cm" svg:x="8.608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10.161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0.916cm" svg:y1="4cm" svg:x2="10.916cm" svg:y2="28.7cm">
              <svg:desc>#Track.Huk.4</svg:desc>
              <text:p/>
            </draw:line>
            <draw:frame draw:style-name="gr5" draw:text-style-name="P7" draw:layer="layout" svg:width="0.659cm" svg:height="1.187cm" svg:x="10.637cm" svg:y="3.6cm">
              <draw:text-box>
                <text:p text:style-name="P6">4</text:p>
              </draw:text-box>
            </draw:frame>
            <draw:line draw:style-name="gr4" draw:text-style-name="P5" draw:layer="layout" svg:x1="11.116cm" svg:y1="4cm" svg:x2="11.116cm" svg:y2="28.7cm">
              <svg:desc>#Track.Huk.2</svg:desc>
              <text:p/>
            </draw:line>
            <draw:frame draw:style-name="gr5" draw:text-style-name="P7" draw:layer="layout" svg:width="0.659cm" svg:height="1.187cm" svg:x="10.837cm" svg:y="3.6cm">
              <draw:text-box>
                <text:p text:style-name="P6">2</text:p>
              </draw:text-box>
            </draw:frame>
            <draw:line draw:style-name="gr4" draw:text-style-name="P5" draw:layer="layout" svg:x1="11.316cm" svg:y1="4cm" svg:x2="11.316cm" svg:y2="28.7cm">
              <svg:desc>#Track.Huk.1</svg:desc>
              <text:p/>
            </draw:line>
            <draw:frame draw:style-name="gr5" draw:text-style-name="P7" draw:layer="layout" svg:width="0.659cm" svg:height="1.187cm" svg:x="11.037cm" svg:y="3.6cm">
              <draw:text-box>
                <text:p text:style-name="P6">1</text:p>
              </draw:text-box>
            </draw:frame>
            <draw:line draw:style-name="gr4" draw:text-style-name="P5" draw:layer="layout" svg:x1="11.516cm" svg:y1="4cm" svg:x2="11.516cm" svg:y2="28.7cm">
              <svg:desc>#Track.Huk.3</svg:desc>
              <text:p/>
            </draw:line>
            <draw:frame draw:style-name="gr5" draw:text-style-name="P7" draw:layer="layout" svg:width="0.659cm" svg:height="1.187cm" svg:x="11.237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2.471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3.345cm" svg:y1="4cm" svg:x2="13.345cm" svg:y2="28.7cm">
              <svg:desc>#Track.Dtl.1</svg:desc>
              <text:p/>
            </draw:line>
            <draw:frame draw:style-name="gr5" draw:text-style-name="P7" draw:layer="layout" svg:width="0.659cm" svg:height="1.187cm" svg:x="13.066cm" svg:y="3.6cm">
              <draw:text-box>
                <text:p text:style-name="P6">1</text:p>
              </draw:text-box>
            </draw:frame>
            <draw:line draw:style-name="gr4" draw:text-style-name="P5" draw:layer="layout" svg:x1="13.545cm" svg:y1="4cm" svg:x2="13.545cm" svg:y2="28.7cm">
              <svg:desc>#Track.Dtl.2</svg:desc>
              <text:p/>
            </draw:line>
            <draw:frame draw:style-name="gr5" draw:text-style-name="P7" draw:layer="layout" svg:width="0.659cm" svg:height="1.187cm" svg:x="13.266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5.019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5.774cm" svg:y1="4cm" svg:x2="15.774cm" svg:y2="28.7cm">
              <svg:desc>#Track.Hst.1</svg:desc>
              <text:p/>
            </draw:line>
            <draw:frame draw:style-name="gr5" draw:text-style-name="P7" draw:layer="layout" svg:width="0.659cm" svg:height="1.187cm" svg:x="15.495cm" svg:y="3.6cm">
              <draw:text-box>
                <text:p text:style-name="P6">1</text:p>
              </draw:text-box>
            </draw:frame>
            <draw:line draw:style-name="gr4" draw:text-style-name="P5" draw:layer="layout" svg:x1="15.974cm" svg:y1="4cm" svg:x2="15.974cm" svg:y2="28.7cm">
              <svg:desc>#Track.Hst.2</svg:desc>
              <text:p/>
            </draw:line>
            <draw:frame draw:style-name="gr5" draw:text-style-name="P7" draw:layer="layout" svg:width="0.659cm" svg:height="1.187cm" svg:x="15.695cm" svg:y="3.6cm">
              <draw:text-box>
                <text:p text:style-name="P6">2</text:p>
              </draw:text-box>
            </draw:frame>
            <draw:line draw:style-name="gr4" draw:text-style-name="P5" draw:layer="layout" svg:x1="16.174cm" svg:y1="4cm" svg:x2="16.174cm" svg:y2="28.7cm">
              <svg:desc>#Track.Hst.3</svg:desc>
              <text:p/>
            </draw:line>
            <draw:frame draw:style-name="gr5" draw:text-style-name="P7" draw:layer="layout" svg:width="0.659cm" svg:height="1.187cm" svg:x="15.895cm" svg:y="3.6cm">
              <draw:text-box>
                <text:p text:style-name="P6">3</text:p>
              </draw:text-box>
            </draw:frame>
            <draw:line draw:style-name="gr4" draw:text-style-name="P5" draw:layer="layout" svg:x1="16.374cm" svg:y1="4cm" svg:x2="16.374cm" svg:y2="28.7cm">
              <svg:desc>#Track.Hst.4</svg:desc>
              <text:p/>
            </draw:line>
            <draw:frame draw:style-name="gr5" draw:text-style-name="P7" draw:layer="layout" svg:width="0.659cm" svg:height="1.187cm" svg:x="16.095cm" svg:y="3.6cm">
              <draw:text-box>
                <text:p text:style-name="P6">4</text:p>
              </draw:text-box>
            </draw:frame>
            <draw:line draw:style-name="gr4" draw:text-style-name="P5" draw:layer="layout" svg:x1="16.574cm" svg:y1="4cm" svg:x2="16.574cm" svg:y2="28.7cm">
              <svg:desc>#Track.Hst.6</svg:desc>
              <text:p/>
            </draw:line>
            <draw:frame draw:style-name="gr5" draw:text-style-name="P7" draw:layer="layout" svg:width="0.659cm" svg:height="1.187cm" svg:x="16.295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17.448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8.203cm" svg:y1="4cm" svg:x2="18.203cm" svg:y2="28.7cm">
              <svg:desc>#Track.Rth.1</svg:desc>
              <text:p/>
            </draw:line>
            <draw:frame draw:style-name="gr5" draw:text-style-name="P7" draw:layer="layout" svg:width="0.659cm" svg:height="1.187cm" svg:x="17.924cm" svg:y="3.6cm">
              <draw:text-box>
                <text:p text:style-name="P6">1</text:p>
              </draw:text-box>
            </draw:frame>
            <draw:line draw:style-name="gr4" draw:text-style-name="P5" draw:layer="layout" svg:x1="18.403cm" svg:y1="4cm" svg:x2="18.403cm" svg:y2="28.7cm">
              <svg:desc>#Track.Rth.2</svg:desc>
              <text:p/>
            </draw:line>
            <draw:frame draw:style-name="gr5" draw:text-style-name="P7" draw:layer="layout" svg:width="0.659cm" svg:height="1.187cm" svg:x="18.124cm" svg:y="3.6cm">
              <draw:text-box>
                <text:p text:style-name="P6">2</text:p>
              </draw:text-box>
            </draw:frame>
            <draw:line draw:style-name="gr4" draw:text-style-name="P5" draw:layer="layout" svg:x1="18.603cm" svg:y1="4cm" svg:x2="18.603cm" svg:y2="28.7cm">
              <svg:desc>#Track.Rth.3</svg:desc>
              <text:p/>
            </draw:line>
            <draw:frame draw:style-name="gr5" draw:text-style-name="P7" draw:layer="layout" svg:width="0.659cm" svg:height="1.187cm" svg:x="18.324cm" svg:y="3.6cm">
              <draw:text-box>
                <text:p text:style-name="P6">3</text:p>
              </draw:text-box>
            </draw:frame>
            <draw:line draw:style-name="gr4" draw:text-style-name="P5" draw:layer="layout" svg:x1="18.803cm" svg:y1="4cm" svg:x2="18.803cm" svg:y2="28.7cm">
              <svg:desc>#Track.Rth.4</svg:desc>
              <text:p/>
            </draw:line>
            <draw:frame draw:style-name="gr5" draw:text-style-name="P7" draw:layer="layout" svg:width="0.659cm" svg:height="1.187cm" svg:x="18.524cm" svg:y="3.6cm">
              <draw:text-box>
                <text:p text:style-name="P6">4</text:p>
              </draw:text-box>
            </draw:frame>
            <draw:line draw:style-name="gr4" draw:text-style-name="P5" draw:layer="layout" svg:x1="19.003cm" svg:y1="4cm" svg:x2="19.003cm" svg:y2="28.7cm">
              <svg:desc>#Track.Rth.5</svg:desc>
              <text:p/>
            </draw:line>
            <draw:frame draw:style-name="gr5" draw:text-style-name="P7" draw:layer="layout" svg:width="0.659cm" svg:height="1.187cm" svg:x="18.724cm" svg:y="3.6cm">
              <draw:text-box>
                <text:p text:style-name="P6">5</text:p>
              </draw:text-box>
            </draw:frame>
            <draw:line draw:style-name="gr4" draw:text-style-name="P5" draw:layer="layout" svg:x1="19.203cm" svg:y1="4cm" svg:x2="19.203cm" svg:y2="28.7cm">
              <svg:desc>#Track.Rth.6</svg:desc>
              <text:p/>
            </draw:line>
            <draw:frame draw:style-name="gr5" draw:text-style-name="P7" draw:layer="layout" svg:width="0.659cm" svg:height="1.187cm" svg:x="18.924cm" svg:y="3.6cm">
              <draw:text-box>
                <text:p text:style-name="P6">6</text:p>
              </draw:text-box>
            </draw:frame>
            <draw:line draw:style-name="gr4" draw:text-style-name="P5" draw:layer="layout" svg:x1="19.403cm" svg:y1="4cm" svg:x2="19.403cm" svg:y2="28.7cm">
              <svg:desc>#Track.Rth.7</svg:desc>
              <text:p/>
            </draw:line>
            <draw:frame draw:style-name="gr5" draw:text-style-name="P7" draw:layer="layout" svg:width="0.659cm" svg:height="1.187cm" svg:x="19.124cm" svg:y="3.6cm">
              <draw:text-box>
                <text:p text:style-name="P6">7</text:p>
              </draw:text-box>
            </draw:frame>
            <draw:line draw:style-name="gr4" draw:text-style-name="P5" draw:layer="layout" svg:x1="19.603cm" svg:y1="4cm" svg:x2="19.603cm" svg:y2="28.7cm">
              <svg:desc>#Track.Rth.8</svg:desc>
              <text:p/>
            </draw:line>
            <draw:frame draw:style-name="gr5" draw:text-style-name="P7" draw:layer="layout" svg:width="0.659cm" svg:height="1.187cm" svg:x="19.324cm" svg:y="3.6cm">
              <draw:text-box>
                <text:p text:style-name="P6">8</text:p>
              </draw:text-box>
            </draw:frame>
            <draw:line draw:style-name="gr4" draw:text-style-name="P5" draw:layer="layout" svg:x1="19.803cm" svg:y1="4cm" svg:x2="19.803cm" svg:y2="28.7cm">
              <svg:desc>#Track.Rth.9</svg:desc>
              <text:p/>
            </draw:line>
            <draw:frame draw:style-name="gr5" draw:text-style-name="P7" draw:layer="layout" svg:width="0.659cm" svg:height="1.187cm" svg:x="19.524cm" svg:y="3.6cm">
              <draw:text-box>
                <text:p text:style-name="P6">9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9.203cm" svg:y1="11.264cm" svg:x2="19.203cm" svg:y2="11.464cm">
              <svg:desc>Bp 2565 [Sa]</svg:desc>
              <text:p/>
            </draw:line>
            <draw:frame draw:name="Bp 2565 [Sa]" draw:style-name="gr12" draw:text-style-name="P10" draw:layer="layout" svg:width="1.179cm" svg:height="1.187cm" svg:x="18.664cm" svg:y="11.314cm">
              <draw:text-box>
                <text:p text:style-name="P9">41 <text:s text:c="5"/></text:p>
              </draw:text-box>
            </draw:frame>
            <draw:frame draw:name="Bp 2565 [Sa]" draw:style-name="gr11" draw:text-style-name="P10" draw:layer="layout" svg:width="1.044cm" svg:height="1.187cm" svg:x="15.702cm" svg:y="11.234cm">
              <draw:text-box>
                <text:p text:style-name="P9"><text:s text:c="4"/>48</text:p>
              </draw:text-box>
            </draw:frame>
            <draw:line draw:name="Bp 2565 [Sa]" draw:style-name="gr13" draw:text-style-name="P8" draw:layer="layout" svg:x1="16.174cm" svg:y1="11.684cm" svg:x2="19.203cm" svg:y2="11.364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16.174cm" svg:y1="11.684cm" svg:x2="16.174cm" svg:y2="11.867cm">
              <svg:desc>Bp 2565 [Sa]</svg:desc>
              <text:p/>
            </draw:line>
            <draw:frame draw:name="Bp 2565 [Sa]" draw:style-name="gr12" draw:text-style-name="P10" draw:layer="layout" svg:width="1.179cm" svg:height="1.187cm" svg:x="15.635cm" svg:y="11.817cm">
              <draw:text-box>
                <text:p text:style-name="P9">52 <text:s text:c="5"/></text:p>
              </draw:text-box>
            </draw:frame>
            <draw:frame draw:name="Bp 2565 [Sa]" draw:style-name="gr11" draw:text-style-name="P10" draw:layer="layout" svg:width="1.044cm" svg:height="1.187cm" svg:x="12.873cm" svg:y="11.646cm">
              <draw:text-box>
                <text:p text:style-name="P9"><text:s text:c="4"/>57</text:p>
              </draw:text-box>
            </draw:frame>
            <draw:line draw:name="Bp 2565 [Sa]" draw:style-name="gr13" draw:text-style-name="P8" draw:layer="layout" svg:x1="13.345cm" svg:y1="12.096cm" svg:x2="16.174cm" svg:y2="11.86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13.345cm" svg:y1="11.996cm" svg:x2="13.345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3.345cm" svg:y1="24.575cm" svg:x2="13.345cm" svg:y2="24.775cm">
              <svg:desc>Bp 2566 [Sa]</svg:desc>
              <text:p/>
            </draw:line>
            <draw:frame draw:name="Bp 2566 [Sa]" draw:style-name="gr11" draw:text-style-name="P10" draw:layer="layout" svg:width="1.044cm" svg:height="1.187cm" svg:x="12.873cm" svg:y="24.625cm">
              <draw:text-box>
                <text:p text:style-name="P9"><text:s text:c="4"/>32</text:p>
              </draw:text-box>
            </draw:frame>
            <draw:frame draw:name="Bp 2566 [Sa]" draw:style-name="gr12" draw:text-style-name="P10" draw:layer="layout" svg:width="1.179cm" svg:height="1.187cm" svg:x="15.435cm" svg:y="24.454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3.345cm" svg:y1="24.675cm" svg:x2="15.974cm" svg:y2="24.904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5.974cm" svg:y1="24.904cm" svg:x2="15.974cm" svg:y2="25.087cm">
              <svg:desc>Bp 2566 [Sa]</svg:desc>
              <text:p/>
            </draw:line>
            <draw:frame draw:name="Bp 2566 [Sa]" draw:style-name="gr11" draw:text-style-name="P10" draw:layer="layout" svg:width="1.044cm" svg:height="1.187cm" svg:x="15.502cm" svg:y="25.037cm">
              <draw:text-box>
                <text:p text:style-name="P9"><text:s text:c="4"/>41</text:p>
              </draw:text-box>
            </draw:frame>
            <draw:frame draw:name="Bp 2566 [Sa]" draw:style-name="gr12" draw:text-style-name="P10" draw:layer="layout" svg:width="1.179cm" svg:height="1.187cm" svg:x="18.664cm" svg:y="24.957cm">
              <draw:text-box>
                <text:p text:style-name="P9">48 <text:s text:c="5"/></text:p>
              </draw:text-box>
            </draw:frame>
            <draw:line draw:name="Bp 2566 [Sa]" draw:style-name="gr13" draw:text-style-name="P8" draw:layer="layout" svg:x1="15.974cm" svg:y1="25.087cm" svg:x2="19.203cm" svg:y2="25.407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9.203cm" svg:y1="25.307cm" svg:x2="19.203cm" svg:y2="25.50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3.345cm" svg:y1="11.538cm" svg:x2="13.345cm" svg:y2="11.738cm">
              <svg:desc>D 236 [Sa]</svg:desc>
              <text:p/>
            </draw:line>
            <draw:frame draw:name="D 236 [Sa]" draw:style-name="gr11" draw:text-style-name="P10" draw:layer="layout" svg:width="1.044cm" svg:height="1.187cm" svg:x="12.873cm" svg:y="11.588cm">
              <draw:text-box>
                <text:p text:style-name="P9"><text:s text:c="4"/>47</text:p>
              </draw:text-box>
            </draw:frame>
            <draw:frame draw:name="D 236 [Sa]" draw:style-name="gr12" draw:text-style-name="P10" draw:layer="layout" svg:width="1.179cm" svg:height="1.187cm" svg:x="15.435cm" svg:y="11.417cm">
              <draw:text-box>
                <text:p text:style-name="P9">52 <text:s text:c="5"/></text:p>
              </draw:text-box>
            </draw:frame>
            <draw:line draw:name="D 236 [Sa]" draw:style-name="gr15" draw:text-style-name="P8" draw:layer="layout" svg:x1="13.345cm" svg:y1="11.638cm" svg:x2="15.974cm" svg:y2="11.86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5.974cm" svg:y1="11.767cm" svg:x2="15.974cm" svg:y2="11.967cm">
              <svg:desc>D 236 [Sa]</svg:desc>
              <text:p/>
            </draw:line>
            <draw:frame draw:name="D 236 [Sa]" draw:style-name="gr12" draw:text-style-name="P10" draw:layer="layout" svg:width="1.179cm" svg:height="1.187cm" svg:x="18.864cm" svg:y="11.737cm">
              <draw:text-box>
                <text:p text:style-name="P9">59 <text:s text:c="5"/></text:p>
              </draw:text-box>
            </draw:frame>
            <draw:line draw:name="D 236 [Sa]" draw:style-name="gr15" draw:text-style-name="P8" draw:layer="layout" svg:x1="15.974cm" svg:y1="11.867cm" svg:x2="19.403cm" svg:y2="12.18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9.403cm" svg:y1="12.087cm" svg:x2="19.403cm" svg:y2="12.28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8.687cm" svg:y1="16.662cm" svg:x2="8.687cm" svg:y2="16.862cm">
              <svg:desc>Dg 6302 [Mi]</svg:desc>
              <text:p/>
            </draw:line>
            <draw:frame draw:name="Dg 6302 [Mi]" draw:style-name="gr11" draw:text-style-name="P10" draw:layer="layout" svg:width="1.044cm" svg:height="1.187cm" svg:x="8.215cm" svg:y="16.712cm">
              <draw:text-box>
                <text:p text:style-name="P9"><text:s text:c="4"/>39</text:p>
              </draw:text-box>
            </draw:frame>
            <draw:frame draw:name="Dg 6302 [Mi]" draw:style-name="gr12" draw:text-style-name="P10" draw:layer="layout" svg:width="1.179cm" svg:height="1.187cm" svg:x="10.777cm" svg:y="16.677cm">
              <draw:text-box>
                <text:p text:style-name="P9">47 <text:s text:c="5"/></text:p>
              </draw:text-box>
            </draw:frame>
            <draw:line draw:name="Dg 6302 [Mi]" draw:style-name="gr17" draw:text-style-name="P8" draw:layer="layout" svg:x1="8.687cm" svg:y1="16.762cm" svg:x2="11.316cm" svg:y2="17.127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1.316cm" svg:y1="17.027cm" svg:x2="11.316cm" svg:y2="17.227cm">
              <svg:desc>Dg 6302 [Mi]</svg:desc>
              <text:p/>
            </draw:line>
            <draw:frame draw:name="Dg 6302 [Mi]" draw:style-name="gr12" draw:text-style-name="P10" draw:layer="layout" svg:width="1.179cm" svg:height="1.187cm" svg:x="12.806cm" svg:y="16.952cm">
              <draw:text-box>
                <text:p text:style-name="P9">53 <text:s text:c="5"/></text:p>
              </draw:text-box>
            </draw:frame>
            <draw:line draw:name="Dg 6302 [Mi]" draw:style-name="gr17" draw:text-style-name="P8" draw:layer="layout" svg:x1="11.316cm" svg:y1="17.127cm" svg:x2="13.345cm" svg:y2="17.402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3.345cm" svg:y1="17.302cm" svg:x2="13.345cm" svg:y2="17.502cm">
              <svg:desc>Dg 6302 [Mi]</svg:desc>
              <text:p/>
            </draw:line>
            <draw:frame draw:name="Dg 6302 [Mi]" draw:style-name="gr12" draw:text-style-name="P10" draw:layer="layout" svg:width="1.179cm" svg:height="1.187cm" svg:x="15.435cm" svg:y="17.318cm">
              <draw:text-box>
                <text:p text:style-name="P9">01 <text:s text:c="5"/></text:p>
              </draw:text-box>
            </draw:frame>
            <draw:line draw:name="Dg 6302 [Mi]" draw:style-name="gr17" draw:text-style-name="P8" draw:layer="layout" svg:x1="13.345cm" svg:y1="17.402cm" svg:x2="15.974cm" svg:y2="17.768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5.974cm" svg:y1="17.668cm" svg:x2="15.974cm" svg:y2="17.868cm">
              <svg:desc>Dg 6302 [Mi]</svg:desc>
              <text:p/>
            </draw:line>
            <draw:frame draw:name="Dg 6302 [Mi]" draw:style-name="gr12" draw:text-style-name="P10" draw:layer="layout" svg:width="1.179cm" svg:height="1.187cm" svg:x="17.864cm" svg:y="17.821cm">
              <draw:text-box>
                <text:p text:style-name="P9">12 <text:s text:c="5"/></text:p>
              </draw:text-box>
            </draw:frame>
            <draw:line draw:name="Dg 6302 [Mi]" draw:style-name="gr17" draw:text-style-name="P8" draw:layer="layout" svg:x1="15.974cm" svg:y1="17.768cm" svg:x2="18.403cm" svg:y2="18.271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8.403cm" svg:y1="18.171cm" svg:x2="18.403cm" svg:y2="18.371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3.345cm" svg:y1="19.772cm" svg:x2="13.345cm" svg:y2="19.972cm">
              <svg:desc>Dg 6594 [Sa]</svg:desc>
              <text:p/>
            </draw:line>
            <draw:frame draw:name="Dg 6594 [Sa]" draw:style-name="gr11" draw:text-style-name="P10" draw:layer="layout" svg:width="1.044cm" svg:height="1.187cm" svg:x="12.873cm" svg:y="19.822cm">
              <draw:text-box>
                <text:p text:style-name="P9"><text:s text:c="4"/>47</text:p>
              </draw:text-box>
            </draw:frame>
            <draw:frame draw:name="Dg 6594 [Sa]" draw:style-name="gr12" draw:text-style-name="P10" draw:layer="layout" svg:width="1.179cm" svg:height="1.187cm" svg:x="15.635cm" svg:y="19.788cm">
              <draw:text-box>
                <text:p text:style-name="P9">55 <text:s text:c="5"/></text:p>
              </draw:text-box>
            </draw:frame>
            <draw:line draw:name="Dg 6594 [Sa]" draw:style-name="gr17" draw:text-style-name="P8" draw:layer="layout" svg:x1="13.345cm" svg:y1="19.872cm" svg:x2="16.174cm" svg:y2="20.238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6.174cm" svg:y1="20.138cm" svg:x2="16.174cm" svg:y2="20.338cm">
              <svg:desc>Dg 6594 [Sa]</svg:desc>
              <text:p/>
            </draw:line>
            <draw:frame draw:name="Dg 6594 [Sa]" draw:style-name="gr12" draw:text-style-name="P10" draw:layer="layout" svg:width="1.179cm" svg:height="1.187cm" svg:x="18.264cm" svg:y="20.291cm">
              <draw:text-box>
                <text:p text:style-name="P9">06 <text:s text:c="5"/></text:p>
              </draw:text-box>
            </draw:frame>
            <draw:line draw:name="Dg 6594 [Sa]" draw:style-name="gr17" draw:text-style-name="P8" draw:layer="layout" svg:x1="16.174cm" svg:y1="20.238cm" svg:x2="18.803cm" svg:y2="20.741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8.803cm" svg:y1="20.641cm" svg:x2="18.803cm" svg:y2="20.841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9.403cm" svg:y1="4.906cm" svg:x2="19.403cm" svg:y2="5.106cm">
              <svg:desc>Dg 6971</svg:desc>
              <text:p/>
            </draw:line>
            <draw:frame draw:name="Dg 6971" draw:style-name="gr12" draw:text-style-name="P10" draw:layer="layout" svg:width="1.179cm" svg:height="1.187cm" svg:x="18.864cm" svg:y="4.956cm">
              <draw:text-box>
                <text:p text:style-name="P9">22 <text:s text:c="5"/></text:p>
              </draw:text-box>
            </draw:frame>
            <draw:frame draw:name="Dg 6971" draw:style-name="gr11" draw:text-style-name="P10" draw:layer="layout" svg:width="1.044cm" svg:height="1.187cm" svg:x="15.702cm" svg:y="5.059cm">
              <draw:text-box>
                <text:p text:style-name="P9"><text:s text:c="4"/>33</text:p>
              </draw:text-box>
            </draw:frame>
            <draw:line draw:name="Dg 6971" draw:style-name="gr17" draw:text-style-name="P8" draw:layer="layout" svg:x1="16.174cm" svg:y1="5.509cm" svg:x2="19.403cm" svg:y2="5.006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6.174cm" svg:y1="5.409cm" svg:x2="16.174cm" svg:y2="5.609cm">
              <svg:desc>Dg 6971</svg:desc>
              <text:p/>
            </draw:line>
            <draw:frame draw:name="Dg 6971" draw:style-name="gr11" draw:text-style-name="P10" draw:layer="layout" svg:width="1.044cm" svg:height="1.187cm" svg:x="13.073cm" svg:y="5.425cm">
              <draw:text-box>
                <text:p text:style-name="P9"><text:s text:c="4"/>41</text:p>
              </draw:text-box>
            </draw:frame>
            <draw:line draw:name="Dg 6971" draw:style-name="gr17" draw:text-style-name="P8" draw:layer="layout" svg:x1="13.545cm" svg:y1="5.875cm" svg:x2="16.174cm" svg:y2="5.50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3.545cm" svg:y1="5.775cm" svg:x2="13.545cm" svg:y2="5.975cm">
              <svg:desc>Dg 6971</svg:desc>
              <text:p/>
            </draw:line>
            <draw:frame draw:name="Dg 6971" draw:style-name="gr11" draw:text-style-name="P10" draw:layer="layout" svg:width="1.044cm" svg:height="1.187cm" svg:x="10.844cm" svg:y="5.699cm">
              <draw:text-box>
                <text:p text:style-name="P9"><text:s text:c="4"/>47</text:p>
              </draw:text-box>
            </draw:frame>
            <draw:line draw:name="Dg 6971" draw:style-name="gr17" draw:text-style-name="P8" draw:layer="layout" svg:x1="11.316cm" svg:y1="6.149cm" svg:x2="13.545cm" svg:y2="5.875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1.316cm" svg:y1="6.049cm" svg:x2="11.316cm" svg:y2="6.249cm">
              <svg:desc>Dg 6971</svg:desc>
              <text:p/>
            </draw:line>
            <draw:frame draw:name="Dg 6971" draw:style-name="gr11" draw:text-style-name="P10" draw:layer="layout" svg:width="1.044cm" svg:height="1.187cm" svg:x="8.415cm" svg:y="6.065cm">
              <draw:text-box>
                <text:p text:style-name="P9"><text:s text:c="4"/>55</text:p>
              </draw:text-box>
            </draw:frame>
            <draw:line draw:name="Dg 6971" draw:style-name="gr17" draw:text-style-name="P8" draw:layer="layout" svg:x1="8.887cm" svg:y1="6.515cm" svg:x2="11.316cm" svg:y2="6.14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8.887cm" svg:y1="6.515cm" svg:x2="8.887cm" svg:y2="8.483cm">
              <svg:desc>Dg 6971</svg:desc>
              <text:p/>
            </draw:line>
            <draw:frame draw:name="Dg 6971" draw:style-name="gr12" draw:text-style-name="P10" draw:layer="layout" svg:width="1.179cm" svg:height="1.187cm" svg:x="8.348cm" svg:y="8.433cm">
              <draw:text-box>
                <text:p text:style-name="P9">38 <text:s text:c="5"/></text:p>
              </draw:text-box>
            </draw:frame>
            <draw:frame draw:name="Dg 6971" draw:style-name="gr11" draw:text-style-name="P10" draw:layer="layout" svg:width="1.044cm" svg:height="1.187cm" svg:x="5.586cm" svg:y="8.216cm">
              <draw:text-box>
                <text:p text:style-name="P9"><text:s text:c="4"/>42</text:p>
              </draw:text-box>
            </draw:frame>
            <draw:line draw:name="Dg 6971" draw:style-name="gr17" draw:text-style-name="P8" draw:layer="layout" svg:x1="6.058cm" svg:y1="8.666cm" svg:x2="8.887cm" svg:y2="8.48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6.058cm" svg:y1="8.566cm" svg:x2="6.058cm" svg:y2="8.766cm">
              <svg:desc>Dg 6971</svg:desc>
              <text:p/>
            </draw:line>
            <draw:frame draw:name="Dg 6971" draw:style-name="gr11" draw:text-style-name="P10" draw:layer="layout" svg:width="1.044cm" svg:height="1.187cm" svg:x="3.157cm" svg:y="8.353cm">
              <draw:text-box>
                <text:p text:style-name="P9"><text:s text:c="4"/>45</text:p>
              </draw:text-box>
            </draw:frame>
            <draw:line draw:name="Dg 6971" draw:style-name="gr17" draw:text-style-name="P8" draw:layer="layout" svg:x1="3.629cm" svg:y1="8.803cm" svg:x2="6.058cm" svg:y2="8.666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3.629cm" svg:y1="8.703cm" svg:x2="3.629cm" svg:y2="8.903cm">
              <svg:desc>Dg 6971</svg:desc>
              <text:p/>
            </draw:line>
            <draw:frame draw:name="Dg 6971" draw:style-name="gr11" draw:text-style-name="P10" draw:layer="layout" svg:width="1.044cm" svg:height="1.187cm" svg:x="0.728cm" svg:y="8.719cm">
              <draw:text-box>
                <text:p text:style-name="P9"><text:s text:c="4"/>53</text:p>
              </draw:text-box>
            </draw:frame>
            <draw:line draw:name="Dg 6971" draw:style-name="gr17" draw:text-style-name="P8" draw:layer="layout" svg:x1="1.2cm" svg:y1="9.169cm" svg:x2="3.629cm" svg:y2="8.80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.2cm" svg:y1="9.069cm" svg:x2="1.2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9.603cm" svg:y1="24.484cm" svg:x2="19.603cm" svg:y2="24.684cm">
              <svg:desc>E 823 [Sa]</svg:desc>
              <text:p/>
            </draw:line>
            <draw:frame draw:name="E 823 [Sa]" draw:style-name="gr12" draw:text-style-name="P10" draw:layer="layout" svg:width="1.179cm" svg:height="1.187cm" svg:x="19.064cm" svg:y="24.534cm">
              <draw:text-box>
                <text:p text:style-name="P9">30 <text:s text:c="5"/></text:p>
              </draw:text-box>
            </draw:frame>
            <draw:frame draw:name="E 823 [Sa]" draw:style-name="gr11" draw:text-style-name="P10" draw:layer="layout" svg:width="1.044cm" svg:height="1.187cm" svg:x="15.702cm" svg:y="24.454cm">
              <draw:text-box>
                <text:p text:style-name="P9"><text:s text:c="4"/>37</text:p>
              </draw:text-box>
            </draw:frame>
            <draw:line draw:name="E 823 [Sa]" draw:style-name="gr19" draw:text-style-name="P8" draw:layer="layout" svg:x1="16.174cm" svg:y1="24.904cm" svg:x2="19.603cm" svg:y2="24.584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16.174cm" svg:y1="24.904cm" svg:x2="16.174cm" svg:y2="25.087cm">
              <svg:desc>E 823 [Sa]</svg:desc>
              <text:p/>
            </draw:line>
            <draw:frame draw:name="E 823 [Sa]" draw:style-name="gr12" draw:text-style-name="P10" draw:layer="layout" svg:width="1.179cm" svg:height="1.187cm" svg:x="15.635cm" svg:y="25.037cm">
              <draw:text-box>
                <text:p text:style-name="P9">41 <text:s text:c="5"/></text:p>
              </draw:text-box>
            </draw:frame>
            <draw:frame draw:name="E 823 [Sa]" draw:style-name="gr11" draw:text-style-name="P10" draw:layer="layout" svg:width="1.044cm" svg:height="1.187cm" svg:x="13.073cm" svg:y="24.866cm">
              <draw:text-box>
                <text:p text:style-name="P9"><text:s text:c="4"/>46</text:p>
              </draw:text-box>
            </draw:frame>
            <draw:line draw:name="E 823 [Sa]" draw:style-name="gr19" draw:text-style-name="P8" draw:layer="layout" svg:x1="13.545cm" svg:y1="25.316cm" svg:x2="16.174cm" svg:y2="25.087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13.545cm" svg:y1="25.216cm" svg:x2="13.545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.2cm" svg:y1="22.059cm" svg:x2="1.2cm" svg:y2="22.259cm">
              <svg:desc>Gmp 8766</svg:desc>
              <text:p/>
            </draw:line>
            <draw:frame draw:name="Gmp 8766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Gmp 8766" draw:style-name="gr12" draw:text-style-name="P10" draw:layer="layout" svg:width="1.179cm" svg:height="1.187cm" svg:x="3.09cm" svg:y="22.075cm">
              <draw:text-box>
                <text:p text:style-name="P9">45 <text:s text:c="5"/></text:p>
              </draw:text-box>
            </draw:frame>
            <draw:line draw:name="Gmp 8766" draw:style-name="gr33" draw:text-style-name="P8" draw:layer="layout" svg:x1="1.2cm" svg:y1="22.159cm" svg:x2="3.629cm" svg:y2="22.52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3.629cm" svg:y1="22.525cm" svg:x2="3.629cm" svg:y2="22.708cm">
              <svg:desc>Gmp 8766</svg:desc>
              <text:p/>
            </draw:line>
            <draw:frame draw:name="Gmp 8766" draw:style-name="gr11" draw:text-style-name="P10" draw:layer="layout" svg:width="1.044cm" svg:height="1.187cm" svg:x="3.157cm" svg:y="22.658cm">
              <draw:text-box>
                <text:p text:style-name="P9"><text:s text:c="4"/>49</text:p>
              </draw:text-box>
            </draw:frame>
            <draw:frame draw:name="Gmp 8766" draw:style-name="gr12" draw:text-style-name="P10" draw:layer="layout" svg:width="1.179cm" svg:height="1.187cm" svg:x="5.519cm" svg:y="22.395cm">
              <draw:text-box>
                <text:p text:style-name="P9">52 <text:s text:c="5"/></text:p>
              </draw:text-box>
            </draw:frame>
            <draw:line draw:name="Gmp 8766" draw:style-name="gr33" draw:text-style-name="P8" draw:layer="layout" svg:x1="3.629cm" svg:y1="22.708cm" svg:x2="6.058cm" svg:y2="22.84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6.058cm" svg:y1="22.745cm" svg:x2="6.058cm" svg:y2="22.945cm">
              <svg:desc>Gmp 8766</svg:desc>
              <text:p/>
            </draw:line>
            <draw:frame draw:name="Gmp 8766" draw:style-name="gr12" draw:text-style-name="P10" draw:layer="layout" svg:width="1.179cm" svg:height="1.187cm" svg:x="7.948cm" svg:y="22.578cm">
              <draw:text-box>
                <text:p text:style-name="P9">56 <text:s text:c="5"/></text:p>
              </draw:text-box>
            </draw:frame>
            <draw:line draw:name="Gmp 8766" draw:style-name="gr33" draw:text-style-name="P8" draw:layer="layout" svg:x1="6.058cm" svg:y1="22.845cm" svg:x2="8.487cm" svg:y2="23.028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8.487cm" svg:y1="22.928cm" svg:x2="8.487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8.487cm" svg:y1="4cm" svg:x2="8.487cm" svg:y2="5.601cm">
              <svg:desc>Kp 4763</svg:desc>
              <text:p/>
            </draw:line>
            <draw:frame draw:name="Kp 4763" draw:style-name="gr12" draw:text-style-name="P10" draw:layer="layout" svg:width="1.179cm" svg:height="1.187cm" svg:x="7.948cm" svg:y="5.551cm">
              <draw:text-box>
                <text:p text:style-name="P9">35 <text:s text:c="5"/></text:p>
              </draw:text-box>
            </draw:frame>
            <draw:frame draw:name="Kp 4763" draw:style-name="gr11" draw:text-style-name="P10" draw:layer="layout" svg:width="1.044cm" svg:height="1.187cm" svg:x="5.586cm" svg:y="5.334cm">
              <draw:text-box>
                <text:p text:style-name="P9"><text:s text:c="4"/>39</text:p>
              </draw:text-box>
            </draw:frame>
            <draw:line draw:name="Kp 4763" draw:style-name="gr24" draw:text-style-name="P8" draw:layer="layout" svg:x1="6.058cm" svg:y1="5.784cm" svg:x2="8.487cm" svg:y2="5.601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6.058cm" svg:y1="5.684cm" svg:x2="6.058cm" svg:y2="5.884cm">
              <svg:desc>Kp 4763</svg:desc>
              <text:p/>
            </draw:line>
            <draw:frame draw:name="Kp 4763" draw:style-name="gr11" draw:text-style-name="P10" draw:layer="layout" svg:width="1.044cm" svg:height="1.187cm" svg:x="3.157cm" svg:y="5.471cm">
              <draw:text-box>
                <text:p text:style-name="P9"><text:s text:c="4"/>42</text:p>
              </draw:text-box>
            </draw:frame>
            <draw:line draw:name="Kp 4763" draw:style-name="gr24" draw:text-style-name="P8" draw:layer="layout" svg:x1="3.629cm" svg:y1="5.921cm" svg:x2="6.058cm" svg:y2="5.78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3.629cm" svg:y1="5.921cm" svg:x2="3.629cm" svg:y2="6.104cm">
              <svg:desc>Kp 4763</svg:desc>
              <text:p/>
            </draw:line>
            <draw:frame draw:name="Kp 4763" draw:style-name="gr12" draw:text-style-name="P10" draw:layer="layout" svg:width="1.179cm" svg:height="1.187cm" svg:x="3.09cm" svg:y="6.054cm">
              <draw:text-box>
                <text:p text:style-name="P9">46 <text:s text:c="5"/></text:p>
              </draw:text-box>
            </draw:frame>
            <draw:frame draw:name="Kp 4763" draw:style-name="gr11" draw:text-style-name="P10" draw:layer="layout" svg:width="1.044cm" svg:height="1.187cm" svg:x="0.728cm" svg:y="6.02cm">
              <draw:text-box>
                <text:p text:style-name="P9"><text:s text:c="4"/>54</text:p>
              </draw:text-box>
            </draw:frame>
            <draw:line draw:name="Kp 4763" draw:style-name="gr24" draw:text-style-name="P8" draw:layer="layout" svg:x1="1.2cm" svg:y1="6.47cm" svg:x2="3.629cm" svg:y2="6.10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1.2cm" svg:y1="6.37cm" svg:x2="1.2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.2cm" svg:y1="7.193cm" svg:x2="1.2cm" svg:y2="7.393cm">
              <svg:desc>Kp 4764</svg:desc>
              <text:p/>
            </draw:line>
            <draw:frame draw:name="Kp 4764" draw:style-name="gr11" draw:text-style-name="P10" draw:layer="layout" svg:width="1.044cm" svg:height="1.187cm" svg:x="0.728cm" svg:y="7.243cm">
              <draw:text-box>
                <text:p text:style-name="P9"><text:s text:c="4"/>12</text:p>
              </draw:text-box>
            </draw:frame>
            <draw:frame draw:name="Kp 4764" draw:style-name="gr12" draw:text-style-name="P10" draw:layer="layout" svg:width="1.179cm" svg:height="1.187cm" svg:x="3.09cm" svg:y="7.209cm">
              <draw:text-box>
                <text:p text:style-name="P9">20 <text:s text:c="5"/></text:p>
              </draw:text-box>
            </draw:frame>
            <draw:line draw:name="Kp 4764" draw:style-name="gr24" draw:text-style-name="P8" draw:layer="layout" svg:x1="1.2cm" svg:y1="7.293cm" svg:x2="3.629cm" svg:y2="7.65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3.629cm" svg:y1="7.659cm" svg:x2="3.629cm" svg:y2="7.842cm">
              <svg:desc>Kp 4764</svg:desc>
              <text:p/>
            </draw:line>
            <draw:frame draw:name="Kp 4764" draw:style-name="gr11" draw:text-style-name="P10" draw:layer="layout" svg:width="1.044cm" svg:height="1.187cm" svg:x="3.157cm" svg:y="7.792cm">
              <draw:text-box>
                <text:p text:style-name="P9"><text:s text:c="4"/>24</text:p>
              </draw:text-box>
            </draw:frame>
            <draw:frame draw:name="Kp 4764" draw:style-name="gr12" draw:text-style-name="P10" draw:layer="layout" svg:width="1.179cm" svg:height="1.187cm" svg:x="5.519cm" svg:y="7.529cm">
              <draw:text-box>
                <text:p text:style-name="P9">27 <text:s text:c="5"/></text:p>
              </draw:text-box>
            </draw:frame>
            <draw:line draw:name="Kp 4764" draw:style-name="gr24" draw:text-style-name="P8" draw:layer="layout" svg:x1="3.629cm" svg:y1="7.842cm" svg:x2="6.058cm" svg:y2="7.97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6.058cm" svg:y1="7.879cm" svg:x2="6.058cm" svg:y2="8.079cm">
              <svg:desc>Kp 4764</svg:desc>
              <text:p/>
            </draw:line>
            <draw:frame draw:name="Kp 4764" draw:style-name="gr12" draw:text-style-name="P10" draw:layer="layout" svg:width="1.179cm" svg:height="1.187cm" svg:x="7.948cm" svg:y="7.712cm">
              <draw:text-box>
                <text:p text:style-name="P9">31 <text:s text:c="5"/></text:p>
              </draw:text-box>
            </draw:frame>
            <draw:line draw:name="Kp 4764" draw:style-name="gr24" draw:text-style-name="P8" draw:layer="layout" svg:x1="6.058cm" svg:y1="7.979cm" svg:x2="8.487cm" svg:y2="8.162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8.487cm" svg:y1="8.062cm" svg:x2="8.487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8.487cm" svg:y1="9.892cm" svg:x2="8.487cm" svg:y2="10.092cm">
              <svg:desc>Kp 4765</svg:desc>
              <text:p/>
            </draw:line>
            <draw:frame draw:name="Kp 4765" draw:style-name="gr25" draw:text-style-name="P10" draw:layer="layout" svg:width="1.162cm" svg:height="1.187cm" svg:x="7.956cm" svg:y="9.942cm">
              <draw:text-box>
                <text:p text:style-name="P9">11 <text:s text:c="5"/></text:p>
              </draw:text-box>
            </draw:frame>
            <draw:frame draw:name="Kp 4765" draw:style-name="gr11" draw:text-style-name="P10" draw:layer="layout" svg:width="1.044cm" svg:height="1.187cm" svg:x="5.586cm" svg:y="9.725cm">
              <draw:text-box>
                <text:p text:style-name="P9"><text:s text:c="4"/>15</text:p>
              </draw:text-box>
            </draw:frame>
            <draw:line draw:name="Kp 4765" draw:style-name="gr24" draw:text-style-name="P8" draw:layer="layout" svg:x1="6.058cm" svg:y1="10.175cm" svg:x2="8.487cm" svg:y2="9.992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6.058cm" svg:y1="10.075cm" svg:x2="6.058cm" svg:y2="10.275cm">
              <svg:desc>Kp 4765</svg:desc>
              <text:p/>
            </draw:line>
            <draw:frame draw:name="Kp 4765" draw:style-name="gr11" draw:text-style-name="P10" draw:layer="layout" svg:width="1.044cm" svg:height="1.187cm" svg:x="3.157cm" svg:y="9.862cm">
              <draw:text-box>
                <text:p text:style-name="P9"><text:s text:c="4"/>18</text:p>
              </draw:text-box>
            </draw:frame>
            <draw:line draw:name="Kp 4765" draw:style-name="gr24" draw:text-style-name="P8" draw:layer="layout" svg:x1="3.629cm" svg:y1="10.312cm" svg:x2="6.058cm" svg:y2="10.17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3.629cm" svg:y1="10.312cm" svg:x2="3.629cm" svg:y2="10.495cm">
              <svg:desc>Kp 4765</svg:desc>
              <text:p/>
            </draw:line>
            <draw:frame draw:name="Kp 4765" draw:style-name="gr12" draw:text-style-name="P10" draw:layer="layout" svg:width="1.179cm" svg:height="1.187cm" svg:x="3.09cm" svg:y="10.445cm">
              <draw:text-box>
                <text:p text:style-name="P9">22 <text:s text:c="5"/></text:p>
              </draw:text-box>
            </draw:frame>
            <draw:frame draw:name="Kp 4765" draw:style-name="gr11" draw:text-style-name="P10" draw:layer="layout" svg:width="1.044cm" svg:height="1.187cm" svg:x="0.728cm" svg:y="10.411cm">
              <draw:text-box>
                <text:p text:style-name="P9"><text:s text:c="4"/>30</text:p>
              </draw:text-box>
            </draw:frame>
            <draw:line draw:name="Kp 4765" draw:style-name="gr24" draw:text-style-name="P8" draw:layer="layout" svg:x1="1.2cm" svg:y1="10.861cm" svg:x2="3.629cm" svg:y2="10.49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1.2cm" svg:y1="10.761cm" svg:x2="1.2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8.487cm" svg:y1="26.771cm" svg:x2="8.487cm" svg:y2="26.971cm">
              <svg:desc>Kp 4767</svg:desc>
              <text:p/>
            </draw:line>
            <draw:frame draw:name="Kp 4767" draw:style-name="gr12" draw:text-style-name="P10" draw:layer="layout" svg:width="1.179cm" svg:height="1.187cm" svg:x="7.948cm" svg:y="26.821cm">
              <draw:text-box>
                <text:p text:style-name="P9">20 <text:s text:c="5"/></text:p>
              </draw:text-box>
            </draw:frame>
            <draw:frame draw:name="Kp 4767" draw:style-name="gr11" draw:text-style-name="P10" draw:layer="layout" svg:width="1.044cm" svg:height="1.187cm" svg:x="5.586cm" svg:y="26.604cm">
              <draw:text-box>
                <text:p text:style-name="P9"><text:s text:c="4"/>24</text:p>
              </draw:text-box>
            </draw:frame>
            <draw:line draw:name="Kp 4767" draw:style-name="gr24" draw:text-style-name="P8" draw:layer="layout" svg:x1="6.058cm" svg:y1="27.054cm" svg:x2="8.487cm" svg:y2="26.871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6.058cm" svg:y1="26.954cm" svg:x2="6.058cm" svg:y2="27.154cm">
              <svg:desc>Kp 4767</svg:desc>
              <text:p/>
            </draw:line>
            <draw:frame draw:name="Kp 4767" draw:style-name="gr11" draw:text-style-name="P10" draw:layer="layout" svg:width="1.044cm" svg:height="1.187cm" svg:x="3.157cm" svg:y="26.741cm">
              <draw:text-box>
                <text:p text:style-name="P9"><text:s text:c="4"/>27</text:p>
              </draw:text-box>
            </draw:frame>
            <draw:line draw:name="Kp 4767" draw:style-name="gr24" draw:text-style-name="P8" draw:layer="layout" svg:x1="3.629cm" svg:y1="27.191cm" svg:x2="6.058cm" svg:y2="27.05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3.629cm" svg:y1="27.191cm" svg:x2="3.629cm" svg:y2="27.374cm">
              <svg:desc>Kp 4767</svg:desc>
              <text:p/>
            </draw:line>
            <draw:frame draw:name="Kp 4767" draw:style-name="gr12" draw:text-style-name="P10" draw:layer="layout" svg:width="1.179cm" svg:height="1.187cm" svg:x="3.09cm" svg:y="27.324cm">
              <draw:text-box>
                <text:p text:style-name="P9">31 <text:s text:c="5"/></text:p>
              </draw:text-box>
            </draw:frame>
            <draw:frame draw:name="Kp 4767" draw:style-name="gr11" draw:text-style-name="P10" draw:layer="layout" svg:width="1.044cm" svg:height="1.187cm" svg:x="0.728cm" svg:y="27.29cm">
              <draw:text-box>
                <text:p text:style-name="P9"><text:s text:c="4"/>39</text:p>
              </draw:text-box>
            </draw:frame>
            <draw:line draw:name="Kp 4767" draw:style-name="gr24" draw:text-style-name="P8" draw:layer="layout" svg:x1="1.2cm" svg:y1="27.74cm" svg:x2="3.629cm" svg:y2="27.37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1.2cm" svg:y1="27.64cm" svg:x2="1.2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16.374cm" svg:y1="17.119cm" svg:x2="16.374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11.116cm" svg:y1="17.988cm" svg:x2="11.116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11.116cm" svg:y1="21.282cm" svg:x2="11.116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18.403cm" svg:y1="13.963cm" svg:x2="18.403cm" svg:y2="14.163cm">
              <svg:desc>N 8113</svg:desc>
              <text:p/>
            </draw:line>
            <draw:frame draw:name="N 8113" draw:style-name="gr12" draw:text-style-name="P10" draw:layer="layout" svg:width="1.179cm" svg:height="1.187cm" svg:x="17.864cm" svg:y="14.013cm">
              <draw:text-box>
                <text:p text:style-name="P9">40 <text:s text:c="5"/></text:p>
              </draw:text-box>
            </draw:frame>
            <draw:frame draw:name="N 8113" draw:style-name="gr11" draw:text-style-name="P10" draw:layer="layout" svg:width="1.044cm" svg:height="1.187cm" svg:x="15.902cm" svg:y="14.116cm">
              <draw:text-box>
                <text:p text:style-name="P9"><text:s text:c="4"/>51</text:p>
              </draw:text-box>
            </draw:frame>
            <draw:line draw:name="N 8113" draw:style-name="gr22" draw:text-style-name="P8" draw:layer="layout" svg:x1="16.374cm" svg:y1="14.566cm" svg:x2="18.403cm" svg:y2="14.063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6.374cm" svg:y1="14.566cm" svg:x2="16.374cm" svg:y2="16.396cm">
              <svg:desc>N 8113</svg:desc>
              <text:p/>
            </draw:line>
            <draw:frame draw:name="N 8113" draw:style-name="gr12" draw:text-style-name="P10" draw:layer="layout" svg:width="1.179cm" svg:height="1.187cm" svg:x="15.835cm" svg:y="16.346cm">
              <draw:text-box>
                <text:p text:style-name="P9">31 <text:s text:c="5"/></text:p>
              </draw:text-box>
            </draw:frame>
            <draw:frame draw:name="N 8113" draw:style-name="gr11" draw:text-style-name="P10" draw:layer="layout" svg:width="1.044cm" svg:height="1.187cm" svg:x="13.073cm" svg:y="16.312cm">
              <draw:text-box>
                <text:p text:style-name="P9"><text:s text:c="4"/>39</text:p>
              </draw:text-box>
            </draw:frame>
            <draw:line draw:name="N 8113" draw:style-name="gr22" draw:text-style-name="P8" draw:layer="layout" svg:x1="13.545cm" svg:y1="16.762cm" svg:x2="16.374cm" svg:y2="16.396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3.545cm" svg:y1="16.662cm" svg:x2="13.545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13.345cm" svg:y1="7.925cm" svg:x2="13.345cm" svg:y2="8.125cm">
              <svg:desc>N 8230</svg:desc>
              <text:p/>
            </draw:line>
            <draw:frame draw:name="N 8230" draw:style-name="gr11" draw:text-style-name="P10" draw:layer="layout" svg:width="1.044cm" svg:height="1.187cm" svg:x="12.873cm" svg:y="7.975cm">
              <draw:text-box>
                <text:p text:style-name="P9"><text:s text:c="4"/>28</text:p>
              </draw:text-box>
            </draw:frame>
            <draw:frame draw:name="N 8230" draw:style-name="gr12" draw:text-style-name="P10" draw:layer="layout" svg:width="1.179cm" svg:height="1.187cm" svg:x="15.235cm" svg:y="7.941cm">
              <draw:text-box>
                <text:p text:style-name="P9">36 <text:s text:c="5"/></text:p>
              </draw:text-box>
            </draw:frame>
            <draw:line draw:name="N 8230" draw:style-name="gr22" draw:text-style-name="P8" draw:layer="layout" svg:x1="13.345cm" svg:y1="8.025cm" svg:x2="15.774cm" svg:y2="8.391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5.774cm" svg:y1="8.391cm" svg:x2="15.774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3.345cm" svg:y1="15.655cm" svg:x2="13.345cm" svg:y2="15.855cm">
              <svg:desc>N 8244 [Sa]</svg:desc>
              <text:p/>
            </draw:line>
            <draw:frame draw:name="N 8244 [Sa]" draw:style-name="gr11" draw:text-style-name="P10" draw:layer="layout" svg:width="1.044cm" svg:height="1.187cm" svg:x="12.873cm" svg:y="15.705cm">
              <draw:text-box>
                <text:p text:style-name="P9"><text:s text:c="4"/>17</text:p>
              </draw:text-box>
            </draw:frame>
            <draw:frame draw:name="N 8244 [Sa]" draw:style-name="gr12" draw:text-style-name="P10" draw:layer="layout" svg:width="1.179cm" svg:height="1.187cm" svg:x="15.235cm" svg:y="15.671cm">
              <draw:text-box>
                <text:p text:style-name="P9">25 <text:s text:c="5"/></text:p>
              </draw:text-box>
            </draw:frame>
            <draw:line draw:name="N 8244 [Sa]" draw:style-name="gr22" draw:text-style-name="P8" draw:layer="layout" svg:x1="13.345cm" svg:y1="15.755cm" svg:x2="15.774cm" svg:y2="16.121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15.774cm" svg:y1="16.021cm" svg:x2="15.774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8.603cm" svg:y1="6.187cm" svg:x2="18.603cm" svg:y2="6.387cm">
              <svg:desc>N 8361</svg:desc>
              <text:p/>
            </draw:line>
            <draw:frame draw:name="N 8361" draw:style-name="gr12" draw:text-style-name="P10" draw:layer="layout" svg:width="1.179cm" svg:height="1.187cm" svg:x="18.064cm" svg:y="6.237cm">
              <draw:text-box>
                <text:p text:style-name="P9">50 <text:s text:c="5"/></text:p>
              </draw:text-box>
            </draw:frame>
            <draw:frame draw:name="N 8361" draw:style-name="gr11" draw:text-style-name="P10" draw:layer="layout" svg:width="1.044cm" svg:height="1.187cm" svg:x="15.902cm" svg:y="6.34cm">
              <draw:text-box>
                <text:p text:style-name="P9"><text:s text:c="4"/>01</text:p>
              </draw:text-box>
            </draw:frame>
            <draw:line draw:name="N 8361" draw:style-name="gr22" draw:text-style-name="P8" draw:layer="layout" svg:x1="16.374cm" svg:y1="6.79cm" svg:x2="18.603cm" svg:y2="6.28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6.374cm" svg:y1="6.79cm" svg:x2="16.374cm" svg:y2="9.077cm">
              <svg:desc>N 8361</svg:desc>
              <text:p/>
            </draw:line>
            <draw:frame draw:name="N 8361" draw:style-name="gr12" draw:text-style-name="P10" draw:layer="layout" svg:width="1.179cm" svg:height="1.187cm" svg:x="15.835cm" svg:y="9.027cm">
              <draw:text-box>
                <text:p text:style-name="P9">51 <text:s text:c="5"/></text:p>
              </draw:text-box>
            </draw:frame>
            <draw:frame draw:name="N 8361" draw:style-name="gr11" draw:text-style-name="P10" draw:layer="layout" svg:width="1.044cm" svg:height="1.187cm" svg:x="12.873cm" svg:y="8.993cm">
              <draw:text-box>
                <text:p text:style-name="P9"><text:s text:c="4"/>59</text:p>
              </draw:text-box>
            </draw:frame>
            <draw:line draw:name="N 8361" draw:style-name="gr22" draw:text-style-name="P8" draw:layer="layout" svg:x1="13.345cm" svg:y1="9.443cm" svg:x2="16.374cm" svg:y2="9.07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3.345cm" svg:y1="9.343cm" svg:x2="13.345cm" svg:y2="9.543cm">
              <svg:desc>N 8361</svg:desc>
              <text:p/>
            </draw:line>
            <draw:frame draw:name="N 8361" draw:style-name="gr11" draw:text-style-name="P10" draw:layer="layout" svg:width="1.044cm" svg:height="1.187cm" svg:x="11.044cm" svg:y="9.268cm">
              <draw:text-box>
                <text:p text:style-name="P9"><text:s text:c="4"/>05</text:p>
              </draw:text-box>
            </draw:frame>
            <draw:line draw:name="N 8361" draw:style-name="gr22" draw:text-style-name="P8" draw:layer="layout" svg:x1="11.516cm" svg:y1="9.718cm" svg:x2="13.345cm" svg:y2="9.443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1.516cm" svg:y1="9.718cm" svg:x2="11.516cm" svg:y2="11.09cm">
              <svg:desc>N 8361</svg:desc>
              <text:p/>
            </draw:line>
            <draw:frame draw:name="N 8361" draw:style-name="gr12" draw:text-style-name="P10" draw:layer="layout" svg:width="1.179cm" svg:height="1.187cm" svg:x="10.977cm" svg:y="11.04cm">
              <draw:text-box>
                <text:p text:style-name="P9">35 <text:s text:c="5"/></text:p>
              </draw:text-box>
            </draw:frame>
            <draw:frame draw:name="N 8361" draw:style-name="gr11" draw:text-style-name="P10" draw:layer="layout" svg:width="1.044cm" svg:height="1.187cm" svg:x="8.415cm" svg:y="11.006cm">
              <draw:text-box>
                <text:p text:style-name="P9"><text:s text:c="4"/>43</text:p>
              </draw:text-box>
            </draw:frame>
            <draw:line draw:name="N 8361" draw:style-name="gr22" draw:text-style-name="P8" draw:layer="layout" svg:x1="8.887cm" svg:y1="11.456cm" svg:x2="11.516cm" svg:y2="11.09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8.887cm" svg:y1="11.356cm" svg:x2="8.887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5.774cm" svg:y1="18.171cm" svg:x2="15.774cm" svg:y2="18.371cm">
              <svg:desc>N 8601 [Sa]</svg:desc>
              <text:p/>
            </draw:line>
            <draw:frame draw:name="N 8601 [Sa]" draw:style-name="gr12" draw:text-style-name="P10" draw:layer="layout" svg:width="1.179cm" svg:height="1.187cm" svg:x="15.235cm" svg:y="18.221cm">
              <draw:text-box>
                <text:p text:style-name="P9">12 <text:s text:c="5"/></text:p>
              </draw:text-box>
            </draw:frame>
            <draw:frame draw:name="N 8601 [Sa]" draw:style-name="gr11" draw:text-style-name="P10" draw:layer="layout" svg:width="1.044cm" svg:height="1.187cm" svg:x="13.073cm" svg:y="18.187cm">
              <draw:text-box>
                <text:p text:style-name="P9"><text:s text:c="4"/>20</text:p>
              </draw:text-box>
            </draw:frame>
            <draw:line draw:name="N 8601 [Sa]" draw:style-name="gr22" draw:text-style-name="P8" draw:layer="layout" svg:x1="13.545cm" svg:y1="18.637cm" svg:x2="15.774cm" svg:y2="18.271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3.545cm" svg:y1="18.537cm" svg:x2="13.545cm" svg:y2="18.737cm">
              <svg:desc>N 8601 [Sa]</svg:desc>
              <text:p/>
            </draw:line>
            <draw:frame draw:name="N 8601 [Sa]" draw:style-name="gr11" draw:text-style-name="P10" draw:layer="layout" svg:width="1.044cm" svg:height="1.187cm" svg:x="10.844cm" svg:y="18.462cm">
              <draw:text-box>
                <text:p text:style-name="P9"><text:s text:c="4"/>26</text:p>
              </draw:text-box>
            </draw:frame>
            <draw:line draw:name="N 8601 [Sa]" draw:style-name="gr22" draw:text-style-name="P8" draw:layer="layout" svg:x1="11.316cm" svg:y1="18.912cm" svg:x2="13.545cm" svg:y2="18.63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1.316cm" svg:y1="18.912cm" svg:x2="11.316cm" svg:y2="19.827cm">
              <svg:desc>N 8601 [Sa]</svg:desc>
              <text:p/>
            </draw:line>
            <draw:frame draw:name="N 8601 [Sa]" draw:style-name="gr12" draw:text-style-name="P10" draw:layer="layout" svg:width="1.179cm" svg:height="1.187cm" svg:x="10.777cm" svg:y="19.777cm">
              <draw:text-box>
                <text:p text:style-name="P9">46 <text:s text:c="5"/></text:p>
              </draw:text-box>
            </draw:frame>
            <draw:frame draw:name="N 8601 [Sa]" draw:style-name="gr11" draw:text-style-name="P10" draw:layer="layout" svg:width="1.044cm" svg:height="1.187cm" svg:x="8.415cm" svg:y="19.743cm">
              <draw:text-box>
                <text:p text:style-name="P9"><text:s text:c="4"/>54</text:p>
              </draw:text-box>
            </draw:frame>
            <draw:line draw:name="N 8601 [Sa]" draw:style-name="gr22" draw:text-style-name="P8" draw:layer="layout" svg:x1="8.887cm" svg:y1="20.193cm" svg:x2="11.316cm" svg:y2="19.82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8.887cm" svg:y1="20.093cm" svg:x2="8.887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.2cm" svg:y1="12.499cm" svg:x2="1.2cm" svg:y2="12.699cm">
              <svg:desc>N 8764 [Mi]</svg:desc>
              <text:p/>
            </draw:line>
            <draw:frame draw:name="N 8764 [Mi]" draw:style-name="gr11" draw:text-style-name="P10" draw:layer="layout" svg:width="1.044cm" svg:height="1.187cm" svg:x="0.728cm" svg:y="12.549cm">
              <draw:text-box>
                <text:p text:style-name="P9"><text:s text:c="4"/>08</text:p>
              </draw:text-box>
            </draw:frame>
            <draw:frame draw:name="N 8764 [Mi]" draw:style-name="gr12" draw:text-style-name="P10" draw:layer="layout" svg:width="1.179cm" svg:height="1.187cm" svg:x="3.09cm" svg:y="12.515cm">
              <draw:text-box>
                <text:p text:style-name="P9">16 <text:s text:c="5"/></text:p>
              </draw:text-box>
            </draw:frame>
            <draw:line draw:name="N 8764 [Mi]" draw:style-name="gr22" draw:text-style-name="P8" draw:layer="layout" svg:x1="1.2cm" svg:y1="12.599cm" svg:x2="3.629cm" svg:y2="12.96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3.629cm" svg:y1="12.965cm" svg:x2="3.629cm" svg:y2="14.795cm">
              <svg:desc>N 8764 [Mi]</svg:desc>
              <text:p/>
            </draw:line>
            <draw:frame draw:name="N 8764 [Mi]" draw:style-name="gr11" draw:text-style-name="P10" draw:layer="layout" svg:width="1.044cm" svg:height="1.187cm" svg:x="3.157cm" svg:y="14.745cm">
              <draw:text-box>
                <text:p text:style-name="P9"><text:s text:c="4"/>56</text:p>
              </draw:text-box>
            </draw:frame>
            <draw:frame draw:name="N 8764 [Mi]" draw:style-name="gr12" draw:text-style-name="P10" draw:layer="layout" svg:width="1.179cm" svg:height="1.187cm" svg:x="5.519cm" svg:y="14.482cm">
              <draw:text-box>
                <text:p text:style-name="P9">59 <text:s text:c="5"/></text:p>
              </draw:text-box>
            </draw:frame>
            <draw:line draw:name="N 8764 [Mi]" draw:style-name="gr22" draw:text-style-name="P8" draw:layer="layout" svg:x1="3.629cm" svg:y1="14.795cm" svg:x2="6.058cm" svg:y2="14.932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6.058cm" svg:y1="14.832cm" svg:x2="6.058cm" svg:y2="15.032cm">
              <svg:desc>N 8764 [Mi]</svg:desc>
              <text:p/>
            </draw:line>
            <draw:frame draw:name="N 8764 [Mi]" draw:style-name="gr12" draw:text-style-name="P10" draw:layer="layout" svg:width="1.179cm" svg:height="1.187cm" svg:x="8.148cm" svg:y="14.665cm">
              <draw:text-box>
                <text:p text:style-name="P9">03 <text:s text:c="5"/></text:p>
              </draw:text-box>
            </draw:frame>
            <draw:line draw:name="N 8764 [Mi]" draw:style-name="gr22" draw:text-style-name="P8" draw:layer="layout" svg:x1="6.058cm" svg:y1="14.932cm" svg:x2="8.687cm" svg:y2="15.11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8.687cm" svg:y1="15.015cm" svg:x2="8.687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8.887cm" svg:y1="17.119cm" svg:x2="8.887cm" svg:y2="17.319cm">
              <svg:desc>N 8765</svg:desc>
              <text:p/>
            </draw:line>
            <draw:frame draw:name="N 8765" draw:style-name="gr12" draw:text-style-name="P10" draw:layer="layout" svg:width="1.179cm" svg:height="1.187cm" svg:x="8.348cm" svg:y="17.169cm">
              <draw:text-box>
                <text:p text:style-name="P9">49 <text:s text:c="5"/></text:p>
              </draw:text-box>
            </draw:frame>
            <draw:frame draw:name="N 8765" draw:style-name="gr11" draw:text-style-name="P10" draw:layer="layout" svg:width="1.044cm" svg:height="1.187cm" svg:x="5.586cm" svg:y="16.952cm">
              <draw:text-box>
                <text:p text:style-name="P9"><text:s text:c="4"/>53</text:p>
              </draw:text-box>
            </draw:frame>
            <draw:line draw:name="N 8765" draw:style-name="gr22" draw:text-style-name="P8" draw:layer="layout" svg:x1="6.058cm" svg:y1="17.402cm" svg:x2="8.887cm" svg:y2="17.219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6.058cm" svg:y1="17.402cm" svg:x2="6.058cm" svg:y2="18.774cm">
              <svg:desc>N 8765</svg:desc>
              <text:p/>
            </draw:line>
            <draw:frame draw:name="N 8765" draw:style-name="gr12" draw:text-style-name="P10" draw:layer="layout" svg:width="1.179cm" svg:height="1.187cm" svg:x="5.519cm" svg:y="18.724cm">
              <draw:text-box>
                <text:p text:style-name="P9">23 <text:s text:c="5"/></text:p>
              </draw:text-box>
            </draw:frame>
            <draw:frame draw:name="N 8765" draw:style-name="gr11" draw:text-style-name="P10" draw:layer="layout" svg:width="1.044cm" svg:height="1.187cm" svg:x="3.157cm" svg:y="18.462cm">
              <draw:text-box>
                <text:p text:style-name="P9"><text:s text:c="4"/>26</text:p>
              </draw:text-box>
            </draw:frame>
            <draw:line draw:name="N 8765" draw:style-name="gr22" draw:text-style-name="P8" draw:layer="layout" svg:x1="3.629cm" svg:y1="18.912cm" svg:x2="6.058cm" svg:y2="18.774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3.629cm" svg:y1="18.912cm" svg:x2="3.629cm" svg:y2="19.827cm">
              <svg:desc>N 8765</svg:desc>
              <text:p/>
            </draw:line>
            <draw:frame draw:name="N 8765" draw:style-name="gr12" draw:text-style-name="P10" draw:layer="layout" svg:width="1.179cm" svg:height="1.187cm" svg:x="3.09cm" svg:y="19.777cm">
              <draw:text-box>
                <text:p text:style-name="P9">46 <text:s text:c="5"/></text:p>
              </draw:text-box>
            </draw:frame>
            <draw:frame draw:name="N 8765" draw:style-name="gr11" draw:text-style-name="P10" draw:layer="layout" svg:width="1.044cm" svg:height="1.187cm" svg:x="0.728cm" svg:y="19.743cm">
              <draw:text-box>
                <text:p text:style-name="P9"><text:s text:c="4"/>54</text:p>
              </draw:text-box>
            </draw:frame>
            <draw:line draw:name="N 8765" draw:style-name="gr22" draw:text-style-name="P8" draw:layer="layout" svg:x1="1.2cm" svg:y1="20.193cm" svg:x2="3.629cm" svg:y2="19.827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1.2cm" svg:y1="20.093cm" svg:x2="1.2cm" svg:y2="20.293cm">
              <svg:desc>N 8765</svg:desc>
              <text:p/>
            </draw:line>
          </draw:g>
          <draw:g draw:name="P 1">
            <draw:line draw:name="P 1" draw:style-name="gr23" draw:text-style-name="P5" draw:layer="layout" svg:x1="11.116cm" svg:y1="6.973cm" svg:x2="11.116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11.116cm" svg:y1="9.115cm" svg:x2="11.116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13.345cm" svg:y1="9.572cm" svg:x2="13.345cm" svg:y2="9.772cm">
              <svg:desc>P 4160</svg:desc>
              <text:p/>
            </draw:line>
            <draw:frame draw:name="P 4160" draw:style-name="gr11" draw:text-style-name="P10" draw:layer="layout" svg:width="1.044cm" svg:height="1.187cm" svg:x="12.873cm" svg:y="9.622cm">
              <draw:text-box>
                <text:p text:style-name="P9"><text:s text:c="4"/>04</text:p>
              </draw:text-box>
            </draw:frame>
            <draw:frame draw:name="P 4160" draw:style-name="gr12" draw:text-style-name="P10" draw:layer="layout" svg:width="1.179cm" svg:height="1.187cm" svg:x="15.435cm" svg:y="9.451cm">
              <draw:text-box>
                <text:p text:style-name="P9">09 <text:s text:c="5"/></text:p>
              </draw:text-box>
            </draw:frame>
            <draw:line draw:name="P 4160" draw:style-name="gr24" draw:text-style-name="P8" draw:layer="layout" svg:x1="13.345cm" svg:y1="9.672cm" svg:x2="15.974cm" svg:y2="9.901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5.974cm" svg:y1="9.901cm" svg:x2="15.974cm" svg:y2="10.312cm">
              <svg:desc>P 4160</svg:desc>
              <text:p/>
            </draw:line>
            <draw:frame draw:name="P 4160" draw:style-name="gr11" draw:text-style-name="P10" draw:layer="layout" svg:width="1.044cm" svg:height="1.187cm" svg:x="15.502cm" svg:y="10.262cm">
              <draw:text-box>
                <text:p text:style-name="P9"><text:s text:c="4"/>18</text:p>
              </draw:text-box>
            </draw:frame>
            <draw:frame draw:name="P 4160" draw:style-name="gr12" draw:text-style-name="P10" draw:layer="layout" svg:width="1.179cm" svg:height="1.187cm" svg:x="19.264cm" svg:y="10.182cm">
              <draw:text-box>
                <text:p text:style-name="P9">25 <text:s text:c="5"/></text:p>
              </draw:text-box>
            </draw:frame>
            <draw:line draw:name="P 4160" draw:style-name="gr24" draw:text-style-name="P8" draw:layer="layout" svg:x1="15.974cm" svg:y1="10.312cm" svg:x2="19.803cm" svg:y2="10.632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9.803cm" svg:y1="10.532cm" svg:x2="19.803cm" svg:y2="10.732cm">
              <svg:desc>P 4160</svg:desc>
              <text:p/>
            </draw:line>
          </draw:g>
          <draw:g draw:name="P 4161">
            <draw:line draw:name="P 4161" draw:style-name="gr23" draw:text-style-name="P5" draw:layer="layout" svg:x1="19.803cm" svg:y1="7.742cm" svg:x2="19.803cm" svg:y2="7.942cm">
              <svg:desc>P 4161</svg:desc>
              <text:p/>
            </draw:line>
            <draw:frame draw:name="P 4161" draw:style-name="gr12" draw:text-style-name="P10" draw:layer="layout" svg:width="1.179cm" svg:height="1.187cm" svg:x="19.264cm" svg:y="7.792cm">
              <draw:text-box>
                <text:p text:style-name="P9">24 <text:s text:c="5"/></text:p>
              </draw:text-box>
            </draw:frame>
            <draw:frame draw:name="P 4161" draw:style-name="gr11" draw:text-style-name="P10" draw:layer="layout" svg:width="1.044cm" svg:height="1.187cm" svg:x="15.702cm" svg:y="7.712cm">
              <draw:text-box>
                <text:p text:style-name="P9"><text:s text:c="4"/>31</text:p>
              </draw:text-box>
            </draw:frame>
            <draw:line draw:name="P 4161" draw:style-name="gr24" draw:text-style-name="P8" draw:layer="layout" svg:x1="16.174cm" svg:y1="8.162cm" svg:x2="19.803cm" svg:y2="7.84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16.174cm" svg:y1="8.162cm" svg:x2="16.174cm" svg:y2="8.62cm">
              <svg:desc>P 4161</svg:desc>
              <text:p/>
            </draw:line>
            <draw:frame draw:name="P 4161" draw:style-name="gr12" draw:text-style-name="P10" draw:layer="layout" svg:width="1.179cm" svg:height="1.187cm" svg:x="15.635cm" svg:y="8.57cm">
              <draw:text-box>
                <text:p text:style-name="P9">41 <text:s text:c="5"/></text:p>
              </draw:text-box>
            </draw:frame>
            <draw:frame draw:name="P 4161" draw:style-name="gr11" draw:text-style-name="P10" draw:layer="layout" svg:width="1.044cm" svg:height="1.187cm" svg:x="12.873cm" svg:y="8.399cm">
              <draw:text-box>
                <text:p text:style-name="P9"><text:s text:c="4"/>46</text:p>
              </draw:text-box>
            </draw:frame>
            <draw:line draw:name="P 4161" draw:style-name="gr24" draw:text-style-name="P8" draw:layer="layout" svg:x1="13.345cm" svg:y1="8.849cm" svg:x2="16.174cm" svg:y2="8.6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13.345cm" svg:y1="8.749cm" svg:x2="13.345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19.803cm" svg:y1="27.091cm" svg:x2="19.803cm" svg:y2="27.291cm">
              <svg:desc>P 4163</svg:desc>
              <text:p/>
            </draw:line>
            <draw:frame draw:name="P 4163" draw:style-name="gr12" draw:text-style-name="P10" draw:layer="layout" svg:width="1.179cm" svg:height="1.187cm" svg:x="19.264cm" svg:y="27.141cm">
              <draw:text-box>
                <text:p text:style-name="P9">27 <text:s text:c="5"/></text:p>
              </draw:text-box>
            </draw:frame>
            <draw:frame draw:name="P 4163" draw:style-name="gr11" draw:text-style-name="P10" draw:layer="layout" svg:width="1.044cm" svg:height="1.187cm" svg:x="15.702cm" svg:y="27.061cm">
              <draw:text-box>
                <text:p text:style-name="P9"><text:s text:c="4"/>34</text:p>
              </draw:text-box>
            </draw:frame>
            <draw:line draw:name="P 4163" draw:style-name="gr24" draw:text-style-name="P8" draw:layer="layout" svg:x1="16.174cm" svg:y1="27.511cm" svg:x2="19.803cm" svg:y2="27.19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16.174cm" svg:y1="27.511cm" svg:x2="16.174cm" svg:y2="27.785cm">
              <svg:desc>P 4163</svg:desc>
              <text:p/>
            </draw:line>
            <draw:frame draw:name="P 4163" draw:style-name="gr12" draw:text-style-name="P10" draw:layer="layout" svg:width="1.179cm" svg:height="1.187cm" svg:x="15.635cm" svg:y="27.735cm">
              <draw:text-box>
                <text:p text:style-name="P9">40 <text:s text:c="5"/></text:p>
              </draw:text-box>
            </draw:frame>
            <draw:frame draw:name="P 4163" draw:style-name="gr11" draw:text-style-name="P10" draw:layer="layout" svg:width="1.044cm" svg:height="1.187cm" svg:x="13.073cm" svg:y="27.564cm">
              <draw:text-box>
                <text:p text:style-name="P9"><text:s text:c="4"/>45</text:p>
              </draw:text-box>
            </draw:frame>
            <draw:line draw:name="P 4163" draw:style-name="gr24" draw:text-style-name="P8" draw:layer="layout" svg:x1="13.545cm" svg:y1="28.014cm" svg:x2="16.174cm" svg:y2="27.7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13.545cm" svg:y1="27.914cm" svg:x2="13.545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8.687cm" svg:y1="4cm" svg:x2="8.687cm" svg:y2="4.64cm">
              <svg:desc>P 4430 [Sa]</svg:desc>
              <text:p/>
            </draw:line>
            <draw:frame draw:name="P 4430 [Sa]" draw:style-name="gr11" draw:text-style-name="P10" draw:layer="layout" svg:width="1.044cm" svg:height="1.187cm" svg:x="8.215cm" svg:y="4.59cm">
              <draw:text-box>
                <text:p text:style-name="P9"><text:s text:c="4"/>14</text:p>
              </draw:text-box>
            </draw:frame>
            <draw:frame draw:name="P 4430 [Sa]" draw:style-name="gr12" draw:text-style-name="P10" draw:layer="layout" svg:width="1.179cm" svg:height="1.187cm" svg:x="10.777cm" svg:y="4.556cm">
              <draw:text-box>
                <text:p text:style-name="P9">22 <text:s text:c="5"/></text:p>
              </draw:text-box>
            </draw:frame>
            <draw:line draw:name="P 4430 [Sa]" draw:style-name="gr24" draw:text-style-name="P8" draw:layer="layout" svg:x1="8.687cm" svg:y1="4.64cm" svg:x2="11.316cm" svg:y2="5.006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1.316cm" svg:y1="5.006cm" svg:x2="11.316cm" svg:y2="5.189cm">
              <svg:desc>P 4430 [Sa]</svg:desc>
              <text:p/>
            </draw:line>
            <draw:frame draw:name="P 4430 [Sa]" draw:style-name="gr11" draw:text-style-name="P10" draw:layer="layout" svg:width="1.044cm" svg:height="1.187cm" svg:x="10.844cm" svg:y="5.139cm">
              <draw:text-box>
                <text:p text:style-name="P9"><text:s text:c="4"/>26</text:p>
              </draw:text-box>
            </draw:frame>
            <draw:frame draw:name="P 4430 [Sa]" draw:style-name="gr12" draw:text-style-name="P10" draw:layer="layout" svg:width="1.179cm" svg:height="1.187cm" svg:x="12.806cm" svg:y="5.013cm">
              <draw:text-box>
                <text:p text:style-name="P9">32 <text:s text:c="5"/></text:p>
              </draw:text-box>
            </draw:frame>
            <draw:line draw:name="P 4430 [Sa]" draw:style-name="gr24" draw:text-style-name="P8" draw:layer="layout" svg:x1="11.316cm" svg:y1="5.189cm" svg:x2="13.345cm" svg:y2="5.463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3.345cm" svg:y1="5.363cm" svg:x2="13.345cm" svg:y2="5.563cm">
              <svg:desc>P 4430 [Sa]</svg:desc>
              <text:p/>
            </draw:line>
            <draw:frame draw:name="P 4430 [Sa]" draw:style-name="gr12" draw:text-style-name="P10" draw:layer="layout" svg:width="1.179cm" svg:height="1.187cm" svg:x="15.435cm" svg:y="5.242cm">
              <draw:text-box>
                <text:p text:style-name="P9">37 <text:s text:c="5"/></text:p>
              </draw:text-box>
            </draw:frame>
            <draw:line draw:name="P 4430 [Sa]" draw:style-name="gr24" draw:text-style-name="P8" draw:layer="layout" svg:x1="13.345cm" svg:y1="5.463cm" svg:x2="15.974cm" svg:y2="5.692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5.974cm" svg:y1="5.692cm" svg:x2="15.974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6.174cm" svg:y1="10.129cm" svg:x2="16.174cm" svg:y2="10.312cm">
              <svg:desc>P 4431 [Sa]</svg:desc>
              <text:p/>
            </draw:line>
            <draw:frame draw:name="P 4431 [Sa]" draw:style-name="gr12" draw:text-style-name="P10" draw:layer="layout" svg:width="1.179cm" svg:height="1.187cm" svg:x="15.635cm" svg:y="10.262cm">
              <draw:text-box>
                <text:p text:style-name="P9">18 <text:s text:c="5"/></text:p>
              </draw:text-box>
            </draw:frame>
            <draw:frame draw:name="P 4431 [Sa]" draw:style-name="gr11" draw:text-style-name="P10" draw:layer="layout" svg:width="1.044cm" svg:height="1.187cm" svg:x="13.073cm" svg:y="10.091cm">
              <draw:text-box>
                <text:p text:style-name="P9"><text:s text:c="4"/>23</text:p>
              </draw:text-box>
            </draw:frame>
            <draw:line draw:name="P 4431 [Sa]" draw:style-name="gr24" draw:text-style-name="P8" draw:layer="layout" svg:x1="13.545cm" svg:y1="10.541cm" svg:x2="16.174cm" svg:y2="10.312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13.545cm" svg:y1="10.441cm" svg:x2="13.545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3.545cm" svg:y1="23.111cm" svg:x2="13.545cm" svg:y2="23.311cm">
              <svg:desc>P 4432 [Sa]</svg:desc>
              <text:p/>
            </draw:line>
            <draw:frame draw:name="P 4432 [Sa]" draw:style-name="gr11" draw:text-style-name="P10" draw:layer="layout" svg:width="1.044cm" svg:height="1.187cm" svg:x="13.073cm" svg:y="23.161cm">
              <draw:text-box>
                <text:p text:style-name="P9"><text:s text:c="4"/>00</text:p>
              </draw:text-box>
            </draw:frame>
            <draw:frame draw:name="P 4432 [Sa]" draw:style-name="gr12" draw:text-style-name="P10" draw:layer="layout" svg:width="1.179cm" svg:height="1.187cm" svg:x="15.435cm" svg:y="22.99cm">
              <draw:text-box>
                <text:p text:style-name="P9">05 <text:s text:c="5"/></text:p>
              </draw:text-box>
            </draw:frame>
            <draw:line draw:name="P 4432 [Sa]" draw:style-name="gr24" draw:text-style-name="P8" draw:layer="layout" svg:x1="13.545cm" svg:y1="23.211cm" svg:x2="15.974cm" svg:y2="23.44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5.974cm" svg:y1="23.44cm" svg:x2="15.974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16.174cm" svg:y1="7.064cm" svg:x2="16.174cm" svg:y2="7.247cm">
              <svg:desc>P 4811</svg:desc>
              <text:p/>
            </draw:line>
            <draw:frame draw:name="P 4811" draw:style-name="gr25" draw:text-style-name="P10" draw:layer="layout" svg:width="1.162cm" svg:height="1.187cm" svg:x="15.643cm" svg:y="7.197cm">
              <draw:text-box>
                <text:p text:style-name="P9">11 <text:s text:c="5"/></text:p>
              </draw:text-box>
            </draw:frame>
            <draw:frame draw:name="P 4811" draw:style-name="gr11" draw:text-style-name="P10" draw:layer="layout" svg:width="1.044cm" svg:height="1.187cm" svg:x="13.073cm" svg:y="7.072cm">
              <draw:text-box>
                <text:p text:style-name="P9"><text:s text:c="4"/>17</text:p>
              </draw:text-box>
            </draw:frame>
            <draw:line draw:name="P 4811" draw:style-name="gr24" draw:text-style-name="P8" draw:layer="layout" svg:x1="13.545cm" svg:y1="7.522cm" svg:x2="16.174cm" svg:y2="7.247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3.545cm" svg:y1="7.422cm" svg:x2="13.545cm" svg:y2="7.622cm">
              <svg:desc>P 4811</svg:desc>
              <text:p/>
            </draw:line>
            <draw:frame draw:name="P 4811" draw:style-name="gr11" draw:text-style-name="P10" draw:layer="layout" svg:width="1.044cm" svg:height="1.187cm" svg:x="10.844cm" svg:y="7.346cm">
              <draw:text-box>
                <text:p text:style-name="P9"><text:s text:c="4"/>23</text:p>
              </draw:text-box>
            </draw:frame>
            <draw:line draw:name="P 4811" draw:style-name="gr24" draw:text-style-name="P8" draw:layer="layout" svg:x1="11.316cm" svg:y1="7.796cm" svg:x2="13.545cm" svg:y2="7.522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1.316cm" svg:y1="7.796cm" svg:x2="11.316cm" svg:y2="7.979cm">
              <svg:desc>P 4811</svg:desc>
              <text:p/>
            </draw:line>
            <draw:frame draw:name="P 4811" draw:style-name="gr12" draw:text-style-name="P10" draw:layer="layout" svg:width="1.179cm" svg:height="1.187cm" svg:x="10.777cm" svg:y="7.929cm">
              <draw:text-box>
                <text:p text:style-name="P9">27 <text:s text:c="5"/></text:p>
              </draw:text-box>
            </draw:frame>
            <draw:frame draw:name="P 4811" draw:style-name="gr11" draw:text-style-name="P10" draw:layer="layout" svg:width="1.044cm" svg:height="1.187cm" svg:x="8.215cm" svg:y="7.895cm">
              <draw:text-box>
                <text:p text:style-name="P9"><text:s text:c="4"/>35</text:p>
              </draw:text-box>
            </draw:frame>
            <draw:line draw:name="P 4811" draw:style-name="gr24" draw:text-style-name="P8" draw:layer="layout" svg:x1="8.687cm" svg:y1="8.345cm" svg:x2="11.316cm" svg:y2="7.979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8.687cm" svg:y1="8.245cm" svg:x2="8.687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8.687cm" svg:y1="9.709cm" svg:x2="8.687cm" svg:y2="9.909cm">
              <svg:desc>P 4812</svg:desc>
              <text:p/>
            </draw:line>
            <draw:frame draw:name="P 4812" draw:style-name="gr11" draw:text-style-name="P10" draw:layer="layout" svg:width="1.044cm" svg:height="1.187cm" svg:x="8.215cm" svg:y="9.759cm">
              <draw:text-box>
                <text:p text:style-name="P9"><text:s text:c="4"/>07</text:p>
              </draw:text-box>
            </draw:frame>
            <draw:frame draw:name="P 4812" draw:style-name="gr12" draw:text-style-name="P10" draw:layer="layout" svg:width="1.179cm" svg:height="1.187cm" svg:x="10.777cm" svg:y="9.725cm">
              <draw:text-box>
                <text:p text:style-name="P9">15 <text:s text:c="5"/></text:p>
              </draw:text-box>
            </draw:frame>
            <draw:line draw:name="P 4812" draw:style-name="gr24" draw:text-style-name="P8" draw:layer="layout" svg:x1="8.687cm" svg:y1="9.809cm" svg:x2="11.316cm" svg:y2="10.17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1.316cm" svg:y1="10.175cm" svg:x2="11.316cm" svg:y2="10.358cm">
              <svg:desc>P 4812</svg:desc>
              <text:p/>
            </draw:line>
            <draw:frame draw:name="P 4812" draw:style-name="gr11" draw:text-style-name="P10" draw:layer="layout" svg:width="1.044cm" svg:height="1.187cm" svg:x="10.844cm" svg:y="10.308cm">
              <draw:text-box>
                <text:p text:style-name="P9"><text:s text:c="4"/>19</text:p>
              </draw:text-box>
            </draw:frame>
            <draw:frame draw:name="P 4812" draw:style-name="gr12" draw:text-style-name="P10" draw:layer="layout" svg:width="1.179cm" svg:height="1.187cm" svg:x="13.006cm" svg:y="10.182cm">
              <draw:text-box>
                <text:p text:style-name="P9">25 <text:s text:c="5"/></text:p>
              </draw:text-box>
            </draw:frame>
            <draw:line draw:name="P 4812" draw:style-name="gr24" draw:text-style-name="P8" draw:layer="layout" svg:x1="11.316cm" svg:y1="10.358cm" svg:x2="13.545cm" svg:y2="10.632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3.545cm" svg:y1="10.532cm" svg:x2="13.545cm" svg:y2="10.732cm">
              <svg:desc>P 4812</svg:desc>
              <text:p/>
            </draw:line>
            <draw:frame draw:name="P 4812" draw:style-name="gr12" draw:text-style-name="P10" draw:layer="layout" svg:width="1.179cm" svg:height="1.187cm" svg:x="15.435cm" svg:y="10.457cm">
              <draw:text-box>
                <text:p text:style-name="P9">31 <text:s text:c="5"/></text:p>
              </draw:text-box>
            </draw:frame>
            <draw:line draw:name="P 4812" draw:style-name="gr24" draw:text-style-name="P8" draw:layer="layout" svg:x1="13.545cm" svg:y1="10.632cm" svg:x2="15.974cm" svg:y2="10.90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5.974cm" svg:y1="10.907cm" svg:x2="15.974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16.174cm" svg:y1="23.577cm" svg:x2="16.174cm" svg:y2="23.943cm">
              <svg:desc>P 4813</svg:desc>
              <text:p/>
            </draw:line>
            <draw:frame draw:name="P 4813" draw:style-name="gr12" draw:text-style-name="P10" draw:layer="layout" svg:width="1.179cm" svg:height="1.187cm" svg:x="15.635cm" svg:y="23.893cm">
              <draw:text-box>
                <text:p text:style-name="P9">16 <text:s text:c="5"/></text:p>
              </draw:text-box>
            </draw:frame>
            <draw:frame draw:name="P 4813" draw:style-name="gr11" draw:text-style-name="P10" draw:layer="layout" svg:width="1.044cm" svg:height="1.187cm" svg:x="13.073cm" svg:y="23.768cm">
              <draw:text-box>
                <text:p text:style-name="P9"><text:s text:c="4"/>22</text:p>
              </draw:text-box>
            </draw:frame>
            <draw:line draw:name="P 4813" draw:style-name="gr24" draw:text-style-name="P8" draw:layer="layout" svg:x1="13.545cm" svg:y1="24.218cm" svg:x2="16.174cm" svg:y2="23.943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3.545cm" svg:y1="24.118cm" svg:x2="13.545cm" svg:y2="24.318cm">
              <svg:desc>P 4813</svg:desc>
              <text:p/>
            </draw:line>
            <draw:frame draw:name="P 4813" draw:style-name="gr11" draw:text-style-name="P10" draw:layer="layout" svg:width="1.044cm" svg:height="1.187cm" svg:x="10.844cm" svg:y="24.042cm">
              <draw:text-box>
                <text:p text:style-name="P9"><text:s text:c="4"/>28</text:p>
              </draw:text-box>
            </draw:frame>
            <draw:line draw:name="P 4813" draw:style-name="gr24" draw:text-style-name="P8" draw:layer="layout" svg:x1="11.316cm" svg:y1="24.492cm" svg:x2="13.545cm" svg:y2="24.21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1.316cm" svg:y1="24.492cm" svg:x2="11.316cm" svg:y2="24.675cm">
              <svg:desc>P 4813</svg:desc>
              <text:p/>
            </draw:line>
            <draw:frame draw:name="P 4813" draw:style-name="gr12" draw:text-style-name="P10" draw:layer="layout" svg:width="1.179cm" svg:height="1.187cm" svg:x="10.777cm" svg:y="24.625cm">
              <draw:text-box>
                <text:p text:style-name="P9">32 <text:s text:c="5"/></text:p>
              </draw:text-box>
            </draw:frame>
            <draw:frame draw:name="P 4813" draw:style-name="gr11" draw:text-style-name="P10" draw:layer="layout" svg:width="1.044cm" svg:height="1.187cm" svg:x="8.215cm" svg:y="24.591cm">
              <draw:text-box>
                <text:p text:style-name="P9"><text:s text:c="4"/>40</text:p>
              </draw:text-box>
            </draw:frame>
            <draw:line draw:name="P 4813" draw:style-name="gr24" draw:text-style-name="P8" draw:layer="layout" svg:x1="8.687cm" svg:y1="25.041cm" svg:x2="11.316cm" svg:y2="24.67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8.687cm" svg:y1="24.941cm" svg:x2="8.687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8.687cm" svg:y1="26.313cm" svg:x2="8.687cm" svg:y2="26.513cm">
              <svg:desc>P 4814</svg:desc>
              <text:p/>
            </draw:line>
            <draw:frame draw:name="P 4814" draw:style-name="gr11" draw:text-style-name="P10" draw:layer="layout" svg:width="1.044cm" svg:height="1.187cm" svg:x="8.215cm" svg:y="26.363cm">
              <draw:text-box>
                <text:p text:style-name="P9"><text:s text:c="4"/>10</text:p>
              </draw:text-box>
            </draw:frame>
            <draw:frame draw:name="P 4814" draw:style-name="gr12" draw:text-style-name="P10" draw:layer="layout" svg:width="1.179cm" svg:height="1.187cm" svg:x="10.777cm" svg:y="26.329cm">
              <draw:text-box>
                <text:p text:style-name="P9">18 <text:s text:c="5"/></text:p>
              </draw:text-box>
            </draw:frame>
            <draw:line draw:name="P 4814" draw:style-name="gr24" draw:text-style-name="P8" draw:layer="layout" svg:x1="8.687cm" svg:y1="26.413cm" svg:x2="11.316cm" svg:y2="26.77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1.316cm" svg:y1="26.779cm" svg:x2="11.316cm" svg:y2="26.962cm">
              <svg:desc>P 4814</svg:desc>
              <text:p/>
            </draw:line>
            <draw:frame draw:name="P 4814" draw:style-name="gr11" draw:text-style-name="P10" draw:layer="layout" svg:width="1.044cm" svg:height="1.187cm" svg:x="10.844cm" svg:y="26.912cm">
              <draw:text-box>
                <text:p text:style-name="P9"><text:s text:c="4"/>22</text:p>
              </draw:text-box>
            </draw:frame>
            <draw:frame draw:name="P 4814" draw:style-name="gr12" draw:text-style-name="P10" draw:layer="layout" svg:width="1.179cm" svg:height="1.187cm" svg:x="13.006cm" svg:y="26.787cm">
              <draw:text-box>
                <text:p text:style-name="P9">28 <text:s text:c="5"/></text:p>
              </draw:text-box>
            </draw:frame>
            <draw:line draw:name="P 4814" draw:style-name="gr24" draw:text-style-name="P8" draw:layer="layout" svg:x1="11.316cm" svg:y1="26.962cm" svg:x2="13.545cm" svg:y2="27.237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3.545cm" svg:y1="27.137cm" svg:x2="13.545cm" svg:y2="27.337cm">
              <svg:desc>P 4814</svg:desc>
              <text:p/>
            </draw:line>
            <draw:frame draw:name="P 4814" draw:style-name="gr12" draw:text-style-name="P10" draw:layer="layout" svg:width="1.179cm" svg:height="1.187cm" svg:x="15.435cm" svg:y="27.061cm">
              <draw:text-box>
                <text:p text:style-name="P9">34 <text:s text:c="5"/></text:p>
              </draw:text-box>
            </draw:frame>
            <draw:line draw:name="P 4814" draw:style-name="gr24" draw:text-style-name="P8" draw:layer="layout" svg:x1="13.545cm" svg:y1="27.237cm" svg:x2="15.974cm" svg:y2="27.51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5.974cm" svg:y1="27.511cm" svg:x2="15.974cm" svg:y2="27.694cm">
              <svg:desc>P 4814</svg:desc>
              <text:p/>
            </draw:line>
          </draw:g>
          <draw:g draw:name="P 5">
            <draw:line draw:name="P 5" draw:style-name="gr23" draw:text-style-name="P5" draw:layer="layout" svg:x1="11.116cm" svg:y1="25.856cm" svg:x2="11.116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11.516cm" svg:y1="11.218cm" svg:x2="11.516cm" svg:y2="11.418cm">
              <svg:desc>R 20 Huk</svg:desc>
              <text:p/>
            </draw:line>
            <draw:line draw:name="R 20 Huk" draw:style-name="gr35" draw:text-style-name="P8" draw:layer="layout" svg:x1="11.116cm" svg:y1="11.776cm" svg:x2="11.516cm" svg:y2="11.318cm">
              <svg:desc>R 20 Huk</svg:desc>
              <text:p/>
            </draw:line>
            <draw:line draw:name="R 20 Huk" draw:style-name="gr34" draw:text-style-name="P5" draw:layer="layout" svg:x1="11.116cm" svg:y1="11.776cm" svg:x2="11.116cm" svg:y2="12.233cm">
              <svg:desc>R 20 Huk</svg:desc>
              <text:p/>
            </draw:line>
            <draw:line draw:name="R 20 Huk" draw:style-name="gr35" draw:text-style-name="P8" draw:layer="layout" svg:x1="11.116cm" svg:y1="12.233cm" svg:x2="11.516cm" svg:y2="12.691cm">
              <svg:desc>R 20 Huk</svg:desc>
              <text:p/>
            </draw:line>
            <draw:line draw:name="R 20 Huk" draw:style-name="gr34" draw:text-style-name="P5" draw:layer="layout" svg:x1="11.516cm" svg:y1="12.591cm" svg:x2="11.516cm" svg:y2="12.791cm">
              <svg:desc>R 20 Huk</svg:desc>
              <text:p/>
            </draw:line>
          </draw:g>
          <draw:g draw:name="St 6145">
            <draw:line draw:name="St 6145" draw:style-name="gr27" draw:text-style-name="P5" draw:layer="layout" svg:x1="18.803cm" svg:y1="11.95cm" svg:x2="18.803cm" svg:y2="12.15cm">
              <svg:desc>St 6145</svg:desc>
              <text:p/>
            </draw:line>
            <draw:frame draw:name="St 6145" draw:style-name="gr12" draw:text-style-name="P10" draw:layer="layout" svg:width="1.179cm" svg:height="1.187cm" svg:x="18.264cm" svg:y="12cm">
              <draw:text-box>
                <text:p text:style-name="P9">56 <text:s text:c="5"/></text:p>
              </draw:text-box>
            </draw:frame>
            <draw:frame draw:name="St 6145" draw:style-name="gr11" draw:text-style-name="P10" draw:layer="layout" svg:width="1.044cm" svg:height="1.187cm" svg:x="15.302cm" svg:y="12.103cm">
              <draw:text-box>
                <text:p text:style-name="P9"><text:s text:c="4"/>07</text:p>
              </draw:text-box>
            </draw:frame>
            <draw:line draw:name="St 6145" draw:style-name="gr28" draw:text-style-name="P8" draw:layer="layout" svg:x1="15.774cm" svg:y1="12.553cm" svg:x2="18.803cm" svg:y2="12.05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5.774cm" svg:y1="12.553cm" svg:x2="15.774cm" svg:y2="13.926cm">
              <svg:desc>St 6145</svg:desc>
              <text:p/>
            </draw:line>
            <draw:frame draw:name="St 6145" draw:style-name="gr12" draw:text-style-name="P10" draw:layer="layout" svg:width="1.179cm" svg:height="1.187cm" svg:x="15.235cm" svg:y="13.876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13.073cm" svg:y="13.842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13.545cm" svg:y1="14.292cm" svg:x2="15.774cm" svg:y2="13.926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3.545cm" svg:y1="14.192cm" svg:x2="13.545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15.774cm" svg:y1="19.681cm" svg:x2="15.774cm" svg:y2="19.881cm">
              <svg:desc>St 6620</svg:desc>
              <text:p/>
            </draw:line>
          </draw:g>
          <draw:g draw:name="V 3 Mi">
            <draw:line draw:name="V 3 Mi" draw:style-name="gr29" draw:text-style-name="P5" draw:layer="layout" svg:x1="11.116cm" svg:y1="16.067cm" svg:x2="11.116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8.687cm" svg:y1="15.335cm" svg:x2="8.687cm" svg:y2="15.535cm">
              <svg:desc>V 5364 Mi</svg:desc>
              <text:p/>
            </draw:line>
            <draw:frame draw:name="V 5364 Mi" draw:style-name="gr11" draw:text-style-name="P10" draw:layer="layout" svg:width="1.044cm" svg:height="1.187cm" svg:x="8.215cm" svg:y="15.385cm">
              <draw:text-box>
                <text:p text:style-name="P9"><text:s text:c="4"/>10</text:p>
              </draw:text-box>
            </draw:frame>
            <draw:frame draw:name="V 5364 Mi" draw:style-name="gr12" draw:text-style-name="P10" draw:layer="layout" svg:width="1.179cm" svg:height="1.187cm" svg:x="10.777cm" svg:y="15.351cm">
              <draw:text-box>
                <text:p text:style-name="P9">18 <text:s text:c="5"/></text:p>
              </draw:text-box>
            </draw:frame>
            <draw:line draw:name="V 5364 Mi" draw:style-name="gr30" draw:text-style-name="P8" draw:layer="layout" svg:x1="8.687cm" svg:y1="15.435cm" svg:x2="11.316cm" svg:y2="15.80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1.316cm" svg:y1="15.801cm" svg:x2="11.316cm" svg:y2="17.997cm">
              <svg:desc>V 5364 Mi</svg:desc>
              <text:p/>
            </draw:line>
            <draw:frame draw:name="V 5364 Mi" draw:style-name="gr11" draw:text-style-name="P10" draw:layer="layout" svg:width="1.044cm" svg:height="1.187cm" svg:x="10.844cm" svg:y="17.947cm">
              <draw:text-box>
                <text:p text:style-name="P9"><text:s text:c="4"/>06</text:p>
              </draw:text-box>
            </draw:frame>
            <draw:frame draw:name="V 5364 Mi" draw:style-name="gr12" draw:text-style-name="P10" draw:layer="layout" svg:width="1.179cm" svg:height="1.187cm" svg:x="12.806cm" svg:y="17.821cm">
              <draw:text-box>
                <text:p text:style-name="P9">12 <text:s text:c="5"/></text:p>
              </draw:text-box>
            </draw:frame>
            <draw:line draw:name="V 5364 Mi" draw:style-name="gr30" draw:text-style-name="P8" draw:layer="layout" svg:x1="11.316cm" svg:y1="17.997cm" svg:x2="13.345cm" svg:y2="18.27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3.345cm" svg:y1="18.171cm" svg:x2="13.345cm" svg:y2="18.371cm">
              <svg:desc>V 5364 Mi</svg:desc>
              <text:p/>
            </draw:line>
            <draw:frame draw:name="V 5364 Mi" draw:style-name="gr12" draw:text-style-name="P10" draw:layer="layout" svg:width="1.179cm" svg:height="1.187cm" svg:x="15.235cm" svg:y="18.05cm">
              <draw:text-box>
                <text:p text:style-name="P9">17 <text:s text:c="5"/></text:p>
              </draw:text-box>
            </draw:frame>
            <draw:line draw:name="V 5364 Mi" draw:style-name="gr30" draw:text-style-name="P8" draw:layer="layout" svg:x1="13.345cm" svg:y1="18.271cm" svg:x2="15.774cm" svg:y2="18.5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5.774cm" svg:y1="18.5cm" svg:x2="15.774cm" svg:y2="24.446cm">
              <svg:desc>V 5364 Mi</svg:desc>
              <text:p/>
            </draw:line>
            <draw:frame draw:name="V 5364 Mi" draw:style-name="gr11" draw:text-style-name="P10" draw:layer="layout" svg:width="1.044cm" svg:height="1.187cm" svg:x="15.302cm" svg:y="24.396cm">
              <draw:text-box>
                <text:p text:style-name="P9"><text:s text:c="4"/>27</text:p>
              </draw:text-box>
            </draw:frame>
            <draw:frame draw:name="V 5364 Mi" draw:style-name="gr12" draw:text-style-name="P10" draw:layer="layout" svg:width="1.179cm" svg:height="1.187cm" svg:x="17.664cm" svg:y="24.317cm">
              <draw:text-box>
                <text:p text:style-name="P9">34 <text:s text:c="5"/></text:p>
              </draw:text-box>
            </draw:frame>
            <draw:line draw:name="V 5364 Mi" draw:style-name="gr30" draw:text-style-name="P8" draw:layer="layout" svg:x1="15.774cm" svg:y1="24.446cm" svg:x2="18.203cm" svg:y2="24.767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8.203cm" svg:y1="24.667cm" svg:x2="18.203cm" svg:y2="24.867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6.374cm" svg:y1="18.995cm" svg:x2="16.374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.2cm" svg:y1="12.819cm" svg:x2="1.2cm" svg:y2="13.019cm">
              <svg:desc>V 5764 Mi</svg:desc>
              <text:p/>
            </draw:line>
            <draw:frame draw:name="V 5764 Mi" draw:style-name="gr11" draw:text-style-name="P10" draw:layer="layout" svg:width="1.044cm" svg:height="1.187cm" svg:x="0.728cm" svg:y="12.869cm">
              <draw:text-box>
                <text:p text:style-name="P9"><text:s text:c="4"/>15</text:p>
              </draw:text-box>
            </draw:frame>
            <draw:frame draw:name="V 5764 Mi" draw:style-name="gr12" draw:text-style-name="P10" draw:layer="layout" svg:width="1.179cm" svg:height="1.187cm" svg:x="3.09cm" svg:y="12.835cm">
              <draw:text-box>
                <text:p text:style-name="P9">23 <text:s text:c="5"/></text:p>
              </draw:text-box>
            </draw:frame>
            <draw:line draw:name="V 5764 Mi" draw:style-name="gr30" draw:text-style-name="P8" draw:layer="layout" svg:x1="1.2cm" svg:y1="12.919cm" svg:x2="3.629cm" svg:y2="13.285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3.629cm" svg:y1="13.185cm" svg:x2="3.629cm" svg:y2="13.385cm">
              <svg:desc>V 5764 Mi</svg:desc>
              <text:p/>
            </draw:line>
            <draw:frame draw:name="V 5764 Mi" draw:style-name="gr12" draw:text-style-name="P10" draw:layer="layout" svg:width="1.179cm" svg:height="1.187cm" svg:x="5.519cm" svg:y="12.973cm">
              <draw:text-box>
                <text:p text:style-name="P9">26 <text:s text:c="5"/></text:p>
              </draw:text-box>
            </draw:frame>
            <draw:line draw:name="V 5764 Mi" draw:style-name="gr30" draw:text-style-name="P8" draw:layer="layout" svg:x1="3.629cm" svg:y1="13.285cm" svg:x2="6.058cm" svg:y2="13.423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6.058cm" svg:y1="13.323cm" svg:x2="6.058cm" svg:y2="13.523cm">
              <svg:desc>V 5764 Mi</svg:desc>
              <text:p/>
            </draw:line>
            <draw:frame draw:name="V 5764 Mi" draw:style-name="gr12" draw:text-style-name="P10" draw:layer="layout" svg:width="1.179cm" svg:height="1.187cm" svg:x="8.148cm" svg:y="13.156cm">
              <draw:text-box>
                <text:p text:style-name="P9">30 <text:s text:c="5"/></text:p>
              </draw:text-box>
            </draw:frame>
            <draw:line draw:name="V 5764 Mi" draw:style-name="gr30" draw:text-style-name="P8" draw:layer="layout" svg:x1="6.058cm" svg:y1="13.423cm" svg:x2="8.687cm" svg:y2="13.606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8.687cm" svg:y1="13.506cm" svg:x2="8.687cm" svg:y2="13.706cm">
              <svg:desc>V 5764 Mi</svg:desc>
              <text:p/>
            </draw:line>
          </draw:g>
        </draw:g>
      </draw:page>
      <draw:page draw:name="Rth-Hfd A" draw:style-name="dp1" draw:master-page-name="Standard">
        <draw:g draw:style-name="gr1">
          <draw:g>
            <draw:frame draw:style-name="gr2" draw:text-style-name="P2" draw:layer="layout" svg:width="5.849cm" svg:height="1.187cm" svg:x="7.626cm" svg:y="1cm">
              <draw:text-box>
                <text:p text:style-name="P1">Rath – Heiligenfeld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.2cm" svg:y1="4cm" svg:x2="1.2cm" svg:y2="28.7cm">
              <svg:desc>#Track.Rth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Rth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Rth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Rth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Rth.5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5</text:p>
              </draw:text-box>
            </draw:frame>
            <draw:line draw:style-name="gr4" draw:text-style-name="P5" draw:layer="layout" svg:x1="2.2cm" svg:y1="4cm" svg:x2="2.2cm" svg:y2="28.7cm">
              <svg:desc>#Track.Rth.6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6</text:p>
              </draw:text-box>
            </draw:frame>
            <draw:line draw:style-name="gr4" draw:text-style-name="P5" draw:layer="layout" svg:x1="2.4cm" svg:y1="4cm" svg:x2="2.4cm" svg:y2="28.7cm">
              <svg:desc>#Track.Rth.7</svg:desc>
              <text:p/>
            </draw:line>
            <draw:frame draw:style-name="gr5" draw:text-style-name="P7" draw:layer="layout" svg:width="0.659cm" svg:height="1.187cm" svg:x="2.121cm" svg:y="3.6cm">
              <draw:text-box>
                <text:p text:style-name="P6">7</text:p>
              </draw:text-box>
            </draw:frame>
            <draw:line draw:style-name="gr4" draw:text-style-name="P5" draw:layer="layout" svg:x1="2.6cm" svg:y1="4cm" svg:x2="2.6cm" svg:y2="28.7cm">
              <svg:desc>#Track.Rth.8</svg:desc>
              <text:p/>
            </draw:line>
            <draw:frame draw:style-name="gr5" draw:text-style-name="P7" draw:layer="layout" svg:width="0.659cm" svg:height="1.187cm" svg:x="2.321cm" svg:y="3.6cm">
              <draw:text-box>
                <text:p text:style-name="P6">8</text:p>
              </draw:text-box>
            </draw:frame>
            <draw:line draw:style-name="gr4" draw:text-style-name="P5" draw:layer="layout" svg:x1="2.8cm" svg:y1="4cm" svg:x2="2.8cm" svg:y2="28.7cm">
              <svg:desc>#Track.Rth.9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9</text:p>
              </draw:text-box>
            </draw:frame>
          </draw:g>
          <draw:g>
            <draw:frame draw:style-name="gr3" draw:text-style-name="P4" draw:layer="layout" svg:width="1.611cm" svg:height="1.199cm" svg:x="3.074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3.829cm" svg:y1="4cm" svg:x2="3.829cm" svg:y2="28.7cm">
              <svg:desc>#Track.Hst.1</svg:desc>
              <text:p/>
            </draw:line>
            <draw:frame draw:style-name="gr5" draw:text-style-name="P7" draw:layer="layout" svg:width="0.659cm" svg:height="1.187cm" svg:x="3.55cm" svg:y="3.6cm">
              <draw:text-box>
                <text:p text:style-name="P6">1</text:p>
              </draw:text-box>
            </draw:frame>
            <draw:line draw:style-name="gr4" draw:text-style-name="P5" draw:layer="layout" svg:x1="4.029cm" svg:y1="4cm" svg:x2="4.029cm" svg:y2="28.7cm">
              <svg:desc>#Track.Hst.2</svg:desc>
              <text:p/>
            </draw:line>
            <draw:frame draw:style-name="gr5" draw:text-style-name="P7" draw:layer="layout" svg:width="0.659cm" svg:height="1.187cm" svg:x="3.75cm" svg:y="3.6cm">
              <draw:text-box>
                <text:p text:style-name="P6">2</text:p>
              </draw:text-box>
            </draw:frame>
            <draw:line draw:style-name="gr4" draw:text-style-name="P5" draw:layer="layout" svg:x1="4.229cm" svg:y1="4cm" svg:x2="4.229cm" svg:y2="28.7cm">
              <svg:desc>#Track.Hst.3</svg:desc>
              <text:p/>
            </draw:line>
            <draw:frame draw:style-name="gr5" draw:text-style-name="P7" draw:layer="layout" svg:width="0.659cm" svg:height="1.187cm" svg:x="3.95cm" svg:y="3.6cm">
              <draw:text-box>
                <text:p text:style-name="P6">3</text:p>
              </draw:text-box>
            </draw:frame>
            <draw:line draw:style-name="gr4" draw:text-style-name="P5" draw:layer="layout" svg:x1="4.429cm" svg:y1="4cm" svg:x2="4.429cm" svg:y2="28.7cm">
              <svg:desc>#Track.Hst.4</svg:desc>
              <text:p/>
            </draw:line>
            <draw:frame draw:style-name="gr5" draw:text-style-name="P7" draw:layer="layout" svg:width="0.659cm" svg:height="1.187cm" svg:x="4.15cm" svg:y="3.6cm">
              <draw:text-box>
                <text:p text:style-name="P6">4</text:p>
              </draw:text-box>
            </draw:frame>
            <draw:line draw:style-name="gr4" draw:text-style-name="P5" draw:layer="layout" svg:x1="4.629cm" svg:y1="4cm" svg:x2="4.629cm" svg:y2="28.7cm">
              <svg:desc>#Track.Hst.6</svg:desc>
              <text:p/>
            </draw:line>
            <draw:frame draw:style-name="gr5" draw:text-style-name="P7" draw:layer="layout" svg:width="0.659cm" svg:height="1.187cm" svg:x="4.35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5.703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6.458cm" svg:y1="4cm" svg:x2="6.458cm" svg:y2="28.7cm">
              <svg:desc>#Track.Dtl.1</svg:desc>
              <text:p/>
            </draw:line>
            <draw:frame draw:style-name="gr5" draw:text-style-name="P7" draw:layer="layout" svg:width="0.659cm" svg:height="1.187cm" svg:x="6.179cm" svg:y="3.6cm">
              <draw:text-box>
                <text:p text:style-name="P6">1</text:p>
              </draw:text-box>
            </draw:frame>
            <draw:line draw:style-name="gr4" draw:text-style-name="P5" draw:layer="layout" svg:x1="6.658cm" svg:y1="4cm" svg:x2="6.658cm" svg:y2="28.7cm">
              <svg:desc>#Track.Dtl.2</svg:desc>
              <text:p/>
            </draw:line>
            <draw:frame draw:style-name="gr5" draw:text-style-name="P7" draw:layer="layout" svg:width="0.659cm" svg:height="1.187cm" svg:x="6.379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8.332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9.087cm" svg:y1="4cm" svg:x2="9.087cm" svg:y2="28.7cm">
              <svg:desc>#Track.Huk.4</svg:desc>
              <text:p/>
            </draw:line>
            <draw:frame draw:style-name="gr5" draw:text-style-name="P7" draw:layer="layout" svg:width="0.659cm" svg:height="1.187cm" svg:x="8.808cm" svg:y="3.6cm">
              <draw:text-box>
                <text:p text:style-name="P6">4</text:p>
              </draw:text-box>
            </draw:frame>
            <draw:line draw:style-name="gr4" draw:text-style-name="P5" draw:layer="layout" svg:x1="9.287cm" svg:y1="4cm" svg:x2="9.287cm" svg:y2="28.7cm">
              <svg:desc>#Track.Huk.2</svg:desc>
              <text:p/>
            </draw:line>
            <draw:frame draw:style-name="gr5" draw:text-style-name="P7" draw:layer="layout" svg:width="0.659cm" svg:height="1.187cm" svg:x="9.008cm" svg:y="3.6cm">
              <draw:text-box>
                <text:p text:style-name="P6">2</text:p>
              </draw:text-box>
            </draw:frame>
            <draw:line draw:style-name="gr4" draw:text-style-name="P5" draw:layer="layout" svg:x1="9.487cm" svg:y1="4cm" svg:x2="9.487cm" svg:y2="28.7cm">
              <svg:desc>#Track.Huk.1</svg:desc>
              <text:p/>
            </draw:line>
            <draw:frame draw:style-name="gr5" draw:text-style-name="P7" draw:layer="layout" svg:width="0.659cm" svg:height="1.187cm" svg:x="9.208cm" svg:y="3.6cm">
              <draw:text-box>
                <text:p text:style-name="P6">1</text:p>
              </draw:text-box>
            </draw:frame>
            <draw:line draw:style-name="gr4" draw:text-style-name="P5" draw:layer="layout" svg:x1="9.687cm" svg:y1="4cm" svg:x2="9.687cm" svg:y2="28.7cm">
              <svg:desc>#Track.Huk.3</svg:desc>
              <text:p/>
            </draw:line>
            <draw:frame draw:style-name="gr5" draw:text-style-name="P7" draw:layer="layout" svg:width="0.659cm" svg:height="1.187cm" svg:x="9.408cm" svg:y="3.6cm">
              <draw:text-box>
                <text:p text:style-name="P6">3</text:p>
              </draw:text-box>
            </draw:frame>
          </draw:g>
          <draw:g>
            <draw:frame draw:style-name="gr31" draw:text-style-name="P4" draw:layer="layout" svg:width="1.814cm" svg:height="1.199cm" svg:x="10.859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1.716cm" svg:y1="4cm" svg:x2="11.716cm" svg:y2="28.7cm">
              <svg:desc>#Track.Sbg.1</svg:desc>
              <text:p/>
            </draw:line>
            <draw:frame draw:style-name="gr5" draw:text-style-name="P7" draw:layer="layout" svg:width="0.659cm" svg:height="1.187cm" svg:x="11.437cm" svg:y="3.6cm">
              <draw:text-box>
                <text:p text:style-name="P6">1</text:p>
              </draw:text-box>
            </draw:frame>
            <draw:line draw:style-name="gr4" draw:text-style-name="P5" draw:layer="layout" svg:x1="11.916cm" svg:y1="4cm" svg:x2="11.916cm" svg:y2="28.7cm">
              <svg:desc>#Track.Sbg.2</svg:desc>
              <text:p/>
            </draw:line>
            <draw:frame draw:style-name="gr5" draw:text-style-name="P7" draw:layer="layout" svg:width="0.659cm" svg:height="1.187cm" svg:x="11.637cm" svg:y="3.6cm">
              <draw:text-box>
                <text:p text:style-name="P6">2</text:p>
              </draw:text-box>
            </draw:frame>
            <draw:line draw:style-name="gr4" draw:text-style-name="P5" draw:layer="layout" svg:x1="12.116cm" svg:y1="4cm" svg:x2="12.116cm" svg:y2="28.7cm">
              <svg:desc>#Track.Sbg.3</svg:desc>
              <text:p/>
            </draw:line>
            <draw:frame draw:style-name="gr5" draw:text-style-name="P7" draw:layer="layout" svg:width="0.659cm" svg:height="1.187cm" svg:x="11.837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3.471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4.345cm" svg:y1="4cm" svg:x2="14.345cm" svg:y2="28.7cm">
              <svg:desc>#Track.Trk.1</svg:desc>
              <text:p/>
            </draw:line>
            <draw:frame draw:style-name="gr5" draw:text-style-name="P7" draw:layer="layout" svg:width="0.659cm" svg:height="1.187cm" svg:x="14.066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48cm" svg:height="1.199cm" svg:x="16.1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6.974cm" svg:y1="4cm" svg:x2="16.974cm" svg:y2="28.7cm">
              <svg:desc>#Track.Knf.1</svg:desc>
              <text:p/>
            </draw:line>
            <draw:frame draw:style-name="gr5" draw:text-style-name="P7" draw:layer="layout" svg:width="0.659cm" svg:height="1.187cm" svg:x="16.695cm" svg:y="3.6cm">
              <draw:text-box>
                <text:p text:style-name="P6">1</text:p>
              </draw:text-box>
            </draw:frame>
            <draw:line draw:style-name="gr4" draw:text-style-name="P5" draw:layer="layout" svg:x1="17.174cm" svg:y1="4cm" svg:x2="17.174cm" svg:y2="28.7cm">
              <svg:desc>#Track.Knf.2</svg:desc>
              <text:p/>
            </draw:line>
            <draw:frame draw:style-name="gr5" draw:text-style-name="P7" draw:layer="layout" svg:width="0.659cm" svg:height="1.187cm" svg:x="16.895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18.729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603cm" svg:y1="4cm" svg:x2="19.603cm" svg:y2="28.7cm">
              <svg:desc>#Track.Hfd.1</svg:desc>
              <text:p/>
            </draw:line>
            <draw:frame draw:style-name="gr5" draw:text-style-name="P7" draw:layer="layout" svg:width="0.659cm" svg:height="1.187cm" svg:x="19.324cm" svg:y="3.6cm">
              <draw:text-box>
                <text:p text:style-name="P6">1</text:p>
              </draw:text-box>
            </draw:frame>
            <draw:line draw:style-name="gr4" draw:text-style-name="P5" draw:layer="layout" svg:x1="19.803cm" svg:y1="4cm" svg:x2="19.803cm" svg:y2="28.7cm">
              <svg:desc>#Track.Hfd.2</svg:desc>
              <text:p/>
            </draw:line>
            <draw:frame draw:style-name="gr5" draw:text-style-name="P7" draw:layer="layout" svg:width="0.659cm" svg:height="1.187cm" svg:x="19.524cm" svg:y="3.6cm">
              <draw:text-box>
                <text:p text:style-name="P6">2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2.2cm" svg:y1="11.264cm" svg:x2="2.2cm" svg:y2="11.464cm">
              <svg:desc>Bp 2565 [Sa]</svg:desc>
              <text:p/>
            </draw:line>
            <draw:frame draw:name="Bp 2565 [Sa]" draw:style-name="gr11" draw:text-style-name="P10" draw:layer="layout" svg:width="1.044cm" svg:height="1.187cm" svg:x="1.728cm" svg:y="11.314cm">
              <draw:text-box>
                <text:p text:style-name="P9"><text:s text:c="4"/>41</text:p>
              </draw:text-box>
            </draw:frame>
            <draw:frame draw:name="Bp 2565 [Sa]" draw:style-name="gr12" draw:text-style-name="P10" draw:layer="layout" svg:width="1.179cm" svg:height="1.187cm" svg:x="3.69cm" svg:y="11.234cm">
              <draw:text-box>
                <text:p text:style-name="P9">48 <text:s text:c="5"/></text:p>
              </draw:text-box>
            </draw:frame>
            <draw:line draw:name="Bp 2565 [Sa]" draw:style-name="gr13" draw:text-style-name="P8" draw:layer="layout" svg:x1="2.2cm" svg:y1="11.364cm" svg:x2="4.229cm" svg:y2="11.684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4.229cm" svg:y1="11.684cm" svg:x2="4.229cm" svg:y2="11.867cm">
              <svg:desc>Bp 2565 [Sa]</svg:desc>
              <text:p/>
            </draw:line>
            <draw:frame draw:name="Bp 2565 [Sa]" draw:style-name="gr11" draw:text-style-name="P10" draw:layer="layout" svg:width="1.044cm" svg:height="1.187cm" svg:x="3.757cm" svg:y="11.817cm">
              <draw:text-box>
                <text:p text:style-name="P9"><text:s text:c="4"/>52</text:p>
              </draw:text-box>
            </draw:frame>
            <draw:frame draw:name="Bp 2565 [Sa]" draw:style-name="gr12" draw:text-style-name="P10" draw:layer="layout" svg:width="1.179cm" svg:height="1.187cm" svg:x="5.919cm" svg:y="11.646cm">
              <draw:text-box>
                <text:p text:style-name="P9">57 <text:s text:c="5"/></text:p>
              </draw:text-box>
            </draw:frame>
            <draw:line draw:name="Bp 2565 [Sa]" draw:style-name="gr13" draw:text-style-name="P8" draw:layer="layout" svg:x1="4.229cm" svg:y1="11.867cm" svg:x2="6.458cm" svg:y2="12.096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6.458cm" svg:y1="11.996cm" svg:x2="6.458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6.458cm" svg:y1="24.575cm" svg:x2="6.458cm" svg:y2="24.775cm">
              <svg:desc>Bp 2566 [Sa]</svg:desc>
              <text:p/>
            </draw:line>
            <draw:frame draw:name="Bp 2566 [Sa]" draw:style-name="gr12" draw:text-style-name="P10" draw:layer="layout" svg:width="1.179cm" svg:height="1.187cm" svg:x="5.919cm" svg:y="24.625cm">
              <draw:text-box>
                <text:p text:style-name="P9">32 <text:s text:c="5"/></text:p>
              </draw:text-box>
            </draw:frame>
            <draw:frame draw:name="Bp 2566 [Sa]" draw:style-name="gr11" draw:text-style-name="P10" draw:layer="layout" svg:width="1.044cm" svg:height="1.187cm" svg:x="3.557cm" svg:y="24.454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4.029cm" svg:y1="24.904cm" svg:x2="6.458cm" svg:y2="24.675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4.029cm" svg:y1="24.904cm" svg:x2="4.029cm" svg:y2="25.087cm">
              <svg:desc>Bp 2566 [Sa]</svg:desc>
              <text:p/>
            </draw:line>
            <draw:frame draw:name="Bp 2566 [Sa]" draw:style-name="gr12" draw:text-style-name="P10" draw:layer="layout" svg:width="1.179cm" svg:height="1.187cm" svg:x="3.49cm" svg:y="25.037cm">
              <draw:text-box>
                <text:p text:style-name="P9">41 <text:s text:c="5"/></text:p>
              </draw:text-box>
            </draw:frame>
            <draw:frame draw:name="Bp 2566 [Sa]" draw:style-name="gr11" draw:text-style-name="P10" draw:layer="layout" svg:width="1.044cm" svg:height="1.187cm" svg:x="1.728cm" svg:y="24.957cm">
              <draw:text-box>
                <text:p text:style-name="P9"><text:s text:c="4"/>48</text:p>
              </draw:text-box>
            </draw:frame>
            <draw:line draw:name="Bp 2566 [Sa]" draw:style-name="gr13" draw:text-style-name="P8" draw:layer="layout" svg:x1="2.2cm" svg:y1="25.407cm" svg:x2="4.029cm" svg:y2="25.087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2.2cm" svg:y1="25.307cm" svg:x2="2.2cm" svg:y2="25.50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6.458cm" svg:y1="11.538cm" svg:x2="6.458cm" svg:y2="11.738cm">
              <svg:desc>D 236 [Sa]</svg:desc>
              <text:p/>
            </draw:line>
            <draw:frame draw:name="D 236 [Sa]" draw:style-name="gr12" draw:text-style-name="P10" draw:layer="layout" svg:width="1.179cm" svg:height="1.187cm" svg:x="5.919cm" svg:y="11.588cm">
              <draw:text-box>
                <text:p text:style-name="P9">47 <text:s text:c="5"/></text:p>
              </draw:text-box>
            </draw:frame>
            <draw:frame draw:name="D 236 [Sa]" draw:style-name="gr11" draw:text-style-name="P10" draw:layer="layout" svg:width="1.044cm" svg:height="1.187cm" svg:x="3.557cm" svg:y="11.417cm">
              <draw:text-box>
                <text:p text:style-name="P9"><text:s text:c="4"/>52</text:p>
              </draw:text-box>
            </draw:frame>
            <draw:line draw:name="D 236 [Sa]" draw:style-name="gr15" draw:text-style-name="P8" draw:layer="layout" svg:x1="4.029cm" svg:y1="11.867cm" svg:x2="6.458cm" svg:y2="11.638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4.029cm" svg:y1="11.767cm" svg:x2="4.029cm" svg:y2="11.967cm">
              <svg:desc>D 236 [Sa]</svg:desc>
              <text:p/>
            </draw:line>
            <draw:frame draw:name="D 236 [Sa]" draw:style-name="gr11" draw:text-style-name="P10" draw:layer="layout" svg:width="1.044cm" svg:height="1.187cm" svg:x="1.928cm" svg:y="11.737cm">
              <draw:text-box>
                <text:p text:style-name="P9"><text:s text:c="4"/>59</text:p>
              </draw:text-box>
            </draw:frame>
            <draw:line draw:name="D 236 [Sa]" draw:style-name="gr15" draw:text-style-name="P8" draw:layer="layout" svg:x1="2.4cm" svg:y1="12.187cm" svg:x2="4.029cm" svg:y2="11.867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2.4cm" svg:y1="12.087cm" svg:x2="2.4cm" svg:y2="12.28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1.916cm" svg:y1="16.662cm" svg:x2="11.916cm" svg:y2="16.862cm">
              <svg:desc>Dg 6302 [Mi]</svg:desc>
              <text:p/>
            </draw:line>
            <draw:frame draw:name="Dg 6302 [Mi]" draw:style-name="gr12" draw:text-style-name="P10" draw:layer="layout" svg:width="1.179cm" svg:height="1.187cm" svg:x="11.377cm" svg:y="16.712cm">
              <draw:text-box>
                <text:p text:style-name="P9">39 <text:s text:c="5"/></text:p>
              </draw:text-box>
            </draw:frame>
            <draw:frame draw:name="Dg 6302 [Mi]" draw:style-name="gr11" draw:text-style-name="P10" draw:layer="layout" svg:width="1.044cm" svg:height="1.187cm" svg:x="9.015cm" svg:y="16.677cm">
              <draw:text-box>
                <text:p text:style-name="P9"><text:s text:c="4"/>47</text:p>
              </draw:text-box>
            </draw:frame>
            <draw:line draw:name="Dg 6302 [Mi]" draw:style-name="gr17" draw:text-style-name="P8" draw:layer="layout" svg:x1="9.487cm" svg:y1="17.127cm" svg:x2="11.916cm" svg:y2="16.76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9.487cm" svg:y1="17.027cm" svg:x2="9.487cm" svg:y2="17.227cm">
              <svg:desc>Dg 6302 [Mi]</svg:desc>
              <text:p/>
            </draw:line>
            <draw:frame draw:name="Dg 6302 [Mi]" draw:style-name="gr11" draw:text-style-name="P10" draw:layer="layout" svg:width="1.044cm" svg:height="1.187cm" svg:x="5.986cm" svg:y="16.952cm">
              <draw:text-box>
                <text:p text:style-name="P9"><text:s text:c="4"/>53</text:p>
              </draw:text-box>
            </draw:frame>
            <draw:line draw:name="Dg 6302 [Mi]" draw:style-name="gr17" draw:text-style-name="P8" draw:layer="layout" svg:x1="6.458cm" svg:y1="17.402cm" svg:x2="9.487cm" svg:y2="17.127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6.458cm" svg:y1="17.302cm" svg:x2="6.458cm" svg:y2="17.502cm">
              <svg:desc>Dg 6302 [Mi]</svg:desc>
              <text:p/>
            </draw:line>
            <draw:frame draw:name="Dg 6302 [Mi]" draw:style-name="gr11" draw:text-style-name="P10" draw:layer="layout" svg:width="1.044cm" svg:height="1.187cm" svg:x="3.557cm" svg:y="17.318cm">
              <draw:text-box>
                <text:p text:style-name="P9"><text:s text:c="4"/>01</text:p>
              </draw:text-box>
            </draw:frame>
            <draw:line draw:name="Dg 6302 [Mi]" draw:style-name="gr17" draw:text-style-name="P8" draw:layer="layout" svg:x1="4.029cm" svg:y1="17.768cm" svg:x2="6.458cm" svg:y2="17.40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4.029cm" svg:y1="17.668cm" svg:x2="4.029cm" svg:y2="17.868cm">
              <svg:desc>Dg 6302 [Mi]</svg:desc>
              <text:p/>
            </draw:line>
            <draw:frame draw:name="Dg 6302 [Mi]" draw:style-name="gr11" draw:text-style-name="P10" draw:layer="layout" svg:width="1.044cm" svg:height="1.187cm" svg:x="0.928cm" svg:y="17.821cm">
              <draw:text-box>
                <text:p text:style-name="P9"><text:s text:c="4"/>12</text:p>
              </draw:text-box>
            </draw:frame>
            <draw:line draw:name="Dg 6302 [Mi]" draw:style-name="gr17" draw:text-style-name="P8" draw:layer="layout" svg:x1="1.4cm" svg:y1="18.271cm" svg:x2="4.029cm" svg:y2="17.768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.4cm" svg:y1="18.171cm" svg:x2="1.4cm" svg:y2="18.371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6.458cm" svg:y1="19.772cm" svg:x2="6.458cm" svg:y2="19.972cm">
              <svg:desc>Dg 6594 [Sa]</svg:desc>
              <text:p/>
            </draw:line>
            <draw:frame draw:name="Dg 6594 [Sa]" draw:style-name="gr12" draw:text-style-name="P10" draw:layer="layout" svg:width="1.179cm" svg:height="1.187cm" svg:x="5.919cm" svg:y="19.822cm">
              <draw:text-box>
                <text:p text:style-name="P9">47 <text:s text:c="5"/></text:p>
              </draw:text-box>
            </draw:frame>
            <draw:frame draw:name="Dg 6594 [Sa]" draw:style-name="gr11" draw:text-style-name="P10" draw:layer="layout" svg:width="1.044cm" svg:height="1.187cm" svg:x="3.757cm" svg:y="19.788cm">
              <draw:text-box>
                <text:p text:style-name="P9"><text:s text:c="4"/>55</text:p>
              </draw:text-box>
            </draw:frame>
            <draw:line draw:name="Dg 6594 [Sa]" draw:style-name="gr17" draw:text-style-name="P8" draw:layer="layout" svg:x1="4.229cm" svg:y1="20.238cm" svg:x2="6.458cm" svg:y2="19.872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4.229cm" svg:y1="20.138cm" svg:x2="4.229cm" svg:y2="20.338cm">
              <svg:desc>Dg 6594 [Sa]</svg:desc>
              <text:p/>
            </draw:line>
            <draw:frame draw:name="Dg 6594 [Sa]" draw:style-name="gr11" draw:text-style-name="P10" draw:layer="layout" svg:width="1.044cm" svg:height="1.187cm" svg:x="1.328cm" svg:y="20.291cm">
              <draw:text-box>
                <text:p text:style-name="P9"><text:s text:c="4"/>06</text:p>
              </draw:text-box>
            </draw:frame>
            <draw:line draw:name="Dg 6594 [Sa]" draw:style-name="gr17" draw:text-style-name="P8" draw:layer="layout" svg:x1="1.8cm" svg:y1="20.741cm" svg:x2="4.229cm" svg:y2="20.238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.8cm" svg:y1="20.641cm" svg:x2="1.8cm" svg:y2="20.841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2.4cm" svg:y1="4.906cm" svg:x2="2.4cm" svg:y2="5.106cm">
              <svg:desc>Dg 6971</svg:desc>
              <text:p/>
            </draw:line>
            <draw:frame draw:name="Dg 6971" draw:style-name="gr11" draw:text-style-name="P10" draw:layer="layout" svg:width="1.044cm" svg:height="1.187cm" svg:x="1.928cm" svg:y="4.956cm">
              <draw:text-box>
                <text:p text:style-name="P9"><text:s text:c="4"/>22</text:p>
              </draw:text-box>
            </draw:frame>
            <draw:frame draw:name="Dg 6971" draw:style-name="gr12" draw:text-style-name="P10" draw:layer="layout" svg:width="1.179cm" svg:height="1.187cm" svg:x="3.69cm" svg:y="5.059cm">
              <draw:text-box>
                <text:p text:style-name="P9">33 <text:s text:c="5"/></text:p>
              </draw:text-box>
            </draw:frame>
            <draw:line draw:name="Dg 6971" draw:style-name="gr17" draw:text-style-name="P8" draw:layer="layout" svg:x1="2.4cm" svg:y1="5.006cm" svg:x2="4.229cm" svg:y2="5.50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4.229cm" svg:y1="5.409cm" svg:x2="4.229cm" svg:y2="5.609cm">
              <svg:desc>Dg 6971</svg:desc>
              <text:p/>
            </draw:line>
            <draw:frame draw:name="Dg 6971" draw:style-name="gr12" draw:text-style-name="P10" draw:layer="layout" svg:width="1.179cm" svg:height="1.187cm" svg:x="6.119cm" svg:y="5.425cm">
              <draw:text-box>
                <text:p text:style-name="P9">41 <text:s text:c="5"/></text:p>
              </draw:text-box>
            </draw:frame>
            <draw:line draw:name="Dg 6971" draw:style-name="gr17" draw:text-style-name="P8" draw:layer="layout" svg:x1="4.229cm" svg:y1="5.509cm" svg:x2="6.658cm" svg:y2="5.87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6.658cm" svg:y1="5.775cm" svg:x2="6.658cm" svg:y2="5.975cm">
              <svg:desc>Dg 6971</svg:desc>
              <text:p/>
            </draw:line>
            <draw:frame draw:name="Dg 6971" draw:style-name="gr12" draw:text-style-name="P10" draw:layer="layout" svg:width="1.179cm" svg:height="1.187cm" svg:x="8.948cm" svg:y="5.699cm">
              <draw:text-box>
                <text:p text:style-name="P9">47 <text:s text:c="5"/></text:p>
              </draw:text-box>
            </draw:frame>
            <draw:line draw:name="Dg 6971" draw:style-name="gr17" draw:text-style-name="P8" draw:layer="layout" svg:x1="6.658cm" svg:y1="5.875cm" svg:x2="9.487cm" svg:y2="6.14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9.487cm" svg:y1="6.049cm" svg:x2="9.487cm" svg:y2="6.249cm">
              <svg:desc>Dg 6971</svg:desc>
              <text:p/>
            </draw:line>
            <draw:frame draw:name="Dg 6971" draw:style-name="gr12" draw:text-style-name="P10" draw:layer="layout" svg:width="1.179cm" svg:height="1.187cm" svg:x="11.577cm" svg:y="6.065cm">
              <draw:text-box>
                <text:p text:style-name="P9">55 <text:s text:c="5"/></text:p>
              </draw:text-box>
            </draw:frame>
            <draw:line draw:name="Dg 6971" draw:style-name="gr17" draw:text-style-name="P8" draw:layer="layout" svg:x1="9.487cm" svg:y1="6.149cm" svg:x2="12.116cm" svg:y2="6.51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2.116cm" svg:y1="6.515cm" svg:x2="12.116cm" svg:y2="8.483cm">
              <svg:desc>Dg 6971</svg:desc>
              <text:p/>
            </draw:line>
            <draw:frame draw:name="Dg 6971" draw:style-name="gr11" draw:text-style-name="P10" draw:layer="layout" svg:width="1.044cm" svg:height="1.187cm" svg:x="11.644cm" svg:y="8.433cm">
              <draw:text-box>
                <text:p text:style-name="P9"><text:s text:c="4"/>38</text:p>
              </draw:text-box>
            </draw:frame>
            <draw:frame draw:name="Dg 6971" draw:style-name="gr12" draw:text-style-name="P10" draw:layer="layout" svg:width="1.179cm" svg:height="1.187cm" svg:x="13.806cm" svg:y="8.216cm">
              <draw:text-box>
                <text:p text:style-name="P9">42 <text:s text:c="5"/></text:p>
              </draw:text-box>
            </draw:frame>
            <draw:line draw:name="Dg 6971" draw:style-name="gr17" draw:text-style-name="P8" draw:layer="layout" svg:x1="12.116cm" svg:y1="8.483cm" svg:x2="14.345cm" svg:y2="8.666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4.345cm" svg:y1="8.566cm" svg:x2="14.345cm" svg:y2="8.766cm">
              <svg:desc>Dg 6971</svg:desc>
              <text:p/>
            </draw:line>
            <draw:frame draw:name="Dg 6971" draw:style-name="gr12" draw:text-style-name="P10" draw:layer="layout" svg:width="1.179cm" svg:height="1.187cm" svg:x="16.435cm" svg:y="8.353cm">
              <draw:text-box>
                <text:p text:style-name="P9">45 <text:s text:c="5"/></text:p>
              </draw:text-box>
            </draw:frame>
            <draw:line draw:name="Dg 6971" draw:style-name="gr17" draw:text-style-name="P8" draw:layer="layout" svg:x1="14.345cm" svg:y1="8.666cm" svg:x2="16.974cm" svg:y2="8.803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6.974cm" svg:y1="8.703cm" svg:x2="16.974cm" svg:y2="8.903cm">
              <svg:desc>Dg 6971</svg:desc>
              <text:p/>
            </draw:line>
            <draw:frame draw:name="Dg 6971" draw:style-name="gr12" draw:text-style-name="P10" draw:layer="layout" svg:width="1.179cm" svg:height="1.187cm" svg:x="19.064cm" svg:y="8.719cm">
              <draw:text-box>
                <text:p text:style-name="P9">53 <text:s text:c="5"/></text:p>
              </draw:text-box>
            </draw:frame>
            <draw:line draw:name="Dg 6971" draw:style-name="gr17" draw:text-style-name="P8" draw:layer="layout" svg:x1="16.974cm" svg:y1="8.803cm" svg:x2="19.603cm" svg:y2="9.16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9.603cm" svg:y1="9.069cm" svg:x2="19.603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2.6cm" svg:y1="24.484cm" svg:x2="2.6cm" svg:y2="24.684cm">
              <svg:desc>E 823 [Sa]</svg:desc>
              <text:p/>
            </draw:line>
            <draw:frame draw:name="E 823 [Sa]" draw:style-name="gr11" draw:text-style-name="P10" draw:layer="layout" svg:width="1.044cm" svg:height="1.187cm" svg:x="2.128cm" svg:y="24.534cm">
              <draw:text-box>
                <text:p text:style-name="P9"><text:s text:c="4"/>30</text:p>
              </draw:text-box>
            </draw:frame>
            <draw:frame draw:name="E 823 [Sa]" draw:style-name="gr12" draw:text-style-name="P10" draw:layer="layout" svg:width="1.179cm" svg:height="1.187cm" svg:x="3.69cm" svg:y="24.454cm">
              <draw:text-box>
                <text:p text:style-name="P9">37 <text:s text:c="5"/></text:p>
              </draw:text-box>
            </draw:frame>
            <draw:line draw:name="E 823 [Sa]" draw:style-name="gr19" draw:text-style-name="P8" draw:layer="layout" svg:x1="2.6cm" svg:y1="24.584cm" svg:x2="4.229cm" svg:y2="24.904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4.229cm" svg:y1="24.904cm" svg:x2="4.229cm" svg:y2="25.087cm">
              <svg:desc>E 823 [Sa]</svg:desc>
              <text:p/>
            </draw:line>
            <draw:frame draw:name="E 823 [Sa]" draw:style-name="gr11" draw:text-style-name="P10" draw:layer="layout" svg:width="1.044cm" svg:height="1.187cm" svg:x="3.757cm" svg:y="25.037cm">
              <draw:text-box>
                <text:p text:style-name="P9"><text:s text:c="4"/>41</text:p>
              </draw:text-box>
            </draw:frame>
            <draw:frame draw:name="E 823 [Sa]" draw:style-name="gr12" draw:text-style-name="P10" draw:layer="layout" svg:width="1.179cm" svg:height="1.187cm" svg:x="6.119cm" svg:y="24.866cm">
              <draw:text-box>
                <text:p text:style-name="P9">46 <text:s text:c="5"/></text:p>
              </draw:text-box>
            </draw:frame>
            <draw:line draw:name="E 823 [Sa]" draw:style-name="gr19" draw:text-style-name="P8" draw:layer="layout" svg:x1="4.229cm" svg:y1="25.087cm" svg:x2="6.658cm" svg:y2="25.316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6.658cm" svg:y1="25.216cm" svg:x2="6.658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9.603cm" svg:y1="22.059cm" svg:x2="19.603cm" svg:y2="22.259cm">
              <svg:desc>Gmp 8766</svg:desc>
              <text:p/>
            </draw:line>
            <draw:frame draw:name="Gmp 8766" draw:style-name="gr12" draw:text-style-name="P10" draw:layer="layout" svg:width="1.179cm" svg:height="1.187cm" svg:x="19.064cm" svg:y="22.109cm">
              <draw:text-box>
                <text:p text:style-name="P9">37 <text:s text:c="5"/></text:p>
              </draw:text-box>
            </draw:frame>
            <draw:frame draw:name="Gmp 8766" draw:style-name="gr11" draw:text-style-name="P10" draw:layer="layout" svg:width="1.044cm" svg:height="1.187cm" svg:x="16.502cm" svg:y="22.075cm">
              <draw:text-box>
                <text:p text:style-name="P9"><text:s text:c="4"/>45</text:p>
              </draw:text-box>
            </draw:frame>
            <draw:line draw:name="Gmp 8766" draw:style-name="gr33" draw:text-style-name="P8" draw:layer="layout" svg:x1="16.974cm" svg:y1="22.525cm" svg:x2="19.603cm" svg:y2="22.159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6.974cm" svg:y1="22.525cm" svg:x2="16.974cm" svg:y2="22.708cm">
              <svg:desc>Gmp 8766</svg:desc>
              <text:p/>
            </draw:line>
            <draw:frame draw:name="Gmp 8766" draw:style-name="gr12" draw:text-style-name="P10" draw:layer="layout" svg:width="1.179cm" svg:height="1.187cm" svg:x="16.435cm" svg:y="22.658cm">
              <draw:text-box>
                <text:p text:style-name="P9">49 <text:s text:c="5"/></text:p>
              </draw:text-box>
            </draw:frame>
            <draw:frame draw:name="Gmp 8766" draw:style-name="gr11" draw:text-style-name="P10" draw:layer="layout" svg:width="1.044cm" svg:height="1.187cm" svg:x="13.873cm" svg:y="22.395cm">
              <draw:text-box>
                <text:p text:style-name="P9"><text:s text:c="4"/>52</text:p>
              </draw:text-box>
            </draw:frame>
            <draw:line draw:name="Gmp 8766" draw:style-name="gr33" draw:text-style-name="P8" draw:layer="layout" svg:x1="14.345cm" svg:y1="22.845cm" svg:x2="16.974cm" svg:y2="22.708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4.345cm" svg:y1="22.745cm" svg:x2="14.345cm" svg:y2="22.945cm">
              <svg:desc>Gmp 8766</svg:desc>
              <text:p/>
            </draw:line>
            <draw:frame draw:name="Gmp 8766" draw:style-name="gr11" draw:text-style-name="P10" draw:layer="layout" svg:width="1.044cm" svg:height="1.187cm" svg:x="11.244cm" svg:y="22.578cm">
              <draw:text-box>
                <text:p text:style-name="P9"><text:s text:c="4"/>56</text:p>
              </draw:text-box>
            </draw:frame>
            <draw:line draw:name="Gmp 8766" draw:style-name="gr33" draw:text-style-name="P8" draw:layer="layout" svg:x1="11.716cm" svg:y1="23.028cm" svg:x2="14.345cm" svg:y2="22.845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1.716cm" svg:y1="22.928cm" svg:x2="11.716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1.716cm" svg:y1="4cm" svg:x2="11.716cm" svg:y2="5.601cm">
              <svg:desc>Kp 4763</svg:desc>
              <text:p/>
            </draw:line>
            <draw:frame draw:name="Kp 4763" draw:style-name="gr11" draw:text-style-name="P10" draw:layer="layout" svg:width="1.044cm" svg:height="1.187cm" svg:x="11.244cm" svg:y="5.551cm">
              <draw:text-box>
                <text:p text:style-name="P9"><text:s text:c="4"/>35</text:p>
              </draw:text-box>
            </draw:frame>
            <draw:frame draw:name="Kp 4763" draw:style-name="gr12" draw:text-style-name="P10" draw:layer="layout" svg:width="1.179cm" svg:height="1.187cm" svg:x="13.806cm" svg:y="5.334cm">
              <draw:text-box>
                <text:p text:style-name="P9">39 <text:s text:c="5"/></text:p>
              </draw:text-box>
            </draw:frame>
            <draw:line draw:name="Kp 4763" draw:style-name="gr24" draw:text-style-name="P8" draw:layer="layout" svg:x1="11.716cm" svg:y1="5.601cm" svg:x2="14.345cm" svg:y2="5.784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4.345cm" svg:y1="5.684cm" svg:x2="14.345cm" svg:y2="5.884cm">
              <svg:desc>Kp 4763</svg:desc>
              <text:p/>
            </draw:line>
            <draw:frame draw:name="Kp 4763" draw:style-name="gr12" draw:text-style-name="P10" draw:layer="layout" svg:width="1.179cm" svg:height="1.187cm" svg:x="16.435cm" svg:y="5.471cm">
              <draw:text-box>
                <text:p text:style-name="P9">42 <text:s text:c="5"/></text:p>
              </draw:text-box>
            </draw:frame>
            <draw:line draw:name="Kp 4763" draw:style-name="gr24" draw:text-style-name="P8" draw:layer="layout" svg:x1="14.345cm" svg:y1="5.784cm" svg:x2="16.974cm" svg:y2="5.921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6.974cm" svg:y1="5.921cm" svg:x2="16.974cm" svg:y2="6.104cm">
              <svg:desc>Kp 4763</svg:desc>
              <text:p/>
            </draw:line>
            <draw:frame draw:name="Kp 4763" draw:style-name="gr11" draw:text-style-name="P10" draw:layer="layout" svg:width="1.044cm" svg:height="1.187cm" svg:x="16.502cm" svg:y="6.054cm">
              <draw:text-box>
                <text:p text:style-name="P9"><text:s text:c="4"/>46</text:p>
              </draw:text-box>
            </draw:frame>
            <draw:frame draw:name="Kp 4763" draw:style-name="gr12" draw:text-style-name="P10" draw:layer="layout" svg:width="1.179cm" svg:height="1.187cm" svg:x="19.064cm" svg:y="6.02cm">
              <draw:text-box>
                <text:p text:style-name="P9">54 <text:s text:c="5"/></text:p>
              </draw:text-box>
            </draw:frame>
            <draw:line draw:name="Kp 4763" draw:style-name="gr24" draw:text-style-name="P8" draw:layer="layout" svg:x1="16.974cm" svg:y1="6.104cm" svg:x2="19.603cm" svg:y2="6.47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9.603cm" svg:y1="6.37cm" svg:x2="19.603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9.603cm" svg:y1="7.193cm" svg:x2="19.603cm" svg:y2="7.393cm">
              <svg:desc>Kp 4764</svg:desc>
              <text:p/>
            </draw:line>
            <draw:frame draw:name="Kp 4764" draw:style-name="gr12" draw:text-style-name="P10" draw:layer="layout" svg:width="1.179cm" svg:height="1.187cm" svg:x="19.064cm" svg:y="7.243cm">
              <draw:text-box>
                <text:p text:style-name="P9">12 <text:s text:c="5"/></text:p>
              </draw:text-box>
            </draw:frame>
            <draw:frame draw:name="Kp 4764" draw:style-name="gr11" draw:text-style-name="P10" draw:layer="layout" svg:width="1.044cm" svg:height="1.187cm" svg:x="16.502cm" svg:y="7.209cm">
              <draw:text-box>
                <text:p text:style-name="P9"><text:s text:c="4"/>20</text:p>
              </draw:text-box>
            </draw:frame>
            <draw:line draw:name="Kp 4764" draw:style-name="gr24" draw:text-style-name="P8" draw:layer="layout" svg:x1="16.974cm" svg:y1="7.659cm" svg:x2="19.603cm" svg:y2="7.293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6.974cm" svg:y1="7.659cm" svg:x2="16.974cm" svg:y2="7.842cm">
              <svg:desc>Kp 4764</svg:desc>
              <text:p/>
            </draw:line>
            <draw:frame draw:name="Kp 4764" draw:style-name="gr12" draw:text-style-name="P10" draw:layer="layout" svg:width="1.179cm" svg:height="1.187cm" svg:x="16.435cm" svg:y="7.792cm">
              <draw:text-box>
                <text:p text:style-name="P9">24 <text:s text:c="5"/></text:p>
              </draw:text-box>
            </draw:frame>
            <draw:frame draw:name="Kp 4764" draw:style-name="gr11" draw:text-style-name="P10" draw:layer="layout" svg:width="1.044cm" svg:height="1.187cm" svg:x="13.873cm" svg:y="7.529cm">
              <draw:text-box>
                <text:p text:style-name="P9"><text:s text:c="4"/>27</text:p>
              </draw:text-box>
            </draw:frame>
            <draw:line draw:name="Kp 4764" draw:style-name="gr24" draw:text-style-name="P8" draw:layer="layout" svg:x1="14.345cm" svg:y1="7.979cm" svg:x2="16.974cm" svg:y2="7.842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4.345cm" svg:y1="7.879cm" svg:x2="14.345cm" svg:y2="8.079cm">
              <svg:desc>Kp 4764</svg:desc>
              <text:p/>
            </draw:line>
            <draw:frame draw:name="Kp 4764" draw:style-name="gr11" draw:text-style-name="P10" draw:layer="layout" svg:width="1.044cm" svg:height="1.187cm" svg:x="11.244cm" svg:y="7.712cm">
              <draw:text-box>
                <text:p text:style-name="P9"><text:s text:c="4"/>31</text:p>
              </draw:text-box>
            </draw:frame>
            <draw:line draw:name="Kp 4764" draw:style-name="gr24" draw:text-style-name="P8" draw:layer="layout" svg:x1="11.716cm" svg:y1="8.162cm" svg:x2="14.345cm" svg:y2="7.979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1.716cm" svg:y1="8.062cm" svg:x2="11.716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1.716cm" svg:y1="9.892cm" svg:x2="11.716cm" svg:y2="10.092cm">
              <svg:desc>Kp 4765</svg:desc>
              <text:p/>
            </draw:line>
            <draw:frame draw:name="Kp 4765" draw:style-name="gr26" draw:text-style-name="P10" draw:layer="layout" svg:width="1.027cm" svg:height="1.187cm" svg:x="11.253cm" svg:y="9.942cm">
              <draw:text-box>
                <text:p text:style-name="P9"><text:s text:c="4"/>11</text:p>
              </draw:text-box>
            </draw:frame>
            <draw:frame draw:name="Kp 4765" draw:style-name="gr12" draw:text-style-name="P10" draw:layer="layout" svg:width="1.179cm" svg:height="1.187cm" svg:x="13.806cm" svg:y="9.725cm">
              <draw:text-box>
                <text:p text:style-name="P9">15 <text:s text:c="5"/></text:p>
              </draw:text-box>
            </draw:frame>
            <draw:line draw:name="Kp 4765" draw:style-name="gr24" draw:text-style-name="P8" draw:layer="layout" svg:x1="11.716cm" svg:y1="9.992cm" svg:x2="14.345cm" svg:y2="10.175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4.345cm" svg:y1="10.075cm" svg:x2="14.345cm" svg:y2="10.275cm">
              <svg:desc>Kp 4765</svg:desc>
              <text:p/>
            </draw:line>
            <draw:frame draw:name="Kp 4765" draw:style-name="gr12" draw:text-style-name="P10" draw:layer="layout" svg:width="1.179cm" svg:height="1.187cm" svg:x="16.435cm" svg:y="9.862cm">
              <draw:text-box>
                <text:p text:style-name="P9">18 <text:s text:c="5"/></text:p>
              </draw:text-box>
            </draw:frame>
            <draw:line draw:name="Kp 4765" draw:style-name="gr24" draw:text-style-name="P8" draw:layer="layout" svg:x1="14.345cm" svg:y1="10.175cm" svg:x2="16.974cm" svg:y2="10.312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6.974cm" svg:y1="10.312cm" svg:x2="16.974cm" svg:y2="10.495cm">
              <svg:desc>Kp 4765</svg:desc>
              <text:p/>
            </draw:line>
            <draw:frame draw:name="Kp 4765" draw:style-name="gr11" draw:text-style-name="P10" draw:layer="layout" svg:width="1.044cm" svg:height="1.187cm" svg:x="16.502cm" svg:y="10.445cm">
              <draw:text-box>
                <text:p text:style-name="P9"><text:s text:c="4"/>22</text:p>
              </draw:text-box>
            </draw:frame>
            <draw:frame draw:name="Kp 4765" draw:style-name="gr12" draw:text-style-name="P10" draw:layer="layout" svg:width="1.179cm" svg:height="1.187cm" svg:x="19.064cm" svg:y="10.411cm">
              <draw:text-box>
                <text:p text:style-name="P9">30 <text:s text:c="5"/></text:p>
              </draw:text-box>
            </draw:frame>
            <draw:line draw:name="Kp 4765" draw:style-name="gr24" draw:text-style-name="P8" draw:layer="layout" svg:x1="16.974cm" svg:y1="10.495cm" svg:x2="19.603cm" svg:y2="10.861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9.603cm" svg:y1="10.761cm" svg:x2="19.603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11.716cm" svg:y1="26.771cm" svg:x2="11.716cm" svg:y2="26.971cm">
              <svg:desc>Kp 4767</svg:desc>
              <text:p/>
            </draw:line>
            <draw:frame draw:name="Kp 4767" draw:style-name="gr11" draw:text-style-name="P10" draw:layer="layout" svg:width="1.044cm" svg:height="1.187cm" svg:x="11.244cm" svg:y="26.821cm">
              <draw:text-box>
                <text:p text:style-name="P9"><text:s text:c="4"/>20</text:p>
              </draw:text-box>
            </draw:frame>
            <draw:frame draw:name="Kp 4767" draw:style-name="gr12" draw:text-style-name="P10" draw:layer="layout" svg:width="1.179cm" svg:height="1.187cm" svg:x="13.806cm" svg:y="26.604cm">
              <draw:text-box>
                <text:p text:style-name="P9">24 <text:s text:c="5"/></text:p>
              </draw:text-box>
            </draw:frame>
            <draw:line draw:name="Kp 4767" draw:style-name="gr24" draw:text-style-name="P8" draw:layer="layout" svg:x1="11.716cm" svg:y1="26.871cm" svg:x2="14.345cm" svg:y2="27.05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4.345cm" svg:y1="26.954cm" svg:x2="14.345cm" svg:y2="27.154cm">
              <svg:desc>Kp 4767</svg:desc>
              <text:p/>
            </draw:line>
            <draw:frame draw:name="Kp 4767" draw:style-name="gr12" draw:text-style-name="P10" draw:layer="layout" svg:width="1.179cm" svg:height="1.187cm" svg:x="16.435cm" svg:y="26.741cm">
              <draw:text-box>
                <text:p text:style-name="P9">27 <text:s text:c="5"/></text:p>
              </draw:text-box>
            </draw:frame>
            <draw:line draw:name="Kp 4767" draw:style-name="gr24" draw:text-style-name="P8" draw:layer="layout" svg:x1="14.345cm" svg:y1="27.054cm" svg:x2="16.974cm" svg:y2="27.191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6.974cm" svg:y1="27.191cm" svg:x2="16.974cm" svg:y2="27.374cm">
              <svg:desc>Kp 4767</svg:desc>
              <text:p/>
            </draw:line>
            <draw:frame draw:name="Kp 4767" draw:style-name="gr11" draw:text-style-name="P10" draw:layer="layout" svg:width="1.044cm" svg:height="1.187cm" svg:x="16.502cm" svg:y="27.324cm">
              <draw:text-box>
                <text:p text:style-name="P9"><text:s text:c="4"/>31</text:p>
              </draw:text-box>
            </draw:frame>
            <draw:frame draw:name="Kp 4767" draw:style-name="gr12" draw:text-style-name="P10" draw:layer="layout" svg:width="1.179cm" svg:height="1.187cm" svg:x="19.064cm" svg:y="27.29cm">
              <draw:text-box>
                <text:p text:style-name="P9">39 <text:s text:c="5"/></text:p>
              </draw:text-box>
            </draw:frame>
            <draw:line draw:name="Kp 4767" draw:style-name="gr24" draw:text-style-name="P8" draw:layer="layout" svg:x1="16.974cm" svg:y1="27.374cm" svg:x2="19.603cm" svg:y2="27.7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9.603cm" svg:y1="27.64cm" svg:x2="19.603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4.429cm" svg:y1="17.119cm" svg:x2="4.429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9.287cm" svg:y1="17.988cm" svg:x2="9.287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9.287cm" svg:y1="21.282cm" svg:x2="9.287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1.4cm" svg:y1="13.963cm" svg:x2="1.4cm" svg:y2="14.163cm">
              <svg:desc>N 8113</svg:desc>
              <text:p/>
            </draw:line>
            <draw:frame draw:name="N 8113" draw:style-name="gr11" draw:text-style-name="P10" draw:layer="layout" svg:width="1.044cm" svg:height="1.187cm" svg:x="0.928cm" svg:y="14.013cm">
              <draw:text-box>
                <text:p text:style-name="P9"><text:s text:c="4"/>40</text:p>
              </draw:text-box>
            </draw:frame>
            <draw:frame draw:name="N 8113" draw:style-name="gr12" draw:text-style-name="P10" draw:layer="layout" svg:width="1.179cm" svg:height="1.187cm" svg:x="3.89cm" svg:y="14.116cm">
              <draw:text-box>
                <text:p text:style-name="P9">51 <text:s text:c="5"/></text:p>
              </draw:text-box>
            </draw:frame>
            <draw:line draw:name="N 8113" draw:style-name="gr22" draw:text-style-name="P8" draw:layer="layout" svg:x1="1.4cm" svg:y1="14.063cm" svg:x2="4.429cm" svg:y2="14.566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4.429cm" svg:y1="14.566cm" svg:x2="4.429cm" svg:y2="16.396cm">
              <svg:desc>N 8113</svg:desc>
              <text:p/>
            </draw:line>
            <draw:frame draw:name="N 8113" draw:style-name="gr11" draw:text-style-name="P10" draw:layer="layout" svg:width="1.044cm" svg:height="1.187cm" svg:x="3.957cm" svg:y="16.346cm">
              <draw:text-box>
                <text:p text:style-name="P9"><text:s text:c="4"/>31</text:p>
              </draw:text-box>
            </draw:frame>
            <draw:frame draw:name="N 8113" draw:style-name="gr12" draw:text-style-name="P10" draw:layer="layout" svg:width="1.179cm" svg:height="1.187cm" svg:x="6.119cm" svg:y="16.312cm">
              <draw:text-box>
                <text:p text:style-name="P9">39 <text:s text:c="5"/></text:p>
              </draw:text-box>
            </draw:frame>
            <draw:line draw:name="N 8113" draw:style-name="gr22" draw:text-style-name="P8" draw:layer="layout" svg:x1="4.429cm" svg:y1="16.396cm" svg:x2="6.658cm" svg:y2="16.76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6.658cm" svg:y1="16.662cm" svg:x2="6.658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6.458cm" svg:y1="7.925cm" svg:x2="6.458cm" svg:y2="8.125cm">
              <svg:desc>N 8230</svg:desc>
              <text:p/>
            </draw:line>
            <draw:frame draw:name="N 8230" draw:style-name="gr12" draw:text-style-name="P10" draw:layer="layout" svg:width="1.179cm" svg:height="1.187cm" svg:x="5.919cm" svg:y="7.975cm">
              <draw:text-box>
                <text:p text:style-name="P9">28 <text:s text:c="5"/></text:p>
              </draw:text-box>
            </draw:frame>
            <draw:frame draw:name="N 8230" draw:style-name="gr11" draw:text-style-name="P10" draw:layer="layout" svg:width="1.044cm" svg:height="1.187cm" svg:x="3.357cm" svg:y="7.941cm">
              <draw:text-box>
                <text:p text:style-name="P9"><text:s text:c="4"/>36</text:p>
              </draw:text-box>
            </draw:frame>
            <draw:line draw:name="N 8230" draw:style-name="gr22" draw:text-style-name="P8" draw:layer="layout" svg:x1="3.829cm" svg:y1="8.391cm" svg:x2="6.458cm" svg:y2="8.02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3.829cm" svg:y1="8.391cm" svg:x2="3.829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6.458cm" svg:y1="15.655cm" svg:x2="6.458cm" svg:y2="15.855cm">
              <svg:desc>N 8244 [Sa]</svg:desc>
              <text:p/>
            </draw:line>
            <draw:frame draw:name="N 8244 [Sa]" draw:style-name="gr12" draw:text-style-name="P10" draw:layer="layout" svg:width="1.179cm" svg:height="1.187cm" svg:x="5.919cm" svg:y="15.705cm">
              <draw:text-box>
                <text:p text:style-name="P9">17 <text:s text:c="5"/></text:p>
              </draw:text-box>
            </draw:frame>
            <draw:frame draw:name="N 8244 [Sa]" draw:style-name="gr11" draw:text-style-name="P10" draw:layer="layout" svg:width="1.044cm" svg:height="1.187cm" svg:x="3.357cm" svg:y="15.671cm">
              <draw:text-box>
                <text:p text:style-name="P9"><text:s text:c="4"/>25</text:p>
              </draw:text-box>
            </draw:frame>
            <draw:line draw:name="N 8244 [Sa]" draw:style-name="gr22" draw:text-style-name="P8" draw:layer="layout" svg:x1="3.829cm" svg:y1="16.121cm" svg:x2="6.458cm" svg:y2="15.755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3.829cm" svg:y1="16.021cm" svg:x2="3.829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.6cm" svg:y1="6.187cm" svg:x2="1.6cm" svg:y2="6.387cm">
              <svg:desc>N 8361</svg:desc>
              <text:p/>
            </draw:line>
            <draw:frame draw:name="N 8361" draw:style-name="gr11" draw:text-style-name="P10" draw:layer="layout" svg:width="1.044cm" svg:height="1.187cm" svg:x="1.128cm" svg:y="6.237cm">
              <draw:text-box>
                <text:p text:style-name="P9"><text:s text:c="4"/>50</text:p>
              </draw:text-box>
            </draw:frame>
            <draw:frame draw:name="N 8361" draw:style-name="gr12" draw:text-style-name="P10" draw:layer="layout" svg:width="1.179cm" svg:height="1.187cm" svg:x="3.89cm" svg:y="6.34cm">
              <draw:text-box>
                <text:p text:style-name="P9">01 <text:s text:c="5"/></text:p>
              </draw:text-box>
            </draw:frame>
            <draw:line draw:name="N 8361" draw:style-name="gr22" draw:text-style-name="P8" draw:layer="layout" svg:x1="1.6cm" svg:y1="6.287cm" svg:x2="4.429cm" svg:y2="6.79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4.429cm" svg:y1="6.79cm" svg:x2="4.429cm" svg:y2="9.077cm">
              <svg:desc>N 8361</svg:desc>
              <text:p/>
            </draw:line>
            <draw:frame draw:name="N 8361" draw:style-name="gr11" draw:text-style-name="P10" draw:layer="layout" svg:width="1.044cm" svg:height="1.187cm" svg:x="3.957cm" svg:y="9.027cm">
              <draw:text-box>
                <text:p text:style-name="P9"><text:s text:c="4"/>51</text:p>
              </draw:text-box>
            </draw:frame>
            <draw:frame draw:name="N 8361" draw:style-name="gr12" draw:text-style-name="P10" draw:layer="layout" svg:width="1.179cm" svg:height="1.187cm" svg:x="5.919cm" svg:y="8.993cm">
              <draw:text-box>
                <text:p text:style-name="P9">59 <text:s text:c="5"/></text:p>
              </draw:text-box>
            </draw:frame>
            <draw:line draw:name="N 8361" draw:style-name="gr22" draw:text-style-name="P8" draw:layer="layout" svg:x1="4.429cm" svg:y1="9.077cm" svg:x2="6.458cm" svg:y2="9.443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6.458cm" svg:y1="9.343cm" svg:x2="6.458cm" svg:y2="9.543cm">
              <svg:desc>N 8361</svg:desc>
              <text:p/>
            </draw:line>
            <draw:frame draw:name="N 8361" draw:style-name="gr12" draw:text-style-name="P10" draw:layer="layout" svg:width="1.179cm" svg:height="1.187cm" svg:x="9.148cm" svg:y="9.268cm">
              <draw:text-box>
                <text:p text:style-name="P9">05 <text:s text:c="5"/></text:p>
              </draw:text-box>
            </draw:frame>
            <draw:line draw:name="N 8361" draw:style-name="gr22" draw:text-style-name="P8" draw:layer="layout" svg:x1="6.458cm" svg:y1="9.443cm" svg:x2="9.687cm" svg:y2="9.718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9.687cm" svg:y1="9.718cm" svg:x2="9.687cm" svg:y2="11.09cm">
              <svg:desc>N 8361</svg:desc>
              <text:p/>
            </draw:line>
            <draw:frame draw:name="N 8361" draw:style-name="gr11" draw:text-style-name="P10" draw:layer="layout" svg:width="1.044cm" svg:height="1.187cm" svg:x="9.215cm" svg:y="11.04cm">
              <draw:text-box>
                <text:p text:style-name="P9"><text:s text:c="4"/>35</text:p>
              </draw:text-box>
            </draw:frame>
            <draw:frame draw:name="N 8361" draw:style-name="gr12" draw:text-style-name="P10" draw:layer="layout" svg:width="1.179cm" svg:height="1.187cm" svg:x="11.577cm" svg:y="11.006cm">
              <draw:text-box>
                <text:p text:style-name="P9">43 <text:s text:c="5"/></text:p>
              </draw:text-box>
            </draw:frame>
            <draw:line draw:name="N 8361" draw:style-name="gr22" draw:text-style-name="P8" draw:layer="layout" svg:x1="9.687cm" svg:y1="11.09cm" svg:x2="12.116cm" svg:y2="11.456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2.116cm" svg:y1="11.356cm" svg:x2="12.116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3.829cm" svg:y1="18.171cm" svg:x2="3.829cm" svg:y2="18.371cm">
              <svg:desc>N 8601 [Sa]</svg:desc>
              <text:p/>
            </draw:line>
            <draw:frame draw:name="N 8601 [Sa]" draw:style-name="gr11" draw:text-style-name="P10" draw:layer="layout" svg:width="1.044cm" svg:height="1.187cm" svg:x="3.357cm" svg:y="18.221cm">
              <draw:text-box>
                <text:p text:style-name="P9"><text:s text:c="4"/>12</text:p>
              </draw:text-box>
            </draw:frame>
            <draw:frame draw:name="N 8601 [Sa]" draw:style-name="gr12" draw:text-style-name="P10" draw:layer="layout" svg:width="1.179cm" svg:height="1.187cm" svg:x="6.119cm" svg:y="18.187cm">
              <draw:text-box>
                <text:p text:style-name="P9">20 <text:s text:c="5"/></text:p>
              </draw:text-box>
            </draw:frame>
            <draw:line draw:name="N 8601 [Sa]" draw:style-name="gr22" draw:text-style-name="P8" draw:layer="layout" svg:x1="3.829cm" svg:y1="18.271cm" svg:x2="6.658cm" svg:y2="18.637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6.658cm" svg:y1="18.537cm" svg:x2="6.658cm" svg:y2="18.737cm">
              <svg:desc>N 8601 [Sa]</svg:desc>
              <text:p/>
            </draw:line>
            <draw:frame draw:name="N 8601 [Sa]" draw:style-name="gr12" draw:text-style-name="P10" draw:layer="layout" svg:width="1.179cm" svg:height="1.187cm" svg:x="8.948cm" svg:y="18.462cm">
              <draw:text-box>
                <text:p text:style-name="P9">26 <text:s text:c="5"/></text:p>
              </draw:text-box>
            </draw:frame>
            <draw:line draw:name="N 8601 [Sa]" draw:style-name="gr22" draw:text-style-name="P8" draw:layer="layout" svg:x1="6.658cm" svg:y1="18.637cm" svg:x2="9.487cm" svg:y2="18.912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9.487cm" svg:y1="18.912cm" svg:x2="9.487cm" svg:y2="19.827cm">
              <svg:desc>N 8601 [Sa]</svg:desc>
              <text:p/>
            </draw:line>
            <draw:frame draw:name="N 8601 [Sa]" draw:style-name="gr11" draw:text-style-name="P10" draw:layer="layout" svg:width="1.044cm" svg:height="1.187cm" svg:x="9.015cm" svg:y="19.777cm">
              <draw:text-box>
                <text:p text:style-name="P9"><text:s text:c="4"/>46</text:p>
              </draw:text-box>
            </draw:frame>
            <draw:frame draw:name="N 8601 [Sa]" draw:style-name="gr12" draw:text-style-name="P10" draw:layer="layout" svg:width="1.179cm" svg:height="1.187cm" svg:x="11.577cm" svg:y="19.743cm">
              <draw:text-box>
                <text:p text:style-name="P9">54 <text:s text:c="5"/></text:p>
              </draw:text-box>
            </draw:frame>
            <draw:line draw:name="N 8601 [Sa]" draw:style-name="gr22" draw:text-style-name="P8" draw:layer="layout" svg:x1="9.487cm" svg:y1="19.827cm" svg:x2="12.116cm" svg:y2="20.193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2.116cm" svg:y1="20.093cm" svg:x2="12.116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9.603cm" svg:y1="12.499cm" svg:x2="19.603cm" svg:y2="12.699cm">
              <svg:desc>N 8764 [Mi]</svg:desc>
              <text:p/>
            </draw:line>
            <draw:frame draw:name="N 8764 [Mi]" draw:style-name="gr12" draw:text-style-name="P10" draw:layer="layout" svg:width="1.179cm" svg:height="1.187cm" svg:x="19.064cm" svg:y="12.549cm">
              <draw:text-box>
                <text:p text:style-name="P9">08 <text:s text:c="5"/></text:p>
              </draw:text-box>
            </draw:frame>
            <draw:frame draw:name="N 8764 [Mi]" draw:style-name="gr11" draw:text-style-name="P10" draw:layer="layout" svg:width="1.044cm" svg:height="1.187cm" svg:x="16.502cm" svg:y="12.515cm">
              <draw:text-box>
                <text:p text:style-name="P9"><text:s text:c="4"/>16</text:p>
              </draw:text-box>
            </draw:frame>
            <draw:line draw:name="N 8764 [Mi]" draw:style-name="gr22" draw:text-style-name="P8" draw:layer="layout" svg:x1="16.974cm" svg:y1="12.965cm" svg:x2="19.603cm" svg:y2="12.599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6.974cm" svg:y1="12.965cm" svg:x2="16.974cm" svg:y2="14.795cm">
              <svg:desc>N 8764 [Mi]</svg:desc>
              <text:p/>
            </draw:line>
            <draw:frame draw:name="N 8764 [Mi]" draw:style-name="gr12" draw:text-style-name="P10" draw:layer="layout" svg:width="1.179cm" svg:height="1.187cm" svg:x="16.435cm" svg:y="14.745cm">
              <draw:text-box>
                <text:p text:style-name="P9">56 <text:s text:c="5"/></text:p>
              </draw:text-box>
            </draw:frame>
            <draw:frame draw:name="N 8764 [Mi]" draw:style-name="gr11" draw:text-style-name="P10" draw:layer="layout" svg:width="1.044cm" svg:height="1.187cm" svg:x="13.873cm" svg:y="14.482cm">
              <draw:text-box>
                <text:p text:style-name="P9"><text:s text:c="4"/>59</text:p>
              </draw:text-box>
            </draw:frame>
            <draw:line draw:name="N 8764 [Mi]" draw:style-name="gr22" draw:text-style-name="P8" draw:layer="layout" svg:x1="14.345cm" svg:y1="14.932cm" svg:x2="16.974cm" svg:y2="14.795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4.345cm" svg:y1="14.832cm" svg:x2="14.345cm" svg:y2="15.032cm">
              <svg:desc>N 8764 [Mi]</svg:desc>
              <text:p/>
            </draw:line>
            <draw:frame draw:name="N 8764 [Mi]" draw:style-name="gr11" draw:text-style-name="P10" draw:layer="layout" svg:width="1.044cm" svg:height="1.187cm" svg:x="11.444cm" svg:y="14.665cm">
              <draw:text-box>
                <text:p text:style-name="P9"><text:s text:c="4"/>03</text:p>
              </draw:text-box>
            </draw:frame>
            <draw:line draw:name="N 8764 [Mi]" draw:style-name="gr22" draw:text-style-name="P8" draw:layer="layout" svg:x1="11.916cm" svg:y1="15.115cm" svg:x2="14.345cm" svg:y2="14.932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1.916cm" svg:y1="15.015cm" svg:x2="11.916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2.116cm" svg:y1="17.119cm" svg:x2="12.116cm" svg:y2="17.319cm">
              <svg:desc>N 8765</svg:desc>
              <text:p/>
            </draw:line>
            <draw:frame draw:name="N 8765" draw:style-name="gr11" draw:text-style-name="P10" draw:layer="layout" svg:width="1.044cm" svg:height="1.187cm" svg:x="11.644cm" svg:y="17.169cm">
              <draw:text-box>
                <text:p text:style-name="P9"><text:s text:c="4"/>49</text:p>
              </draw:text-box>
            </draw:frame>
            <draw:frame draw:name="N 8765" draw:style-name="gr12" draw:text-style-name="P10" draw:layer="layout" svg:width="1.179cm" svg:height="1.187cm" svg:x="13.806cm" svg:y="16.952cm">
              <draw:text-box>
                <text:p text:style-name="P9">53 <text:s text:c="5"/></text:p>
              </draw:text-box>
            </draw:frame>
            <draw:line draw:name="N 8765" draw:style-name="gr22" draw:text-style-name="P8" draw:layer="layout" svg:x1="12.116cm" svg:y1="17.219cm" svg:x2="14.345cm" svg:y2="17.40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4.345cm" svg:y1="17.402cm" svg:x2="14.345cm" svg:y2="18.774cm">
              <svg:desc>N 8765</svg:desc>
              <text:p/>
            </draw:line>
            <draw:frame draw:name="N 8765" draw:style-name="gr11" draw:text-style-name="P10" draw:layer="layout" svg:width="1.044cm" svg:height="1.187cm" svg:x="13.873cm" svg:y="18.724cm">
              <draw:text-box>
                <text:p text:style-name="P9"><text:s text:c="4"/>23</text:p>
              </draw:text-box>
            </draw:frame>
            <draw:frame draw:name="N 8765" draw:style-name="gr12" draw:text-style-name="P10" draw:layer="layout" svg:width="1.179cm" svg:height="1.187cm" svg:x="16.435cm" svg:y="18.462cm">
              <draw:text-box>
                <text:p text:style-name="P9">26 <text:s text:c="5"/></text:p>
              </draw:text-box>
            </draw:frame>
            <draw:line draw:name="N 8765" draw:style-name="gr22" draw:text-style-name="P8" draw:layer="layout" svg:x1="14.345cm" svg:y1="18.774cm" svg:x2="16.974cm" svg:y2="18.91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6.974cm" svg:y1="18.912cm" svg:x2="16.974cm" svg:y2="19.827cm">
              <svg:desc>N 8765</svg:desc>
              <text:p/>
            </draw:line>
            <draw:frame draw:name="N 8765" draw:style-name="gr11" draw:text-style-name="P10" draw:layer="layout" svg:width="1.044cm" svg:height="1.187cm" svg:x="16.502cm" svg:y="19.777cm">
              <draw:text-box>
                <text:p text:style-name="P9"><text:s text:c="4"/>46</text:p>
              </draw:text-box>
            </draw:frame>
            <draw:frame draw:name="N 8765" draw:style-name="gr12" draw:text-style-name="P10" draw:layer="layout" svg:width="1.179cm" svg:height="1.187cm" svg:x="19.064cm" svg:y="19.743cm">
              <draw:text-box>
                <text:p text:style-name="P9">54 <text:s text:c="5"/></text:p>
              </draw:text-box>
            </draw:frame>
            <draw:line draw:name="N 8765" draw:style-name="gr22" draw:text-style-name="P8" draw:layer="layout" svg:x1="16.974cm" svg:y1="19.827cm" svg:x2="19.603cm" svg:y2="20.193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9.603cm" svg:y1="20.093cm" svg:x2="19.603cm" svg:y2="20.293cm">
              <svg:desc>N 8765</svg:desc>
              <text:p/>
            </draw:line>
          </draw:g>
          <draw:g draw:name="P 1">
            <draw:line draw:name="P 1" draw:style-name="gr23" draw:text-style-name="P5" draw:layer="layout" svg:x1="9.287cm" svg:y1="6.973cm" svg:x2="9.287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9.287cm" svg:y1="9.115cm" svg:x2="9.287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6.458cm" svg:y1="9.572cm" svg:x2="6.458cm" svg:y2="9.772cm">
              <svg:desc>P 4160</svg:desc>
              <text:p/>
            </draw:line>
            <draw:frame draw:name="P 4160" draw:style-name="gr12" draw:text-style-name="P10" draw:layer="layout" svg:width="1.179cm" svg:height="1.187cm" svg:x="5.919cm" svg:y="9.622cm">
              <draw:text-box>
                <text:p text:style-name="P9">04 <text:s text:c="5"/></text:p>
              </draw:text-box>
            </draw:frame>
            <draw:frame draw:name="P 4160" draw:style-name="gr11" draw:text-style-name="P10" draw:layer="layout" svg:width="1.044cm" svg:height="1.187cm" svg:x="3.557cm" svg:y="9.451cm">
              <draw:text-box>
                <text:p text:style-name="P9"><text:s text:c="4"/>09</text:p>
              </draw:text-box>
            </draw:frame>
            <draw:line draw:name="P 4160" draw:style-name="gr24" draw:text-style-name="P8" draw:layer="layout" svg:x1="4.029cm" svg:y1="9.901cm" svg:x2="6.458cm" svg:y2="9.67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4.029cm" svg:y1="9.901cm" svg:x2="4.029cm" svg:y2="10.312cm">
              <svg:desc>P 4160</svg:desc>
              <text:p/>
            </draw:line>
            <draw:frame draw:name="P 4160" draw:style-name="gr12" draw:text-style-name="P10" draw:layer="layout" svg:width="1.179cm" svg:height="1.187cm" svg:x="3.49cm" svg:y="10.262cm">
              <draw:text-box>
                <text:p text:style-name="P9">18 <text:s text:c="5"/></text:p>
              </draw:text-box>
            </draw:frame>
            <draw:frame draw:name="P 4160" draw:style-name="gr11" draw:text-style-name="P10" draw:layer="layout" svg:width="1.044cm" svg:height="1.187cm" svg:x="2.328cm" svg:y="10.182cm">
              <draw:text-box>
                <text:p text:style-name="P9"><text:s text:c="4"/>25</text:p>
              </draw:text-box>
            </draw:frame>
            <draw:line draw:name="P 4160" draw:style-name="gr24" draw:text-style-name="P8" draw:layer="layout" svg:x1="2.8cm" svg:y1="10.632cm" svg:x2="4.029cm" svg:y2="10.31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2.8cm" svg:y1="10.532cm" svg:x2="2.8cm" svg:y2="10.732cm">
              <svg:desc>P 4160</svg:desc>
              <text:p/>
            </draw:line>
          </draw:g>
          <draw:g draw:name="P 4161">
            <draw:line draw:name="P 4161" draw:style-name="gr23" draw:text-style-name="P5" draw:layer="layout" svg:x1="2.8cm" svg:y1="7.742cm" svg:x2="2.8cm" svg:y2="7.942cm">
              <svg:desc>P 4161</svg:desc>
              <text:p/>
            </draw:line>
            <draw:frame draw:name="P 4161" draw:style-name="gr11" draw:text-style-name="P10" draw:layer="layout" svg:width="1.044cm" svg:height="1.187cm" svg:x="2.328cm" svg:y="7.792cm">
              <draw:text-box>
                <text:p text:style-name="P9"><text:s text:c="4"/>24</text:p>
              </draw:text-box>
            </draw:frame>
            <draw:frame draw:name="P 4161" draw:style-name="gr12" draw:text-style-name="P10" draw:layer="layout" svg:width="1.179cm" svg:height="1.187cm" svg:x="3.69cm" svg:y="7.712cm">
              <draw:text-box>
                <text:p text:style-name="P9">31 <text:s text:c="5"/></text:p>
              </draw:text-box>
            </draw:frame>
            <draw:line draw:name="P 4161" draw:style-name="gr24" draw:text-style-name="P8" draw:layer="layout" svg:x1="2.8cm" svg:y1="7.842cm" svg:x2="4.229cm" svg:y2="8.162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4.229cm" svg:y1="8.162cm" svg:x2="4.229cm" svg:y2="8.62cm">
              <svg:desc>P 4161</svg:desc>
              <text:p/>
            </draw:line>
            <draw:frame draw:name="P 4161" draw:style-name="gr11" draw:text-style-name="P10" draw:layer="layout" svg:width="1.044cm" svg:height="1.187cm" svg:x="3.757cm" svg:y="8.57cm">
              <draw:text-box>
                <text:p text:style-name="P9"><text:s text:c="4"/>41</text:p>
              </draw:text-box>
            </draw:frame>
            <draw:frame draw:name="P 4161" draw:style-name="gr12" draw:text-style-name="P10" draw:layer="layout" svg:width="1.179cm" svg:height="1.187cm" svg:x="5.919cm" svg:y="8.399cm">
              <draw:text-box>
                <text:p text:style-name="P9">46 <text:s text:c="5"/></text:p>
              </draw:text-box>
            </draw:frame>
            <draw:line draw:name="P 4161" draw:style-name="gr24" draw:text-style-name="P8" draw:layer="layout" svg:x1="4.229cm" svg:y1="8.62cm" svg:x2="6.458cm" svg:y2="8.849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6.458cm" svg:y1="8.749cm" svg:x2="6.458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2.8cm" svg:y1="27.091cm" svg:x2="2.8cm" svg:y2="27.291cm">
              <svg:desc>P 4163</svg:desc>
              <text:p/>
            </draw:line>
            <draw:frame draw:name="P 4163" draw:style-name="gr11" draw:text-style-name="P10" draw:layer="layout" svg:width="1.044cm" svg:height="1.187cm" svg:x="2.328cm" svg:y="27.141cm">
              <draw:text-box>
                <text:p text:style-name="P9"><text:s text:c="4"/>27</text:p>
              </draw:text-box>
            </draw:frame>
            <draw:frame draw:name="P 4163" draw:style-name="gr12" draw:text-style-name="P10" draw:layer="layout" svg:width="1.179cm" svg:height="1.187cm" svg:x="3.69cm" svg:y="27.061cm">
              <draw:text-box>
                <text:p text:style-name="P9">34 <text:s text:c="5"/></text:p>
              </draw:text-box>
            </draw:frame>
            <draw:line draw:name="P 4163" draw:style-name="gr24" draw:text-style-name="P8" draw:layer="layout" svg:x1="2.8cm" svg:y1="27.191cm" svg:x2="4.229cm" svg:y2="27.511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4.229cm" svg:y1="27.511cm" svg:x2="4.229cm" svg:y2="27.785cm">
              <svg:desc>P 4163</svg:desc>
              <text:p/>
            </draw:line>
            <draw:frame draw:name="P 4163" draw:style-name="gr11" draw:text-style-name="P10" draw:layer="layout" svg:width="1.044cm" svg:height="1.187cm" svg:x="3.757cm" svg:y="27.735cm">
              <draw:text-box>
                <text:p text:style-name="P9"><text:s text:c="4"/>40</text:p>
              </draw:text-box>
            </draw:frame>
            <draw:frame draw:name="P 4163" draw:style-name="gr12" draw:text-style-name="P10" draw:layer="layout" svg:width="1.179cm" svg:height="1.187cm" svg:x="6.119cm" svg:y="27.564cm">
              <draw:text-box>
                <text:p text:style-name="P9">45 <text:s text:c="5"/></text:p>
              </draw:text-box>
            </draw:frame>
            <draw:line draw:name="P 4163" draw:style-name="gr24" draw:text-style-name="P8" draw:layer="layout" svg:x1="4.229cm" svg:y1="27.785cm" svg:x2="6.658cm" svg:y2="28.014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6.658cm" svg:y1="27.914cm" svg:x2="6.658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1.916cm" svg:y1="4cm" svg:x2="11.916cm" svg:y2="4.64cm">
              <svg:desc>P 4430 [Sa]</svg:desc>
              <text:p/>
            </draw:line>
            <draw:frame draw:name="P 4430 [Sa]" draw:style-name="gr12" draw:text-style-name="P10" draw:layer="layout" svg:width="1.179cm" svg:height="1.187cm" svg:x="11.377cm" svg:y="4.59cm">
              <draw:text-box>
                <text:p text:style-name="P9">14 <text:s text:c="5"/></text:p>
              </draw:text-box>
            </draw:frame>
            <draw:frame draw:name="P 4430 [Sa]" draw:style-name="gr11" draw:text-style-name="P10" draw:layer="layout" svg:width="1.044cm" svg:height="1.187cm" svg:x="9.015cm" svg:y="4.556cm">
              <draw:text-box>
                <text:p text:style-name="P9"><text:s text:c="4"/>22</text:p>
              </draw:text-box>
            </draw:frame>
            <draw:line draw:name="P 4430 [Sa]" draw:style-name="gr24" draw:text-style-name="P8" draw:layer="layout" svg:x1="9.487cm" svg:y1="5.006cm" svg:x2="11.916cm" svg:y2="4.64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9.487cm" svg:y1="5.006cm" svg:x2="9.487cm" svg:y2="5.189cm">
              <svg:desc>P 4430 [Sa]</svg:desc>
              <text:p/>
            </draw:line>
            <draw:frame draw:name="P 4430 [Sa]" draw:style-name="gr12" draw:text-style-name="P10" draw:layer="layout" svg:width="1.179cm" svg:height="1.187cm" svg:x="8.948cm" svg:y="5.139cm">
              <draw:text-box>
                <text:p text:style-name="P9">26 <text:s text:c="5"/></text:p>
              </draw:text-box>
            </draw:frame>
            <draw:frame draw:name="P 4430 [Sa]" draw:style-name="gr11" draw:text-style-name="P10" draw:layer="layout" svg:width="1.044cm" svg:height="1.187cm" svg:x="5.986cm" svg:y="5.013cm">
              <draw:text-box>
                <text:p text:style-name="P9"><text:s text:c="4"/>32</text:p>
              </draw:text-box>
            </draw:frame>
            <draw:line draw:name="P 4430 [Sa]" draw:style-name="gr24" draw:text-style-name="P8" draw:layer="layout" svg:x1="6.458cm" svg:y1="5.463cm" svg:x2="9.487cm" svg:y2="5.189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6.458cm" svg:y1="5.363cm" svg:x2="6.458cm" svg:y2="5.563cm">
              <svg:desc>P 4430 [Sa]</svg:desc>
              <text:p/>
            </draw:line>
            <draw:frame draw:name="P 4430 [Sa]" draw:style-name="gr11" draw:text-style-name="P10" draw:layer="layout" svg:width="1.044cm" svg:height="1.187cm" svg:x="3.557cm" svg:y="5.242cm">
              <draw:text-box>
                <text:p text:style-name="P9"><text:s text:c="4"/>37</text:p>
              </draw:text-box>
            </draw:frame>
            <draw:line draw:name="P 4430 [Sa]" draw:style-name="gr24" draw:text-style-name="P8" draw:layer="layout" svg:x1="4.029cm" svg:y1="5.692cm" svg:x2="6.458cm" svg:y2="5.463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4.029cm" svg:y1="5.692cm" svg:x2="4.029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4.229cm" svg:y1="10.129cm" svg:x2="4.229cm" svg:y2="10.312cm">
              <svg:desc>P 4431 [Sa]</svg:desc>
              <text:p/>
            </draw:line>
            <draw:frame draw:name="P 4431 [Sa]" draw:style-name="gr11" draw:text-style-name="P10" draw:layer="layout" svg:width="1.044cm" svg:height="1.187cm" svg:x="3.757cm" svg:y="10.262cm">
              <draw:text-box>
                <text:p text:style-name="P9"><text:s text:c="4"/>18</text:p>
              </draw:text-box>
            </draw:frame>
            <draw:frame draw:name="P 4431 [Sa]" draw:style-name="gr12" draw:text-style-name="P10" draw:layer="layout" svg:width="1.179cm" svg:height="1.187cm" svg:x="6.119cm" svg:y="10.091cm">
              <draw:text-box>
                <text:p text:style-name="P9">23 <text:s text:c="5"/></text:p>
              </draw:text-box>
            </draw:frame>
            <draw:line draw:name="P 4431 [Sa]" draw:style-name="gr24" draw:text-style-name="P8" draw:layer="layout" svg:x1="4.229cm" svg:y1="10.312cm" svg:x2="6.658cm" svg:y2="10.541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6.658cm" svg:y1="10.441cm" svg:x2="6.658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6.658cm" svg:y1="23.111cm" svg:x2="6.658cm" svg:y2="23.311cm">
              <svg:desc>P 4432 [Sa]</svg:desc>
              <text:p/>
            </draw:line>
            <draw:frame draw:name="P 4432 [Sa]" draw:style-name="gr12" draw:text-style-name="P10" draw:layer="layout" svg:width="1.179cm" svg:height="1.187cm" svg:x="6.119cm" svg:y="23.161cm">
              <draw:text-box>
                <text:p text:style-name="P9">00 <text:s text:c="5"/></text:p>
              </draw:text-box>
            </draw:frame>
            <draw:frame draw:name="P 4432 [Sa]" draw:style-name="gr11" draw:text-style-name="P10" draw:layer="layout" svg:width="1.044cm" svg:height="1.187cm" svg:x="3.557cm" svg:y="22.99cm">
              <draw:text-box>
                <text:p text:style-name="P9"><text:s text:c="4"/>05</text:p>
              </draw:text-box>
            </draw:frame>
            <draw:line draw:name="P 4432 [Sa]" draw:style-name="gr24" draw:text-style-name="P8" draw:layer="layout" svg:x1="4.029cm" svg:y1="23.44cm" svg:x2="6.658cm" svg:y2="23.21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4.029cm" svg:y1="23.44cm" svg:x2="4.029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4.229cm" svg:y1="7.064cm" svg:x2="4.229cm" svg:y2="7.247cm">
              <svg:desc>P 4811</svg:desc>
              <text:p/>
            </draw:line>
            <draw:frame draw:name="P 4811" draw:style-name="gr26" draw:text-style-name="P10" draw:layer="layout" svg:width="1.027cm" svg:height="1.187cm" svg:x="3.766cm" svg:y="7.197cm">
              <draw:text-box>
                <text:p text:style-name="P9"><text:s text:c="4"/>11</text:p>
              </draw:text-box>
            </draw:frame>
            <draw:frame draw:name="P 4811" draw:style-name="gr12" draw:text-style-name="P10" draw:layer="layout" svg:width="1.179cm" svg:height="1.187cm" svg:x="6.119cm" svg:y="7.072cm">
              <draw:text-box>
                <text:p text:style-name="P9">17 <text:s text:c="5"/></text:p>
              </draw:text-box>
            </draw:frame>
            <draw:line draw:name="P 4811" draw:style-name="gr24" draw:text-style-name="P8" draw:layer="layout" svg:x1="4.229cm" svg:y1="7.247cm" svg:x2="6.658cm" svg:y2="7.52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6.658cm" svg:y1="7.422cm" svg:x2="6.658cm" svg:y2="7.622cm">
              <svg:desc>P 4811</svg:desc>
              <text:p/>
            </draw:line>
            <draw:frame draw:name="P 4811" draw:style-name="gr12" draw:text-style-name="P10" draw:layer="layout" svg:width="1.179cm" svg:height="1.187cm" svg:x="8.948cm" svg:y="7.346cm">
              <draw:text-box>
                <text:p text:style-name="P9">23 <text:s text:c="5"/></text:p>
              </draw:text-box>
            </draw:frame>
            <draw:line draw:name="P 4811" draw:style-name="gr24" draw:text-style-name="P8" draw:layer="layout" svg:x1="6.658cm" svg:y1="7.522cm" svg:x2="9.487cm" svg:y2="7.796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9.487cm" svg:y1="7.796cm" svg:x2="9.487cm" svg:y2="7.979cm">
              <svg:desc>P 4811</svg:desc>
              <text:p/>
            </draw:line>
            <draw:frame draw:name="P 4811" draw:style-name="gr11" draw:text-style-name="P10" draw:layer="layout" svg:width="1.044cm" svg:height="1.187cm" svg:x="9.015cm" svg:y="7.929cm">
              <draw:text-box>
                <text:p text:style-name="P9"><text:s text:c="4"/>27</text:p>
              </draw:text-box>
            </draw:frame>
            <draw:frame draw:name="P 4811" draw:style-name="gr12" draw:text-style-name="P10" draw:layer="layout" svg:width="1.179cm" svg:height="1.187cm" svg:x="11.377cm" svg:y="7.895cm">
              <draw:text-box>
                <text:p text:style-name="P9">35 <text:s text:c="5"/></text:p>
              </draw:text-box>
            </draw:frame>
            <draw:line draw:name="P 4811" draw:style-name="gr24" draw:text-style-name="P8" draw:layer="layout" svg:x1="9.487cm" svg:y1="7.979cm" svg:x2="11.916cm" svg:y2="8.345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1.916cm" svg:y1="8.245cm" svg:x2="11.916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1.916cm" svg:y1="9.709cm" svg:x2="11.916cm" svg:y2="9.909cm">
              <svg:desc>P 4812</svg:desc>
              <text:p/>
            </draw:line>
            <draw:frame draw:name="P 4812" draw:style-name="gr12" draw:text-style-name="P10" draw:layer="layout" svg:width="1.179cm" svg:height="1.187cm" svg:x="11.377cm" svg:y="9.759cm">
              <draw:text-box>
                <text:p text:style-name="P9">07 <text:s text:c="5"/></text:p>
              </draw:text-box>
            </draw:frame>
            <draw:frame draw:name="P 4812" draw:style-name="gr11" draw:text-style-name="P10" draw:layer="layout" svg:width="1.044cm" svg:height="1.187cm" svg:x="9.015cm" svg:y="9.725cm">
              <draw:text-box>
                <text:p text:style-name="P9"><text:s text:c="4"/>15</text:p>
              </draw:text-box>
            </draw:frame>
            <draw:line draw:name="P 4812" draw:style-name="gr24" draw:text-style-name="P8" draw:layer="layout" svg:x1="9.487cm" svg:y1="10.175cm" svg:x2="11.916cm" svg:y2="9.809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9.487cm" svg:y1="10.175cm" svg:x2="9.487cm" svg:y2="10.358cm">
              <svg:desc>P 4812</svg:desc>
              <text:p/>
            </draw:line>
            <draw:frame draw:name="P 4812" draw:style-name="gr12" draw:text-style-name="P10" draw:layer="layout" svg:width="1.179cm" svg:height="1.187cm" svg:x="8.948cm" svg:y="10.308cm">
              <draw:text-box>
                <text:p text:style-name="P9">19 <text:s text:c="5"/></text:p>
              </draw:text-box>
            </draw:frame>
            <draw:frame draw:name="P 4812" draw:style-name="gr11" draw:text-style-name="P10" draw:layer="layout" svg:width="1.044cm" svg:height="1.187cm" svg:x="6.186cm" svg:y="10.182cm">
              <draw:text-box>
                <text:p text:style-name="P9"><text:s text:c="4"/>25</text:p>
              </draw:text-box>
            </draw:frame>
            <draw:line draw:name="P 4812" draw:style-name="gr24" draw:text-style-name="P8" draw:layer="layout" svg:x1="6.658cm" svg:y1="10.632cm" svg:x2="9.487cm" svg:y2="10.358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6.658cm" svg:y1="10.532cm" svg:x2="6.658cm" svg:y2="10.732cm">
              <svg:desc>P 4812</svg:desc>
              <text:p/>
            </draw:line>
            <draw:frame draw:name="P 4812" draw:style-name="gr11" draw:text-style-name="P10" draw:layer="layout" svg:width="1.044cm" svg:height="1.187cm" svg:x="3.557cm" svg:y="10.457cm">
              <draw:text-box>
                <text:p text:style-name="P9"><text:s text:c="4"/>31</text:p>
              </draw:text-box>
            </draw:frame>
            <draw:line draw:name="P 4812" draw:style-name="gr24" draw:text-style-name="P8" draw:layer="layout" svg:x1="4.029cm" svg:y1="10.907cm" svg:x2="6.658cm" svg:y2="10.632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4.029cm" svg:y1="10.907cm" svg:x2="4.029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4.229cm" svg:y1="23.577cm" svg:x2="4.229cm" svg:y2="23.943cm">
              <svg:desc>P 4813</svg:desc>
              <text:p/>
            </draw:line>
            <draw:frame draw:name="P 4813" draw:style-name="gr11" draw:text-style-name="P10" draw:layer="layout" svg:width="1.044cm" svg:height="1.187cm" svg:x="3.757cm" svg:y="23.893cm">
              <draw:text-box>
                <text:p text:style-name="P9"><text:s text:c="4"/>16</text:p>
              </draw:text-box>
            </draw:frame>
            <draw:frame draw:name="P 4813" draw:style-name="gr12" draw:text-style-name="P10" draw:layer="layout" svg:width="1.179cm" svg:height="1.187cm" svg:x="6.119cm" svg:y="23.768cm">
              <draw:text-box>
                <text:p text:style-name="P9">22 <text:s text:c="5"/></text:p>
              </draw:text-box>
            </draw:frame>
            <draw:line draw:name="P 4813" draw:style-name="gr24" draw:text-style-name="P8" draw:layer="layout" svg:x1="4.229cm" svg:y1="23.943cm" svg:x2="6.658cm" svg:y2="24.218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6.658cm" svg:y1="24.118cm" svg:x2="6.658cm" svg:y2="24.318cm">
              <svg:desc>P 4813</svg:desc>
              <text:p/>
            </draw:line>
            <draw:frame draw:name="P 4813" draw:style-name="gr12" draw:text-style-name="P10" draw:layer="layout" svg:width="1.179cm" svg:height="1.187cm" svg:x="8.948cm" svg:y="24.042cm">
              <draw:text-box>
                <text:p text:style-name="P9">28 <text:s text:c="5"/></text:p>
              </draw:text-box>
            </draw:frame>
            <draw:line draw:name="P 4813" draw:style-name="gr24" draw:text-style-name="P8" draw:layer="layout" svg:x1="6.658cm" svg:y1="24.218cm" svg:x2="9.487cm" svg:y2="24.49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9.487cm" svg:y1="24.492cm" svg:x2="9.487cm" svg:y2="24.675cm">
              <svg:desc>P 4813</svg:desc>
              <text:p/>
            </draw:line>
            <draw:frame draw:name="P 4813" draw:style-name="gr11" draw:text-style-name="P10" draw:layer="layout" svg:width="1.044cm" svg:height="1.187cm" svg:x="9.015cm" svg:y="24.625cm">
              <draw:text-box>
                <text:p text:style-name="P9"><text:s text:c="4"/>32</text:p>
              </draw:text-box>
            </draw:frame>
            <draw:frame draw:name="P 4813" draw:style-name="gr12" draw:text-style-name="P10" draw:layer="layout" svg:width="1.179cm" svg:height="1.187cm" svg:x="11.377cm" svg:y="24.591cm">
              <draw:text-box>
                <text:p text:style-name="P9">40 <text:s text:c="5"/></text:p>
              </draw:text-box>
            </draw:frame>
            <draw:line draw:name="P 4813" draw:style-name="gr24" draw:text-style-name="P8" draw:layer="layout" svg:x1="9.487cm" svg:y1="24.675cm" svg:x2="11.916cm" svg:y2="25.041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1.916cm" svg:y1="24.941cm" svg:x2="11.916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1.916cm" svg:y1="26.313cm" svg:x2="11.916cm" svg:y2="26.513cm">
              <svg:desc>P 4814</svg:desc>
              <text:p/>
            </draw:line>
            <draw:frame draw:name="P 4814" draw:style-name="gr12" draw:text-style-name="P10" draw:layer="layout" svg:width="1.179cm" svg:height="1.187cm" svg:x="11.377cm" svg:y="26.363cm">
              <draw:text-box>
                <text:p text:style-name="P9">10 <text:s text:c="5"/></text:p>
              </draw:text-box>
            </draw:frame>
            <draw:frame draw:name="P 4814" draw:style-name="gr11" draw:text-style-name="P10" draw:layer="layout" svg:width="1.044cm" svg:height="1.187cm" svg:x="9.015cm" svg:y="26.329cm">
              <draw:text-box>
                <text:p text:style-name="P9"><text:s text:c="4"/>18</text:p>
              </draw:text-box>
            </draw:frame>
            <draw:line draw:name="P 4814" draw:style-name="gr24" draw:text-style-name="P8" draw:layer="layout" svg:x1="9.487cm" svg:y1="26.779cm" svg:x2="11.916cm" svg:y2="26.4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9.487cm" svg:y1="26.779cm" svg:x2="9.487cm" svg:y2="26.962cm">
              <svg:desc>P 4814</svg:desc>
              <text:p/>
            </draw:line>
            <draw:frame draw:name="P 4814" draw:style-name="gr12" draw:text-style-name="P10" draw:layer="layout" svg:width="1.179cm" svg:height="1.187cm" svg:x="8.948cm" svg:y="26.912cm">
              <draw:text-box>
                <text:p text:style-name="P9">22 <text:s text:c="5"/></text:p>
              </draw:text-box>
            </draw:frame>
            <draw:frame draw:name="P 4814" draw:style-name="gr11" draw:text-style-name="P10" draw:layer="layout" svg:width="1.044cm" svg:height="1.187cm" svg:x="6.186cm" svg:y="26.787cm">
              <draw:text-box>
                <text:p text:style-name="P9"><text:s text:c="4"/>28</text:p>
              </draw:text-box>
            </draw:frame>
            <draw:line draw:name="P 4814" draw:style-name="gr24" draw:text-style-name="P8" draw:layer="layout" svg:x1="6.658cm" svg:y1="27.237cm" svg:x2="9.487cm" svg:y2="26.9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6.658cm" svg:y1="27.137cm" svg:x2="6.658cm" svg:y2="27.337cm">
              <svg:desc>P 4814</svg:desc>
              <text:p/>
            </draw:line>
            <draw:frame draw:name="P 4814" draw:style-name="gr11" draw:text-style-name="P10" draw:layer="layout" svg:width="1.044cm" svg:height="1.187cm" svg:x="3.557cm" svg:y="27.061cm">
              <draw:text-box>
                <text:p text:style-name="P9"><text:s text:c="4"/>34</text:p>
              </draw:text-box>
            </draw:frame>
            <draw:line draw:name="P 4814" draw:style-name="gr24" draw:text-style-name="P8" draw:layer="layout" svg:x1="4.029cm" svg:y1="27.511cm" svg:x2="6.658cm" svg:y2="27.23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4.029cm" svg:y1="27.511cm" svg:x2="4.029cm" svg:y2="27.694cm">
              <svg:desc>P 4814</svg:desc>
              <text:p/>
            </draw:line>
          </draw:g>
          <draw:g draw:name="P 5">
            <draw:line draw:name="P 5" draw:style-name="gr23" draw:text-style-name="P5" draw:layer="layout" svg:x1="9.287cm" svg:y1="25.856cm" svg:x2="9.287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9.687cm" svg:y1="11.218cm" svg:x2="9.687cm" svg:y2="11.418cm">
              <svg:desc>R 20 Huk</svg:desc>
              <text:p/>
            </draw:line>
            <draw:line draw:name="R 20 Huk" draw:style-name="gr35" draw:text-style-name="P8" draw:layer="layout" svg:x1="9.287cm" svg:y1="11.776cm" svg:x2="9.687cm" svg:y2="11.318cm">
              <svg:desc>R 20 Huk</svg:desc>
              <text:p/>
            </draw:line>
            <draw:line draw:name="R 20 Huk" draw:style-name="gr34" draw:text-style-name="P5" draw:layer="layout" svg:x1="9.287cm" svg:y1="11.776cm" svg:x2="9.287cm" svg:y2="12.233cm">
              <svg:desc>R 20 Huk</svg:desc>
              <text:p/>
            </draw:line>
            <draw:line draw:name="R 20 Huk" draw:style-name="gr35" draw:text-style-name="P8" draw:layer="layout" svg:x1="9.287cm" svg:y1="12.233cm" svg:x2="9.687cm" svg:y2="12.691cm">
              <svg:desc>R 20 Huk</svg:desc>
              <text:p/>
            </draw:line>
            <draw:line draw:name="R 20 Huk" draw:style-name="gr34" draw:text-style-name="P5" draw:layer="layout" svg:x1="9.687cm" svg:y1="12.591cm" svg:x2="9.687cm" svg:y2="12.791cm">
              <svg:desc>R 20 Huk</svg:desc>
              <text:p/>
            </draw:line>
          </draw:g>
          <draw:g draw:name="St 6145">
            <draw:line draw:name="St 6145" draw:style-name="gr27" draw:text-style-name="P5" draw:layer="layout" svg:x1="1.8cm" svg:y1="11.95cm" svg:x2="1.8cm" svg:y2="12.15cm">
              <svg:desc>St 6145</svg:desc>
              <text:p/>
            </draw:line>
            <draw:frame draw:name="St 6145" draw:style-name="gr11" draw:text-style-name="P10" draw:layer="layout" svg:width="1.044cm" svg:height="1.187cm" svg:x="1.328cm" svg:y="12cm">
              <draw:text-box>
                <text:p text:style-name="P9"><text:s text:c="4"/>56</text:p>
              </draw:text-box>
            </draw:frame>
            <draw:frame draw:name="St 6145" draw:style-name="gr12" draw:text-style-name="P10" draw:layer="layout" svg:width="1.179cm" svg:height="1.187cm" svg:x="3.29cm" svg:y="12.103cm">
              <draw:text-box>
                <text:p text:style-name="P9">07 <text:s text:c="5"/></text:p>
              </draw:text-box>
            </draw:frame>
            <draw:line draw:name="St 6145" draw:style-name="gr28" draw:text-style-name="P8" draw:layer="layout" svg:x1="1.8cm" svg:y1="12.05cm" svg:x2="3.829cm" svg:y2="12.553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3.829cm" svg:y1="12.553cm" svg:x2="3.829cm" svg:y2="13.926cm">
              <svg:desc>St 6145</svg:desc>
              <text:p/>
            </draw:line>
            <draw:frame draw:name="St 6145" draw:style-name="gr11" draw:text-style-name="P10" draw:layer="layout" svg:width="1.044cm" svg:height="1.187cm" svg:x="3.357cm" svg:y="13.876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6.119cm" svg:y="13.842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3.829cm" svg:y1="13.926cm" svg:x2="6.658cm" svg:y2="14.292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6.658cm" svg:y1="14.192cm" svg:x2="6.658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3.829cm" svg:y1="19.681cm" svg:x2="3.829cm" svg:y2="19.881cm">
              <svg:desc>St 6620</svg:desc>
              <text:p/>
            </draw:line>
          </draw:g>
          <draw:g draw:name="V 3 Mi">
            <draw:line draw:name="V 3 Mi" draw:style-name="gr29" draw:text-style-name="P5" draw:layer="layout" svg:x1="9.287cm" svg:y1="16.067cm" svg:x2="9.287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1.916cm" svg:y1="15.335cm" svg:x2="11.916cm" svg:y2="15.535cm">
              <svg:desc>V 5364 Mi</svg:desc>
              <text:p/>
            </draw:line>
            <draw:frame draw:name="V 5364 Mi" draw:style-name="gr12" draw:text-style-name="P10" draw:layer="layout" svg:width="1.179cm" svg:height="1.187cm" svg:x="11.377cm" svg:y="15.385cm">
              <draw:text-box>
                <text:p text:style-name="P9">10 <text:s text:c="5"/></text:p>
              </draw:text-box>
            </draw:frame>
            <draw:frame draw:name="V 5364 Mi" draw:style-name="gr11" draw:text-style-name="P10" draw:layer="layout" svg:width="1.044cm" svg:height="1.187cm" svg:x="9.015cm" svg:y="15.351cm">
              <draw:text-box>
                <text:p text:style-name="P9"><text:s text:c="4"/>18</text:p>
              </draw:text-box>
            </draw:frame>
            <draw:line draw:name="V 5364 Mi" draw:style-name="gr30" draw:text-style-name="P8" draw:layer="layout" svg:x1="9.487cm" svg:y1="15.801cm" svg:x2="11.916cm" svg:y2="15.435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9.487cm" svg:y1="15.801cm" svg:x2="9.487cm" svg:y2="17.997cm">
              <svg:desc>V 5364 Mi</svg:desc>
              <text:p/>
            </draw:line>
            <draw:frame draw:name="V 5364 Mi" draw:style-name="gr12" draw:text-style-name="P10" draw:layer="layout" svg:width="1.179cm" svg:height="1.187cm" svg:x="8.948cm" svg:y="17.947cm">
              <draw:text-box>
                <text:p text:style-name="P9">06 <text:s text:c="5"/></text:p>
              </draw:text-box>
            </draw:frame>
            <draw:frame draw:name="V 5364 Mi" draw:style-name="gr11" draw:text-style-name="P10" draw:layer="layout" svg:width="1.044cm" svg:height="1.187cm" svg:x="5.986cm" svg:y="17.821cm">
              <draw:text-box>
                <text:p text:style-name="P9"><text:s text:c="4"/>12</text:p>
              </draw:text-box>
            </draw:frame>
            <draw:line draw:name="V 5364 Mi" draw:style-name="gr30" draw:text-style-name="P8" draw:layer="layout" svg:x1="6.458cm" svg:y1="18.271cm" svg:x2="9.487cm" svg:y2="17.997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6.458cm" svg:y1="18.171cm" svg:x2="6.458cm" svg:y2="18.371cm">
              <svg:desc>V 5364 Mi</svg:desc>
              <text:p/>
            </draw:line>
            <draw:frame draw:name="V 5364 Mi" draw:style-name="gr11" draw:text-style-name="P10" draw:layer="layout" svg:width="1.044cm" svg:height="1.187cm" svg:x="3.357cm" svg:y="18.05cm">
              <draw:text-box>
                <text:p text:style-name="P9"><text:s text:c="4"/>17</text:p>
              </draw:text-box>
            </draw:frame>
            <draw:line draw:name="V 5364 Mi" draw:style-name="gr30" draw:text-style-name="P8" draw:layer="layout" svg:x1="3.829cm" svg:y1="18.5cm" svg:x2="6.458cm" svg:y2="18.271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3.829cm" svg:y1="18.5cm" svg:x2="3.829cm" svg:y2="24.446cm">
              <svg:desc>V 5364 Mi</svg:desc>
              <text:p/>
            </draw:line>
            <draw:frame draw:name="V 5364 Mi" draw:style-name="gr12" draw:text-style-name="P10" draw:layer="layout" svg:width="1.179cm" svg:height="1.187cm" svg:x="3.29cm" svg:y="24.396cm">
              <draw:text-box>
                <text:p text:style-name="P9">27 <text:s text:c="5"/></text:p>
              </draw:text-box>
            </draw:frame>
            <draw:frame draw:name="V 5364 Mi" draw:style-name="gr11" draw:text-style-name="P10" draw:layer="layout" svg:width="1.044cm" svg:height="1.187cm" svg:x="0.728cm" svg:y="24.317cm">
              <draw:text-box>
                <text:p text:style-name="P9"><text:s text:c="4"/>34</text:p>
              </draw:text-box>
            </draw:frame>
            <draw:line draw:name="V 5364 Mi" draw:style-name="gr30" draw:text-style-name="P8" draw:layer="layout" svg:x1="1.2cm" svg:y1="24.767cm" svg:x2="3.829cm" svg:y2="24.446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.2cm" svg:y1="24.667cm" svg:x2="1.2cm" svg:y2="24.867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4.429cm" svg:y1="18.995cm" svg:x2="4.429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9.603cm" svg:y1="12.819cm" svg:x2="19.603cm" svg:y2="13.019cm">
              <svg:desc>V 5764 Mi</svg:desc>
              <text:p/>
            </draw:line>
            <draw:frame draw:name="V 5764 Mi" draw:style-name="gr12" draw:text-style-name="P10" draw:layer="layout" svg:width="1.179cm" svg:height="1.187cm" svg:x="19.064cm" svg:y="12.869cm">
              <draw:text-box>
                <text:p text:style-name="P9">15 <text:s text:c="5"/></text:p>
              </draw:text-box>
            </draw:frame>
            <draw:frame draw:name="V 5764 Mi" draw:style-name="gr11" draw:text-style-name="P10" draw:layer="layout" svg:width="1.044cm" svg:height="1.187cm" svg:x="16.502cm" svg:y="12.835cm">
              <draw:text-box>
                <text:p text:style-name="P9"><text:s text:c="4"/>23</text:p>
              </draw:text-box>
            </draw:frame>
            <draw:line draw:name="V 5764 Mi" draw:style-name="gr30" draw:text-style-name="P8" draw:layer="layout" svg:x1="16.974cm" svg:y1="13.285cm" svg:x2="19.603cm" svg:y2="12.919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6.974cm" svg:y1="13.185cm" svg:x2="16.974cm" svg:y2="13.385cm">
              <svg:desc>V 5764 Mi</svg:desc>
              <text:p/>
            </draw:line>
            <draw:frame draw:name="V 5764 Mi" draw:style-name="gr11" draw:text-style-name="P10" draw:layer="layout" svg:width="1.044cm" svg:height="1.187cm" svg:x="13.873cm" svg:y="12.973cm">
              <draw:text-box>
                <text:p text:style-name="P9"><text:s text:c="4"/>26</text:p>
              </draw:text-box>
            </draw:frame>
            <draw:line draw:name="V 5764 Mi" draw:style-name="gr30" draw:text-style-name="P8" draw:layer="layout" svg:x1="14.345cm" svg:y1="13.423cm" svg:x2="16.974cm" svg:y2="13.285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4.345cm" svg:y1="13.323cm" svg:x2="14.345cm" svg:y2="13.523cm">
              <svg:desc>V 5764 Mi</svg:desc>
              <text:p/>
            </draw:line>
            <draw:frame draw:name="V 5764 Mi" draw:style-name="gr11" draw:text-style-name="P10" draw:layer="layout" svg:width="1.044cm" svg:height="1.187cm" svg:x="11.444cm" svg:y="13.156cm">
              <draw:text-box>
                <text:p text:style-name="P9"><text:s text:c="4"/>30</text:p>
              </draw:text-box>
            </draw:frame>
            <draw:line draw:name="V 5764 Mi" draw:style-name="gr30" draw:text-style-name="P8" draw:layer="layout" svg:x1="11.916cm" svg:y1="13.606cm" svg:x2="14.345cm" svg:y2="13.423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1.916cm" svg:y1="13.506cm" svg:x2="11.916cm" svg:y2="13.706cm">
              <svg:desc>V 5764 Mi</svg:desc>
              <text:p/>
            </draw:line>
          </draw:g>
        </draw:g>
      </draw:page>
      <draw:page draw:name="Pos-Lin I" draw:style-name="dp1" draw:master-page-name="Standard">
        <draw:g draw:style-name="gr1">
          <draw:g>
            <draw:frame draw:style-name="gr2" draw:text-style-name="P2" draw:layer="layout" svg:width="6.522cm" svg:height="1.187cm" svg:x="7.289cm" svg:y="1cm">
              <draw:text-box>
                <text:p text:style-name="P1">Lindern – Possendorf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.2cm" svg:y1="4cm" svg:x2="1.2cm" svg:y2="28.7cm">
              <svg:desc>#Track.Lin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Lin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Lin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Lin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Lin.5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5</text:p>
              </draw:text-box>
            </draw:frame>
            <draw:line draw:style-name="gr4" draw:text-style-name="P5" draw:layer="layout" svg:x1="2.2cm" svg:y1="4cm" svg:x2="2.2cm" svg:y2="28.7cm">
              <svg:desc>#Track.Lin.6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6</text:p>
              </draw:text-box>
            </draw:frame>
            <draw:line draw:style-name="gr4" draw:text-style-name="P5" draw:layer="layout" svg:x1="2.4cm" svg:y1="4cm" svg:x2="2.4cm" svg:y2="28.7cm">
              <svg:desc>#Track.Lin.7</svg:desc>
              <text:p/>
            </draw:line>
            <draw:frame draw:style-name="gr5" draw:text-style-name="P7" draw:layer="layout" svg:width="0.659cm" svg:height="1.187cm" svg:x="2.121cm" svg:y="3.6cm">
              <draw:text-box>
                <text:p text:style-name="P6">7</text:p>
              </draw:text-box>
            </draw:frame>
            <draw:line draw:style-name="gr4" draw:text-style-name="P5" draw:layer="layout" svg:x1="2.6cm" svg:y1="4cm" svg:x2="2.6cm" svg:y2="28.7cm">
              <svg:desc>#Track.Lin.8</svg:desc>
              <text:p/>
            </draw:line>
            <draw:frame draw:style-name="gr5" draw:text-style-name="P7" draw:layer="layout" svg:width="0.659cm" svg:height="1.187cm" svg:x="2.321cm" svg:y="3.6cm">
              <draw:text-box>
                <text:p text:style-name="P6">8</text:p>
              </draw:text-box>
            </draw:frame>
            <draw:line draw:style-name="gr4" draw:text-style-name="P5" draw:layer="layout" svg:x1="2.8cm" svg:y1="4cm" svg:x2="2.8cm" svg:y2="28.7cm">
              <svg:desc>#Track.Lin.9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9</text:p>
              </draw:text-box>
            </draw:frame>
          </draw:g>
          <draw:g>
            <draw:frame draw:style-name="gr6" draw:text-style-name="P4" draw:layer="layout" svg:width="1.848cm" svg:height="1.199cm" svg:x="2.897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3.771cm" svg:y1="4cm" svg:x2="3.771cm" svg:y2="28.7cm">
              <svg:desc>#Track.Bsn.1</svg:desc>
              <text:p/>
            </draw:line>
            <draw:frame draw:style-name="gr5" draw:text-style-name="P7" draw:layer="layout" svg:width="0.659cm" svg:height="1.187cm" svg:x="3.492cm" svg:y="3.6cm">
              <draw:text-box>
                <text:p text:style-name="P6">1</text:p>
              </draw:text-box>
            </draw:frame>
            <draw:line draw:style-name="gr4" draw:text-style-name="P5" draw:layer="layout" svg:x1="3.971cm" svg:y1="4cm" svg:x2="3.971cm" svg:y2="28.7cm">
              <svg:desc>#Track.Bsn.2</svg:desc>
              <text:p/>
            </draw:line>
            <draw:frame draw:style-name="gr5" draw:text-style-name="P7" draw:layer="layout" svg:width="0.659cm" svg:height="1.187cm" svg:x="3.692cm" svg:y="3.6cm">
              <draw:text-box>
                <text:p text:style-name="P6">2</text:p>
              </draw:text-box>
            </draw:frame>
            <draw:line draw:style-name="gr4" draw:text-style-name="P5" draw:layer="layout" svg:x1="4.171cm" svg:y1="4cm" svg:x2="4.171cm" svg:y2="28.7cm">
              <svg:desc>#Track.Bsn.3</svg:desc>
              <text:p/>
            </draw:line>
            <draw:frame draw:style-name="gr5" draw:text-style-name="P7" draw:layer="layout" svg:width="0.659cm" svg:height="1.187cm" svg:x="3.892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5.468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6.342cm" svg:y1="4cm" svg:x2="6.342cm" svg:y2="28.7cm">
              <svg:desc>#Track.Dtl.1</svg:desc>
              <text:p/>
            </draw:line>
            <draw:frame draw:style-name="gr5" draw:text-style-name="P7" draw:layer="layout" svg:width="0.659cm" svg:height="1.187cm" svg:x="6.063cm" svg:y="3.6cm">
              <draw:text-box>
                <text:p text:style-name="P6">1</text:p>
              </draw:text-box>
            </draw:frame>
            <draw:line draw:style-name="gr4" draw:text-style-name="P5" draw:layer="layout" svg:x1="6.542cm" svg:y1="4cm" svg:x2="6.542cm" svg:y2="28.7cm">
              <svg:desc>#Track.Dtl.2</svg:desc>
              <text:p/>
            </draw:line>
            <draw:frame draw:style-name="gr5" draw:text-style-name="P7" draw:layer="layout" svg:width="0.659cm" svg:height="1.187cm" svg:x="6.263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8.158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8.913cm" svg:y1="4cm" svg:x2="8.913cm" svg:y2="28.7cm">
              <svg:desc>#Track.Hst.1</svg:desc>
              <text:p/>
            </draw:line>
            <draw:frame draw:style-name="gr5" draw:text-style-name="P7" draw:layer="layout" svg:width="0.659cm" svg:height="1.187cm" svg:x="8.634cm" svg:y="3.6cm">
              <draw:text-box>
                <text:p text:style-name="P6">1</text:p>
              </draw:text-box>
            </draw:frame>
            <draw:line draw:style-name="gr4" draw:text-style-name="P5" draw:layer="layout" svg:x1="9.113cm" svg:y1="4cm" svg:x2="9.113cm" svg:y2="28.7cm">
              <svg:desc>#Track.Hst.2</svg:desc>
              <text:p/>
            </draw:line>
            <draw:frame draw:style-name="gr5" draw:text-style-name="P7" draw:layer="layout" svg:width="0.659cm" svg:height="1.187cm" svg:x="8.834cm" svg:y="3.6cm">
              <draw:text-box>
                <text:p text:style-name="P6">2</text:p>
              </draw:text-box>
            </draw:frame>
            <draw:line draw:style-name="gr4" draw:text-style-name="P5" draw:layer="layout" svg:x1="9.313cm" svg:y1="4cm" svg:x2="9.313cm" svg:y2="28.7cm">
              <svg:desc>#Track.Hst.3</svg:desc>
              <text:p/>
            </draw:line>
            <draw:frame draw:style-name="gr5" draw:text-style-name="P7" draw:layer="layout" svg:width="0.659cm" svg:height="1.187cm" svg:x="9.034cm" svg:y="3.6cm">
              <draw:text-box>
                <text:p text:style-name="P6">3</text:p>
              </draw:text-box>
            </draw:frame>
            <draw:line draw:style-name="gr4" draw:text-style-name="P5" draw:layer="layout" svg:x1="9.513cm" svg:y1="4cm" svg:x2="9.513cm" svg:y2="28.7cm">
              <svg:desc>#Track.Hst.4</svg:desc>
              <text:p/>
            </draw:line>
            <draw:frame draw:style-name="gr5" draw:text-style-name="P7" draw:layer="layout" svg:width="0.659cm" svg:height="1.187cm" svg:x="9.234cm" svg:y="3.6cm">
              <draw:text-box>
                <text:p text:style-name="P6">4</text:p>
              </draw:text-box>
            </draw:frame>
            <draw:line draw:style-name="gr4" draw:text-style-name="P5" draw:layer="layout" svg:x1="9.713cm" svg:y1="4cm" svg:x2="9.713cm" svg:y2="28.7cm">
              <svg:desc>#Track.Hst.6</svg:desc>
              <text:p/>
            </draw:line>
            <draw:frame draw:style-name="gr5" draw:text-style-name="P7" draw:layer="layout" svg:width="0.659cm" svg:height="1.187cm" svg:x="9.434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10.729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1.484cm" svg:y1="4cm" svg:x2="11.484cm" svg:y2="28.7cm">
              <svg:desc>#Track.Kwk.1</svg:desc>
              <text:p/>
            </draw:line>
            <draw:frame draw:style-name="gr5" draw:text-style-name="P7" draw:layer="layout" svg:width="0.659cm" svg:height="1.187cm" svg:x="11.205cm" svg:y="3.6cm">
              <draw:text-box>
                <text:p text:style-name="P6">1</text:p>
              </draw:text-box>
            </draw:frame>
            <draw:line draw:style-name="gr4" draw:text-style-name="P5" draw:layer="layout" svg:x1="11.684cm" svg:y1="4cm" svg:x2="11.684cm" svg:y2="28.7cm">
              <svg:desc>#Track.Kwk.2</svg:desc>
              <text:p/>
            </draw:line>
            <draw:frame draw:style-name="gr5" draw:text-style-name="P7" draw:layer="layout" svg:width="0.659cm" svg:height="1.187cm" svg:x="11.405cm" svg:y="3.6cm">
              <draw:text-box>
                <text:p text:style-name="P6">2</text:p>
              </draw:text-box>
            </draw:frame>
            <draw:line draw:style-name="gr4" draw:text-style-name="P5" draw:layer="layout" svg:x1="11.884cm" svg:y1="4cm" svg:x2="11.884cm" svg:y2="28.7cm">
              <svg:desc>#Track.Kwk.4</svg:desc>
              <text:p/>
            </draw:line>
            <draw:frame draw:style-name="gr5" draw:text-style-name="P7" draw:layer="layout" svg:width="0.659cm" svg:height="1.187cm" svg:x="11.605cm" svg:y="3.6cm">
              <draw:text-box>
                <text:p text:style-name="P6">4</text:p>
              </draw:text-box>
            </draw:frame>
            <draw:line draw:style-name="gr4" draw:text-style-name="P5" draw:layer="layout" svg:x1="12.084cm" svg:y1="4cm" svg:x2="12.084cm" svg:y2="28.7cm">
              <svg:desc>#Track.Kwk.Zieh</svg:desc>
              <text:p/>
            </draw:line>
            <draw:frame draw:style-name="gr36" draw:text-style-name="P7" draw:layer="layout" svg:width="1.052cm" svg:height="1.187cm" svg:x="11.608cm" svg:y="3.6cm">
              <draw:text-box>
                <text:p text:style-name="P6">Zieh</text:p>
              </draw:text-box>
            </draw:frame>
            <draw:line draw:style-name="gr4" draw:text-style-name="P5" draw:layer="layout" svg:x1="12.284cm" svg:y1="4cm" svg:x2="12.284cm" svg:y2="28.7cm">
              <svg:desc>#Track.Kwk.IH</svg:desc>
              <text:p/>
            </draw:line>
            <draw:frame draw:style-name="gr37" draw:text-style-name="P7" draw:layer="layout" svg:width="0.786cm" svg:height="1.187cm" svg:x="11.941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13.3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4.055cm" svg:y1="4cm" svg:x2="14.055cm" svg:y2="28.7cm">
              <svg:desc>#Track.Wdn.1</svg:desc>
              <text:p/>
            </draw:line>
            <draw:frame draw:style-name="gr5" draw:text-style-name="P7" draw:layer="layout" svg:width="0.659cm" svg:height="1.187cm" svg:x="13.776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15.769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6.626cm" svg:y1="4cm" svg:x2="16.626cm" svg:y2="28.7cm">
              <svg:desc>#Track.Efd.1</svg:desc>
              <text:p/>
            </draw:line>
            <draw:frame draw:style-name="gr5" draw:text-style-name="P7" draw:layer="layout" svg:width="0.659cm" svg:height="1.187cm" svg:x="16.347cm" svg:y="3.6cm">
              <draw:text-box>
                <text:p text:style-name="P6">1</text:p>
              </draw:text-box>
            </draw:frame>
            <draw:line draw:style-name="gr4" draw:text-style-name="P5" draw:layer="layout" svg:x1="16.826cm" svg:y1="4cm" svg:x2="16.826cm" svg:y2="28.7cm">
              <svg:desc>#Track.Efd.2</svg:desc>
              <text:p/>
            </draw:line>
            <draw:frame draw:style-name="gr5" draw:text-style-name="P7" draw:layer="layout" svg:width="0.659cm" svg:height="1.187cm" svg:x="16.547cm" svg:y="3.6cm">
              <draw:text-box>
                <text:p text:style-name="P6">2</text:p>
              </draw:text-box>
            </draw:frame>
            <draw:line draw:style-name="gr4" draw:text-style-name="P5" draw:layer="layout" svg:x1="17.026cm" svg:y1="4cm" svg:x2="17.026cm" svg:y2="28.7cm">
              <svg:desc>#Track.Efd.3</svg:desc>
              <text:p/>
            </draw:line>
            <draw:frame draw:style-name="gr5" draw:text-style-name="P7" draw:layer="layout" svg:width="0.659cm" svg:height="1.187cm" svg:x="16.747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8.323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9.197cm" svg:y1="4cm" svg:x2="19.197cm" svg:y2="28.7cm">
              <svg:desc>#Track.Pos.1</svg:desc>
              <text:p/>
            </draw:line>
            <draw:frame draw:style-name="gr5" draw:text-style-name="P7" draw:layer="layout" svg:width="0.659cm" svg:height="1.187cm" svg:x="18.918cm" svg:y="3.6cm">
              <draw:text-box>
                <text:p text:style-name="P6">1</text:p>
              </draw:text-box>
            </draw:frame>
            <draw:line draw:style-name="gr4" draw:text-style-name="P5" draw:layer="layout" svg:x1="19.397cm" svg:y1="4cm" svg:x2="19.397cm" svg:y2="28.7cm">
              <svg:desc>#Track.Pos.2</svg:desc>
              <text:p/>
            </draw:line>
            <draw:frame draw:style-name="gr5" draw:text-style-name="P7" draw:layer="layout" svg:width="0.659cm" svg:height="1.187cm" svg:x="19.118cm" svg:y="3.6cm">
              <draw:text-box>
                <text:p text:style-name="P6">2</text:p>
              </draw:text-box>
            </draw:frame>
            <draw:line draw:style-name="gr4" draw:text-style-name="P5" draw:layer="layout" svg:x1="19.597cm" svg:y1="4cm" svg:x2="19.597cm" svg:y2="28.7cm">
              <svg:desc>#Track.Pos.3</svg:desc>
              <text:p/>
            </draw:line>
            <draw:frame draw:style-name="gr5" draw:text-style-name="P7" draw:layer="layout" svg:width="0.659cm" svg:height="1.187cm" svg:x="19.318cm" svg:y="3.6cm">
              <draw:text-box>
                <text:p text:style-name="P6">3</text:p>
              </draw:text-box>
            </draw:frame>
            <draw:line draw:style-name="gr4" draw:text-style-name="P5" draw:layer="layout" svg:x1="19.797cm" svg:y1="4cm" svg:x2="19.797cm" svg:y2="28.7cm">
              <svg:desc>#Track.Pos.4</svg:desc>
              <text:p/>
            </draw:line>
            <draw:frame draw:style-name="gr5" draw:text-style-name="P7" draw:layer="layout" svg:width="0.659cm" svg:height="1.187cm" svg:x="19.518cm" svg:y="3.6cm">
              <draw:text-box>
                <text:p text:style-name="P6">4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9.313cm" svg:y1="11.684cm" svg:x2="9.313cm" svg:y2="11.867cm">
              <svg:desc>Bp 2565 [Sa]</svg:desc>
              <text:p/>
            </draw:line>
            <draw:frame draw:name="Bp 2565 [Sa]" draw:style-name="gr12" draw:text-style-name="P10" draw:layer="layout" svg:width="1.179cm" svg:height="1.187cm" svg:x="8.774cm" svg:y="11.817cm">
              <draw:text-box>
                <text:p text:style-name="P9">52 <text:s text:c="5"/></text:p>
              </draw:text-box>
            </draw:frame>
            <draw:frame draw:name="Bp 2565 [Sa]" draw:style-name="gr11" draw:text-style-name="P10" draw:layer="layout" svg:width="1.044cm" svg:height="1.187cm" svg:x="5.87cm" svg:y="11.646cm">
              <draw:text-box>
                <text:p text:style-name="P9"><text:s text:c="4"/>57</text:p>
              </draw:text-box>
            </draw:frame>
            <draw:line draw:name="Bp 2565 [Sa]" draw:style-name="gr13" draw:text-style-name="P8" draw:layer="layout" svg:x1="6.342cm" svg:y1="12.096cm" svg:x2="9.313cm" svg:y2="11.86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6.342cm" svg:y1="11.996cm" svg:x2="6.342cm" svg:y2="12.196cm">
              <svg:desc>Bp 2565 [Sa]</svg:desc>
              <text:p/>
            </draw:line>
            <draw:frame draw:name="Bp 2565 [Sa]" draw:style-name="gr11" draw:text-style-name="P10" draw:layer="layout" svg:width="1.044cm" svg:height="1.187cm" svg:x="3.499cm" svg:y="11.92cm">
              <draw:text-box>
                <text:p text:style-name="P9"><text:s text:c="4"/>03</text:p>
              </draw:text-box>
            </draw:frame>
            <draw:line draw:name="Bp 2565 [Sa]" draw:style-name="gr13" draw:text-style-name="P8" draw:layer="layout" svg:x1="3.971cm" svg:y1="12.37cm" svg:x2="6.342cm" svg:y2="12.096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3.971cm" svg:y1="12.27cm" svg:x2="3.971cm" svg:y2="12.47cm">
              <svg:desc>Bp 2565 [Sa]</svg:desc>
              <text:p/>
            </draw:line>
            <draw:frame draw:name="Bp 2565 [Sa]" draw:style-name="gr11" draw:text-style-name="P10" draw:layer="layout" svg:width="1.044cm" svg:height="1.187cm" svg:x="1.528cm" svg:y="12.149cm">
              <draw:text-box>
                <text:p text:style-name="P9"><text:s text:c="4"/>08</text:p>
              </draw:text-box>
            </draw:frame>
            <draw:line draw:name="Bp 2565 [Sa]" draw:style-name="gr13" draw:text-style-name="P8" draw:layer="layout" svg:x1="2cm" svg:y1="12.599cm" svg:x2="3.971cm" svg:y2="12.3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2cm" svg:y1="12.499cm" svg:x2="2cm" svg:y2="12.699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2cm" svg:y1="24.072cm" svg:x2="2cm" svg:y2="24.272cm">
              <svg:desc>Bp 2566 [Sa]</svg:desc>
              <text:p/>
            </draw:line>
            <draw:frame draw:name="Bp 2566 [Sa]" draw:style-name="gr11" draw:text-style-name="P10" draw:layer="layout" svg:width="1.044cm" svg:height="1.187cm" svg:x="1.528cm" svg:y="24.122cm">
              <draw:text-box>
                <text:p text:style-name="P9"><text:s text:c="4"/>21</text:p>
              </draw:text-box>
            </draw:frame>
            <draw:frame draw:name="Bp 2566 [Sa]" draw:style-name="gr12" draw:text-style-name="P10" draw:layer="layout" svg:width="1.179cm" svg:height="1.187cm" svg:x="3.432cm" svg:y="23.951cm">
              <draw:text-box>
                <text:p text:style-name="P9">26 <text:s text:c="5"/></text:p>
              </draw:text-box>
            </draw:frame>
            <draw:line draw:name="Bp 2566 [Sa]" draw:style-name="gr13" draw:text-style-name="P8" draw:layer="layout" svg:x1="2cm" svg:y1="24.172cm" svg:x2="3.971cm" svg:y2="24.401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3.971cm" svg:y1="24.301cm" svg:x2="3.971cm" svg:y2="24.501cm">
              <svg:desc>Bp 2566 [Sa]</svg:desc>
              <text:p/>
            </draw:line>
            <draw:frame draw:name="Bp 2566 [Sa]" draw:style-name="gr12" draw:text-style-name="P10" draw:layer="layout" svg:width="1.179cm" svg:height="1.187cm" svg:x="5.803cm" svg:y="24.225cm">
              <draw:text-box>
                <text:p text:style-name="P9">32 <text:s text:c="5"/></text:p>
              </draw:text-box>
            </draw:frame>
            <draw:line draw:name="Bp 2566 [Sa]" draw:style-name="gr13" draw:text-style-name="P8" draw:layer="layout" svg:x1="3.971cm" svg:y1="24.401cm" svg:x2="6.342cm" svg:y2="24.675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6.342cm" svg:y1="24.575cm" svg:x2="6.342cm" svg:y2="24.775cm">
              <svg:desc>Bp 2566 [Sa]</svg:desc>
              <text:p/>
            </draw:line>
            <draw:frame draw:name="Bp 2566 [Sa]" draw:style-name="gr12" draw:text-style-name="P10" draw:layer="layout" svg:width="1.179cm" svg:height="1.187cm" svg:x="8.574cm" svg:y="24.454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6.342cm" svg:y1="24.675cm" svg:x2="9.113cm" svg:y2="24.904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9.113cm" svg:y1="24.904cm" svg:x2="9.113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2cm" svg:y1="11.035cm" svg:x2="2cm" svg:y2="11.235cm">
              <svg:desc>D 236 [Sa]</svg:desc>
              <text:p/>
            </draw:line>
            <draw:frame draw:name="D 236 [Sa]" draw:style-name="gr11" draw:text-style-name="P10" draw:layer="layout" svg:width="1.044cm" svg:height="1.187cm" svg:x="1.528cm" svg:y="11.085cm">
              <draw:text-box>
                <text:p text:style-name="P9"><text:s text:c="4"/>36</text:p>
              </draw:text-box>
            </draw:frame>
            <draw:frame draw:name="D 236 [Sa]" draw:style-name="gr12" draw:text-style-name="P10" draw:layer="layout" svg:width="1.179cm" svg:height="1.187cm" svg:x="3.432cm" svg:y="10.914cm">
              <draw:text-box>
                <text:p text:style-name="P9">41 <text:s text:c="5"/></text:p>
              </draw:text-box>
            </draw:frame>
            <draw:line draw:name="D 236 [Sa]" draw:style-name="gr15" draw:text-style-name="P8" draw:layer="layout" svg:x1="2cm" svg:y1="11.135cm" svg:x2="3.971cm" svg:y2="11.364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3.971cm" svg:y1="11.264cm" svg:x2="3.971cm" svg:y2="11.464cm">
              <svg:desc>D 236 [Sa]</svg:desc>
              <text:p/>
            </draw:line>
            <draw:frame draw:name="D 236 [Sa]" draw:style-name="gr12" draw:text-style-name="P10" draw:layer="layout" svg:width="1.179cm" svg:height="1.187cm" svg:x="5.803cm" svg:y="11.188cm">
              <draw:text-box>
                <text:p text:style-name="P9">47 <text:s text:c="5"/></text:p>
              </draw:text-box>
            </draw:frame>
            <draw:line draw:name="D 236 [Sa]" draw:style-name="gr15" draw:text-style-name="P8" draw:layer="layout" svg:x1="3.971cm" svg:y1="11.364cm" svg:x2="6.342cm" svg:y2="11.638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6.342cm" svg:y1="11.538cm" svg:x2="6.342cm" svg:y2="11.738cm">
              <svg:desc>D 236 [Sa]</svg:desc>
              <text:p/>
            </draw:line>
            <draw:frame draw:name="D 236 [Sa]" draw:style-name="gr12" draw:text-style-name="P10" draw:layer="layout" svg:width="1.179cm" svg:height="1.187cm" svg:x="8.574cm" svg:y="11.417cm">
              <draw:text-box>
                <text:p text:style-name="P9">52 <text:s text:c="5"/></text:p>
              </draw:text-box>
            </draw:frame>
            <draw:line draw:name="D 236 [Sa]" draw:style-name="gr15" draw:text-style-name="P8" draw:layer="layout" svg:x1="6.342cm" svg:y1="11.638cm" svg:x2="9.113cm" svg:y2="11.86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9.113cm" svg:y1="11.767cm" svg:x2="9.113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6.342cm" svg:y1="17.302cm" svg:x2="6.342cm" svg:y2="17.502cm">
              <svg:desc>Dg 6302 [Mi]</svg:desc>
              <text:p/>
            </draw:line>
            <draw:frame draw:name="Dg 6302 [Mi]" draw:style-name="gr11" draw:text-style-name="P10" draw:layer="layout" svg:width="1.044cm" svg:height="1.187cm" svg:x="5.87cm" svg:y="17.352cm">
              <draw:text-box>
                <text:p text:style-name="P9"><text:s text:c="4"/>53</text:p>
              </draw:text-box>
            </draw:frame>
            <draw:frame draw:name="Dg 6302 [Mi]" draw:style-name="gr12" draw:text-style-name="P10" draw:layer="layout" svg:width="1.179cm" svg:height="1.187cm" svg:x="8.574cm" svg:y="17.318cm">
              <draw:text-box>
                <text:p text:style-name="P9">01 <text:s text:c="5"/></text:p>
              </draw:text-box>
            </draw:frame>
            <draw:line draw:name="Dg 6302 [Mi]" draw:style-name="gr17" draw:text-style-name="P8" draw:layer="layout" svg:x1="6.342cm" svg:y1="17.402cm" svg:x2="9.113cm" svg:y2="17.768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9.113cm" svg:y1="17.668cm" svg:x2="9.113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.8cm" svg:y1="18.949cm" svg:x2="1.8cm" svg:y2="19.149cm">
              <svg:desc>Dg 6594 [Sa]</svg:desc>
              <text:p/>
            </draw:line>
            <draw:frame draw:name="Dg 6594 [Sa]" draw:style-name="gr11" draw:text-style-name="P10" draw:layer="layout" svg:width="1.044cm" svg:height="1.187cm" svg:x="1.328cm" svg:y="18.999cm">
              <draw:text-box>
                <text:p text:style-name="P9"><text:s text:c="4"/>29</text:p>
              </draw:text-box>
            </draw:frame>
            <draw:frame draw:name="Dg 6594 [Sa]" draw:style-name="gr12" draw:text-style-name="P10" draw:layer="layout" svg:width="1.179cm" svg:height="1.187cm" svg:x="3.432cm" svg:y="18.965cm">
              <draw:text-box>
                <text:p text:style-name="P9">37 <text:s text:c="5"/></text:p>
              </draw:text-box>
            </draw:frame>
            <draw:line draw:name="Dg 6594 [Sa]" draw:style-name="gr17" draw:text-style-name="P8" draw:layer="layout" svg:x1="1.8cm" svg:y1="19.049cm" svg:x2="3.971cm" svg:y2="19.415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3.971cm" svg:y1="19.315cm" svg:x2="3.971cm" svg:y2="19.515cm">
              <svg:desc>Dg 6594 [Sa]</svg:desc>
              <text:p/>
            </draw:line>
            <draw:frame draw:name="Dg 6594 [Sa]" draw:style-name="gr12" draw:text-style-name="P10" draw:layer="layout" svg:width="1.179cm" svg:height="1.187cm" svg:x="5.803cm" svg:y="19.422cm">
              <draw:text-box>
                <text:p text:style-name="P9">47 <text:s text:c="5"/></text:p>
              </draw:text-box>
            </draw:frame>
            <draw:line draw:name="Dg 6594 [Sa]" draw:style-name="gr17" draw:text-style-name="P8" draw:layer="layout" svg:x1="3.971cm" svg:y1="19.415cm" svg:x2="6.342cm" svg:y2="19.872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6.342cm" svg:y1="19.772cm" svg:x2="6.342cm" svg:y2="19.972cm">
              <svg:desc>Dg 6594 [Sa]</svg:desc>
              <text:p/>
            </draw:line>
            <draw:frame draw:name="Dg 6594 [Sa]" draw:style-name="gr12" draw:text-style-name="P10" draw:layer="layout" svg:width="1.179cm" svg:height="1.187cm" svg:x="8.774cm" svg:y="19.788cm">
              <draw:text-box>
                <text:p text:style-name="P9">55 <text:s text:c="5"/></text:p>
              </draw:text-box>
            </draw:frame>
            <draw:line draw:name="Dg 6594 [Sa]" draw:style-name="gr17" draw:text-style-name="P8" draw:layer="layout" svg:x1="6.342cm" svg:y1="19.872cm" svg:x2="9.313cm" svg:y2="20.238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9.313cm" svg:y1="20.138cm" svg:x2="9.313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9.313cm" svg:y1="5.409cm" svg:x2="9.313cm" svg:y2="5.609cm">
              <svg:desc>Dg 6971</svg:desc>
              <text:p/>
            </draw:line>
            <draw:frame draw:name="Dg 6971" draw:style-name="gr12" draw:text-style-name="P10" draw:layer="layout" svg:width="1.179cm" svg:height="1.187cm" svg:x="8.774cm" svg:y="5.459cm">
              <draw:text-box>
                <text:p text:style-name="P9">33 <text:s text:c="5"/></text:p>
              </draw:text-box>
            </draw:frame>
            <draw:frame draw:name="Dg 6971" draw:style-name="gr11" draw:text-style-name="P10" draw:layer="layout" svg:width="1.044cm" svg:height="1.187cm" svg:x="6.07cm" svg:y="5.425cm">
              <draw:text-box>
                <text:p text:style-name="P9"><text:s text:c="4"/>41</text:p>
              </draw:text-box>
            </draw:frame>
            <draw:line draw:name="Dg 6971" draw:style-name="gr17" draw:text-style-name="P8" draw:layer="layout" svg:x1="6.542cm" svg:y1="5.875cm" svg:x2="9.313cm" svg:y2="5.50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6.542cm" svg:y1="5.775cm" svg:x2="6.542cm" svg:y2="5.975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9.313cm" svg:y1="24.904cm" svg:x2="9.313cm" svg:y2="25.087cm">
              <svg:desc>E 823 [Sa]</svg:desc>
              <text:p/>
            </draw:line>
            <draw:frame draw:name="E 823 [Sa]" draw:style-name="gr12" draw:text-style-name="P10" draw:layer="layout" svg:width="1.179cm" svg:height="1.187cm" svg:x="8.774cm" svg:y="25.037cm">
              <draw:text-box>
                <text:p text:style-name="P9">41 <text:s text:c="5"/></text:p>
              </draw:text-box>
            </draw:frame>
            <draw:frame draw:name="E 823 [Sa]" draw:style-name="gr11" draw:text-style-name="P10" draw:layer="layout" svg:width="1.044cm" svg:height="1.187cm" svg:x="6.07cm" svg:y="24.866cm">
              <draw:text-box>
                <text:p text:style-name="P9"><text:s text:c="4"/>46</text:p>
              </draw:text-box>
            </draw:frame>
            <draw:line draw:name="E 823 [Sa]" draw:style-name="gr19" draw:text-style-name="P8" draw:layer="layout" svg:x1="6.542cm" svg:y1="25.316cm" svg:x2="9.313cm" svg:y2="25.087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6.542cm" svg:y1="25.216cm" svg:x2="6.542cm" svg:y2="25.416cm">
              <svg:desc>E 823 [Sa]</svg:desc>
              <text:p/>
            </draw:line>
            <draw:frame draw:name="E 823 [Sa]" draw:style-name="gr11" draw:text-style-name="P10" draw:layer="layout" svg:width="1.044cm" svg:height="1.187cm" svg:x="3.499cm" svg:y="25.14cm">
              <draw:text-box>
                <text:p text:style-name="P9"><text:s text:c="4"/>52</text:p>
              </draw:text-box>
            </draw:frame>
            <draw:line draw:name="E 823 [Sa]" draw:style-name="gr19" draw:text-style-name="P8" draw:layer="layout" svg:x1="3.971cm" svg:y1="25.59cm" svg:x2="6.542cm" svg:y2="25.31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3.971cm" svg:y1="25.49cm" svg:x2="3.971cm" svg:y2="25.69cm">
              <svg:desc>E 823 [Sa]</svg:desc>
              <text:p/>
            </draw:line>
            <draw:frame draw:name="E 823 [Sa]" draw:style-name="gr11" draw:text-style-name="P10" draw:layer="layout" svg:width="1.044cm" svg:height="1.187cm" svg:x="1.928cm" svg:y="25.369cm">
              <draw:text-box>
                <text:p text:style-name="P9"><text:s text:c="4"/>57</text:p>
              </draw:text-box>
            </draw:frame>
            <draw:line draw:name="E 823 [Sa]" draw:style-name="gr19" draw:text-style-name="P8" draw:layer="layout" svg:x1="2.4cm" svg:y1="25.819cm" svg:x2="3.971cm" svg:y2="25.59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2.4cm" svg:y1="25.719cm" svg:x2="2.4cm" svg:y2="25.919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11.684cm" svg:y1="16.707cm" svg:x2="11.684cm" svg:y2="16.907cm">
              <svg:desc>Lpaz 12915 [Mi]</svg:desc>
              <text:p/>
            </draw:line>
            <draw:frame draw:name="Lpaz 12915 [Mi]" draw:style-name="gr12" draw:text-style-name="P10" draw:layer="layout" svg:width="1.179cm" svg:height="1.187cm" svg:x="11.145cm" svg:y="16.757cm">
              <draw:text-box>
                <text:p text:style-name="P9">40 <text:s text:c="5"/></text:p>
              </draw:text-box>
            </draw:frame>
            <draw:frame draw:name="Lpaz 12915 [Mi]" draw:style-name="gr11" draw:text-style-name="P10" draw:layer="layout" svg:width="1.044cm" svg:height="1.187cm" svg:x="9.041cm" svg:y="16.769cm">
              <draw:text-box>
                <text:p text:style-name="P9"><text:s text:c="4"/>49</text:p>
              </draw:text-box>
            </draw:frame>
            <draw:line draw:name="Lpaz 12915 [Mi]" draw:style-name="gr38" draw:text-style-name="P8" draw:layer="layout" svg:x1="9.513cm" svg:y1="17.219cm" svg:x2="11.684cm" svg:y2="16.807cm">
              <svg:desc>Lpaz 12915 [Mi]</svg:desc>
              <text:p text:style-name="P11">Lpaz 12915 [Mi] <text:s text:c="2"/></text:p>
              <text:p text:style-name="P11"><text:span text:style-name="T1"/></text:p>
            </draw:line>
            <draw:line draw:name="Lpaz 12915 [Mi]" draw:style-name="gr20" draw:text-style-name="P5" draw:layer="layout" svg:x1="9.513cm" svg:y1="17.119cm" svg:x2="9.513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9.513cm" svg:y1="14.566cm" svg:x2="9.513cm" svg:y2="16.396cm">
              <svg:desc>N 8113</svg:desc>
              <text:p/>
            </draw:line>
            <draw:frame draw:name="N 8113" draw:style-name="gr12" draw:text-style-name="P10" draw:layer="layout" svg:width="1.179cm" svg:height="1.187cm" svg:x="8.974cm" svg:y="16.346cm">
              <draw:text-box>
                <text:p text:style-name="P9">31 <text:s text:c="5"/></text:p>
              </draw:text-box>
            </draw:frame>
            <draw:frame draw:name="N 8113" draw:style-name="gr11" draw:text-style-name="P10" draw:layer="layout" svg:width="1.044cm" svg:height="1.187cm" svg:x="6.07cm" svg:y="16.312cm">
              <draw:text-box>
                <text:p text:style-name="P9"><text:s text:c="4"/>39</text:p>
              </draw:text-box>
            </draw:frame>
            <draw:line draw:name="N 8113" draw:style-name="gr22" draw:text-style-name="P8" draw:layer="layout" svg:x1="6.542cm" svg:y1="16.762cm" svg:x2="9.513cm" svg:y2="16.396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6.542cm" svg:y1="16.662cm" svg:x2="6.542cm" svg:y2="16.862cm">
              <svg:desc>N 8113</svg:desc>
              <text:p/>
            </draw:line>
            <draw:frame draw:name="N 8113" draw:style-name="gr11" draw:text-style-name="P10" draw:layer="layout" svg:width="1.044cm" svg:height="1.187cm" svg:x="3.299cm" svg:y="16.769cm">
              <draw:text-box>
                <text:p text:style-name="P9"><text:s text:c="4"/>49</text:p>
              </draw:text-box>
            </draw:frame>
            <draw:line draw:name="N 8113" draw:style-name="gr22" draw:text-style-name="P8" draw:layer="layout" svg:x1="3.771cm" svg:y1="17.219cm" svg:x2="6.542cm" svg:y2="16.762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3.771cm" svg:y1="17.219cm" svg:x2="3.771cm" svg:y2="23.394cm">
              <svg:desc>N 8113</svg:desc>
              <text:p/>
            </draw:line>
            <draw:frame draw:name="N 8113" draw:style-name="gr12" draw:text-style-name="P10" draw:layer="layout" svg:width="1.179cm" svg:height="1.187cm" svg:x="3.232cm" svg:y="23.344cm">
              <draw:text-box>
                <text:p text:style-name="P9">04 <text:s text:c="5"/></text:p>
              </draw:text-box>
            </draw:frame>
            <draw:frame draw:name="N 8113" draw:style-name="gr11" draw:text-style-name="P10" draw:layer="layout" svg:width="1.044cm" svg:height="1.187cm" svg:x="0.728cm" svg:y="23.31cm">
              <draw:text-box>
                <text:p text:style-name="P9"><text:s text:c="4"/>12</text:p>
              </draw:text-box>
            </draw:frame>
            <draw:line draw:name="N 8113" draw:style-name="gr22" draw:text-style-name="P8" draw:layer="layout" svg:x1="1.2cm" svg:y1="23.76cm" svg:x2="3.771cm" svg:y2="23.394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.2cm" svg:y1="23.66cm" svg:x2="1.2cm" svg:y2="23.86cm">
              <svg:desc>N 8113</svg:desc>
              <text:p/>
            </draw:line>
          </draw:g>
          <draw:g draw:name="N 8230">
            <draw:line draw:name="N 8230" draw:style-name="gr21" draw:text-style-name="P5" draw:layer="layout" svg:x1="1.4cm" svg:y1="3.991cm" svg:x2="1.4cm" svg:y2="4.191cm">
              <svg:desc>N 8230</svg:desc>
              <text:p/>
            </draw:line>
            <draw:frame draw:name="N 8230" draw:style-name="gr11" draw:text-style-name="P10" draw:layer="layout" svg:width="1.044cm" svg:height="1.187cm" svg:x="0.928cm" svg:y="4.041cm">
              <draw:text-box>
                <text:p text:style-name="P9"><text:s text:c="4"/>02</text:p>
              </draw:text-box>
            </draw:frame>
            <draw:frame draw:name="N 8230" draw:style-name="gr12" draw:text-style-name="P10" draw:layer="layout" svg:width="1.179cm" svg:height="1.187cm" svg:x="3.432cm" svg:y="4.007cm">
              <draw:text-box>
                <text:p text:style-name="P9">10 <text:s text:c="5"/></text:p>
              </draw:text-box>
            </draw:frame>
            <draw:line draw:name="N 8230" draw:style-name="gr22" draw:text-style-name="P8" draw:layer="layout" svg:x1="1.4cm" svg:y1="4.091cm" svg:x2="3.971cm" svg:y2="4.457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3.971cm" svg:y1="4.457cm" svg:x2="3.971cm" svg:y2="7.568cm">
              <svg:desc>N 8230</svg:desc>
              <text:p/>
            </draw:line>
            <draw:frame draw:name="N 8230" draw:style-name="gr11" draw:text-style-name="P10" draw:layer="layout" svg:width="1.044cm" svg:height="1.187cm" svg:x="3.499cm" svg:y="7.518cm">
              <draw:text-box>
                <text:p text:style-name="P9"><text:s text:c="4"/>18</text:p>
              </draw:text-box>
            </draw:frame>
            <draw:frame draw:name="N 8230" draw:style-name="gr12" draw:text-style-name="P10" draw:layer="layout" svg:width="1.179cm" svg:height="1.187cm" svg:x="5.803cm" svg:y="7.575cm">
              <draw:text-box>
                <text:p text:style-name="P9">28 <text:s text:c="5"/></text:p>
              </draw:text-box>
            </draw:frame>
            <draw:line draw:name="N 8230" draw:style-name="gr22" draw:text-style-name="P8" draw:layer="layout" svg:x1="3.971cm" svg:y1="7.568cm" svg:x2="6.342cm" svg:y2="8.025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6.342cm" svg:y1="7.925cm" svg:x2="6.342cm" svg:y2="8.125cm">
              <svg:desc>N 8230</svg:desc>
              <text:p/>
            </draw:line>
            <draw:frame draw:name="N 8230" draw:style-name="gr12" draw:text-style-name="P10" draw:layer="layout" svg:width="1.179cm" svg:height="1.187cm" svg:x="8.374cm" svg:y="7.941cm">
              <draw:text-box>
                <text:p text:style-name="P9">36 <text:s text:c="5"/></text:p>
              </draw:text-box>
            </draw:frame>
            <draw:line draw:name="N 8230" draw:style-name="gr22" draw:text-style-name="P8" draw:layer="layout" svg:x1="6.342cm" svg:y1="8.025cm" svg:x2="8.913cm" svg:y2="8.391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8.913cm" svg:y1="8.391cm" svg:x2="8.913cm" svg:y2="12.05cm">
              <svg:desc>N 8230</svg:desc>
              <text:p/>
            </draw:line>
            <draw:frame draw:name="N 8230" draw:style-name="gr11" draw:text-style-name="P10" draw:layer="layout" svg:width="1.044cm" svg:height="1.187cm" svg:x="8.441cm" svg:y="12cm">
              <draw:text-box>
                <text:p text:style-name="P9"><text:s text:c="4"/>56</text:p>
              </draw:text-box>
            </draw:frame>
            <draw:frame draw:name="N 8230" draw:style-name="gr12" draw:text-style-name="P10" draw:layer="layout" svg:width="1.179cm" svg:height="1.187cm" svg:x="10.945cm" svg:y="12.012cm">
              <draw:text-box>
                <text:p text:style-name="P9">05 <text:s text:c="5"/></text:p>
              </draw:text-box>
            </draw:frame>
            <draw:line draw:name="N 8230" draw:style-name="gr22" draw:text-style-name="P8" draw:layer="layout" svg:x1="8.913cm" svg:y1="12.05cm" svg:x2="11.484cm" svg:y2="12.462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1.484cm" svg:y1="12.362cm" svg:x2="11.484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.6cm" svg:y1="13.277cm" svg:x2="1.6cm" svg:y2="13.477cm">
              <svg:desc>N 8244 [Sa]</svg:desc>
              <text:p/>
            </draw:line>
            <draw:frame draw:name="N 8244 [Sa]" draw:style-name="gr11" draw:text-style-name="P10" draw:layer="layout" svg:width="1.044cm" svg:height="1.187cm" svg:x="1.128cm" svg:y="13.327cm">
              <draw:text-box>
                <text:p text:style-name="P9"><text:s text:c="4"/>25</text:p>
              </draw:text-box>
            </draw:frame>
            <draw:frame draw:name="N 8244 [Sa]" draw:style-name="gr12" draw:text-style-name="P10" draw:layer="layout" svg:width="1.179cm" svg:height="1.187cm" svg:x="3.232cm" svg:y="13.293cm">
              <draw:text-box>
                <text:p text:style-name="P9">33 <text:s text:c="5"/></text:p>
              </draw:text-box>
            </draw:frame>
            <draw:line draw:name="N 8244 [Sa]" draw:style-name="gr22" draw:text-style-name="P8" draw:layer="layout" svg:x1="1.6cm" svg:y1="13.377cm" svg:x2="3.771cm" svg:y2="13.743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3.771cm" svg:y1="13.743cm" svg:x2="3.771cm" svg:y2="15.298cm">
              <svg:desc>N 8244 [Sa]</svg:desc>
              <text:p/>
            </draw:line>
            <draw:frame draw:name="N 8244 [Sa]" draw:style-name="gr11" draw:text-style-name="P10" draw:layer="layout" svg:width="1.044cm" svg:height="1.187cm" svg:x="3.299cm" svg:y="15.248cm">
              <draw:text-box>
                <text:p text:style-name="P9"><text:s text:c="4"/>07</text:p>
              </draw:text-box>
            </draw:frame>
            <draw:frame draw:name="N 8244 [Sa]" draw:style-name="gr12" draw:text-style-name="P10" draw:layer="layout" svg:width="1.179cm" svg:height="1.187cm" svg:x="5.803cm" svg:y="15.305cm">
              <draw:text-box>
                <text:p text:style-name="P9">17 <text:s text:c="5"/></text:p>
              </draw:text-box>
            </draw:frame>
            <draw:line draw:name="N 8244 [Sa]" draw:style-name="gr22" draw:text-style-name="P8" draw:layer="layout" svg:x1="3.771cm" svg:y1="15.298cm" svg:x2="6.342cm" svg:y2="15.755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6.342cm" svg:y1="15.655cm" svg:x2="6.342cm" svg:y2="15.855cm">
              <svg:desc>N 8244 [Sa]</svg:desc>
              <text:p/>
            </draw:line>
            <draw:frame draw:name="N 8244 [Sa]" draw:style-name="gr12" draw:text-style-name="P10" draw:layer="layout" svg:width="1.179cm" svg:height="1.187cm" svg:x="8.374cm" svg:y="15.671cm">
              <draw:text-box>
                <text:p text:style-name="P9">25 <text:s text:c="5"/></text:p>
              </draw:text-box>
            </draw:frame>
            <draw:line draw:name="N 8244 [Sa]" draw:style-name="gr22" draw:text-style-name="P8" draw:layer="layout" svg:x1="6.342cm" svg:y1="15.755cm" svg:x2="8.913cm" svg:y2="16.121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8.913cm" svg:y1="16.021cm" svg:x2="8.913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9.513cm" svg:y1="6.79cm" svg:x2="9.513cm" svg:y2="9.077cm">
              <svg:desc>N 8361</svg:desc>
              <text:p/>
            </draw:line>
            <draw:frame draw:name="N 8361" draw:style-name="gr12" draw:text-style-name="P10" draw:layer="layout" svg:width="1.179cm" svg:height="1.187cm" svg:x="8.974cm" svg:y="9.027cm">
              <draw:text-box>
                <text:p text:style-name="P9">51 <text:s text:c="5"/></text:p>
              </draw:text-box>
            </draw:frame>
            <draw:frame draw:name="N 8361" draw:style-name="gr11" draw:text-style-name="P10" draw:layer="layout" svg:width="1.044cm" svg:height="1.187cm" svg:x="5.87cm" svg:y="8.993cm">
              <draw:text-box>
                <text:p text:style-name="P9"><text:s text:c="4"/>59</text:p>
              </draw:text-box>
            </draw:frame>
            <draw:line draw:name="N 8361" draw:style-name="gr22" draw:text-style-name="P8" draw:layer="layout" svg:x1="6.342cm" svg:y1="9.443cm" svg:x2="9.513cm" svg:y2="9.07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6.342cm" svg:y1="9.343cm" svg:x2="6.342cm" svg:y2="9.543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8.913cm" svg:y1="18.171cm" svg:x2="8.913cm" svg:y2="18.371cm">
              <svg:desc>N 8601 [Sa]</svg:desc>
              <text:p/>
            </draw:line>
            <draw:frame draw:name="N 8601 [Sa]" draw:style-name="gr12" draw:text-style-name="P10" draw:layer="layout" svg:width="1.179cm" svg:height="1.187cm" svg:x="8.374cm" svg:y="18.221cm">
              <draw:text-box>
                <text:p text:style-name="P9">12 <text:s text:c="5"/></text:p>
              </draw:text-box>
            </draw:frame>
            <draw:frame draw:name="N 8601 [Sa]" draw:style-name="gr11" draw:text-style-name="P10" draw:layer="layout" svg:width="1.044cm" svg:height="1.187cm" svg:x="6.07cm" svg:y="18.187cm">
              <draw:text-box>
                <text:p text:style-name="P9"><text:s text:c="4"/>20</text:p>
              </draw:text-box>
            </draw:frame>
            <draw:line draw:name="N 8601 [Sa]" draw:style-name="gr22" draw:text-style-name="P8" draw:layer="layout" svg:x1="6.542cm" svg:y1="18.637cm" svg:x2="8.913cm" svg:y2="18.271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6.542cm" svg:y1="18.537cm" svg:x2="6.542cm" svg:y2="18.737cm">
              <svg:desc>N 8601 [Sa]</svg:desc>
              <text:p/>
            </draw:line>
          </draw:g>
          <draw:g draw:name="N 8915">
            <draw:line draw:name="N 8915" draw:style-name="gr21" draw:text-style-name="P5" draw:layer="layout" svg:x1="19.197cm" svg:y1="4cm" svg:x2="19.197cm" svg:y2="8.894cm">
              <svg:desc>N 8915</svg:desc>
              <text:p/>
            </draw:line>
            <draw:frame draw:name="N 8915" draw:style-name="gr12" draw:text-style-name="P10" draw:layer="layout" svg:width="1.179cm" svg:height="1.187cm" svg:x="18.658cm" svg:y="8.844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16.554cm" svg:y="8.719cm">
              <draw:text-box>
                <text:p text:style-name="P9"><text:s text:c="4"/>53</text:p>
              </draw:text-box>
            </draw:frame>
            <draw:line draw:name="N 8915" draw:style-name="gr22" draw:text-style-name="P8" draw:layer="layout" svg:x1="17.026cm" svg:y1="9.169cm" svg:x2="19.197cm" svg:y2="8.894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7.026cm" svg:y1="9.169cm" svg:x2="17.026cm" svg:y2="12.828cm">
              <svg:desc>N 8915</svg:desc>
              <text:p/>
            </draw:line>
            <draw:frame draw:name="N 8915" draw:style-name="gr12" draw:text-style-name="P10" draw:layer="layout" svg:width="1.179cm" svg:height="1.187cm" svg:x="16.487cm" svg:y="12.778cm">
              <draw:text-box>
                <text:p text:style-name="P9">13 <text:s text:c="5"/></text:p>
              </draw:text-box>
            </draw:frame>
            <draw:frame draw:name="N 8915" draw:style-name="gr11" draw:text-style-name="P10" draw:layer="layout" svg:width="1.044cm" svg:height="1.187cm" svg:x="13.583cm" svg:y="12.561cm">
              <draw:text-box>
                <text:p text:style-name="P9"><text:s text:c="4"/>17</text:p>
              </draw:text-box>
            </draw:frame>
            <draw:line draw:name="N 8915" draw:style-name="gr22" draw:text-style-name="P8" draw:layer="layout" svg:x1="14.055cm" svg:y1="13.011cm" svg:x2="17.026cm" svg:y2="12.828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4.055cm" svg:y1="13.011cm" svg:x2="14.055cm" svg:y2="14.383cm">
              <svg:desc>N 8915</svg:desc>
              <text:p/>
            </draw:line>
            <draw:frame draw:name="N 8915" draw:style-name="gr12" draw:text-style-name="P10" draw:layer="layout" svg:width="1.179cm" svg:height="1.187cm" svg:x="13.516cm" svg:y="14.333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11.212cm" svg:y="14.116cm">
              <draw:text-box>
                <text:p text:style-name="P9"><text:s text:c="4"/>51</text:p>
              </draw:text-box>
            </draw:frame>
            <draw:line draw:name="N 8915" draw:style-name="gr22" draw:text-style-name="P8" draw:layer="layout" svg:x1="11.684cm" svg:y1="14.566cm" svg:x2="14.055cm" svg:y2="14.383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1.684cm" svg:y1="14.466cm" svg:x2="11.684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11.884cm" svg:y1="21.785cm" svg:x2="11.884cm" svg:y2="21.985cm">
              <svg:desc>N 8916</svg:desc>
              <text:p/>
            </draw:line>
            <draw:frame draw:name="N 8916" draw:style-name="gr11" draw:text-style-name="P10" draw:layer="layout" svg:width="1.044cm" svg:height="1.187cm" svg:x="11.412cm" svg:y="21.835cm">
              <draw:text-box>
                <text:p text:style-name="P9"><text:s text:c="4"/>31</text:p>
              </draw:text-box>
            </draw:frame>
            <draw:frame draw:name="N 8916" draw:style-name="gr12" draw:text-style-name="P10" draw:layer="layout" svg:width="1.179cm" svg:height="1.187cm" svg:x="13.516cm" svg:y="21.618cm">
              <draw:text-box>
                <text:p text:style-name="P9">35 <text:s text:c="5"/></text:p>
              </draw:text-box>
            </draw:frame>
            <draw:line draw:name="N 8916" draw:style-name="gr22" draw:text-style-name="P8" draw:layer="layout" svg:x1="11.884cm" svg:y1="21.885cm" svg:x2="14.055cm" svg:y2="22.068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4.055cm" svg:y1="21.968cm" svg:x2="14.055cm" svg:y2="22.168cm">
              <svg:desc>N 8916</svg:desc>
              <text:p/>
            </draw:line>
            <draw:frame draw:name="N 8916" draw:style-name="gr12" draw:text-style-name="P10" draw:layer="layout" svg:width="1.179cm" svg:height="1.187cm" svg:x="16.487cm" svg:y="21.801cm">
              <draw:text-box>
                <text:p text:style-name="P9">39 <text:s text:c="5"/></text:p>
              </draw:text-box>
            </draw:frame>
            <draw:line draw:name="N 8916" draw:style-name="gr22" draw:text-style-name="P8" draw:layer="layout" svg:x1="14.055cm" svg:y1="22.068cm" svg:x2="17.026cm" svg:y2="22.25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7.026cm" svg:y1="22.251cm" svg:x2="17.026cm" svg:y2="25.178cm">
              <svg:desc>N 8916</svg:desc>
              <text:p/>
            </draw:line>
            <draw:frame draw:name="N 8916" draw:style-name="gr11" draw:text-style-name="P10" draw:layer="layout" svg:width="1.044cm" svg:height="1.187cm" svg:x="16.554cm" svg:y="25.128cm">
              <draw:text-box>
                <text:p text:style-name="P9"><text:s text:c="4"/>43</text:p>
              </draw:text-box>
            </draw:frame>
            <draw:frame draw:name="N 8916" draw:style-name="gr12" draw:text-style-name="P10" draw:layer="layout" svg:width="1.179cm" svg:height="1.187cm" svg:x="18.858cm" svg:y="25.003cm">
              <draw:text-box>
                <text:p text:style-name="P9">49 <text:s text:c="5"/></text:p>
              </draw:text-box>
            </draw:frame>
            <draw:line draw:name="N 8916" draw:style-name="gr22" draw:text-style-name="P8" draw:layer="layout" svg:x1="17.026cm" svg:y1="25.178cm" svg:x2="19.397cm" svg:y2="25.453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9.397cm" svg:y1="25.353cm" svg:x2="19.397cm" svg:y2="25.553cm">
              <svg:desc>N 8916</svg:desc>
              <text:p/>
            </draw:line>
          </draw:g>
          <draw:g draw:name="P 4160">
            <draw:line draw:name="P 4160" draw:style-name="gr23" draw:text-style-name="P5" draw:layer="layout" svg:x1="2.6cm" svg:y1="8.886cm" svg:x2="2.6cm" svg:y2="9.086cm">
              <svg:desc>P 4160</svg:desc>
              <text:p/>
            </draw:line>
            <draw:frame draw:name="P 4160" draw:style-name="gr11" draw:text-style-name="P10" draw:layer="layout" svg:width="1.044cm" svg:height="1.187cm" svg:x="2.128cm" svg:y="8.936cm">
              <draw:text-box>
                <text:p text:style-name="P9"><text:s text:c="4"/>49</text:p>
              </draw:text-box>
            </draw:frame>
            <draw:frame draw:name="P 4160" draw:style-name="gr12" draw:text-style-name="P10" draw:layer="layout" svg:width="1.179cm" svg:height="1.187cm" svg:x="3.432cm" svg:y="8.765cm">
              <draw:text-box>
                <text:p text:style-name="P9">54 <text:s text:c="5"/></text:p>
              </draw:text-box>
            </draw:frame>
            <draw:line draw:name="P 4160" draw:style-name="gr24" draw:text-style-name="P8" draw:layer="layout" svg:x1="2.6cm" svg:y1="8.986cm" svg:x2="3.971cm" svg:y2="9.215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3.971cm" svg:y1="9.215cm" svg:x2="3.971cm" svg:y2="9.398cm">
              <svg:desc>P 4160</svg:desc>
              <text:p/>
            </draw:line>
            <draw:frame draw:name="P 4160" draw:style-name="gr11" draw:text-style-name="P10" draw:layer="layout" svg:width="1.044cm" svg:height="1.187cm" svg:x="3.499cm" svg:y="9.348cm">
              <draw:text-box>
                <text:p text:style-name="P9"><text:s text:c="4"/>58</text:p>
              </draw:text-box>
            </draw:frame>
            <draw:frame draw:name="P 4160" draw:style-name="gr12" draw:text-style-name="P10" draw:layer="layout" svg:width="1.179cm" svg:height="1.187cm" svg:x="5.803cm" svg:y="9.222cm">
              <draw:text-box>
                <text:p text:style-name="P9">04 <text:s text:c="5"/></text:p>
              </draw:text-box>
            </draw:frame>
            <draw:line draw:name="P 4160" draw:style-name="gr24" draw:text-style-name="P8" draw:layer="layout" svg:x1="3.971cm" svg:y1="9.398cm" svg:x2="6.342cm" svg:y2="9.672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6.342cm" svg:y1="9.572cm" svg:x2="6.342cm" svg:y2="9.772cm">
              <svg:desc>P 4160</svg:desc>
              <text:p/>
            </draw:line>
            <draw:frame draw:name="P 4160" draw:style-name="gr12" draw:text-style-name="P10" draw:layer="layout" svg:width="1.179cm" svg:height="1.187cm" svg:x="8.574cm" svg:y="9.451cm">
              <draw:text-box>
                <text:p text:style-name="P9">09 <text:s text:c="5"/></text:p>
              </draw:text-box>
            </draw:frame>
            <draw:line draw:name="P 4160" draw:style-name="gr24" draw:text-style-name="P8" draw:layer="layout" svg:x1="6.342cm" svg:y1="9.672cm" svg:x2="9.113cm" svg:y2="9.901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9.113cm" svg:y1="9.901cm" svg:x2="9.113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9.313cm" svg:y1="8.162cm" svg:x2="9.313cm" svg:y2="8.62cm">
              <svg:desc>P 4161</svg:desc>
              <text:p/>
            </draw:line>
            <draw:frame draw:name="P 4161" draw:style-name="gr12" draw:text-style-name="P10" draw:layer="layout" svg:width="1.179cm" svg:height="1.187cm" svg:x="8.774cm" svg:y="8.57cm">
              <draw:text-box>
                <text:p text:style-name="P9">41 <text:s text:c="5"/></text:p>
              </draw:text-box>
            </draw:frame>
            <draw:frame draw:name="P 4161" draw:style-name="gr11" draw:text-style-name="P10" draw:layer="layout" svg:width="1.044cm" svg:height="1.187cm" svg:x="5.87cm" svg:y="8.399cm">
              <draw:text-box>
                <text:p text:style-name="P9"><text:s text:c="4"/>46</text:p>
              </draw:text-box>
            </draw:frame>
            <draw:line draw:name="P 4161" draw:style-name="gr24" draw:text-style-name="P8" draw:layer="layout" svg:x1="6.342cm" svg:y1="8.849cm" svg:x2="9.313cm" svg:y2="8.6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6.342cm" svg:y1="8.749cm" svg:x2="6.342cm" svg:y2="8.949cm">
              <svg:desc>P 4161</svg:desc>
              <text:p/>
            </draw:line>
            <draw:frame draw:name="P 4161" draw:style-name="gr11" draw:text-style-name="P10" draw:layer="layout" svg:width="1.044cm" svg:height="1.187cm" svg:x="3.299cm" svg:y="8.673cm">
              <draw:text-box>
                <text:p text:style-name="P9"><text:s text:c="4"/>52</text:p>
              </draw:text-box>
            </draw:frame>
            <draw:line draw:name="P 4161" draw:style-name="gr24" draw:text-style-name="P8" draw:layer="layout" svg:x1="3.771cm" svg:y1="9.123cm" svg:x2="6.342cm" svg:y2="8.849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3.771cm" svg:y1="9.123cm" svg:x2="3.771cm" svg:y2="9.763cm">
              <svg:desc>P 4161</svg:desc>
              <text:p/>
            </draw:line>
            <draw:frame draw:name="P 4161" draw:style-name="gr12" draw:text-style-name="P10" draw:layer="layout" svg:width="1.179cm" svg:height="1.187cm" svg:x="3.232cm" svg:y="9.713cm">
              <draw:text-box>
                <text:p text:style-name="P9">06 <text:s text:c="5"/></text:p>
              </draw:text-box>
            </draw:frame>
            <draw:frame draw:name="P 4161" draw:style-name="gr26" draw:text-style-name="P10" draw:layer="layout" svg:width="1.027cm" svg:height="1.187cm" svg:x="2.137cm" svg:y="9.542cm">
              <draw:text-box>
                <text:p text:style-name="P9"><text:s text:c="4"/>11</text:p>
              </draw:text-box>
            </draw:frame>
            <draw:line draw:name="P 4161" draw:style-name="gr24" draw:text-style-name="P8" draw:layer="layout" svg:x1="2.6cm" svg:y1="9.992cm" svg:x2="3.771cm" svg:y2="9.763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2.6cm" svg:y1="9.892cm" svg:x2="2.6cm" svg:y2="10.092cm">
              <svg:desc>P 4161</svg:desc>
              <text:p/>
            </draw:line>
          </draw:g>
          <draw:g draw:name="P 4162">
            <draw:line draw:name="P 4162" draw:style-name="gr23" draw:text-style-name="P5" draw:layer="layout" svg:x1="2.6cm" svg:y1="27.685cm" svg:x2="2.6cm" svg:y2="27.885cm">
              <svg:desc>P 4162</svg:desc>
              <text:p/>
            </draw:line>
            <draw:frame draw:name="P 4162" draw:style-name="gr11" draw:text-style-name="P10" draw:layer="layout" svg:width="1.044cm" svg:height="1.187cm" svg:x="2.128cm" svg:y="27.735cm">
              <draw:text-box>
                <text:p text:style-name="P9"><text:s text:c="4"/>40</text:p>
              </draw:text-box>
            </draw:frame>
            <draw:frame draw:name="P 4162" draw:style-name="gr12" draw:text-style-name="P10" draw:layer="layout" svg:width="1.179cm" svg:height="1.187cm" svg:x="3.232cm" svg:y="27.564cm">
              <draw:text-box>
                <text:p text:style-name="P9">45 <text:s text:c="5"/></text:p>
              </draw:text-box>
            </draw:frame>
            <draw:line draw:name="P 4162" draw:style-name="gr24" draw:text-style-name="P8" draw:layer="layout" svg:x1="2.6cm" svg:y1="27.785cm" svg:x2="3.771cm" svg:y2="28.014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3" draw:text-style-name="P5" draw:layer="layout" svg:x1="3.771cm" svg:y1="28.014cm" svg:x2="3.771cm" svg:y2="28.517cm">
              <svg:desc>P 4162</svg:desc>
              <text:p/>
            </draw:line>
          </draw:g>
          <draw:g draw:name="P 4163">
            <draw:line draw:name="P 4163" draw:style-name="gr23" draw:text-style-name="P5" draw:layer="layout" svg:x1="9.313cm" svg:y1="27.511cm" svg:x2="9.313cm" svg:y2="27.785cm">
              <svg:desc>P 4163</svg:desc>
              <text:p/>
            </draw:line>
            <draw:frame draw:name="P 4163" draw:style-name="gr12" draw:text-style-name="P10" draw:layer="layout" svg:width="1.179cm" svg:height="1.187cm" svg:x="8.774cm" svg:y="27.735cm">
              <draw:text-box>
                <text:p text:style-name="P9">40 <text:s text:c="5"/></text:p>
              </draw:text-box>
            </draw:frame>
            <draw:frame draw:name="P 4163" draw:style-name="gr11" draw:text-style-name="P10" draw:layer="layout" svg:width="1.044cm" svg:height="1.187cm" svg:x="6.07cm" svg:y="27.564cm">
              <draw:text-box>
                <text:p text:style-name="P9"><text:s text:c="4"/>45</text:p>
              </draw:text-box>
            </draw:frame>
            <draw:line draw:name="P 4163" draw:style-name="gr24" draw:text-style-name="P8" draw:layer="layout" svg:x1="6.542cm" svg:y1="28.014cm" svg:x2="9.313cm" svg:y2="27.7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6.542cm" svg:y1="27.914cm" svg:x2="6.542cm" svg:y2="28.114cm">
              <svg:desc>P 4163</svg:desc>
              <text:p/>
            </draw:line>
            <draw:frame draw:name="P 4163" draw:style-name="gr11" draw:text-style-name="P10" draw:layer="layout" svg:width="1.044cm" svg:height="1.187cm" svg:x="3.499cm" svg:y="27.838cm">
              <draw:text-box>
                <text:p text:style-name="P9"><text:s text:c="4"/>51</text:p>
              </draw:text-box>
            </draw:frame>
            <draw:line draw:name="P 4163" draw:style-name="gr24" draw:text-style-name="P8" draw:layer="layout" svg:x1="3.971cm" svg:y1="28.288cm" svg:x2="6.542cm" svg:y2="28.014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3.971cm" svg:y1="28.288cm" svg:x2="3.971cm" svg:y2="28.471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6.342cm" svg:y1="5.363cm" svg:x2="6.342cm" svg:y2="5.563cm">
              <svg:desc>P 4430 [Sa]</svg:desc>
              <text:p/>
            </draw:line>
            <draw:frame draw:name="P 4430 [Sa]" draw:style-name="gr11" draw:text-style-name="P10" draw:layer="layout" svg:width="1.044cm" svg:height="1.187cm" svg:x="5.87cm" svg:y="5.413cm">
              <draw:text-box>
                <text:p text:style-name="P9"><text:s text:c="4"/>32</text:p>
              </draw:text-box>
            </draw:frame>
            <draw:frame draw:name="P 4430 [Sa]" draw:style-name="gr12" draw:text-style-name="P10" draw:layer="layout" svg:width="1.179cm" svg:height="1.187cm" svg:x="8.574cm" svg:y="5.242cm">
              <draw:text-box>
                <text:p text:style-name="P9">37 <text:s text:c="5"/></text:p>
              </draw:text-box>
            </draw:frame>
            <draw:line draw:name="P 4430 [Sa]" draw:style-name="gr24" draw:text-style-name="P8" draw:layer="layout" svg:x1="6.342cm" svg:y1="5.463cm" svg:x2="9.113cm" svg:y2="5.692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9.113cm" svg:y1="5.692cm" svg:x2="9.113cm" svg:y2="5.875cm">
              <svg:desc>P 4430 [Sa]</svg:desc>
              <text:p/>
            </draw:line>
            <draw:frame draw:name="P 4430 [Sa]" draw:style-name="gr11" draw:text-style-name="P10" draw:layer="layout" svg:width="1.044cm" svg:height="1.187cm" svg:x="8.641cm" svg:y="5.825cm">
              <draw:text-box>
                <text:p text:style-name="P9"><text:s text:c="4"/>41</text:p>
              </draw:text-box>
            </draw:frame>
            <draw:frame draw:name="P 4430 [Sa]" draw:style-name="gr12" draw:text-style-name="P10" draw:layer="layout" svg:width="1.179cm" svg:height="1.187cm" svg:x="11.145cm" svg:y="5.837cm">
              <draw:text-box>
                <text:p text:style-name="P9">50 <text:s text:c="5"/></text:p>
              </draw:text-box>
            </draw:frame>
            <draw:line draw:name="P 4430 [Sa]" draw:style-name="gr24" draw:text-style-name="P8" draw:layer="layout" svg:x1="9.113cm" svg:y1="5.875cm" svg:x2="11.684cm" svg:y2="6.287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1.684cm" svg:y1="6.187cm" svg:x2="11.684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1.684cm" svg:y1="9.618cm" svg:x2="11.684cm" svg:y2="9.818cm">
              <svg:desc>P 4431 [Sa]</svg:desc>
              <text:p/>
            </draw:line>
            <draw:frame draw:name="P 4431 [Sa]" draw:style-name="gr12" draw:text-style-name="P10" draw:layer="layout" svg:width="1.179cm" svg:height="1.187cm" svg:x="11.145cm" svg:y="9.668cm">
              <draw:text-box>
                <text:p text:style-name="P9">05 <text:s text:c="5"/></text:p>
              </draw:text-box>
            </draw:frame>
            <draw:frame draw:name="P 4431 [Sa]" draw:style-name="gr11" draw:text-style-name="P10" draw:layer="layout" svg:width="1.044cm" svg:height="1.187cm" svg:x="8.841cm" svg:y="9.679cm">
              <draw:text-box>
                <text:p text:style-name="P9"><text:s text:c="4"/>14</text:p>
              </draw:text-box>
            </draw:frame>
            <draw:line draw:name="P 4431 [Sa]" draw:style-name="gr24" draw:text-style-name="P8" draw:layer="layout" svg:x1="9.313cm" svg:y1="10.129cm" svg:x2="11.684cm" svg:y2="9.718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9.313cm" svg:y1="10.129cm" svg:x2="9.313cm" svg:y2="10.312cm">
              <svg:desc>P 4431 [Sa]</svg:desc>
              <text:p/>
            </draw:line>
            <draw:frame draw:name="P 4431 [Sa]" draw:style-name="gr12" draw:text-style-name="P10" draw:layer="layout" svg:width="1.179cm" svg:height="1.187cm" svg:x="8.774cm" svg:y="10.262cm">
              <draw:text-box>
                <text:p text:style-name="P9">18 <text:s text:c="5"/></text:p>
              </draw:text-box>
            </draw:frame>
            <draw:frame draw:name="P 4431 [Sa]" draw:style-name="gr11" draw:text-style-name="P10" draw:layer="layout" svg:width="1.044cm" svg:height="1.187cm" svg:x="6.07cm" svg:y="10.091cm">
              <draw:text-box>
                <text:p text:style-name="P9"><text:s text:c="4"/>23</text:p>
              </draw:text-box>
            </draw:frame>
            <draw:line draw:name="P 4431 [Sa]" draw:style-name="gr24" draw:text-style-name="P8" draw:layer="layout" svg:x1="6.542cm" svg:y1="10.541cm" svg:x2="9.313cm" svg:y2="10.312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6.542cm" svg:y1="10.441cm" svg:x2="6.542cm" svg:y2="10.641cm">
              <svg:desc>P 4431 [Sa]</svg:desc>
              <text:p/>
            </draw:line>
            <draw:frame draw:name="P 4431 [Sa]" draw:style-name="gr11" draw:text-style-name="P10" draw:layer="layout" svg:width="1.044cm" svg:height="1.187cm" svg:x="3.299cm" svg:y="10.365cm">
              <draw:text-box>
                <text:p text:style-name="P9"><text:s text:c="4"/>29</text:p>
              </draw:text-box>
            </draw:frame>
            <draw:line draw:name="P 4431 [Sa]" draw:style-name="gr24" draw:text-style-name="P8" draw:layer="layout" svg:x1="3.771cm" svg:y1="10.815cm" svg:x2="6.542cm" svg:y2="10.541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3.771cm" svg:y1="10.815cm" svg:x2="3.771cm" svg:y2="11.547cm">
              <svg:desc>P 4431 [Sa]</svg:desc>
              <text:p/>
            </draw:line>
            <draw:frame draw:name="P 4431 [Sa]" draw:style-name="gr12" draw:text-style-name="P10" draw:layer="layout" svg:width="1.179cm" svg:height="1.187cm" svg:x="3.232cm" svg:y="11.497cm">
              <draw:text-box>
                <text:p text:style-name="P9">45 <text:s text:c="5"/></text:p>
              </draw:text-box>
            </draw:frame>
            <draw:frame draw:name="P 4431 [Sa]" draw:style-name="gr11" draw:text-style-name="P10" draw:layer="layout" svg:width="1.044cm" svg:height="1.187cm" svg:x="1.928cm" svg:y="11.326cm">
              <draw:text-box>
                <text:p text:style-name="P9"><text:s text:c="4"/>50</text:p>
              </draw:text-box>
            </draw:frame>
            <draw:line draw:name="P 4431 [Sa]" draw:style-name="gr24" draw:text-style-name="P8" draw:layer="layout" svg:x1="2.4cm" svg:y1="11.776cm" svg:x2="3.771cm" svg:y2="11.547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2.4cm" svg:y1="11.676cm" svg:x2="2.4cm" svg:y2="11.876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2.4cm" svg:y1="22.205cm" svg:x2="2.4cm" svg:y2="22.251cm">
              <svg:desc>P 4432 [Sa]</svg:desc>
              <text:p/>
            </draw:line>
            <draw:frame draw:name="P 4432 [Sa]" draw:style-name="gr11" draw:text-style-name="P10" draw:layer="layout" svg:width="1.044cm" svg:height="1.187cm" svg:x="1.928cm" svg:y="22.201cm">
              <draw:text-box>
                <text:p text:style-name="P9"><text:s text:c="4"/>39</text:p>
              </draw:text-box>
            </draw:frame>
            <draw:frame draw:name="P 4432 [Sa]" draw:style-name="gr12" draw:text-style-name="P10" draw:layer="layout" svg:width="1.179cm" svg:height="1.187cm" svg:x="3.432cm" svg:y="22.029cm">
              <draw:text-box>
                <text:p text:style-name="P9">44 <text:s text:c="5"/></text:p>
              </draw:text-box>
            </draw:frame>
            <draw:line draw:name="P 4432 [Sa]" draw:style-name="gr24" draw:text-style-name="P8" draw:layer="layout" svg:x1="2.4cm" svg:y1="22.251cm" svg:x2="3.971cm" svg:y2="22.479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3.971cm" svg:y1="22.479cm" svg:x2="3.971cm" svg:y2="22.937cm">
              <svg:desc>P 4432 [Sa]</svg:desc>
              <text:p/>
            </draw:line>
            <draw:frame draw:name="P 4432 [Sa]" draw:style-name="gr11" draw:text-style-name="P10" draw:layer="layout" svg:width="1.044cm" svg:height="1.187cm" svg:x="3.499cm" svg:y="22.887cm">
              <draw:text-box>
                <text:p text:style-name="P9"><text:s text:c="4"/>54</text:p>
              </draw:text-box>
            </draw:frame>
            <draw:frame draw:name="P 4432 [Sa]" draw:style-name="gr12" draw:text-style-name="P10" draw:layer="layout" svg:width="1.179cm" svg:height="1.187cm" svg:x="6.003cm" svg:y="22.761cm">
              <draw:text-box>
                <text:p text:style-name="P9">00 <text:s text:c="5"/></text:p>
              </draw:text-box>
            </draw:frame>
            <draw:line draw:name="P 4432 [Sa]" draw:style-name="gr24" draw:text-style-name="P8" draw:layer="layout" svg:x1="3.971cm" svg:y1="22.937cm" svg:x2="6.542cm" svg:y2="23.211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6.542cm" svg:y1="23.111cm" svg:x2="6.542cm" svg:y2="23.311cm">
              <svg:desc>P 4432 [Sa]</svg:desc>
              <text:p/>
            </draw:line>
            <draw:frame draw:name="P 4432 [Sa]" draw:style-name="gr12" draw:text-style-name="P10" draw:layer="layout" svg:width="1.179cm" svg:height="1.187cm" svg:x="8.574cm" svg:y="22.99cm">
              <draw:text-box>
                <text:p text:style-name="P9">05 <text:s text:c="5"/></text:p>
              </draw:text-box>
            </draw:frame>
            <draw:line draw:name="P 4432 [Sa]" draw:style-name="gr24" draw:text-style-name="P8" draw:layer="layout" svg:x1="6.542cm" svg:y1="23.211cm" svg:x2="9.113cm" svg:y2="23.44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9.113cm" svg:y1="23.44cm" svg:x2="9.113cm" svg:y2="23.714cm">
              <svg:desc>P 4432 [Sa]</svg:desc>
              <text:p/>
            </draw:line>
            <draw:frame draw:name="P 4432 [Sa]" draw:style-name="gr26" draw:text-style-name="P10" draw:layer="layout" svg:width="1.027cm" svg:height="1.187cm" svg:x="8.65cm" svg:y="23.664cm">
              <draw:text-box>
                <text:p text:style-name="P9"><text:s text:c="4"/>11</text:p>
              </draw:text-box>
            </draw:frame>
            <draw:frame draw:name="P 4432 [Sa]" draw:style-name="gr12" draw:text-style-name="P10" draw:layer="layout" svg:width="1.179cm" svg:height="1.187cm" svg:x="11.145cm" svg:y="23.676cm">
              <draw:text-box>
                <text:p text:style-name="P9">20 <text:s text:c="5"/></text:p>
              </draw:text-box>
            </draw:frame>
            <draw:line draw:name="P 4432 [Sa]" draw:style-name="gr24" draw:text-style-name="P8" draw:layer="layout" svg:x1="9.113cm" svg:y1="23.714cm" svg:x2="11.684cm" svg:y2="24.12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1.684cm" svg:y1="24.026cm" svg:x2="11.684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9.197cm" svg:y1="4.998cm" svg:x2="19.197cm" svg:y2="5.198cm">
              <svg:desc>P 4811</svg:desc>
              <text:p/>
            </draw:line>
            <draw:frame draw:name="P 4811" draw:style-name="gr12" draw:text-style-name="P10" draw:layer="layout" svg:width="1.179cm" svg:height="1.187cm" svg:x="18.658cm" svg:y="5.048cm">
              <draw:text-box>
                <text:p text:style-name="P9">24 <text:s text:c="5"/></text:p>
              </draw:text-box>
            </draw:frame>
            <draw:frame draw:name="P 4811" draw:style-name="gr11" draw:text-style-name="P10" draw:layer="layout" svg:width="1.044cm" svg:height="1.187cm" svg:x="16.354cm" svg:y="4.922cm">
              <draw:text-box>
                <text:p text:style-name="P9"><text:s text:c="4"/>30</text:p>
              </draw:text-box>
            </draw:frame>
            <draw:line draw:name="P 4811" draw:style-name="gr24" draw:text-style-name="P8" draw:layer="layout" svg:x1="16.826cm" svg:y1="5.372cm" svg:x2="19.197cm" svg:y2="5.09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6.826cm" svg:y1="5.372cm" svg:x2="16.826cm" svg:y2="5.555cm">
              <svg:desc>P 4811</svg:desc>
              <text:p/>
            </draw:line>
            <draw:frame draw:name="P 4811" draw:style-name="gr12" draw:text-style-name="P10" draw:layer="layout" svg:width="1.179cm" svg:height="1.187cm" svg:x="16.287cm" svg:y="5.505cm">
              <draw:text-box>
                <text:p text:style-name="P9">34 <text:s text:c="5"/></text:p>
              </draw:text-box>
            </draw:frame>
            <draw:frame draw:name="P 4811" draw:style-name="gr11" draw:text-style-name="P10" draw:layer="layout" svg:width="1.044cm" svg:height="1.187cm" svg:x="13.583cm" svg:y="5.288cm">
              <draw:text-box>
                <text:p text:style-name="P9"><text:s text:c="4"/>38</text:p>
              </draw:text-box>
            </draw:frame>
            <draw:line draw:name="P 4811" draw:style-name="gr24" draw:text-style-name="P8" draw:layer="layout" svg:x1="14.055cm" svg:y1="5.738cm" svg:x2="16.826cm" svg:y2="5.555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4.055cm" svg:y1="5.638cm" svg:x2="14.055cm" svg:y2="5.838cm">
              <svg:desc>P 4811</svg:desc>
              <text:p/>
            </draw:line>
            <draw:frame draw:name="P 4811" draw:style-name="gr11" draw:text-style-name="P10" draw:layer="layout" svg:width="1.044cm" svg:height="1.187cm" svg:x="11.012cm" svg:y="5.471cm">
              <draw:text-box>
                <text:p text:style-name="P9"><text:s text:c="4"/>42</text:p>
              </draw:text-box>
            </draw:frame>
            <draw:line draw:name="P 4811" draw:style-name="gr24" draw:text-style-name="P8" draw:layer="layout" svg:x1="11.484cm" svg:y1="5.921cm" svg:x2="14.055cm" svg:y2="5.73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1.484cm" svg:y1="5.921cm" svg:x2="11.484cm" svg:y2="6.653cm">
              <svg:desc>P 4811</svg:desc>
              <text:p/>
            </draw:line>
            <draw:frame draw:name="P 4811" draw:style-name="gr12" draw:text-style-name="P10" draw:layer="layout" svg:width="1.179cm" svg:height="1.187cm" svg:x="10.945cm" svg:y="6.603cm">
              <draw:text-box>
                <text:p text:style-name="P9">58 <text:s text:c="5"/></text:p>
              </draw:text-box>
            </draw:frame>
            <draw:frame draw:name="P 4811" draw:style-name="gr11" draw:text-style-name="P10" draw:layer="layout" svg:width="1.044cm" svg:height="1.187cm" svg:x="8.841cm" svg:y="6.614cm">
              <draw:text-box>
                <text:p text:style-name="P9"><text:s text:c="4"/>07</text:p>
              </draw:text-box>
            </draw:frame>
            <draw:line draw:name="P 4811" draw:style-name="gr24" draw:text-style-name="P8" draw:layer="layout" svg:x1="9.313cm" svg:y1="7.064cm" svg:x2="11.484cm" svg:y2="6.653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9.313cm" svg:y1="7.064cm" svg:x2="9.313cm" svg:y2="7.247cm">
              <svg:desc>P 4811</svg:desc>
              <text:p/>
            </draw:line>
            <draw:frame draw:name="P 4811" draw:style-name="gr25" draw:text-style-name="P10" draw:layer="layout" svg:width="1.162cm" svg:height="1.187cm" svg:x="8.782cm" svg:y="7.197cm">
              <draw:text-box>
                <text:p text:style-name="P9">11 <text:s text:c="5"/></text:p>
              </draw:text-box>
            </draw:frame>
            <draw:frame draw:name="P 4811" draw:style-name="gr11" draw:text-style-name="P10" draw:layer="layout" svg:width="1.044cm" svg:height="1.187cm" svg:x="6.07cm" svg:y="7.072cm">
              <draw:text-box>
                <text:p text:style-name="P9"><text:s text:c="4"/>17</text:p>
              </draw:text-box>
            </draw:frame>
            <draw:line draw:name="P 4811" draw:style-name="gr24" draw:text-style-name="P8" draw:layer="layout" svg:x1="6.542cm" svg:y1="7.522cm" svg:x2="9.313cm" svg:y2="7.247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6.542cm" svg:y1="7.422cm" svg:x2="6.542cm" svg:y2="7.622cm">
              <svg:desc>P 4811</svg:desc>
              <text:p/>
            </draw:line>
          </draw:g>
          <draw:g draw:name="P 4812">
            <draw:line draw:name="P 4812" draw:style-name="gr23" draw:text-style-name="P5" draw:layer="layout" svg:x1="6.542cm" svg:y1="10.532cm" svg:x2="6.542cm" svg:y2="10.732cm">
              <svg:desc>P 4812</svg:desc>
              <text:p/>
            </draw:line>
            <draw:frame draw:name="P 4812" draw:style-name="gr11" draw:text-style-name="P10" draw:layer="layout" svg:width="1.044cm" svg:height="1.187cm" svg:x="6.07cm" svg:y="10.582cm">
              <draw:text-box>
                <text:p text:style-name="P9"><text:s text:c="4"/>25</text:p>
              </draw:text-box>
            </draw:frame>
            <draw:frame draw:name="P 4812" draw:style-name="gr12" draw:text-style-name="P10" draw:layer="layout" svg:width="1.179cm" svg:height="1.187cm" svg:x="8.574cm" svg:y="10.457cm">
              <draw:text-box>
                <text:p text:style-name="P9">31 <text:s text:c="5"/></text:p>
              </draw:text-box>
            </draw:frame>
            <draw:line draw:name="P 4812" draw:style-name="gr24" draw:text-style-name="P8" draw:layer="layout" svg:x1="6.542cm" svg:y1="10.632cm" svg:x2="9.113cm" svg:y2="10.90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9.113cm" svg:y1="10.907cm" svg:x2="9.113cm" svg:y2="11.227cm">
              <svg:desc>P 4812</svg:desc>
              <text:p/>
            </draw:line>
            <draw:frame draw:name="P 4812" draw:style-name="gr11" draw:text-style-name="P10" draw:layer="layout" svg:width="1.044cm" svg:height="1.187cm" svg:x="8.641cm" svg:y="11.177cm">
              <draw:text-box>
                <text:p text:style-name="P9"><text:s text:c="4"/>38</text:p>
              </draw:text-box>
            </draw:frame>
            <draw:frame draw:name="P 4812" draw:style-name="gr12" draw:text-style-name="P10" draw:layer="layout" svg:width="1.179cm" svg:height="1.187cm" svg:x="10.945cm" svg:y="11.188cm">
              <draw:text-box>
                <text:p text:style-name="P9">47 <text:s text:c="5"/></text:p>
              </draw:text-box>
            </draw:frame>
            <draw:line draw:name="P 4812" draw:style-name="gr24" draw:text-style-name="P8" draw:layer="layout" svg:x1="9.113cm" svg:y1="11.227cm" svg:x2="11.484cm" svg:y2="11.638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1.484cm" svg:y1="11.638cm" svg:x2="11.484cm" svg:y2="11.821cm">
              <svg:desc>P 4812</svg:desc>
              <text:p/>
            </draw:line>
            <draw:frame draw:name="P 4812" draw:style-name="gr11" draw:text-style-name="P10" draw:layer="layout" svg:width="1.044cm" svg:height="1.187cm" svg:x="11.012cm" svg:y="11.771cm">
              <draw:text-box>
                <text:p text:style-name="P9"><text:s text:c="4"/>51</text:p>
              </draw:text-box>
            </draw:frame>
            <draw:frame draw:name="P 4812" draw:style-name="gr12" draw:text-style-name="P10" draw:layer="layout" svg:width="1.179cm" svg:height="1.187cm" svg:x="13.516cm" svg:y="11.554cm">
              <draw:text-box>
                <text:p text:style-name="P9">55 <text:s text:c="5"/></text:p>
              </draw:text-box>
            </draw:frame>
            <draw:line draw:name="P 4812" draw:style-name="gr24" draw:text-style-name="P8" draw:layer="layout" svg:x1="11.484cm" svg:y1="11.821cm" svg:x2="14.055cm" svg:y2="12.004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4.055cm" svg:y1="11.904cm" svg:x2="14.055cm" svg:y2="12.104cm">
              <svg:desc>P 4812</svg:desc>
              <text:p/>
            </draw:line>
            <draw:frame draw:name="P 4812" draw:style-name="gr12" draw:text-style-name="P10" draw:layer="layout" svg:width="1.179cm" svg:height="1.187cm" svg:x="16.287cm" svg:y="11.737cm">
              <draw:text-box>
                <text:p text:style-name="P9">59 <text:s text:c="5"/></text:p>
              </draw:text-box>
            </draw:frame>
            <draw:line draw:name="P 4812" draw:style-name="gr24" draw:text-style-name="P8" draw:layer="layout" svg:x1="14.055cm" svg:y1="12.004cm" svg:x2="16.826cm" svg:y2="12.18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6.826cm" svg:y1="12.187cm" svg:x2="16.826cm" svg:y2="12.37cm">
              <svg:desc>P 4812</svg:desc>
              <text:p/>
            </draw:line>
            <draw:frame draw:name="P 4812" draw:style-name="gr11" draw:text-style-name="P10" draw:layer="layout" svg:width="1.044cm" svg:height="1.187cm" svg:x="16.354cm" svg:y="12.32cm">
              <draw:text-box>
                <text:p text:style-name="P9"><text:s text:c="4"/>03</text:p>
              </draw:text-box>
            </draw:frame>
            <draw:frame draw:name="P 4812" draw:style-name="gr12" draw:text-style-name="P10" draw:layer="layout" svg:width="1.179cm" svg:height="1.187cm" svg:x="18.658cm" svg:y="12.195cm">
              <draw:text-box>
                <text:p text:style-name="P9">09 <text:s text:c="5"/></text:p>
              </draw:text-box>
            </draw:frame>
            <draw:line draw:name="P 4812" draw:style-name="gr24" draw:text-style-name="P8" draw:layer="layout" svg:x1="16.826cm" svg:y1="12.37cm" svg:x2="19.197cm" svg:y2="12.64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9.197cm" svg:y1="12.545cm" svg:x2="19.197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9.197cm" svg:y1="22.059cm" svg:x2="19.197cm" svg:y2="22.259cm">
              <svg:desc>P 4813</svg:desc>
              <text:p/>
            </draw:line>
            <draw:frame draw:name="P 4813" draw:style-name="gr12" draw:text-style-name="P10" draw:layer="layout" svg:width="1.179cm" svg:height="1.187cm" svg:x="18.658cm" svg:y="22.109cm">
              <draw:text-box>
                <text:p text:style-name="P9">37 <text:s text:c="5"/></text:p>
              </draw:text-box>
            </draw:frame>
            <draw:frame draw:name="P 4813" draw:style-name="gr11" draw:text-style-name="P10" draw:layer="layout" svg:width="1.044cm" svg:height="1.187cm" svg:x="16.354cm" svg:y="21.984cm">
              <draw:text-box>
                <text:p text:style-name="P9"><text:s text:c="4"/>43</text:p>
              </draw:text-box>
            </draw:frame>
            <draw:line draw:name="P 4813" draw:style-name="gr24" draw:text-style-name="P8" draw:layer="layout" svg:x1="16.826cm" svg:y1="22.434cm" svg:x2="19.197cm" svg:y2="22.15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6.826cm" svg:y1="22.434cm" svg:x2="16.826cm" svg:y2="22.616cm">
              <svg:desc>P 4813</svg:desc>
              <text:p/>
            </draw:line>
            <draw:frame draw:name="P 4813" draw:style-name="gr12" draw:text-style-name="P10" draw:layer="layout" svg:width="1.179cm" svg:height="1.187cm" svg:x="16.287cm" svg:y="22.566cm">
              <draw:text-box>
                <text:p text:style-name="P9">47 <text:s text:c="5"/></text:p>
              </draw:text-box>
            </draw:frame>
            <draw:frame draw:name="P 4813" draw:style-name="gr11" draw:text-style-name="P10" draw:layer="layout" svg:width="1.044cm" svg:height="1.187cm" svg:x="13.583cm" svg:y="22.349cm">
              <draw:text-box>
                <text:p text:style-name="P9"><text:s text:c="4"/>51</text:p>
              </draw:text-box>
            </draw:frame>
            <draw:line draw:name="P 4813" draw:style-name="gr24" draw:text-style-name="P8" draw:layer="layout" svg:x1="14.055cm" svg:y1="22.799cm" svg:x2="16.826cm" svg:y2="22.616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4.055cm" svg:y1="22.699cm" svg:x2="14.055cm" svg:y2="22.899cm">
              <svg:desc>P 4813</svg:desc>
              <text:p/>
            </draw:line>
            <draw:frame draw:name="P 4813" draw:style-name="gr11" draw:text-style-name="P10" draw:layer="layout" svg:width="1.044cm" svg:height="1.187cm" svg:x="11.012cm" svg:y="22.532cm">
              <draw:text-box>
                <text:p text:style-name="P9"><text:s text:c="4"/>55</text:p>
              </draw:text-box>
            </draw:frame>
            <draw:line draw:name="P 4813" draw:style-name="gr24" draw:text-style-name="P8" draw:layer="layout" svg:x1="11.484cm" svg:y1="22.982cm" svg:x2="14.055cm" svg:y2="22.79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1.484cm" svg:y1="22.982cm" svg:x2="11.484cm" svg:y2="23.165cm">
              <svg:desc>P 4813</svg:desc>
              <text:p/>
            </draw:line>
            <draw:frame draw:name="P 4813" draw:style-name="gr12" draw:text-style-name="P10" draw:layer="layout" svg:width="1.179cm" svg:height="1.187cm" svg:x="10.945cm" svg:y="23.115cm">
              <draw:text-box>
                <text:p text:style-name="P9">59 <text:s text:c="5"/></text:p>
              </draw:text-box>
            </draw:frame>
            <draw:frame draw:name="P 4813" draw:style-name="gr11" draw:text-style-name="P10" draw:layer="layout" svg:width="1.044cm" svg:height="1.187cm" svg:x="8.841cm" svg:y="23.127cm">
              <draw:text-box>
                <text:p text:style-name="P9"><text:s text:c="4"/>08</text:p>
              </draw:text-box>
            </draw:frame>
            <draw:line draw:name="P 4813" draw:style-name="gr24" draw:text-style-name="P8" draw:layer="layout" svg:x1="9.313cm" svg:y1="23.577cm" svg:x2="11.484cm" svg:y2="23.16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9.313cm" svg:y1="23.577cm" svg:x2="9.313cm" svg:y2="23.943cm">
              <svg:desc>P 4813</svg:desc>
              <text:p/>
            </draw:line>
            <draw:frame draw:name="P 4813" draw:style-name="gr12" draw:text-style-name="P10" draw:layer="layout" svg:width="1.179cm" svg:height="1.187cm" svg:x="8.774cm" svg:y="23.893cm">
              <draw:text-box>
                <text:p text:style-name="P9">16 <text:s text:c="5"/></text:p>
              </draw:text-box>
            </draw:frame>
            <draw:frame draw:name="P 4813" draw:style-name="gr11" draw:text-style-name="P10" draw:layer="layout" svg:width="1.044cm" svg:height="1.187cm" svg:x="6.07cm" svg:y="23.768cm">
              <draw:text-box>
                <text:p text:style-name="P9"><text:s text:c="4"/>22</text:p>
              </draw:text-box>
            </draw:frame>
            <draw:line draw:name="P 4813" draw:style-name="gr24" draw:text-style-name="P8" draw:layer="layout" svg:x1="6.542cm" svg:y1="24.218cm" svg:x2="9.313cm" svg:y2="23.943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6.542cm" svg:y1="24.118cm" svg:x2="6.542cm" svg:y2="24.318cm">
              <svg:desc>P 4813</svg:desc>
              <text:p/>
            </draw:line>
          </draw:g>
          <draw:g draw:name="P 4814">
            <draw:line draw:name="P 4814" draw:style-name="gr23" draw:text-style-name="P5" draw:layer="layout" svg:x1="6.542cm" svg:y1="27.137cm" svg:x2="6.542cm" svg:y2="27.337cm">
              <svg:desc>P 4814</svg:desc>
              <text:p/>
            </draw:line>
            <draw:frame draw:name="P 4814" draw:style-name="gr11" draw:text-style-name="P10" draw:layer="layout" svg:width="1.044cm" svg:height="1.187cm" svg:x="6.07cm" svg:y="27.187cm">
              <draw:text-box>
                <text:p text:style-name="P9"><text:s text:c="4"/>28</text:p>
              </draw:text-box>
            </draw:frame>
            <draw:frame draw:name="P 4814" draw:style-name="gr12" draw:text-style-name="P10" draw:layer="layout" svg:width="1.179cm" svg:height="1.187cm" svg:x="8.574cm" svg:y="27.061cm">
              <draw:text-box>
                <text:p text:style-name="P9">34 <text:s text:c="5"/></text:p>
              </draw:text-box>
            </draw:frame>
            <draw:line draw:name="P 4814" draw:style-name="gr24" draw:text-style-name="P8" draw:layer="layout" svg:x1="6.542cm" svg:y1="27.237cm" svg:x2="9.113cm" svg:y2="27.51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9.113cm" svg:y1="27.511cm" svg:x2="9.113cm" svg:y2="27.694cm">
              <svg:desc>P 4814</svg:desc>
              <text:p/>
            </draw:line>
            <draw:frame draw:name="P 4814" draw:style-name="gr11" draw:text-style-name="P10" draw:layer="layout" svg:width="1.044cm" svg:height="1.187cm" svg:x="8.641cm" svg:y="27.644cm">
              <draw:text-box>
                <text:p text:style-name="P9"><text:s text:c="4"/>38</text:p>
              </draw:text-box>
            </draw:frame>
            <draw:frame draw:name="P 4814" draw:style-name="gr12" draw:text-style-name="P10" draw:layer="layout" svg:width="1.179cm" svg:height="1.187cm" svg:x="10.945cm" svg:y="27.655cm">
              <draw:text-box>
                <text:p text:style-name="P9">47 <text:s text:c="5"/></text:p>
              </draw:text-box>
            </draw:frame>
            <draw:line draw:name="P 4814" draw:style-name="gr24" draw:text-style-name="P8" draw:layer="layout" svg:x1="9.113cm" svg:y1="27.694cm" svg:x2="11.484cm" svg:y2="28.10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1.484cm" svg:y1="28.105cm" svg:x2="11.484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11.884cm" svg:y1="13.048cm" svg:x2="11.884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11.884cm" svg:y1="15.793cm" svg:x2="11.884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11.884cm" svg:y1="26.313cm" svg:x2="11.884cm" svg:y2="26.513cm">
              <svg:desc>R 12 Kwk</svg:desc>
              <text:p/>
            </draw:line>
          </draw:g>
          <draw:g draw:name="R 30 Pos">
            <draw:line draw:name="R 30 Pos" draw:style-name="gr34" draw:text-style-name="P5" draw:layer="layout" svg:x1="19.397cm" svg:y1="25.856cm" svg:x2="19.397cm" svg:y2="26.056cm">
              <svg:desc>R 30 Pos</svg:desc>
              <text:p/>
            </draw:line>
            <draw:line draw:name="R 30 Pos" draw:style-name="gr35" draw:text-style-name="P8" draw:layer="layout" svg:x1="19.397cm" svg:y1="25.956cm" svg:x2="19.797cm" svg:y2="26.413cm">
              <svg:desc>R 30 Pos</svg:desc>
              <text:p/>
            </draw:line>
            <draw:line draw:name="R 30 Pos" draw:style-name="gr34" draw:text-style-name="P5" draw:layer="layout" svg:x1="19.797cm" svg:y1="26.413cm" svg:x2="19.797cm" svg:y2="26.871cm">
              <svg:desc>R 30 Pos</svg:desc>
              <text:p/>
            </draw:line>
            <draw:line draw:name="R 30 Pos" draw:style-name="gr35" draw:text-style-name="P8" draw:layer="layout" svg:x1="19.397cm" svg:y1="27.328cm" svg:x2="19.797cm" svg:y2="26.871cm">
              <svg:desc>R 30 Pos</svg:desc>
              <text:p/>
            </draw:line>
            <draw:line draw:name="R 30 Pos" draw:style-name="gr34" draw:text-style-name="P5" draw:layer="layout" svg:x1="19.397cm" svg:y1="27.228cm" svg:x2="19.397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8.913cm" svg:y1="12.553cm" svg:x2="8.913cm" svg:y2="13.926cm">
              <svg:desc>St 6145</svg:desc>
              <text:p/>
            </draw:line>
            <draw:frame draw:name="St 6145" draw:style-name="gr12" draw:text-style-name="P10" draw:layer="layout" svg:width="1.179cm" svg:height="1.187cm" svg:x="8.374cm" svg:y="13.876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6.07cm" svg:y="13.842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6.542cm" svg:y1="14.292cm" svg:x2="8.913cm" svg:y2="13.926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6.542cm" svg:y1="14.192cm" svg:x2="6.542cm" svg:y2="14.392cm">
              <svg:desc>St 6145</svg:desc>
              <text:p/>
            </draw:line>
            <draw:frame draw:name="St 6145" draw:style-name="gr11" draw:text-style-name="P10" draw:layer="layout" svg:width="1.044cm" svg:height="1.187cm" svg:x="3.499cm" svg:y="14.299cm">
              <draw:text-box>
                <text:p text:style-name="P9"><text:s text:c="4"/>55</text:p>
              </draw:text-box>
            </draw:frame>
            <draw:line draw:name="St 6145" draw:style-name="gr28" draw:text-style-name="P8" draw:layer="layout" svg:x1="3.971cm" svg:y1="14.749cm" svg:x2="6.542cm" svg:y2="14.292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3.971cm" svg:y1="14.749cm" svg:x2="3.971cm" svg:y2="16.67cm">
              <svg:desc>St 6145</svg:desc>
              <text:p/>
            </draw:line>
            <draw:frame draw:name="St 6145" draw:style-name="gr12" draw:text-style-name="P10" draw:layer="layout" svg:width="1.179cm" svg:height="1.187cm" svg:x="3.432cm" svg:y="16.62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1.128cm" svg:y="16.586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1.6cm" svg:y1="17.036cm" svg:x2="3.971cm" svg:y2="16.67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.6cm" svg:y1="16.936cm" svg:x2="1.6cm" svg:y2="17.136cm">
              <svg:desc>St 6145</svg:desc>
              <text:p/>
            </draw:line>
          </draw:g>
          <draw:g draw:name="St 6620">
            <draw:line draw:name="St 6620" draw:style-name="gr27" draw:text-style-name="P5" draw:layer="layout" svg:x1="8.913cm" svg:y1="19.681cm" svg:x2="8.913cm" svg:y2="19.881cm">
              <svg:desc>St 6620</svg:desc>
              <text:p/>
            </draw:line>
            <draw:frame draw:name="St 6620" draw:style-name="gr11" draw:text-style-name="P10" draw:layer="layout" svg:width="1.044cm" svg:height="1.187cm" svg:x="8.441cm" svg:y="19.731cm">
              <draw:text-box>
                <text:p text:style-name="P9"><text:s text:c="4"/>45</text:p>
              </draw:text-box>
            </draw:frame>
            <draw:frame draw:name="St 6620" draw:style-name="gr12" draw:text-style-name="P10" draw:layer="layout" svg:width="1.179cm" svg:height="1.187cm" svg:x="11.145cm" svg:y="19.743cm">
              <draw:text-box>
                <text:p text:style-name="P9">54 <text:s text:c="5"/></text:p>
              </draw:text-box>
            </draw:frame>
            <draw:line draw:name="St 6620" draw:style-name="gr28" draw:text-style-name="P8" draw:layer="layout" svg:x1="8.913cm" svg:y1="19.781cm" svg:x2="11.684cm" svg:y2="20.193cm">
              <svg:desc>St 6620</svg:desc>
              <text:p text:style-name="P11"><text:s text:c="3"/>St 6620</text:p>
              <text:p text:style-name="P11"><text:span text:style-name="T1"/></text:p>
            </draw:line>
            <draw:line draw:name="St 6620" draw:style-name="gr27" draw:text-style-name="P5" draw:layer="layout" svg:x1="11.684cm" svg:y1="20.093cm" svg:x2="11.684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11.884cm" svg:y1="24.941cm" svg:x2="11.884cm" svg:y2="25.141cm">
              <svg:desc>Ü 15434 [Sa]</svg:desc>
              <text:p/>
            </draw:line>
            <draw:frame draw:name="Ü 15434 [Sa]" draw:style-name="gr11" draw:text-style-name="P10" draw:layer="layout" svg:width="1.044cm" svg:height="1.187cm" svg:x="11.412cm" svg:y="24.991cm">
              <draw:text-box>
                <text:p text:style-name="P9"><text:s text:c="4"/>40</text:p>
              </draw:text-box>
            </draw:frame>
            <draw:frame draw:name="Ü 15434 [Sa]" draw:style-name="gr12" draw:text-style-name="P10" draw:layer="layout" svg:width="1.179cm" svg:height="1.187cm" svg:x="13.516cm" svg:y="24.774cm">
              <draw:text-box>
                <text:p text:style-name="P9">44 <text:s text:c="5"/></text:p>
              </draw:text-box>
            </draw:frame>
            <draw:line draw:name="Ü 15434 [Sa]" draw:style-name="gr40" draw:text-style-name="P8" draw:layer="layout" svg:x1="11.884cm" svg:y1="25.041cm" svg:x2="14.055cm" svg:y2="25.224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39" draw:text-style-name="P5" draw:layer="layout" svg:x1="14.055cm" svg:y1="25.124cm" svg:x2="14.055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4.055cm" svg:y1="25.673cm" svg:x2="14.055cm" svg:y2="25.873cm">
              <svg:desc>Ü 15435 [Sa]</svg:desc>
              <text:p/>
            </draw:line>
            <draw:frame draw:name="Ü 15435 [Sa]" draw:style-name="gr12" draw:text-style-name="P10" draw:layer="layout" svg:width="1.179cm" svg:height="1.187cm" svg:x="13.516cm" svg:y="25.723cm">
              <draw:text-box>
                <text:p text:style-name="P9">56 <text:s text:c="5"/></text:p>
              </draw:text-box>
            </draw:frame>
            <draw:frame draw:name="Ü 15435 [Sa]" draw:style-name="gr11" draw:text-style-name="P10" draw:layer="layout" svg:width="1.044cm" svg:height="1.187cm" svg:x="11.412cm" svg:y="25.506cm">
              <draw:text-box>
                <text:p text:style-name="P9"><text:s text:c="4"/>00</text:p>
              </draw:text-box>
            </draw:frame>
            <draw:line draw:name="Ü 15435 [Sa]" draw:style-name="gr40" draw:text-style-name="P8" draw:layer="layout" svg:x1="11.884cm" svg:y1="25.956cm" svg:x2="14.055cm" svg:y2="25.773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39" draw:text-style-name="P5" draw:layer="layout" svg:x1="11.884cm" svg:y1="25.856cm" svg:x2="11.884cm" svg:y2="26.056cm">
              <svg:desc>Ü 15435 [Sa]</svg:desc>
              <text:p/>
            </draw:line>
          </draw:g>
          <draw:g draw:name="V 5364 Mi">
            <draw:line draw:name="V 5364 Mi" draw:style-name="gr29" draw:text-style-name="P5" draw:layer="layout" svg:x1="6.342cm" svg:y1="18.171cm" svg:x2="6.342cm" svg:y2="18.371cm">
              <svg:desc>V 5364 Mi</svg:desc>
              <text:p/>
            </draw:line>
            <draw:frame draw:name="V 5364 Mi" draw:style-name="gr11" draw:text-style-name="P10" draw:layer="layout" svg:width="1.044cm" svg:height="1.187cm" svg:x="5.87cm" svg:y="18.221cm">
              <draw:text-box>
                <text:p text:style-name="P9"><text:s text:c="4"/>12</text:p>
              </draw:text-box>
            </draw:frame>
            <draw:frame draw:name="V 5364 Mi" draw:style-name="gr12" draw:text-style-name="P10" draw:layer="layout" svg:width="1.179cm" svg:height="1.187cm" svg:x="8.374cm" svg:y="18.05cm">
              <draw:text-box>
                <text:p text:style-name="P9">17 <text:s text:c="5"/></text:p>
              </draw:text-box>
            </draw:frame>
            <draw:line draw:name="V 5364 Mi" draw:style-name="gr30" draw:text-style-name="P8" draw:layer="layout" svg:x1="6.342cm" svg:y1="18.271cm" svg:x2="8.913cm" svg:y2="18.5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8.913cm" svg:y1="18.5cm" svg:x2="8.913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1.684cm" svg:y1="18.583cm" svg:x2="11.684cm" svg:y2="18.783cm">
              <svg:desc>V 5645 Mi</svg:desc>
              <text:p/>
            </draw:line>
            <draw:frame draw:name="V 5645 Mi" draw:style-name="gr12" draw:text-style-name="P10" draw:layer="layout" svg:width="1.179cm" svg:height="1.187cm" svg:x="11.145cm" svg:y="18.633cm">
              <draw:text-box>
                <text:p text:style-name="P9">21 <text:s text:c="5"/></text:p>
              </draw:text-box>
            </draw:frame>
            <draw:frame draw:name="V 5645 Mi" draw:style-name="gr11" draw:text-style-name="P10" draw:layer="layout" svg:width="1.044cm" svg:height="1.187cm" svg:x="9.041cm" svg:y="18.645cm">
              <draw:text-box>
                <text:p text:style-name="P9"><text:s text:c="4"/>30</text:p>
              </draw:text-box>
            </draw:frame>
            <draw:line draw:name="V 5645 Mi" draw:style-name="gr30" draw:text-style-name="P8" draw:layer="layout" svg:x1="9.513cm" svg:y1="19.095cm" svg:x2="11.684cm" svg:y2="18.683cm">
              <svg:desc>V 5645 Mi</svg:desc>
              <text:p text:style-name="P11">V 5645 Mi <text:s text:c="2"/></text:p>
              <text:p text:style-name="P11"><text:span text:style-name="T1"/></text:p>
            </draw:line>
            <draw:line draw:name="V 5645 Mi" draw:style-name="gr29" draw:text-style-name="P5" draw:layer="layout" svg:x1="9.513cm" svg:y1="18.995cm" svg:x2="9.513cm" svg:y2="19.195cm">
              <svg:desc>V 5645 Mi</svg:desc>
              <text:p/>
            </draw:line>
          </draw:g>
        </draw:g>
      </draw:page>
      <draw:page draw:name="Pos-Lin A" draw:style-name="dp1" draw:master-page-name="Standard">
        <draw:g draw:style-name="gr1">
          <draw:g>
            <draw:frame draw:style-name="gr2" draw:text-style-name="P2" draw:layer="layout" svg:width="6.522cm" svg:height="1.187cm" svg:x="7.289cm" svg:y="1cm">
              <draw:text-box>
                <text:p text:style-name="P1">Possendorf – Lindern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2cm" svg:y1="4cm" svg:x2="1.2cm" svg:y2="28.7cm">
              <svg:desc>#Track.Pos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Pos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Pos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Pos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</draw:g>
          <draw:g>
            <draw:frame draw:style-name="gr31" draw:text-style-name="P4" draw:layer="layout" svg:width="1.814cm" svg:height="1.199cm" svg:x="2.772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3.629cm" svg:y1="4cm" svg:x2="3.629cm" svg:y2="28.7cm">
              <svg:desc>#Track.Efd.1</svg:desc>
              <text:p/>
            </draw:line>
            <draw:frame draw:style-name="gr5" draw:text-style-name="P7" draw:layer="layout" svg:width="0.659cm" svg:height="1.187cm" svg:x="3.35cm" svg:y="3.6cm">
              <draw:text-box>
                <text:p text:style-name="P6">1</text:p>
              </draw:text-box>
            </draw:frame>
            <draw:line draw:style-name="gr4" draw:text-style-name="P5" draw:layer="layout" svg:x1="3.829cm" svg:y1="4cm" svg:x2="3.829cm" svg:y2="28.7cm">
              <svg:desc>#Track.Efd.2</svg:desc>
              <text:p/>
            </draw:line>
            <draw:frame draw:style-name="gr5" draw:text-style-name="P7" draw:layer="layout" svg:width="0.659cm" svg:height="1.187cm" svg:x="3.55cm" svg:y="3.6cm">
              <draw:text-box>
                <text:p text:style-name="P6">2</text:p>
              </draw:text-box>
            </draw:frame>
            <draw:line draw:style-name="gr4" draw:text-style-name="P5" draw:layer="layout" svg:x1="4.029cm" svg:y1="4cm" svg:x2="4.029cm" svg:y2="28.7cm">
              <svg:desc>#Track.Efd.3</svg:desc>
              <text:p/>
            </draw:line>
            <draw:frame draw:style-name="gr5" draw:text-style-name="P7" draw:layer="layout" svg:width="0.659cm" svg:height="1.187cm" svg:x="3.75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5.303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6.058cm" svg:y1="4cm" svg:x2="6.058cm" svg:y2="28.7cm">
              <svg:desc>#Track.Wdn.1</svg:desc>
              <text:p/>
            </draw:line>
            <draw:frame draw:style-name="gr5" draw:text-style-name="P7" draw:layer="layout" svg:width="0.659cm" svg:height="1.187cm" svg:x="5.779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7.732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8.487cm" svg:y1="4cm" svg:x2="8.487cm" svg:y2="28.7cm">
              <svg:desc>#Track.Kwk.1</svg:desc>
              <text:p/>
            </draw:line>
            <draw:frame draw:style-name="gr5" draw:text-style-name="P7" draw:layer="layout" svg:width="0.659cm" svg:height="1.187cm" svg:x="8.208cm" svg:y="3.6cm">
              <draw:text-box>
                <text:p text:style-name="P6">1</text:p>
              </draw:text-box>
            </draw:frame>
            <draw:line draw:style-name="gr4" draw:text-style-name="P5" draw:layer="layout" svg:x1="8.687cm" svg:y1="4cm" svg:x2="8.687cm" svg:y2="28.7cm">
              <svg:desc>#Track.Kwk.2</svg:desc>
              <text:p/>
            </draw:line>
            <draw:frame draw:style-name="gr5" draw:text-style-name="P7" draw:layer="layout" svg:width="0.659cm" svg:height="1.187cm" svg:x="8.408cm" svg:y="3.6cm">
              <draw:text-box>
                <text:p text:style-name="P6">2</text:p>
              </draw:text-box>
            </draw:frame>
            <draw:line draw:style-name="gr4" draw:text-style-name="P5" draw:layer="layout" svg:x1="8.887cm" svg:y1="4cm" svg:x2="8.887cm" svg:y2="28.7cm">
              <svg:desc>#Track.Kwk.4</svg:desc>
              <text:p/>
            </draw:line>
            <draw:frame draw:style-name="gr5" draw:text-style-name="P7" draw:layer="layout" svg:width="0.659cm" svg:height="1.187cm" svg:x="8.608cm" svg:y="3.6cm">
              <draw:text-box>
                <text:p text:style-name="P6">4</text:p>
              </draw:text-box>
            </draw:frame>
            <draw:line draw:style-name="gr4" draw:text-style-name="P5" draw:layer="layout" svg:x1="9.087cm" svg:y1="4cm" svg:x2="9.087cm" svg:y2="28.7cm">
              <svg:desc>#Track.Kwk.Zieh</svg:desc>
              <text:p/>
            </draw:line>
            <draw:frame draw:style-name="gr36" draw:text-style-name="P7" draw:layer="layout" svg:width="1.052cm" svg:height="1.187cm" svg:x="8.611cm" svg:y="3.6cm">
              <draw:text-box>
                <text:p text:style-name="P6">Zieh</text:p>
              </draw:text-box>
            </draw:frame>
            <draw:line draw:style-name="gr4" draw:text-style-name="P5" draw:layer="layout" svg:x1="9.287cm" svg:y1="4cm" svg:x2="9.287cm" svg:y2="28.7cm">
              <svg:desc>#Track.Kwk.IH</svg:desc>
              <text:p/>
            </draw:line>
            <draw:frame draw:style-name="gr37" draw:text-style-name="P7" draw:layer="layout" svg:width="0.786cm" svg:height="1.187cm" svg:x="8.944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10.161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0.916cm" svg:y1="4cm" svg:x2="10.916cm" svg:y2="28.7cm">
              <svg:desc>#Track.Hst.1</svg:desc>
              <text:p/>
            </draw:line>
            <draw:frame draw:style-name="gr5" draw:text-style-name="P7" draw:layer="layout" svg:width="0.659cm" svg:height="1.187cm" svg:x="10.637cm" svg:y="3.6cm">
              <draw:text-box>
                <text:p text:style-name="P6">1</text:p>
              </draw:text-box>
            </draw:frame>
            <draw:line draw:style-name="gr4" draw:text-style-name="P5" draw:layer="layout" svg:x1="11.116cm" svg:y1="4cm" svg:x2="11.116cm" svg:y2="28.7cm">
              <svg:desc>#Track.Hst.2</svg:desc>
              <text:p/>
            </draw:line>
            <draw:frame draw:style-name="gr5" draw:text-style-name="P7" draw:layer="layout" svg:width="0.659cm" svg:height="1.187cm" svg:x="10.837cm" svg:y="3.6cm">
              <draw:text-box>
                <text:p text:style-name="P6">2</text:p>
              </draw:text-box>
            </draw:frame>
            <draw:line draw:style-name="gr4" draw:text-style-name="P5" draw:layer="layout" svg:x1="11.316cm" svg:y1="4cm" svg:x2="11.316cm" svg:y2="28.7cm">
              <svg:desc>#Track.Hst.3</svg:desc>
              <text:p/>
            </draw:line>
            <draw:frame draw:style-name="gr5" draw:text-style-name="P7" draw:layer="layout" svg:width="0.659cm" svg:height="1.187cm" svg:x="11.037cm" svg:y="3.6cm">
              <draw:text-box>
                <text:p text:style-name="P6">3</text:p>
              </draw:text-box>
            </draw:frame>
            <draw:line draw:style-name="gr4" draw:text-style-name="P5" draw:layer="layout" svg:x1="11.516cm" svg:y1="4cm" svg:x2="11.516cm" svg:y2="28.7cm">
              <svg:desc>#Track.Hst.4</svg:desc>
              <text:p/>
            </draw:line>
            <draw:frame draw:style-name="gr5" draw:text-style-name="P7" draw:layer="layout" svg:width="0.659cm" svg:height="1.187cm" svg:x="11.237cm" svg:y="3.6cm">
              <draw:text-box>
                <text:p text:style-name="P6">4</text:p>
              </draw:text-box>
            </draw:frame>
            <draw:line draw:style-name="gr4" draw:text-style-name="P5" draw:layer="layout" svg:x1="11.716cm" svg:y1="4cm" svg:x2="11.716cm" svg:y2="28.7cm">
              <svg:desc>#Track.Hst.6</svg:desc>
              <text:p/>
            </draw:line>
            <draw:frame draw:style-name="gr5" draw:text-style-name="P7" draw:layer="layout" svg:width="0.659cm" svg:height="1.187cm" svg:x="11.437cm" svg:y="3.6cm">
              <draw:text-box>
                <text:p text:style-name="P6">6</text:p>
              </draw:text-box>
            </draw:frame>
          </draw:g>
          <draw:g>
            <draw:frame draw:style-name="gr6" draw:text-style-name="P4" draw:layer="layout" svg:width="1.848cm" svg:height="1.199cm" svg:x="12.471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3.345cm" svg:y1="4cm" svg:x2="13.345cm" svg:y2="28.7cm">
              <svg:desc>#Track.Dtl.1</svg:desc>
              <text:p/>
            </draw:line>
            <draw:frame draw:style-name="gr5" draw:text-style-name="P7" draw:layer="layout" svg:width="0.659cm" svg:height="1.187cm" svg:x="13.066cm" svg:y="3.6cm">
              <draw:text-box>
                <text:p text:style-name="P6">1</text:p>
              </draw:text-box>
            </draw:frame>
            <draw:line draw:style-name="gr4" draw:text-style-name="P5" draw:layer="layout" svg:x1="13.545cm" svg:y1="4cm" svg:x2="13.545cm" svg:y2="28.7cm">
              <svg:desc>#Track.Dtl.2</svg:desc>
              <text:p/>
            </draw:line>
            <draw:frame draw:style-name="gr5" draw:text-style-name="P7" draw:layer="layout" svg:width="0.659cm" svg:height="1.187cm" svg:x="13.266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14.9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15.774cm" svg:y1="4cm" svg:x2="15.774cm" svg:y2="28.7cm">
              <svg:desc>#Track.Bsn.1</svg:desc>
              <text:p/>
            </draw:line>
            <draw:frame draw:style-name="gr5" draw:text-style-name="P7" draw:layer="layout" svg:width="0.659cm" svg:height="1.187cm" svg:x="15.495cm" svg:y="3.6cm">
              <draw:text-box>
                <text:p text:style-name="P6">1</text:p>
              </draw:text-box>
            </draw:frame>
            <draw:line draw:style-name="gr4" draw:text-style-name="P5" draw:layer="layout" svg:x1="15.974cm" svg:y1="4cm" svg:x2="15.974cm" svg:y2="28.7cm">
              <svg:desc>#Track.Bsn.2</svg:desc>
              <text:p/>
            </draw:line>
            <draw:frame draw:style-name="gr5" draw:text-style-name="P7" draw:layer="layout" svg:width="0.659cm" svg:height="1.187cm" svg:x="15.695cm" svg:y="3.6cm">
              <draw:text-box>
                <text:p text:style-name="P6">2</text:p>
              </draw:text-box>
            </draw:frame>
            <draw:line draw:style-name="gr4" draw:text-style-name="P5" draw:layer="layout" svg:x1="16.174cm" svg:y1="4cm" svg:x2="16.174cm" svg:y2="28.7cm">
              <svg:desc>#Track.Bsn.3</svg:desc>
              <text:p/>
            </draw:line>
            <draw:frame draw:style-name="gr5" draw:text-style-name="P7" draw:layer="layout" svg:width="0.659cm" svg:height="1.187cm" svg:x="15.895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7.329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8.203cm" svg:y1="4cm" svg:x2="18.203cm" svg:y2="28.7cm">
              <svg:desc>#Track.Lin.1</svg:desc>
              <text:p/>
            </draw:line>
            <draw:frame draw:style-name="gr5" draw:text-style-name="P7" draw:layer="layout" svg:width="0.659cm" svg:height="1.187cm" svg:x="17.924cm" svg:y="3.6cm">
              <draw:text-box>
                <text:p text:style-name="P6">1</text:p>
              </draw:text-box>
            </draw:frame>
            <draw:line draw:style-name="gr4" draw:text-style-name="P5" draw:layer="layout" svg:x1="18.403cm" svg:y1="4cm" svg:x2="18.403cm" svg:y2="28.7cm">
              <svg:desc>#Track.Lin.2</svg:desc>
              <text:p/>
            </draw:line>
            <draw:frame draw:style-name="gr5" draw:text-style-name="P7" draw:layer="layout" svg:width="0.659cm" svg:height="1.187cm" svg:x="18.124cm" svg:y="3.6cm">
              <draw:text-box>
                <text:p text:style-name="P6">2</text:p>
              </draw:text-box>
            </draw:frame>
            <draw:line draw:style-name="gr4" draw:text-style-name="P5" draw:layer="layout" svg:x1="18.603cm" svg:y1="4cm" svg:x2="18.603cm" svg:y2="28.7cm">
              <svg:desc>#Track.Lin.3</svg:desc>
              <text:p/>
            </draw:line>
            <draw:frame draw:style-name="gr5" draw:text-style-name="P7" draw:layer="layout" svg:width="0.659cm" svg:height="1.187cm" svg:x="18.324cm" svg:y="3.6cm">
              <draw:text-box>
                <text:p text:style-name="P6">3</text:p>
              </draw:text-box>
            </draw:frame>
            <draw:line draw:style-name="gr4" draw:text-style-name="P5" draw:layer="layout" svg:x1="18.803cm" svg:y1="4cm" svg:x2="18.803cm" svg:y2="28.7cm">
              <svg:desc>#Track.Lin.4</svg:desc>
              <text:p/>
            </draw:line>
            <draw:frame draw:style-name="gr5" draw:text-style-name="P7" draw:layer="layout" svg:width="0.659cm" svg:height="1.187cm" svg:x="18.524cm" svg:y="3.6cm">
              <draw:text-box>
                <text:p text:style-name="P6">4</text:p>
              </draw:text-box>
            </draw:frame>
            <draw:line draw:style-name="gr4" draw:text-style-name="P5" draw:layer="layout" svg:x1="19.003cm" svg:y1="4cm" svg:x2="19.003cm" svg:y2="28.7cm">
              <svg:desc>#Track.Lin.5</svg:desc>
              <text:p/>
            </draw:line>
            <draw:frame draw:style-name="gr5" draw:text-style-name="P7" draw:layer="layout" svg:width="0.659cm" svg:height="1.187cm" svg:x="18.724cm" svg:y="3.6cm">
              <draw:text-box>
                <text:p text:style-name="P6">5</text:p>
              </draw:text-box>
            </draw:frame>
            <draw:line draw:style-name="gr4" draw:text-style-name="P5" draw:layer="layout" svg:x1="19.203cm" svg:y1="4cm" svg:x2="19.203cm" svg:y2="28.7cm">
              <svg:desc>#Track.Lin.6</svg:desc>
              <text:p/>
            </draw:line>
            <draw:frame draw:style-name="gr5" draw:text-style-name="P7" draw:layer="layout" svg:width="0.659cm" svg:height="1.187cm" svg:x="18.924cm" svg:y="3.6cm">
              <draw:text-box>
                <text:p text:style-name="P6">6</text:p>
              </draw:text-box>
            </draw:frame>
            <draw:line draw:style-name="gr4" draw:text-style-name="P5" draw:layer="layout" svg:x1="19.403cm" svg:y1="4cm" svg:x2="19.403cm" svg:y2="28.7cm">
              <svg:desc>#Track.Lin.7</svg:desc>
              <text:p/>
            </draw:line>
            <draw:frame draw:style-name="gr5" draw:text-style-name="P7" draw:layer="layout" svg:width="0.659cm" svg:height="1.187cm" svg:x="19.124cm" svg:y="3.6cm">
              <draw:text-box>
                <text:p text:style-name="P6">7</text:p>
              </draw:text-box>
            </draw:frame>
            <draw:line draw:style-name="gr4" draw:text-style-name="P5" draw:layer="layout" svg:x1="19.603cm" svg:y1="4cm" svg:x2="19.603cm" svg:y2="28.7cm">
              <svg:desc>#Track.Lin.8</svg:desc>
              <text:p/>
            </draw:line>
            <draw:frame draw:style-name="gr5" draw:text-style-name="P7" draw:layer="layout" svg:width="0.659cm" svg:height="1.187cm" svg:x="19.324cm" svg:y="3.6cm">
              <draw:text-box>
                <text:p text:style-name="P6">8</text:p>
              </draw:text-box>
            </draw:frame>
            <draw:line draw:style-name="gr4" draw:text-style-name="P5" draw:layer="layout" svg:x1="19.803cm" svg:y1="4cm" svg:x2="19.803cm" svg:y2="28.7cm">
              <svg:desc>#Track.Lin.9</svg:desc>
              <text:p/>
            </draw:line>
            <draw:frame draw:style-name="gr5" draw:text-style-name="P7" draw:layer="layout" svg:width="0.659cm" svg:height="1.187cm" svg:x="19.524cm" svg:y="3.6cm">
              <draw:text-box>
                <text:p text:style-name="P6">9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1.316cm" svg:y1="11.684cm" svg:x2="11.316cm" svg:y2="11.867cm">
              <svg:desc>Bp 2565 [Sa]</svg:desc>
              <text:p/>
            </draw:line>
            <draw:frame draw:name="Bp 2565 [Sa]" draw:style-name="gr11" draw:text-style-name="P10" draw:layer="layout" svg:width="1.044cm" svg:height="1.187cm" svg:x="10.844cm" svg:y="11.817cm">
              <draw:text-box>
                <text:p text:style-name="P9"><text:s text:c="4"/>52</text:p>
              </draw:text-box>
            </draw:frame>
            <draw:frame draw:name="Bp 2565 [Sa]" draw:style-name="gr12" draw:text-style-name="P10" draw:layer="layout" svg:width="1.179cm" svg:height="1.187cm" svg:x="12.806cm" svg:y="11.646cm">
              <draw:text-box>
                <text:p text:style-name="P9">57 <text:s text:c="5"/></text:p>
              </draw:text-box>
            </draw:frame>
            <draw:line draw:name="Bp 2565 [Sa]" draw:style-name="gr13" draw:text-style-name="P8" draw:layer="layout" svg:x1="11.316cm" svg:y1="11.867cm" svg:x2="13.345cm" svg:y2="12.096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3.345cm" svg:y1="11.996cm" svg:x2="13.345cm" svg:y2="12.196cm">
              <svg:desc>Bp 2565 [Sa]</svg:desc>
              <text:p/>
            </draw:line>
            <draw:frame draw:name="Bp 2565 [Sa]" draw:style-name="gr12" draw:text-style-name="P10" draw:layer="layout" svg:width="1.179cm" svg:height="1.187cm" svg:x="15.435cm" svg:y="11.92cm">
              <draw:text-box>
                <text:p text:style-name="P9">03 <text:s text:c="5"/></text:p>
              </draw:text-box>
            </draw:frame>
            <draw:line draw:name="Bp 2565 [Sa]" draw:style-name="gr13" draw:text-style-name="P8" draw:layer="layout" svg:x1="13.345cm" svg:y1="12.096cm" svg:x2="15.974cm" svg:y2="12.37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5.974cm" svg:y1="12.27cm" svg:x2="15.974cm" svg:y2="12.47cm">
              <svg:desc>Bp 2565 [Sa]</svg:desc>
              <text:p/>
            </draw:line>
            <draw:frame draw:name="Bp 2565 [Sa]" draw:style-name="gr12" draw:text-style-name="P10" draw:layer="layout" svg:width="1.179cm" svg:height="1.187cm" svg:x="18.464cm" svg:y="12.149cm">
              <draw:text-box>
                <text:p text:style-name="P9">08 <text:s text:c="5"/></text:p>
              </draw:text-box>
            </draw:frame>
            <draw:line draw:name="Bp 2565 [Sa]" draw:style-name="gr13" draw:text-style-name="P8" draw:layer="layout" svg:x1="15.974cm" svg:y1="12.37cm" svg:x2="19.003cm" svg:y2="12.599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9.003cm" svg:y1="12.499cm" svg:x2="19.003cm" svg:y2="12.699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9.003cm" svg:y1="24.072cm" svg:x2="19.003cm" svg:y2="24.272cm">
              <svg:desc>Bp 2566 [Sa]</svg:desc>
              <text:p/>
            </draw:line>
            <draw:frame draw:name="Bp 2566 [Sa]" draw:style-name="gr12" draw:text-style-name="P10" draw:layer="layout" svg:width="1.179cm" svg:height="1.187cm" svg:x="18.464cm" svg:y="24.122cm">
              <draw:text-box>
                <text:p text:style-name="P9">21 <text:s text:c="5"/></text:p>
              </draw:text-box>
            </draw:frame>
            <draw:frame draw:name="Bp 2566 [Sa]" draw:style-name="gr11" draw:text-style-name="P10" draw:layer="layout" svg:width="1.044cm" svg:height="1.187cm" svg:x="15.502cm" svg:y="23.951cm">
              <draw:text-box>
                <text:p text:style-name="P9"><text:s text:c="4"/>26</text:p>
              </draw:text-box>
            </draw:frame>
            <draw:line draw:name="Bp 2566 [Sa]" draw:style-name="gr13" draw:text-style-name="P8" draw:layer="layout" svg:x1="15.974cm" svg:y1="24.401cm" svg:x2="19.003cm" svg:y2="24.17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5.974cm" svg:y1="24.301cm" svg:x2="15.974cm" svg:y2="24.501cm">
              <svg:desc>Bp 2566 [Sa]</svg:desc>
              <text:p/>
            </draw:line>
            <draw:frame draw:name="Bp 2566 [Sa]" draw:style-name="gr11" draw:text-style-name="P10" draw:layer="layout" svg:width="1.044cm" svg:height="1.187cm" svg:x="12.873cm" svg:y="24.225cm">
              <draw:text-box>
                <text:p text:style-name="P9"><text:s text:c="4"/>32</text:p>
              </draw:text-box>
            </draw:frame>
            <draw:line draw:name="Bp 2566 [Sa]" draw:style-name="gr13" draw:text-style-name="P8" draw:layer="layout" svg:x1="13.345cm" svg:y1="24.675cm" svg:x2="15.974cm" svg:y2="24.401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3.345cm" svg:y1="24.575cm" svg:x2="13.345cm" svg:y2="24.775cm">
              <svg:desc>Bp 2566 [Sa]</svg:desc>
              <text:p/>
            </draw:line>
            <draw:frame draw:name="Bp 2566 [Sa]" draw:style-name="gr11" draw:text-style-name="P10" draw:layer="layout" svg:width="1.044cm" svg:height="1.187cm" svg:x="10.644cm" svg:y="24.454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11.116cm" svg:y1="24.904cm" svg:x2="13.345cm" svg:y2="24.675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1.116cm" svg:y1="24.904cm" svg:x2="11.116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9.003cm" svg:y1="11.035cm" svg:x2="19.003cm" svg:y2="11.235cm">
              <svg:desc>D 236 [Sa]</svg:desc>
              <text:p/>
            </draw:line>
            <draw:frame draw:name="D 236 [Sa]" draw:style-name="gr12" draw:text-style-name="P10" draw:layer="layout" svg:width="1.179cm" svg:height="1.187cm" svg:x="18.464cm" svg:y="11.085cm">
              <draw:text-box>
                <text:p text:style-name="P9">36 <text:s text:c="5"/></text:p>
              </draw:text-box>
            </draw:frame>
            <draw:frame draw:name="D 236 [Sa]" draw:style-name="gr11" draw:text-style-name="P10" draw:layer="layout" svg:width="1.044cm" svg:height="1.187cm" svg:x="15.502cm" svg:y="10.914cm">
              <draw:text-box>
                <text:p text:style-name="P9"><text:s text:c="4"/>41</text:p>
              </draw:text-box>
            </draw:frame>
            <draw:line draw:name="D 236 [Sa]" draw:style-name="gr15" draw:text-style-name="P8" draw:layer="layout" svg:x1="15.974cm" svg:y1="11.364cm" svg:x2="19.003cm" svg:y2="11.135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15.974cm" svg:y1="11.264cm" svg:x2="15.974cm" svg:y2="11.464cm">
              <svg:desc>D 236 [Sa]</svg:desc>
              <text:p/>
            </draw:line>
            <draw:frame draw:name="D 236 [Sa]" draw:style-name="gr11" draw:text-style-name="P10" draw:layer="layout" svg:width="1.044cm" svg:height="1.187cm" svg:x="12.873cm" svg:y="11.188cm">
              <draw:text-box>
                <text:p text:style-name="P9"><text:s text:c="4"/>47</text:p>
              </draw:text-box>
            </draw:frame>
            <draw:line draw:name="D 236 [Sa]" draw:style-name="gr15" draw:text-style-name="P8" draw:layer="layout" svg:x1="13.345cm" svg:y1="11.638cm" svg:x2="15.974cm" svg:y2="11.364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13.345cm" svg:y1="11.538cm" svg:x2="13.345cm" svg:y2="11.738cm">
              <svg:desc>D 236 [Sa]</svg:desc>
              <text:p/>
            </draw:line>
            <draw:frame draw:name="D 236 [Sa]" draw:style-name="gr11" draw:text-style-name="P10" draw:layer="layout" svg:width="1.044cm" svg:height="1.187cm" svg:x="10.644cm" svg:y="11.417cm">
              <draw:text-box>
                <text:p text:style-name="P9"><text:s text:c="4"/>52</text:p>
              </draw:text-box>
            </draw:frame>
            <draw:line draw:name="D 236 [Sa]" draw:style-name="gr15" draw:text-style-name="P8" draw:layer="layout" svg:x1="11.116cm" svg:y1="11.867cm" svg:x2="13.345cm" svg:y2="11.638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11.116cm" svg:y1="11.767cm" svg:x2="11.116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3.345cm" svg:y1="17.302cm" svg:x2="13.345cm" svg:y2="17.502cm">
              <svg:desc>Dg 6302 [Mi]</svg:desc>
              <text:p/>
            </draw:line>
            <draw:frame draw:name="Dg 6302 [Mi]" draw:style-name="gr12" draw:text-style-name="P10" draw:layer="layout" svg:width="1.179cm" svg:height="1.187cm" svg:x="12.806cm" svg:y="17.352cm">
              <draw:text-box>
                <text:p text:style-name="P9">53 <text:s text:c="5"/></text:p>
              </draw:text-box>
            </draw:frame>
            <draw:frame draw:name="Dg 6302 [Mi]" draw:style-name="gr11" draw:text-style-name="P10" draw:layer="layout" svg:width="1.044cm" svg:height="1.187cm" svg:x="10.644cm" svg:y="17.318cm">
              <draw:text-box>
                <text:p text:style-name="P9"><text:s text:c="4"/>01</text:p>
              </draw:text-box>
            </draw:frame>
            <draw:line draw:name="Dg 6302 [Mi]" draw:style-name="gr17" draw:text-style-name="P8" draw:layer="layout" svg:x1="11.116cm" svg:y1="17.768cm" svg:x2="13.345cm" svg:y2="17.40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1.116cm" svg:y1="17.668cm" svg:x2="11.116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8.803cm" svg:y1="18.949cm" svg:x2="18.803cm" svg:y2="19.149cm">
              <svg:desc>Dg 6594 [Sa]</svg:desc>
              <text:p/>
            </draw:line>
            <draw:frame draw:name="Dg 6594 [Sa]" draw:style-name="gr12" draw:text-style-name="P10" draw:layer="layout" svg:width="1.179cm" svg:height="1.187cm" svg:x="18.264cm" svg:y="18.999cm">
              <draw:text-box>
                <text:p text:style-name="P9">29 <text:s text:c="5"/></text:p>
              </draw:text-box>
            </draw:frame>
            <draw:frame draw:name="Dg 6594 [Sa]" draw:style-name="gr11" draw:text-style-name="P10" draw:layer="layout" svg:width="1.044cm" svg:height="1.187cm" svg:x="15.502cm" svg:y="18.965cm">
              <draw:text-box>
                <text:p text:style-name="P9"><text:s text:c="4"/>37</text:p>
              </draw:text-box>
            </draw:frame>
            <draw:line draw:name="Dg 6594 [Sa]" draw:style-name="gr17" draw:text-style-name="P8" draw:layer="layout" svg:x1="15.974cm" svg:y1="19.415cm" svg:x2="18.803cm" svg:y2="19.049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5.974cm" svg:y1="19.315cm" svg:x2="15.974cm" svg:y2="19.515cm">
              <svg:desc>Dg 6594 [Sa]</svg:desc>
              <text:p/>
            </draw:line>
            <draw:frame draw:name="Dg 6594 [Sa]" draw:style-name="gr11" draw:text-style-name="P10" draw:layer="layout" svg:width="1.044cm" svg:height="1.187cm" svg:x="12.873cm" svg:y="19.422cm">
              <draw:text-box>
                <text:p text:style-name="P9"><text:s text:c="4"/>47</text:p>
              </draw:text-box>
            </draw:frame>
            <draw:line draw:name="Dg 6594 [Sa]" draw:style-name="gr17" draw:text-style-name="P8" draw:layer="layout" svg:x1="13.345cm" svg:y1="19.872cm" svg:x2="15.974cm" svg:y2="19.415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3.345cm" svg:y1="19.772cm" svg:x2="13.345cm" svg:y2="19.972cm">
              <svg:desc>Dg 6594 [Sa]</svg:desc>
              <text:p/>
            </draw:line>
            <draw:frame draw:name="Dg 6594 [Sa]" draw:style-name="gr11" draw:text-style-name="P10" draw:layer="layout" svg:width="1.044cm" svg:height="1.187cm" svg:x="10.844cm" svg:y="19.788cm">
              <draw:text-box>
                <text:p text:style-name="P9"><text:s text:c="4"/>55</text:p>
              </draw:text-box>
            </draw:frame>
            <draw:line draw:name="Dg 6594 [Sa]" draw:style-name="gr17" draw:text-style-name="P8" draw:layer="layout" svg:x1="11.316cm" svg:y1="20.238cm" svg:x2="13.345cm" svg:y2="19.872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11.316cm" svg:y1="20.138cm" svg:x2="11.316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1.316cm" svg:y1="5.409cm" svg:x2="11.316cm" svg:y2="5.609cm">
              <svg:desc>Dg 6971</svg:desc>
              <text:p/>
            </draw:line>
            <draw:frame draw:name="Dg 6971" draw:style-name="gr11" draw:text-style-name="P10" draw:layer="layout" svg:width="1.044cm" svg:height="1.187cm" svg:x="10.844cm" svg:y="5.459cm">
              <draw:text-box>
                <text:p text:style-name="P9"><text:s text:c="4"/>33</text:p>
              </draw:text-box>
            </draw:frame>
            <draw:frame draw:name="Dg 6971" draw:style-name="gr12" draw:text-style-name="P10" draw:layer="layout" svg:width="1.179cm" svg:height="1.187cm" svg:x="13.006cm" svg:y="5.425cm">
              <draw:text-box>
                <text:p text:style-name="P9">41 <text:s text:c="5"/></text:p>
              </draw:text-box>
            </draw:frame>
            <draw:line draw:name="Dg 6971" draw:style-name="gr17" draw:text-style-name="P8" draw:layer="layout" svg:x1="11.316cm" svg:y1="5.509cm" svg:x2="13.545cm" svg:y2="5.87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3.545cm" svg:y1="5.775cm" svg:x2="13.545cm" svg:y2="5.975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1.316cm" svg:y1="24.904cm" svg:x2="11.316cm" svg:y2="25.087cm">
              <svg:desc>E 823 [Sa]</svg:desc>
              <text:p/>
            </draw:line>
            <draw:frame draw:name="E 823 [Sa]" draw:style-name="gr11" draw:text-style-name="P10" draw:layer="layout" svg:width="1.044cm" svg:height="1.187cm" svg:x="10.844cm" svg:y="25.037cm">
              <draw:text-box>
                <text:p text:style-name="P9"><text:s text:c="4"/>41</text:p>
              </draw:text-box>
            </draw:frame>
            <draw:frame draw:name="E 823 [Sa]" draw:style-name="gr12" draw:text-style-name="P10" draw:layer="layout" svg:width="1.179cm" svg:height="1.187cm" svg:x="13.006cm" svg:y="24.866cm">
              <draw:text-box>
                <text:p text:style-name="P9">46 <text:s text:c="5"/></text:p>
              </draw:text-box>
            </draw:frame>
            <draw:line draw:name="E 823 [Sa]" draw:style-name="gr19" draw:text-style-name="P8" draw:layer="layout" svg:x1="11.316cm" svg:y1="25.087cm" svg:x2="13.545cm" svg:y2="25.316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3.545cm" svg:y1="25.216cm" svg:x2="13.545cm" svg:y2="25.416cm">
              <svg:desc>E 823 [Sa]</svg:desc>
              <text:p/>
            </draw:line>
            <draw:frame draw:name="E 823 [Sa]" draw:style-name="gr12" draw:text-style-name="P10" draw:layer="layout" svg:width="1.179cm" svg:height="1.187cm" svg:x="15.435cm" svg:y="25.14cm">
              <draw:text-box>
                <text:p text:style-name="P9">52 <text:s text:c="5"/></text:p>
              </draw:text-box>
            </draw:frame>
            <draw:line draw:name="E 823 [Sa]" draw:style-name="gr19" draw:text-style-name="P8" draw:layer="layout" svg:x1="13.545cm" svg:y1="25.316cm" svg:x2="15.974cm" svg:y2="25.5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5.974cm" svg:y1="25.49cm" svg:x2="15.974cm" svg:y2="25.69cm">
              <svg:desc>E 823 [Sa]</svg:desc>
              <text:p/>
            </draw:line>
            <draw:frame draw:name="E 823 [Sa]" draw:style-name="gr12" draw:text-style-name="P10" draw:layer="layout" svg:width="1.179cm" svg:height="1.187cm" svg:x="18.864cm" svg:y="25.369cm">
              <draw:text-box>
                <text:p text:style-name="P9">57 <text:s text:c="5"/></text:p>
              </draw:text-box>
            </draw:frame>
            <draw:line draw:name="E 823 [Sa]" draw:style-name="gr19" draw:text-style-name="P8" draw:layer="layout" svg:x1="15.974cm" svg:y1="25.59cm" svg:x2="19.403cm" svg:y2="25.81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9.403cm" svg:y1="25.719cm" svg:x2="19.403cm" svg:y2="25.919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8.687cm" svg:y1="16.707cm" svg:x2="8.687cm" svg:y2="16.907cm">
              <svg:desc>Lpaz 12915 [Mi]</svg:desc>
              <text:p/>
            </draw:line>
            <draw:frame draw:name="Lpaz 12915 [Mi]" draw:style-name="gr11" draw:text-style-name="P10" draw:layer="layout" svg:width="1.044cm" svg:height="1.187cm" svg:x="8.215cm" svg:y="16.757cm">
              <draw:text-box>
                <text:p text:style-name="P9"><text:s text:c="4"/>40</text:p>
              </draw:text-box>
            </draw:frame>
            <draw:frame draw:name="Lpaz 12915 [Mi]" draw:style-name="gr12" draw:text-style-name="P10" draw:layer="layout" svg:width="1.179cm" svg:height="1.187cm" svg:x="10.977cm" svg:y="16.769cm">
              <draw:text-box>
                <text:p text:style-name="P9">49 <text:s text:c="5"/></text:p>
              </draw:text-box>
            </draw:frame>
            <draw:line draw:name="Lpaz 12915 [Mi]" draw:style-name="gr38" draw:text-style-name="P8" draw:layer="layout" svg:x1="8.687cm" svg:y1="16.807cm" svg:x2="11.516cm" svg:y2="17.219cm">
              <svg:desc>Lpaz 12915 [Mi]</svg:desc>
              <text:p text:style-name="P11"><text:s text:c="3"/>Lpaz 12915 [Mi]</text:p>
              <text:p text:style-name="P11"><text:span text:style-name="T1"/></text:p>
            </draw:line>
            <draw:line draw:name="Lpaz 12915 [Mi]" draw:style-name="gr20" draw:text-style-name="P5" draw:layer="layout" svg:x1="11.516cm" svg:y1="17.119cm" svg:x2="11.516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11.516cm" svg:y1="14.566cm" svg:x2="11.516cm" svg:y2="16.396cm">
              <svg:desc>N 8113</svg:desc>
              <text:p/>
            </draw:line>
            <draw:frame draw:name="N 8113" draw:style-name="gr11" draw:text-style-name="P10" draw:layer="layout" svg:width="1.044cm" svg:height="1.187cm" svg:x="11.044cm" svg:y="16.346cm">
              <draw:text-box>
                <text:p text:style-name="P9"><text:s text:c="4"/>31</text:p>
              </draw:text-box>
            </draw:frame>
            <draw:frame draw:name="N 8113" draw:style-name="gr12" draw:text-style-name="P10" draw:layer="layout" svg:width="1.179cm" svg:height="1.187cm" svg:x="13.006cm" svg:y="16.312cm">
              <draw:text-box>
                <text:p text:style-name="P9">39 <text:s text:c="5"/></text:p>
              </draw:text-box>
            </draw:frame>
            <draw:line draw:name="N 8113" draw:style-name="gr22" draw:text-style-name="P8" draw:layer="layout" svg:x1="11.516cm" svg:y1="16.396cm" svg:x2="13.545cm" svg:y2="16.76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3.545cm" svg:y1="16.662cm" svg:x2="13.545cm" svg:y2="16.862cm">
              <svg:desc>N 8113</svg:desc>
              <text:p/>
            </draw:line>
            <draw:frame draw:name="N 8113" draw:style-name="gr12" draw:text-style-name="P10" draw:layer="layout" svg:width="1.179cm" svg:height="1.187cm" svg:x="15.235cm" svg:y="16.769cm">
              <draw:text-box>
                <text:p text:style-name="P9">49 <text:s text:c="5"/></text:p>
              </draw:text-box>
            </draw:frame>
            <draw:line draw:name="N 8113" draw:style-name="gr22" draw:text-style-name="P8" draw:layer="layout" svg:x1="13.545cm" svg:y1="16.762cm" svg:x2="15.774cm" svg:y2="17.219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5.774cm" svg:y1="17.219cm" svg:x2="15.774cm" svg:y2="23.394cm">
              <svg:desc>N 8113</svg:desc>
              <text:p/>
            </draw:line>
            <draw:frame draw:name="N 8113" draw:style-name="gr11" draw:text-style-name="P10" draw:layer="layout" svg:width="1.044cm" svg:height="1.187cm" svg:x="15.302cm" svg:y="23.344cm">
              <draw:text-box>
                <text:p text:style-name="P9"><text:s text:c="4"/>04</text:p>
              </draw:text-box>
            </draw:frame>
            <draw:frame draw:name="N 8113" draw:style-name="gr12" draw:text-style-name="P10" draw:layer="layout" svg:width="1.179cm" svg:height="1.187cm" svg:x="17.664cm" svg:y="23.31cm">
              <draw:text-box>
                <text:p text:style-name="P9">12 <text:s text:c="5"/></text:p>
              </draw:text-box>
            </draw:frame>
            <draw:line draw:name="N 8113" draw:style-name="gr22" draw:text-style-name="P8" draw:layer="layout" svg:x1="15.774cm" svg:y1="23.394cm" svg:x2="18.203cm" svg:y2="23.76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8.203cm" svg:y1="23.66cm" svg:x2="18.203cm" svg:y2="23.86cm">
              <svg:desc>N 8113</svg:desc>
              <text:p/>
            </draw:line>
          </draw:g>
          <draw:g draw:name="N 8230">
            <draw:line draw:name="N 8230" draw:style-name="gr21" draw:text-style-name="P5" draw:layer="layout" svg:x1="18.403cm" svg:y1="3.991cm" svg:x2="18.403cm" svg:y2="4.191cm">
              <svg:desc>N 8230</svg:desc>
              <text:p/>
            </draw:line>
            <draw:frame draw:name="N 8230" draw:style-name="gr12" draw:text-style-name="P10" draw:layer="layout" svg:width="1.179cm" svg:height="1.187cm" svg:x="17.864cm" svg:y="4.041cm">
              <draw:text-box>
                <text:p text:style-name="P9">02 <text:s text:c="5"/></text:p>
              </draw:text-box>
            </draw:frame>
            <draw:frame draw:name="N 8230" draw:style-name="gr11" draw:text-style-name="P10" draw:layer="layout" svg:width="1.044cm" svg:height="1.187cm" svg:x="15.502cm" svg:y="4.007cm">
              <draw:text-box>
                <text:p text:style-name="P9"><text:s text:c="4"/>10</text:p>
              </draw:text-box>
            </draw:frame>
            <draw:line draw:name="N 8230" draw:style-name="gr22" draw:text-style-name="P8" draw:layer="layout" svg:x1="15.974cm" svg:y1="4.457cm" svg:x2="18.403cm" svg:y2="4.091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5.974cm" svg:y1="4.457cm" svg:x2="15.974cm" svg:y2="7.568cm">
              <svg:desc>N 8230</svg:desc>
              <text:p/>
            </draw:line>
            <draw:frame draw:name="N 8230" draw:style-name="gr12" draw:text-style-name="P10" draw:layer="layout" svg:width="1.179cm" svg:height="1.187cm" svg:x="15.435cm" svg:y="7.518cm">
              <draw:text-box>
                <text:p text:style-name="P9">18 <text:s text:c="5"/></text:p>
              </draw:text-box>
            </draw:frame>
            <draw:frame draw:name="N 8230" draw:style-name="gr11" draw:text-style-name="P10" draw:layer="layout" svg:width="1.044cm" svg:height="1.187cm" svg:x="12.873cm" svg:y="7.575cm">
              <draw:text-box>
                <text:p text:style-name="P9"><text:s text:c="4"/>28</text:p>
              </draw:text-box>
            </draw:frame>
            <draw:line draw:name="N 8230" draw:style-name="gr22" draw:text-style-name="P8" draw:layer="layout" svg:x1="13.345cm" svg:y1="8.025cm" svg:x2="15.974cm" svg:y2="7.568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3.345cm" svg:y1="7.925cm" svg:x2="13.345cm" svg:y2="8.125cm">
              <svg:desc>N 8230</svg:desc>
              <text:p/>
            </draw:line>
            <draw:frame draw:name="N 8230" draw:style-name="gr11" draw:text-style-name="P10" draw:layer="layout" svg:width="1.044cm" svg:height="1.187cm" svg:x="10.444cm" svg:y="7.941cm">
              <draw:text-box>
                <text:p text:style-name="P9"><text:s text:c="4"/>36</text:p>
              </draw:text-box>
            </draw:frame>
            <draw:line draw:name="N 8230" draw:style-name="gr22" draw:text-style-name="P8" draw:layer="layout" svg:x1="10.916cm" svg:y1="8.391cm" svg:x2="13.345cm" svg:y2="8.02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0.916cm" svg:y1="8.391cm" svg:x2="10.916cm" svg:y2="12.05cm">
              <svg:desc>N 8230</svg:desc>
              <text:p/>
            </draw:line>
            <draw:frame draw:name="N 8230" draw:style-name="gr12" draw:text-style-name="P10" draw:layer="layout" svg:width="1.179cm" svg:height="1.187cm" svg:x="10.377cm" svg:y="12cm">
              <draw:text-box>
                <text:p text:style-name="P9">56 <text:s text:c="5"/></text:p>
              </draw:text-box>
            </draw:frame>
            <draw:frame draw:name="N 8230" draw:style-name="gr11" draw:text-style-name="P10" draw:layer="layout" svg:width="1.044cm" svg:height="1.187cm" svg:x="8.015cm" svg:y="12.012cm">
              <draw:text-box>
                <text:p text:style-name="P9"><text:s text:c="4"/>05</text:p>
              </draw:text-box>
            </draw:frame>
            <draw:line draw:name="N 8230" draw:style-name="gr22" draw:text-style-name="P8" draw:layer="layout" svg:x1="8.487cm" svg:y1="12.462cm" svg:x2="10.916cm" svg:y2="12.0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8.487cm" svg:y1="12.362cm" svg:x2="8.487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8.603cm" svg:y1="13.277cm" svg:x2="18.603cm" svg:y2="13.477cm">
              <svg:desc>N 8244 [Sa]</svg:desc>
              <text:p/>
            </draw:line>
            <draw:frame draw:name="N 8244 [Sa]" draw:style-name="gr12" draw:text-style-name="P10" draw:layer="layout" svg:width="1.179cm" svg:height="1.187cm" svg:x="18.064cm" svg:y="13.327cm">
              <draw:text-box>
                <text:p text:style-name="P9">25 <text:s text:c="5"/></text:p>
              </draw:text-box>
            </draw:frame>
            <draw:frame draw:name="N 8244 [Sa]" draw:style-name="gr11" draw:text-style-name="P10" draw:layer="layout" svg:width="1.044cm" svg:height="1.187cm" svg:x="15.302cm" svg:y="13.293cm">
              <draw:text-box>
                <text:p text:style-name="P9"><text:s text:c="4"/>33</text:p>
              </draw:text-box>
            </draw:frame>
            <draw:line draw:name="N 8244 [Sa]" draw:style-name="gr22" draw:text-style-name="P8" draw:layer="layout" svg:x1="15.774cm" svg:y1="13.743cm" svg:x2="18.603cm" svg:y2="13.377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15.774cm" svg:y1="13.743cm" svg:x2="15.774cm" svg:y2="15.298cm">
              <svg:desc>N 8244 [Sa]</svg:desc>
              <text:p/>
            </draw:line>
            <draw:frame draw:name="N 8244 [Sa]" draw:style-name="gr12" draw:text-style-name="P10" draw:layer="layout" svg:width="1.179cm" svg:height="1.187cm" svg:x="15.235cm" svg:y="15.248cm">
              <draw:text-box>
                <text:p text:style-name="P9">07 <text:s text:c="5"/></text:p>
              </draw:text-box>
            </draw:frame>
            <draw:frame draw:name="N 8244 [Sa]" draw:style-name="gr11" draw:text-style-name="P10" draw:layer="layout" svg:width="1.044cm" svg:height="1.187cm" svg:x="12.873cm" svg:y="15.305cm">
              <draw:text-box>
                <text:p text:style-name="P9"><text:s text:c="4"/>17</text:p>
              </draw:text-box>
            </draw:frame>
            <draw:line draw:name="N 8244 [Sa]" draw:style-name="gr22" draw:text-style-name="P8" draw:layer="layout" svg:x1="13.345cm" svg:y1="15.755cm" svg:x2="15.774cm" svg:y2="15.298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13.345cm" svg:y1="15.655cm" svg:x2="13.345cm" svg:y2="15.855cm">
              <svg:desc>N 8244 [Sa]</svg:desc>
              <text:p/>
            </draw:line>
            <draw:frame draw:name="N 8244 [Sa]" draw:style-name="gr11" draw:text-style-name="P10" draw:layer="layout" svg:width="1.044cm" svg:height="1.187cm" svg:x="10.444cm" svg:y="15.671cm">
              <draw:text-box>
                <text:p text:style-name="P9"><text:s text:c="4"/>25</text:p>
              </draw:text-box>
            </draw:frame>
            <draw:line draw:name="N 8244 [Sa]" draw:style-name="gr22" draw:text-style-name="P8" draw:layer="layout" svg:x1="10.916cm" svg:y1="16.121cm" svg:x2="13.345cm" svg:y2="15.755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10.916cm" svg:y1="16.021cm" svg:x2="10.916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1.516cm" svg:y1="6.79cm" svg:x2="11.516cm" svg:y2="9.077cm">
              <svg:desc>N 8361</svg:desc>
              <text:p/>
            </draw:line>
            <draw:frame draw:name="N 8361" draw:style-name="gr11" draw:text-style-name="P10" draw:layer="layout" svg:width="1.044cm" svg:height="1.187cm" svg:x="11.044cm" svg:y="9.027cm">
              <draw:text-box>
                <text:p text:style-name="P9"><text:s text:c="4"/>51</text:p>
              </draw:text-box>
            </draw:frame>
            <draw:frame draw:name="N 8361" draw:style-name="gr12" draw:text-style-name="P10" draw:layer="layout" svg:width="1.179cm" svg:height="1.187cm" svg:x="12.806cm" svg:y="8.993cm">
              <draw:text-box>
                <text:p text:style-name="P9">59 <text:s text:c="5"/></text:p>
              </draw:text-box>
            </draw:frame>
            <draw:line draw:name="N 8361" draw:style-name="gr22" draw:text-style-name="P8" draw:layer="layout" svg:x1="11.516cm" svg:y1="9.077cm" svg:x2="13.345cm" svg:y2="9.443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3.345cm" svg:y1="9.343cm" svg:x2="13.345cm" svg:y2="9.543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0.916cm" svg:y1="18.171cm" svg:x2="10.916cm" svg:y2="18.371cm">
              <svg:desc>N 8601 [Sa]</svg:desc>
              <text:p/>
            </draw:line>
            <draw:frame draw:name="N 8601 [Sa]" draw:style-name="gr11" draw:text-style-name="P10" draw:layer="layout" svg:width="1.044cm" svg:height="1.187cm" svg:x="10.444cm" svg:y="18.221cm">
              <draw:text-box>
                <text:p text:style-name="P9"><text:s text:c="4"/>12</text:p>
              </draw:text-box>
            </draw:frame>
            <draw:frame draw:name="N 8601 [Sa]" draw:style-name="gr12" draw:text-style-name="P10" draw:layer="layout" svg:width="1.179cm" svg:height="1.187cm" svg:x="13.006cm" svg:y="18.187cm">
              <draw:text-box>
                <text:p text:style-name="P9">20 <text:s text:c="5"/></text:p>
              </draw:text-box>
            </draw:frame>
            <draw:line draw:name="N 8601 [Sa]" draw:style-name="gr22" draw:text-style-name="P8" draw:layer="layout" svg:x1="10.916cm" svg:y1="18.271cm" svg:x2="13.545cm" svg:y2="18.637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3.545cm" svg:y1="18.537cm" svg:x2="13.545cm" svg:y2="18.737cm">
              <svg:desc>N 8601 [Sa]</svg:desc>
              <text:p/>
            </draw:line>
          </draw:g>
          <draw:g draw:name="N 8915">
            <draw:line draw:name="N 8915" draw:style-name="gr21" draw:text-style-name="P5" draw:layer="layout" svg:x1="1.2cm" svg:y1="4cm" svg:x2="1.2cm" svg:y2="8.894cm">
              <svg:desc>N 8915</svg:desc>
              <text:p/>
            </draw:line>
            <draw:frame draw:name="N 8915" draw:style-name="gr11" draw:text-style-name="P10" draw:layer="layout" svg:width="1.044cm" svg:height="1.187cm" svg:x="0.728cm" svg:y="8.844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3.49cm" svg:y="8.719cm">
              <draw:text-box>
                <text:p text:style-name="P9">53 <text:s text:c="5"/></text:p>
              </draw:text-box>
            </draw:frame>
            <draw:line draw:name="N 8915" draw:style-name="gr22" draw:text-style-name="P8" draw:layer="layout" svg:x1="1.2cm" svg:y1="8.894cm" svg:x2="4.029cm" svg:y2="9.169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4.029cm" svg:y1="9.169cm" svg:x2="4.029cm" svg:y2="12.828cm">
              <svg:desc>N 8915</svg:desc>
              <text:p/>
            </draw:line>
            <draw:frame draw:name="N 8915" draw:style-name="gr11" draw:text-style-name="P10" draw:layer="layout" svg:width="1.044cm" svg:height="1.187cm" svg:x="3.557cm" svg:y="12.778cm">
              <draw:text-box>
                <text:p text:style-name="P9"><text:s text:c="4"/>13</text:p>
              </draw:text-box>
            </draw:frame>
            <draw:frame draw:name="N 8915" draw:style-name="gr12" draw:text-style-name="P10" draw:layer="layout" svg:width="1.179cm" svg:height="1.187cm" svg:x="5.519cm" svg:y="12.561cm">
              <draw:text-box>
                <text:p text:style-name="P9">17 <text:s text:c="5"/></text:p>
              </draw:text-box>
            </draw:frame>
            <draw:line draw:name="N 8915" draw:style-name="gr22" draw:text-style-name="P8" draw:layer="layout" svg:x1="4.029cm" svg:y1="12.828cm" svg:x2="6.058cm" svg:y2="13.011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6.058cm" svg:y1="13.011cm" svg:x2="6.058cm" svg:y2="14.383cm">
              <svg:desc>N 8915</svg:desc>
              <text:p/>
            </draw:line>
            <draw:frame draw:name="N 8915" draw:style-name="gr11" draw:text-style-name="P10" draw:layer="layout" svg:width="1.044cm" svg:height="1.187cm" svg:x="5.586cm" svg:y="14.333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8.148cm" svg:y="14.116cm">
              <draw:text-box>
                <text:p text:style-name="P9">51 <text:s text:c="5"/></text:p>
              </draw:text-box>
            </draw:frame>
            <draw:line draw:name="N 8915" draw:style-name="gr22" draw:text-style-name="P8" draw:layer="layout" svg:x1="6.058cm" svg:y1="14.383cm" svg:x2="8.687cm" svg:y2="14.566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8.687cm" svg:y1="14.466cm" svg:x2="8.687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8.887cm" svg:y1="21.785cm" svg:x2="8.887cm" svg:y2="21.985cm">
              <svg:desc>N 8916</svg:desc>
              <text:p/>
            </draw:line>
            <draw:frame draw:name="N 8916" draw:style-name="gr12" draw:text-style-name="P10" draw:layer="layout" svg:width="1.179cm" svg:height="1.187cm" svg:x="8.348cm" svg:y="21.835cm">
              <draw:text-box>
                <text:p text:style-name="P9">31 <text:s text:c="5"/></text:p>
              </draw:text-box>
            </draw:frame>
            <draw:frame draw:name="N 8916" draw:style-name="gr11" draw:text-style-name="P10" draw:layer="layout" svg:width="1.044cm" svg:height="1.187cm" svg:x="5.586cm" svg:y="21.618cm">
              <draw:text-box>
                <text:p text:style-name="P9"><text:s text:c="4"/>35</text:p>
              </draw:text-box>
            </draw:frame>
            <draw:line draw:name="N 8916" draw:style-name="gr22" draw:text-style-name="P8" draw:layer="layout" svg:x1="6.058cm" svg:y1="22.068cm" svg:x2="8.887cm" svg:y2="21.88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6.058cm" svg:y1="21.968cm" svg:x2="6.058cm" svg:y2="22.168cm">
              <svg:desc>N 8916</svg:desc>
              <text:p/>
            </draw:line>
            <draw:frame draw:name="N 8916" draw:style-name="gr11" draw:text-style-name="P10" draw:layer="layout" svg:width="1.044cm" svg:height="1.187cm" svg:x="3.557cm" svg:y="21.801cm">
              <draw:text-box>
                <text:p text:style-name="P9"><text:s text:c="4"/>39</text:p>
              </draw:text-box>
            </draw:frame>
            <draw:line draw:name="N 8916" draw:style-name="gr22" draw:text-style-name="P8" draw:layer="layout" svg:x1="4.029cm" svg:y1="22.251cm" svg:x2="6.058cm" svg:y2="22.06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4.029cm" svg:y1="22.251cm" svg:x2="4.029cm" svg:y2="25.178cm">
              <svg:desc>N 8916</svg:desc>
              <text:p/>
            </draw:line>
            <draw:frame draw:name="N 8916" draw:style-name="gr12" draw:text-style-name="P10" draw:layer="layout" svg:width="1.179cm" svg:height="1.187cm" svg:x="3.49cm" svg:y="25.128cm">
              <draw:text-box>
                <text:p text:style-name="P9">43 <text:s text:c="5"/></text:p>
              </draw:text-box>
            </draw:frame>
            <draw:frame draw:name="N 8916" draw:style-name="gr11" draw:text-style-name="P10" draw:layer="layout" svg:width="1.044cm" svg:height="1.187cm" svg:x="0.928cm" svg:y="25.003cm">
              <draw:text-box>
                <text:p text:style-name="P9"><text:s text:c="4"/>49</text:p>
              </draw:text-box>
            </draw:frame>
            <draw:line draw:name="N 8916" draw:style-name="gr22" draw:text-style-name="P8" draw:layer="layout" svg:x1="1.4cm" svg:y1="25.453cm" svg:x2="4.029cm" svg:y2="25.17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.4cm" svg:y1="25.353cm" svg:x2="1.4cm" svg:y2="25.553cm">
              <svg:desc>N 8916</svg:desc>
              <text:p/>
            </draw:line>
          </draw:g>
          <draw:g draw:name="P 4160">
            <draw:line draw:name="P 4160" draw:style-name="gr23" draw:text-style-name="P5" draw:layer="layout" svg:x1="19.603cm" svg:y1="8.886cm" svg:x2="19.603cm" svg:y2="9.086cm">
              <svg:desc>P 4160</svg:desc>
              <text:p/>
            </draw:line>
            <draw:frame draw:name="P 4160" draw:style-name="gr12" draw:text-style-name="P10" draw:layer="layout" svg:width="1.179cm" svg:height="1.187cm" svg:x="19.064cm" svg:y="8.936cm">
              <draw:text-box>
                <text:p text:style-name="P9">49 <text:s text:c="5"/></text:p>
              </draw:text-box>
            </draw:frame>
            <draw:frame draw:name="P 4160" draw:style-name="gr11" draw:text-style-name="P10" draw:layer="layout" svg:width="1.044cm" svg:height="1.187cm" svg:x="15.502cm" svg:y="8.765cm">
              <draw:text-box>
                <text:p text:style-name="P9"><text:s text:c="4"/>54</text:p>
              </draw:text-box>
            </draw:frame>
            <draw:line draw:name="P 4160" draw:style-name="gr24" draw:text-style-name="P8" draw:layer="layout" svg:x1="15.974cm" svg:y1="9.215cm" svg:x2="19.603cm" svg:y2="8.986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15.974cm" svg:y1="9.215cm" svg:x2="15.974cm" svg:y2="9.398cm">
              <svg:desc>P 4160</svg:desc>
              <text:p/>
            </draw:line>
            <draw:frame draw:name="P 4160" draw:style-name="gr12" draw:text-style-name="P10" draw:layer="layout" svg:width="1.179cm" svg:height="1.187cm" svg:x="15.435cm" svg:y="9.348cm">
              <draw:text-box>
                <text:p text:style-name="P9">58 <text:s text:c="5"/></text:p>
              </draw:text-box>
            </draw:frame>
            <draw:frame draw:name="P 4160" draw:style-name="gr11" draw:text-style-name="P10" draw:layer="layout" svg:width="1.044cm" svg:height="1.187cm" svg:x="12.873cm" svg:y="9.222cm">
              <draw:text-box>
                <text:p text:style-name="P9"><text:s text:c="4"/>04</text:p>
              </draw:text-box>
            </draw:frame>
            <draw:line draw:name="P 4160" draw:style-name="gr24" draw:text-style-name="P8" draw:layer="layout" svg:x1="13.345cm" svg:y1="9.672cm" svg:x2="15.974cm" svg:y2="9.398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13.345cm" svg:y1="9.572cm" svg:x2="13.345cm" svg:y2="9.772cm">
              <svg:desc>P 4160</svg:desc>
              <text:p/>
            </draw:line>
            <draw:frame draw:name="P 4160" draw:style-name="gr11" draw:text-style-name="P10" draw:layer="layout" svg:width="1.044cm" svg:height="1.187cm" svg:x="10.644cm" svg:y="9.451cm">
              <draw:text-box>
                <text:p text:style-name="P9"><text:s text:c="4"/>09</text:p>
              </draw:text-box>
            </draw:frame>
            <draw:line draw:name="P 4160" draw:style-name="gr24" draw:text-style-name="P8" draw:layer="layout" svg:x1="11.116cm" svg:y1="9.901cm" svg:x2="13.345cm" svg:y2="9.67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11.116cm" svg:y1="9.901cm" svg:x2="11.116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1.316cm" svg:y1="8.162cm" svg:x2="11.316cm" svg:y2="8.62cm">
              <svg:desc>P 4161</svg:desc>
              <text:p/>
            </draw:line>
            <draw:frame draw:name="P 4161" draw:style-name="gr11" draw:text-style-name="P10" draw:layer="layout" svg:width="1.044cm" svg:height="1.187cm" svg:x="10.844cm" svg:y="8.57cm">
              <draw:text-box>
                <text:p text:style-name="P9"><text:s text:c="4"/>41</text:p>
              </draw:text-box>
            </draw:frame>
            <draw:frame draw:name="P 4161" draw:style-name="gr12" draw:text-style-name="P10" draw:layer="layout" svg:width="1.179cm" svg:height="1.187cm" svg:x="12.806cm" svg:y="8.399cm">
              <draw:text-box>
                <text:p text:style-name="P9">46 <text:s text:c="5"/></text:p>
              </draw:text-box>
            </draw:frame>
            <draw:line draw:name="P 4161" draw:style-name="gr24" draw:text-style-name="P8" draw:layer="layout" svg:x1="11.316cm" svg:y1="8.62cm" svg:x2="13.345cm" svg:y2="8.849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3.345cm" svg:y1="8.749cm" svg:x2="13.345cm" svg:y2="8.949cm">
              <svg:desc>P 4161</svg:desc>
              <text:p/>
            </draw:line>
            <draw:frame draw:name="P 4161" draw:style-name="gr12" draw:text-style-name="P10" draw:layer="layout" svg:width="1.179cm" svg:height="1.187cm" svg:x="15.235cm" svg:y="8.673cm">
              <draw:text-box>
                <text:p text:style-name="P9">52 <text:s text:c="5"/></text:p>
              </draw:text-box>
            </draw:frame>
            <draw:line draw:name="P 4161" draw:style-name="gr24" draw:text-style-name="P8" draw:layer="layout" svg:x1="13.345cm" svg:y1="8.849cm" svg:x2="15.774cm" svg:y2="9.123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5.774cm" svg:y1="9.123cm" svg:x2="15.774cm" svg:y2="9.763cm">
              <svg:desc>P 4161</svg:desc>
              <text:p/>
            </draw:line>
            <draw:frame draw:name="P 4161" draw:style-name="gr11" draw:text-style-name="P10" draw:layer="layout" svg:width="1.044cm" svg:height="1.187cm" svg:x="15.302cm" svg:y="9.713cm">
              <draw:text-box>
                <text:p text:style-name="P9"><text:s text:c="4"/>06</text:p>
              </draw:text-box>
            </draw:frame>
            <draw:frame draw:name="P 4161" draw:style-name="gr25" draw:text-style-name="P10" draw:layer="layout" svg:width="1.162cm" svg:height="1.187cm" svg:x="19.072cm" svg:y="9.542cm">
              <draw:text-box>
                <text:p text:style-name="P9">11 <text:s text:c="5"/></text:p>
              </draw:text-box>
            </draw:frame>
            <draw:line draw:name="P 4161" draw:style-name="gr24" draw:text-style-name="P8" draw:layer="layout" svg:x1="15.774cm" svg:y1="9.763cm" svg:x2="19.603cm" svg:y2="9.992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9.603cm" svg:y1="9.892cm" svg:x2="19.603cm" svg:y2="10.092cm">
              <svg:desc>P 4161</svg:desc>
              <text:p/>
            </draw:line>
          </draw:g>
          <draw:g draw:name="P 4162">
            <draw:line draw:name="P 4162" draw:style-name="gr23" draw:text-style-name="P5" draw:layer="layout" svg:x1="19.603cm" svg:y1="27.685cm" svg:x2="19.603cm" svg:y2="27.885cm">
              <svg:desc>P 4162</svg:desc>
              <text:p/>
            </draw:line>
            <draw:frame draw:name="P 4162" draw:style-name="gr12" draw:text-style-name="P10" draw:layer="layout" svg:width="1.179cm" svg:height="1.187cm" svg:x="19.064cm" svg:y="27.735cm">
              <draw:text-box>
                <text:p text:style-name="P9">40 <text:s text:c="5"/></text:p>
              </draw:text-box>
            </draw:frame>
            <draw:frame draw:name="P 4162" draw:style-name="gr11" draw:text-style-name="P10" draw:layer="layout" svg:width="1.044cm" svg:height="1.187cm" svg:x="15.302cm" svg:y="27.564cm">
              <draw:text-box>
                <text:p text:style-name="P9"><text:s text:c="4"/>45</text:p>
              </draw:text-box>
            </draw:frame>
            <draw:line draw:name="P 4162" draw:style-name="gr24" draw:text-style-name="P8" draw:layer="layout" svg:x1="15.774cm" svg:y1="28.014cm" svg:x2="19.603cm" svg:y2="27.785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3" draw:text-style-name="P5" draw:layer="layout" svg:x1="15.774cm" svg:y1="28.014cm" svg:x2="15.774cm" svg:y2="28.517cm">
              <svg:desc>P 4162</svg:desc>
              <text:p/>
            </draw:line>
          </draw:g>
          <draw:g draw:name="P 4163">
            <draw:line draw:name="P 4163" draw:style-name="gr23" draw:text-style-name="P5" draw:layer="layout" svg:x1="11.316cm" svg:y1="27.511cm" svg:x2="11.316cm" svg:y2="27.785cm">
              <svg:desc>P 4163</svg:desc>
              <text:p/>
            </draw:line>
            <draw:frame draw:name="P 4163" draw:style-name="gr11" draw:text-style-name="P10" draw:layer="layout" svg:width="1.044cm" svg:height="1.187cm" svg:x="10.844cm" svg:y="27.735cm">
              <draw:text-box>
                <text:p text:style-name="P9"><text:s text:c="4"/>40</text:p>
              </draw:text-box>
            </draw:frame>
            <draw:frame draw:name="P 4163" draw:style-name="gr12" draw:text-style-name="P10" draw:layer="layout" svg:width="1.179cm" svg:height="1.187cm" svg:x="13.006cm" svg:y="27.564cm">
              <draw:text-box>
                <text:p text:style-name="P9">45 <text:s text:c="5"/></text:p>
              </draw:text-box>
            </draw:frame>
            <draw:line draw:name="P 4163" draw:style-name="gr24" draw:text-style-name="P8" draw:layer="layout" svg:x1="11.316cm" svg:y1="27.785cm" svg:x2="13.545cm" svg:y2="28.014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13.545cm" svg:y1="27.914cm" svg:x2="13.545cm" svg:y2="28.114cm">
              <svg:desc>P 4163</svg:desc>
              <text:p/>
            </draw:line>
            <draw:frame draw:name="P 4163" draw:style-name="gr12" draw:text-style-name="P10" draw:layer="layout" svg:width="1.179cm" svg:height="1.187cm" svg:x="15.435cm" svg:y="27.838cm">
              <draw:text-box>
                <text:p text:style-name="P9">51 <text:s text:c="5"/></text:p>
              </draw:text-box>
            </draw:frame>
            <draw:line draw:name="P 4163" draw:style-name="gr24" draw:text-style-name="P8" draw:layer="layout" svg:x1="13.545cm" svg:y1="28.014cm" svg:x2="15.974cm" svg:y2="28.288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15.974cm" svg:y1="28.288cm" svg:x2="15.974cm" svg:y2="28.471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3.345cm" svg:y1="5.363cm" svg:x2="13.345cm" svg:y2="5.563cm">
              <svg:desc>P 4430 [Sa]</svg:desc>
              <text:p/>
            </draw:line>
            <draw:frame draw:name="P 4430 [Sa]" draw:style-name="gr12" draw:text-style-name="P10" draw:layer="layout" svg:width="1.179cm" svg:height="1.187cm" svg:x="12.806cm" svg:y="5.413cm">
              <draw:text-box>
                <text:p text:style-name="P9">32 <text:s text:c="5"/></text:p>
              </draw:text-box>
            </draw:frame>
            <draw:frame draw:name="P 4430 [Sa]" draw:style-name="gr11" draw:text-style-name="P10" draw:layer="layout" svg:width="1.044cm" svg:height="1.187cm" svg:x="10.644cm" svg:y="5.242cm">
              <draw:text-box>
                <text:p text:style-name="P9"><text:s text:c="4"/>37</text:p>
              </draw:text-box>
            </draw:frame>
            <draw:line draw:name="P 4430 [Sa]" draw:style-name="gr24" draw:text-style-name="P8" draw:layer="layout" svg:x1="11.116cm" svg:y1="5.692cm" svg:x2="13.345cm" svg:y2="5.463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1.116cm" svg:y1="5.692cm" svg:x2="11.116cm" svg:y2="5.875cm">
              <svg:desc>P 4430 [Sa]</svg:desc>
              <text:p/>
            </draw:line>
            <draw:frame draw:name="P 4430 [Sa]" draw:style-name="gr12" draw:text-style-name="P10" draw:layer="layout" svg:width="1.179cm" svg:height="1.187cm" svg:x="10.577cm" svg:y="5.825cm">
              <draw:text-box>
                <text:p text:style-name="P9">41 <text:s text:c="5"/></text:p>
              </draw:text-box>
            </draw:frame>
            <draw:frame draw:name="P 4430 [Sa]" draw:style-name="gr11" draw:text-style-name="P10" draw:layer="layout" svg:width="1.044cm" svg:height="1.187cm" svg:x="8.215cm" svg:y="5.837cm">
              <draw:text-box>
                <text:p text:style-name="P9"><text:s text:c="4"/>50</text:p>
              </draw:text-box>
            </draw:frame>
            <draw:line draw:name="P 4430 [Sa]" draw:style-name="gr24" draw:text-style-name="P8" draw:layer="layout" svg:x1="8.687cm" svg:y1="6.287cm" svg:x2="11.116cm" svg:y2="5.875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8.687cm" svg:y1="6.187cm" svg:x2="8.687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8.687cm" svg:y1="9.618cm" svg:x2="8.687cm" svg:y2="9.818cm">
              <svg:desc>P 4431 [Sa]</svg:desc>
              <text:p/>
            </draw:line>
            <draw:frame draw:name="P 4431 [Sa]" draw:style-name="gr11" draw:text-style-name="P10" draw:layer="layout" svg:width="1.044cm" svg:height="1.187cm" svg:x="8.215cm" svg:y="9.668cm">
              <draw:text-box>
                <text:p text:style-name="P9"><text:s text:c="4"/>05</text:p>
              </draw:text-box>
            </draw:frame>
            <draw:frame draw:name="P 4431 [Sa]" draw:style-name="gr12" draw:text-style-name="P10" draw:layer="layout" svg:width="1.179cm" svg:height="1.187cm" svg:x="10.777cm" svg:y="9.679cm">
              <draw:text-box>
                <text:p text:style-name="P9">14 <text:s text:c="5"/></text:p>
              </draw:text-box>
            </draw:frame>
            <draw:line draw:name="P 4431 [Sa]" draw:style-name="gr24" draw:text-style-name="P8" draw:layer="layout" svg:x1="8.687cm" svg:y1="9.718cm" svg:x2="11.316cm" svg:y2="10.129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1.316cm" svg:y1="10.129cm" svg:x2="11.316cm" svg:y2="10.312cm">
              <svg:desc>P 4431 [Sa]</svg:desc>
              <text:p/>
            </draw:line>
            <draw:frame draw:name="P 4431 [Sa]" draw:style-name="gr11" draw:text-style-name="P10" draw:layer="layout" svg:width="1.044cm" svg:height="1.187cm" svg:x="10.844cm" svg:y="10.262cm">
              <draw:text-box>
                <text:p text:style-name="P9"><text:s text:c="4"/>18</text:p>
              </draw:text-box>
            </draw:frame>
            <draw:frame draw:name="P 4431 [Sa]" draw:style-name="gr12" draw:text-style-name="P10" draw:layer="layout" svg:width="1.179cm" svg:height="1.187cm" svg:x="13.006cm" svg:y="10.091cm">
              <draw:text-box>
                <text:p text:style-name="P9">23 <text:s text:c="5"/></text:p>
              </draw:text-box>
            </draw:frame>
            <draw:line draw:name="P 4431 [Sa]" draw:style-name="gr24" draw:text-style-name="P8" draw:layer="layout" svg:x1="11.316cm" svg:y1="10.312cm" svg:x2="13.545cm" svg:y2="10.541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3.545cm" svg:y1="10.441cm" svg:x2="13.545cm" svg:y2="10.641cm">
              <svg:desc>P 4431 [Sa]</svg:desc>
              <text:p/>
            </draw:line>
            <draw:frame draw:name="P 4431 [Sa]" draw:style-name="gr12" draw:text-style-name="P10" draw:layer="layout" svg:width="1.179cm" svg:height="1.187cm" svg:x="15.235cm" svg:y="10.365cm">
              <draw:text-box>
                <text:p text:style-name="P9">29 <text:s text:c="5"/></text:p>
              </draw:text-box>
            </draw:frame>
            <draw:line draw:name="P 4431 [Sa]" draw:style-name="gr24" draw:text-style-name="P8" draw:layer="layout" svg:x1="13.545cm" svg:y1="10.541cm" svg:x2="15.774cm" svg:y2="10.815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5.774cm" svg:y1="10.815cm" svg:x2="15.774cm" svg:y2="11.547cm">
              <svg:desc>P 4431 [Sa]</svg:desc>
              <text:p/>
            </draw:line>
            <draw:frame draw:name="P 4431 [Sa]" draw:style-name="gr11" draw:text-style-name="P10" draw:layer="layout" svg:width="1.044cm" svg:height="1.187cm" svg:x="15.302cm" svg:y="11.497cm">
              <draw:text-box>
                <text:p text:style-name="P9"><text:s text:c="4"/>45</text:p>
              </draw:text-box>
            </draw:frame>
            <draw:frame draw:name="P 4431 [Sa]" draw:style-name="gr12" draw:text-style-name="P10" draw:layer="layout" svg:width="1.179cm" svg:height="1.187cm" svg:x="18.864cm" svg:y="11.326cm">
              <draw:text-box>
                <text:p text:style-name="P9">50 <text:s text:c="5"/></text:p>
              </draw:text-box>
            </draw:frame>
            <draw:line draw:name="P 4431 [Sa]" draw:style-name="gr24" draw:text-style-name="P8" draw:layer="layout" svg:x1="15.774cm" svg:y1="11.547cm" svg:x2="19.403cm" svg:y2="11.776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9.403cm" svg:y1="11.676cm" svg:x2="19.403cm" svg:y2="11.876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9.403cm" svg:y1="22.205cm" svg:x2="19.403cm" svg:y2="22.251cm">
              <svg:desc>P 4432 [Sa]</svg:desc>
              <text:p/>
            </draw:line>
            <draw:frame draw:name="P 4432 [Sa]" draw:style-name="gr12" draw:text-style-name="P10" draw:layer="layout" svg:width="1.179cm" svg:height="1.187cm" svg:x="18.864cm" svg:y="22.201cm">
              <draw:text-box>
                <text:p text:style-name="P9">39 <text:s text:c="5"/></text:p>
              </draw:text-box>
            </draw:frame>
            <draw:frame draw:name="P 4432 [Sa]" draw:style-name="gr11" draw:text-style-name="P10" draw:layer="layout" svg:width="1.044cm" svg:height="1.187cm" svg:x="15.502cm" svg:y="22.029cm">
              <draw:text-box>
                <text:p text:style-name="P9"><text:s text:c="4"/>44</text:p>
              </draw:text-box>
            </draw:frame>
            <draw:line draw:name="P 4432 [Sa]" draw:style-name="gr24" draw:text-style-name="P8" draw:layer="layout" svg:x1="15.974cm" svg:y1="22.479cm" svg:x2="19.403cm" svg:y2="22.25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5.974cm" svg:y1="22.479cm" svg:x2="15.974cm" svg:y2="22.937cm">
              <svg:desc>P 4432 [Sa]</svg:desc>
              <text:p/>
            </draw:line>
            <draw:frame draw:name="P 4432 [Sa]" draw:style-name="gr12" draw:text-style-name="P10" draw:layer="layout" svg:width="1.179cm" svg:height="1.187cm" svg:x="15.435cm" svg:y="22.887cm">
              <draw:text-box>
                <text:p text:style-name="P9">54 <text:s text:c="5"/></text:p>
              </draw:text-box>
            </draw:frame>
            <draw:frame draw:name="P 4432 [Sa]" draw:style-name="gr11" draw:text-style-name="P10" draw:layer="layout" svg:width="1.044cm" svg:height="1.187cm" svg:x="13.073cm" svg:y="22.761cm">
              <draw:text-box>
                <text:p text:style-name="P9"><text:s text:c="4"/>00</text:p>
              </draw:text-box>
            </draw:frame>
            <draw:line draw:name="P 4432 [Sa]" draw:style-name="gr24" draw:text-style-name="P8" draw:layer="layout" svg:x1="13.545cm" svg:y1="23.211cm" svg:x2="15.974cm" svg:y2="22.937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3.545cm" svg:y1="23.111cm" svg:x2="13.545cm" svg:y2="23.311cm">
              <svg:desc>P 4432 [Sa]</svg:desc>
              <text:p/>
            </draw:line>
            <draw:frame draw:name="P 4432 [Sa]" draw:style-name="gr11" draw:text-style-name="P10" draw:layer="layout" svg:width="1.044cm" svg:height="1.187cm" svg:x="10.644cm" svg:y="22.99cm">
              <draw:text-box>
                <text:p text:style-name="P9"><text:s text:c="4"/>05</text:p>
              </draw:text-box>
            </draw:frame>
            <draw:line draw:name="P 4432 [Sa]" draw:style-name="gr24" draw:text-style-name="P8" draw:layer="layout" svg:x1="11.116cm" svg:y1="23.44cm" svg:x2="13.545cm" svg:y2="23.21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1.116cm" svg:y1="23.44cm" svg:x2="11.116cm" svg:y2="23.714cm">
              <svg:desc>P 4432 [Sa]</svg:desc>
              <text:p/>
            </draw:line>
            <draw:frame draw:name="P 4432 [Sa]" draw:style-name="gr25" draw:text-style-name="P10" draw:layer="layout" svg:width="1.162cm" svg:height="1.187cm" svg:x="10.585cm" svg:y="23.664cm">
              <draw:text-box>
                <text:p text:style-name="P9">11 <text:s text:c="5"/></text:p>
              </draw:text-box>
            </draw:frame>
            <draw:frame draw:name="P 4432 [Sa]" draw:style-name="gr11" draw:text-style-name="P10" draw:layer="layout" svg:width="1.044cm" svg:height="1.187cm" svg:x="8.215cm" svg:y="23.676cm">
              <draw:text-box>
                <text:p text:style-name="P9"><text:s text:c="4"/>20</text:p>
              </draw:text-box>
            </draw:frame>
            <draw:line draw:name="P 4432 [Sa]" draw:style-name="gr24" draw:text-style-name="P8" draw:layer="layout" svg:x1="8.687cm" svg:y1="24.126cm" svg:x2="11.116cm" svg:y2="23.71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8.687cm" svg:y1="24.026cm" svg:x2="8.687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2cm" svg:y1="4.998cm" svg:x2="1.2cm" svg:y2="5.198cm">
              <svg:desc>P 4811</svg:desc>
              <text:p/>
            </draw:line>
            <draw:frame draw:name="P 4811" draw:style-name="gr11" draw:text-style-name="P10" draw:layer="layout" svg:width="1.044cm" svg:height="1.187cm" svg:x="0.728cm" svg:y="5.048cm">
              <draw:text-box>
                <text:p text:style-name="P9"><text:s text:c="4"/>24</text:p>
              </draw:text-box>
            </draw:frame>
            <draw:frame draw:name="P 4811" draw:style-name="gr12" draw:text-style-name="P10" draw:layer="layout" svg:width="1.179cm" svg:height="1.187cm" svg:x="3.29cm" svg:y="4.922cm">
              <draw:text-box>
                <text:p text:style-name="P9">30 <text:s text:c="5"/></text:p>
              </draw:text-box>
            </draw:frame>
            <draw:line draw:name="P 4811" draw:style-name="gr24" draw:text-style-name="P8" draw:layer="layout" svg:x1="1.2cm" svg:y1="5.098cm" svg:x2="3.829cm" svg:y2="5.37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3.829cm" svg:y1="5.372cm" svg:x2="3.829cm" svg:y2="5.555cm">
              <svg:desc>P 4811</svg:desc>
              <text:p/>
            </draw:line>
            <draw:frame draw:name="P 4811" draw:style-name="gr11" draw:text-style-name="P10" draw:layer="layout" svg:width="1.044cm" svg:height="1.187cm" svg:x="3.357cm" svg:y="5.505cm">
              <draw:text-box>
                <text:p text:style-name="P9"><text:s text:c="4"/>34</text:p>
              </draw:text-box>
            </draw:frame>
            <draw:frame draw:name="P 4811" draw:style-name="gr12" draw:text-style-name="P10" draw:layer="layout" svg:width="1.179cm" svg:height="1.187cm" svg:x="5.519cm" svg:y="5.288cm">
              <draw:text-box>
                <text:p text:style-name="P9">38 <text:s text:c="5"/></text:p>
              </draw:text-box>
            </draw:frame>
            <draw:line draw:name="P 4811" draw:style-name="gr24" draw:text-style-name="P8" draw:layer="layout" svg:x1="3.829cm" svg:y1="5.555cm" svg:x2="6.058cm" svg:y2="5.738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6.058cm" svg:y1="5.638cm" svg:x2="6.058cm" svg:y2="5.838cm">
              <svg:desc>P 4811</svg:desc>
              <text:p/>
            </draw:line>
            <draw:frame draw:name="P 4811" draw:style-name="gr12" draw:text-style-name="P10" draw:layer="layout" svg:width="1.179cm" svg:height="1.187cm" svg:x="7.948cm" svg:y="5.471cm">
              <draw:text-box>
                <text:p text:style-name="P9">42 <text:s text:c="5"/></text:p>
              </draw:text-box>
            </draw:frame>
            <draw:line draw:name="P 4811" draw:style-name="gr24" draw:text-style-name="P8" draw:layer="layout" svg:x1="6.058cm" svg:y1="5.738cm" svg:x2="8.487cm" svg:y2="5.921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8.487cm" svg:y1="5.921cm" svg:x2="8.487cm" svg:y2="6.653cm">
              <svg:desc>P 4811</svg:desc>
              <text:p/>
            </draw:line>
            <draw:frame draw:name="P 4811" draw:style-name="gr11" draw:text-style-name="P10" draw:layer="layout" svg:width="1.044cm" svg:height="1.187cm" svg:x="8.015cm" svg:y="6.603cm">
              <draw:text-box>
                <text:p text:style-name="P9"><text:s text:c="4"/>58</text:p>
              </draw:text-box>
            </draw:frame>
            <draw:frame draw:name="P 4811" draw:style-name="gr12" draw:text-style-name="P10" draw:layer="layout" svg:width="1.179cm" svg:height="1.187cm" svg:x="10.777cm" svg:y="6.614cm">
              <draw:text-box>
                <text:p text:style-name="P9">07 <text:s text:c="5"/></text:p>
              </draw:text-box>
            </draw:frame>
            <draw:line draw:name="P 4811" draw:style-name="gr24" draw:text-style-name="P8" draw:layer="layout" svg:x1="8.487cm" svg:y1="6.653cm" svg:x2="11.316cm" svg:y2="7.064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1.316cm" svg:y1="7.064cm" svg:x2="11.316cm" svg:y2="7.247cm">
              <svg:desc>P 4811</svg:desc>
              <text:p/>
            </draw:line>
            <draw:frame draw:name="P 4811" draw:style-name="gr26" draw:text-style-name="P10" draw:layer="layout" svg:width="1.027cm" svg:height="1.187cm" svg:x="10.853cm" svg:y="7.197cm">
              <draw:text-box>
                <text:p text:style-name="P9"><text:s text:c="4"/>11</text:p>
              </draw:text-box>
            </draw:frame>
            <draw:frame draw:name="P 4811" draw:style-name="gr12" draw:text-style-name="P10" draw:layer="layout" svg:width="1.179cm" svg:height="1.187cm" svg:x="13.006cm" svg:y="7.072cm">
              <draw:text-box>
                <text:p text:style-name="P9">17 <text:s text:c="5"/></text:p>
              </draw:text-box>
            </draw:frame>
            <draw:line draw:name="P 4811" draw:style-name="gr24" draw:text-style-name="P8" draw:layer="layout" svg:x1="11.316cm" svg:y1="7.247cm" svg:x2="13.545cm" svg:y2="7.52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3.545cm" svg:y1="7.422cm" svg:x2="13.545cm" svg:y2="7.622cm">
              <svg:desc>P 4811</svg:desc>
              <text:p/>
            </draw:line>
          </draw:g>
          <draw:g draw:name="P 4812">
            <draw:line draw:name="P 4812" draw:style-name="gr23" draw:text-style-name="P5" draw:layer="layout" svg:x1="13.545cm" svg:y1="10.532cm" svg:x2="13.545cm" svg:y2="10.732cm">
              <svg:desc>P 4812</svg:desc>
              <text:p/>
            </draw:line>
            <draw:frame draw:name="P 4812" draw:style-name="gr12" draw:text-style-name="P10" draw:layer="layout" svg:width="1.179cm" svg:height="1.187cm" svg:x="13.006cm" svg:y="10.582cm">
              <draw:text-box>
                <text:p text:style-name="P9">25 <text:s text:c="5"/></text:p>
              </draw:text-box>
            </draw:frame>
            <draw:frame draw:name="P 4812" draw:style-name="gr11" draw:text-style-name="P10" draw:layer="layout" svg:width="1.044cm" svg:height="1.187cm" svg:x="10.644cm" svg:y="10.457cm">
              <draw:text-box>
                <text:p text:style-name="P9"><text:s text:c="4"/>31</text:p>
              </draw:text-box>
            </draw:frame>
            <draw:line draw:name="P 4812" draw:style-name="gr24" draw:text-style-name="P8" draw:layer="layout" svg:x1="11.116cm" svg:y1="10.907cm" svg:x2="13.545cm" svg:y2="10.632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1.116cm" svg:y1="10.907cm" svg:x2="11.116cm" svg:y2="11.227cm">
              <svg:desc>P 4812</svg:desc>
              <text:p/>
            </draw:line>
            <draw:frame draw:name="P 4812" draw:style-name="gr12" draw:text-style-name="P10" draw:layer="layout" svg:width="1.179cm" svg:height="1.187cm" svg:x="10.577cm" svg:y="11.177cm">
              <draw:text-box>
                <text:p text:style-name="P9">38 <text:s text:c="5"/></text:p>
              </draw:text-box>
            </draw:frame>
            <draw:frame draw:name="P 4812" draw:style-name="gr11" draw:text-style-name="P10" draw:layer="layout" svg:width="1.044cm" svg:height="1.187cm" svg:x="8.015cm" svg:y="11.188cm">
              <draw:text-box>
                <text:p text:style-name="P9"><text:s text:c="4"/>47</text:p>
              </draw:text-box>
            </draw:frame>
            <draw:line draw:name="P 4812" draw:style-name="gr24" draw:text-style-name="P8" draw:layer="layout" svg:x1="8.487cm" svg:y1="11.638cm" svg:x2="11.116cm" svg:y2="11.22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8.487cm" svg:y1="11.638cm" svg:x2="8.487cm" svg:y2="11.821cm">
              <svg:desc>P 4812</svg:desc>
              <text:p/>
            </draw:line>
            <draw:frame draw:name="P 4812" draw:style-name="gr12" draw:text-style-name="P10" draw:layer="layout" svg:width="1.179cm" svg:height="1.187cm" svg:x="7.948cm" svg:y="11.771cm">
              <draw:text-box>
                <text:p text:style-name="P9">51 <text:s text:c="5"/></text:p>
              </draw:text-box>
            </draw:frame>
            <draw:frame draw:name="P 4812" draw:style-name="gr11" draw:text-style-name="P10" draw:layer="layout" svg:width="1.044cm" svg:height="1.187cm" svg:x="5.586cm" svg:y="11.554cm">
              <draw:text-box>
                <text:p text:style-name="P9"><text:s text:c="4"/>55</text:p>
              </draw:text-box>
            </draw:frame>
            <draw:line draw:name="P 4812" draw:style-name="gr24" draw:text-style-name="P8" draw:layer="layout" svg:x1="6.058cm" svg:y1="12.004cm" svg:x2="8.487cm" svg:y2="11.821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6.058cm" svg:y1="11.904cm" svg:x2="6.058cm" svg:y2="12.104cm">
              <svg:desc>P 4812</svg:desc>
              <text:p/>
            </draw:line>
            <draw:frame draw:name="P 4812" draw:style-name="gr11" draw:text-style-name="P10" draw:layer="layout" svg:width="1.044cm" svg:height="1.187cm" svg:x="3.357cm" svg:y="11.737cm">
              <draw:text-box>
                <text:p text:style-name="P9"><text:s text:c="4"/>59</text:p>
              </draw:text-box>
            </draw:frame>
            <draw:line draw:name="P 4812" draw:style-name="gr24" draw:text-style-name="P8" draw:layer="layout" svg:x1="3.829cm" svg:y1="12.187cm" svg:x2="6.058cm" svg:y2="12.004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3.829cm" svg:y1="12.187cm" svg:x2="3.829cm" svg:y2="12.37cm">
              <svg:desc>P 4812</svg:desc>
              <text:p/>
            </draw:line>
            <draw:frame draw:name="P 4812" draw:style-name="gr12" draw:text-style-name="P10" draw:layer="layout" svg:width="1.179cm" svg:height="1.187cm" svg:x="3.29cm" svg:y="12.32cm">
              <draw:text-box>
                <text:p text:style-name="P9">03 <text:s text:c="5"/></text:p>
              </draw:text-box>
            </draw:frame>
            <draw:frame draw:name="P 4812" draw:style-name="gr11" draw:text-style-name="P10" draw:layer="layout" svg:width="1.044cm" svg:height="1.187cm" svg:x="0.728cm" svg:y="12.195cm">
              <draw:text-box>
                <text:p text:style-name="P9"><text:s text:c="4"/>09</text:p>
              </draw:text-box>
            </draw:frame>
            <draw:line draw:name="P 4812" draw:style-name="gr24" draw:text-style-name="P8" draw:layer="layout" svg:x1="1.2cm" svg:y1="12.645cm" svg:x2="3.829cm" svg:y2="12.3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2cm" svg:y1="12.545cm" svg:x2="1.2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.2cm" svg:y1="22.059cm" svg:x2="1.2cm" svg:y2="22.259cm">
              <svg:desc>P 4813</svg:desc>
              <text:p/>
            </draw:line>
            <draw:frame draw:name="P 4813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P 4813" draw:style-name="gr12" draw:text-style-name="P10" draw:layer="layout" svg:width="1.179cm" svg:height="1.187cm" svg:x="3.29cm" svg:y="21.984cm">
              <draw:text-box>
                <text:p text:style-name="P9">43 <text:s text:c="5"/></text:p>
              </draw:text-box>
            </draw:frame>
            <draw:line draw:name="P 4813" draw:style-name="gr24" draw:text-style-name="P8" draw:layer="layout" svg:x1="1.2cm" svg:y1="22.159cm" svg:x2="3.829cm" svg:y2="22.434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3.829cm" svg:y1="22.434cm" svg:x2="3.829cm" svg:y2="22.616cm">
              <svg:desc>P 4813</svg:desc>
              <text:p/>
            </draw:line>
            <draw:frame draw:name="P 4813" draw:style-name="gr11" draw:text-style-name="P10" draw:layer="layout" svg:width="1.044cm" svg:height="1.187cm" svg:x="3.357cm" svg:y="22.566cm">
              <draw:text-box>
                <text:p text:style-name="P9"><text:s text:c="4"/>47</text:p>
              </draw:text-box>
            </draw:frame>
            <draw:frame draw:name="P 4813" draw:style-name="gr12" draw:text-style-name="P10" draw:layer="layout" svg:width="1.179cm" svg:height="1.187cm" svg:x="5.519cm" svg:y="22.349cm">
              <draw:text-box>
                <text:p text:style-name="P9">51 <text:s text:c="5"/></text:p>
              </draw:text-box>
            </draw:frame>
            <draw:line draw:name="P 4813" draw:style-name="gr24" draw:text-style-name="P8" draw:layer="layout" svg:x1="3.829cm" svg:y1="22.616cm" svg:x2="6.058cm" svg:y2="22.799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6.058cm" svg:y1="22.699cm" svg:x2="6.058cm" svg:y2="22.899cm">
              <svg:desc>P 4813</svg:desc>
              <text:p/>
            </draw:line>
            <draw:frame draw:name="P 4813" draw:style-name="gr12" draw:text-style-name="P10" draw:layer="layout" svg:width="1.179cm" svg:height="1.187cm" svg:x="7.948cm" svg:y="22.532cm">
              <draw:text-box>
                <text:p text:style-name="P9">55 <text:s text:c="5"/></text:p>
              </draw:text-box>
            </draw:frame>
            <draw:line draw:name="P 4813" draw:style-name="gr24" draw:text-style-name="P8" draw:layer="layout" svg:x1="6.058cm" svg:y1="22.799cm" svg:x2="8.487cm" svg:y2="22.98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8.487cm" svg:y1="22.982cm" svg:x2="8.487cm" svg:y2="23.165cm">
              <svg:desc>P 4813</svg:desc>
              <text:p/>
            </draw:line>
            <draw:frame draw:name="P 4813" draw:style-name="gr11" draw:text-style-name="P10" draw:layer="layout" svg:width="1.044cm" svg:height="1.187cm" svg:x="8.015cm" svg:y="23.115cm">
              <draw:text-box>
                <text:p text:style-name="P9"><text:s text:c="4"/>59</text:p>
              </draw:text-box>
            </draw:frame>
            <draw:frame draw:name="P 4813" draw:style-name="gr12" draw:text-style-name="P10" draw:layer="layout" svg:width="1.179cm" svg:height="1.187cm" svg:x="10.777cm" svg:y="23.127cm">
              <draw:text-box>
                <text:p text:style-name="P9">08 <text:s text:c="5"/></text:p>
              </draw:text-box>
            </draw:frame>
            <draw:line draw:name="P 4813" draw:style-name="gr24" draw:text-style-name="P8" draw:layer="layout" svg:x1="8.487cm" svg:y1="23.165cm" svg:x2="11.316cm" svg:y2="23.577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1.316cm" svg:y1="23.577cm" svg:x2="11.316cm" svg:y2="23.943cm">
              <svg:desc>P 4813</svg:desc>
              <text:p/>
            </draw:line>
            <draw:frame draw:name="P 4813" draw:style-name="gr11" draw:text-style-name="P10" draw:layer="layout" svg:width="1.044cm" svg:height="1.187cm" svg:x="10.844cm" svg:y="23.893cm">
              <draw:text-box>
                <text:p text:style-name="P9"><text:s text:c="4"/>16</text:p>
              </draw:text-box>
            </draw:frame>
            <draw:frame draw:name="P 4813" draw:style-name="gr12" draw:text-style-name="P10" draw:layer="layout" svg:width="1.179cm" svg:height="1.187cm" svg:x="13.006cm" svg:y="23.768cm">
              <draw:text-box>
                <text:p text:style-name="P9">22 <text:s text:c="5"/></text:p>
              </draw:text-box>
            </draw:frame>
            <draw:line draw:name="P 4813" draw:style-name="gr24" draw:text-style-name="P8" draw:layer="layout" svg:x1="11.316cm" svg:y1="23.943cm" svg:x2="13.545cm" svg:y2="24.218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3.545cm" svg:y1="24.118cm" svg:x2="13.545cm" svg:y2="24.318cm">
              <svg:desc>P 4813</svg:desc>
              <text:p/>
            </draw:line>
          </draw:g>
          <draw:g draw:name="P 4814">
            <draw:line draw:name="P 4814" draw:style-name="gr23" draw:text-style-name="P5" draw:layer="layout" svg:x1="13.545cm" svg:y1="27.137cm" svg:x2="13.545cm" svg:y2="27.337cm">
              <svg:desc>P 4814</svg:desc>
              <text:p/>
            </draw:line>
            <draw:frame draw:name="P 4814" draw:style-name="gr12" draw:text-style-name="P10" draw:layer="layout" svg:width="1.179cm" svg:height="1.187cm" svg:x="13.006cm" svg:y="27.187cm">
              <draw:text-box>
                <text:p text:style-name="P9">28 <text:s text:c="5"/></text:p>
              </draw:text-box>
            </draw:frame>
            <draw:frame draw:name="P 4814" draw:style-name="gr11" draw:text-style-name="P10" draw:layer="layout" svg:width="1.044cm" svg:height="1.187cm" svg:x="10.644cm" svg:y="27.061cm">
              <draw:text-box>
                <text:p text:style-name="P9"><text:s text:c="4"/>34</text:p>
              </draw:text-box>
            </draw:frame>
            <draw:line draw:name="P 4814" draw:style-name="gr24" draw:text-style-name="P8" draw:layer="layout" svg:x1="11.116cm" svg:y1="27.511cm" svg:x2="13.545cm" svg:y2="27.23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1.116cm" svg:y1="27.511cm" svg:x2="11.116cm" svg:y2="27.694cm">
              <svg:desc>P 4814</svg:desc>
              <text:p/>
            </draw:line>
            <draw:frame draw:name="P 4814" draw:style-name="gr12" draw:text-style-name="P10" draw:layer="layout" svg:width="1.179cm" svg:height="1.187cm" svg:x="10.577cm" svg:y="27.644cm">
              <draw:text-box>
                <text:p text:style-name="P9">38 <text:s text:c="5"/></text:p>
              </draw:text-box>
            </draw:frame>
            <draw:frame draw:name="P 4814" draw:style-name="gr11" draw:text-style-name="P10" draw:layer="layout" svg:width="1.044cm" svg:height="1.187cm" svg:x="8.015cm" svg:y="27.655cm">
              <draw:text-box>
                <text:p text:style-name="P9"><text:s text:c="4"/>47</text:p>
              </draw:text-box>
            </draw:frame>
            <draw:line draw:name="P 4814" draw:style-name="gr24" draw:text-style-name="P8" draw:layer="layout" svg:x1="8.487cm" svg:y1="28.105cm" svg:x2="11.116cm" svg:y2="27.69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8.487cm" svg:y1="28.105cm" svg:x2="8.487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8.887cm" svg:y1="13.048cm" svg:x2="8.887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8.887cm" svg:y1="15.793cm" svg:x2="8.887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8.887cm" svg:y1="26.313cm" svg:x2="8.887cm" svg:y2="26.513cm">
              <svg:desc>R 12 Kwk</svg:desc>
              <text:p/>
            </draw:line>
          </draw:g>
          <draw:g draw:name="R 30 Pos">
            <draw:line draw:name="R 30 Pos" draw:style-name="gr34" draw:text-style-name="P5" draw:layer="layout" svg:x1="1.4cm" svg:y1="25.856cm" svg:x2="1.4cm" svg:y2="26.056cm">
              <svg:desc>R 30 Pos</svg:desc>
              <text:p/>
            </draw:line>
            <draw:line draw:name="R 30 Pos" draw:style-name="gr35" draw:text-style-name="P8" draw:layer="layout" svg:x1="1.4cm" svg:y1="25.956cm" svg:x2="1.8cm" svg:y2="26.413cm">
              <svg:desc>R 30 Pos</svg:desc>
              <text:p/>
            </draw:line>
            <draw:line draw:name="R 30 Pos" draw:style-name="gr34" draw:text-style-name="P5" draw:layer="layout" svg:x1="1.8cm" svg:y1="26.413cm" svg:x2="1.8cm" svg:y2="26.871cm">
              <svg:desc>R 30 Pos</svg:desc>
              <text:p/>
            </draw:line>
            <draw:line draw:name="R 30 Pos" draw:style-name="gr35" draw:text-style-name="P8" draw:layer="layout" svg:x1="1.4cm" svg:y1="27.328cm" svg:x2="1.8cm" svg:y2="26.871cm">
              <svg:desc>R 30 Pos</svg:desc>
              <text:p/>
            </draw:line>
            <draw:line draw:name="R 30 Pos" draw:style-name="gr34" draw:text-style-name="P5" draw:layer="layout" svg:x1="1.4cm" svg:y1="27.228cm" svg:x2="1.4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10.916cm" svg:y1="12.553cm" svg:x2="10.916cm" svg:y2="13.926cm">
              <svg:desc>St 6145</svg:desc>
              <text:p/>
            </draw:line>
            <draw:frame draw:name="St 6145" draw:style-name="gr11" draw:text-style-name="P10" draw:layer="layout" svg:width="1.044cm" svg:height="1.187cm" svg:x="10.444cm" svg:y="13.876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13.006cm" svg:y="13.842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10.916cm" svg:y1="13.926cm" svg:x2="13.545cm" svg:y2="14.292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3.545cm" svg:y1="14.192cm" svg:x2="13.545cm" svg:y2="14.392cm">
              <svg:desc>St 6145</svg:desc>
              <text:p/>
            </draw:line>
            <draw:frame draw:name="St 6145" draw:style-name="gr12" draw:text-style-name="P10" draw:layer="layout" svg:width="1.179cm" svg:height="1.187cm" svg:x="15.435cm" svg:y="14.299cm">
              <draw:text-box>
                <text:p text:style-name="P9">55 <text:s text:c="5"/></text:p>
              </draw:text-box>
            </draw:frame>
            <draw:line draw:name="St 6145" draw:style-name="gr28" draw:text-style-name="P8" draw:layer="layout" svg:x1="13.545cm" svg:y1="14.292cm" svg:x2="15.974cm" svg:y2="14.749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5.974cm" svg:y1="14.749cm" svg:x2="15.974cm" svg:y2="16.67cm">
              <svg:desc>St 6145</svg:desc>
              <text:p/>
            </draw:line>
            <draw:frame draw:name="St 6145" draw:style-name="gr11" draw:text-style-name="P10" draw:layer="layout" svg:width="1.044cm" svg:height="1.187cm" svg:x="15.502cm" svg:y="16.62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18.064cm" svg:y="16.586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15.974cm" svg:y1="16.67cm" svg:x2="18.603cm" svg:y2="17.036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8.603cm" svg:y1="16.936cm" svg:x2="18.603cm" svg:y2="17.136cm">
              <svg:desc>St 6145</svg:desc>
              <text:p/>
            </draw:line>
          </draw:g>
          <draw:g draw:name="St 6620">
            <draw:line draw:name="St 6620" draw:style-name="gr27" draw:text-style-name="P5" draw:layer="layout" svg:x1="10.916cm" svg:y1="19.681cm" svg:x2="10.916cm" svg:y2="19.881cm">
              <svg:desc>St 6620</svg:desc>
              <text:p/>
            </draw:line>
            <draw:frame draw:name="St 6620" draw:style-name="gr12" draw:text-style-name="P10" draw:layer="layout" svg:width="1.179cm" svg:height="1.187cm" svg:x="10.377cm" svg:y="19.731cm">
              <draw:text-box>
                <text:p text:style-name="P9">45 <text:s text:c="5"/></text:p>
              </draw:text-box>
            </draw:frame>
            <draw:frame draw:name="St 6620" draw:style-name="gr11" draw:text-style-name="P10" draw:layer="layout" svg:width="1.044cm" svg:height="1.187cm" svg:x="8.215cm" svg:y="19.743cm">
              <draw:text-box>
                <text:p text:style-name="P9"><text:s text:c="4"/>54</text:p>
              </draw:text-box>
            </draw:frame>
            <draw:line draw:name="St 6620" draw:style-name="gr28" draw:text-style-name="P8" draw:layer="layout" svg:x1="8.687cm" svg:y1="20.193cm" svg:x2="10.916cm" svg:y2="19.781cm">
              <svg:desc>St 6620</svg:desc>
              <text:p text:style-name="P11">St 6620 <text:s text:c="2"/></text:p>
              <text:p text:style-name="P11"><text:span text:style-name="T1"/></text:p>
            </draw:line>
            <draw:line draw:name="St 6620" draw:style-name="gr27" draw:text-style-name="P5" draw:layer="layout" svg:x1="8.687cm" svg:y1="20.093cm" svg:x2="8.687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8.887cm" svg:y1="24.941cm" svg:x2="8.887cm" svg:y2="25.141cm">
              <svg:desc>Ü 15434 [Sa]</svg:desc>
              <text:p/>
            </draw:line>
            <draw:frame draw:name="Ü 15434 [Sa]" draw:style-name="gr12" draw:text-style-name="P10" draw:layer="layout" svg:width="1.179cm" svg:height="1.187cm" svg:x="8.348cm" svg:y="24.991cm">
              <draw:text-box>
                <text:p text:style-name="P9">40 <text:s text:c="5"/></text:p>
              </draw:text-box>
            </draw:frame>
            <draw:frame draw:name="Ü 15434 [Sa]" draw:style-name="gr11" draw:text-style-name="P10" draw:layer="layout" svg:width="1.044cm" svg:height="1.187cm" svg:x="5.586cm" svg:y="24.774cm">
              <draw:text-box>
                <text:p text:style-name="P9"><text:s text:c="4"/>44</text:p>
              </draw:text-box>
            </draw:frame>
            <draw:line draw:name="Ü 15434 [Sa]" draw:style-name="gr40" draw:text-style-name="P8" draw:layer="layout" svg:x1="6.058cm" svg:y1="25.224cm" svg:x2="8.887cm" svg:y2="25.041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39" draw:text-style-name="P5" draw:layer="layout" svg:x1="6.058cm" svg:y1="25.124cm" svg:x2="6.058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6.058cm" svg:y1="25.673cm" svg:x2="6.058cm" svg:y2="25.873cm">
              <svg:desc>Ü 15435 [Sa]</svg:desc>
              <text:p/>
            </draw:line>
            <draw:frame draw:name="Ü 15435 [Sa]" draw:style-name="gr11" draw:text-style-name="P10" draw:layer="layout" svg:width="1.044cm" svg:height="1.187cm" svg:x="5.586cm" svg:y="25.723cm">
              <draw:text-box>
                <text:p text:style-name="P9"><text:s text:c="4"/>56</text:p>
              </draw:text-box>
            </draw:frame>
            <draw:frame draw:name="Ü 15435 [Sa]" draw:style-name="gr12" draw:text-style-name="P10" draw:layer="layout" svg:width="1.179cm" svg:height="1.187cm" svg:x="8.348cm" svg:y="25.506cm">
              <draw:text-box>
                <text:p text:style-name="P9">00 <text:s text:c="5"/></text:p>
              </draw:text-box>
            </draw:frame>
            <draw:line draw:name="Ü 15435 [Sa]" draw:style-name="gr40" draw:text-style-name="P8" draw:layer="layout" svg:x1="6.058cm" svg:y1="25.773cm" svg:x2="8.887cm" svg:y2="25.956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39" draw:text-style-name="P5" draw:layer="layout" svg:x1="8.887cm" svg:y1="25.856cm" svg:x2="8.887cm" svg:y2="26.056cm">
              <svg:desc>Ü 15435 [Sa]</svg:desc>
              <text:p/>
            </draw:line>
          </draw:g>
          <draw:g draw:name="V 5364 Mi">
            <draw:line draw:name="V 5364 Mi" draw:style-name="gr29" draw:text-style-name="P5" draw:layer="layout" svg:x1="13.345cm" svg:y1="18.171cm" svg:x2="13.345cm" svg:y2="18.371cm">
              <svg:desc>V 5364 Mi</svg:desc>
              <text:p/>
            </draw:line>
            <draw:frame draw:name="V 5364 Mi" draw:style-name="gr12" draw:text-style-name="P10" draw:layer="layout" svg:width="1.179cm" svg:height="1.187cm" svg:x="12.806cm" svg:y="18.221cm">
              <draw:text-box>
                <text:p text:style-name="P9">12 <text:s text:c="5"/></text:p>
              </draw:text-box>
            </draw:frame>
            <draw:frame draw:name="V 5364 Mi" draw:style-name="gr11" draw:text-style-name="P10" draw:layer="layout" svg:width="1.044cm" svg:height="1.187cm" svg:x="10.444cm" svg:y="18.05cm">
              <draw:text-box>
                <text:p text:style-name="P9"><text:s text:c="4"/>17</text:p>
              </draw:text-box>
            </draw:frame>
            <draw:line draw:name="V 5364 Mi" draw:style-name="gr30" draw:text-style-name="P8" draw:layer="layout" svg:x1="10.916cm" svg:y1="18.5cm" svg:x2="13.345cm" svg:y2="18.271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0.916cm" svg:y1="18.5cm" svg:x2="10.916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8.687cm" svg:y1="18.583cm" svg:x2="8.687cm" svg:y2="18.783cm">
              <svg:desc>V 5645 Mi</svg:desc>
              <text:p/>
            </draw:line>
            <draw:frame draw:name="V 5645 Mi" draw:style-name="gr11" draw:text-style-name="P10" draw:layer="layout" svg:width="1.044cm" svg:height="1.187cm" svg:x="8.215cm" svg:y="18.633cm">
              <draw:text-box>
                <text:p text:style-name="P9"><text:s text:c="4"/>21</text:p>
              </draw:text-box>
            </draw:frame>
            <draw:frame draw:name="V 5645 Mi" draw:style-name="gr12" draw:text-style-name="P10" draw:layer="layout" svg:width="1.179cm" svg:height="1.187cm" svg:x="10.977cm" svg:y="18.645cm">
              <draw:text-box>
                <text:p text:style-name="P9">30 <text:s text:c="5"/></text:p>
              </draw:text-box>
            </draw:frame>
            <draw:line draw:name="V 5645 Mi" draw:style-name="gr30" draw:text-style-name="P8" draw:layer="layout" svg:x1="8.687cm" svg:y1="18.683cm" svg:x2="11.516cm" svg:y2="19.095cm">
              <svg:desc>V 5645 Mi</svg:desc>
              <text:p text:style-name="P11"><text:s text:c="3"/>V 5645 Mi</text:p>
              <text:p text:style-name="P11"><text:span text:style-name="T1"/></text:p>
            </draw:line>
            <draw:line draw:name="V 5645 Mi" draw:style-name="gr29" draw:text-style-name="P5" draw:layer="layout" svg:x1="11.516cm" svg:y1="18.995cm" svg:x2="11.516cm" svg:y2="19.195cm">
              <svg:desc>V 5645 Mi</svg:desc>
              <text:p/>
            </draw:line>
          </draw:g>
        </draw:g>
      </draw:page>
      <draw:page draw:name="Pos-Hfd I" draw:style-name="dp1" draw:master-page-name="Standard">
        <draw:g draw:style-name="gr1">
          <draw:g>
            <draw:frame draw:style-name="gr2" draw:text-style-name="P2" draw:layer="layout" svg:width="7.716cm" svg:height="1.187cm" svg:x="6.692cm" svg:y="1cm">
              <draw:text-box>
                <text:p text:style-name="P1">Heiligenfeld – Possendorf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2cm" svg:y1="4cm" svg:x2="1.2cm" svg:y2="28.7cm">
              <svg:desc>#Track.Hfd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Hfd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2.126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3cm" svg:y1="4cm" svg:x2="3cm" svg:y2="28.7cm">
              <svg:desc>#Track.Knf.1</svg:desc>
              <text:p/>
            </draw:line>
            <draw:frame draw:style-name="gr5" draw:text-style-name="P7" draw:layer="layout" svg:width="0.659cm" svg:height="1.187cm" svg:x="2.721cm" svg:y="3.6cm">
              <draw:text-box>
                <text:p text:style-name="P6">1</text:p>
              </draw:text-box>
            </draw:frame>
            <draw:line draw:style-name="gr4" draw:text-style-name="P5" draw:layer="layout" svg:x1="3.2cm" svg:y1="4cm" svg:x2="3.2cm" svg:y2="28.7cm">
              <svg:desc>#Track.Knf.2</svg:desc>
              <text:p/>
            </draw:line>
            <draw:frame draw:style-name="gr5" draw:text-style-name="P7" draw:layer="layout" svg:width="0.659cm" svg:height="1.187cm" svg:x="2.92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3.92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4.8cm" svg:y1="4cm" svg:x2="4.8cm" svg:y2="28.7cm">
              <svg:desc>#Track.Trk.1</svg:desc>
              <text:p/>
            </draw:line>
            <draw:frame draw:style-name="gr5" draw:text-style-name="P7" draw:layer="layout" svg:width="0.659cm" svg:height="1.187cm" svg:x="4.521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5.74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6.6cm" svg:y1="4cm" svg:x2="6.6cm" svg:y2="28.7cm">
              <svg:desc>#Track.Sbg.1</svg:desc>
              <text:p/>
            </draw:line>
            <draw:frame draw:style-name="gr5" draw:text-style-name="P7" draw:layer="layout" svg:width="0.659cm" svg:height="1.187cm" svg:x="6.321cm" svg:y="3.6cm">
              <draw:text-box>
                <text:p text:style-name="P6">1</text:p>
              </draw:text-box>
            </draw:frame>
            <draw:line draw:style-name="gr4" draw:text-style-name="P5" draw:layer="layout" svg:x1="6.8cm" svg:y1="4cm" svg:x2="6.8cm" svg:y2="28.7cm">
              <svg:desc>#Track.Sbg.2</svg:desc>
              <text:p/>
            </draw:line>
            <draw:frame draw:style-name="gr5" draw:text-style-name="P7" draw:layer="layout" svg:width="0.659cm" svg:height="1.187cm" svg:x="6.521cm" svg:y="3.6cm">
              <draw:text-box>
                <text:p text:style-name="P6">2</text:p>
              </draw:text-box>
            </draw:frame>
            <draw:line draw:style-name="gr4" draw:text-style-name="P5" draw:layer="layout" svg:x1="7cm" svg:y1="4cm" svg:x2="7cm" svg:y2="28.7cm">
              <svg:desc>#Track.Sbg.3</svg:desc>
              <text:p/>
            </draw:line>
            <draw:frame draw:style-name="gr5" draw:text-style-name="P7" draw:layer="layout" svg:width="0.659cm" svg:height="1.187cm" svg:x="6.7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7.64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8.4cm" svg:y1="4cm" svg:x2="8.4cm" svg:y2="28.7cm">
              <svg:desc>#Track.Huk.4</svg:desc>
              <text:p/>
            </draw:line>
            <draw:frame draw:style-name="gr5" draw:text-style-name="P7" draw:layer="layout" svg:width="0.659cm" svg:height="1.187cm" svg:x="8.121cm" svg:y="3.6cm">
              <draw:text-box>
                <text:p text:style-name="P6">4</text:p>
              </draw:text-box>
            </draw:frame>
            <draw:line draw:style-name="gr4" draw:text-style-name="P5" draw:layer="layout" svg:x1="8.6cm" svg:y1="4cm" svg:x2="8.6cm" svg:y2="28.7cm">
              <svg:desc>#Track.Huk.2</svg:desc>
              <text:p/>
            </draw:line>
            <draw:frame draw:style-name="gr5" draw:text-style-name="P7" draw:layer="layout" svg:width="0.659cm" svg:height="1.187cm" svg:x="8.321cm" svg:y="3.6cm">
              <draw:text-box>
                <text:p text:style-name="P6">2</text:p>
              </draw:text-box>
            </draw:frame>
            <draw:line draw:style-name="gr4" draw:text-style-name="P5" draw:layer="layout" svg:x1="8.8cm" svg:y1="4cm" svg:x2="8.8cm" svg:y2="28.7cm">
              <svg:desc>#Track.Huk.1</svg:desc>
              <text:p/>
            </draw:line>
            <draw:frame draw:style-name="gr5" draw:text-style-name="P7" draw:layer="layout" svg:width="0.659cm" svg:height="1.187cm" svg:x="8.521cm" svg:y="3.6cm">
              <draw:text-box>
                <text:p text:style-name="P6">1</text:p>
              </draw:text-box>
            </draw:frame>
            <draw:line draw:style-name="gr4" draw:text-style-name="P5" draw:layer="layout" svg:x1="9cm" svg:y1="4cm" svg:x2="9cm" svg:y2="28.7cm">
              <svg:desc>#Track.Huk.3</svg:desc>
              <text:p/>
            </draw:line>
            <draw:frame draw:style-name="gr5" draw:text-style-name="P7" draw:layer="layout" svg:width="0.659cm" svg:height="1.187cm" svg:x="8.72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9.3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0.2cm" svg:y1="4cm" svg:x2="10.2cm" svg:y2="28.7cm">
              <svg:desc>#Track.Dtl.1</svg:desc>
              <text:p/>
            </draw:line>
            <draw:frame draw:style-name="gr5" draw:text-style-name="P7" draw:layer="layout" svg:width="0.659cm" svg:height="1.187cm" svg:x="9.921cm" svg:y="3.6cm">
              <draw:text-box>
                <text:p text:style-name="P6">1</text:p>
              </draw:text-box>
            </draw:frame>
            <draw:line draw:style-name="gr4" draw:text-style-name="P5" draw:layer="layout" svg:x1="10.4cm" svg:y1="4cm" svg:x2="10.4cm" svg:y2="28.7cm">
              <svg:desc>#Track.Dtl.2</svg:desc>
              <text:p/>
            </draw:line>
            <draw:frame draw:style-name="gr5" draw:text-style-name="P7" draw:layer="layout" svg:width="0.659cm" svg:height="1.187cm" svg:x="10.1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1.2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2cm" svg:y1="4cm" svg:x2="12cm" svg:y2="28.7cm">
              <svg:desc>#Track.Hst.1</svg:desc>
              <text:p/>
            </draw:line>
            <draw:frame draw:style-name="gr5" draw:text-style-name="P7" draw:layer="layout" svg:width="0.659cm" svg:height="1.187cm" svg:x="11.721cm" svg:y="3.6cm">
              <draw:text-box>
                <text:p text:style-name="P6">1</text:p>
              </draw:text-box>
            </draw:frame>
            <draw:line draw:style-name="gr4" draw:text-style-name="P5" draw:layer="layout" svg:x1="12.2cm" svg:y1="4cm" svg:x2="12.2cm" svg:y2="28.7cm">
              <svg:desc>#Track.Hst.2</svg:desc>
              <text:p/>
            </draw:line>
            <draw:frame draw:style-name="gr5" draw:text-style-name="P7" draw:layer="layout" svg:width="0.659cm" svg:height="1.187cm" svg:x="11.921cm" svg:y="3.6cm">
              <draw:text-box>
                <text:p text:style-name="P6">2</text:p>
              </draw:text-box>
            </draw:frame>
            <draw:line draw:style-name="gr4" draw:text-style-name="P5" draw:layer="layout" svg:x1="12.4cm" svg:y1="4cm" svg:x2="12.4cm" svg:y2="28.7cm">
              <svg:desc>#Track.Hst.3</svg:desc>
              <text:p/>
            </draw:line>
            <draw:frame draw:style-name="gr5" draw:text-style-name="P7" draw:layer="layout" svg:width="0.659cm" svg:height="1.187cm" svg:x="12.121cm" svg:y="3.6cm">
              <draw:text-box>
                <text:p text:style-name="P6">3</text:p>
              </draw:text-box>
            </draw:frame>
            <draw:line draw:style-name="gr4" draw:text-style-name="P5" draw:layer="layout" svg:x1="12.6cm" svg:y1="4cm" svg:x2="12.6cm" svg:y2="28.7cm">
              <svg:desc>#Track.Hst.4</svg:desc>
              <text:p/>
            </draw:line>
            <draw:frame draw:style-name="gr5" draw:text-style-name="P7" draw:layer="layout" svg:width="0.659cm" svg:height="1.187cm" svg:x="12.321cm" svg:y="3.6cm">
              <draw:text-box>
                <text:p text:style-name="P6">4</text:p>
              </draw:text-box>
            </draw:frame>
            <draw:line draw:style-name="gr4" draw:text-style-name="P5" draw:layer="layout" svg:x1="12.8cm" svg:y1="4cm" svg:x2="12.8cm" svg:y2="28.7cm">
              <svg:desc>#Track.Hst.6</svg:desc>
              <text:p/>
            </draw:line>
            <draw:frame draw:style-name="gr5" draw:text-style-name="P7" draw:layer="layout" svg:width="0.659cm" svg:height="1.187cm" svg:x="12.52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13.04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3.8cm" svg:y1="4cm" svg:x2="13.8cm" svg:y2="28.7cm">
              <svg:desc>#Track.Kwk.1</svg:desc>
              <text:p/>
            </draw:line>
            <draw:frame draw:style-name="gr5" draw:text-style-name="P7" draw:layer="layout" svg:width="0.659cm" svg:height="1.187cm" svg:x="13.521cm" svg:y="3.6cm">
              <draw:text-box>
                <text:p text:style-name="P6">1</text:p>
              </draw:text-box>
            </draw:frame>
            <draw:line draw:style-name="gr4" draw:text-style-name="P5" draw:layer="layout" svg:x1="14cm" svg:y1="4cm" svg:x2="14cm" svg:y2="28.7cm">
              <svg:desc>#Track.Kwk.2</svg:desc>
              <text:p/>
            </draw:line>
            <draw:frame draw:style-name="gr5" draw:text-style-name="P7" draw:layer="layout" svg:width="0.659cm" svg:height="1.187cm" svg:x="13.721cm" svg:y="3.6cm">
              <draw:text-box>
                <text:p text:style-name="P6">2</text:p>
              </draw:text-box>
            </draw:frame>
            <draw:line draw:style-name="gr4" draw:text-style-name="P5" draw:layer="layout" svg:x1="14.2cm" svg:y1="4cm" svg:x2="14.2cm" svg:y2="28.7cm">
              <svg:desc>#Track.Kwk.4</svg:desc>
              <text:p/>
            </draw:line>
            <draw:frame draw:style-name="gr5" draw:text-style-name="P7" draw:layer="layout" svg:width="0.659cm" svg:height="1.187cm" svg:x="13.921cm" svg:y="3.6cm">
              <draw:text-box>
                <text:p text:style-name="P6">4</text:p>
              </draw:text-box>
            </draw:frame>
            <draw:line draw:style-name="gr4" draw:text-style-name="P5" draw:layer="layout" svg:x1="14.4cm" svg:y1="4cm" svg:x2="14.4cm" svg:y2="28.7cm">
              <svg:desc>#Track.Kwk.Zieh</svg:desc>
              <text:p/>
            </draw:line>
            <draw:frame draw:style-name="gr36" draw:text-style-name="P7" draw:layer="layout" svg:width="1.052cm" svg:height="1.187cm" svg:x="13.924cm" svg:y="3.6cm">
              <draw:text-box>
                <text:p text:style-name="P6">Zieh</text:p>
              </draw:text-box>
            </draw:frame>
            <draw:line draw:style-name="gr4" draw:text-style-name="P5" draw:layer="layout" svg:x1="14.6cm" svg:y1="4cm" svg:x2="14.6cm" svg:y2="28.7cm">
              <svg:desc>#Track.Kwk.IH</svg:desc>
              <text:p/>
            </draw:line>
            <draw:frame draw:style-name="gr37" draw:text-style-name="P7" draw:layer="layout" svg:width="0.786cm" svg:height="1.187cm" svg:x="14.257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14.8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5.6cm" svg:y1="4cm" svg:x2="15.6cm" svg:y2="28.7cm">
              <svg:desc>#Track.Wdn.1</svg:desc>
              <text:p/>
            </draw:line>
            <draw:frame draw:style-name="gr5" draw:text-style-name="P7" draw:layer="layout" svg:width="0.659cm" svg:height="1.187cm" svg:x="15.321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16.54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7.4cm" svg:y1="4cm" svg:x2="17.4cm" svg:y2="28.7cm">
              <svg:desc>#Track.Efd.1</svg:desc>
              <text:p/>
            </draw:line>
            <draw:frame draw:style-name="gr5" draw:text-style-name="P7" draw:layer="layout" svg:width="0.659cm" svg:height="1.187cm" svg:x="17.121cm" svg:y="3.6cm">
              <draw:text-box>
                <text:p text:style-name="P6">1</text:p>
              </draw:text-box>
            </draw:frame>
            <draw:line draw:style-name="gr4" draw:text-style-name="P5" draw:layer="layout" svg:x1="17.6cm" svg:y1="4cm" svg:x2="17.6cm" svg:y2="28.7cm">
              <svg:desc>#Track.Efd.2</svg:desc>
              <text:p/>
            </draw:line>
            <draw:frame draw:style-name="gr5" draw:text-style-name="P7" draw:layer="layout" svg:width="0.659cm" svg:height="1.187cm" svg:x="17.321cm" svg:y="3.6cm">
              <draw:text-box>
                <text:p text:style-name="P6">2</text:p>
              </draw:text-box>
            </draw:frame>
            <draw:line draw:style-name="gr4" draw:text-style-name="P5" draw:layer="layout" svg:x1="17.8cm" svg:y1="4cm" svg:x2="17.8cm" svg:y2="28.7cm">
              <svg:desc>#Track.Efd.3</svg:desc>
              <text:p/>
            </draw:line>
            <draw:frame draw:style-name="gr5" draw:text-style-name="P7" draw:layer="layout" svg:width="0.659cm" svg:height="1.187cm" svg:x="17.52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8.3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9.2cm" svg:y1="4cm" svg:x2="19.2cm" svg:y2="28.7cm">
              <svg:desc>#Track.Pos.1</svg:desc>
              <text:p/>
            </draw:line>
            <draw:frame draw:style-name="gr5" draw:text-style-name="P7" draw:layer="layout" svg:width="0.659cm" svg:height="1.187cm" svg:x="18.921cm" svg:y="3.6cm">
              <draw:text-box>
                <text:p text:style-name="P6">1</text:p>
              </draw:text-box>
            </draw:frame>
            <draw:line draw:style-name="gr4" draw:text-style-name="P5" draw:layer="layout" svg:x1="19.4cm" svg:y1="4cm" svg:x2="19.4cm" svg:y2="28.7cm">
              <svg:desc>#Track.Pos.2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2</text:p>
              </draw:text-box>
            </draw:frame>
            <draw:line draw:style-name="gr4" draw:text-style-name="P5" draw:layer="layout" svg:x1="19.6cm" svg:y1="4cm" svg:x2="19.6cm" svg:y2="28.7cm">
              <svg:desc>#Track.Pos.3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3</text:p>
              </draw:text-box>
            </draw:frame>
            <draw:line draw:style-name="gr4" draw:text-style-name="P5" draw:layer="layout" svg:x1="19.8cm" svg:y1="4cm" svg:x2="19.8cm" svg:y2="28.7cm">
              <svg:desc>#Track.Pos.4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4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2.4cm" svg:y1="11.684cm" svg:x2="12.4cm" svg:y2="11.867cm">
              <svg:desc>Bp 2565 [Sa]</svg:desc>
              <text:p/>
            </draw:line>
            <draw:frame draw:name="Bp 2565 [Sa]" draw:style-name="gr12" draw:text-style-name="P10" draw:layer="layout" svg:width="1.179cm" svg:height="1.187cm" svg:x="11.861cm" svg:y="11.817cm">
              <draw:text-box>
                <text:p text:style-name="P9">52 <text:s text:c="5"/></text:p>
              </draw:text-box>
            </draw:frame>
            <draw:frame draw:name="Bp 2565 [Sa]" draw:style-name="gr11" draw:text-style-name="P10" draw:layer="layout" svg:width="1.044cm" svg:height="1.187cm" svg:x="9.728cm" svg:y="11.646cm">
              <draw:text-box>
                <text:p text:style-name="P9"><text:s text:c="4"/>57</text:p>
              </draw:text-box>
            </draw:frame>
            <draw:line draw:name="Bp 2565 [Sa]" draw:style-name="gr13" draw:text-style-name="P8" draw:layer="layout" svg:x1="10.2cm" svg:y1="12.096cm" svg:x2="12.4cm" svg:y2="11.86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10.2cm" svg:y1="11.996cm" svg:x2="10.2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0.2cm" svg:y1="24.575cm" svg:x2="10.2cm" svg:y2="24.775cm">
              <svg:desc>Bp 2566 [Sa]</svg:desc>
              <text:p/>
            </draw:line>
            <draw:frame draw:name="Bp 2566 [Sa]" draw:style-name="gr11" draw:text-style-name="P10" draw:layer="layout" svg:width="1.044cm" svg:height="1.187cm" svg:x="9.728cm" svg:y="24.625cm">
              <draw:text-box>
                <text:p text:style-name="P9"><text:s text:c="4"/>32</text:p>
              </draw:text-box>
            </draw:frame>
            <draw:frame draw:name="Bp 2566 [Sa]" draw:style-name="gr12" draw:text-style-name="P10" draw:layer="layout" svg:width="1.179cm" svg:height="1.187cm" svg:x="11.661cm" svg:y="24.454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0.2cm" svg:y1="24.675cm" svg:x2="12.2cm" svg:y2="24.904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2.2cm" svg:y1="24.904cm" svg:x2="12.2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0.2cm" svg:y1="11.538cm" svg:x2="10.2cm" svg:y2="11.738cm">
              <svg:desc>D 236 [Sa]</svg:desc>
              <text:p/>
            </draw:line>
            <draw:frame draw:name="D 236 [Sa]" draw:style-name="gr11" draw:text-style-name="P10" draw:layer="layout" svg:width="1.044cm" svg:height="1.187cm" svg:x="9.728cm" svg:y="11.588cm">
              <draw:text-box>
                <text:p text:style-name="P9"><text:s text:c="4"/>47</text:p>
              </draw:text-box>
            </draw:frame>
            <draw:frame draw:name="D 236 [Sa]" draw:style-name="gr12" draw:text-style-name="P10" draw:layer="layout" svg:width="1.179cm" svg:height="1.187cm" svg:x="11.661cm" svg:y="11.417cm">
              <draw:text-box>
                <text:p text:style-name="P9">52 <text:s text:c="5"/></text:p>
              </draw:text-box>
            </draw:frame>
            <draw:line draw:name="D 236 [Sa]" draw:style-name="gr15" draw:text-style-name="P8" draw:layer="layout" svg:x1="10.2cm" svg:y1="11.638cm" svg:x2="12.2cm" svg:y2="11.86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2.2cm" svg:y1="11.767cm" svg:x2="12.2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6.8cm" svg:y1="16.662cm" svg:x2="6.8cm" svg:y2="16.862cm">
              <svg:desc>Dg 6302 [Mi]</svg:desc>
              <text:p/>
            </draw:line>
            <draw:frame draw:name="Dg 6302 [Mi]" draw:style-name="gr11" draw:text-style-name="P10" draw:layer="layout" svg:width="1.044cm" svg:height="1.187cm" svg:x="6.328cm" svg:y="16.712cm">
              <draw:text-box>
                <text:p text:style-name="P9"><text:s text:c="4"/>39</text:p>
              </draw:text-box>
            </draw:frame>
            <draw:frame draw:name="Dg 6302 [Mi]" draw:style-name="gr12" draw:text-style-name="P10" draw:layer="layout" svg:width="1.179cm" svg:height="1.187cm" svg:x="8.261cm" svg:y="16.677cm">
              <draw:text-box>
                <text:p text:style-name="P9">47 <text:s text:c="5"/></text:p>
              </draw:text-box>
            </draw:frame>
            <draw:line draw:name="Dg 6302 [Mi]" draw:style-name="gr17" draw:text-style-name="P8" draw:layer="layout" svg:x1="6.8cm" svg:y1="16.762cm" svg:x2="8.8cm" svg:y2="17.127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8.8cm" svg:y1="17.027cm" svg:x2="8.8cm" svg:y2="17.227cm">
              <svg:desc>Dg 6302 [Mi]</svg:desc>
              <text:p/>
            </draw:line>
            <draw:frame draw:name="Dg 6302 [Mi]" draw:style-name="gr12" draw:text-style-name="P10" draw:layer="layout" svg:width="1.179cm" svg:height="1.187cm" svg:x="9.661cm" svg:y="16.952cm">
              <draw:text-box>
                <text:p text:style-name="P9">53 <text:s text:c="5"/></text:p>
              </draw:text-box>
            </draw:frame>
            <draw:line draw:name="Dg 6302 [Mi]" draw:style-name="gr17" draw:text-style-name="P8" draw:layer="layout" svg:x1="8.8cm" svg:y1="17.127cm" svg:x2="10.2cm" svg:y2="17.402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0.2cm" svg:y1="17.302cm" svg:x2="10.2cm" svg:y2="17.502cm">
              <svg:desc>Dg 6302 [Mi]</svg:desc>
              <text:p/>
            </draw:line>
            <draw:frame draw:name="Dg 6302 [Mi]" draw:style-name="gr12" draw:text-style-name="P10" draw:layer="layout" svg:width="1.179cm" svg:height="1.187cm" svg:x="11.661cm" svg:y="17.318cm">
              <draw:text-box>
                <text:p text:style-name="P9">01 <text:s text:c="5"/></text:p>
              </draw:text-box>
            </draw:frame>
            <draw:line draw:name="Dg 6302 [Mi]" draw:style-name="gr17" draw:text-style-name="P8" draw:layer="layout" svg:x1="10.2cm" svg:y1="17.402cm" svg:x2="12.2cm" svg:y2="17.768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2.2cm" svg:y1="17.668cm" svg:x2="12.2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0.2cm" svg:y1="19.772cm" svg:x2="10.2cm" svg:y2="19.972cm">
              <svg:desc>Dg 6594 [Sa]</svg:desc>
              <text:p/>
            </draw:line>
            <draw:frame draw:name="Dg 6594 [Sa]" draw:style-name="gr11" draw:text-style-name="P10" draw:layer="layout" svg:width="1.044cm" svg:height="1.187cm" svg:x="9.728cm" svg:y="19.822cm">
              <draw:text-box>
                <text:p text:style-name="P9"><text:s text:c="4"/>47</text:p>
              </draw:text-box>
            </draw:frame>
            <draw:frame draw:name="Dg 6594 [Sa]" draw:style-name="gr12" draw:text-style-name="P10" draw:layer="layout" svg:width="1.179cm" svg:height="1.187cm" svg:x="11.861cm" svg:y="19.788cm">
              <draw:text-box>
                <text:p text:style-name="P9">55 <text:s text:c="5"/></text:p>
              </draw:text-box>
            </draw:frame>
            <draw:line draw:name="Dg 6594 [Sa]" draw:style-name="gr17" draw:text-style-name="P8" draw:layer="layout" svg:x1="10.2cm" svg:y1="19.872cm" svg:x2="12.4cm" svg:y2="20.238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2.4cm" svg:y1="20.138cm" svg:x2="12.4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2.4cm" svg:y1="5.409cm" svg:x2="12.4cm" svg:y2="5.609cm">
              <svg:desc>Dg 6971</svg:desc>
              <text:p/>
            </draw:line>
            <draw:frame draw:name="Dg 6971" draw:style-name="gr12" draw:text-style-name="P10" draw:layer="layout" svg:width="1.179cm" svg:height="1.187cm" svg:x="11.861cm" svg:y="5.459cm">
              <draw:text-box>
                <text:p text:style-name="P9">33 <text:s text:c="5"/></text:p>
              </draw:text-box>
            </draw:frame>
            <draw:frame draw:name="Dg 6971" draw:style-name="gr11" draw:text-style-name="P10" draw:layer="layout" svg:width="1.044cm" svg:height="1.187cm" svg:x="9.928cm" svg:y="5.425cm">
              <draw:text-box>
                <text:p text:style-name="P9"><text:s text:c="4"/>41</text:p>
              </draw:text-box>
            </draw:frame>
            <draw:line draw:name="Dg 6971" draw:style-name="gr17" draw:text-style-name="P8" draw:layer="layout" svg:x1="10.4cm" svg:y1="5.875cm" svg:x2="12.4cm" svg:y2="5.50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0.4cm" svg:y1="5.775cm" svg:x2="10.4cm" svg:y2="5.975cm">
              <svg:desc>Dg 6971</svg:desc>
              <text:p/>
            </draw:line>
            <draw:frame draw:name="Dg 6971" draw:style-name="gr11" draw:text-style-name="P10" draw:layer="layout" svg:width="1.044cm" svg:height="1.187cm" svg:x="8.328cm" svg:y="5.699cm">
              <draw:text-box>
                <text:p text:style-name="P9"><text:s text:c="4"/>47</text:p>
              </draw:text-box>
            </draw:frame>
            <draw:line draw:name="Dg 6971" draw:style-name="gr17" draw:text-style-name="P8" draw:layer="layout" svg:x1="8.8cm" svg:y1="6.149cm" svg:x2="10.4cm" svg:y2="5.875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8.8cm" svg:y1="6.049cm" svg:x2="8.8cm" svg:y2="6.249cm">
              <svg:desc>Dg 6971</svg:desc>
              <text:p/>
            </draw:line>
            <draw:frame draw:name="Dg 6971" draw:style-name="gr11" draw:text-style-name="P10" draw:layer="layout" svg:width="1.044cm" svg:height="1.187cm" svg:x="6.528cm" svg:y="6.065cm">
              <draw:text-box>
                <text:p text:style-name="P9"><text:s text:c="4"/>55</text:p>
              </draw:text-box>
            </draw:frame>
            <draw:line draw:name="Dg 6971" draw:style-name="gr17" draw:text-style-name="P8" draw:layer="layout" svg:x1="7cm" svg:y1="6.515cm" svg:x2="8.8cm" svg:y2="6.14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7cm" svg:y1="6.515cm" svg:x2="7cm" svg:y2="8.483cm">
              <svg:desc>Dg 6971</svg:desc>
              <text:p/>
            </draw:line>
            <draw:frame draw:name="Dg 6971" draw:style-name="gr12" draw:text-style-name="P10" draw:layer="layout" svg:width="1.179cm" svg:height="1.187cm" svg:x="6.461cm" svg:y="8.433cm">
              <draw:text-box>
                <text:p text:style-name="P9">38 <text:s text:c="5"/></text:p>
              </draw:text-box>
            </draw:frame>
            <draw:frame draw:name="Dg 6971" draw:style-name="gr11" draw:text-style-name="P10" draw:layer="layout" svg:width="1.044cm" svg:height="1.187cm" svg:x="4.328cm" svg:y="8.216cm">
              <draw:text-box>
                <text:p text:style-name="P9"><text:s text:c="4"/>42</text:p>
              </draw:text-box>
            </draw:frame>
            <draw:line draw:name="Dg 6971" draw:style-name="gr17" draw:text-style-name="P8" draw:layer="layout" svg:x1="4.8cm" svg:y1="8.666cm" svg:x2="7cm" svg:y2="8.48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4.8cm" svg:y1="8.566cm" svg:x2="4.8cm" svg:y2="8.766cm">
              <svg:desc>Dg 6971</svg:desc>
              <text:p/>
            </draw:line>
            <draw:frame draw:name="Dg 6971" draw:style-name="gr11" draw:text-style-name="P10" draw:layer="layout" svg:width="1.044cm" svg:height="1.187cm" svg:x="2.528cm" svg:y="8.353cm">
              <draw:text-box>
                <text:p text:style-name="P9"><text:s text:c="4"/>45</text:p>
              </draw:text-box>
            </draw:frame>
            <draw:line draw:name="Dg 6971" draw:style-name="gr17" draw:text-style-name="P8" draw:layer="layout" svg:x1="3cm" svg:y1="8.803cm" svg:x2="4.8cm" svg:y2="8.666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3cm" svg:y1="8.703cm" svg:x2="3cm" svg:y2="8.903cm">
              <svg:desc>Dg 6971</svg:desc>
              <text:p/>
            </draw:line>
            <draw:frame draw:name="Dg 6971" draw:style-name="gr11" draw:text-style-name="P10" draw:layer="layout" svg:width="1.044cm" svg:height="1.187cm" svg:x="0.728cm" svg:y="8.719cm">
              <draw:text-box>
                <text:p text:style-name="P9"><text:s text:c="4"/>53</text:p>
              </draw:text-box>
            </draw:frame>
            <draw:line draw:name="Dg 6971" draw:style-name="gr17" draw:text-style-name="P8" draw:layer="layout" svg:x1="1.2cm" svg:y1="9.169cm" svg:x2="3cm" svg:y2="8.803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.2cm" svg:y1="9.069cm" svg:x2="1.2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2.4cm" svg:y1="24.904cm" svg:x2="12.4cm" svg:y2="25.087cm">
              <svg:desc>E 823 [Sa]</svg:desc>
              <text:p/>
            </draw:line>
            <draw:frame draw:name="E 823 [Sa]" draw:style-name="gr12" draw:text-style-name="P10" draw:layer="layout" svg:width="1.179cm" svg:height="1.187cm" svg:x="11.861cm" svg:y="25.037cm">
              <draw:text-box>
                <text:p text:style-name="P9">41 <text:s text:c="5"/></text:p>
              </draw:text-box>
            </draw:frame>
            <draw:frame draw:name="E 823 [Sa]" draw:style-name="gr11" draw:text-style-name="P10" draw:layer="layout" svg:width="1.044cm" svg:height="1.187cm" svg:x="9.928cm" svg:y="24.866cm">
              <draw:text-box>
                <text:p text:style-name="P9"><text:s text:c="4"/>46</text:p>
              </draw:text-box>
            </draw:frame>
            <draw:line draw:name="E 823 [Sa]" draw:style-name="gr19" draw:text-style-name="P8" draw:layer="layout" svg:x1="10.4cm" svg:y1="25.316cm" svg:x2="12.4cm" svg:y2="25.087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10.4cm" svg:y1="25.216cm" svg:x2="10.4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.2cm" svg:y1="22.059cm" svg:x2="1.2cm" svg:y2="22.259cm">
              <svg:desc>Gmp 8766</svg:desc>
              <text:p/>
            </draw:line>
            <draw:frame draw:name="Gmp 8766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Gmp 8766" draw:style-name="gr12" draw:text-style-name="P10" draw:layer="layout" svg:width="1.179cm" svg:height="1.187cm" svg:x="2.461cm" svg:y="22.075cm">
              <draw:text-box>
                <text:p text:style-name="P9">45 <text:s text:c="5"/></text:p>
              </draw:text-box>
            </draw:frame>
            <draw:line draw:name="Gmp 8766" draw:style-name="gr33" draw:text-style-name="P8" draw:layer="layout" svg:x1="1.2cm" svg:y1="22.159cm" svg:x2="3cm" svg:y2="22.52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3cm" svg:y1="22.525cm" svg:x2="3cm" svg:y2="22.708cm">
              <svg:desc>Gmp 8766</svg:desc>
              <text:p/>
            </draw:line>
            <draw:frame draw:name="Gmp 8766" draw:style-name="gr11" draw:text-style-name="P10" draw:layer="layout" svg:width="1.044cm" svg:height="1.187cm" svg:x="2.528cm" svg:y="22.658cm">
              <draw:text-box>
                <text:p text:style-name="P9"><text:s text:c="4"/>49</text:p>
              </draw:text-box>
            </draw:frame>
            <draw:frame draw:name="Gmp 8766" draw:style-name="gr12" draw:text-style-name="P10" draw:layer="layout" svg:width="1.179cm" svg:height="1.187cm" svg:x="4.261cm" svg:y="22.395cm">
              <draw:text-box>
                <text:p text:style-name="P9">52 <text:s text:c="5"/></text:p>
              </draw:text-box>
            </draw:frame>
            <draw:line draw:name="Gmp 8766" draw:style-name="gr33" draw:text-style-name="P8" draw:layer="layout" svg:x1="3cm" svg:y1="22.708cm" svg:x2="4.8cm" svg:y2="22.845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4.8cm" svg:y1="22.745cm" svg:x2="4.8cm" svg:y2="22.945cm">
              <svg:desc>Gmp 8766</svg:desc>
              <text:p/>
            </draw:line>
            <draw:frame draw:name="Gmp 8766" draw:style-name="gr12" draw:text-style-name="P10" draw:layer="layout" svg:width="1.179cm" svg:height="1.187cm" svg:x="6.061cm" svg:y="22.578cm">
              <draw:text-box>
                <text:p text:style-name="P9">56 <text:s text:c="5"/></text:p>
              </draw:text-box>
            </draw:frame>
            <draw:line draw:name="Gmp 8766" draw:style-name="gr33" draw:text-style-name="P8" draw:layer="layout" svg:x1="4.8cm" svg:y1="22.845cm" svg:x2="6.6cm" svg:y2="23.028cm">
              <svg:desc>Gmp 8766</svg:desc>
              <text:p text:style-name="P11"><text:s text:c="3"/>Gmp 8766</text:p>
              <text:p text:style-name="P11"><text:span text:style-name="T1"/></text:p>
            </draw:line>
            <draw:line draw:name="Gmp 8766" draw:style-name="gr32" draw:text-style-name="P5" draw:layer="layout" svg:x1="6.6cm" svg:y1="22.928cm" svg:x2="6.6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6.6cm" svg:y1="4cm" svg:x2="6.6cm" svg:y2="5.601cm">
              <svg:desc>Kp 4763</svg:desc>
              <text:p/>
            </draw:line>
            <draw:frame draw:name="Kp 4763" draw:style-name="gr12" draw:text-style-name="P10" draw:layer="layout" svg:width="1.179cm" svg:height="1.187cm" svg:x="6.061cm" svg:y="5.551cm">
              <draw:text-box>
                <text:p text:style-name="P9">35 <text:s text:c="5"/></text:p>
              </draw:text-box>
            </draw:frame>
            <draw:frame draw:name="Kp 4763" draw:style-name="gr11" draw:text-style-name="P10" draw:layer="layout" svg:width="1.044cm" svg:height="1.187cm" svg:x="4.328cm" svg:y="5.334cm">
              <draw:text-box>
                <text:p text:style-name="P9"><text:s text:c="4"/>39</text:p>
              </draw:text-box>
            </draw:frame>
            <draw:line draw:name="Kp 4763" draw:style-name="gr24" draw:text-style-name="P8" draw:layer="layout" svg:x1="4.8cm" svg:y1="5.784cm" svg:x2="6.6cm" svg:y2="5.601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4.8cm" svg:y1="5.684cm" svg:x2="4.8cm" svg:y2="5.884cm">
              <svg:desc>Kp 4763</svg:desc>
              <text:p/>
            </draw:line>
            <draw:frame draw:name="Kp 4763" draw:style-name="gr11" draw:text-style-name="P10" draw:layer="layout" svg:width="1.044cm" svg:height="1.187cm" svg:x="2.528cm" svg:y="5.471cm">
              <draw:text-box>
                <text:p text:style-name="P9"><text:s text:c="4"/>42</text:p>
              </draw:text-box>
            </draw:frame>
            <draw:line draw:name="Kp 4763" draw:style-name="gr24" draw:text-style-name="P8" draw:layer="layout" svg:x1="3cm" svg:y1="5.921cm" svg:x2="4.8cm" svg:y2="5.78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3cm" svg:y1="5.921cm" svg:x2="3cm" svg:y2="6.104cm">
              <svg:desc>Kp 4763</svg:desc>
              <text:p/>
            </draw:line>
            <draw:frame draw:name="Kp 4763" draw:style-name="gr12" draw:text-style-name="P10" draw:layer="layout" svg:width="1.179cm" svg:height="1.187cm" svg:x="2.461cm" svg:y="6.054cm">
              <draw:text-box>
                <text:p text:style-name="P9">46 <text:s text:c="5"/></text:p>
              </draw:text-box>
            </draw:frame>
            <draw:frame draw:name="Kp 4763" draw:style-name="gr11" draw:text-style-name="P10" draw:layer="layout" svg:width="1.044cm" svg:height="1.187cm" svg:x="0.728cm" svg:y="6.02cm">
              <draw:text-box>
                <text:p text:style-name="P9"><text:s text:c="4"/>54</text:p>
              </draw:text-box>
            </draw:frame>
            <draw:line draw:name="Kp 4763" draw:style-name="gr24" draw:text-style-name="P8" draw:layer="layout" svg:x1="1.2cm" svg:y1="6.47cm" svg:x2="3cm" svg:y2="6.104cm">
              <svg:desc>Kp 4763</svg:desc>
              <text:p text:style-name="P11">Kp 4763 <text:s text:c="2"/></text:p>
              <text:p text:style-name="P11"><text:span text:style-name="T1"/></text:p>
            </draw:line>
            <draw:line draw:name="Kp 4763" draw:style-name="gr23" draw:text-style-name="P5" draw:layer="layout" svg:x1="1.2cm" svg:y1="6.37cm" svg:x2="1.2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.2cm" svg:y1="7.193cm" svg:x2="1.2cm" svg:y2="7.393cm">
              <svg:desc>Kp 4764</svg:desc>
              <text:p/>
            </draw:line>
            <draw:frame draw:name="Kp 4764" draw:style-name="gr11" draw:text-style-name="P10" draw:layer="layout" svg:width="1.044cm" svg:height="1.187cm" svg:x="0.728cm" svg:y="7.243cm">
              <draw:text-box>
                <text:p text:style-name="P9"><text:s text:c="4"/>12</text:p>
              </draw:text-box>
            </draw:frame>
            <draw:frame draw:name="Kp 4764" draw:style-name="gr12" draw:text-style-name="P10" draw:layer="layout" svg:width="1.179cm" svg:height="1.187cm" svg:x="2.461cm" svg:y="7.209cm">
              <draw:text-box>
                <text:p text:style-name="P9">20 <text:s text:c="5"/></text:p>
              </draw:text-box>
            </draw:frame>
            <draw:line draw:name="Kp 4764" draw:style-name="gr24" draw:text-style-name="P8" draw:layer="layout" svg:x1="1.2cm" svg:y1="7.293cm" svg:x2="3cm" svg:y2="7.65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3cm" svg:y1="7.659cm" svg:x2="3cm" svg:y2="7.842cm">
              <svg:desc>Kp 4764</svg:desc>
              <text:p/>
            </draw:line>
            <draw:frame draw:name="Kp 4764" draw:style-name="gr11" draw:text-style-name="P10" draw:layer="layout" svg:width="1.044cm" svg:height="1.187cm" svg:x="2.528cm" svg:y="7.792cm">
              <draw:text-box>
                <text:p text:style-name="P9"><text:s text:c="4"/>24</text:p>
              </draw:text-box>
            </draw:frame>
            <draw:frame draw:name="Kp 4764" draw:style-name="gr12" draw:text-style-name="P10" draw:layer="layout" svg:width="1.179cm" svg:height="1.187cm" svg:x="4.261cm" svg:y="7.529cm">
              <draw:text-box>
                <text:p text:style-name="P9">27 <text:s text:c="5"/></text:p>
              </draw:text-box>
            </draw:frame>
            <draw:line draw:name="Kp 4764" draw:style-name="gr24" draw:text-style-name="P8" draw:layer="layout" svg:x1="3cm" svg:y1="7.842cm" svg:x2="4.8cm" svg:y2="7.979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4.8cm" svg:y1="7.879cm" svg:x2="4.8cm" svg:y2="8.079cm">
              <svg:desc>Kp 4764</svg:desc>
              <text:p/>
            </draw:line>
            <draw:frame draw:name="Kp 4764" draw:style-name="gr12" draw:text-style-name="P10" draw:layer="layout" svg:width="1.179cm" svg:height="1.187cm" svg:x="6.061cm" svg:y="7.712cm">
              <draw:text-box>
                <text:p text:style-name="P9">31 <text:s text:c="5"/></text:p>
              </draw:text-box>
            </draw:frame>
            <draw:line draw:name="Kp 4764" draw:style-name="gr24" draw:text-style-name="P8" draw:layer="layout" svg:x1="4.8cm" svg:y1="7.979cm" svg:x2="6.6cm" svg:y2="8.162cm">
              <svg:desc>Kp 4764</svg:desc>
              <text:p text:style-name="P11"><text:s text:c="3"/>Kp 4764</text:p>
              <text:p text:style-name="P11"><text:span text:style-name="T1"/></text:p>
            </draw:line>
            <draw:line draw:name="Kp 4764" draw:style-name="gr23" draw:text-style-name="P5" draw:layer="layout" svg:x1="6.6cm" svg:y1="8.062cm" svg:x2="6.6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6.6cm" svg:y1="9.892cm" svg:x2="6.6cm" svg:y2="10.092cm">
              <svg:desc>Kp 4765</svg:desc>
              <text:p/>
            </draw:line>
            <draw:frame draw:name="Kp 4765" draw:style-name="gr25" draw:text-style-name="P10" draw:layer="layout" svg:width="1.162cm" svg:height="1.187cm" svg:x="6.069cm" svg:y="9.942cm">
              <draw:text-box>
                <text:p text:style-name="P9">11 <text:s text:c="5"/></text:p>
              </draw:text-box>
            </draw:frame>
            <draw:frame draw:name="Kp 4765" draw:style-name="gr11" draw:text-style-name="P10" draw:layer="layout" svg:width="1.044cm" svg:height="1.187cm" svg:x="4.328cm" svg:y="9.725cm">
              <draw:text-box>
                <text:p text:style-name="P9"><text:s text:c="4"/>15</text:p>
              </draw:text-box>
            </draw:frame>
            <draw:line draw:name="Kp 4765" draw:style-name="gr24" draw:text-style-name="P8" draw:layer="layout" svg:x1="4.8cm" svg:y1="10.175cm" svg:x2="6.6cm" svg:y2="9.992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4.8cm" svg:y1="10.075cm" svg:x2="4.8cm" svg:y2="10.275cm">
              <svg:desc>Kp 4765</svg:desc>
              <text:p/>
            </draw:line>
            <draw:frame draw:name="Kp 4765" draw:style-name="gr11" draw:text-style-name="P10" draw:layer="layout" svg:width="1.044cm" svg:height="1.187cm" svg:x="2.528cm" svg:y="9.862cm">
              <draw:text-box>
                <text:p text:style-name="P9"><text:s text:c="4"/>18</text:p>
              </draw:text-box>
            </draw:frame>
            <draw:line draw:name="Kp 4765" draw:style-name="gr24" draw:text-style-name="P8" draw:layer="layout" svg:x1="3cm" svg:y1="10.312cm" svg:x2="4.8cm" svg:y2="10.17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3cm" svg:y1="10.312cm" svg:x2="3cm" svg:y2="10.495cm">
              <svg:desc>Kp 4765</svg:desc>
              <text:p/>
            </draw:line>
            <draw:frame draw:name="Kp 4765" draw:style-name="gr12" draw:text-style-name="P10" draw:layer="layout" svg:width="1.179cm" svg:height="1.187cm" svg:x="2.461cm" svg:y="10.445cm">
              <draw:text-box>
                <text:p text:style-name="P9">22 <text:s text:c="5"/></text:p>
              </draw:text-box>
            </draw:frame>
            <draw:frame draw:name="Kp 4765" draw:style-name="gr11" draw:text-style-name="P10" draw:layer="layout" svg:width="1.044cm" svg:height="1.187cm" svg:x="0.728cm" svg:y="10.411cm">
              <draw:text-box>
                <text:p text:style-name="P9"><text:s text:c="4"/>30</text:p>
              </draw:text-box>
            </draw:frame>
            <draw:line draw:name="Kp 4765" draw:style-name="gr24" draw:text-style-name="P8" draw:layer="layout" svg:x1="1.2cm" svg:y1="10.861cm" svg:x2="3cm" svg:y2="10.495cm">
              <svg:desc>Kp 4765</svg:desc>
              <text:p text:style-name="P11">Kp 4765 <text:s text:c="2"/></text:p>
              <text:p text:style-name="P11"><text:span text:style-name="T1"/></text:p>
            </draw:line>
            <draw:line draw:name="Kp 4765" draw:style-name="gr23" draw:text-style-name="P5" draw:layer="layout" svg:x1="1.2cm" svg:y1="10.761cm" svg:x2="1.2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6.6cm" svg:y1="26.771cm" svg:x2="6.6cm" svg:y2="26.971cm">
              <svg:desc>Kp 4767</svg:desc>
              <text:p/>
            </draw:line>
            <draw:frame draw:name="Kp 4767" draw:style-name="gr12" draw:text-style-name="P10" draw:layer="layout" svg:width="1.179cm" svg:height="1.187cm" svg:x="6.061cm" svg:y="26.821cm">
              <draw:text-box>
                <text:p text:style-name="P9">20 <text:s text:c="5"/></text:p>
              </draw:text-box>
            </draw:frame>
            <draw:frame draw:name="Kp 4767" draw:style-name="gr11" draw:text-style-name="P10" draw:layer="layout" svg:width="1.044cm" svg:height="1.187cm" svg:x="4.328cm" svg:y="26.604cm">
              <draw:text-box>
                <text:p text:style-name="P9"><text:s text:c="4"/>24</text:p>
              </draw:text-box>
            </draw:frame>
            <draw:line draw:name="Kp 4767" draw:style-name="gr24" draw:text-style-name="P8" draw:layer="layout" svg:x1="4.8cm" svg:y1="27.054cm" svg:x2="6.6cm" svg:y2="26.871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4.8cm" svg:y1="26.954cm" svg:x2="4.8cm" svg:y2="27.154cm">
              <svg:desc>Kp 4767</svg:desc>
              <text:p/>
            </draw:line>
            <draw:frame draw:name="Kp 4767" draw:style-name="gr11" draw:text-style-name="P10" draw:layer="layout" svg:width="1.044cm" svg:height="1.187cm" svg:x="2.528cm" svg:y="26.741cm">
              <draw:text-box>
                <text:p text:style-name="P9"><text:s text:c="4"/>27</text:p>
              </draw:text-box>
            </draw:frame>
            <draw:line draw:name="Kp 4767" draw:style-name="gr24" draw:text-style-name="P8" draw:layer="layout" svg:x1="3cm" svg:y1="27.191cm" svg:x2="4.8cm" svg:y2="27.05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3cm" svg:y1="27.191cm" svg:x2="3cm" svg:y2="27.374cm">
              <svg:desc>Kp 4767</svg:desc>
              <text:p/>
            </draw:line>
            <draw:frame draw:name="Kp 4767" draw:style-name="gr12" draw:text-style-name="P10" draw:layer="layout" svg:width="1.179cm" svg:height="1.187cm" svg:x="2.461cm" svg:y="27.324cm">
              <draw:text-box>
                <text:p text:style-name="P9">31 <text:s text:c="5"/></text:p>
              </draw:text-box>
            </draw:frame>
            <draw:frame draw:name="Kp 4767" draw:style-name="gr11" draw:text-style-name="P10" draw:layer="layout" svg:width="1.044cm" svg:height="1.187cm" svg:x="0.728cm" svg:y="27.29cm">
              <draw:text-box>
                <text:p text:style-name="P9"><text:s text:c="4"/>39</text:p>
              </draw:text-box>
            </draw:frame>
            <draw:line draw:name="Kp 4767" draw:style-name="gr24" draw:text-style-name="P8" draw:layer="layout" svg:x1="1.2cm" svg:y1="27.74cm" svg:x2="3cm" svg:y2="27.37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3" draw:text-style-name="P5" draw:layer="layout" svg:x1="1.2cm" svg:y1="27.64cm" svg:x2="1.2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14cm" svg:y1="16.707cm" svg:x2="14cm" svg:y2="16.907cm">
              <svg:desc>Lpaz 12915 [Mi]</svg:desc>
              <text:p/>
            </draw:line>
            <draw:frame draw:name="Lpaz 12915 [Mi]" draw:style-name="gr12" draw:text-style-name="P10" draw:layer="layout" svg:width="1.179cm" svg:height="1.187cm" svg:x="13.461cm" svg:y="16.757cm">
              <draw:text-box>
                <text:p text:style-name="P9">40 <text:s text:c="5"/></text:p>
              </draw:text-box>
            </draw:frame>
            <draw:frame draw:name="Lpaz 12915 [Mi]" draw:style-name="gr11" draw:text-style-name="P10" draw:layer="layout" svg:width="1.044cm" svg:height="1.187cm" svg:x="12.128cm" svg:y="16.769cm">
              <draw:text-box>
                <text:p text:style-name="P9"><text:s text:c="4"/>49</text:p>
              </draw:text-box>
            </draw:frame>
            <draw:line draw:name="Lpaz 12915 [Mi]" draw:style-name="gr38" draw:text-style-name="P8" draw:layer="layout" svg:x1="12.6cm" svg:y1="17.219cm" svg:x2="14cm" svg:y2="16.807cm">
              <svg:desc>Lpaz 12915 [Mi]</svg:desc>
              <text:p text:style-name="P11">Lpaz 12915 [Mi] <text:s text:c="2"/></text:p>
              <text:p text:style-name="P11"><text:span text:style-name="T1"/></text:p>
            </draw:line>
            <draw:line draw:name="Lpaz 12915 [Mi]" draw:style-name="gr20" draw:text-style-name="P5" draw:layer="layout" svg:x1="12.6cm" svg:y1="17.119cm" svg:x2="12.6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8.6cm" svg:y1="17.988cm" svg:x2="8.6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8.6cm" svg:y1="21.282cm" svg:x2="8.6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12.6cm" svg:y1="14.566cm" svg:x2="12.6cm" svg:y2="16.396cm">
              <svg:desc>N 8113</svg:desc>
              <text:p/>
            </draw:line>
            <draw:frame draw:name="N 8113" draw:style-name="gr12" draw:text-style-name="P10" draw:layer="layout" svg:width="1.179cm" svg:height="1.187cm" svg:x="12.061cm" svg:y="16.346cm">
              <draw:text-box>
                <text:p text:style-name="P9">31 <text:s text:c="5"/></text:p>
              </draw:text-box>
            </draw:frame>
            <draw:frame draw:name="N 8113" draw:style-name="gr11" draw:text-style-name="P10" draw:layer="layout" svg:width="1.044cm" svg:height="1.187cm" svg:x="9.928cm" svg:y="16.312cm">
              <draw:text-box>
                <text:p text:style-name="P9"><text:s text:c="4"/>39</text:p>
              </draw:text-box>
            </draw:frame>
            <draw:line draw:name="N 8113" draw:style-name="gr22" draw:text-style-name="P8" draw:layer="layout" svg:x1="10.4cm" svg:y1="16.762cm" svg:x2="12.6cm" svg:y2="16.396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0.4cm" svg:y1="16.662cm" svg:x2="10.4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10.2cm" svg:y1="7.925cm" svg:x2="10.2cm" svg:y2="8.125cm">
              <svg:desc>N 8230</svg:desc>
              <text:p/>
            </draw:line>
            <draw:frame draw:name="N 8230" draw:style-name="gr11" draw:text-style-name="P10" draw:layer="layout" svg:width="1.044cm" svg:height="1.187cm" svg:x="9.728cm" svg:y="7.975cm">
              <draw:text-box>
                <text:p text:style-name="P9"><text:s text:c="4"/>28</text:p>
              </draw:text-box>
            </draw:frame>
            <draw:frame draw:name="N 8230" draw:style-name="gr12" draw:text-style-name="P10" draw:layer="layout" svg:width="1.179cm" svg:height="1.187cm" svg:x="11.461cm" svg:y="7.941cm">
              <draw:text-box>
                <text:p text:style-name="P9">36 <text:s text:c="5"/></text:p>
              </draw:text-box>
            </draw:frame>
            <draw:line draw:name="N 8230" draw:style-name="gr22" draw:text-style-name="P8" draw:layer="layout" svg:x1="10.2cm" svg:y1="8.025cm" svg:x2="12cm" svg:y2="8.391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2cm" svg:y1="8.391cm" svg:x2="12cm" svg:y2="12.05cm">
              <svg:desc>N 8230</svg:desc>
              <text:p/>
            </draw:line>
            <draw:frame draw:name="N 8230" draw:style-name="gr11" draw:text-style-name="P10" draw:layer="layout" svg:width="1.044cm" svg:height="1.187cm" svg:x="11.528cm" svg:y="12cm">
              <draw:text-box>
                <text:p text:style-name="P9"><text:s text:c="4"/>56</text:p>
              </draw:text-box>
            </draw:frame>
            <draw:frame draw:name="N 8230" draw:style-name="gr12" draw:text-style-name="P10" draw:layer="layout" svg:width="1.179cm" svg:height="1.187cm" svg:x="13.261cm" svg:y="12.012cm">
              <draw:text-box>
                <text:p text:style-name="P9">05 <text:s text:c="5"/></text:p>
              </draw:text-box>
            </draw:frame>
            <draw:line draw:name="N 8230" draw:style-name="gr22" draw:text-style-name="P8" draw:layer="layout" svg:x1="12cm" svg:y1="12.05cm" svg:x2="13.8cm" svg:y2="12.462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3.8cm" svg:y1="12.362cm" svg:x2="13.8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0.2cm" svg:y1="15.655cm" svg:x2="10.2cm" svg:y2="15.855cm">
              <svg:desc>N 8244 [Sa]</svg:desc>
              <text:p/>
            </draw:line>
            <draw:frame draw:name="N 8244 [Sa]" draw:style-name="gr11" draw:text-style-name="P10" draw:layer="layout" svg:width="1.044cm" svg:height="1.187cm" svg:x="9.728cm" svg:y="15.705cm">
              <draw:text-box>
                <text:p text:style-name="P9"><text:s text:c="4"/>17</text:p>
              </draw:text-box>
            </draw:frame>
            <draw:frame draw:name="N 8244 [Sa]" draw:style-name="gr12" draw:text-style-name="P10" draw:layer="layout" svg:width="1.179cm" svg:height="1.187cm" svg:x="11.461cm" svg:y="15.671cm">
              <draw:text-box>
                <text:p text:style-name="P9">25 <text:s text:c="5"/></text:p>
              </draw:text-box>
            </draw:frame>
            <draw:line draw:name="N 8244 [Sa]" draw:style-name="gr22" draw:text-style-name="P8" draw:layer="layout" svg:x1="10.2cm" svg:y1="15.755cm" svg:x2="12cm" svg:y2="16.121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12cm" svg:y1="16.021cm" svg:x2="12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2.6cm" svg:y1="6.79cm" svg:x2="12.6cm" svg:y2="9.077cm">
              <svg:desc>N 8361</svg:desc>
              <text:p/>
            </draw:line>
            <draw:frame draw:name="N 8361" draw:style-name="gr12" draw:text-style-name="P10" draw:layer="layout" svg:width="1.179cm" svg:height="1.187cm" svg:x="12.061cm" svg:y="9.027cm">
              <draw:text-box>
                <text:p text:style-name="P9">51 <text:s text:c="5"/></text:p>
              </draw:text-box>
            </draw:frame>
            <draw:frame draw:name="N 8361" draw:style-name="gr11" draw:text-style-name="P10" draw:layer="layout" svg:width="1.044cm" svg:height="1.187cm" svg:x="9.728cm" svg:y="8.993cm">
              <draw:text-box>
                <text:p text:style-name="P9"><text:s text:c="4"/>59</text:p>
              </draw:text-box>
            </draw:frame>
            <draw:line draw:name="N 8361" draw:style-name="gr22" draw:text-style-name="P8" draw:layer="layout" svg:x1="10.2cm" svg:y1="9.443cm" svg:x2="12.6cm" svg:y2="9.07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0.2cm" svg:y1="9.343cm" svg:x2="10.2cm" svg:y2="9.543cm">
              <svg:desc>N 8361</svg:desc>
              <text:p/>
            </draw:line>
            <draw:frame draw:name="N 8361" draw:style-name="gr11" draw:text-style-name="P10" draw:layer="layout" svg:width="1.044cm" svg:height="1.187cm" svg:x="8.528cm" svg:y="9.268cm">
              <draw:text-box>
                <text:p text:style-name="P9"><text:s text:c="4"/>05</text:p>
              </draw:text-box>
            </draw:frame>
            <draw:line draw:name="N 8361" draw:style-name="gr22" draw:text-style-name="P8" draw:layer="layout" svg:x1="9cm" svg:y1="9.718cm" svg:x2="10.2cm" svg:y2="9.443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9cm" svg:y1="9.718cm" svg:x2="9cm" svg:y2="11.09cm">
              <svg:desc>N 8361</svg:desc>
              <text:p/>
            </draw:line>
            <draw:frame draw:name="N 8361" draw:style-name="gr12" draw:text-style-name="P10" draw:layer="layout" svg:width="1.179cm" svg:height="1.187cm" svg:x="8.461cm" svg:y="11.04cm">
              <draw:text-box>
                <text:p text:style-name="P9">35 <text:s text:c="5"/></text:p>
              </draw:text-box>
            </draw:frame>
            <draw:frame draw:name="N 8361" draw:style-name="gr11" draw:text-style-name="P10" draw:layer="layout" svg:width="1.044cm" svg:height="1.187cm" svg:x="6.528cm" svg:y="11.006cm">
              <draw:text-box>
                <text:p text:style-name="P9"><text:s text:c="4"/>43</text:p>
              </draw:text-box>
            </draw:frame>
            <draw:line draw:name="N 8361" draw:style-name="gr22" draw:text-style-name="P8" draw:layer="layout" svg:x1="7cm" svg:y1="11.456cm" svg:x2="9cm" svg:y2="11.09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7cm" svg:y1="11.356cm" svg:x2="7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2cm" svg:y1="18.171cm" svg:x2="12cm" svg:y2="18.371cm">
              <svg:desc>N 8601 [Sa]</svg:desc>
              <text:p/>
            </draw:line>
            <draw:frame draw:name="N 8601 [Sa]" draw:style-name="gr12" draw:text-style-name="P10" draw:layer="layout" svg:width="1.179cm" svg:height="1.187cm" svg:x="11.461cm" svg:y="18.221cm">
              <draw:text-box>
                <text:p text:style-name="P9">12 <text:s text:c="5"/></text:p>
              </draw:text-box>
            </draw:frame>
            <draw:frame draw:name="N 8601 [Sa]" draw:style-name="gr11" draw:text-style-name="P10" draw:layer="layout" svg:width="1.044cm" svg:height="1.187cm" svg:x="9.928cm" svg:y="18.187cm">
              <draw:text-box>
                <text:p text:style-name="P9"><text:s text:c="4"/>20</text:p>
              </draw:text-box>
            </draw:frame>
            <draw:line draw:name="N 8601 [Sa]" draw:style-name="gr22" draw:text-style-name="P8" draw:layer="layout" svg:x1="10.4cm" svg:y1="18.637cm" svg:x2="12cm" svg:y2="18.271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0.4cm" svg:y1="18.537cm" svg:x2="10.4cm" svg:y2="18.737cm">
              <svg:desc>N 8601 [Sa]</svg:desc>
              <text:p/>
            </draw:line>
            <draw:frame draw:name="N 8601 [Sa]" draw:style-name="gr11" draw:text-style-name="P10" draw:layer="layout" svg:width="1.044cm" svg:height="1.187cm" svg:x="8.328cm" svg:y="18.462cm">
              <draw:text-box>
                <text:p text:style-name="P9"><text:s text:c="4"/>26</text:p>
              </draw:text-box>
            </draw:frame>
            <draw:line draw:name="N 8601 [Sa]" draw:style-name="gr22" draw:text-style-name="P8" draw:layer="layout" svg:x1="8.8cm" svg:y1="18.912cm" svg:x2="10.4cm" svg:y2="18.63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8.8cm" svg:y1="18.912cm" svg:x2="8.8cm" svg:y2="19.827cm">
              <svg:desc>N 8601 [Sa]</svg:desc>
              <text:p/>
            </draw:line>
            <draw:frame draw:name="N 8601 [Sa]" draw:style-name="gr12" draw:text-style-name="P10" draw:layer="layout" svg:width="1.179cm" svg:height="1.187cm" svg:x="8.261cm" svg:y="19.777cm">
              <draw:text-box>
                <text:p text:style-name="P9">46 <text:s text:c="5"/></text:p>
              </draw:text-box>
            </draw:frame>
            <draw:frame draw:name="N 8601 [Sa]" draw:style-name="gr11" draw:text-style-name="P10" draw:layer="layout" svg:width="1.044cm" svg:height="1.187cm" svg:x="6.528cm" svg:y="19.743cm">
              <draw:text-box>
                <text:p text:style-name="P9"><text:s text:c="4"/>54</text:p>
              </draw:text-box>
            </draw:frame>
            <draw:line draw:name="N 8601 [Sa]" draw:style-name="gr22" draw:text-style-name="P8" draw:layer="layout" svg:x1="7cm" svg:y1="20.193cm" svg:x2="8.8cm" svg:y2="19.82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7cm" svg:y1="20.093cm" svg:x2="7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.2cm" svg:y1="12.499cm" svg:x2="1.2cm" svg:y2="12.699cm">
              <svg:desc>N 8764 [Mi]</svg:desc>
              <text:p/>
            </draw:line>
            <draw:frame draw:name="N 8764 [Mi]" draw:style-name="gr11" draw:text-style-name="P10" draw:layer="layout" svg:width="1.044cm" svg:height="1.187cm" svg:x="0.728cm" svg:y="12.549cm">
              <draw:text-box>
                <text:p text:style-name="P9"><text:s text:c="4"/>08</text:p>
              </draw:text-box>
            </draw:frame>
            <draw:frame draw:name="N 8764 [Mi]" draw:style-name="gr12" draw:text-style-name="P10" draw:layer="layout" svg:width="1.179cm" svg:height="1.187cm" svg:x="2.461cm" svg:y="12.515cm">
              <draw:text-box>
                <text:p text:style-name="P9">16 <text:s text:c="5"/></text:p>
              </draw:text-box>
            </draw:frame>
            <draw:line draw:name="N 8764 [Mi]" draw:style-name="gr22" draw:text-style-name="P8" draw:layer="layout" svg:x1="1.2cm" svg:y1="12.599cm" svg:x2="3cm" svg:y2="12.96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3cm" svg:y1="12.965cm" svg:x2="3cm" svg:y2="14.795cm">
              <svg:desc>N 8764 [Mi]</svg:desc>
              <text:p/>
            </draw:line>
            <draw:frame draw:name="N 8764 [Mi]" draw:style-name="gr11" draw:text-style-name="P10" draw:layer="layout" svg:width="1.044cm" svg:height="1.187cm" svg:x="2.528cm" svg:y="14.745cm">
              <draw:text-box>
                <text:p text:style-name="P9"><text:s text:c="4"/>56</text:p>
              </draw:text-box>
            </draw:frame>
            <draw:frame draw:name="N 8764 [Mi]" draw:style-name="gr12" draw:text-style-name="P10" draw:layer="layout" svg:width="1.179cm" svg:height="1.187cm" svg:x="4.261cm" svg:y="14.482cm">
              <draw:text-box>
                <text:p text:style-name="P9">59 <text:s text:c="5"/></text:p>
              </draw:text-box>
            </draw:frame>
            <draw:line draw:name="N 8764 [Mi]" draw:style-name="gr22" draw:text-style-name="P8" draw:layer="layout" svg:x1="3cm" svg:y1="14.795cm" svg:x2="4.8cm" svg:y2="14.932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4.8cm" svg:y1="14.832cm" svg:x2="4.8cm" svg:y2="15.032cm">
              <svg:desc>N 8764 [Mi]</svg:desc>
              <text:p/>
            </draw:line>
            <draw:frame draw:name="N 8764 [Mi]" draw:style-name="gr12" draw:text-style-name="P10" draw:layer="layout" svg:width="1.179cm" svg:height="1.187cm" svg:x="6.261cm" svg:y="14.665cm">
              <draw:text-box>
                <text:p text:style-name="P9">03 <text:s text:c="5"/></text:p>
              </draw:text-box>
            </draw:frame>
            <draw:line draw:name="N 8764 [Mi]" draw:style-name="gr22" draw:text-style-name="P8" draw:layer="layout" svg:x1="4.8cm" svg:y1="14.932cm" svg:x2="6.8cm" svg:y2="15.115cm">
              <svg:desc>N 8764 [Mi]</svg:desc>
              <text:p text:style-name="P11"><text:s text:c="3"/>N 8764 [Mi]</text:p>
              <text:p text:style-name="P11"><text:span text:style-name="T1"/></text:p>
            </draw:line>
            <draw:line draw:name="N 8764 [Mi]" draw:style-name="gr21" draw:text-style-name="P5" draw:layer="layout" svg:x1="6.8cm" svg:y1="15.015cm" svg:x2="6.8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7cm" svg:y1="17.119cm" svg:x2="7cm" svg:y2="17.319cm">
              <svg:desc>N 8765</svg:desc>
              <text:p/>
            </draw:line>
            <draw:frame draw:name="N 8765" draw:style-name="gr12" draw:text-style-name="P10" draw:layer="layout" svg:width="1.179cm" svg:height="1.187cm" svg:x="6.461cm" svg:y="17.169cm">
              <draw:text-box>
                <text:p text:style-name="P9">49 <text:s text:c="5"/></text:p>
              </draw:text-box>
            </draw:frame>
            <draw:frame draw:name="N 8765" draw:style-name="gr11" draw:text-style-name="P10" draw:layer="layout" svg:width="1.044cm" svg:height="1.187cm" svg:x="4.328cm" svg:y="16.952cm">
              <draw:text-box>
                <text:p text:style-name="P9"><text:s text:c="4"/>53</text:p>
              </draw:text-box>
            </draw:frame>
            <draw:line draw:name="N 8765" draw:style-name="gr22" draw:text-style-name="P8" draw:layer="layout" svg:x1="4.8cm" svg:y1="17.402cm" svg:x2="7cm" svg:y2="17.219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4.8cm" svg:y1="17.402cm" svg:x2="4.8cm" svg:y2="18.774cm">
              <svg:desc>N 8765</svg:desc>
              <text:p/>
            </draw:line>
            <draw:frame draw:name="N 8765" draw:style-name="gr12" draw:text-style-name="P10" draw:layer="layout" svg:width="1.179cm" svg:height="1.187cm" svg:x="4.261cm" svg:y="18.724cm">
              <draw:text-box>
                <text:p text:style-name="P9">23 <text:s text:c="5"/></text:p>
              </draw:text-box>
            </draw:frame>
            <draw:frame draw:name="N 8765" draw:style-name="gr11" draw:text-style-name="P10" draw:layer="layout" svg:width="1.044cm" svg:height="1.187cm" svg:x="2.528cm" svg:y="18.462cm">
              <draw:text-box>
                <text:p text:style-name="P9"><text:s text:c="4"/>26</text:p>
              </draw:text-box>
            </draw:frame>
            <draw:line draw:name="N 8765" draw:style-name="gr22" draw:text-style-name="P8" draw:layer="layout" svg:x1="3cm" svg:y1="18.912cm" svg:x2="4.8cm" svg:y2="18.774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3cm" svg:y1="18.912cm" svg:x2="3cm" svg:y2="19.827cm">
              <svg:desc>N 8765</svg:desc>
              <text:p/>
            </draw:line>
            <draw:frame draw:name="N 8765" draw:style-name="gr12" draw:text-style-name="P10" draw:layer="layout" svg:width="1.179cm" svg:height="1.187cm" svg:x="2.461cm" svg:y="19.777cm">
              <draw:text-box>
                <text:p text:style-name="P9">46 <text:s text:c="5"/></text:p>
              </draw:text-box>
            </draw:frame>
            <draw:frame draw:name="N 8765" draw:style-name="gr11" draw:text-style-name="P10" draw:layer="layout" svg:width="1.044cm" svg:height="1.187cm" svg:x="0.728cm" svg:y="19.743cm">
              <draw:text-box>
                <text:p text:style-name="P9"><text:s text:c="4"/>54</text:p>
              </draw:text-box>
            </draw:frame>
            <draw:line draw:name="N 8765" draw:style-name="gr22" draw:text-style-name="P8" draw:layer="layout" svg:x1="1.2cm" svg:y1="20.193cm" svg:x2="3cm" svg:y2="19.827cm">
              <svg:desc>N 8765</svg:desc>
              <text:p text:style-name="P11">N 8765 <text:s text:c="2"/></text:p>
              <text:p text:style-name="P11"><text:span text:style-name="T1"/></text:p>
            </draw:line>
            <draw:line draw:name="N 8765" draw:style-name="gr21" draw:text-style-name="P5" draw:layer="layout" svg:x1="1.2cm" svg:y1="20.093cm" svg:x2="1.2cm" svg:y2="20.293cm">
              <svg:desc>N 8765</svg:desc>
              <text:p/>
            </draw:line>
          </draw:g>
          <draw:g draw:name="N 8915">
            <draw:line draw:name="N 8915" draw:style-name="gr21" draw:text-style-name="P5" draw:layer="layout" svg:x1="19.2cm" svg:y1="4cm" svg:x2="19.2cm" svg:y2="8.894cm">
              <svg:desc>N 8915</svg:desc>
              <text:p/>
            </draw:line>
            <draw:frame draw:name="N 8915" draw:style-name="gr12" draw:text-style-name="P10" draw:layer="layout" svg:width="1.179cm" svg:height="1.187cm" svg:x="18.661cm" svg:y="8.844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17.328cm" svg:y="8.719cm">
              <draw:text-box>
                <text:p text:style-name="P9"><text:s text:c="4"/>53</text:p>
              </draw:text-box>
            </draw:frame>
            <draw:line draw:name="N 8915" draw:style-name="gr22" draw:text-style-name="P8" draw:layer="layout" svg:x1="17.8cm" svg:y1="9.169cm" svg:x2="19.2cm" svg:y2="8.894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7.8cm" svg:y1="9.169cm" svg:x2="17.8cm" svg:y2="12.828cm">
              <svg:desc>N 8915</svg:desc>
              <text:p/>
            </draw:line>
            <draw:frame draw:name="N 8915" draw:style-name="gr12" draw:text-style-name="P10" draw:layer="layout" svg:width="1.179cm" svg:height="1.187cm" svg:x="17.261cm" svg:y="12.778cm">
              <draw:text-box>
                <text:p text:style-name="P9">13 <text:s text:c="5"/></text:p>
              </draw:text-box>
            </draw:frame>
            <draw:frame draw:name="N 8915" draw:style-name="gr11" draw:text-style-name="P10" draw:layer="layout" svg:width="1.044cm" svg:height="1.187cm" svg:x="15.128cm" svg:y="12.561cm">
              <draw:text-box>
                <text:p text:style-name="P9"><text:s text:c="4"/>17</text:p>
              </draw:text-box>
            </draw:frame>
            <draw:line draw:name="N 8915" draw:style-name="gr22" draw:text-style-name="P8" draw:layer="layout" svg:x1="15.6cm" svg:y1="13.011cm" svg:x2="17.8cm" svg:y2="12.828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5.6cm" svg:y1="13.011cm" svg:x2="15.6cm" svg:y2="14.383cm">
              <svg:desc>N 8915</svg:desc>
              <text:p/>
            </draw:line>
            <draw:frame draw:name="N 8915" draw:style-name="gr12" draw:text-style-name="P10" draw:layer="layout" svg:width="1.179cm" svg:height="1.187cm" svg:x="15.061cm" svg:y="14.333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13.528cm" svg:y="14.116cm">
              <draw:text-box>
                <text:p text:style-name="P9"><text:s text:c="4"/>51</text:p>
              </draw:text-box>
            </draw:frame>
            <draw:line draw:name="N 8915" draw:style-name="gr22" draw:text-style-name="P8" draw:layer="layout" svg:x1="14cm" svg:y1="14.566cm" svg:x2="15.6cm" svg:y2="14.383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4cm" svg:y1="14.466cm" svg:x2="14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14.2cm" svg:y1="21.785cm" svg:x2="14.2cm" svg:y2="21.985cm">
              <svg:desc>N 8916</svg:desc>
              <text:p/>
            </draw:line>
            <draw:frame draw:name="N 8916" draw:style-name="gr11" draw:text-style-name="P10" draw:layer="layout" svg:width="1.044cm" svg:height="1.187cm" svg:x="13.728cm" svg:y="21.835cm">
              <draw:text-box>
                <text:p text:style-name="P9"><text:s text:c="4"/>31</text:p>
              </draw:text-box>
            </draw:frame>
            <draw:frame draw:name="N 8916" draw:style-name="gr12" draw:text-style-name="P10" draw:layer="layout" svg:width="1.179cm" svg:height="1.187cm" svg:x="15.061cm" svg:y="21.618cm">
              <draw:text-box>
                <text:p text:style-name="P9">35 <text:s text:c="5"/></text:p>
              </draw:text-box>
            </draw:frame>
            <draw:line draw:name="N 8916" draw:style-name="gr22" draw:text-style-name="P8" draw:layer="layout" svg:x1="14.2cm" svg:y1="21.885cm" svg:x2="15.6cm" svg:y2="22.068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5.6cm" svg:y1="21.968cm" svg:x2="15.6cm" svg:y2="22.168cm">
              <svg:desc>N 8916</svg:desc>
              <text:p/>
            </draw:line>
            <draw:frame draw:name="N 8916" draw:style-name="gr12" draw:text-style-name="P10" draw:layer="layout" svg:width="1.179cm" svg:height="1.187cm" svg:x="17.261cm" svg:y="21.801cm">
              <draw:text-box>
                <text:p text:style-name="P9">39 <text:s text:c="5"/></text:p>
              </draw:text-box>
            </draw:frame>
            <draw:line draw:name="N 8916" draw:style-name="gr22" draw:text-style-name="P8" draw:layer="layout" svg:x1="15.6cm" svg:y1="22.068cm" svg:x2="17.8cm" svg:y2="22.25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7.8cm" svg:y1="22.251cm" svg:x2="17.8cm" svg:y2="25.178cm">
              <svg:desc>N 8916</svg:desc>
              <text:p/>
            </draw:line>
            <draw:frame draw:name="N 8916" draw:style-name="gr11" draw:text-style-name="P10" draw:layer="layout" svg:width="1.044cm" svg:height="1.187cm" svg:x="17.328cm" svg:y="25.128cm">
              <draw:text-box>
                <text:p text:style-name="P9"><text:s text:c="4"/>43</text:p>
              </draw:text-box>
            </draw:frame>
            <draw:frame draw:name="N 8916" draw:style-name="gr12" draw:text-style-name="P10" draw:layer="layout" svg:width="1.179cm" svg:height="1.187cm" svg:x="18.861cm" svg:y="25.003cm">
              <draw:text-box>
                <text:p text:style-name="P9">49 <text:s text:c="5"/></text:p>
              </draw:text-box>
            </draw:frame>
            <draw:line draw:name="N 8916" draw:style-name="gr22" draw:text-style-name="P8" draw:layer="layout" svg:x1="17.8cm" svg:y1="25.178cm" svg:x2="19.4cm" svg:y2="25.453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9.4cm" svg:y1="25.353cm" svg:x2="19.4cm" svg:y2="25.553cm">
              <svg:desc>N 8916</svg:desc>
              <text:p/>
            </draw:line>
          </draw:g>
          <draw:g draw:name="P 1">
            <draw:line draw:name="P 1" draw:style-name="gr23" draw:text-style-name="P5" draw:layer="layout" svg:x1="8.6cm" svg:y1="6.973cm" svg:x2="8.6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8.6cm" svg:y1="9.115cm" svg:x2="8.6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10.2cm" svg:y1="9.572cm" svg:x2="10.2cm" svg:y2="9.772cm">
              <svg:desc>P 4160</svg:desc>
              <text:p/>
            </draw:line>
            <draw:frame draw:name="P 4160" draw:style-name="gr11" draw:text-style-name="P10" draw:layer="layout" svg:width="1.044cm" svg:height="1.187cm" svg:x="9.728cm" svg:y="9.622cm">
              <draw:text-box>
                <text:p text:style-name="P9"><text:s text:c="4"/>04</text:p>
              </draw:text-box>
            </draw:frame>
            <draw:frame draw:name="P 4160" draw:style-name="gr12" draw:text-style-name="P10" draw:layer="layout" svg:width="1.179cm" svg:height="1.187cm" svg:x="11.661cm" svg:y="9.451cm">
              <draw:text-box>
                <text:p text:style-name="P9">09 <text:s text:c="5"/></text:p>
              </draw:text-box>
            </draw:frame>
            <draw:line draw:name="P 4160" draw:style-name="gr24" draw:text-style-name="P8" draw:layer="layout" svg:x1="10.2cm" svg:y1="9.672cm" svg:x2="12.2cm" svg:y2="9.901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2.2cm" svg:y1="9.901cm" svg:x2="12.2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2.4cm" svg:y1="8.162cm" svg:x2="12.4cm" svg:y2="8.62cm">
              <svg:desc>P 4161</svg:desc>
              <text:p/>
            </draw:line>
            <draw:frame draw:name="P 4161" draw:style-name="gr12" draw:text-style-name="P10" draw:layer="layout" svg:width="1.179cm" svg:height="1.187cm" svg:x="11.861cm" svg:y="8.57cm">
              <draw:text-box>
                <text:p text:style-name="P9">41 <text:s text:c="5"/></text:p>
              </draw:text-box>
            </draw:frame>
            <draw:frame draw:name="P 4161" draw:style-name="gr11" draw:text-style-name="P10" draw:layer="layout" svg:width="1.044cm" svg:height="1.187cm" svg:x="9.728cm" svg:y="8.399cm">
              <draw:text-box>
                <text:p text:style-name="P9"><text:s text:c="4"/>46</text:p>
              </draw:text-box>
            </draw:frame>
            <draw:line draw:name="P 4161" draw:style-name="gr24" draw:text-style-name="P8" draw:layer="layout" svg:x1="10.2cm" svg:y1="8.849cm" svg:x2="12.4cm" svg:y2="8.6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10.2cm" svg:y1="8.749cm" svg:x2="10.2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12.4cm" svg:y1="27.511cm" svg:x2="12.4cm" svg:y2="27.785cm">
              <svg:desc>P 4163</svg:desc>
              <text:p/>
            </draw:line>
            <draw:frame draw:name="P 4163" draw:style-name="gr12" draw:text-style-name="P10" draw:layer="layout" svg:width="1.179cm" svg:height="1.187cm" svg:x="11.861cm" svg:y="27.735cm">
              <draw:text-box>
                <text:p text:style-name="P9">40 <text:s text:c="5"/></text:p>
              </draw:text-box>
            </draw:frame>
            <draw:frame draw:name="P 4163" draw:style-name="gr11" draw:text-style-name="P10" draw:layer="layout" svg:width="1.044cm" svg:height="1.187cm" svg:x="9.928cm" svg:y="27.564cm">
              <draw:text-box>
                <text:p text:style-name="P9"><text:s text:c="4"/>45</text:p>
              </draw:text-box>
            </draw:frame>
            <draw:line draw:name="P 4163" draw:style-name="gr24" draw:text-style-name="P8" draw:layer="layout" svg:x1="10.4cm" svg:y1="28.014cm" svg:x2="12.4cm" svg:y2="27.7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10.4cm" svg:y1="27.914cm" svg:x2="10.4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6.8cm" svg:y1="4cm" svg:x2="6.8cm" svg:y2="4.64cm">
              <svg:desc>P 4430 [Sa]</svg:desc>
              <text:p/>
            </draw:line>
            <draw:frame draw:name="P 4430 [Sa]" draw:style-name="gr11" draw:text-style-name="P10" draw:layer="layout" svg:width="1.044cm" svg:height="1.187cm" svg:x="6.328cm" svg:y="4.59cm">
              <draw:text-box>
                <text:p text:style-name="P9"><text:s text:c="4"/>14</text:p>
              </draw:text-box>
            </draw:frame>
            <draw:frame draw:name="P 4430 [Sa]" draw:style-name="gr12" draw:text-style-name="P10" draw:layer="layout" svg:width="1.179cm" svg:height="1.187cm" svg:x="8.261cm" svg:y="4.556cm">
              <draw:text-box>
                <text:p text:style-name="P9">22 <text:s text:c="5"/></text:p>
              </draw:text-box>
            </draw:frame>
            <draw:line draw:name="P 4430 [Sa]" draw:style-name="gr24" draw:text-style-name="P8" draw:layer="layout" svg:x1="6.8cm" svg:y1="4.64cm" svg:x2="8.8cm" svg:y2="5.006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8.8cm" svg:y1="5.006cm" svg:x2="8.8cm" svg:y2="5.189cm">
              <svg:desc>P 4430 [Sa]</svg:desc>
              <text:p/>
            </draw:line>
            <draw:frame draw:name="P 4430 [Sa]" draw:style-name="gr11" draw:text-style-name="P10" draw:layer="layout" svg:width="1.044cm" svg:height="1.187cm" svg:x="8.328cm" svg:y="5.139cm">
              <draw:text-box>
                <text:p text:style-name="P9"><text:s text:c="4"/>26</text:p>
              </draw:text-box>
            </draw:frame>
            <draw:frame draw:name="P 4430 [Sa]" draw:style-name="gr12" draw:text-style-name="P10" draw:layer="layout" svg:width="1.179cm" svg:height="1.187cm" svg:x="9.661cm" svg:y="5.013cm">
              <draw:text-box>
                <text:p text:style-name="P9">32 <text:s text:c="5"/></text:p>
              </draw:text-box>
            </draw:frame>
            <draw:line draw:name="P 4430 [Sa]" draw:style-name="gr24" draw:text-style-name="P8" draw:layer="layout" svg:x1="8.8cm" svg:y1="5.189cm" svg:x2="10.2cm" svg:y2="5.463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0.2cm" svg:y1="5.363cm" svg:x2="10.2cm" svg:y2="5.563cm">
              <svg:desc>P 4430 [Sa]</svg:desc>
              <text:p/>
            </draw:line>
            <draw:frame draw:name="P 4430 [Sa]" draw:style-name="gr12" draw:text-style-name="P10" draw:layer="layout" svg:width="1.179cm" svg:height="1.187cm" svg:x="11.661cm" svg:y="5.242cm">
              <draw:text-box>
                <text:p text:style-name="P9">37 <text:s text:c="5"/></text:p>
              </draw:text-box>
            </draw:frame>
            <draw:line draw:name="P 4430 [Sa]" draw:style-name="gr24" draw:text-style-name="P8" draw:layer="layout" svg:x1="10.2cm" svg:y1="5.463cm" svg:x2="12.2cm" svg:y2="5.692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2.2cm" svg:y1="5.692cm" svg:x2="12.2cm" svg:y2="5.875cm">
              <svg:desc>P 4430 [Sa]</svg:desc>
              <text:p/>
            </draw:line>
            <draw:frame draw:name="P 4430 [Sa]" draw:style-name="gr11" draw:text-style-name="P10" draw:layer="layout" svg:width="1.044cm" svg:height="1.187cm" svg:x="11.728cm" svg:y="5.825cm">
              <draw:text-box>
                <text:p text:style-name="P9"><text:s text:c="4"/>41</text:p>
              </draw:text-box>
            </draw:frame>
            <draw:frame draw:name="P 4430 [Sa]" draw:style-name="gr12" draw:text-style-name="P10" draw:layer="layout" svg:width="1.179cm" svg:height="1.187cm" svg:x="13.461cm" svg:y="5.837cm">
              <draw:text-box>
                <text:p text:style-name="P9">50 <text:s text:c="5"/></text:p>
              </draw:text-box>
            </draw:frame>
            <draw:line draw:name="P 4430 [Sa]" draw:style-name="gr24" draw:text-style-name="P8" draw:layer="layout" svg:x1="12.2cm" svg:y1="5.875cm" svg:x2="14cm" svg:y2="6.287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4cm" svg:y1="6.187cm" svg:x2="14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4cm" svg:y1="9.618cm" svg:x2="14cm" svg:y2="9.818cm">
              <svg:desc>P 4431 [Sa]</svg:desc>
              <text:p/>
            </draw:line>
            <draw:frame draw:name="P 4431 [Sa]" draw:style-name="gr12" draw:text-style-name="P10" draw:layer="layout" svg:width="1.179cm" svg:height="1.187cm" svg:x="13.461cm" svg:y="9.668cm">
              <draw:text-box>
                <text:p text:style-name="P9">05 <text:s text:c="5"/></text:p>
              </draw:text-box>
            </draw:frame>
            <draw:frame draw:name="P 4431 [Sa]" draw:style-name="gr11" draw:text-style-name="P10" draw:layer="layout" svg:width="1.044cm" svg:height="1.187cm" svg:x="11.928cm" svg:y="9.679cm">
              <draw:text-box>
                <text:p text:style-name="P9"><text:s text:c="4"/>14</text:p>
              </draw:text-box>
            </draw:frame>
            <draw:line draw:name="P 4431 [Sa]" draw:style-name="gr24" draw:text-style-name="P8" draw:layer="layout" svg:x1="12.4cm" svg:y1="10.129cm" svg:x2="14cm" svg:y2="9.718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12.4cm" svg:y1="10.129cm" svg:x2="12.4cm" svg:y2="10.312cm">
              <svg:desc>P 4431 [Sa]</svg:desc>
              <text:p/>
            </draw:line>
            <draw:frame draw:name="P 4431 [Sa]" draw:style-name="gr12" draw:text-style-name="P10" draw:layer="layout" svg:width="1.179cm" svg:height="1.187cm" svg:x="11.861cm" svg:y="10.262cm">
              <draw:text-box>
                <text:p text:style-name="P9">18 <text:s text:c="5"/></text:p>
              </draw:text-box>
            </draw:frame>
            <draw:frame draw:name="P 4431 [Sa]" draw:style-name="gr11" draw:text-style-name="P10" draw:layer="layout" svg:width="1.044cm" svg:height="1.187cm" svg:x="9.928cm" svg:y="10.091cm">
              <draw:text-box>
                <text:p text:style-name="P9"><text:s text:c="4"/>23</text:p>
              </draw:text-box>
            </draw:frame>
            <draw:line draw:name="P 4431 [Sa]" draw:style-name="gr24" draw:text-style-name="P8" draw:layer="layout" svg:x1="10.4cm" svg:y1="10.541cm" svg:x2="12.4cm" svg:y2="10.312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10.4cm" svg:y1="10.441cm" svg:x2="10.4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0.4cm" svg:y1="23.111cm" svg:x2="10.4cm" svg:y2="23.311cm">
              <svg:desc>P 4432 [Sa]</svg:desc>
              <text:p/>
            </draw:line>
            <draw:frame draw:name="P 4432 [Sa]" draw:style-name="gr11" draw:text-style-name="P10" draw:layer="layout" svg:width="1.044cm" svg:height="1.187cm" svg:x="9.928cm" svg:y="23.161cm">
              <draw:text-box>
                <text:p text:style-name="P9"><text:s text:c="4"/>00</text:p>
              </draw:text-box>
            </draw:frame>
            <draw:frame draw:name="P 4432 [Sa]" draw:style-name="gr12" draw:text-style-name="P10" draw:layer="layout" svg:width="1.179cm" svg:height="1.187cm" svg:x="11.661cm" svg:y="22.99cm">
              <draw:text-box>
                <text:p text:style-name="P9">05 <text:s text:c="5"/></text:p>
              </draw:text-box>
            </draw:frame>
            <draw:line draw:name="P 4432 [Sa]" draw:style-name="gr24" draw:text-style-name="P8" draw:layer="layout" svg:x1="10.4cm" svg:y1="23.211cm" svg:x2="12.2cm" svg:y2="23.44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2.2cm" svg:y1="23.44cm" svg:x2="12.2cm" svg:y2="23.714cm">
              <svg:desc>P 4432 [Sa]</svg:desc>
              <text:p/>
            </draw:line>
            <draw:frame draw:name="P 4432 [Sa]" draw:style-name="gr26" draw:text-style-name="P10" draw:layer="layout" svg:width="1.027cm" svg:height="1.187cm" svg:x="11.737cm" svg:y="23.664cm">
              <draw:text-box>
                <text:p text:style-name="P9"><text:s text:c="4"/>11</text:p>
              </draw:text-box>
            </draw:frame>
            <draw:frame draw:name="P 4432 [Sa]" draw:style-name="gr12" draw:text-style-name="P10" draw:layer="layout" svg:width="1.179cm" svg:height="1.187cm" svg:x="13.461cm" svg:y="23.676cm">
              <draw:text-box>
                <text:p text:style-name="P9">20 <text:s text:c="5"/></text:p>
              </draw:text-box>
            </draw:frame>
            <draw:line draw:name="P 4432 [Sa]" draw:style-name="gr24" draw:text-style-name="P8" draw:layer="layout" svg:x1="12.2cm" svg:y1="23.714cm" svg:x2="14cm" svg:y2="24.12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4cm" svg:y1="24.026cm" svg:x2="14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9.2cm" svg:y1="4.998cm" svg:x2="19.2cm" svg:y2="5.198cm">
              <svg:desc>P 4811</svg:desc>
              <text:p/>
            </draw:line>
            <draw:frame draw:name="P 4811" draw:style-name="gr12" draw:text-style-name="P10" draw:layer="layout" svg:width="1.179cm" svg:height="1.187cm" svg:x="18.661cm" svg:y="5.048cm">
              <draw:text-box>
                <text:p text:style-name="P9">24 <text:s text:c="5"/></text:p>
              </draw:text-box>
            </draw:frame>
            <draw:frame draw:name="P 4811" draw:style-name="gr11" draw:text-style-name="P10" draw:layer="layout" svg:width="1.044cm" svg:height="1.187cm" svg:x="17.128cm" svg:y="4.922cm">
              <draw:text-box>
                <text:p text:style-name="P9"><text:s text:c="4"/>30</text:p>
              </draw:text-box>
            </draw:frame>
            <draw:line draw:name="P 4811" draw:style-name="gr24" draw:text-style-name="P8" draw:layer="layout" svg:x1="17.6cm" svg:y1="5.372cm" svg:x2="19.2cm" svg:y2="5.09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7.6cm" svg:y1="5.372cm" svg:x2="17.6cm" svg:y2="5.555cm">
              <svg:desc>P 4811</svg:desc>
              <text:p/>
            </draw:line>
            <draw:frame draw:name="P 4811" draw:style-name="gr12" draw:text-style-name="P10" draw:layer="layout" svg:width="1.179cm" svg:height="1.187cm" svg:x="17.061cm" svg:y="5.505cm">
              <draw:text-box>
                <text:p text:style-name="P9">34 <text:s text:c="5"/></text:p>
              </draw:text-box>
            </draw:frame>
            <draw:frame draw:name="P 4811" draw:style-name="gr11" draw:text-style-name="P10" draw:layer="layout" svg:width="1.044cm" svg:height="1.187cm" svg:x="15.128cm" svg:y="5.288cm">
              <draw:text-box>
                <text:p text:style-name="P9"><text:s text:c="4"/>38</text:p>
              </draw:text-box>
            </draw:frame>
            <draw:line draw:name="P 4811" draw:style-name="gr24" draw:text-style-name="P8" draw:layer="layout" svg:x1="15.6cm" svg:y1="5.738cm" svg:x2="17.6cm" svg:y2="5.555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5.6cm" svg:y1="5.638cm" svg:x2="15.6cm" svg:y2="5.838cm">
              <svg:desc>P 4811</svg:desc>
              <text:p/>
            </draw:line>
            <draw:frame draw:name="P 4811" draw:style-name="gr11" draw:text-style-name="P10" draw:layer="layout" svg:width="1.044cm" svg:height="1.187cm" svg:x="13.328cm" svg:y="5.471cm">
              <draw:text-box>
                <text:p text:style-name="P9"><text:s text:c="4"/>42</text:p>
              </draw:text-box>
            </draw:frame>
            <draw:line draw:name="P 4811" draw:style-name="gr24" draw:text-style-name="P8" draw:layer="layout" svg:x1="13.8cm" svg:y1="5.921cm" svg:x2="15.6cm" svg:y2="5.73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3.8cm" svg:y1="5.921cm" svg:x2="13.8cm" svg:y2="6.653cm">
              <svg:desc>P 4811</svg:desc>
              <text:p/>
            </draw:line>
            <draw:frame draw:name="P 4811" draw:style-name="gr12" draw:text-style-name="P10" draw:layer="layout" svg:width="1.179cm" svg:height="1.187cm" svg:x="13.261cm" svg:y="6.603cm">
              <draw:text-box>
                <text:p text:style-name="P9">58 <text:s text:c="5"/></text:p>
              </draw:text-box>
            </draw:frame>
            <draw:frame draw:name="P 4811" draw:style-name="gr11" draw:text-style-name="P10" draw:layer="layout" svg:width="1.044cm" svg:height="1.187cm" svg:x="11.928cm" svg:y="6.614cm">
              <draw:text-box>
                <text:p text:style-name="P9"><text:s text:c="4"/>07</text:p>
              </draw:text-box>
            </draw:frame>
            <draw:line draw:name="P 4811" draw:style-name="gr24" draw:text-style-name="P8" draw:layer="layout" svg:x1="12.4cm" svg:y1="7.064cm" svg:x2="13.8cm" svg:y2="6.653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2.4cm" svg:y1="7.064cm" svg:x2="12.4cm" svg:y2="7.247cm">
              <svg:desc>P 4811</svg:desc>
              <text:p/>
            </draw:line>
            <draw:frame draw:name="P 4811" draw:style-name="gr25" draw:text-style-name="P10" draw:layer="layout" svg:width="1.162cm" svg:height="1.187cm" svg:x="11.869cm" svg:y="7.197cm">
              <draw:text-box>
                <text:p text:style-name="P9">11 <text:s text:c="5"/></text:p>
              </draw:text-box>
            </draw:frame>
            <draw:frame draw:name="P 4811" draw:style-name="gr11" draw:text-style-name="P10" draw:layer="layout" svg:width="1.044cm" svg:height="1.187cm" svg:x="9.928cm" svg:y="7.072cm">
              <draw:text-box>
                <text:p text:style-name="P9"><text:s text:c="4"/>17</text:p>
              </draw:text-box>
            </draw:frame>
            <draw:line draw:name="P 4811" draw:style-name="gr24" draw:text-style-name="P8" draw:layer="layout" svg:x1="10.4cm" svg:y1="7.522cm" svg:x2="12.4cm" svg:y2="7.247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0.4cm" svg:y1="7.422cm" svg:x2="10.4cm" svg:y2="7.622cm">
              <svg:desc>P 4811</svg:desc>
              <text:p/>
            </draw:line>
            <draw:frame draw:name="P 4811" draw:style-name="gr11" draw:text-style-name="P10" draw:layer="layout" svg:width="1.044cm" svg:height="1.187cm" svg:x="8.328cm" svg:y="7.346cm">
              <draw:text-box>
                <text:p text:style-name="P9"><text:s text:c="4"/>23</text:p>
              </draw:text-box>
            </draw:frame>
            <draw:line draw:name="P 4811" draw:style-name="gr24" draw:text-style-name="P8" draw:layer="layout" svg:x1="8.8cm" svg:y1="7.796cm" svg:x2="10.4cm" svg:y2="7.522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8.8cm" svg:y1="7.796cm" svg:x2="8.8cm" svg:y2="7.979cm">
              <svg:desc>P 4811</svg:desc>
              <text:p/>
            </draw:line>
            <draw:frame draw:name="P 4811" draw:style-name="gr12" draw:text-style-name="P10" draw:layer="layout" svg:width="1.179cm" svg:height="1.187cm" svg:x="8.261cm" svg:y="7.929cm">
              <draw:text-box>
                <text:p text:style-name="P9">27 <text:s text:c="5"/></text:p>
              </draw:text-box>
            </draw:frame>
            <draw:frame draw:name="P 4811" draw:style-name="gr11" draw:text-style-name="P10" draw:layer="layout" svg:width="1.044cm" svg:height="1.187cm" svg:x="6.328cm" svg:y="7.895cm">
              <draw:text-box>
                <text:p text:style-name="P9"><text:s text:c="4"/>35</text:p>
              </draw:text-box>
            </draw:frame>
            <draw:line draw:name="P 4811" draw:style-name="gr24" draw:text-style-name="P8" draw:layer="layout" svg:x1="6.8cm" svg:y1="8.345cm" svg:x2="8.8cm" svg:y2="7.979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6.8cm" svg:y1="8.245cm" svg:x2="6.8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6.8cm" svg:y1="9.709cm" svg:x2="6.8cm" svg:y2="9.909cm">
              <svg:desc>P 4812</svg:desc>
              <text:p/>
            </draw:line>
            <draw:frame draw:name="P 4812" draw:style-name="gr11" draw:text-style-name="P10" draw:layer="layout" svg:width="1.044cm" svg:height="1.187cm" svg:x="6.328cm" svg:y="9.759cm">
              <draw:text-box>
                <text:p text:style-name="P9"><text:s text:c="4"/>07</text:p>
              </draw:text-box>
            </draw:frame>
            <draw:frame draw:name="P 4812" draw:style-name="gr12" draw:text-style-name="P10" draw:layer="layout" svg:width="1.179cm" svg:height="1.187cm" svg:x="8.261cm" svg:y="9.725cm">
              <draw:text-box>
                <text:p text:style-name="P9">15 <text:s text:c="5"/></text:p>
              </draw:text-box>
            </draw:frame>
            <draw:line draw:name="P 4812" draw:style-name="gr24" draw:text-style-name="P8" draw:layer="layout" svg:x1="6.8cm" svg:y1="9.809cm" svg:x2="8.8cm" svg:y2="10.17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8.8cm" svg:y1="10.175cm" svg:x2="8.8cm" svg:y2="10.358cm">
              <svg:desc>P 4812</svg:desc>
              <text:p/>
            </draw:line>
            <draw:frame draw:name="P 4812" draw:style-name="gr11" draw:text-style-name="P10" draw:layer="layout" svg:width="1.044cm" svg:height="1.187cm" svg:x="8.328cm" svg:y="10.308cm">
              <draw:text-box>
                <text:p text:style-name="P9"><text:s text:c="4"/>19</text:p>
              </draw:text-box>
            </draw:frame>
            <draw:frame draw:name="P 4812" draw:style-name="gr12" draw:text-style-name="P10" draw:layer="layout" svg:width="1.179cm" svg:height="1.187cm" svg:x="9.861cm" svg:y="10.182cm">
              <draw:text-box>
                <text:p text:style-name="P9">25 <text:s text:c="5"/></text:p>
              </draw:text-box>
            </draw:frame>
            <draw:line draw:name="P 4812" draw:style-name="gr24" draw:text-style-name="P8" draw:layer="layout" svg:x1="8.8cm" svg:y1="10.358cm" svg:x2="10.4cm" svg:y2="10.632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0.4cm" svg:y1="10.532cm" svg:x2="10.4cm" svg:y2="10.732cm">
              <svg:desc>P 4812</svg:desc>
              <text:p/>
            </draw:line>
            <draw:frame draw:name="P 4812" draw:style-name="gr12" draw:text-style-name="P10" draw:layer="layout" svg:width="1.179cm" svg:height="1.187cm" svg:x="11.661cm" svg:y="10.457cm">
              <draw:text-box>
                <text:p text:style-name="P9">31 <text:s text:c="5"/></text:p>
              </draw:text-box>
            </draw:frame>
            <draw:line draw:name="P 4812" draw:style-name="gr24" draw:text-style-name="P8" draw:layer="layout" svg:x1="10.4cm" svg:y1="10.632cm" svg:x2="12.2cm" svg:y2="10.90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2.2cm" svg:y1="10.907cm" svg:x2="12.2cm" svg:y2="11.227cm">
              <svg:desc>P 4812</svg:desc>
              <text:p/>
            </draw:line>
            <draw:frame draw:name="P 4812" draw:style-name="gr11" draw:text-style-name="P10" draw:layer="layout" svg:width="1.044cm" svg:height="1.187cm" svg:x="11.728cm" svg:y="11.177cm">
              <draw:text-box>
                <text:p text:style-name="P9"><text:s text:c="4"/>38</text:p>
              </draw:text-box>
            </draw:frame>
            <draw:frame draw:name="P 4812" draw:style-name="gr12" draw:text-style-name="P10" draw:layer="layout" svg:width="1.179cm" svg:height="1.187cm" svg:x="13.261cm" svg:y="11.188cm">
              <draw:text-box>
                <text:p text:style-name="P9">47 <text:s text:c="5"/></text:p>
              </draw:text-box>
            </draw:frame>
            <draw:line draw:name="P 4812" draw:style-name="gr24" draw:text-style-name="P8" draw:layer="layout" svg:x1="12.2cm" svg:y1="11.227cm" svg:x2="13.8cm" svg:y2="11.638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3.8cm" svg:y1="11.638cm" svg:x2="13.8cm" svg:y2="11.821cm">
              <svg:desc>P 4812</svg:desc>
              <text:p/>
            </draw:line>
            <draw:frame draw:name="P 4812" draw:style-name="gr11" draw:text-style-name="P10" draw:layer="layout" svg:width="1.044cm" svg:height="1.187cm" svg:x="13.328cm" svg:y="11.771cm">
              <draw:text-box>
                <text:p text:style-name="P9"><text:s text:c="4"/>51</text:p>
              </draw:text-box>
            </draw:frame>
            <draw:frame draw:name="P 4812" draw:style-name="gr12" draw:text-style-name="P10" draw:layer="layout" svg:width="1.179cm" svg:height="1.187cm" svg:x="15.061cm" svg:y="11.554cm">
              <draw:text-box>
                <text:p text:style-name="P9">55 <text:s text:c="5"/></text:p>
              </draw:text-box>
            </draw:frame>
            <draw:line draw:name="P 4812" draw:style-name="gr24" draw:text-style-name="P8" draw:layer="layout" svg:x1="13.8cm" svg:y1="11.821cm" svg:x2="15.6cm" svg:y2="12.004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5.6cm" svg:y1="11.904cm" svg:x2="15.6cm" svg:y2="12.104cm">
              <svg:desc>P 4812</svg:desc>
              <text:p/>
            </draw:line>
            <draw:frame draw:name="P 4812" draw:style-name="gr12" draw:text-style-name="P10" draw:layer="layout" svg:width="1.179cm" svg:height="1.187cm" svg:x="17.061cm" svg:y="11.737cm">
              <draw:text-box>
                <text:p text:style-name="P9">59 <text:s text:c="5"/></text:p>
              </draw:text-box>
            </draw:frame>
            <draw:line draw:name="P 4812" draw:style-name="gr24" draw:text-style-name="P8" draw:layer="layout" svg:x1="15.6cm" svg:y1="12.004cm" svg:x2="17.6cm" svg:y2="12.18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7.6cm" svg:y1="12.187cm" svg:x2="17.6cm" svg:y2="12.37cm">
              <svg:desc>P 4812</svg:desc>
              <text:p/>
            </draw:line>
            <draw:frame draw:name="P 4812" draw:style-name="gr11" draw:text-style-name="P10" draw:layer="layout" svg:width="1.044cm" svg:height="1.187cm" svg:x="17.128cm" svg:y="12.32cm">
              <draw:text-box>
                <text:p text:style-name="P9"><text:s text:c="4"/>03</text:p>
              </draw:text-box>
            </draw:frame>
            <draw:frame draw:name="P 4812" draw:style-name="gr12" draw:text-style-name="P10" draw:layer="layout" svg:width="1.179cm" svg:height="1.187cm" svg:x="18.661cm" svg:y="12.195cm">
              <draw:text-box>
                <text:p text:style-name="P9">09 <text:s text:c="5"/></text:p>
              </draw:text-box>
            </draw:frame>
            <draw:line draw:name="P 4812" draw:style-name="gr24" draw:text-style-name="P8" draw:layer="layout" svg:x1="17.6cm" svg:y1="12.37cm" svg:x2="19.2cm" svg:y2="12.64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9.2cm" svg:y1="12.545cm" svg:x2="19.2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9.2cm" svg:y1="22.059cm" svg:x2="19.2cm" svg:y2="22.259cm">
              <svg:desc>P 4813</svg:desc>
              <text:p/>
            </draw:line>
            <draw:frame draw:name="P 4813" draw:style-name="gr12" draw:text-style-name="P10" draw:layer="layout" svg:width="1.179cm" svg:height="1.187cm" svg:x="18.661cm" svg:y="22.109cm">
              <draw:text-box>
                <text:p text:style-name="P9">37 <text:s text:c="5"/></text:p>
              </draw:text-box>
            </draw:frame>
            <draw:frame draw:name="P 4813" draw:style-name="gr11" draw:text-style-name="P10" draw:layer="layout" svg:width="1.044cm" svg:height="1.187cm" svg:x="17.128cm" svg:y="21.984cm">
              <draw:text-box>
                <text:p text:style-name="P9"><text:s text:c="4"/>43</text:p>
              </draw:text-box>
            </draw:frame>
            <draw:line draw:name="P 4813" draw:style-name="gr24" draw:text-style-name="P8" draw:layer="layout" svg:x1="17.6cm" svg:y1="22.434cm" svg:x2="19.2cm" svg:y2="22.15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7.6cm" svg:y1="22.434cm" svg:x2="17.6cm" svg:y2="22.616cm">
              <svg:desc>P 4813</svg:desc>
              <text:p/>
            </draw:line>
            <draw:frame draw:name="P 4813" draw:style-name="gr12" draw:text-style-name="P10" draw:layer="layout" svg:width="1.179cm" svg:height="1.187cm" svg:x="17.061cm" svg:y="22.566cm">
              <draw:text-box>
                <text:p text:style-name="P9">47 <text:s text:c="5"/></text:p>
              </draw:text-box>
            </draw:frame>
            <draw:frame draw:name="P 4813" draw:style-name="gr11" draw:text-style-name="P10" draw:layer="layout" svg:width="1.044cm" svg:height="1.187cm" svg:x="15.128cm" svg:y="22.349cm">
              <draw:text-box>
                <text:p text:style-name="P9"><text:s text:c="4"/>51</text:p>
              </draw:text-box>
            </draw:frame>
            <draw:line draw:name="P 4813" draw:style-name="gr24" draw:text-style-name="P8" draw:layer="layout" svg:x1="15.6cm" svg:y1="22.799cm" svg:x2="17.6cm" svg:y2="22.616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5.6cm" svg:y1="22.699cm" svg:x2="15.6cm" svg:y2="22.899cm">
              <svg:desc>P 4813</svg:desc>
              <text:p/>
            </draw:line>
            <draw:frame draw:name="P 4813" draw:style-name="gr11" draw:text-style-name="P10" draw:layer="layout" svg:width="1.044cm" svg:height="1.187cm" svg:x="13.328cm" svg:y="22.532cm">
              <draw:text-box>
                <text:p text:style-name="P9"><text:s text:c="4"/>55</text:p>
              </draw:text-box>
            </draw:frame>
            <draw:line draw:name="P 4813" draw:style-name="gr24" draw:text-style-name="P8" draw:layer="layout" svg:x1="13.8cm" svg:y1="22.982cm" svg:x2="15.6cm" svg:y2="22.79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3.8cm" svg:y1="22.982cm" svg:x2="13.8cm" svg:y2="23.165cm">
              <svg:desc>P 4813</svg:desc>
              <text:p/>
            </draw:line>
            <draw:frame draw:name="P 4813" draw:style-name="gr12" draw:text-style-name="P10" draw:layer="layout" svg:width="1.179cm" svg:height="1.187cm" svg:x="13.261cm" svg:y="23.115cm">
              <draw:text-box>
                <text:p text:style-name="P9">59 <text:s text:c="5"/></text:p>
              </draw:text-box>
            </draw:frame>
            <draw:frame draw:name="P 4813" draw:style-name="gr11" draw:text-style-name="P10" draw:layer="layout" svg:width="1.044cm" svg:height="1.187cm" svg:x="11.928cm" svg:y="23.127cm">
              <draw:text-box>
                <text:p text:style-name="P9"><text:s text:c="4"/>08</text:p>
              </draw:text-box>
            </draw:frame>
            <draw:line draw:name="P 4813" draw:style-name="gr24" draw:text-style-name="P8" draw:layer="layout" svg:x1="12.4cm" svg:y1="23.577cm" svg:x2="13.8cm" svg:y2="23.16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2.4cm" svg:y1="23.577cm" svg:x2="12.4cm" svg:y2="23.943cm">
              <svg:desc>P 4813</svg:desc>
              <text:p/>
            </draw:line>
            <draw:frame draw:name="P 4813" draw:style-name="gr12" draw:text-style-name="P10" draw:layer="layout" svg:width="1.179cm" svg:height="1.187cm" svg:x="11.861cm" svg:y="23.893cm">
              <draw:text-box>
                <text:p text:style-name="P9">16 <text:s text:c="5"/></text:p>
              </draw:text-box>
            </draw:frame>
            <draw:frame draw:name="P 4813" draw:style-name="gr11" draw:text-style-name="P10" draw:layer="layout" svg:width="1.044cm" svg:height="1.187cm" svg:x="9.928cm" svg:y="23.768cm">
              <draw:text-box>
                <text:p text:style-name="P9"><text:s text:c="4"/>22</text:p>
              </draw:text-box>
            </draw:frame>
            <draw:line draw:name="P 4813" draw:style-name="gr24" draw:text-style-name="P8" draw:layer="layout" svg:x1="10.4cm" svg:y1="24.218cm" svg:x2="12.4cm" svg:y2="23.943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0.4cm" svg:y1="24.118cm" svg:x2="10.4cm" svg:y2="24.318cm">
              <svg:desc>P 4813</svg:desc>
              <text:p/>
            </draw:line>
            <draw:frame draw:name="P 4813" draw:style-name="gr11" draw:text-style-name="P10" draw:layer="layout" svg:width="1.044cm" svg:height="1.187cm" svg:x="8.328cm" svg:y="24.042cm">
              <draw:text-box>
                <text:p text:style-name="P9"><text:s text:c="4"/>28</text:p>
              </draw:text-box>
            </draw:frame>
            <draw:line draw:name="P 4813" draw:style-name="gr24" draw:text-style-name="P8" draw:layer="layout" svg:x1="8.8cm" svg:y1="24.492cm" svg:x2="10.4cm" svg:y2="24.21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8.8cm" svg:y1="24.492cm" svg:x2="8.8cm" svg:y2="24.675cm">
              <svg:desc>P 4813</svg:desc>
              <text:p/>
            </draw:line>
            <draw:frame draw:name="P 4813" draw:style-name="gr12" draw:text-style-name="P10" draw:layer="layout" svg:width="1.179cm" svg:height="1.187cm" svg:x="8.261cm" svg:y="24.625cm">
              <draw:text-box>
                <text:p text:style-name="P9">32 <text:s text:c="5"/></text:p>
              </draw:text-box>
            </draw:frame>
            <draw:frame draw:name="P 4813" draw:style-name="gr11" draw:text-style-name="P10" draw:layer="layout" svg:width="1.044cm" svg:height="1.187cm" svg:x="6.328cm" svg:y="24.591cm">
              <draw:text-box>
                <text:p text:style-name="P9"><text:s text:c="4"/>40</text:p>
              </draw:text-box>
            </draw:frame>
            <draw:line draw:name="P 4813" draw:style-name="gr24" draw:text-style-name="P8" draw:layer="layout" svg:x1="6.8cm" svg:y1="25.041cm" svg:x2="8.8cm" svg:y2="24.67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6.8cm" svg:y1="24.941cm" svg:x2="6.8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6.8cm" svg:y1="26.313cm" svg:x2="6.8cm" svg:y2="26.513cm">
              <svg:desc>P 4814</svg:desc>
              <text:p/>
            </draw:line>
            <draw:frame draw:name="P 4814" draw:style-name="gr11" draw:text-style-name="P10" draw:layer="layout" svg:width="1.044cm" svg:height="1.187cm" svg:x="6.328cm" svg:y="26.363cm">
              <draw:text-box>
                <text:p text:style-name="P9"><text:s text:c="4"/>10</text:p>
              </draw:text-box>
            </draw:frame>
            <draw:frame draw:name="P 4814" draw:style-name="gr12" draw:text-style-name="P10" draw:layer="layout" svg:width="1.179cm" svg:height="1.187cm" svg:x="8.261cm" svg:y="26.329cm">
              <draw:text-box>
                <text:p text:style-name="P9">18 <text:s text:c="5"/></text:p>
              </draw:text-box>
            </draw:frame>
            <draw:line draw:name="P 4814" draw:style-name="gr24" draw:text-style-name="P8" draw:layer="layout" svg:x1="6.8cm" svg:y1="26.413cm" svg:x2="8.8cm" svg:y2="26.77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8.8cm" svg:y1="26.779cm" svg:x2="8.8cm" svg:y2="26.962cm">
              <svg:desc>P 4814</svg:desc>
              <text:p/>
            </draw:line>
            <draw:frame draw:name="P 4814" draw:style-name="gr11" draw:text-style-name="P10" draw:layer="layout" svg:width="1.044cm" svg:height="1.187cm" svg:x="8.328cm" svg:y="26.912cm">
              <draw:text-box>
                <text:p text:style-name="P9"><text:s text:c="4"/>22</text:p>
              </draw:text-box>
            </draw:frame>
            <draw:frame draw:name="P 4814" draw:style-name="gr12" draw:text-style-name="P10" draw:layer="layout" svg:width="1.179cm" svg:height="1.187cm" svg:x="9.861cm" svg:y="26.787cm">
              <draw:text-box>
                <text:p text:style-name="P9">28 <text:s text:c="5"/></text:p>
              </draw:text-box>
            </draw:frame>
            <draw:line draw:name="P 4814" draw:style-name="gr24" draw:text-style-name="P8" draw:layer="layout" svg:x1="8.8cm" svg:y1="26.962cm" svg:x2="10.4cm" svg:y2="27.237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0.4cm" svg:y1="27.137cm" svg:x2="10.4cm" svg:y2="27.337cm">
              <svg:desc>P 4814</svg:desc>
              <text:p/>
            </draw:line>
            <draw:frame draw:name="P 4814" draw:style-name="gr12" draw:text-style-name="P10" draw:layer="layout" svg:width="1.179cm" svg:height="1.187cm" svg:x="11.661cm" svg:y="27.061cm">
              <draw:text-box>
                <text:p text:style-name="P9">34 <text:s text:c="5"/></text:p>
              </draw:text-box>
            </draw:frame>
            <draw:line draw:name="P 4814" draw:style-name="gr24" draw:text-style-name="P8" draw:layer="layout" svg:x1="10.4cm" svg:y1="27.237cm" svg:x2="12.2cm" svg:y2="27.51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2.2cm" svg:y1="27.511cm" svg:x2="12.2cm" svg:y2="27.694cm">
              <svg:desc>P 4814</svg:desc>
              <text:p/>
            </draw:line>
            <draw:frame draw:name="P 4814" draw:style-name="gr11" draw:text-style-name="P10" draw:layer="layout" svg:width="1.044cm" svg:height="1.187cm" svg:x="11.728cm" svg:y="27.644cm">
              <draw:text-box>
                <text:p text:style-name="P9"><text:s text:c="4"/>38</text:p>
              </draw:text-box>
            </draw:frame>
            <draw:frame draw:name="P 4814" draw:style-name="gr12" draw:text-style-name="P10" draw:layer="layout" svg:width="1.179cm" svg:height="1.187cm" svg:x="13.261cm" svg:y="27.655cm">
              <draw:text-box>
                <text:p text:style-name="P9">47 <text:s text:c="5"/></text:p>
              </draw:text-box>
            </draw:frame>
            <draw:line draw:name="P 4814" draw:style-name="gr24" draw:text-style-name="P8" draw:layer="layout" svg:x1="12.2cm" svg:y1="27.694cm" svg:x2="13.8cm" svg:y2="28.10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3.8cm" svg:y1="28.105cm" svg:x2="13.8cm" svg:y2="28.7cm">
              <svg:desc>P 4814</svg:desc>
              <text:p/>
            </draw:line>
          </draw:g>
          <draw:g draw:name="P 5">
            <draw:line draw:name="P 5" draw:style-name="gr23" draw:text-style-name="P5" draw:layer="layout" svg:x1="8.6cm" svg:y1="25.856cm" svg:x2="8.6cm" svg:y2="26.056cm">
              <svg:desc>P 5</svg:desc>
              <text:p/>
            </draw:line>
          </draw:g>
          <draw:g draw:name="R 10 Kwk">
            <draw:line draw:name="R 10 Kwk" draw:style-name="gr34" draw:text-style-name="P5" draw:layer="layout" svg:x1="14.2cm" svg:y1="13.048cm" svg:x2="14.2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14.2cm" svg:y1="15.793cm" svg:x2="14.2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14.2cm" svg:y1="26.313cm" svg:x2="14.2cm" svg:y2="26.513cm">
              <svg:desc>R 12 Kwk</svg:desc>
              <text:p/>
            </draw:line>
          </draw:g>
          <draw:g draw:name="R 20 Huk">
            <draw:line draw:name="R 20 Huk" draw:style-name="gr34" draw:text-style-name="P5" draw:layer="layout" svg:x1="9cm" svg:y1="11.218cm" svg:x2="9cm" svg:y2="11.418cm">
              <svg:desc>R 20 Huk</svg:desc>
              <text:p/>
            </draw:line>
            <draw:line draw:name="R 20 Huk" draw:style-name="gr35" draw:text-style-name="P8" draw:layer="layout" svg:x1="8.6cm" svg:y1="11.776cm" svg:x2="9cm" svg:y2="11.318cm">
              <svg:desc>R 20 Huk</svg:desc>
              <text:p/>
            </draw:line>
            <draw:line draw:name="R 20 Huk" draw:style-name="gr34" draw:text-style-name="P5" draw:layer="layout" svg:x1="8.6cm" svg:y1="11.776cm" svg:x2="8.6cm" svg:y2="12.233cm">
              <svg:desc>R 20 Huk</svg:desc>
              <text:p/>
            </draw:line>
            <draw:line draw:name="R 20 Huk" draw:style-name="gr35" draw:text-style-name="P8" draw:layer="layout" svg:x1="8.6cm" svg:y1="12.233cm" svg:x2="9cm" svg:y2="12.691cm">
              <svg:desc>R 20 Huk</svg:desc>
              <text:p/>
            </draw:line>
            <draw:line draw:name="R 20 Huk" draw:style-name="gr34" draw:text-style-name="P5" draw:layer="layout" svg:x1="9cm" svg:y1="12.591cm" svg:x2="9cm" svg:y2="12.791cm">
              <svg:desc>R 20 Huk</svg:desc>
              <text:p/>
            </draw:line>
          </draw:g>
          <draw:g draw:name="R 30 Pos">
            <draw:line draw:name="R 30 Pos" draw:style-name="gr34" draw:text-style-name="P5" draw:layer="layout" svg:x1="19.4cm" svg:y1="25.856cm" svg:x2="19.4cm" svg:y2="26.056cm">
              <svg:desc>R 30 Pos</svg:desc>
              <text:p/>
            </draw:line>
            <draw:line draw:name="R 30 Pos" draw:style-name="gr35" draw:text-style-name="P8" draw:layer="layout" svg:x1="19.4cm" svg:y1="25.956cm" svg:x2="19.8cm" svg:y2="26.413cm">
              <svg:desc>R 30 Pos</svg:desc>
              <text:p/>
            </draw:line>
            <draw:line draw:name="R 30 Pos" draw:style-name="gr34" draw:text-style-name="P5" draw:layer="layout" svg:x1="19.8cm" svg:y1="26.413cm" svg:x2="19.8cm" svg:y2="26.871cm">
              <svg:desc>R 30 Pos</svg:desc>
              <text:p/>
            </draw:line>
            <draw:line draw:name="R 30 Pos" draw:style-name="gr35" draw:text-style-name="P8" draw:layer="layout" svg:x1="19.4cm" svg:y1="27.328cm" svg:x2="19.8cm" svg:y2="26.871cm">
              <svg:desc>R 30 Pos</svg:desc>
              <text:p/>
            </draw:line>
            <draw:line draw:name="R 30 Pos" draw:style-name="gr34" draw:text-style-name="P5" draw:layer="layout" svg:x1="19.4cm" svg:y1="27.228cm" svg:x2="19.4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12cm" svg:y1="12.553cm" svg:x2="12cm" svg:y2="13.926cm">
              <svg:desc>St 6145</svg:desc>
              <text:p/>
            </draw:line>
            <draw:frame draw:name="St 6145" draw:style-name="gr12" draw:text-style-name="P10" draw:layer="layout" svg:width="1.179cm" svg:height="1.187cm" svg:x="11.461cm" svg:y="13.876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9.928cm" svg:y="13.842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10.4cm" svg:y1="14.292cm" svg:x2="12cm" svg:y2="13.926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0.4cm" svg:y1="14.192cm" svg:x2="10.4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12cm" svg:y1="19.681cm" svg:x2="12cm" svg:y2="19.881cm">
              <svg:desc>St 6620</svg:desc>
              <text:p/>
            </draw:line>
            <draw:frame draw:name="St 6620" draw:style-name="gr11" draw:text-style-name="P10" draw:layer="layout" svg:width="1.044cm" svg:height="1.187cm" svg:x="11.528cm" svg:y="19.731cm">
              <draw:text-box>
                <text:p text:style-name="P9"><text:s text:c="4"/>45</text:p>
              </draw:text-box>
            </draw:frame>
            <draw:frame draw:name="St 6620" draw:style-name="gr12" draw:text-style-name="P10" draw:layer="layout" svg:width="1.179cm" svg:height="1.187cm" svg:x="13.461cm" svg:y="19.743cm">
              <draw:text-box>
                <text:p text:style-name="P9">54 <text:s text:c="5"/></text:p>
              </draw:text-box>
            </draw:frame>
            <draw:line draw:name="St 6620" draw:style-name="gr28" draw:text-style-name="P8" draw:layer="layout" svg:x1="12cm" svg:y1="19.781cm" svg:x2="14cm" svg:y2="20.193cm">
              <svg:desc>St 6620</svg:desc>
              <text:p text:style-name="P11"><text:s text:c="3"/>St 6620</text:p>
              <text:p text:style-name="P11"><text:span text:style-name="T1"/></text:p>
            </draw:line>
            <draw:line draw:name="St 6620" draw:style-name="gr27" draw:text-style-name="P5" draw:layer="layout" svg:x1="14cm" svg:y1="20.093cm" svg:x2="14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14.2cm" svg:y1="24.941cm" svg:x2="14.2cm" svg:y2="25.141cm">
              <svg:desc>Ü 15434 [Sa]</svg:desc>
              <text:p/>
            </draw:line>
            <draw:frame draw:name="Ü 15434 [Sa]" draw:style-name="gr11" draw:text-style-name="P10" draw:layer="layout" svg:width="1.044cm" svg:height="1.187cm" svg:x="13.728cm" svg:y="24.991cm">
              <draw:text-box>
                <text:p text:style-name="P9"><text:s text:c="4"/>40</text:p>
              </draw:text-box>
            </draw:frame>
            <draw:frame draw:name="Ü 15434 [Sa]" draw:style-name="gr12" draw:text-style-name="P10" draw:layer="layout" svg:width="1.179cm" svg:height="1.187cm" svg:x="15.061cm" svg:y="24.774cm">
              <draw:text-box>
                <text:p text:style-name="P9">44 <text:s text:c="5"/></text:p>
              </draw:text-box>
            </draw:frame>
            <draw:line draw:name="Ü 15434 [Sa]" draw:style-name="gr40" draw:text-style-name="P8" draw:layer="layout" svg:x1="14.2cm" svg:y1="25.041cm" svg:x2="15.6cm" svg:y2="25.224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39" draw:text-style-name="P5" draw:layer="layout" svg:x1="15.6cm" svg:y1="25.124cm" svg:x2="15.6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5.6cm" svg:y1="25.673cm" svg:x2="15.6cm" svg:y2="25.873cm">
              <svg:desc>Ü 15435 [Sa]</svg:desc>
              <text:p/>
            </draw:line>
            <draw:frame draw:name="Ü 15435 [Sa]" draw:style-name="gr12" draw:text-style-name="P10" draw:layer="layout" svg:width="1.179cm" svg:height="1.187cm" svg:x="15.061cm" svg:y="25.723cm">
              <draw:text-box>
                <text:p text:style-name="P9">56 <text:s text:c="5"/></text:p>
              </draw:text-box>
            </draw:frame>
            <draw:frame draw:name="Ü 15435 [Sa]" draw:style-name="gr11" draw:text-style-name="P10" draw:layer="layout" svg:width="1.044cm" svg:height="1.187cm" svg:x="13.728cm" svg:y="25.506cm">
              <draw:text-box>
                <text:p text:style-name="P9"><text:s text:c="4"/>00</text:p>
              </draw:text-box>
            </draw:frame>
            <draw:line draw:name="Ü 15435 [Sa]" draw:style-name="gr40" draw:text-style-name="P8" draw:layer="layout" svg:x1="14.2cm" svg:y1="25.956cm" svg:x2="15.6cm" svg:y2="25.773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39" draw:text-style-name="P5" draw:layer="layout" svg:x1="14.2cm" svg:y1="25.856cm" svg:x2="14.2cm" svg:y2="26.056cm">
              <svg:desc>Ü 15435 [Sa]</svg:desc>
              <text:p/>
            </draw:line>
          </draw:g>
          <draw:g draw:name="V 3 Mi">
            <draw:line draw:name="V 3 Mi" draw:style-name="gr29" draw:text-style-name="P5" draw:layer="layout" svg:x1="8.6cm" svg:y1="16.067cm" svg:x2="8.6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6.8cm" svg:y1="15.335cm" svg:x2="6.8cm" svg:y2="15.535cm">
              <svg:desc>V 5364 Mi</svg:desc>
              <text:p/>
            </draw:line>
            <draw:frame draw:name="V 5364 Mi" draw:style-name="gr11" draw:text-style-name="P10" draw:layer="layout" svg:width="1.044cm" svg:height="1.187cm" svg:x="6.328cm" svg:y="15.385cm">
              <draw:text-box>
                <text:p text:style-name="P9"><text:s text:c="4"/>10</text:p>
              </draw:text-box>
            </draw:frame>
            <draw:frame draw:name="V 5364 Mi" draw:style-name="gr12" draw:text-style-name="P10" draw:layer="layout" svg:width="1.179cm" svg:height="1.187cm" svg:x="8.261cm" svg:y="15.351cm">
              <draw:text-box>
                <text:p text:style-name="P9">18 <text:s text:c="5"/></text:p>
              </draw:text-box>
            </draw:frame>
            <draw:line draw:name="V 5364 Mi" draw:style-name="gr30" draw:text-style-name="P8" draw:layer="layout" svg:x1="6.8cm" svg:y1="15.435cm" svg:x2="8.8cm" svg:y2="15.80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8.8cm" svg:y1="15.801cm" svg:x2="8.8cm" svg:y2="17.997cm">
              <svg:desc>V 5364 Mi</svg:desc>
              <text:p/>
            </draw:line>
            <draw:frame draw:name="V 5364 Mi" draw:style-name="gr11" draw:text-style-name="P10" draw:layer="layout" svg:width="1.044cm" svg:height="1.187cm" svg:x="8.328cm" svg:y="17.947cm">
              <draw:text-box>
                <text:p text:style-name="P9"><text:s text:c="4"/>06</text:p>
              </draw:text-box>
            </draw:frame>
            <draw:frame draw:name="V 5364 Mi" draw:style-name="gr12" draw:text-style-name="P10" draw:layer="layout" svg:width="1.179cm" svg:height="1.187cm" svg:x="9.661cm" svg:y="17.821cm">
              <draw:text-box>
                <text:p text:style-name="P9">12 <text:s text:c="5"/></text:p>
              </draw:text-box>
            </draw:frame>
            <draw:line draw:name="V 5364 Mi" draw:style-name="gr30" draw:text-style-name="P8" draw:layer="layout" svg:x1="8.8cm" svg:y1="17.997cm" svg:x2="10.2cm" svg:y2="18.27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0.2cm" svg:y1="18.171cm" svg:x2="10.2cm" svg:y2="18.371cm">
              <svg:desc>V 5364 Mi</svg:desc>
              <text:p/>
            </draw:line>
            <draw:frame draw:name="V 5364 Mi" draw:style-name="gr12" draw:text-style-name="P10" draw:layer="layout" svg:width="1.179cm" svg:height="1.187cm" svg:x="11.461cm" svg:y="18.05cm">
              <draw:text-box>
                <text:p text:style-name="P9">17 <text:s text:c="5"/></text:p>
              </draw:text-box>
            </draw:frame>
            <draw:line draw:name="V 5364 Mi" draw:style-name="gr30" draw:text-style-name="P8" draw:layer="layout" svg:x1="10.2cm" svg:y1="18.271cm" svg:x2="12cm" svg:y2="18.5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2cm" svg:y1="18.5cm" svg:x2="12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4cm" svg:y1="18.583cm" svg:x2="14cm" svg:y2="18.783cm">
              <svg:desc>V 5645 Mi</svg:desc>
              <text:p/>
            </draw:line>
            <draw:frame draw:name="V 5645 Mi" draw:style-name="gr12" draw:text-style-name="P10" draw:layer="layout" svg:width="1.179cm" svg:height="1.187cm" svg:x="13.461cm" svg:y="18.633cm">
              <draw:text-box>
                <text:p text:style-name="P9">21 <text:s text:c="5"/></text:p>
              </draw:text-box>
            </draw:frame>
            <draw:frame draw:name="V 5645 Mi" draw:style-name="gr11" draw:text-style-name="P10" draw:layer="layout" svg:width="1.044cm" svg:height="1.187cm" svg:x="12.128cm" svg:y="18.645cm">
              <draw:text-box>
                <text:p text:style-name="P9"><text:s text:c="4"/>30</text:p>
              </draw:text-box>
            </draw:frame>
            <draw:line draw:name="V 5645 Mi" draw:style-name="gr30" draw:text-style-name="P8" draw:layer="layout" svg:x1="12.6cm" svg:y1="19.095cm" svg:x2="14cm" svg:y2="18.683cm">
              <svg:desc>V 5645 Mi</svg:desc>
              <text:p text:style-name="P11">V 5645 Mi <text:s text:c="2"/></text:p>
              <text:p text:style-name="P11"><text:span text:style-name="T1"/></text:p>
            </draw:line>
            <draw:line draw:name="V 5645 Mi" draw:style-name="gr29" draw:text-style-name="P5" draw:layer="layout" svg:x1="12.6cm" svg:y1="18.995cm" svg:x2="12.6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.2cm" svg:y1="12.819cm" svg:x2="1.2cm" svg:y2="13.019cm">
              <svg:desc>V 5764 Mi</svg:desc>
              <text:p/>
            </draw:line>
            <draw:frame draw:name="V 5764 Mi" draw:style-name="gr11" draw:text-style-name="P10" draw:layer="layout" svg:width="1.044cm" svg:height="1.187cm" svg:x="0.728cm" svg:y="12.869cm">
              <draw:text-box>
                <text:p text:style-name="P9"><text:s text:c="4"/>15</text:p>
              </draw:text-box>
            </draw:frame>
            <draw:frame draw:name="V 5764 Mi" draw:style-name="gr12" draw:text-style-name="P10" draw:layer="layout" svg:width="1.179cm" svg:height="1.187cm" svg:x="2.461cm" svg:y="12.835cm">
              <draw:text-box>
                <text:p text:style-name="P9">23 <text:s text:c="5"/></text:p>
              </draw:text-box>
            </draw:frame>
            <draw:line draw:name="V 5764 Mi" draw:style-name="gr30" draw:text-style-name="P8" draw:layer="layout" svg:x1="1.2cm" svg:y1="12.919cm" svg:x2="3cm" svg:y2="13.285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3cm" svg:y1="13.185cm" svg:x2="3cm" svg:y2="13.385cm">
              <svg:desc>V 5764 Mi</svg:desc>
              <text:p/>
            </draw:line>
            <draw:frame draw:name="V 5764 Mi" draw:style-name="gr12" draw:text-style-name="P10" draw:layer="layout" svg:width="1.179cm" svg:height="1.187cm" svg:x="4.261cm" svg:y="12.973cm">
              <draw:text-box>
                <text:p text:style-name="P9">26 <text:s text:c="5"/></text:p>
              </draw:text-box>
            </draw:frame>
            <draw:line draw:name="V 5764 Mi" draw:style-name="gr30" draw:text-style-name="P8" draw:layer="layout" svg:x1="3cm" svg:y1="13.285cm" svg:x2="4.8cm" svg:y2="13.423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4.8cm" svg:y1="13.323cm" svg:x2="4.8cm" svg:y2="13.523cm">
              <svg:desc>V 5764 Mi</svg:desc>
              <text:p/>
            </draw:line>
            <draw:frame draw:name="V 5764 Mi" draw:style-name="gr12" draw:text-style-name="P10" draw:layer="layout" svg:width="1.179cm" svg:height="1.187cm" svg:x="6.261cm" svg:y="13.156cm">
              <draw:text-box>
                <text:p text:style-name="P9">30 <text:s text:c="5"/></text:p>
              </draw:text-box>
            </draw:frame>
            <draw:line draw:name="V 5764 Mi" draw:style-name="gr30" draw:text-style-name="P8" draw:layer="layout" svg:x1="4.8cm" svg:y1="13.423cm" svg:x2="6.8cm" svg:y2="13.606cm">
              <svg:desc>V 5764 Mi</svg:desc>
              <text:p text:style-name="P11"><text:s text:c="3"/>V 5764 Mi</text:p>
              <text:p text:style-name="P11"><text:span text:style-name="T1"/></text:p>
            </draw:line>
            <draw:line draw:name="V 5764 Mi" draw:style-name="gr29" draw:text-style-name="P5" draw:layer="layout" svg:x1="6.8cm" svg:y1="13.506cm" svg:x2="6.8cm" svg:y2="13.706cm">
              <svg:desc>V 5764 Mi</svg:desc>
              <text:p/>
            </draw:line>
          </draw:g>
        </draw:g>
      </draw:page>
      <draw:page draw:name="Pos-Hfd A" draw:style-name="dp1" draw:master-page-name="Standard">
        <draw:g draw:style-name="gr1">
          <draw:g>
            <draw:frame draw:style-name="gr2" draw:text-style-name="P2" draw:layer="layout" svg:width="7.716cm" svg:height="1.187cm" svg:x="6.692cm" svg:y="1cm">
              <draw:text-box>
                <text:p text:style-name="P1">Possendorf – Heiligenfeld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2cm" svg:y1="4cm" svg:x2="1.2cm" svg:y2="28.7cm">
              <svg:desc>#Track.Pos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Pos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Pos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Pos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</draw:g>
          <draw:g>
            <draw:frame draw:style-name="gr31" draw:text-style-name="P4" draw:layer="layout" svg:width="1.814cm" svg:height="1.199cm" svg:x="2.18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3.04cm" svg:y1="4cm" svg:x2="3.04cm" svg:y2="28.7cm">
              <svg:desc>#Track.Efd.1</svg:desc>
              <text:p/>
            </draw:line>
            <draw:frame draw:style-name="gr5" draw:text-style-name="P7" draw:layer="layout" svg:width="0.659cm" svg:height="1.187cm" svg:x="2.761cm" svg:y="3.6cm">
              <draw:text-box>
                <text:p text:style-name="P6">1</text:p>
              </draw:text-box>
            </draw:frame>
            <draw:line draw:style-name="gr4" draw:text-style-name="P5" draw:layer="layout" svg:x1="3.24cm" svg:y1="4cm" svg:x2="3.24cm" svg:y2="28.7cm">
              <svg:desc>#Track.Efd.2</svg:desc>
              <text:p/>
            </draw:line>
            <draw:frame draw:style-name="gr5" draw:text-style-name="P7" draw:layer="layout" svg:width="0.659cm" svg:height="1.187cm" svg:x="2.961cm" svg:y="3.6cm">
              <draw:text-box>
                <text:p text:style-name="P6">2</text:p>
              </draw:text-box>
            </draw:frame>
            <draw:line draw:style-name="gr4" draw:text-style-name="P5" draw:layer="layout" svg:x1="3.44cm" svg:y1="4cm" svg:x2="3.44cm" svg:y2="28.7cm">
              <svg:desc>#Track.Efd.3</svg:desc>
              <text:p/>
            </draw:line>
            <draw:frame draw:style-name="gr5" draw:text-style-name="P7" draw:layer="layout" svg:width="0.659cm" svg:height="1.187cm" svg:x="3.16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4.12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4.88cm" svg:y1="4cm" svg:x2="4.88cm" svg:y2="28.7cm">
              <svg:desc>#Track.Wdn.1</svg:desc>
              <text:p/>
            </draw:line>
            <draw:frame draw:style-name="gr5" draw:text-style-name="P7" draw:layer="layout" svg:width="0.659cm" svg:height="1.187cm" svg:x="4.60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5.96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6.72cm" svg:y1="4cm" svg:x2="6.72cm" svg:y2="28.7cm">
              <svg:desc>#Track.Kwk.1</svg:desc>
              <text:p/>
            </draw:line>
            <draw:frame draw:style-name="gr5" draw:text-style-name="P7" draw:layer="layout" svg:width="0.659cm" svg:height="1.187cm" svg:x="6.441cm" svg:y="3.6cm">
              <draw:text-box>
                <text:p text:style-name="P6">1</text:p>
              </draw:text-box>
            </draw:frame>
            <draw:line draw:style-name="gr4" draw:text-style-name="P5" draw:layer="layout" svg:x1="6.92cm" svg:y1="4cm" svg:x2="6.92cm" svg:y2="28.7cm">
              <svg:desc>#Track.Kwk.2</svg:desc>
              <text:p/>
            </draw:line>
            <draw:frame draw:style-name="gr5" draw:text-style-name="P7" draw:layer="layout" svg:width="0.659cm" svg:height="1.187cm" svg:x="6.641cm" svg:y="3.6cm">
              <draw:text-box>
                <text:p text:style-name="P6">2</text:p>
              </draw:text-box>
            </draw:frame>
            <draw:line draw:style-name="gr4" draw:text-style-name="P5" draw:layer="layout" svg:x1="7.12cm" svg:y1="4cm" svg:x2="7.12cm" svg:y2="28.7cm">
              <svg:desc>#Track.Kwk.4</svg:desc>
              <text:p/>
            </draw:line>
            <draw:frame draw:style-name="gr5" draw:text-style-name="P7" draw:layer="layout" svg:width="0.659cm" svg:height="1.187cm" svg:x="6.841cm" svg:y="3.6cm">
              <draw:text-box>
                <text:p text:style-name="P6">4</text:p>
              </draw:text-box>
            </draw:frame>
            <draw:line draw:style-name="gr4" draw:text-style-name="P5" draw:layer="layout" svg:x1="7.32cm" svg:y1="4cm" svg:x2="7.32cm" svg:y2="28.7cm">
              <svg:desc>#Track.Kwk.Zieh</svg:desc>
              <text:p/>
            </draw:line>
            <draw:frame draw:style-name="gr36" draw:text-style-name="P7" draw:layer="layout" svg:width="1.052cm" svg:height="1.187cm" svg:x="6.844cm" svg:y="3.6cm">
              <draw:text-box>
                <text:p text:style-name="P6">Zieh</text:p>
              </draw:text-box>
            </draw:frame>
            <draw:line draw:style-name="gr4" draw:text-style-name="P5" draw:layer="layout" svg:x1="7.52cm" svg:y1="4cm" svg:x2="7.52cm" svg:y2="28.7cm">
              <svg:desc>#Track.Kwk.IH</svg:desc>
              <text:p/>
            </draw:line>
            <draw:frame draw:style-name="gr37" draw:text-style-name="P7" draw:layer="layout" svg:width="0.786cm" svg:height="1.187cm" svg:x="7.177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7.80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8.56cm" svg:y1="4cm" svg:x2="8.56cm" svg:y2="28.7cm">
              <svg:desc>#Track.Hst.1</svg:desc>
              <text:p/>
            </draw:line>
            <draw:frame draw:style-name="gr5" draw:text-style-name="P7" draw:layer="layout" svg:width="0.659cm" svg:height="1.187cm" svg:x="8.281cm" svg:y="3.6cm">
              <draw:text-box>
                <text:p text:style-name="P6">1</text:p>
              </draw:text-box>
            </draw:frame>
            <draw:line draw:style-name="gr4" draw:text-style-name="P5" draw:layer="layout" svg:x1="8.76cm" svg:y1="4cm" svg:x2="8.76cm" svg:y2="28.7cm">
              <svg:desc>#Track.Hst.2</svg:desc>
              <text:p/>
            </draw:line>
            <draw:frame draw:style-name="gr5" draw:text-style-name="P7" draw:layer="layout" svg:width="0.659cm" svg:height="1.187cm" svg:x="8.481cm" svg:y="3.6cm">
              <draw:text-box>
                <text:p text:style-name="P6">2</text:p>
              </draw:text-box>
            </draw:frame>
            <draw:line draw:style-name="gr4" draw:text-style-name="P5" draw:layer="layout" svg:x1="8.96cm" svg:y1="4cm" svg:x2="8.96cm" svg:y2="28.7cm">
              <svg:desc>#Track.Hst.3</svg:desc>
              <text:p/>
            </draw:line>
            <draw:frame draw:style-name="gr5" draw:text-style-name="P7" draw:layer="layout" svg:width="0.659cm" svg:height="1.187cm" svg:x="8.681cm" svg:y="3.6cm">
              <draw:text-box>
                <text:p text:style-name="P6">3</text:p>
              </draw:text-box>
            </draw:frame>
            <draw:line draw:style-name="gr4" draw:text-style-name="P5" draw:layer="layout" svg:x1="9.16cm" svg:y1="4cm" svg:x2="9.16cm" svg:y2="28.7cm">
              <svg:desc>#Track.Hst.4</svg:desc>
              <text:p/>
            </draw:line>
            <draw:frame draw:style-name="gr5" draw:text-style-name="P7" draw:layer="layout" svg:width="0.659cm" svg:height="1.187cm" svg:x="8.881cm" svg:y="3.6cm">
              <draw:text-box>
                <text:p text:style-name="P6">4</text:p>
              </draw:text-box>
            </draw:frame>
            <draw:line draw:style-name="gr4" draw:text-style-name="P5" draw:layer="layout" svg:x1="9.36cm" svg:y1="4cm" svg:x2="9.36cm" svg:y2="28.7cm">
              <svg:desc>#Track.Hst.6</svg:desc>
              <text:p/>
            </draw:line>
            <draw:frame draw:style-name="gr5" draw:text-style-name="P7" draw:layer="layout" svg:width="0.659cm" svg:height="1.187cm" svg:x="9.08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9.645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10.4cm" svg:y1="4cm" svg:x2="10.4cm" svg:y2="28.7cm">
              <svg:desc>#Track.Dtl.1</svg:desc>
              <text:p/>
            </draw:line>
            <draw:frame draw:style-name="gr5" draw:text-style-name="P7" draw:layer="layout" svg:width="0.659cm" svg:height="1.187cm" svg:x="10.121cm" svg:y="3.6cm">
              <draw:text-box>
                <text:p text:style-name="P6">1</text:p>
              </draw:text-box>
            </draw:frame>
            <draw:line draw:style-name="gr4" draw:text-style-name="P5" draw:layer="layout" svg:x1="10.6cm" svg:y1="4cm" svg:x2="10.6cm" svg:y2="28.7cm">
              <svg:desc>#Track.Dtl.2</svg:desc>
              <text:p/>
            </draw:line>
            <draw:frame draw:style-name="gr5" draw:text-style-name="P7" draw:layer="layout" svg:width="0.659cm" svg:height="1.187cm" svg:x="10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1.48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2.24cm" svg:y1="4cm" svg:x2="12.24cm" svg:y2="28.7cm">
              <svg:desc>#Track.Huk.4</svg:desc>
              <text:p/>
            </draw:line>
            <draw:frame draw:style-name="gr5" draw:text-style-name="P7" draw:layer="layout" svg:width="0.659cm" svg:height="1.187cm" svg:x="11.961cm" svg:y="3.6cm">
              <draw:text-box>
                <text:p text:style-name="P6">4</text:p>
              </draw:text-box>
            </draw:frame>
            <draw:line draw:style-name="gr4" draw:text-style-name="P5" draw:layer="layout" svg:x1="12.44cm" svg:y1="4cm" svg:x2="12.44cm" svg:y2="28.7cm">
              <svg:desc>#Track.Huk.2</svg:desc>
              <text:p/>
            </draw:line>
            <draw:frame draw:style-name="gr5" draw:text-style-name="P7" draw:layer="layout" svg:width="0.659cm" svg:height="1.187cm" svg:x="12.161cm" svg:y="3.6cm">
              <draw:text-box>
                <text:p text:style-name="P6">2</text:p>
              </draw:text-box>
            </draw:frame>
            <draw:line draw:style-name="gr4" draw:text-style-name="P5" draw:layer="layout" svg:x1="12.64cm" svg:y1="4cm" svg:x2="12.64cm" svg:y2="28.7cm">
              <svg:desc>#Track.Huk.1</svg:desc>
              <text:p/>
            </draw:line>
            <draw:frame draw:style-name="gr5" draw:text-style-name="P7" draw:layer="layout" svg:width="0.659cm" svg:height="1.187cm" svg:x="12.361cm" svg:y="3.6cm">
              <draw:text-box>
                <text:p text:style-name="P6">1</text:p>
              </draw:text-box>
            </draw:frame>
            <draw:line draw:style-name="gr4" draw:text-style-name="P5" draw:layer="layout" svg:x1="12.84cm" svg:y1="4cm" svg:x2="12.84cm" svg:y2="28.7cm">
              <svg:desc>#Track.Huk.3</svg:desc>
              <text:p/>
            </draw:line>
            <draw:frame draw:style-name="gr5" draw:text-style-name="P7" draw:layer="layout" svg:width="0.659cm" svg:height="1.187cm" svg:x="12.561cm" svg:y="3.6cm">
              <draw:text-box>
                <text:p text:style-name="P6">3</text:p>
              </draw:text-box>
            </draw:frame>
          </draw:g>
          <draw:g>
            <draw:frame draw:style-name="gr31" draw:text-style-name="P4" draw:layer="layout" svg:width="1.814cm" svg:height="1.199cm" svg:x="13.22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4.08cm" svg:y1="4cm" svg:x2="14.08cm" svg:y2="28.7cm">
              <svg:desc>#Track.Sbg.1</svg:desc>
              <text:p/>
            </draw:line>
            <draw:frame draw:style-name="gr5" draw:text-style-name="P7" draw:layer="layout" svg:width="0.659cm" svg:height="1.187cm" svg:x="13.801cm" svg:y="3.6cm">
              <draw:text-box>
                <text:p text:style-name="P6">1</text:p>
              </draw:text-box>
            </draw:frame>
            <draw:line draw:style-name="gr4" draw:text-style-name="P5" draw:layer="layout" svg:x1="14.28cm" svg:y1="4cm" svg:x2="14.28cm" svg:y2="28.7cm">
              <svg:desc>#Track.Sbg.2</svg:desc>
              <text:p/>
            </draw:line>
            <draw:frame draw:style-name="gr5" draw:text-style-name="P7" draw:layer="layout" svg:width="0.659cm" svg:height="1.187cm" svg:x="14.001cm" svg:y="3.6cm">
              <draw:text-box>
                <text:p text:style-name="P6">2</text:p>
              </draw:text-box>
            </draw:frame>
            <draw:line draw:style-name="gr4" draw:text-style-name="P5" draw:layer="layout" svg:x1="14.48cm" svg:y1="4cm" svg:x2="14.48cm" svg:y2="28.7cm">
              <svg:desc>#Track.Sbg.3</svg:desc>
              <text:p/>
            </draw:line>
            <draw:frame draw:style-name="gr5" draw:text-style-name="P7" draw:layer="layout" svg:width="0.659cm" svg:height="1.187cm" svg:x="14.20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5.04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5.92cm" svg:y1="4cm" svg:x2="15.92cm" svg:y2="28.7cm">
              <svg:desc>#Track.Trk.1</svg:desc>
              <text:p/>
            </draw:line>
            <draw:frame draw:style-name="gr5" draw:text-style-name="P7" draw:layer="layout" svg:width="0.659cm" svg:height="1.187cm" svg:x="15.641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48cm" svg:height="1.199cm" svg:x="16.886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7.76cm" svg:y1="4cm" svg:x2="17.76cm" svg:y2="28.7cm">
              <svg:desc>#Track.Knf.1</svg:desc>
              <text:p/>
            </draw:line>
            <draw:frame draw:style-name="gr5" draw:text-style-name="P7" draw:layer="layout" svg:width="0.659cm" svg:height="1.187cm" svg:x="17.481cm" svg:y="3.6cm">
              <draw:text-box>
                <text:p text:style-name="P6">1</text:p>
              </draw:text-box>
            </draw:frame>
            <draw:line draw:style-name="gr4" draw:text-style-name="P5" draw:layer="layout" svg:x1="17.96cm" svg:y1="4cm" svg:x2="17.96cm" svg:y2="28.7cm">
              <svg:desc>#Track.Knf.2</svg:desc>
              <text:p/>
            </draw:line>
            <draw:frame draw:style-name="gr5" draw:text-style-name="P7" draw:layer="layout" svg:width="0.659cm" svg:height="1.187cm" svg:x="17.681cm" svg:y="3.6cm">
              <draw:text-box>
                <text:p text:style-name="P6">2</text:p>
              </draw:text-box>
            </draw:frame>
          </draw:g>
          <draw:g>
            <draw:frame draw:style-name="gr6" draw:text-style-name="P4" draw:layer="layout" svg:width="1.848cm" svg:height="1.199cm" svg:x="18.7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6cm" svg:y1="4cm" svg:x2="19.6cm" svg:y2="28.7cm">
              <svg:desc>#Track.Hfd.1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1</text:p>
              </draw:text-box>
            </draw:frame>
            <draw:line draw:style-name="gr4" draw:text-style-name="P5" draw:layer="layout" svg:x1="19.8cm" svg:y1="4cm" svg:x2="19.8cm" svg:y2="28.7cm">
              <svg:desc>#Track.Hfd.2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2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8.96cm" svg:y1="11.684cm" svg:x2="8.96cm" svg:y2="11.867cm">
              <svg:desc>Bp 2565 [Sa]</svg:desc>
              <text:p/>
            </draw:line>
            <draw:frame draw:name="Bp 2565 [Sa]" draw:style-name="gr11" draw:text-style-name="P10" draw:layer="layout" svg:width="1.044cm" svg:height="1.187cm" svg:x="8.488cm" svg:y="11.817cm">
              <draw:text-box>
                <text:p text:style-name="P9"><text:s text:c="4"/>52</text:p>
              </draw:text-box>
            </draw:frame>
            <draw:frame draw:name="Bp 2565 [Sa]" draw:style-name="gr12" draw:text-style-name="P10" draw:layer="layout" svg:width="1.179cm" svg:height="1.187cm" svg:x="9.861cm" svg:y="11.646cm">
              <draw:text-box>
                <text:p text:style-name="P9">57 <text:s text:c="5"/></text:p>
              </draw:text-box>
            </draw:frame>
            <draw:line draw:name="Bp 2565 [Sa]" draw:style-name="gr13" draw:text-style-name="P8" draw:layer="layout" svg:x1="8.96cm" svg:y1="11.867cm" svg:x2="10.4cm" svg:y2="12.096cm">
              <svg:desc>Bp 2565 [Sa]</svg:desc>
              <text:p text:style-name="P11"><text:s text:c="3"/>Bp 2565 [Sa]</text:p>
              <text:p text:style-name="P11"><text:span text:style-name="T1"/></text:p>
            </draw:line>
            <draw:line draw:name="Bp 2565 [Sa]" draw:style-name="gr10" draw:text-style-name="P5" draw:layer="layout" svg:x1="10.4cm" svg:y1="11.996cm" svg:x2="10.4cm" svg:y2="12.196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0.4cm" svg:y1="24.575cm" svg:x2="10.4cm" svg:y2="24.775cm">
              <svg:desc>Bp 2566 [Sa]</svg:desc>
              <text:p/>
            </draw:line>
            <draw:frame draw:name="Bp 2566 [Sa]" draw:style-name="gr12" draw:text-style-name="P10" draw:layer="layout" svg:width="1.179cm" svg:height="1.187cm" svg:x="9.861cm" svg:y="24.625cm">
              <draw:text-box>
                <text:p text:style-name="P9">32 <text:s text:c="5"/></text:p>
              </draw:text-box>
            </draw:frame>
            <draw:frame draw:name="Bp 2566 [Sa]" draw:style-name="gr11" draw:text-style-name="P10" draw:layer="layout" svg:width="1.044cm" svg:height="1.187cm" svg:x="8.288cm" svg:y="24.454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8.76cm" svg:y1="24.904cm" svg:x2="10.4cm" svg:y2="24.675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8.76cm" svg:y1="24.904cm" svg:x2="8.76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0.4cm" svg:y1="11.538cm" svg:x2="10.4cm" svg:y2="11.738cm">
              <svg:desc>D 236 [Sa]</svg:desc>
              <text:p/>
            </draw:line>
            <draw:frame draw:name="D 236 [Sa]" draw:style-name="gr12" draw:text-style-name="P10" draw:layer="layout" svg:width="1.179cm" svg:height="1.187cm" svg:x="9.861cm" svg:y="11.588cm">
              <draw:text-box>
                <text:p text:style-name="P9">47 <text:s text:c="5"/></text:p>
              </draw:text-box>
            </draw:frame>
            <draw:frame draw:name="D 236 [Sa]" draw:style-name="gr11" draw:text-style-name="P10" draw:layer="layout" svg:width="1.044cm" svg:height="1.187cm" svg:x="8.288cm" svg:y="11.417cm">
              <draw:text-box>
                <text:p text:style-name="P9"><text:s text:c="4"/>52</text:p>
              </draw:text-box>
            </draw:frame>
            <draw:line draw:name="D 236 [Sa]" draw:style-name="gr15" draw:text-style-name="P8" draw:layer="layout" svg:x1="8.76cm" svg:y1="11.867cm" svg:x2="10.4cm" svg:y2="11.638cm">
              <svg:desc>D 236 [Sa]</svg:desc>
              <text:p text:style-name="P11">D 236 [Sa] <text:s text:c="2"/></text:p>
              <text:p text:style-name="P11"><text:span text:style-name="T1"/></text:p>
            </draw:line>
            <draw:line draw:name="D 236 [Sa]" draw:style-name="gr14" draw:text-style-name="P5" draw:layer="layout" svg:x1="8.76cm" svg:y1="11.767cm" svg:x2="8.76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4.28cm" svg:y1="16.662cm" svg:x2="14.28cm" svg:y2="16.862cm">
              <svg:desc>Dg 6302 [Mi]</svg:desc>
              <text:p/>
            </draw:line>
            <draw:frame draw:name="Dg 6302 [Mi]" draw:style-name="gr12" draw:text-style-name="P10" draw:layer="layout" svg:width="1.179cm" svg:height="1.187cm" svg:x="13.741cm" svg:y="16.712cm">
              <draw:text-box>
                <text:p text:style-name="P9">39 <text:s text:c="5"/></text:p>
              </draw:text-box>
            </draw:frame>
            <draw:frame draw:name="Dg 6302 [Mi]" draw:style-name="gr11" draw:text-style-name="P10" draw:layer="layout" svg:width="1.044cm" svg:height="1.187cm" svg:x="12.168cm" svg:y="16.677cm">
              <draw:text-box>
                <text:p text:style-name="P9"><text:s text:c="4"/>47</text:p>
              </draw:text-box>
            </draw:frame>
            <draw:line draw:name="Dg 6302 [Mi]" draw:style-name="gr17" draw:text-style-name="P8" draw:layer="layout" svg:x1="12.64cm" svg:y1="17.127cm" svg:x2="14.28cm" svg:y2="16.76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2.64cm" svg:y1="17.027cm" svg:x2="12.64cm" svg:y2="17.227cm">
              <svg:desc>Dg 6302 [Mi]</svg:desc>
              <text:p/>
            </draw:line>
            <draw:frame draw:name="Dg 6302 [Mi]" draw:style-name="gr11" draw:text-style-name="P10" draw:layer="layout" svg:width="1.044cm" svg:height="1.187cm" svg:x="9.928cm" svg:y="16.952cm">
              <draw:text-box>
                <text:p text:style-name="P9"><text:s text:c="4"/>53</text:p>
              </draw:text-box>
            </draw:frame>
            <draw:line draw:name="Dg 6302 [Mi]" draw:style-name="gr17" draw:text-style-name="P8" draw:layer="layout" svg:x1="10.4cm" svg:y1="17.402cm" svg:x2="12.64cm" svg:y2="17.127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0.4cm" svg:y1="17.302cm" svg:x2="10.4cm" svg:y2="17.502cm">
              <svg:desc>Dg 6302 [Mi]</svg:desc>
              <text:p/>
            </draw:line>
            <draw:frame draw:name="Dg 6302 [Mi]" draw:style-name="gr11" draw:text-style-name="P10" draw:layer="layout" svg:width="1.044cm" svg:height="1.187cm" svg:x="8.288cm" svg:y="17.318cm">
              <draw:text-box>
                <text:p text:style-name="P9"><text:s text:c="4"/>01</text:p>
              </draw:text-box>
            </draw:frame>
            <draw:line draw:name="Dg 6302 [Mi]" draw:style-name="gr17" draw:text-style-name="P8" draw:layer="layout" svg:x1="8.76cm" svg:y1="17.768cm" svg:x2="10.4cm" svg:y2="17.40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8.76cm" svg:y1="17.668cm" svg:x2="8.76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0.4cm" svg:y1="19.772cm" svg:x2="10.4cm" svg:y2="19.972cm">
              <svg:desc>Dg 6594 [Sa]</svg:desc>
              <text:p/>
            </draw:line>
            <draw:frame draw:name="Dg 6594 [Sa]" draw:style-name="gr12" draw:text-style-name="P10" draw:layer="layout" svg:width="1.179cm" svg:height="1.187cm" svg:x="9.861cm" svg:y="19.822cm">
              <draw:text-box>
                <text:p text:style-name="P9">47 <text:s text:c="5"/></text:p>
              </draw:text-box>
            </draw:frame>
            <draw:frame draw:name="Dg 6594 [Sa]" draw:style-name="gr11" draw:text-style-name="P10" draw:layer="layout" svg:width="1.044cm" svg:height="1.187cm" svg:x="8.488cm" svg:y="19.788cm">
              <draw:text-box>
                <text:p text:style-name="P9"><text:s text:c="4"/>55</text:p>
              </draw:text-box>
            </draw:frame>
            <draw:line draw:name="Dg 6594 [Sa]" draw:style-name="gr17" draw:text-style-name="P8" draw:layer="layout" svg:x1="8.96cm" svg:y1="20.238cm" svg:x2="10.4cm" svg:y2="19.872cm">
              <svg:desc>Dg 6594 [Sa]</svg:desc>
              <text:p text:style-name="P11">Dg 6594 [Sa] <text:s text:c="2"/></text:p>
              <text:p text:style-name="P11"><text:span text:style-name="T1"/></text:p>
            </draw:line>
            <draw:line draw:name="Dg 6594 [Sa]" draw:style-name="gr16" draw:text-style-name="P5" draw:layer="layout" svg:x1="8.96cm" svg:y1="20.138cm" svg:x2="8.96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8.96cm" svg:y1="5.409cm" svg:x2="8.96cm" svg:y2="5.609cm">
              <svg:desc>Dg 6971</svg:desc>
              <text:p/>
            </draw:line>
            <draw:frame draw:name="Dg 6971" draw:style-name="gr11" draw:text-style-name="P10" draw:layer="layout" svg:width="1.044cm" svg:height="1.187cm" svg:x="8.488cm" svg:y="5.459cm">
              <draw:text-box>
                <text:p text:style-name="P9"><text:s text:c="4"/>33</text:p>
              </draw:text-box>
            </draw:frame>
            <draw:frame draw:name="Dg 6971" draw:style-name="gr12" draw:text-style-name="P10" draw:layer="layout" svg:width="1.179cm" svg:height="1.187cm" svg:x="10.061cm" svg:y="5.425cm">
              <draw:text-box>
                <text:p text:style-name="P9">41 <text:s text:c="5"/></text:p>
              </draw:text-box>
            </draw:frame>
            <draw:line draw:name="Dg 6971" draw:style-name="gr17" draw:text-style-name="P8" draw:layer="layout" svg:x1="8.96cm" svg:y1="5.509cm" svg:x2="10.6cm" svg:y2="5.87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0.6cm" svg:y1="5.775cm" svg:x2="10.6cm" svg:y2="5.975cm">
              <svg:desc>Dg 6971</svg:desc>
              <text:p/>
            </draw:line>
            <draw:frame draw:name="Dg 6971" draw:style-name="gr12" draw:text-style-name="P10" draw:layer="layout" svg:width="1.179cm" svg:height="1.187cm" svg:x="12.101cm" svg:y="5.699cm">
              <draw:text-box>
                <text:p text:style-name="P9">47 <text:s text:c="5"/></text:p>
              </draw:text-box>
            </draw:frame>
            <draw:line draw:name="Dg 6971" draw:style-name="gr17" draw:text-style-name="P8" draw:layer="layout" svg:x1="10.6cm" svg:y1="5.875cm" svg:x2="12.64cm" svg:y2="6.14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2.64cm" svg:y1="6.049cm" svg:x2="12.64cm" svg:y2="6.249cm">
              <svg:desc>Dg 6971</svg:desc>
              <text:p/>
            </draw:line>
            <draw:frame draw:name="Dg 6971" draw:style-name="gr12" draw:text-style-name="P10" draw:layer="layout" svg:width="1.179cm" svg:height="1.187cm" svg:x="13.941cm" svg:y="6.065cm">
              <draw:text-box>
                <text:p text:style-name="P9">55 <text:s text:c="5"/></text:p>
              </draw:text-box>
            </draw:frame>
            <draw:line draw:name="Dg 6971" draw:style-name="gr17" draw:text-style-name="P8" draw:layer="layout" svg:x1="12.64cm" svg:y1="6.149cm" svg:x2="14.48cm" svg:y2="6.51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4.48cm" svg:y1="6.515cm" svg:x2="14.48cm" svg:y2="8.483cm">
              <svg:desc>Dg 6971</svg:desc>
              <text:p/>
            </draw:line>
            <draw:frame draw:name="Dg 6971" draw:style-name="gr11" draw:text-style-name="P10" draw:layer="layout" svg:width="1.044cm" svg:height="1.187cm" svg:x="14.008cm" svg:y="8.433cm">
              <draw:text-box>
                <text:p text:style-name="P9"><text:s text:c="4"/>38</text:p>
              </draw:text-box>
            </draw:frame>
            <draw:frame draw:name="Dg 6971" draw:style-name="gr12" draw:text-style-name="P10" draw:layer="layout" svg:width="1.179cm" svg:height="1.187cm" svg:x="15.381cm" svg:y="8.216cm">
              <draw:text-box>
                <text:p text:style-name="P9">42 <text:s text:c="5"/></text:p>
              </draw:text-box>
            </draw:frame>
            <draw:line draw:name="Dg 6971" draw:style-name="gr17" draw:text-style-name="P8" draw:layer="layout" svg:x1="14.48cm" svg:y1="8.483cm" svg:x2="15.92cm" svg:y2="8.666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5.92cm" svg:y1="8.566cm" svg:x2="15.92cm" svg:y2="8.766cm">
              <svg:desc>Dg 6971</svg:desc>
              <text:p/>
            </draw:line>
            <draw:frame draw:name="Dg 6971" draw:style-name="gr12" draw:text-style-name="P10" draw:layer="layout" svg:width="1.179cm" svg:height="1.187cm" svg:x="17.221cm" svg:y="8.353cm">
              <draw:text-box>
                <text:p text:style-name="P9">45 <text:s text:c="5"/></text:p>
              </draw:text-box>
            </draw:frame>
            <draw:line draw:name="Dg 6971" draw:style-name="gr17" draw:text-style-name="P8" draw:layer="layout" svg:x1="15.92cm" svg:y1="8.666cm" svg:x2="17.76cm" svg:y2="8.803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7.76cm" svg:y1="8.703cm" svg:x2="17.76cm" svg:y2="8.903cm">
              <svg:desc>Dg 6971</svg:desc>
              <text:p/>
            </draw:line>
            <draw:frame draw:name="Dg 6971" draw:style-name="gr12" draw:text-style-name="P10" draw:layer="layout" svg:width="1.179cm" svg:height="1.187cm" svg:x="19.061cm" svg:y="8.719cm">
              <draw:text-box>
                <text:p text:style-name="P9">53 <text:s text:c="5"/></text:p>
              </draw:text-box>
            </draw:frame>
            <draw:line draw:name="Dg 6971" draw:style-name="gr17" draw:text-style-name="P8" draw:layer="layout" svg:x1="17.76cm" svg:y1="8.803cm" svg:x2="19.6cm" svg:y2="9.169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9.6cm" svg:y1="9.069cm" svg:x2="19.6cm" svg:y2="9.26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8.96cm" svg:y1="24.904cm" svg:x2="8.96cm" svg:y2="25.087cm">
              <svg:desc>E 823 [Sa]</svg:desc>
              <text:p/>
            </draw:line>
            <draw:frame draw:name="E 823 [Sa]" draw:style-name="gr11" draw:text-style-name="P10" draw:layer="layout" svg:width="1.044cm" svg:height="1.187cm" svg:x="8.488cm" svg:y="25.037cm">
              <draw:text-box>
                <text:p text:style-name="P9"><text:s text:c="4"/>41</text:p>
              </draw:text-box>
            </draw:frame>
            <draw:frame draw:name="E 823 [Sa]" draw:style-name="gr12" draw:text-style-name="P10" draw:layer="layout" svg:width="1.179cm" svg:height="1.187cm" svg:x="10.061cm" svg:y="24.866cm">
              <draw:text-box>
                <text:p text:style-name="P9">46 <text:s text:c="5"/></text:p>
              </draw:text-box>
            </draw:frame>
            <draw:line draw:name="E 823 [Sa]" draw:style-name="gr19" draw:text-style-name="P8" draw:layer="layout" svg:x1="8.96cm" svg:y1="25.087cm" svg:x2="10.6cm" svg:y2="25.316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8" draw:text-style-name="P5" draw:layer="layout" svg:x1="10.6cm" svg:y1="25.216cm" svg:x2="10.6cm" svg:y2="25.416cm">
              <svg:desc>E 823 [Sa]</svg:desc>
              <text:p/>
            </draw:line>
          </draw:g>
          <draw:g draw:name="Gmp 8766">
            <draw:line draw:name="Gmp 8766" draw:style-name="gr32" draw:text-style-name="P5" draw:layer="layout" svg:x1="19.6cm" svg:y1="22.059cm" svg:x2="19.6cm" svg:y2="22.259cm">
              <svg:desc>Gmp 8766</svg:desc>
              <text:p/>
            </draw:line>
            <draw:frame draw:name="Gmp 8766" draw:style-name="gr12" draw:text-style-name="P10" draw:layer="layout" svg:width="1.179cm" svg:height="1.187cm" svg:x="19.061cm" svg:y="22.109cm">
              <draw:text-box>
                <text:p text:style-name="P9">37 <text:s text:c="5"/></text:p>
              </draw:text-box>
            </draw:frame>
            <draw:frame draw:name="Gmp 8766" draw:style-name="gr11" draw:text-style-name="P10" draw:layer="layout" svg:width="1.044cm" svg:height="1.187cm" svg:x="17.288cm" svg:y="22.075cm">
              <draw:text-box>
                <text:p text:style-name="P9"><text:s text:c="4"/>45</text:p>
              </draw:text-box>
            </draw:frame>
            <draw:line draw:name="Gmp 8766" draw:style-name="gr33" draw:text-style-name="P8" draw:layer="layout" svg:x1="17.76cm" svg:y1="22.525cm" svg:x2="19.6cm" svg:y2="22.159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7.76cm" svg:y1="22.525cm" svg:x2="17.76cm" svg:y2="22.708cm">
              <svg:desc>Gmp 8766</svg:desc>
              <text:p/>
            </draw:line>
            <draw:frame draw:name="Gmp 8766" draw:style-name="gr12" draw:text-style-name="P10" draw:layer="layout" svg:width="1.179cm" svg:height="1.187cm" svg:x="17.221cm" svg:y="22.658cm">
              <draw:text-box>
                <text:p text:style-name="P9">49 <text:s text:c="5"/></text:p>
              </draw:text-box>
            </draw:frame>
            <draw:frame draw:name="Gmp 8766" draw:style-name="gr11" draw:text-style-name="P10" draw:layer="layout" svg:width="1.044cm" svg:height="1.187cm" svg:x="15.448cm" svg:y="22.395cm">
              <draw:text-box>
                <text:p text:style-name="P9"><text:s text:c="4"/>52</text:p>
              </draw:text-box>
            </draw:frame>
            <draw:line draw:name="Gmp 8766" draw:style-name="gr33" draw:text-style-name="P8" draw:layer="layout" svg:x1="15.92cm" svg:y1="22.845cm" svg:x2="17.76cm" svg:y2="22.708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5.92cm" svg:y1="22.745cm" svg:x2="15.92cm" svg:y2="22.945cm">
              <svg:desc>Gmp 8766</svg:desc>
              <text:p/>
            </draw:line>
            <draw:frame draw:name="Gmp 8766" draw:style-name="gr11" draw:text-style-name="P10" draw:layer="layout" svg:width="1.044cm" svg:height="1.187cm" svg:x="13.608cm" svg:y="22.578cm">
              <draw:text-box>
                <text:p text:style-name="P9"><text:s text:c="4"/>56</text:p>
              </draw:text-box>
            </draw:frame>
            <draw:line draw:name="Gmp 8766" draw:style-name="gr33" draw:text-style-name="P8" draw:layer="layout" svg:x1="14.08cm" svg:y1="23.028cm" svg:x2="15.92cm" svg:y2="22.845cm">
              <svg:desc>Gmp 8766</svg:desc>
              <text:p text:style-name="P11">Gmp 8766 <text:s text:c="2"/></text:p>
              <text:p text:style-name="P11"><text:span text:style-name="T1"/></text:p>
            </draw:line>
            <draw:line draw:name="Gmp 8766" draw:style-name="gr32" draw:text-style-name="P5" draw:layer="layout" svg:x1="14.08cm" svg:y1="22.928cm" svg:x2="14.08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4.08cm" svg:y1="4cm" svg:x2="14.08cm" svg:y2="5.601cm">
              <svg:desc>Kp 4763</svg:desc>
              <text:p/>
            </draw:line>
            <draw:frame draw:name="Kp 4763" draw:style-name="gr11" draw:text-style-name="P10" draw:layer="layout" svg:width="1.044cm" svg:height="1.187cm" svg:x="13.608cm" svg:y="5.551cm">
              <draw:text-box>
                <text:p text:style-name="P9"><text:s text:c="4"/>35</text:p>
              </draw:text-box>
            </draw:frame>
            <draw:frame draw:name="Kp 4763" draw:style-name="gr12" draw:text-style-name="P10" draw:layer="layout" svg:width="1.179cm" svg:height="1.187cm" svg:x="15.381cm" svg:y="5.334cm">
              <draw:text-box>
                <text:p text:style-name="P9">39 <text:s text:c="5"/></text:p>
              </draw:text-box>
            </draw:frame>
            <draw:line draw:name="Kp 4763" draw:style-name="gr24" draw:text-style-name="P8" draw:layer="layout" svg:x1="14.08cm" svg:y1="5.601cm" svg:x2="15.92cm" svg:y2="5.784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5.92cm" svg:y1="5.684cm" svg:x2="15.92cm" svg:y2="5.884cm">
              <svg:desc>Kp 4763</svg:desc>
              <text:p/>
            </draw:line>
            <draw:frame draw:name="Kp 4763" draw:style-name="gr12" draw:text-style-name="P10" draw:layer="layout" svg:width="1.179cm" svg:height="1.187cm" svg:x="17.221cm" svg:y="5.471cm">
              <draw:text-box>
                <text:p text:style-name="P9">42 <text:s text:c="5"/></text:p>
              </draw:text-box>
            </draw:frame>
            <draw:line draw:name="Kp 4763" draw:style-name="gr24" draw:text-style-name="P8" draw:layer="layout" svg:x1="15.92cm" svg:y1="5.784cm" svg:x2="17.76cm" svg:y2="5.921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7.76cm" svg:y1="5.921cm" svg:x2="17.76cm" svg:y2="6.104cm">
              <svg:desc>Kp 4763</svg:desc>
              <text:p/>
            </draw:line>
            <draw:frame draw:name="Kp 4763" draw:style-name="gr11" draw:text-style-name="P10" draw:layer="layout" svg:width="1.044cm" svg:height="1.187cm" svg:x="17.288cm" svg:y="6.054cm">
              <draw:text-box>
                <text:p text:style-name="P9"><text:s text:c="4"/>46</text:p>
              </draw:text-box>
            </draw:frame>
            <draw:frame draw:name="Kp 4763" draw:style-name="gr12" draw:text-style-name="P10" draw:layer="layout" svg:width="1.179cm" svg:height="1.187cm" svg:x="19.061cm" svg:y="6.02cm">
              <draw:text-box>
                <text:p text:style-name="P9">54 <text:s text:c="5"/></text:p>
              </draw:text-box>
            </draw:frame>
            <draw:line draw:name="Kp 4763" draw:style-name="gr24" draw:text-style-name="P8" draw:layer="layout" svg:x1="17.76cm" svg:y1="6.104cm" svg:x2="19.6cm" svg:y2="6.47cm">
              <svg:desc>Kp 4763</svg:desc>
              <text:p text:style-name="P11"><text:s text:c="3"/>Kp 4763</text:p>
              <text:p text:style-name="P11"><text:span text:style-name="T1"/></text:p>
            </draw:line>
            <draw:line draw:name="Kp 4763" draw:style-name="gr23" draw:text-style-name="P5" draw:layer="layout" svg:x1="19.6cm" svg:y1="6.37cm" svg:x2="19.6cm" svg:y2="6.57cm">
              <svg:desc>Kp 4763</svg:desc>
              <text:p/>
            </draw:line>
          </draw:g>
          <draw:g draw:name="Kp 4764">
            <draw:line draw:name="Kp 4764" draw:style-name="gr23" draw:text-style-name="P5" draw:layer="layout" svg:x1="19.6cm" svg:y1="7.193cm" svg:x2="19.6cm" svg:y2="7.393cm">
              <svg:desc>Kp 4764</svg:desc>
              <text:p/>
            </draw:line>
            <draw:frame draw:name="Kp 4764" draw:style-name="gr12" draw:text-style-name="P10" draw:layer="layout" svg:width="1.179cm" svg:height="1.187cm" svg:x="19.061cm" svg:y="7.243cm">
              <draw:text-box>
                <text:p text:style-name="P9">12 <text:s text:c="5"/></text:p>
              </draw:text-box>
            </draw:frame>
            <draw:frame draw:name="Kp 4764" draw:style-name="gr11" draw:text-style-name="P10" draw:layer="layout" svg:width="1.044cm" svg:height="1.187cm" svg:x="17.288cm" svg:y="7.209cm">
              <draw:text-box>
                <text:p text:style-name="P9"><text:s text:c="4"/>20</text:p>
              </draw:text-box>
            </draw:frame>
            <draw:line draw:name="Kp 4764" draw:style-name="gr24" draw:text-style-name="P8" draw:layer="layout" svg:x1="17.76cm" svg:y1="7.659cm" svg:x2="19.6cm" svg:y2="7.293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7.76cm" svg:y1="7.659cm" svg:x2="17.76cm" svg:y2="7.842cm">
              <svg:desc>Kp 4764</svg:desc>
              <text:p/>
            </draw:line>
            <draw:frame draw:name="Kp 4764" draw:style-name="gr12" draw:text-style-name="P10" draw:layer="layout" svg:width="1.179cm" svg:height="1.187cm" svg:x="17.221cm" svg:y="7.792cm">
              <draw:text-box>
                <text:p text:style-name="P9">24 <text:s text:c="5"/></text:p>
              </draw:text-box>
            </draw:frame>
            <draw:frame draw:name="Kp 4764" draw:style-name="gr11" draw:text-style-name="P10" draw:layer="layout" svg:width="1.044cm" svg:height="1.187cm" svg:x="15.448cm" svg:y="7.529cm">
              <draw:text-box>
                <text:p text:style-name="P9"><text:s text:c="4"/>27</text:p>
              </draw:text-box>
            </draw:frame>
            <draw:line draw:name="Kp 4764" draw:style-name="gr24" draw:text-style-name="P8" draw:layer="layout" svg:x1="15.92cm" svg:y1="7.979cm" svg:x2="17.76cm" svg:y2="7.842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5.92cm" svg:y1="7.879cm" svg:x2="15.92cm" svg:y2="8.079cm">
              <svg:desc>Kp 4764</svg:desc>
              <text:p/>
            </draw:line>
            <draw:frame draw:name="Kp 4764" draw:style-name="gr11" draw:text-style-name="P10" draw:layer="layout" svg:width="1.044cm" svg:height="1.187cm" svg:x="13.608cm" svg:y="7.712cm">
              <draw:text-box>
                <text:p text:style-name="P9"><text:s text:c="4"/>31</text:p>
              </draw:text-box>
            </draw:frame>
            <draw:line draw:name="Kp 4764" draw:style-name="gr24" draw:text-style-name="P8" draw:layer="layout" svg:x1="14.08cm" svg:y1="8.162cm" svg:x2="15.92cm" svg:y2="7.979cm">
              <svg:desc>Kp 4764</svg:desc>
              <text:p text:style-name="P11">Kp 4764 <text:s text:c="2"/></text:p>
              <text:p text:style-name="P11"><text:span text:style-name="T1"/></text:p>
            </draw:line>
            <draw:line draw:name="Kp 4764" draw:style-name="gr23" draw:text-style-name="P5" draw:layer="layout" svg:x1="14.08cm" svg:y1="8.062cm" svg:x2="14.08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4.08cm" svg:y1="9.892cm" svg:x2="14.08cm" svg:y2="10.092cm">
              <svg:desc>Kp 4765</svg:desc>
              <text:p/>
            </draw:line>
            <draw:frame draw:name="Kp 4765" draw:style-name="gr26" draw:text-style-name="P10" draw:layer="layout" svg:width="1.027cm" svg:height="1.187cm" svg:x="13.617cm" svg:y="9.942cm">
              <draw:text-box>
                <text:p text:style-name="P9"><text:s text:c="4"/>11</text:p>
              </draw:text-box>
            </draw:frame>
            <draw:frame draw:name="Kp 4765" draw:style-name="gr12" draw:text-style-name="P10" draw:layer="layout" svg:width="1.179cm" svg:height="1.187cm" svg:x="15.381cm" svg:y="9.725cm">
              <draw:text-box>
                <text:p text:style-name="P9">15 <text:s text:c="5"/></text:p>
              </draw:text-box>
            </draw:frame>
            <draw:line draw:name="Kp 4765" draw:style-name="gr24" draw:text-style-name="P8" draw:layer="layout" svg:x1="14.08cm" svg:y1="9.992cm" svg:x2="15.92cm" svg:y2="10.175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5.92cm" svg:y1="10.075cm" svg:x2="15.92cm" svg:y2="10.275cm">
              <svg:desc>Kp 4765</svg:desc>
              <text:p/>
            </draw:line>
            <draw:frame draw:name="Kp 4765" draw:style-name="gr12" draw:text-style-name="P10" draw:layer="layout" svg:width="1.179cm" svg:height="1.187cm" svg:x="17.221cm" svg:y="9.862cm">
              <draw:text-box>
                <text:p text:style-name="P9">18 <text:s text:c="5"/></text:p>
              </draw:text-box>
            </draw:frame>
            <draw:line draw:name="Kp 4765" draw:style-name="gr24" draw:text-style-name="P8" draw:layer="layout" svg:x1="15.92cm" svg:y1="10.175cm" svg:x2="17.76cm" svg:y2="10.312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7.76cm" svg:y1="10.312cm" svg:x2="17.76cm" svg:y2="10.495cm">
              <svg:desc>Kp 4765</svg:desc>
              <text:p/>
            </draw:line>
            <draw:frame draw:name="Kp 4765" draw:style-name="gr11" draw:text-style-name="P10" draw:layer="layout" svg:width="1.044cm" svg:height="1.187cm" svg:x="17.288cm" svg:y="10.445cm">
              <draw:text-box>
                <text:p text:style-name="P9"><text:s text:c="4"/>22</text:p>
              </draw:text-box>
            </draw:frame>
            <draw:frame draw:name="Kp 4765" draw:style-name="gr12" draw:text-style-name="P10" draw:layer="layout" svg:width="1.179cm" svg:height="1.187cm" svg:x="19.061cm" svg:y="10.411cm">
              <draw:text-box>
                <text:p text:style-name="P9">30 <text:s text:c="5"/></text:p>
              </draw:text-box>
            </draw:frame>
            <draw:line draw:name="Kp 4765" draw:style-name="gr24" draw:text-style-name="P8" draw:layer="layout" svg:x1="17.76cm" svg:y1="10.495cm" svg:x2="19.6cm" svg:y2="10.861cm">
              <svg:desc>Kp 4765</svg:desc>
              <text:p text:style-name="P11"><text:s text:c="3"/>Kp 4765</text:p>
              <text:p text:style-name="P11"><text:span text:style-name="T1"/></text:p>
            </draw:line>
            <draw:line draw:name="Kp 4765" draw:style-name="gr23" draw:text-style-name="P5" draw:layer="layout" svg:x1="19.6cm" svg:y1="10.761cm" svg:x2="19.6cm" svg:y2="10.961cm">
              <svg:desc>Kp 4765</svg:desc>
              <text:p/>
            </draw:line>
          </draw:g>
          <draw:g draw:name="Kp 4767">
            <draw:line draw:name="Kp 4767" draw:style-name="gr23" draw:text-style-name="P5" draw:layer="layout" svg:x1="14.08cm" svg:y1="26.771cm" svg:x2="14.08cm" svg:y2="26.971cm">
              <svg:desc>Kp 4767</svg:desc>
              <text:p/>
            </draw:line>
            <draw:frame draw:name="Kp 4767" draw:style-name="gr11" draw:text-style-name="P10" draw:layer="layout" svg:width="1.044cm" svg:height="1.187cm" svg:x="13.608cm" svg:y="26.821cm">
              <draw:text-box>
                <text:p text:style-name="P9"><text:s text:c="4"/>20</text:p>
              </draw:text-box>
            </draw:frame>
            <draw:frame draw:name="Kp 4767" draw:style-name="gr12" draw:text-style-name="P10" draw:layer="layout" svg:width="1.179cm" svg:height="1.187cm" svg:x="15.381cm" svg:y="26.604cm">
              <draw:text-box>
                <text:p text:style-name="P9">24 <text:s text:c="5"/></text:p>
              </draw:text-box>
            </draw:frame>
            <draw:line draw:name="Kp 4767" draw:style-name="gr24" draw:text-style-name="P8" draw:layer="layout" svg:x1="14.08cm" svg:y1="26.871cm" svg:x2="15.92cm" svg:y2="27.05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5.92cm" svg:y1="26.954cm" svg:x2="15.92cm" svg:y2="27.154cm">
              <svg:desc>Kp 4767</svg:desc>
              <text:p/>
            </draw:line>
            <draw:frame draw:name="Kp 4767" draw:style-name="gr12" draw:text-style-name="P10" draw:layer="layout" svg:width="1.179cm" svg:height="1.187cm" svg:x="17.221cm" svg:y="26.741cm">
              <draw:text-box>
                <text:p text:style-name="P9">27 <text:s text:c="5"/></text:p>
              </draw:text-box>
            </draw:frame>
            <draw:line draw:name="Kp 4767" draw:style-name="gr24" draw:text-style-name="P8" draw:layer="layout" svg:x1="15.92cm" svg:y1="27.054cm" svg:x2="17.76cm" svg:y2="27.191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7.76cm" svg:y1="27.191cm" svg:x2="17.76cm" svg:y2="27.374cm">
              <svg:desc>Kp 4767</svg:desc>
              <text:p/>
            </draw:line>
            <draw:frame draw:name="Kp 4767" draw:style-name="gr11" draw:text-style-name="P10" draw:layer="layout" svg:width="1.044cm" svg:height="1.187cm" svg:x="17.288cm" svg:y="27.324cm">
              <draw:text-box>
                <text:p text:style-name="P9"><text:s text:c="4"/>31</text:p>
              </draw:text-box>
            </draw:frame>
            <draw:frame draw:name="Kp 4767" draw:style-name="gr12" draw:text-style-name="P10" draw:layer="layout" svg:width="1.179cm" svg:height="1.187cm" svg:x="19.061cm" svg:y="27.29cm">
              <draw:text-box>
                <text:p text:style-name="P9">39 <text:s text:c="5"/></text:p>
              </draw:text-box>
            </draw:frame>
            <draw:line draw:name="Kp 4767" draw:style-name="gr24" draw:text-style-name="P8" draw:layer="layout" svg:x1="17.76cm" svg:y1="27.374cm" svg:x2="19.6cm" svg:y2="27.74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3" draw:text-style-name="P5" draw:layer="layout" svg:x1="19.6cm" svg:y1="27.64cm" svg:x2="19.6cm" svg:y2="27.84cm">
              <svg:desc>Kp 4767</svg:desc>
              <text:p/>
            </draw:line>
          </draw:g>
          <draw:g draw:name="Lpaz 12915 [Mi]">
            <draw:line draw:name="Lpaz 12915 [Mi]" draw:style-name="gr20" draw:text-style-name="P5" draw:layer="layout" svg:x1="6.92cm" svg:y1="16.707cm" svg:x2="6.92cm" svg:y2="16.907cm">
              <svg:desc>Lpaz 12915 [Mi]</svg:desc>
              <text:p/>
            </draw:line>
            <draw:frame draw:name="Lpaz 12915 [Mi]" draw:style-name="gr11" draw:text-style-name="P10" draw:layer="layout" svg:width="1.044cm" svg:height="1.187cm" svg:x="6.448cm" svg:y="16.757cm">
              <draw:text-box>
                <text:p text:style-name="P9"><text:s text:c="4"/>40</text:p>
              </draw:text-box>
            </draw:frame>
            <draw:frame draw:name="Lpaz 12915 [Mi]" draw:style-name="gr12" draw:text-style-name="P10" draw:layer="layout" svg:width="1.179cm" svg:height="1.187cm" svg:x="8.621cm" svg:y="16.769cm">
              <draw:text-box>
                <text:p text:style-name="P9">49 <text:s text:c="5"/></text:p>
              </draw:text-box>
            </draw:frame>
            <draw:line draw:name="Lpaz 12915 [Mi]" draw:style-name="gr38" draw:text-style-name="P8" draw:layer="layout" svg:x1="6.92cm" svg:y1="16.807cm" svg:x2="9.16cm" svg:y2="17.219cm">
              <svg:desc>Lpaz 12915 [Mi]</svg:desc>
              <text:p text:style-name="P11"><text:s text:c="3"/>Lpaz 12915 [Mi]</text:p>
              <text:p text:style-name="P11"><text:span text:style-name="T1"/></text:p>
            </draw:line>
            <draw:line draw:name="Lpaz 12915 [Mi]" draw:style-name="gr20" draw:text-style-name="P5" draw:layer="layout" svg:x1="9.16cm" svg:y1="17.119cm" svg:x2="9.16cm" svg:y2="17.319cm">
              <svg:desc>Lpaz 12915 [Mi]</svg:desc>
              <text:p/>
            </draw:line>
          </draw:g>
          <draw:g draw:name="Lpaz 4 Mi">
            <draw:line draw:name="Lpaz 4 Mi" draw:style-name="gr20" draw:text-style-name="P5" draw:layer="layout" svg:x1="12.44cm" svg:y1="17.988cm" svg:x2="12.44cm" svg:y2="18.188cm">
              <svg:desc>Lpaz 4 Mi</svg:desc>
              <text:p/>
            </draw:line>
          </draw:g>
          <draw:g draw:name="N 4">
            <draw:line draw:name="N 4" draw:style-name="gr21" draw:text-style-name="P5" draw:layer="layout" svg:x1="12.44cm" svg:y1="21.282cm" svg:x2="12.44cm" svg:y2="21.482cm">
              <svg:desc>N 4</svg:desc>
              <text:p/>
            </draw:line>
          </draw:g>
          <draw:g draw:name="N 8113">
            <draw:line draw:name="N 8113" draw:style-name="gr21" draw:text-style-name="P5" draw:layer="layout" svg:x1="9.16cm" svg:y1="14.566cm" svg:x2="9.16cm" svg:y2="16.396cm">
              <svg:desc>N 8113</svg:desc>
              <text:p/>
            </draw:line>
            <draw:frame draw:name="N 8113" draw:style-name="gr11" draw:text-style-name="P10" draw:layer="layout" svg:width="1.044cm" svg:height="1.187cm" svg:x="8.688cm" svg:y="16.346cm">
              <draw:text-box>
                <text:p text:style-name="P9"><text:s text:c="4"/>31</text:p>
              </draw:text-box>
            </draw:frame>
            <draw:frame draw:name="N 8113" draw:style-name="gr12" draw:text-style-name="P10" draw:layer="layout" svg:width="1.179cm" svg:height="1.187cm" svg:x="10.061cm" svg:y="16.312cm">
              <draw:text-box>
                <text:p text:style-name="P9">39 <text:s text:c="5"/></text:p>
              </draw:text-box>
            </draw:frame>
            <draw:line draw:name="N 8113" draw:style-name="gr22" draw:text-style-name="P8" draw:layer="layout" svg:x1="9.16cm" svg:y1="16.396cm" svg:x2="10.6cm" svg:y2="16.76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1" draw:text-style-name="P5" draw:layer="layout" svg:x1="10.6cm" svg:y1="16.662cm" svg:x2="10.6cm" svg:y2="16.862cm">
              <svg:desc>N 8113</svg:desc>
              <text:p/>
            </draw:line>
          </draw:g>
          <draw:g draw:name="N 8230">
            <draw:line draw:name="N 8230" draw:style-name="gr21" draw:text-style-name="P5" draw:layer="layout" svg:x1="10.4cm" svg:y1="7.925cm" svg:x2="10.4cm" svg:y2="8.125cm">
              <svg:desc>N 8230</svg:desc>
              <text:p/>
            </draw:line>
            <draw:frame draw:name="N 8230" draw:style-name="gr12" draw:text-style-name="P10" draw:layer="layout" svg:width="1.179cm" svg:height="1.187cm" svg:x="9.861cm" svg:y="7.975cm">
              <draw:text-box>
                <text:p text:style-name="P9">28 <text:s text:c="5"/></text:p>
              </draw:text-box>
            </draw:frame>
            <draw:frame draw:name="N 8230" draw:style-name="gr11" draw:text-style-name="P10" draw:layer="layout" svg:width="1.044cm" svg:height="1.187cm" svg:x="8.088cm" svg:y="7.941cm">
              <draw:text-box>
                <text:p text:style-name="P9"><text:s text:c="4"/>36</text:p>
              </draw:text-box>
            </draw:frame>
            <draw:line draw:name="N 8230" draw:style-name="gr22" draw:text-style-name="P8" draw:layer="layout" svg:x1="8.56cm" svg:y1="8.391cm" svg:x2="10.4cm" svg:y2="8.02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8.56cm" svg:y1="8.391cm" svg:x2="8.56cm" svg:y2="12.05cm">
              <svg:desc>N 8230</svg:desc>
              <text:p/>
            </draw:line>
            <draw:frame draw:name="N 8230" draw:style-name="gr12" draw:text-style-name="P10" draw:layer="layout" svg:width="1.179cm" svg:height="1.187cm" svg:x="8.021cm" svg:y="12cm">
              <draw:text-box>
                <text:p text:style-name="P9">56 <text:s text:c="5"/></text:p>
              </draw:text-box>
            </draw:frame>
            <draw:frame draw:name="N 8230" draw:style-name="gr11" draw:text-style-name="P10" draw:layer="layout" svg:width="1.044cm" svg:height="1.187cm" svg:x="6.248cm" svg:y="12.012cm">
              <draw:text-box>
                <text:p text:style-name="P9"><text:s text:c="4"/>05</text:p>
              </draw:text-box>
            </draw:frame>
            <draw:line draw:name="N 8230" draw:style-name="gr22" draw:text-style-name="P8" draw:layer="layout" svg:x1="6.72cm" svg:y1="12.462cm" svg:x2="8.56cm" svg:y2="12.0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6.72cm" svg:y1="12.362cm" svg:x2="6.72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0.4cm" svg:y1="15.655cm" svg:x2="10.4cm" svg:y2="15.855cm">
              <svg:desc>N 8244 [Sa]</svg:desc>
              <text:p/>
            </draw:line>
            <draw:frame draw:name="N 8244 [Sa]" draw:style-name="gr12" draw:text-style-name="P10" draw:layer="layout" svg:width="1.179cm" svg:height="1.187cm" svg:x="9.861cm" svg:y="15.705cm">
              <draw:text-box>
                <text:p text:style-name="P9">17 <text:s text:c="5"/></text:p>
              </draw:text-box>
            </draw:frame>
            <draw:frame draw:name="N 8244 [Sa]" draw:style-name="gr11" draw:text-style-name="P10" draw:layer="layout" svg:width="1.044cm" svg:height="1.187cm" svg:x="8.088cm" svg:y="15.671cm">
              <draw:text-box>
                <text:p text:style-name="P9"><text:s text:c="4"/>25</text:p>
              </draw:text-box>
            </draw:frame>
            <draw:line draw:name="N 8244 [Sa]" draw:style-name="gr22" draw:text-style-name="P8" draw:layer="layout" svg:x1="8.56cm" svg:y1="16.121cm" svg:x2="10.4cm" svg:y2="15.755cm">
              <svg:desc>N 8244 [Sa]</svg:desc>
              <text:p text:style-name="P11">N 8244 [Sa] <text:s text:c="2"/></text:p>
              <text:p text:style-name="P11"><text:span text:style-name="T1"/></text:p>
            </draw:line>
            <draw:line draw:name="N 8244 [Sa]" draw:style-name="gr21" draw:text-style-name="P5" draw:layer="layout" svg:x1="8.56cm" svg:y1="16.021cm" svg:x2="8.56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9.16cm" svg:y1="6.79cm" svg:x2="9.16cm" svg:y2="9.077cm">
              <svg:desc>N 8361</svg:desc>
              <text:p/>
            </draw:line>
            <draw:frame draw:name="N 8361" draw:style-name="gr11" draw:text-style-name="P10" draw:layer="layout" svg:width="1.044cm" svg:height="1.187cm" svg:x="8.688cm" svg:y="9.027cm">
              <draw:text-box>
                <text:p text:style-name="P9"><text:s text:c="4"/>51</text:p>
              </draw:text-box>
            </draw:frame>
            <draw:frame draw:name="N 8361" draw:style-name="gr12" draw:text-style-name="P10" draw:layer="layout" svg:width="1.179cm" svg:height="1.187cm" svg:x="9.861cm" svg:y="8.993cm">
              <draw:text-box>
                <text:p text:style-name="P9">59 <text:s text:c="5"/></text:p>
              </draw:text-box>
            </draw:frame>
            <draw:line draw:name="N 8361" draw:style-name="gr22" draw:text-style-name="P8" draw:layer="layout" svg:x1="9.16cm" svg:y1="9.077cm" svg:x2="10.4cm" svg:y2="9.443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0.4cm" svg:y1="9.343cm" svg:x2="10.4cm" svg:y2="9.543cm">
              <svg:desc>N 8361</svg:desc>
              <text:p/>
            </draw:line>
            <draw:frame draw:name="N 8361" draw:style-name="gr12" draw:text-style-name="P10" draw:layer="layout" svg:width="1.179cm" svg:height="1.187cm" svg:x="12.301cm" svg:y="9.268cm">
              <draw:text-box>
                <text:p text:style-name="P9">05 <text:s text:c="5"/></text:p>
              </draw:text-box>
            </draw:frame>
            <draw:line draw:name="N 8361" draw:style-name="gr22" draw:text-style-name="P8" draw:layer="layout" svg:x1="10.4cm" svg:y1="9.443cm" svg:x2="12.84cm" svg:y2="9.718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2.84cm" svg:y1="9.718cm" svg:x2="12.84cm" svg:y2="11.09cm">
              <svg:desc>N 8361</svg:desc>
              <text:p/>
            </draw:line>
            <draw:frame draw:name="N 8361" draw:style-name="gr11" draw:text-style-name="P10" draw:layer="layout" svg:width="1.044cm" svg:height="1.187cm" svg:x="12.368cm" svg:y="11.04cm">
              <draw:text-box>
                <text:p text:style-name="P9"><text:s text:c="4"/>35</text:p>
              </draw:text-box>
            </draw:frame>
            <draw:frame draw:name="N 8361" draw:style-name="gr12" draw:text-style-name="P10" draw:layer="layout" svg:width="1.179cm" svg:height="1.187cm" svg:x="13.941cm" svg:y="11.006cm">
              <draw:text-box>
                <text:p text:style-name="P9">43 <text:s text:c="5"/></text:p>
              </draw:text-box>
            </draw:frame>
            <draw:line draw:name="N 8361" draw:style-name="gr22" draw:text-style-name="P8" draw:layer="layout" svg:x1="12.84cm" svg:y1="11.09cm" svg:x2="14.48cm" svg:y2="11.456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4.48cm" svg:y1="11.356cm" svg:x2="14.48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8.56cm" svg:y1="18.171cm" svg:x2="8.56cm" svg:y2="18.371cm">
              <svg:desc>N 8601 [Sa]</svg:desc>
              <text:p/>
            </draw:line>
            <draw:frame draw:name="N 8601 [Sa]" draw:style-name="gr11" draw:text-style-name="P10" draw:layer="layout" svg:width="1.044cm" svg:height="1.187cm" svg:x="8.088cm" svg:y="18.221cm">
              <draw:text-box>
                <text:p text:style-name="P9"><text:s text:c="4"/>12</text:p>
              </draw:text-box>
            </draw:frame>
            <draw:frame draw:name="N 8601 [Sa]" draw:style-name="gr12" draw:text-style-name="P10" draw:layer="layout" svg:width="1.179cm" svg:height="1.187cm" svg:x="10.061cm" svg:y="18.187cm">
              <draw:text-box>
                <text:p text:style-name="P9">20 <text:s text:c="5"/></text:p>
              </draw:text-box>
            </draw:frame>
            <draw:line draw:name="N 8601 [Sa]" draw:style-name="gr22" draw:text-style-name="P8" draw:layer="layout" svg:x1="8.56cm" svg:y1="18.271cm" svg:x2="10.6cm" svg:y2="18.637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0.6cm" svg:y1="18.537cm" svg:x2="10.6cm" svg:y2="18.737cm">
              <svg:desc>N 8601 [Sa]</svg:desc>
              <text:p/>
            </draw:line>
            <draw:frame draw:name="N 8601 [Sa]" draw:style-name="gr12" draw:text-style-name="P10" draw:layer="layout" svg:width="1.179cm" svg:height="1.187cm" svg:x="12.101cm" svg:y="18.462cm">
              <draw:text-box>
                <text:p text:style-name="P9">26 <text:s text:c="5"/></text:p>
              </draw:text-box>
            </draw:frame>
            <draw:line draw:name="N 8601 [Sa]" draw:style-name="gr22" draw:text-style-name="P8" draw:layer="layout" svg:x1="10.6cm" svg:y1="18.637cm" svg:x2="12.64cm" svg:y2="18.912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2.64cm" svg:y1="18.912cm" svg:x2="12.64cm" svg:y2="19.827cm">
              <svg:desc>N 8601 [Sa]</svg:desc>
              <text:p/>
            </draw:line>
            <draw:frame draw:name="N 8601 [Sa]" draw:style-name="gr11" draw:text-style-name="P10" draw:layer="layout" svg:width="1.044cm" svg:height="1.187cm" svg:x="12.168cm" svg:y="19.777cm">
              <draw:text-box>
                <text:p text:style-name="P9"><text:s text:c="4"/>46</text:p>
              </draw:text-box>
            </draw:frame>
            <draw:frame draw:name="N 8601 [Sa]" draw:style-name="gr12" draw:text-style-name="P10" draw:layer="layout" svg:width="1.179cm" svg:height="1.187cm" svg:x="13.941cm" svg:y="19.743cm">
              <draw:text-box>
                <text:p text:style-name="P9">54 <text:s text:c="5"/></text:p>
              </draw:text-box>
            </draw:frame>
            <draw:line draw:name="N 8601 [Sa]" draw:style-name="gr22" draw:text-style-name="P8" draw:layer="layout" svg:x1="12.64cm" svg:y1="19.827cm" svg:x2="14.48cm" svg:y2="20.193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4.48cm" svg:y1="20.093cm" svg:x2="14.48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9.6cm" svg:y1="12.499cm" svg:x2="19.6cm" svg:y2="12.699cm">
              <svg:desc>N 8764 [Mi]</svg:desc>
              <text:p/>
            </draw:line>
            <draw:frame draw:name="N 8764 [Mi]" draw:style-name="gr12" draw:text-style-name="P10" draw:layer="layout" svg:width="1.179cm" svg:height="1.187cm" svg:x="19.061cm" svg:y="12.549cm">
              <draw:text-box>
                <text:p text:style-name="P9">08 <text:s text:c="5"/></text:p>
              </draw:text-box>
            </draw:frame>
            <draw:frame draw:name="N 8764 [Mi]" draw:style-name="gr11" draw:text-style-name="P10" draw:layer="layout" svg:width="1.044cm" svg:height="1.187cm" svg:x="17.288cm" svg:y="12.515cm">
              <draw:text-box>
                <text:p text:style-name="P9"><text:s text:c="4"/>16</text:p>
              </draw:text-box>
            </draw:frame>
            <draw:line draw:name="N 8764 [Mi]" draw:style-name="gr22" draw:text-style-name="P8" draw:layer="layout" svg:x1="17.76cm" svg:y1="12.965cm" svg:x2="19.6cm" svg:y2="12.599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7.76cm" svg:y1="12.965cm" svg:x2="17.76cm" svg:y2="14.795cm">
              <svg:desc>N 8764 [Mi]</svg:desc>
              <text:p/>
            </draw:line>
            <draw:frame draw:name="N 8764 [Mi]" draw:style-name="gr12" draw:text-style-name="P10" draw:layer="layout" svg:width="1.179cm" svg:height="1.187cm" svg:x="17.221cm" svg:y="14.745cm">
              <draw:text-box>
                <text:p text:style-name="P9">56 <text:s text:c="5"/></text:p>
              </draw:text-box>
            </draw:frame>
            <draw:frame draw:name="N 8764 [Mi]" draw:style-name="gr11" draw:text-style-name="P10" draw:layer="layout" svg:width="1.044cm" svg:height="1.187cm" svg:x="15.448cm" svg:y="14.482cm">
              <draw:text-box>
                <text:p text:style-name="P9"><text:s text:c="4"/>59</text:p>
              </draw:text-box>
            </draw:frame>
            <draw:line draw:name="N 8764 [Mi]" draw:style-name="gr22" draw:text-style-name="P8" draw:layer="layout" svg:x1="15.92cm" svg:y1="14.932cm" svg:x2="17.76cm" svg:y2="14.795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5.92cm" svg:y1="14.832cm" svg:x2="15.92cm" svg:y2="15.032cm">
              <svg:desc>N 8764 [Mi]</svg:desc>
              <text:p/>
            </draw:line>
            <draw:frame draw:name="N 8764 [Mi]" draw:style-name="gr11" draw:text-style-name="P10" draw:layer="layout" svg:width="1.044cm" svg:height="1.187cm" svg:x="13.808cm" svg:y="14.665cm">
              <draw:text-box>
                <text:p text:style-name="P9"><text:s text:c="4"/>03</text:p>
              </draw:text-box>
            </draw:frame>
            <draw:line draw:name="N 8764 [Mi]" draw:style-name="gr22" draw:text-style-name="P8" draw:layer="layout" svg:x1="14.28cm" svg:y1="15.115cm" svg:x2="15.92cm" svg:y2="14.932cm">
              <svg:desc>N 8764 [Mi]</svg:desc>
              <text:p text:style-name="P11">N 8764 [Mi] <text:s text:c="2"/></text:p>
              <text:p text:style-name="P11"><text:span text:style-name="T1"/></text:p>
            </draw:line>
            <draw:line draw:name="N 8764 [Mi]" draw:style-name="gr21" draw:text-style-name="P5" draw:layer="layout" svg:x1="14.28cm" svg:y1="15.015cm" svg:x2="14.28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4.48cm" svg:y1="17.119cm" svg:x2="14.48cm" svg:y2="17.319cm">
              <svg:desc>N 8765</svg:desc>
              <text:p/>
            </draw:line>
            <draw:frame draw:name="N 8765" draw:style-name="gr11" draw:text-style-name="P10" draw:layer="layout" svg:width="1.044cm" svg:height="1.187cm" svg:x="14.008cm" svg:y="17.169cm">
              <draw:text-box>
                <text:p text:style-name="P9"><text:s text:c="4"/>49</text:p>
              </draw:text-box>
            </draw:frame>
            <draw:frame draw:name="N 8765" draw:style-name="gr12" draw:text-style-name="P10" draw:layer="layout" svg:width="1.179cm" svg:height="1.187cm" svg:x="15.381cm" svg:y="16.952cm">
              <draw:text-box>
                <text:p text:style-name="P9">53 <text:s text:c="5"/></text:p>
              </draw:text-box>
            </draw:frame>
            <draw:line draw:name="N 8765" draw:style-name="gr22" draw:text-style-name="P8" draw:layer="layout" svg:x1="14.48cm" svg:y1="17.219cm" svg:x2="15.92cm" svg:y2="17.40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5.92cm" svg:y1="17.402cm" svg:x2="15.92cm" svg:y2="18.774cm">
              <svg:desc>N 8765</svg:desc>
              <text:p/>
            </draw:line>
            <draw:frame draw:name="N 8765" draw:style-name="gr11" draw:text-style-name="P10" draw:layer="layout" svg:width="1.044cm" svg:height="1.187cm" svg:x="15.448cm" svg:y="18.724cm">
              <draw:text-box>
                <text:p text:style-name="P9"><text:s text:c="4"/>23</text:p>
              </draw:text-box>
            </draw:frame>
            <draw:frame draw:name="N 8765" draw:style-name="gr12" draw:text-style-name="P10" draw:layer="layout" svg:width="1.179cm" svg:height="1.187cm" svg:x="17.221cm" svg:y="18.462cm">
              <draw:text-box>
                <text:p text:style-name="P9">26 <text:s text:c="5"/></text:p>
              </draw:text-box>
            </draw:frame>
            <draw:line draw:name="N 8765" draw:style-name="gr22" draw:text-style-name="P8" draw:layer="layout" svg:x1="15.92cm" svg:y1="18.774cm" svg:x2="17.76cm" svg:y2="18.912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7.76cm" svg:y1="18.912cm" svg:x2="17.76cm" svg:y2="19.827cm">
              <svg:desc>N 8765</svg:desc>
              <text:p/>
            </draw:line>
            <draw:frame draw:name="N 8765" draw:style-name="gr11" draw:text-style-name="P10" draw:layer="layout" svg:width="1.044cm" svg:height="1.187cm" svg:x="17.288cm" svg:y="19.777cm">
              <draw:text-box>
                <text:p text:style-name="P9"><text:s text:c="4"/>46</text:p>
              </draw:text-box>
            </draw:frame>
            <draw:frame draw:name="N 8765" draw:style-name="gr12" draw:text-style-name="P10" draw:layer="layout" svg:width="1.179cm" svg:height="1.187cm" svg:x="19.061cm" svg:y="19.743cm">
              <draw:text-box>
                <text:p text:style-name="P9">54 <text:s text:c="5"/></text:p>
              </draw:text-box>
            </draw:frame>
            <draw:line draw:name="N 8765" draw:style-name="gr22" draw:text-style-name="P8" draw:layer="layout" svg:x1="17.76cm" svg:y1="19.827cm" svg:x2="19.6cm" svg:y2="20.193cm">
              <svg:desc>N 8765</svg:desc>
              <text:p text:style-name="P11"><text:s text:c="3"/>N 8765</text:p>
              <text:p text:style-name="P11"><text:span text:style-name="T1"/></text:p>
            </draw:line>
            <draw:line draw:name="N 8765" draw:style-name="gr21" draw:text-style-name="P5" draw:layer="layout" svg:x1="19.6cm" svg:y1="20.093cm" svg:x2="19.6cm" svg:y2="20.293cm">
              <svg:desc>N 8765</svg:desc>
              <text:p/>
            </draw:line>
          </draw:g>
          <draw:g draw:name="N 8915">
            <draw:line draw:name="N 8915" draw:style-name="gr21" draw:text-style-name="P5" draw:layer="layout" svg:x1="1.2cm" svg:y1="4cm" svg:x2="1.2cm" svg:y2="8.894cm">
              <svg:desc>N 8915</svg:desc>
              <text:p/>
            </draw:line>
            <draw:frame draw:name="N 8915" draw:style-name="gr11" draw:text-style-name="P10" draw:layer="layout" svg:width="1.044cm" svg:height="1.187cm" svg:x="0.728cm" svg:y="8.844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2.901cm" svg:y="8.719cm">
              <draw:text-box>
                <text:p text:style-name="P9">53 <text:s text:c="5"/></text:p>
              </draw:text-box>
            </draw:frame>
            <draw:line draw:name="N 8915" draw:style-name="gr22" draw:text-style-name="P8" draw:layer="layout" svg:x1="1.2cm" svg:y1="8.894cm" svg:x2="3.44cm" svg:y2="9.169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3.44cm" svg:y1="9.169cm" svg:x2="3.44cm" svg:y2="12.828cm">
              <svg:desc>N 8915</svg:desc>
              <text:p/>
            </draw:line>
            <draw:frame draw:name="N 8915" draw:style-name="gr11" draw:text-style-name="P10" draw:layer="layout" svg:width="1.044cm" svg:height="1.187cm" svg:x="2.968cm" svg:y="12.778cm">
              <draw:text-box>
                <text:p text:style-name="P9"><text:s text:c="4"/>13</text:p>
              </draw:text-box>
            </draw:frame>
            <draw:frame draw:name="N 8915" draw:style-name="gr12" draw:text-style-name="P10" draw:layer="layout" svg:width="1.179cm" svg:height="1.187cm" svg:x="4.341cm" svg:y="12.561cm">
              <draw:text-box>
                <text:p text:style-name="P9">17 <text:s text:c="5"/></text:p>
              </draw:text-box>
            </draw:frame>
            <draw:line draw:name="N 8915" draw:style-name="gr22" draw:text-style-name="P8" draw:layer="layout" svg:x1="3.44cm" svg:y1="12.828cm" svg:x2="4.88cm" svg:y2="13.011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4.88cm" svg:y1="13.011cm" svg:x2="4.88cm" svg:y2="14.383cm">
              <svg:desc>N 8915</svg:desc>
              <text:p/>
            </draw:line>
            <draw:frame draw:name="N 8915" draw:style-name="gr11" draw:text-style-name="P10" draw:layer="layout" svg:width="1.044cm" svg:height="1.187cm" svg:x="4.408cm" svg:y="14.333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6.381cm" svg:y="14.116cm">
              <draw:text-box>
                <text:p text:style-name="P9">51 <text:s text:c="5"/></text:p>
              </draw:text-box>
            </draw:frame>
            <draw:line draw:name="N 8915" draw:style-name="gr22" draw:text-style-name="P8" draw:layer="layout" svg:x1="4.88cm" svg:y1="14.383cm" svg:x2="6.92cm" svg:y2="14.566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6.92cm" svg:y1="14.466cm" svg:x2="6.92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7.12cm" svg:y1="21.785cm" svg:x2="7.12cm" svg:y2="21.985cm">
              <svg:desc>N 8916</svg:desc>
              <text:p/>
            </draw:line>
            <draw:frame draw:name="N 8916" draw:style-name="gr12" draw:text-style-name="P10" draw:layer="layout" svg:width="1.179cm" svg:height="1.187cm" svg:x="6.581cm" svg:y="21.835cm">
              <draw:text-box>
                <text:p text:style-name="P9">31 <text:s text:c="5"/></text:p>
              </draw:text-box>
            </draw:frame>
            <draw:frame draw:name="N 8916" draw:style-name="gr11" draw:text-style-name="P10" draw:layer="layout" svg:width="1.044cm" svg:height="1.187cm" svg:x="4.408cm" svg:y="21.618cm">
              <draw:text-box>
                <text:p text:style-name="P9"><text:s text:c="4"/>35</text:p>
              </draw:text-box>
            </draw:frame>
            <draw:line draw:name="N 8916" draw:style-name="gr22" draw:text-style-name="P8" draw:layer="layout" svg:x1="4.88cm" svg:y1="22.068cm" svg:x2="7.12cm" svg:y2="21.88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4.88cm" svg:y1="21.968cm" svg:x2="4.88cm" svg:y2="22.168cm">
              <svg:desc>N 8916</svg:desc>
              <text:p/>
            </draw:line>
            <draw:frame draw:name="N 8916" draw:style-name="gr11" draw:text-style-name="P10" draw:layer="layout" svg:width="1.044cm" svg:height="1.187cm" svg:x="2.968cm" svg:y="21.801cm">
              <draw:text-box>
                <text:p text:style-name="P9"><text:s text:c="4"/>39</text:p>
              </draw:text-box>
            </draw:frame>
            <draw:line draw:name="N 8916" draw:style-name="gr22" draw:text-style-name="P8" draw:layer="layout" svg:x1="3.44cm" svg:y1="22.251cm" svg:x2="4.88cm" svg:y2="22.06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3.44cm" svg:y1="22.251cm" svg:x2="3.44cm" svg:y2="25.178cm">
              <svg:desc>N 8916</svg:desc>
              <text:p/>
            </draw:line>
            <draw:frame draw:name="N 8916" draw:style-name="gr12" draw:text-style-name="P10" draw:layer="layout" svg:width="1.179cm" svg:height="1.187cm" svg:x="2.901cm" svg:y="25.128cm">
              <draw:text-box>
                <text:p text:style-name="P9">43 <text:s text:c="5"/></text:p>
              </draw:text-box>
            </draw:frame>
            <draw:frame draw:name="N 8916" draw:style-name="gr11" draw:text-style-name="P10" draw:layer="layout" svg:width="1.044cm" svg:height="1.187cm" svg:x="0.928cm" svg:y="25.003cm">
              <draw:text-box>
                <text:p text:style-name="P9"><text:s text:c="4"/>49</text:p>
              </draw:text-box>
            </draw:frame>
            <draw:line draw:name="N 8916" draw:style-name="gr22" draw:text-style-name="P8" draw:layer="layout" svg:x1="1.4cm" svg:y1="25.453cm" svg:x2="3.44cm" svg:y2="25.17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.4cm" svg:y1="25.353cm" svg:x2="1.4cm" svg:y2="25.553cm">
              <svg:desc>N 8916</svg:desc>
              <text:p/>
            </draw:line>
          </draw:g>
          <draw:g draw:name="P 1">
            <draw:line draw:name="P 1" draw:style-name="gr23" draw:text-style-name="P5" draw:layer="layout" svg:x1="12.44cm" svg:y1="6.973cm" svg:x2="12.44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12.44cm" svg:y1="9.115cm" svg:x2="12.44cm" svg:y2="9.315cm">
              <svg:desc>P 2</svg:desc>
              <text:p/>
            </draw:line>
          </draw:g>
          <draw:g draw:name="P 4160">
            <draw:line draw:name="P 4160" draw:style-name="gr23" draw:text-style-name="P5" draw:layer="layout" svg:x1="10.4cm" svg:y1="9.572cm" svg:x2="10.4cm" svg:y2="9.772cm">
              <svg:desc>P 4160</svg:desc>
              <text:p/>
            </draw:line>
            <draw:frame draw:name="P 4160" draw:style-name="gr12" draw:text-style-name="P10" draw:layer="layout" svg:width="1.179cm" svg:height="1.187cm" svg:x="9.861cm" svg:y="9.622cm">
              <draw:text-box>
                <text:p text:style-name="P9">04 <text:s text:c="5"/></text:p>
              </draw:text-box>
            </draw:frame>
            <draw:frame draw:name="P 4160" draw:style-name="gr11" draw:text-style-name="P10" draw:layer="layout" svg:width="1.044cm" svg:height="1.187cm" svg:x="8.288cm" svg:y="9.451cm">
              <draw:text-box>
                <text:p text:style-name="P9"><text:s text:c="4"/>09</text:p>
              </draw:text-box>
            </draw:frame>
            <draw:line draw:name="P 4160" draw:style-name="gr24" draw:text-style-name="P8" draw:layer="layout" svg:x1="8.76cm" svg:y1="9.901cm" svg:x2="10.4cm" svg:y2="9.672cm">
              <svg:desc>P 4160</svg:desc>
              <text:p text:style-name="P11">P 4160 <text:s text:c="2"/></text:p>
              <text:p text:style-name="P11"><text:span text:style-name="T1"/></text:p>
            </draw:line>
            <draw:line draw:name="P 4160" draw:style-name="gr23" draw:text-style-name="P5" draw:layer="layout" svg:x1="8.76cm" svg:y1="9.901cm" svg:x2="8.76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8.96cm" svg:y1="8.162cm" svg:x2="8.96cm" svg:y2="8.62cm">
              <svg:desc>P 4161</svg:desc>
              <text:p/>
            </draw:line>
            <draw:frame draw:name="P 4161" draw:style-name="gr11" draw:text-style-name="P10" draw:layer="layout" svg:width="1.044cm" svg:height="1.187cm" svg:x="8.488cm" svg:y="8.57cm">
              <draw:text-box>
                <text:p text:style-name="P9"><text:s text:c="4"/>41</text:p>
              </draw:text-box>
            </draw:frame>
            <draw:frame draw:name="P 4161" draw:style-name="gr12" draw:text-style-name="P10" draw:layer="layout" svg:width="1.179cm" svg:height="1.187cm" svg:x="9.861cm" svg:y="8.399cm">
              <draw:text-box>
                <text:p text:style-name="P9">46 <text:s text:c="5"/></text:p>
              </draw:text-box>
            </draw:frame>
            <draw:line draw:name="P 4161" draw:style-name="gr24" draw:text-style-name="P8" draw:layer="layout" svg:x1="8.96cm" svg:y1="8.62cm" svg:x2="10.4cm" svg:y2="8.849cm">
              <svg:desc>P 4161</svg:desc>
              <text:p text:style-name="P11"><text:s text:c="3"/>P 4161</text:p>
              <text:p text:style-name="P11"><text:span text:style-name="T1"/></text:p>
            </draw:line>
            <draw:line draw:name="P 4161" draw:style-name="gr23" draw:text-style-name="P5" draw:layer="layout" svg:x1="10.4cm" svg:y1="8.749cm" svg:x2="10.4cm" svg:y2="8.949cm">
              <svg:desc>P 4161</svg:desc>
              <text:p/>
            </draw:line>
          </draw:g>
          <draw:g draw:name="P 4163">
            <draw:line draw:name="P 4163" draw:style-name="gr23" draw:text-style-name="P5" draw:layer="layout" svg:x1="8.96cm" svg:y1="27.511cm" svg:x2="8.96cm" svg:y2="27.785cm">
              <svg:desc>P 4163</svg:desc>
              <text:p/>
            </draw:line>
            <draw:frame draw:name="P 4163" draw:style-name="gr11" draw:text-style-name="P10" draw:layer="layout" svg:width="1.044cm" svg:height="1.187cm" svg:x="8.488cm" svg:y="27.735cm">
              <draw:text-box>
                <text:p text:style-name="P9"><text:s text:c="4"/>40</text:p>
              </draw:text-box>
            </draw:frame>
            <draw:frame draw:name="P 4163" draw:style-name="gr12" draw:text-style-name="P10" draw:layer="layout" svg:width="1.179cm" svg:height="1.187cm" svg:x="10.061cm" svg:y="27.564cm">
              <draw:text-box>
                <text:p text:style-name="P9">45 <text:s text:c="5"/></text:p>
              </draw:text-box>
            </draw:frame>
            <draw:line draw:name="P 4163" draw:style-name="gr24" draw:text-style-name="P8" draw:layer="layout" svg:x1="8.96cm" svg:y1="27.785cm" svg:x2="10.6cm" svg:y2="28.014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3" draw:text-style-name="P5" draw:layer="layout" svg:x1="10.6cm" svg:y1="27.914cm" svg:x2="10.6cm" svg:y2="28.114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4.28cm" svg:y1="4cm" svg:x2="14.28cm" svg:y2="4.64cm">
              <svg:desc>P 4430 [Sa]</svg:desc>
              <text:p/>
            </draw:line>
            <draw:frame draw:name="P 4430 [Sa]" draw:style-name="gr12" draw:text-style-name="P10" draw:layer="layout" svg:width="1.179cm" svg:height="1.187cm" svg:x="13.741cm" svg:y="4.59cm">
              <draw:text-box>
                <text:p text:style-name="P9">14 <text:s text:c="5"/></text:p>
              </draw:text-box>
            </draw:frame>
            <draw:frame draw:name="P 4430 [Sa]" draw:style-name="gr11" draw:text-style-name="P10" draw:layer="layout" svg:width="1.044cm" svg:height="1.187cm" svg:x="12.168cm" svg:y="4.556cm">
              <draw:text-box>
                <text:p text:style-name="P9"><text:s text:c="4"/>22</text:p>
              </draw:text-box>
            </draw:frame>
            <draw:line draw:name="P 4430 [Sa]" draw:style-name="gr24" draw:text-style-name="P8" draw:layer="layout" svg:x1="12.64cm" svg:y1="5.006cm" svg:x2="14.28cm" svg:y2="4.64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2.64cm" svg:y1="5.006cm" svg:x2="12.64cm" svg:y2="5.189cm">
              <svg:desc>P 4430 [Sa]</svg:desc>
              <text:p/>
            </draw:line>
            <draw:frame draw:name="P 4430 [Sa]" draw:style-name="gr12" draw:text-style-name="P10" draw:layer="layout" svg:width="1.179cm" svg:height="1.187cm" svg:x="12.101cm" svg:y="5.139cm">
              <draw:text-box>
                <text:p text:style-name="P9">26 <text:s text:c="5"/></text:p>
              </draw:text-box>
            </draw:frame>
            <draw:frame draw:name="P 4430 [Sa]" draw:style-name="gr11" draw:text-style-name="P10" draw:layer="layout" svg:width="1.044cm" svg:height="1.187cm" svg:x="9.928cm" svg:y="5.013cm">
              <draw:text-box>
                <text:p text:style-name="P9"><text:s text:c="4"/>32</text:p>
              </draw:text-box>
            </draw:frame>
            <draw:line draw:name="P 4430 [Sa]" draw:style-name="gr24" draw:text-style-name="P8" draw:layer="layout" svg:x1="10.4cm" svg:y1="5.463cm" svg:x2="12.64cm" svg:y2="5.189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0.4cm" svg:y1="5.363cm" svg:x2="10.4cm" svg:y2="5.563cm">
              <svg:desc>P 4430 [Sa]</svg:desc>
              <text:p/>
            </draw:line>
            <draw:frame draw:name="P 4430 [Sa]" draw:style-name="gr11" draw:text-style-name="P10" draw:layer="layout" svg:width="1.044cm" svg:height="1.187cm" svg:x="8.288cm" svg:y="5.242cm">
              <draw:text-box>
                <text:p text:style-name="P9"><text:s text:c="4"/>37</text:p>
              </draw:text-box>
            </draw:frame>
            <draw:line draw:name="P 4430 [Sa]" draw:style-name="gr24" draw:text-style-name="P8" draw:layer="layout" svg:x1="8.76cm" svg:y1="5.692cm" svg:x2="10.4cm" svg:y2="5.463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8.76cm" svg:y1="5.692cm" svg:x2="8.76cm" svg:y2="5.875cm">
              <svg:desc>P 4430 [Sa]</svg:desc>
              <text:p/>
            </draw:line>
            <draw:frame draw:name="P 4430 [Sa]" draw:style-name="gr12" draw:text-style-name="P10" draw:layer="layout" svg:width="1.179cm" svg:height="1.187cm" svg:x="8.221cm" svg:y="5.825cm">
              <draw:text-box>
                <text:p text:style-name="P9">41 <text:s text:c="5"/></text:p>
              </draw:text-box>
            </draw:frame>
            <draw:frame draw:name="P 4430 [Sa]" draw:style-name="gr11" draw:text-style-name="P10" draw:layer="layout" svg:width="1.044cm" svg:height="1.187cm" svg:x="6.448cm" svg:y="5.837cm">
              <draw:text-box>
                <text:p text:style-name="P9"><text:s text:c="4"/>50</text:p>
              </draw:text-box>
            </draw:frame>
            <draw:line draw:name="P 4430 [Sa]" draw:style-name="gr24" draw:text-style-name="P8" draw:layer="layout" svg:x1="6.92cm" svg:y1="6.287cm" svg:x2="8.76cm" svg:y2="5.875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6.92cm" svg:y1="6.187cm" svg:x2="6.92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6.92cm" svg:y1="9.618cm" svg:x2="6.92cm" svg:y2="9.818cm">
              <svg:desc>P 4431 [Sa]</svg:desc>
              <text:p/>
            </draw:line>
            <draw:frame draw:name="P 4431 [Sa]" draw:style-name="gr11" draw:text-style-name="P10" draw:layer="layout" svg:width="1.044cm" svg:height="1.187cm" svg:x="6.448cm" svg:y="9.668cm">
              <draw:text-box>
                <text:p text:style-name="P9"><text:s text:c="4"/>05</text:p>
              </draw:text-box>
            </draw:frame>
            <draw:frame draw:name="P 4431 [Sa]" draw:style-name="gr12" draw:text-style-name="P10" draw:layer="layout" svg:width="1.179cm" svg:height="1.187cm" svg:x="8.421cm" svg:y="9.679cm">
              <draw:text-box>
                <text:p text:style-name="P9">14 <text:s text:c="5"/></text:p>
              </draw:text-box>
            </draw:frame>
            <draw:line draw:name="P 4431 [Sa]" draw:style-name="gr24" draw:text-style-name="P8" draw:layer="layout" svg:x1="6.92cm" svg:y1="9.718cm" svg:x2="8.96cm" svg:y2="10.129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8.96cm" svg:y1="10.129cm" svg:x2="8.96cm" svg:y2="10.312cm">
              <svg:desc>P 4431 [Sa]</svg:desc>
              <text:p/>
            </draw:line>
            <draw:frame draw:name="P 4431 [Sa]" draw:style-name="gr11" draw:text-style-name="P10" draw:layer="layout" svg:width="1.044cm" svg:height="1.187cm" svg:x="8.488cm" svg:y="10.262cm">
              <draw:text-box>
                <text:p text:style-name="P9"><text:s text:c="4"/>18</text:p>
              </draw:text-box>
            </draw:frame>
            <draw:frame draw:name="P 4431 [Sa]" draw:style-name="gr12" draw:text-style-name="P10" draw:layer="layout" svg:width="1.179cm" svg:height="1.187cm" svg:x="10.061cm" svg:y="10.091cm">
              <draw:text-box>
                <text:p text:style-name="P9">23 <text:s text:c="5"/></text:p>
              </draw:text-box>
            </draw:frame>
            <draw:line draw:name="P 4431 [Sa]" draw:style-name="gr24" draw:text-style-name="P8" draw:layer="layout" svg:x1="8.96cm" svg:y1="10.312cm" svg:x2="10.6cm" svg:y2="10.541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0.6cm" svg:y1="10.441cm" svg:x2="10.6cm" svg:y2="10.641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0.6cm" svg:y1="23.111cm" svg:x2="10.6cm" svg:y2="23.311cm">
              <svg:desc>P 4432 [Sa]</svg:desc>
              <text:p/>
            </draw:line>
            <draw:frame draw:name="P 4432 [Sa]" draw:style-name="gr12" draw:text-style-name="P10" draw:layer="layout" svg:width="1.179cm" svg:height="1.187cm" svg:x="10.061cm" svg:y="23.161cm">
              <draw:text-box>
                <text:p text:style-name="P9">00 <text:s text:c="5"/></text:p>
              </draw:text-box>
            </draw:frame>
            <draw:frame draw:name="P 4432 [Sa]" draw:style-name="gr11" draw:text-style-name="P10" draw:layer="layout" svg:width="1.044cm" svg:height="1.187cm" svg:x="8.288cm" svg:y="22.99cm">
              <draw:text-box>
                <text:p text:style-name="P9"><text:s text:c="4"/>05</text:p>
              </draw:text-box>
            </draw:frame>
            <draw:line draw:name="P 4432 [Sa]" draw:style-name="gr24" draw:text-style-name="P8" draw:layer="layout" svg:x1="8.76cm" svg:y1="23.44cm" svg:x2="10.6cm" svg:y2="23.211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8.76cm" svg:y1="23.44cm" svg:x2="8.76cm" svg:y2="23.714cm">
              <svg:desc>P 4432 [Sa]</svg:desc>
              <text:p/>
            </draw:line>
            <draw:frame draw:name="P 4432 [Sa]" draw:style-name="gr25" draw:text-style-name="P10" draw:layer="layout" svg:width="1.162cm" svg:height="1.187cm" svg:x="8.229cm" svg:y="23.664cm">
              <draw:text-box>
                <text:p text:style-name="P9">11 <text:s text:c="5"/></text:p>
              </draw:text-box>
            </draw:frame>
            <draw:frame draw:name="P 4432 [Sa]" draw:style-name="gr11" draw:text-style-name="P10" draw:layer="layout" svg:width="1.044cm" svg:height="1.187cm" svg:x="6.448cm" svg:y="23.676cm">
              <draw:text-box>
                <text:p text:style-name="P9"><text:s text:c="4"/>20</text:p>
              </draw:text-box>
            </draw:frame>
            <draw:line draw:name="P 4432 [Sa]" draw:style-name="gr24" draw:text-style-name="P8" draw:layer="layout" svg:x1="6.92cm" svg:y1="24.126cm" svg:x2="8.76cm" svg:y2="23.71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6.92cm" svg:y1="24.026cm" svg:x2="6.92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2cm" svg:y1="4.998cm" svg:x2="1.2cm" svg:y2="5.198cm">
              <svg:desc>P 4811</svg:desc>
              <text:p/>
            </draw:line>
            <draw:frame draw:name="P 4811" draw:style-name="gr11" draw:text-style-name="P10" draw:layer="layout" svg:width="1.044cm" svg:height="1.187cm" svg:x="0.728cm" svg:y="5.048cm">
              <draw:text-box>
                <text:p text:style-name="P9"><text:s text:c="4"/>24</text:p>
              </draw:text-box>
            </draw:frame>
            <draw:frame draw:name="P 4811" draw:style-name="gr12" draw:text-style-name="P10" draw:layer="layout" svg:width="1.179cm" svg:height="1.187cm" svg:x="2.701cm" svg:y="4.922cm">
              <draw:text-box>
                <text:p text:style-name="P9">30 <text:s text:c="5"/></text:p>
              </draw:text-box>
            </draw:frame>
            <draw:line draw:name="P 4811" draw:style-name="gr24" draw:text-style-name="P8" draw:layer="layout" svg:x1="1.2cm" svg:y1="5.098cm" svg:x2="3.24cm" svg:y2="5.37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3.24cm" svg:y1="5.372cm" svg:x2="3.24cm" svg:y2="5.555cm">
              <svg:desc>P 4811</svg:desc>
              <text:p/>
            </draw:line>
            <draw:frame draw:name="P 4811" draw:style-name="gr11" draw:text-style-name="P10" draw:layer="layout" svg:width="1.044cm" svg:height="1.187cm" svg:x="2.768cm" svg:y="5.505cm">
              <draw:text-box>
                <text:p text:style-name="P9"><text:s text:c="4"/>34</text:p>
              </draw:text-box>
            </draw:frame>
            <draw:frame draw:name="P 4811" draw:style-name="gr12" draw:text-style-name="P10" draw:layer="layout" svg:width="1.179cm" svg:height="1.187cm" svg:x="4.341cm" svg:y="5.288cm">
              <draw:text-box>
                <text:p text:style-name="P9">38 <text:s text:c="5"/></text:p>
              </draw:text-box>
            </draw:frame>
            <draw:line draw:name="P 4811" draw:style-name="gr24" draw:text-style-name="P8" draw:layer="layout" svg:x1="3.24cm" svg:y1="5.555cm" svg:x2="4.88cm" svg:y2="5.738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4.88cm" svg:y1="5.638cm" svg:x2="4.88cm" svg:y2="5.838cm">
              <svg:desc>P 4811</svg:desc>
              <text:p/>
            </draw:line>
            <draw:frame draw:name="P 4811" draw:style-name="gr12" draw:text-style-name="P10" draw:layer="layout" svg:width="1.179cm" svg:height="1.187cm" svg:x="6.181cm" svg:y="5.471cm">
              <draw:text-box>
                <text:p text:style-name="P9">42 <text:s text:c="5"/></text:p>
              </draw:text-box>
            </draw:frame>
            <draw:line draw:name="P 4811" draw:style-name="gr24" draw:text-style-name="P8" draw:layer="layout" svg:x1="4.88cm" svg:y1="5.738cm" svg:x2="6.72cm" svg:y2="5.921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6.72cm" svg:y1="5.921cm" svg:x2="6.72cm" svg:y2="6.653cm">
              <svg:desc>P 4811</svg:desc>
              <text:p/>
            </draw:line>
            <draw:frame draw:name="P 4811" draw:style-name="gr11" draw:text-style-name="P10" draw:layer="layout" svg:width="1.044cm" svg:height="1.187cm" svg:x="6.248cm" svg:y="6.603cm">
              <draw:text-box>
                <text:p text:style-name="P9"><text:s text:c="4"/>58</text:p>
              </draw:text-box>
            </draw:frame>
            <draw:frame draw:name="P 4811" draw:style-name="gr12" draw:text-style-name="P10" draw:layer="layout" svg:width="1.179cm" svg:height="1.187cm" svg:x="8.421cm" svg:y="6.614cm">
              <draw:text-box>
                <text:p text:style-name="P9">07 <text:s text:c="5"/></text:p>
              </draw:text-box>
            </draw:frame>
            <draw:line draw:name="P 4811" draw:style-name="gr24" draw:text-style-name="P8" draw:layer="layout" svg:x1="6.72cm" svg:y1="6.653cm" svg:x2="8.96cm" svg:y2="7.064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8.96cm" svg:y1="7.064cm" svg:x2="8.96cm" svg:y2="7.247cm">
              <svg:desc>P 4811</svg:desc>
              <text:p/>
            </draw:line>
            <draw:frame draw:name="P 4811" draw:style-name="gr26" draw:text-style-name="P10" draw:layer="layout" svg:width="1.027cm" svg:height="1.187cm" svg:x="8.497cm" svg:y="7.197cm">
              <draw:text-box>
                <text:p text:style-name="P9"><text:s text:c="4"/>11</text:p>
              </draw:text-box>
            </draw:frame>
            <draw:frame draw:name="P 4811" draw:style-name="gr12" draw:text-style-name="P10" draw:layer="layout" svg:width="1.179cm" svg:height="1.187cm" svg:x="10.061cm" svg:y="7.072cm">
              <draw:text-box>
                <text:p text:style-name="P9">17 <text:s text:c="5"/></text:p>
              </draw:text-box>
            </draw:frame>
            <draw:line draw:name="P 4811" draw:style-name="gr24" draw:text-style-name="P8" draw:layer="layout" svg:x1="8.96cm" svg:y1="7.247cm" svg:x2="10.6cm" svg:y2="7.52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0.6cm" svg:y1="7.422cm" svg:x2="10.6cm" svg:y2="7.622cm">
              <svg:desc>P 4811</svg:desc>
              <text:p/>
            </draw:line>
            <draw:frame draw:name="P 4811" draw:style-name="gr12" draw:text-style-name="P10" draw:layer="layout" svg:width="1.179cm" svg:height="1.187cm" svg:x="12.101cm" svg:y="7.346cm">
              <draw:text-box>
                <text:p text:style-name="P9">23 <text:s text:c="5"/></text:p>
              </draw:text-box>
            </draw:frame>
            <draw:line draw:name="P 4811" draw:style-name="gr24" draw:text-style-name="P8" draw:layer="layout" svg:x1="10.6cm" svg:y1="7.522cm" svg:x2="12.64cm" svg:y2="7.796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2.64cm" svg:y1="7.796cm" svg:x2="12.64cm" svg:y2="7.979cm">
              <svg:desc>P 4811</svg:desc>
              <text:p/>
            </draw:line>
            <draw:frame draw:name="P 4811" draw:style-name="gr11" draw:text-style-name="P10" draw:layer="layout" svg:width="1.044cm" svg:height="1.187cm" svg:x="12.168cm" svg:y="7.929cm">
              <draw:text-box>
                <text:p text:style-name="P9"><text:s text:c="4"/>27</text:p>
              </draw:text-box>
            </draw:frame>
            <draw:frame draw:name="P 4811" draw:style-name="gr12" draw:text-style-name="P10" draw:layer="layout" svg:width="1.179cm" svg:height="1.187cm" svg:x="13.741cm" svg:y="7.895cm">
              <draw:text-box>
                <text:p text:style-name="P9">35 <text:s text:c="5"/></text:p>
              </draw:text-box>
            </draw:frame>
            <draw:line draw:name="P 4811" draw:style-name="gr24" draw:text-style-name="P8" draw:layer="layout" svg:x1="12.64cm" svg:y1="7.979cm" svg:x2="14.28cm" svg:y2="8.345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4.28cm" svg:y1="8.245cm" svg:x2="14.28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4.28cm" svg:y1="9.709cm" svg:x2="14.28cm" svg:y2="9.909cm">
              <svg:desc>P 4812</svg:desc>
              <text:p/>
            </draw:line>
            <draw:frame draw:name="P 4812" draw:style-name="gr12" draw:text-style-name="P10" draw:layer="layout" svg:width="1.179cm" svg:height="1.187cm" svg:x="13.741cm" svg:y="9.759cm">
              <draw:text-box>
                <text:p text:style-name="P9">07 <text:s text:c="5"/></text:p>
              </draw:text-box>
            </draw:frame>
            <draw:frame draw:name="P 4812" draw:style-name="gr11" draw:text-style-name="P10" draw:layer="layout" svg:width="1.044cm" svg:height="1.187cm" svg:x="12.168cm" svg:y="9.725cm">
              <draw:text-box>
                <text:p text:style-name="P9"><text:s text:c="4"/>15</text:p>
              </draw:text-box>
            </draw:frame>
            <draw:line draw:name="P 4812" draw:style-name="gr24" draw:text-style-name="P8" draw:layer="layout" svg:x1="12.64cm" svg:y1="10.175cm" svg:x2="14.28cm" svg:y2="9.809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2.64cm" svg:y1="10.175cm" svg:x2="12.64cm" svg:y2="10.358cm">
              <svg:desc>P 4812</svg:desc>
              <text:p/>
            </draw:line>
            <draw:frame draw:name="P 4812" draw:style-name="gr12" draw:text-style-name="P10" draw:layer="layout" svg:width="1.179cm" svg:height="1.187cm" svg:x="12.101cm" svg:y="10.308cm">
              <draw:text-box>
                <text:p text:style-name="P9">19 <text:s text:c="5"/></text:p>
              </draw:text-box>
            </draw:frame>
            <draw:frame draw:name="P 4812" draw:style-name="gr11" draw:text-style-name="P10" draw:layer="layout" svg:width="1.044cm" svg:height="1.187cm" svg:x="10.128cm" svg:y="10.182cm">
              <draw:text-box>
                <text:p text:style-name="P9"><text:s text:c="4"/>25</text:p>
              </draw:text-box>
            </draw:frame>
            <draw:line draw:name="P 4812" draw:style-name="gr24" draw:text-style-name="P8" draw:layer="layout" svg:x1="10.6cm" svg:y1="10.632cm" svg:x2="12.64cm" svg:y2="10.358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0.6cm" svg:y1="10.532cm" svg:x2="10.6cm" svg:y2="10.732cm">
              <svg:desc>P 4812</svg:desc>
              <text:p/>
            </draw:line>
            <draw:frame draw:name="P 4812" draw:style-name="gr11" draw:text-style-name="P10" draw:layer="layout" svg:width="1.044cm" svg:height="1.187cm" svg:x="8.288cm" svg:y="10.457cm">
              <draw:text-box>
                <text:p text:style-name="P9"><text:s text:c="4"/>31</text:p>
              </draw:text-box>
            </draw:frame>
            <draw:line draw:name="P 4812" draw:style-name="gr24" draw:text-style-name="P8" draw:layer="layout" svg:x1="8.76cm" svg:y1="10.907cm" svg:x2="10.6cm" svg:y2="10.632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8.76cm" svg:y1="10.907cm" svg:x2="8.76cm" svg:y2="11.227cm">
              <svg:desc>P 4812</svg:desc>
              <text:p/>
            </draw:line>
            <draw:frame draw:name="P 4812" draw:style-name="gr12" draw:text-style-name="P10" draw:layer="layout" svg:width="1.179cm" svg:height="1.187cm" svg:x="8.221cm" svg:y="11.177cm">
              <draw:text-box>
                <text:p text:style-name="P9">38 <text:s text:c="5"/></text:p>
              </draw:text-box>
            </draw:frame>
            <draw:frame draw:name="P 4812" draw:style-name="gr11" draw:text-style-name="P10" draw:layer="layout" svg:width="1.044cm" svg:height="1.187cm" svg:x="6.248cm" svg:y="11.188cm">
              <draw:text-box>
                <text:p text:style-name="P9"><text:s text:c="4"/>47</text:p>
              </draw:text-box>
            </draw:frame>
            <draw:line draw:name="P 4812" draw:style-name="gr24" draw:text-style-name="P8" draw:layer="layout" svg:x1="6.72cm" svg:y1="11.638cm" svg:x2="8.76cm" svg:y2="11.22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6.72cm" svg:y1="11.638cm" svg:x2="6.72cm" svg:y2="11.821cm">
              <svg:desc>P 4812</svg:desc>
              <text:p/>
            </draw:line>
            <draw:frame draw:name="P 4812" draw:style-name="gr12" draw:text-style-name="P10" draw:layer="layout" svg:width="1.179cm" svg:height="1.187cm" svg:x="6.181cm" svg:y="11.771cm">
              <draw:text-box>
                <text:p text:style-name="P9">51 <text:s text:c="5"/></text:p>
              </draw:text-box>
            </draw:frame>
            <draw:frame draw:name="P 4812" draw:style-name="gr11" draw:text-style-name="P10" draw:layer="layout" svg:width="1.044cm" svg:height="1.187cm" svg:x="4.408cm" svg:y="11.554cm">
              <draw:text-box>
                <text:p text:style-name="P9"><text:s text:c="4"/>55</text:p>
              </draw:text-box>
            </draw:frame>
            <draw:line draw:name="P 4812" draw:style-name="gr24" draw:text-style-name="P8" draw:layer="layout" svg:x1="4.88cm" svg:y1="12.004cm" svg:x2="6.72cm" svg:y2="11.821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4.88cm" svg:y1="11.904cm" svg:x2="4.88cm" svg:y2="12.104cm">
              <svg:desc>P 4812</svg:desc>
              <text:p/>
            </draw:line>
            <draw:frame draw:name="P 4812" draw:style-name="gr11" draw:text-style-name="P10" draw:layer="layout" svg:width="1.044cm" svg:height="1.187cm" svg:x="2.768cm" svg:y="11.737cm">
              <draw:text-box>
                <text:p text:style-name="P9"><text:s text:c="4"/>59</text:p>
              </draw:text-box>
            </draw:frame>
            <draw:line draw:name="P 4812" draw:style-name="gr24" draw:text-style-name="P8" draw:layer="layout" svg:x1="3.24cm" svg:y1="12.187cm" svg:x2="4.88cm" svg:y2="12.004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3.24cm" svg:y1="12.187cm" svg:x2="3.24cm" svg:y2="12.37cm">
              <svg:desc>P 4812</svg:desc>
              <text:p/>
            </draw:line>
            <draw:frame draw:name="P 4812" draw:style-name="gr12" draw:text-style-name="P10" draw:layer="layout" svg:width="1.179cm" svg:height="1.187cm" svg:x="2.701cm" svg:y="12.32cm">
              <draw:text-box>
                <text:p text:style-name="P9">03 <text:s text:c="5"/></text:p>
              </draw:text-box>
            </draw:frame>
            <draw:frame draw:name="P 4812" draw:style-name="gr11" draw:text-style-name="P10" draw:layer="layout" svg:width="1.044cm" svg:height="1.187cm" svg:x="0.728cm" svg:y="12.195cm">
              <draw:text-box>
                <text:p text:style-name="P9"><text:s text:c="4"/>09</text:p>
              </draw:text-box>
            </draw:frame>
            <draw:line draw:name="P 4812" draw:style-name="gr24" draw:text-style-name="P8" draw:layer="layout" svg:x1="1.2cm" svg:y1="12.645cm" svg:x2="3.24cm" svg:y2="12.3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2cm" svg:y1="12.545cm" svg:x2="1.2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.2cm" svg:y1="22.059cm" svg:x2="1.2cm" svg:y2="22.259cm">
              <svg:desc>P 4813</svg:desc>
              <text:p/>
            </draw:line>
            <draw:frame draw:name="P 4813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P 4813" draw:style-name="gr12" draw:text-style-name="P10" draw:layer="layout" svg:width="1.179cm" svg:height="1.187cm" svg:x="2.701cm" svg:y="21.984cm">
              <draw:text-box>
                <text:p text:style-name="P9">43 <text:s text:c="5"/></text:p>
              </draw:text-box>
            </draw:frame>
            <draw:line draw:name="P 4813" draw:style-name="gr24" draw:text-style-name="P8" draw:layer="layout" svg:x1="1.2cm" svg:y1="22.159cm" svg:x2="3.24cm" svg:y2="22.434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3.24cm" svg:y1="22.434cm" svg:x2="3.24cm" svg:y2="22.616cm">
              <svg:desc>P 4813</svg:desc>
              <text:p/>
            </draw:line>
            <draw:frame draw:name="P 4813" draw:style-name="gr11" draw:text-style-name="P10" draw:layer="layout" svg:width="1.044cm" svg:height="1.187cm" svg:x="2.768cm" svg:y="22.566cm">
              <draw:text-box>
                <text:p text:style-name="P9"><text:s text:c="4"/>47</text:p>
              </draw:text-box>
            </draw:frame>
            <draw:frame draw:name="P 4813" draw:style-name="gr12" draw:text-style-name="P10" draw:layer="layout" svg:width="1.179cm" svg:height="1.187cm" svg:x="4.341cm" svg:y="22.349cm">
              <draw:text-box>
                <text:p text:style-name="P9">51 <text:s text:c="5"/></text:p>
              </draw:text-box>
            </draw:frame>
            <draw:line draw:name="P 4813" draw:style-name="gr24" draw:text-style-name="P8" draw:layer="layout" svg:x1="3.24cm" svg:y1="22.616cm" svg:x2="4.88cm" svg:y2="22.799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4.88cm" svg:y1="22.699cm" svg:x2="4.88cm" svg:y2="22.899cm">
              <svg:desc>P 4813</svg:desc>
              <text:p/>
            </draw:line>
            <draw:frame draw:name="P 4813" draw:style-name="gr12" draw:text-style-name="P10" draw:layer="layout" svg:width="1.179cm" svg:height="1.187cm" svg:x="6.181cm" svg:y="22.532cm">
              <draw:text-box>
                <text:p text:style-name="P9">55 <text:s text:c="5"/></text:p>
              </draw:text-box>
            </draw:frame>
            <draw:line draw:name="P 4813" draw:style-name="gr24" draw:text-style-name="P8" draw:layer="layout" svg:x1="4.88cm" svg:y1="22.799cm" svg:x2="6.72cm" svg:y2="22.98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6.72cm" svg:y1="22.982cm" svg:x2="6.72cm" svg:y2="23.165cm">
              <svg:desc>P 4813</svg:desc>
              <text:p/>
            </draw:line>
            <draw:frame draw:name="P 4813" draw:style-name="gr11" draw:text-style-name="P10" draw:layer="layout" svg:width="1.044cm" svg:height="1.187cm" svg:x="6.248cm" svg:y="23.115cm">
              <draw:text-box>
                <text:p text:style-name="P9"><text:s text:c="4"/>59</text:p>
              </draw:text-box>
            </draw:frame>
            <draw:frame draw:name="P 4813" draw:style-name="gr12" draw:text-style-name="P10" draw:layer="layout" svg:width="1.179cm" svg:height="1.187cm" svg:x="8.421cm" svg:y="23.127cm">
              <draw:text-box>
                <text:p text:style-name="P9">08 <text:s text:c="5"/></text:p>
              </draw:text-box>
            </draw:frame>
            <draw:line draw:name="P 4813" draw:style-name="gr24" draw:text-style-name="P8" draw:layer="layout" svg:x1="6.72cm" svg:y1="23.165cm" svg:x2="8.96cm" svg:y2="23.577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8.96cm" svg:y1="23.577cm" svg:x2="8.96cm" svg:y2="23.943cm">
              <svg:desc>P 4813</svg:desc>
              <text:p/>
            </draw:line>
            <draw:frame draw:name="P 4813" draw:style-name="gr11" draw:text-style-name="P10" draw:layer="layout" svg:width="1.044cm" svg:height="1.187cm" svg:x="8.488cm" svg:y="23.893cm">
              <draw:text-box>
                <text:p text:style-name="P9"><text:s text:c="4"/>16</text:p>
              </draw:text-box>
            </draw:frame>
            <draw:frame draw:name="P 4813" draw:style-name="gr12" draw:text-style-name="P10" draw:layer="layout" svg:width="1.179cm" svg:height="1.187cm" svg:x="10.061cm" svg:y="23.768cm">
              <draw:text-box>
                <text:p text:style-name="P9">22 <text:s text:c="5"/></text:p>
              </draw:text-box>
            </draw:frame>
            <draw:line draw:name="P 4813" draw:style-name="gr24" draw:text-style-name="P8" draw:layer="layout" svg:x1="8.96cm" svg:y1="23.943cm" svg:x2="10.6cm" svg:y2="24.218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0.6cm" svg:y1="24.118cm" svg:x2="10.6cm" svg:y2="24.318cm">
              <svg:desc>P 4813</svg:desc>
              <text:p/>
            </draw:line>
            <draw:frame draw:name="P 4813" draw:style-name="gr12" draw:text-style-name="P10" draw:layer="layout" svg:width="1.179cm" svg:height="1.187cm" svg:x="12.101cm" svg:y="24.042cm">
              <draw:text-box>
                <text:p text:style-name="P9">28 <text:s text:c="5"/></text:p>
              </draw:text-box>
            </draw:frame>
            <draw:line draw:name="P 4813" draw:style-name="gr24" draw:text-style-name="P8" draw:layer="layout" svg:x1="10.6cm" svg:y1="24.218cm" svg:x2="12.64cm" svg:y2="24.49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2.64cm" svg:y1="24.492cm" svg:x2="12.64cm" svg:y2="24.675cm">
              <svg:desc>P 4813</svg:desc>
              <text:p/>
            </draw:line>
            <draw:frame draw:name="P 4813" draw:style-name="gr11" draw:text-style-name="P10" draw:layer="layout" svg:width="1.044cm" svg:height="1.187cm" svg:x="12.168cm" svg:y="24.625cm">
              <draw:text-box>
                <text:p text:style-name="P9"><text:s text:c="4"/>32</text:p>
              </draw:text-box>
            </draw:frame>
            <draw:frame draw:name="P 4813" draw:style-name="gr12" draw:text-style-name="P10" draw:layer="layout" svg:width="1.179cm" svg:height="1.187cm" svg:x="13.741cm" svg:y="24.591cm">
              <draw:text-box>
                <text:p text:style-name="P9">40 <text:s text:c="5"/></text:p>
              </draw:text-box>
            </draw:frame>
            <draw:line draw:name="P 4813" draw:style-name="gr24" draw:text-style-name="P8" draw:layer="layout" svg:x1="12.64cm" svg:y1="24.675cm" svg:x2="14.28cm" svg:y2="25.041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4.28cm" svg:y1="24.941cm" svg:x2="14.28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4.28cm" svg:y1="26.313cm" svg:x2="14.28cm" svg:y2="26.513cm">
              <svg:desc>P 4814</svg:desc>
              <text:p/>
            </draw:line>
            <draw:frame draw:name="P 4814" draw:style-name="gr12" draw:text-style-name="P10" draw:layer="layout" svg:width="1.179cm" svg:height="1.187cm" svg:x="13.741cm" svg:y="26.363cm">
              <draw:text-box>
                <text:p text:style-name="P9">10 <text:s text:c="5"/></text:p>
              </draw:text-box>
            </draw:frame>
            <draw:frame draw:name="P 4814" draw:style-name="gr11" draw:text-style-name="P10" draw:layer="layout" svg:width="1.044cm" svg:height="1.187cm" svg:x="12.168cm" svg:y="26.329cm">
              <draw:text-box>
                <text:p text:style-name="P9"><text:s text:c="4"/>18</text:p>
              </draw:text-box>
            </draw:frame>
            <draw:line draw:name="P 4814" draw:style-name="gr24" draw:text-style-name="P8" draw:layer="layout" svg:x1="12.64cm" svg:y1="26.779cm" svg:x2="14.28cm" svg:y2="26.4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2.64cm" svg:y1="26.779cm" svg:x2="12.64cm" svg:y2="26.962cm">
              <svg:desc>P 4814</svg:desc>
              <text:p/>
            </draw:line>
            <draw:frame draw:name="P 4814" draw:style-name="gr12" draw:text-style-name="P10" draw:layer="layout" svg:width="1.179cm" svg:height="1.187cm" svg:x="12.101cm" svg:y="26.912cm">
              <draw:text-box>
                <text:p text:style-name="P9">22 <text:s text:c="5"/></text:p>
              </draw:text-box>
            </draw:frame>
            <draw:frame draw:name="P 4814" draw:style-name="gr11" draw:text-style-name="P10" draw:layer="layout" svg:width="1.044cm" svg:height="1.187cm" svg:x="10.128cm" svg:y="26.787cm">
              <draw:text-box>
                <text:p text:style-name="P9"><text:s text:c="4"/>28</text:p>
              </draw:text-box>
            </draw:frame>
            <draw:line draw:name="P 4814" draw:style-name="gr24" draw:text-style-name="P8" draw:layer="layout" svg:x1="10.6cm" svg:y1="27.237cm" svg:x2="12.64cm" svg:y2="26.9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0.6cm" svg:y1="27.137cm" svg:x2="10.6cm" svg:y2="27.337cm">
              <svg:desc>P 4814</svg:desc>
              <text:p/>
            </draw:line>
            <draw:frame draw:name="P 4814" draw:style-name="gr11" draw:text-style-name="P10" draw:layer="layout" svg:width="1.044cm" svg:height="1.187cm" svg:x="8.288cm" svg:y="27.061cm">
              <draw:text-box>
                <text:p text:style-name="P9"><text:s text:c="4"/>34</text:p>
              </draw:text-box>
            </draw:frame>
            <draw:line draw:name="P 4814" draw:style-name="gr24" draw:text-style-name="P8" draw:layer="layout" svg:x1="8.76cm" svg:y1="27.511cm" svg:x2="10.6cm" svg:y2="27.23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8.76cm" svg:y1="27.511cm" svg:x2="8.76cm" svg:y2="27.694cm">
              <svg:desc>P 4814</svg:desc>
              <text:p/>
            </draw:line>
            <draw:frame draw:name="P 4814" draw:style-name="gr12" draw:text-style-name="P10" draw:layer="layout" svg:width="1.179cm" svg:height="1.187cm" svg:x="8.221cm" svg:y="27.644cm">
              <draw:text-box>
                <text:p text:style-name="P9">38 <text:s text:c="5"/></text:p>
              </draw:text-box>
            </draw:frame>
            <draw:frame draw:name="P 4814" draw:style-name="gr11" draw:text-style-name="P10" draw:layer="layout" svg:width="1.044cm" svg:height="1.187cm" svg:x="6.248cm" svg:y="27.655cm">
              <draw:text-box>
                <text:p text:style-name="P9"><text:s text:c="4"/>47</text:p>
              </draw:text-box>
            </draw:frame>
            <draw:line draw:name="P 4814" draw:style-name="gr24" draw:text-style-name="P8" draw:layer="layout" svg:x1="6.72cm" svg:y1="28.105cm" svg:x2="8.76cm" svg:y2="27.69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6.72cm" svg:y1="28.105cm" svg:x2="6.72cm" svg:y2="28.7cm">
              <svg:desc>P 4814</svg:desc>
              <text:p/>
            </draw:line>
          </draw:g>
          <draw:g draw:name="P 5">
            <draw:line draw:name="P 5" draw:style-name="gr23" draw:text-style-name="P5" draw:layer="layout" svg:x1="12.44cm" svg:y1="25.856cm" svg:x2="12.44cm" svg:y2="26.056cm">
              <svg:desc>P 5</svg:desc>
              <text:p/>
            </draw:line>
          </draw:g>
          <draw:g draw:name="R 10 Kwk">
            <draw:line draw:name="R 10 Kwk" draw:style-name="gr34" draw:text-style-name="P5" draw:layer="layout" svg:x1="7.12cm" svg:y1="13.048cm" svg:x2="7.12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7.12cm" svg:y1="15.793cm" svg:x2="7.12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7.12cm" svg:y1="26.313cm" svg:x2="7.12cm" svg:y2="26.513cm">
              <svg:desc>R 12 Kwk</svg:desc>
              <text:p/>
            </draw:line>
          </draw:g>
          <draw:g draw:name="R 20 Huk">
            <draw:line draw:name="R 20 Huk" draw:style-name="gr34" draw:text-style-name="P5" draw:layer="layout" svg:x1="12.84cm" svg:y1="11.218cm" svg:x2="12.84cm" svg:y2="11.418cm">
              <svg:desc>R 20 Huk</svg:desc>
              <text:p/>
            </draw:line>
            <draw:line draw:name="R 20 Huk" draw:style-name="gr35" draw:text-style-name="P8" draw:layer="layout" svg:x1="12.44cm" svg:y1="11.776cm" svg:x2="12.84cm" svg:y2="11.318cm">
              <svg:desc>R 20 Huk</svg:desc>
              <text:p/>
            </draw:line>
            <draw:line draw:name="R 20 Huk" draw:style-name="gr34" draw:text-style-name="P5" draw:layer="layout" svg:x1="12.44cm" svg:y1="11.776cm" svg:x2="12.44cm" svg:y2="12.233cm">
              <svg:desc>R 20 Huk</svg:desc>
              <text:p/>
            </draw:line>
            <draw:line draw:name="R 20 Huk" draw:style-name="gr35" draw:text-style-name="P8" draw:layer="layout" svg:x1="12.44cm" svg:y1="12.233cm" svg:x2="12.84cm" svg:y2="12.691cm">
              <svg:desc>R 20 Huk</svg:desc>
              <text:p/>
            </draw:line>
            <draw:line draw:name="R 20 Huk" draw:style-name="gr34" draw:text-style-name="P5" draw:layer="layout" svg:x1="12.84cm" svg:y1="12.591cm" svg:x2="12.84cm" svg:y2="12.791cm">
              <svg:desc>R 20 Huk</svg:desc>
              <text:p/>
            </draw:line>
          </draw:g>
          <draw:g draw:name="R 30 Pos">
            <draw:line draw:name="R 30 Pos" draw:style-name="gr34" draw:text-style-name="P5" draw:layer="layout" svg:x1="1.4cm" svg:y1="25.856cm" svg:x2="1.4cm" svg:y2="26.056cm">
              <svg:desc>R 30 Pos</svg:desc>
              <text:p/>
            </draw:line>
            <draw:line draw:name="R 30 Pos" draw:style-name="gr35" draw:text-style-name="P8" draw:layer="layout" svg:x1="1.4cm" svg:y1="25.956cm" svg:x2="1.8cm" svg:y2="26.413cm">
              <svg:desc>R 30 Pos</svg:desc>
              <text:p/>
            </draw:line>
            <draw:line draw:name="R 30 Pos" draw:style-name="gr34" draw:text-style-name="P5" draw:layer="layout" svg:x1="1.8cm" svg:y1="26.413cm" svg:x2="1.8cm" svg:y2="26.871cm">
              <svg:desc>R 30 Pos</svg:desc>
              <text:p/>
            </draw:line>
            <draw:line draw:name="R 30 Pos" draw:style-name="gr35" draw:text-style-name="P8" draw:layer="layout" svg:x1="1.4cm" svg:y1="27.328cm" svg:x2="1.8cm" svg:y2="26.871cm">
              <svg:desc>R 30 Pos</svg:desc>
              <text:p/>
            </draw:line>
            <draw:line draw:name="R 30 Pos" draw:style-name="gr34" draw:text-style-name="P5" draw:layer="layout" svg:x1="1.4cm" svg:y1="27.228cm" svg:x2="1.4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8.56cm" svg:y1="12.553cm" svg:x2="8.56cm" svg:y2="13.926cm">
              <svg:desc>St 6145</svg:desc>
              <text:p/>
            </draw:line>
            <draw:frame draw:name="St 6145" draw:style-name="gr11" draw:text-style-name="P10" draw:layer="layout" svg:width="1.044cm" svg:height="1.187cm" svg:x="8.088cm" svg:y="13.876cm">
              <draw:text-box>
                <text:p text:style-name="P9"><text:s text:c="4"/>37</text:p>
              </draw:text-box>
            </draw:frame>
            <draw:frame draw:name="St 6145" draw:style-name="gr12" draw:text-style-name="P10" draw:layer="layout" svg:width="1.179cm" svg:height="1.187cm" svg:x="10.061cm" svg:y="13.842cm">
              <draw:text-box>
                <text:p text:style-name="P9">45 <text:s text:c="5"/></text:p>
              </draw:text-box>
            </draw:frame>
            <draw:line draw:name="St 6145" draw:style-name="gr28" draw:text-style-name="P8" draw:layer="layout" svg:x1="8.56cm" svg:y1="13.926cm" svg:x2="10.6cm" svg:y2="14.292cm">
              <svg:desc>St 6145</svg:desc>
              <text:p text:style-name="P11"><text:s text:c="3"/>St 6145</text:p>
              <text:p text:style-name="P11"><text:span text:style-name="T1"/></text:p>
            </draw:line>
            <draw:line draw:name="St 6145" draw:style-name="gr27" draw:text-style-name="P5" draw:layer="layout" svg:x1="10.6cm" svg:y1="14.192cm" svg:x2="10.6cm" svg:y2="14.392cm">
              <svg:desc>St 6145</svg:desc>
              <text:p/>
            </draw:line>
          </draw:g>
          <draw:g draw:name="St 6620">
            <draw:line draw:name="St 6620" draw:style-name="gr27" draw:text-style-name="P5" draw:layer="layout" svg:x1="8.56cm" svg:y1="19.681cm" svg:x2="8.56cm" svg:y2="19.881cm">
              <svg:desc>St 6620</svg:desc>
              <text:p/>
            </draw:line>
            <draw:frame draw:name="St 6620" draw:style-name="gr12" draw:text-style-name="P10" draw:layer="layout" svg:width="1.179cm" svg:height="1.187cm" svg:x="8.021cm" svg:y="19.731cm">
              <draw:text-box>
                <text:p text:style-name="P9">45 <text:s text:c="5"/></text:p>
              </draw:text-box>
            </draw:frame>
            <draw:frame draw:name="St 6620" draw:style-name="gr11" draw:text-style-name="P10" draw:layer="layout" svg:width="1.044cm" svg:height="1.187cm" svg:x="6.448cm" svg:y="19.743cm">
              <draw:text-box>
                <text:p text:style-name="P9"><text:s text:c="4"/>54</text:p>
              </draw:text-box>
            </draw:frame>
            <draw:line draw:name="St 6620" draw:style-name="gr28" draw:text-style-name="P8" draw:layer="layout" svg:x1="6.92cm" svg:y1="20.193cm" svg:x2="8.56cm" svg:y2="19.781cm">
              <svg:desc>St 6620</svg:desc>
              <text:p text:style-name="P11">St 6620 <text:s text:c="2"/></text:p>
              <text:p text:style-name="P11"><text:span text:style-name="T1"/></text:p>
            </draw:line>
            <draw:line draw:name="St 6620" draw:style-name="gr27" draw:text-style-name="P5" draw:layer="layout" svg:x1="6.92cm" svg:y1="20.093cm" svg:x2="6.92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7.12cm" svg:y1="24.941cm" svg:x2="7.12cm" svg:y2="25.141cm">
              <svg:desc>Ü 15434 [Sa]</svg:desc>
              <text:p/>
            </draw:line>
            <draw:frame draw:name="Ü 15434 [Sa]" draw:style-name="gr12" draw:text-style-name="P10" draw:layer="layout" svg:width="1.179cm" svg:height="1.187cm" svg:x="6.581cm" svg:y="24.991cm">
              <draw:text-box>
                <text:p text:style-name="P9">40 <text:s text:c="5"/></text:p>
              </draw:text-box>
            </draw:frame>
            <draw:frame draw:name="Ü 15434 [Sa]" draw:style-name="gr11" draw:text-style-name="P10" draw:layer="layout" svg:width="1.044cm" svg:height="1.187cm" svg:x="4.408cm" svg:y="24.774cm">
              <draw:text-box>
                <text:p text:style-name="P9"><text:s text:c="4"/>44</text:p>
              </draw:text-box>
            </draw:frame>
            <draw:line draw:name="Ü 15434 [Sa]" draw:style-name="gr40" draw:text-style-name="P8" draw:layer="layout" svg:x1="4.88cm" svg:y1="25.224cm" svg:x2="7.12cm" svg:y2="25.041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39" draw:text-style-name="P5" draw:layer="layout" svg:x1="4.88cm" svg:y1="25.124cm" svg:x2="4.88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4.88cm" svg:y1="25.673cm" svg:x2="4.88cm" svg:y2="25.873cm">
              <svg:desc>Ü 15435 [Sa]</svg:desc>
              <text:p/>
            </draw:line>
            <draw:frame draw:name="Ü 15435 [Sa]" draw:style-name="gr11" draw:text-style-name="P10" draw:layer="layout" svg:width="1.044cm" svg:height="1.187cm" svg:x="4.408cm" svg:y="25.723cm">
              <draw:text-box>
                <text:p text:style-name="P9"><text:s text:c="4"/>56</text:p>
              </draw:text-box>
            </draw:frame>
            <draw:frame draw:name="Ü 15435 [Sa]" draw:style-name="gr12" draw:text-style-name="P10" draw:layer="layout" svg:width="1.179cm" svg:height="1.187cm" svg:x="6.581cm" svg:y="25.506cm">
              <draw:text-box>
                <text:p text:style-name="P9">00 <text:s text:c="5"/></text:p>
              </draw:text-box>
            </draw:frame>
            <draw:line draw:name="Ü 15435 [Sa]" draw:style-name="gr40" draw:text-style-name="P8" draw:layer="layout" svg:x1="4.88cm" svg:y1="25.773cm" svg:x2="7.12cm" svg:y2="25.956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39" draw:text-style-name="P5" draw:layer="layout" svg:x1="7.12cm" svg:y1="25.856cm" svg:x2="7.12cm" svg:y2="26.056cm">
              <svg:desc>Ü 15435 [Sa]</svg:desc>
              <text:p/>
            </draw:line>
          </draw:g>
          <draw:g draw:name="V 3 Mi">
            <draw:line draw:name="V 3 Mi" draw:style-name="gr29" draw:text-style-name="P5" draw:layer="layout" svg:x1="12.44cm" svg:y1="16.067cm" svg:x2="12.44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4.28cm" svg:y1="15.335cm" svg:x2="14.28cm" svg:y2="15.535cm">
              <svg:desc>V 5364 Mi</svg:desc>
              <text:p/>
            </draw:line>
            <draw:frame draw:name="V 5364 Mi" draw:style-name="gr12" draw:text-style-name="P10" draw:layer="layout" svg:width="1.179cm" svg:height="1.187cm" svg:x="13.741cm" svg:y="15.385cm">
              <draw:text-box>
                <text:p text:style-name="P9">10 <text:s text:c="5"/></text:p>
              </draw:text-box>
            </draw:frame>
            <draw:frame draw:name="V 5364 Mi" draw:style-name="gr11" draw:text-style-name="P10" draw:layer="layout" svg:width="1.044cm" svg:height="1.187cm" svg:x="12.168cm" svg:y="15.351cm">
              <draw:text-box>
                <text:p text:style-name="P9"><text:s text:c="4"/>18</text:p>
              </draw:text-box>
            </draw:frame>
            <draw:line draw:name="V 5364 Mi" draw:style-name="gr30" draw:text-style-name="P8" draw:layer="layout" svg:x1="12.64cm" svg:y1="15.801cm" svg:x2="14.28cm" svg:y2="15.435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2.64cm" svg:y1="15.801cm" svg:x2="12.64cm" svg:y2="17.997cm">
              <svg:desc>V 5364 Mi</svg:desc>
              <text:p/>
            </draw:line>
            <draw:frame draw:name="V 5364 Mi" draw:style-name="gr12" draw:text-style-name="P10" draw:layer="layout" svg:width="1.179cm" svg:height="1.187cm" svg:x="12.101cm" svg:y="17.947cm">
              <draw:text-box>
                <text:p text:style-name="P9">06 <text:s text:c="5"/></text:p>
              </draw:text-box>
            </draw:frame>
            <draw:frame draw:name="V 5364 Mi" draw:style-name="gr11" draw:text-style-name="P10" draw:layer="layout" svg:width="1.044cm" svg:height="1.187cm" svg:x="9.928cm" svg:y="17.821cm">
              <draw:text-box>
                <text:p text:style-name="P9"><text:s text:c="4"/>12</text:p>
              </draw:text-box>
            </draw:frame>
            <draw:line draw:name="V 5364 Mi" draw:style-name="gr30" draw:text-style-name="P8" draw:layer="layout" svg:x1="10.4cm" svg:y1="18.271cm" svg:x2="12.64cm" svg:y2="17.997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0.4cm" svg:y1="18.171cm" svg:x2="10.4cm" svg:y2="18.371cm">
              <svg:desc>V 5364 Mi</svg:desc>
              <text:p/>
            </draw:line>
            <draw:frame draw:name="V 5364 Mi" draw:style-name="gr11" draw:text-style-name="P10" draw:layer="layout" svg:width="1.044cm" svg:height="1.187cm" svg:x="8.088cm" svg:y="18.05cm">
              <draw:text-box>
                <text:p text:style-name="P9"><text:s text:c="4"/>17</text:p>
              </draw:text-box>
            </draw:frame>
            <draw:line draw:name="V 5364 Mi" draw:style-name="gr30" draw:text-style-name="P8" draw:layer="layout" svg:x1="8.56cm" svg:y1="18.5cm" svg:x2="10.4cm" svg:y2="18.271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8.56cm" svg:y1="18.5cm" svg:x2="8.56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6.92cm" svg:y1="18.583cm" svg:x2="6.92cm" svg:y2="18.783cm">
              <svg:desc>V 5645 Mi</svg:desc>
              <text:p/>
            </draw:line>
            <draw:frame draw:name="V 5645 Mi" draw:style-name="gr11" draw:text-style-name="P10" draw:layer="layout" svg:width="1.044cm" svg:height="1.187cm" svg:x="6.448cm" svg:y="18.633cm">
              <draw:text-box>
                <text:p text:style-name="P9"><text:s text:c="4"/>21</text:p>
              </draw:text-box>
            </draw:frame>
            <draw:frame draw:name="V 5645 Mi" draw:style-name="gr12" draw:text-style-name="P10" draw:layer="layout" svg:width="1.179cm" svg:height="1.187cm" svg:x="8.621cm" svg:y="18.645cm">
              <draw:text-box>
                <text:p text:style-name="P9">30 <text:s text:c="5"/></text:p>
              </draw:text-box>
            </draw:frame>
            <draw:line draw:name="V 5645 Mi" draw:style-name="gr30" draw:text-style-name="P8" draw:layer="layout" svg:x1="6.92cm" svg:y1="18.683cm" svg:x2="9.16cm" svg:y2="19.095cm">
              <svg:desc>V 5645 Mi</svg:desc>
              <text:p text:style-name="P11"><text:s text:c="3"/>V 5645 Mi</text:p>
              <text:p text:style-name="P11"><text:span text:style-name="T1"/></text:p>
            </draw:line>
            <draw:line draw:name="V 5645 Mi" draw:style-name="gr29" draw:text-style-name="P5" draw:layer="layout" svg:x1="9.16cm" svg:y1="18.995cm" svg:x2="9.16cm" svg:y2="19.195cm">
              <svg:desc>V 5645 Mi</svg:desc>
              <text:p/>
            </draw:line>
          </draw:g>
          <draw:g draw:name="V 5764 Mi">
            <draw:line draw:name="V 5764 Mi" draw:style-name="gr29" draw:text-style-name="P5" draw:layer="layout" svg:x1="19.6cm" svg:y1="12.819cm" svg:x2="19.6cm" svg:y2="13.019cm">
              <svg:desc>V 5764 Mi</svg:desc>
              <text:p/>
            </draw:line>
            <draw:frame draw:name="V 5764 Mi" draw:style-name="gr12" draw:text-style-name="P10" draw:layer="layout" svg:width="1.179cm" svg:height="1.187cm" svg:x="19.061cm" svg:y="12.869cm">
              <draw:text-box>
                <text:p text:style-name="P9">15 <text:s text:c="5"/></text:p>
              </draw:text-box>
            </draw:frame>
            <draw:frame draw:name="V 5764 Mi" draw:style-name="gr11" draw:text-style-name="P10" draw:layer="layout" svg:width="1.044cm" svg:height="1.187cm" svg:x="17.288cm" svg:y="12.835cm">
              <draw:text-box>
                <text:p text:style-name="P9"><text:s text:c="4"/>23</text:p>
              </draw:text-box>
            </draw:frame>
            <draw:line draw:name="V 5764 Mi" draw:style-name="gr30" draw:text-style-name="P8" draw:layer="layout" svg:x1="17.76cm" svg:y1="13.285cm" svg:x2="19.6cm" svg:y2="12.919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7.76cm" svg:y1="13.185cm" svg:x2="17.76cm" svg:y2="13.385cm">
              <svg:desc>V 5764 Mi</svg:desc>
              <text:p/>
            </draw:line>
            <draw:frame draw:name="V 5764 Mi" draw:style-name="gr11" draw:text-style-name="P10" draw:layer="layout" svg:width="1.044cm" svg:height="1.187cm" svg:x="15.448cm" svg:y="12.973cm">
              <draw:text-box>
                <text:p text:style-name="P9"><text:s text:c="4"/>26</text:p>
              </draw:text-box>
            </draw:frame>
            <draw:line draw:name="V 5764 Mi" draw:style-name="gr30" draw:text-style-name="P8" draw:layer="layout" svg:x1="15.92cm" svg:y1="13.423cm" svg:x2="17.76cm" svg:y2="13.285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5.92cm" svg:y1="13.323cm" svg:x2="15.92cm" svg:y2="13.523cm">
              <svg:desc>V 5764 Mi</svg:desc>
              <text:p/>
            </draw:line>
            <draw:frame draw:name="V 5764 Mi" draw:style-name="gr11" draw:text-style-name="P10" draw:layer="layout" svg:width="1.044cm" svg:height="1.187cm" svg:x="13.808cm" svg:y="13.156cm">
              <draw:text-box>
                <text:p text:style-name="P9"><text:s text:c="4"/>30</text:p>
              </draw:text-box>
            </draw:frame>
            <draw:line draw:name="V 5764 Mi" draw:style-name="gr30" draw:text-style-name="P8" draw:layer="layout" svg:x1="14.28cm" svg:y1="13.606cm" svg:x2="15.92cm" svg:y2="13.423cm">
              <svg:desc>V 5764 Mi</svg:desc>
              <text:p text:style-name="P11">V 5764 Mi <text:s text:c="2"/></text:p>
              <text:p text:style-name="P11"><text:span text:style-name="T1"/></text:p>
            </draw:line>
            <draw:line draw:name="V 5764 Mi" draw:style-name="gr29" draw:text-style-name="P5" draw:layer="layout" svg:x1="14.28cm" svg:y1="13.506cm" svg:x2="14.28cm" svg:y2="13.706cm">
              <svg:desc>V 5764 Mi</svg:desc>
              <text:p/>
            </draw:line>
          </draw:g>
        </draw:g>
      </draw:page>
      <draw:page draw:name="Kwk-Wfc I" draw:style-name="dp1" draw:master-page-name="Standard">
        <draw:g draw:style-name="gr1">
          <draw:g>
            <draw:frame draw:style-name="gr2" draw:text-style-name="P2" draw:layer="layout" svg:width="9.659cm" svg:height="1.187cm" svg:x="5.721cm" svg:y="1cm">
              <draw:text-box>
                <text:p text:style-name="P1">Werft Faber &amp; Cons. – Kronwerk</text:p>
              </draw:text-box>
            </draw:frame>
          </draw:g>
          <draw:g>
            <draw:frame draw:style-name="gr3" draw:text-style-name="P4" draw:layer="layout" svg:width="1.611cm" svg:height="1.199cm" svg:x="19.045cm" svg:y="2.5cm">
              <draw:text-box>
                <text:p text:style-name="P3">Wfc</text:p>
                <text:p text:style-name="P3">KM: 2</text:p>
              </draw:text-box>
            </draw:frame>
            <draw:line draw:style-name="gr4" draw:text-style-name="P5" draw:layer="layout" svg:x1="19.8cm" svg:y1="4cm" svg:x2="19.8cm" svg:y2="28.7cm">
              <svg:desc>#Track.Wfc.1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1</text:p>
              </draw:text-box>
            </draw:frame>
            <draw:line draw:style-name="gr4" draw:text-style-name="P5" draw:layer="layout" svg:x1="20cm" svg:y1="4cm" svg:x2="20cm" svg:y2="28.7cm">
              <svg:desc>#Track.Wfc.2</svg:desc>
              <text:p/>
            </draw:line>
            <draw:frame draw:style-name="gr5" draw:text-style-name="P7" draw:layer="layout" svg:width="0.659cm" svg:height="1.187cm" svg:x="19.721cm" svg:y="3.6cm">
              <draw:text-box>
                <text:p text:style-name="P6">2</text:p>
              </draw:text-box>
            </draw:frame>
            <draw:line draw:style-name="gr4" draw:text-style-name="P5" draw:layer="layout" svg:x1="20.2cm" svg:y1="4cm" svg:x2="20.2cm" svg:y2="28.7cm">
              <svg:desc>#Track.Wfc.3</svg:desc>
              <text:p/>
            </draw:line>
            <draw:frame draw:style-name="gr5" draw:text-style-name="P7" draw:layer="layout" svg:width="0.659cm" svg:height="1.187cm" svg:x="19.9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12.845cm" svg:y="2.5cm">
              <draw:text-box>
                <text:p text:style-name="P3">Klb</text:p>
                <text:p text:style-name="P3">KM: 1</text:p>
              </draw:text-box>
            </draw:frame>
            <draw:line draw:style-name="gr4" draw:text-style-name="P5" draw:layer="layout" svg:x1="13.6cm" svg:y1="4cm" svg:x2="13.6cm" svg:y2="28.7cm">
              <svg:desc>#Track.Klb.1</svg:desc>
              <text:p/>
            </draw:line>
            <draw:frame draw:style-name="gr5" draw:text-style-name="P7" draw:layer="layout" svg:width="0.659cm" svg:height="1.187cm" svg:x="13.321cm" svg:y="3.6cm">
              <draw:text-box>
                <text:p text:style-name="P6">1</text:p>
              </draw:text-box>
            </draw:frame>
            <draw:line draw:style-name="gr4" draw:text-style-name="P5" draw:layer="layout" svg:x1="13.8cm" svg:y1="4cm" svg:x2="13.8cm" svg:y2="28.7cm">
              <svg:desc>#Track.Klb.2</svg:desc>
              <text:p/>
            </draw:line>
            <draw:frame draw:style-name="gr5" draw:text-style-name="P7" draw:layer="layout" svg:width="0.659cm" svg:height="1.187cm" svg:x="13.5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6.64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7.4cm" svg:y1="4cm" svg:x2="7.4cm" svg:y2="28.7cm">
              <svg:desc>#Track.Kwk.1</svg:desc>
              <text:p/>
            </draw:line>
            <draw:frame draw:style-name="gr5" draw:text-style-name="P7" draw:layer="layout" svg:width="0.659cm" svg:height="1.187cm" svg:x="7.121cm" svg:y="3.6cm">
              <draw:text-box>
                <text:p text:style-name="P6">1</text:p>
              </draw:text-box>
            </draw:frame>
            <draw:line draw:style-name="gr4" draw:text-style-name="P5" draw:layer="layout" svg:x1="7.6cm" svg:y1="4cm" svg:x2="7.6cm" svg:y2="28.7cm">
              <svg:desc>#Track.Kwk.2</svg:desc>
              <text:p/>
            </draw:line>
            <draw:frame draw:style-name="gr5" draw:text-style-name="P7" draw:layer="layout" svg:width="0.659cm" svg:height="1.187cm" svg:x="7.321cm" svg:y="3.6cm">
              <draw:text-box>
                <text:p text:style-name="P6">2</text:p>
              </draw:text-box>
            </draw:frame>
            <draw:line draw:style-name="gr4" draw:text-style-name="P5" draw:layer="layout" svg:x1="7.8cm" svg:y1="4cm" svg:x2="7.8cm" svg:y2="28.7cm">
              <svg:desc>#Track.Kwk.4</svg:desc>
              <text:p/>
            </draw:line>
            <draw:frame draw:style-name="gr5" draw:text-style-name="P7" draw:layer="layout" svg:width="0.659cm" svg:height="1.187cm" svg:x="7.521cm" svg:y="3.6cm">
              <draw:text-box>
                <text:p text:style-name="P6">4</text:p>
              </draw:text-box>
            </draw:frame>
            <draw:line draw:style-name="gr4" draw:text-style-name="P5" draw:layer="layout" svg:x1="8cm" svg:y1="4cm" svg:x2="8cm" svg:y2="28.7cm">
              <svg:desc>#Track.Kwk.Zieh</svg:desc>
              <text:p/>
            </draw:line>
            <draw:frame draw:style-name="gr36" draw:text-style-name="P7" draw:layer="layout" svg:width="1.052cm" svg:height="1.187cm" svg:x="7.524cm" svg:y="3.6cm">
              <draw:text-box>
                <text:p text:style-name="P6">Zieh</text:p>
              </draw:text-box>
            </draw:frame>
            <draw:line draw:style-name="gr4" draw:text-style-name="P5" draw:layer="layout" svg:x1="8.2cm" svg:y1="4cm" svg:x2="8.2cm" svg:y2="28.7cm">
              <svg:desc>#Track.Kwk.IH</svg:desc>
              <text:p/>
            </draw:line>
            <draw:frame draw:style-name="gr37" draw:text-style-name="P7" draw:layer="layout" svg:width="0.786cm" svg:height="1.187cm" svg:x="7.857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.2cm" svg:y1="4cm" svg:x2="1.2cm" svg:y2="28.7cm">
              <svg:desc>#Track.Wdn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Lpaz 12915 [Mi]">
            <draw:line draw:name="Lpaz 12915 [Mi]" draw:style-name="gr20" draw:text-style-name="P5" draw:layer="layout" svg:x1="7.6cm" svg:y1="16.707cm" svg:x2="7.6cm" svg:y2="16.907cm">
              <svg:desc>Lpaz 12915 [Mi]</svg:desc>
              <text:p/>
            </draw:line>
          </draw:g>
          <draw:g draw:name="N 8230">
            <draw:line draw:name="N 8230" draw:style-name="gr21" draw:text-style-name="P5" draw:layer="layout" svg:x1="7.4cm" svg:y1="12.362cm" svg:x2="7.4cm" svg:y2="12.562cm">
              <svg:desc>N 8230</svg:desc>
              <text:p/>
            </draw:line>
          </draw:g>
          <draw:g draw:name="N 8915">
            <draw:line draw:name="N 8915" draw:style-name="gr21" draw:text-style-name="P5" draw:layer="layout" svg:x1="1.2cm" svg:y1="13.011cm" svg:x2="1.2cm" svg:y2="14.383cm">
              <svg:desc>N 8915</svg:desc>
              <text:p/>
            </draw:line>
            <draw:frame draw:name="N 8915" draw:style-name="gr11" draw:text-style-name="P10" draw:layer="layout" svg:width="1.044cm" svg:height="1.187cm" svg:x="0.728cm" svg:y="14.333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7.061cm" svg:y="14.116cm">
              <draw:text-box>
                <text:p text:style-name="P9">51 <text:s text:c="5"/></text:p>
              </draw:text-box>
            </draw:frame>
            <draw:line draw:name="N 8915" draw:style-name="gr22" draw:text-style-name="P8" draw:layer="layout" svg:x1="1.2cm" svg:y1="14.383cm" svg:x2="7.6cm" svg:y2="14.566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7.6cm" svg:y1="14.466cm" svg:x2="7.6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7.8cm" svg:y1="21.785cm" svg:x2="7.8cm" svg:y2="21.985cm">
              <svg:desc>N 8916</svg:desc>
              <text:p/>
            </draw:line>
            <draw:frame draw:name="N 8916" draw:style-name="gr12" draw:text-style-name="P10" draw:layer="layout" svg:width="1.179cm" svg:height="1.187cm" svg:x="7.261cm" svg:y="21.835cm">
              <draw:text-box>
                <text:p text:style-name="P9">31 <text:s text:c="5"/></text:p>
              </draw:text-box>
            </draw:frame>
            <draw:frame draw:name="N 8916" draw:style-name="gr11" draw:text-style-name="P10" draw:layer="layout" svg:width="1.044cm" svg:height="1.187cm" svg:x="0.728cm" svg:y="21.618cm">
              <draw:text-box>
                <text:p text:style-name="P9"><text:s text:c="4"/>35</text:p>
              </draw:text-box>
            </draw:frame>
            <draw:line draw:name="N 8916" draw:style-name="gr22" draw:text-style-name="P8" draw:layer="layout" svg:x1="1.2cm" svg:y1="22.068cm" svg:x2="7.8cm" svg:y2="21.88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.2cm" svg:y1="21.968cm" svg:x2="1.2cm" svg:y2="22.168cm">
              <svg:desc>N 8916</svg:desc>
              <text:p/>
            </draw:line>
          </draw:g>
          <draw:g draw:name="P 4430 [Sa]">
            <draw:line draw:name="P 4430 [Sa]" draw:style-name="gr23" draw:text-style-name="P5" draw:layer="layout" svg:x1="7.6cm" svg:y1="6.187cm" svg:x2="7.6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7.6cm" svg:y1="9.618cm" svg:x2="7.6cm" svg:y2="9.818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7.6cm" svg:y1="24.026cm" svg:x2="7.6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2cm" svg:y1="5.638cm" svg:x2="1.2cm" svg:y2="5.838cm">
              <svg:desc>P 4811</svg:desc>
              <text:p/>
            </draw:line>
            <draw:frame draw:name="P 4811" draw:style-name="gr11" draw:text-style-name="P10" draw:layer="layout" svg:width="1.044cm" svg:height="1.187cm" svg:x="0.728cm" svg:y="5.688cm">
              <draw:text-box>
                <text:p text:style-name="P9"><text:s text:c="4"/>38</text:p>
              </draw:text-box>
            </draw:frame>
            <draw:frame draw:name="P 4811" draw:style-name="gr12" draw:text-style-name="P10" draw:layer="layout" svg:width="1.179cm" svg:height="1.187cm" svg:x="6.861cm" svg:y="5.471cm">
              <draw:text-box>
                <text:p text:style-name="P9">42 <text:s text:c="5"/></text:p>
              </draw:text-box>
            </draw:frame>
            <draw:line draw:name="P 4811" draw:style-name="gr24" draw:text-style-name="P8" draw:layer="layout" svg:x1="1.2cm" svg:y1="5.738cm" svg:x2="7.4cm" svg:y2="5.921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7.4cm" svg:y1="5.921cm" svg:x2="7.4cm" svg:y2="6.653cm">
              <svg:desc>P 4811</svg:desc>
              <text:p/>
            </draw:line>
          </draw:g>
          <draw:g draw:name="P 4812">
            <draw:line draw:name="P 4812" draw:style-name="gr23" draw:text-style-name="P5" draw:layer="layout" svg:x1="7.4cm" svg:y1="11.638cm" svg:x2="7.4cm" svg:y2="11.821cm">
              <svg:desc>P 4812</svg:desc>
              <text:p/>
            </draw:line>
            <draw:frame draw:name="P 4812" draw:style-name="gr12" draw:text-style-name="P10" draw:layer="layout" svg:width="1.179cm" svg:height="1.187cm" svg:x="6.861cm" svg:y="11.771cm">
              <draw:text-box>
                <text:p text:style-name="P9">51 <text:s text:c="5"/></text:p>
              </draw:text-box>
            </draw:frame>
            <draw:frame draw:name="P 4812" draw:style-name="gr11" draw:text-style-name="P10" draw:layer="layout" svg:width="1.044cm" svg:height="1.187cm" svg:x="0.728cm" svg:y="11.554cm">
              <draw:text-box>
                <text:p text:style-name="P9"><text:s text:c="4"/>55</text:p>
              </draw:text-box>
            </draw:frame>
            <draw:line draw:name="P 4812" draw:style-name="gr24" draw:text-style-name="P8" draw:layer="layout" svg:x1="1.2cm" svg:y1="12.004cm" svg:x2="7.4cm" svg:y2="11.821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2cm" svg:y1="11.904cm" svg:x2="1.2cm" svg:y2="12.104cm">
              <svg:desc>P 4812</svg:desc>
              <text:p/>
            </draw:line>
          </draw:g>
          <draw:g draw:name="P 4813">
            <draw:line draw:name="P 4813" draw:style-name="gr23" draw:text-style-name="P5" draw:layer="layout" svg:x1="1.2cm" svg:y1="22.699cm" svg:x2="1.2cm" svg:y2="22.899cm">
              <svg:desc>P 4813</svg:desc>
              <text:p/>
            </draw:line>
            <draw:frame draw:name="P 4813" draw:style-name="gr11" draw:text-style-name="P10" draw:layer="layout" svg:width="1.044cm" svg:height="1.187cm" svg:x="0.728cm" svg:y="22.749cm">
              <draw:text-box>
                <text:p text:style-name="P9"><text:s text:c="4"/>51</text:p>
              </draw:text-box>
            </draw:frame>
            <draw:frame draw:name="P 4813" draw:style-name="gr12" draw:text-style-name="P10" draw:layer="layout" svg:width="1.179cm" svg:height="1.187cm" svg:x="6.861cm" svg:y="22.532cm">
              <draw:text-box>
                <text:p text:style-name="P9">55 <text:s text:c="5"/></text:p>
              </draw:text-box>
            </draw:frame>
            <draw:line draw:name="P 4813" draw:style-name="gr24" draw:text-style-name="P8" draw:layer="layout" svg:x1="1.2cm" svg:y1="22.799cm" svg:x2="7.4cm" svg:y2="22.98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7.4cm" svg:y1="22.982cm" svg:x2="7.4cm" svg:y2="23.165cm">
              <svg:desc>P 4813</svg:desc>
              <text:p/>
            </draw:line>
          </draw:g>
          <draw:g draw:name="P 4814">
            <draw:line draw:name="P 4814" draw:style-name="gr23" draw:text-style-name="P5" draw:layer="layout" svg:x1="7.4cm" svg:y1="28.105cm" svg:x2="7.4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7.8cm" svg:y1="13.048cm" svg:x2="7.8cm" svg:y2="13.248cm">
              <svg:desc>R 10 Kwk</svg:desc>
              <text:p/>
            </draw:line>
            <draw:frame draw:name="R 10 Kwk" draw:style-name="gr11" draw:text-style-name="P10" draw:layer="layout" svg:width="1.044cm" svg:height="1.187cm" svg:x="7.328cm" svg:y="13.098cm">
              <draw:text-box>
                <text:p text:style-name="P9"><text:s text:c="4"/>20</text:p>
              </draw:text-box>
            </draw:frame>
            <draw:frame draw:name="R 10 Kwk" draw:style-name="gr12" draw:text-style-name="P10" draw:layer="layout" svg:width="1.179cm" svg:height="1.187cm" svg:x="13.061cm" svg:y="13.156cm">
              <draw:text-box>
                <text:p text:style-name="P9">30 <text:s text:c="5"/></text:p>
              </draw:text-box>
            </draw:frame>
            <draw:line draw:name="R 10 Kwk" draw:style-name="gr41" draw:text-style-name="P8" draw:layer="layout" svg:x1="7.8cm" svg:y1="13.148cm" svg:x2="13.6cm" svg:y2="13.606cm">
              <svg:desc>R 10 Kwk</svg:desc>
              <text:p text:style-name="P11"><text:s text:c="3"/>R 10 Kwk</text:p>
              <text:p text:style-name="P11"><text:span text:style-name="T1"/></text:p>
            </draw:line>
            <draw:line draw:name="R 10 Kwk" draw:style-name="gr34" draw:text-style-name="P5" draw:layer="layout" svg:x1="13.6cm" svg:y1="13.506cm" svg:x2="13.6cm" svg:y2="13.706cm">
              <svg:desc>R 10 Kwk</svg:desc>
              <text:p/>
            </draw:line>
          </draw:g>
          <draw:g draw:name="R 11 Kwk">
            <draw:line draw:name="R 11 Kwk" draw:style-name="gr34" draw:text-style-name="P5" draw:layer="layout" svg:x1="13.6cm" svg:y1="15.335cm" svg:x2="13.6cm" svg:y2="15.535cm">
              <svg:desc>R 11 Kwk</svg:desc>
              <text:p/>
            </draw:line>
            <draw:frame draw:name="R 11 Kwk" draw:style-name="gr12" draw:text-style-name="P10" draw:layer="layout" svg:width="1.179cm" svg:height="1.187cm" svg:x="13.061cm" svg:y="15.385cm">
              <draw:text-box>
                <text:p text:style-name="P9">10 <text:s text:c="5"/></text:p>
              </draw:text-box>
            </draw:frame>
            <draw:frame draw:name="R 11 Kwk" draw:style-name="gr11" draw:text-style-name="P10" draw:layer="layout" svg:width="1.044cm" svg:height="1.187cm" svg:x="7.328cm" svg:y="15.443cm">
              <draw:text-box>
                <text:p text:style-name="P9"><text:s text:c="4"/>20</text:p>
              </draw:text-box>
            </draw:frame>
            <draw:line draw:name="R 11 Kwk" draw:style-name="gr41" draw:text-style-name="P8" draw:layer="layout" svg:x1="7.8cm" svg:y1="15.893cm" svg:x2="13.6cm" svg:y2="15.435cm">
              <svg:desc>R 11 Kwk</svg:desc>
              <text:p text:style-name="P11">R 11 Kwk <text:s text:c="2"/></text:p>
              <text:p text:style-name="P11"><text:span text:style-name="T1"/></text:p>
            </draw:line>
            <draw:line draw:name="R 11 Kwk" draw:style-name="gr34" draw:text-style-name="P5" draw:layer="layout" svg:x1="7.8cm" svg:y1="15.793cm" svg:x2="7.8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7.8cm" svg:y1="26.313cm" svg:x2="7.8cm" svg:y2="26.513cm">
              <svg:desc>R 12 Kwk</svg:desc>
              <text:p/>
            </draw:line>
            <draw:frame draw:name="R 12 Kwk" draw:style-name="gr11" draw:text-style-name="P10" draw:layer="layout" svg:width="1.044cm" svg:height="1.187cm" svg:x="7.328cm" svg:y="26.363cm">
              <draw:text-box>
                <text:p text:style-name="P9"><text:s text:c="4"/>10</text:p>
              </draw:text-box>
            </draw:frame>
            <draw:frame draw:name="R 12 Kwk" draw:style-name="gr12" draw:text-style-name="P10" draw:layer="layout" svg:width="1.179cm" svg:height="1.187cm" svg:x="13.061cm" svg:y="26.421cm">
              <draw:text-box>
                <text:p text:style-name="P9">20 <text:s text:c="5"/></text:p>
              </draw:text-box>
            </draw:frame>
            <draw:line draw:name="R 12 Kwk" draw:style-name="gr41" draw:text-style-name="P8" draw:layer="layout" svg:x1="7.8cm" svg:y1="26.413cm" svg:x2="13.6cm" svg:y2="26.871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4" draw:text-style-name="P5" draw:layer="layout" svg:x1="13.6cm" svg:y1="26.871cm" svg:x2="13.6cm" svg:y2="28.243cm">
              <svg:desc>R 12 Kwk</svg:desc>
              <text:p/>
            </draw:line>
          </draw:g>
          <draw:g draw:name="St 6620">
            <draw:line draw:name="St 6620" draw:style-name="gr27" draw:text-style-name="P5" draw:layer="layout" svg:x1="7.6cm" svg:y1="20.093cm" svg:x2="7.6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7.8cm" svg:y1="24.941cm" svg:x2="7.8cm" svg:y2="25.141cm">
              <svg:desc>Ü 15434 [Sa]</svg:desc>
              <text:p/>
            </draw:line>
            <draw:frame draw:name="Ü 15434 [Sa]" draw:style-name="gr12" draw:text-style-name="P10" draw:layer="layout" svg:width="1.179cm" svg:height="1.187cm" svg:x="7.261cm" svg:y="24.991cm">
              <draw:text-box>
                <text:p text:style-name="P9">40 <text:s text:c="5"/></text:p>
              </draw:text-box>
            </draw:frame>
            <draw:frame draw:name="Ü 15434 [Sa]" draw:style-name="gr11" draw:text-style-name="P10" draw:layer="layout" svg:width="1.044cm" svg:height="1.187cm" svg:x="0.728cm" svg:y="24.774cm">
              <draw:text-box>
                <text:p text:style-name="P9"><text:s text:c="4"/>44</text:p>
              </draw:text-box>
            </draw:frame>
            <draw:line draw:name="Ü 15434 [Sa]" draw:style-name="gr40" draw:text-style-name="P8" draw:layer="layout" svg:x1="1.2cm" svg:y1="25.224cm" svg:x2="7.8cm" svg:y2="25.041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39" draw:text-style-name="P5" draw:layer="layout" svg:x1="1.2cm" svg:y1="25.124cm" svg:x2="1.2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.2cm" svg:y1="25.673cm" svg:x2="1.2cm" svg:y2="25.873cm">
              <svg:desc>Ü 15435 [Sa]</svg:desc>
              <text:p/>
            </draw:line>
            <draw:frame draw:name="Ü 15435 [Sa]" draw:style-name="gr11" draw:text-style-name="P10" draw:layer="layout" svg:width="1.044cm" svg:height="1.187cm" svg:x="0.728cm" svg:y="25.723cm">
              <draw:text-box>
                <text:p text:style-name="P9"><text:s text:c="4"/>56</text:p>
              </draw:text-box>
            </draw:frame>
            <draw:frame draw:name="Ü 15435 [Sa]" draw:style-name="gr12" draw:text-style-name="P10" draw:layer="layout" svg:width="1.179cm" svg:height="1.187cm" svg:x="7.261cm" svg:y="25.506cm">
              <draw:text-box>
                <text:p text:style-name="P9">00 <text:s text:c="5"/></text:p>
              </draw:text-box>
            </draw:frame>
            <draw:line draw:name="Ü 15435 [Sa]" draw:style-name="gr40" draw:text-style-name="P8" draw:layer="layout" svg:x1="1.2cm" svg:y1="25.773cm" svg:x2="7.8cm" svg:y2="25.956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39" draw:text-style-name="P5" draw:layer="layout" svg:x1="7.8cm" svg:y1="25.856cm" svg:x2="7.8cm" svg:y2="26.056cm">
              <svg:desc>Ü 15435 [Sa]</svg:desc>
              <text:p/>
            </draw:line>
          </draw:g>
          <draw:g draw:name="V 5645 Mi">
            <draw:line draw:name="V 5645 Mi" draw:style-name="gr29" draw:text-style-name="P5" draw:layer="layout" svg:x1="7.6cm" svg:y1="18.583cm" svg:x2="7.6cm" svg:y2="18.783cm">
              <svg:desc>V 5645 Mi</svg:desc>
              <text:p/>
            </draw:line>
          </draw:g>
        </draw:g>
      </draw:page>
      <draw:page draw:name="Kwk-Wfc A" draw:style-name="dp1" draw:master-page-name="Standard">
        <draw:g draw:style-name="gr1">
          <draw:g>
            <draw:frame draw:style-name="gr2" draw:text-style-name="P2" draw:layer="layout" svg:width="9.659cm" svg:height="1.187cm" svg:x="5.721cm" svg:y="1cm">
              <draw:text-box>
                <text:p text:style-name="P1">Kronwerk – Werft Faber &amp; Cons.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.2cm" svg:y1="4cm" svg:x2="1.2cm" svg:y2="28.7cm">
              <svg:desc>#Track.Wdn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6.512cm" svg:y="2.5cm">
              <draw:text-box>
                <text:p text:style-name="P3">Kwk</text:p>
                <text:p text:style-name="P3">KM: 0</text:p>
              </draw:text-box>
            </draw:frame>
            <draw:line draw:style-name="gr4" draw:text-style-name="P5" draw:layer="layout" svg:x1="7.267cm" svg:y1="4cm" svg:x2="7.267cm" svg:y2="28.7cm">
              <svg:desc>#Track.Kwk.1</svg:desc>
              <text:p/>
            </draw:line>
            <draw:frame draw:style-name="gr5" draw:text-style-name="P7" draw:layer="layout" svg:width="0.659cm" svg:height="1.187cm" svg:x="6.988cm" svg:y="3.6cm">
              <draw:text-box>
                <text:p text:style-name="P6">1</text:p>
              </draw:text-box>
            </draw:frame>
            <draw:line draw:style-name="gr4" draw:text-style-name="P5" draw:layer="layout" svg:x1="7.467cm" svg:y1="4cm" svg:x2="7.467cm" svg:y2="28.7cm">
              <svg:desc>#Track.Kwk.2</svg:desc>
              <text:p/>
            </draw:line>
            <draw:frame draw:style-name="gr5" draw:text-style-name="P7" draw:layer="layout" svg:width="0.659cm" svg:height="1.187cm" svg:x="7.188cm" svg:y="3.6cm">
              <draw:text-box>
                <text:p text:style-name="P6">2</text:p>
              </draw:text-box>
            </draw:frame>
            <draw:line draw:style-name="gr4" draw:text-style-name="P5" draw:layer="layout" svg:x1="7.667cm" svg:y1="4cm" svg:x2="7.667cm" svg:y2="28.7cm">
              <svg:desc>#Track.Kwk.4</svg:desc>
              <text:p/>
            </draw:line>
            <draw:frame draw:style-name="gr5" draw:text-style-name="P7" draw:layer="layout" svg:width="0.659cm" svg:height="1.187cm" svg:x="7.388cm" svg:y="3.6cm">
              <draw:text-box>
                <text:p text:style-name="P6">4</text:p>
              </draw:text-box>
            </draw:frame>
            <draw:line draw:style-name="gr4" draw:text-style-name="P5" draw:layer="layout" svg:x1="7.867cm" svg:y1="4cm" svg:x2="7.867cm" svg:y2="28.7cm">
              <svg:desc>#Track.Kwk.Zieh</svg:desc>
              <text:p/>
            </draw:line>
            <draw:frame draw:style-name="gr36" draw:text-style-name="P7" draw:layer="layout" svg:width="1.052cm" svg:height="1.187cm" svg:x="7.391cm" svg:y="3.6cm">
              <draw:text-box>
                <text:p text:style-name="P6">Zieh</text:p>
              </draw:text-box>
            </draw:frame>
            <draw:line draw:style-name="gr4" draw:text-style-name="P5" draw:layer="layout" svg:x1="8.067cm" svg:y1="4cm" svg:x2="8.067cm" svg:y2="28.7cm">
              <svg:desc>#Track.Kwk.IH</svg:desc>
              <text:p/>
            </draw:line>
            <draw:frame draw:style-name="gr37" draw:text-style-name="P7" draw:layer="layout" svg:width="0.786cm" svg:height="1.187cm" svg:x="7.724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12.579cm" svg:y="2.5cm">
              <draw:text-box>
                <text:p text:style-name="P3">Klb</text:p>
                <text:p text:style-name="P3">KM: 1</text:p>
              </draw:text-box>
            </draw:frame>
            <draw:line draw:style-name="gr4" draw:text-style-name="P5" draw:layer="layout" svg:x1="13.334cm" svg:y1="4cm" svg:x2="13.334cm" svg:y2="28.7cm">
              <svg:desc>#Track.Klb.1</svg:desc>
              <text:p/>
            </draw:line>
            <draw:frame draw:style-name="gr5" draw:text-style-name="P7" draw:layer="layout" svg:width="0.659cm" svg:height="1.187cm" svg:x="13.055cm" svg:y="3.6cm">
              <draw:text-box>
                <text:p text:style-name="P6">1</text:p>
              </draw:text-box>
            </draw:frame>
            <draw:line draw:style-name="gr4" draw:text-style-name="P5" draw:layer="layout" svg:x1="13.534cm" svg:y1="4cm" svg:x2="13.534cm" svg:y2="28.7cm">
              <svg:desc>#Track.Klb.2</svg:desc>
              <text:p/>
            </draw:line>
            <draw:frame draw:style-name="gr5" draw:text-style-name="P7" draw:layer="layout" svg:width="0.659cm" svg:height="1.187cm" svg:x="13.255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8.646cm" svg:y="2.5cm">
              <draw:text-box>
                <text:p text:style-name="P3">Wfc</text:p>
                <text:p text:style-name="P3">KM: 2</text:p>
              </draw:text-box>
            </draw:frame>
            <draw:line draw:style-name="gr4" draw:text-style-name="P5" draw:layer="layout" svg:x1="19.401cm" svg:y1="4cm" svg:x2="19.401cm" svg:y2="28.7cm">
              <svg:desc>#Track.Wfc.1</svg:desc>
              <text:p/>
            </draw:line>
            <draw:frame draw:style-name="gr5" draw:text-style-name="P7" draw:layer="layout" svg:width="0.659cm" svg:height="1.187cm" svg:x="19.122cm" svg:y="3.6cm">
              <draw:text-box>
                <text:p text:style-name="P6">1</text:p>
              </draw:text-box>
            </draw:frame>
            <draw:line draw:style-name="gr4" draw:text-style-name="P5" draw:layer="layout" svg:x1="19.601cm" svg:y1="4cm" svg:x2="19.601cm" svg:y2="28.7cm">
              <svg:desc>#Track.Wfc.2</svg:desc>
              <text:p/>
            </draw:line>
            <draw:frame draw:style-name="gr5" draw:text-style-name="P7" draw:layer="layout" svg:width="0.659cm" svg:height="1.187cm" svg:x="19.322cm" svg:y="3.6cm">
              <draw:text-box>
                <text:p text:style-name="P6">2</text:p>
              </draw:text-box>
            </draw:frame>
            <draw:line draw:style-name="gr4" draw:text-style-name="P5" draw:layer="layout" svg:x1="19.801cm" svg:y1="4cm" svg:x2="19.801cm" svg:y2="28.7cm">
              <svg:desc>#Track.Wfc.3</svg:desc>
              <text:p/>
            </draw:line>
            <draw:frame draw:style-name="gr5" draw:text-style-name="P7" draw:layer="layout" svg:width="0.659cm" svg:height="1.187cm" svg:x="19.522cm" svg:y="3.6cm">
              <draw:text-box>
                <text:p text:style-name="P6">3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Lpaz 12915 [Mi]">
            <draw:line draw:name="Lpaz 12915 [Mi]" draw:style-name="gr20" draw:text-style-name="P5" draw:layer="layout" svg:x1="7.467cm" svg:y1="16.707cm" svg:x2="7.467cm" svg:y2="16.907cm">
              <svg:desc>Lpaz 12915 [Mi]</svg:desc>
              <text:p/>
            </draw:line>
          </draw:g>
          <draw:g draw:name="N 8230">
            <draw:line draw:name="N 8230" draw:style-name="gr21" draw:text-style-name="P5" draw:layer="layout" svg:x1="7.267cm" svg:y1="12.362cm" svg:x2="7.267cm" svg:y2="12.562cm">
              <svg:desc>N 8230</svg:desc>
              <text:p/>
            </draw:line>
          </draw:g>
          <draw:g draw:name="N 8915">
            <draw:line draw:name="N 8915" draw:style-name="gr21" draw:text-style-name="P5" draw:layer="layout" svg:x1="1.2cm" svg:y1="13.011cm" svg:x2="1.2cm" svg:y2="14.383cm">
              <svg:desc>N 8915</svg:desc>
              <text:p/>
            </draw:line>
            <draw:frame draw:name="N 8915" draw:style-name="gr11" draw:text-style-name="P10" draw:layer="layout" svg:width="1.044cm" svg:height="1.187cm" svg:x="0.728cm" svg:y="14.333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6.928cm" svg:y="14.116cm">
              <draw:text-box>
                <text:p text:style-name="P9">51 <text:s text:c="5"/></text:p>
              </draw:text-box>
            </draw:frame>
            <draw:line draw:name="N 8915" draw:style-name="gr22" draw:text-style-name="P8" draw:layer="layout" svg:x1="1.2cm" svg:y1="14.383cm" svg:x2="7.467cm" svg:y2="14.566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7.467cm" svg:y1="14.466cm" svg:x2="7.467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7.667cm" svg:y1="21.785cm" svg:x2="7.667cm" svg:y2="21.985cm">
              <svg:desc>N 8916</svg:desc>
              <text:p/>
            </draw:line>
            <draw:frame draw:name="N 8916" draw:style-name="gr12" draw:text-style-name="P10" draw:layer="layout" svg:width="1.179cm" svg:height="1.187cm" svg:x="7.128cm" svg:y="21.835cm">
              <draw:text-box>
                <text:p text:style-name="P9">31 <text:s text:c="5"/></text:p>
              </draw:text-box>
            </draw:frame>
            <draw:frame draw:name="N 8916" draw:style-name="gr11" draw:text-style-name="P10" draw:layer="layout" svg:width="1.044cm" svg:height="1.187cm" svg:x="0.728cm" svg:y="21.618cm">
              <draw:text-box>
                <text:p text:style-name="P9"><text:s text:c="4"/>35</text:p>
              </draw:text-box>
            </draw:frame>
            <draw:line draw:name="N 8916" draw:style-name="gr22" draw:text-style-name="P8" draw:layer="layout" svg:x1="1.2cm" svg:y1="22.068cm" svg:x2="7.667cm" svg:y2="21.88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.2cm" svg:y1="21.968cm" svg:x2="1.2cm" svg:y2="22.168cm">
              <svg:desc>N 8916</svg:desc>
              <text:p/>
            </draw:line>
          </draw:g>
          <draw:g draw:name="P 4430 [Sa]">
            <draw:line draw:name="P 4430 [Sa]" draw:style-name="gr23" draw:text-style-name="P5" draw:layer="layout" svg:x1="7.467cm" svg:y1="6.187cm" svg:x2="7.467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7.467cm" svg:y1="9.618cm" svg:x2="7.467cm" svg:y2="9.818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7.467cm" svg:y1="24.026cm" svg:x2="7.467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2cm" svg:y1="5.638cm" svg:x2="1.2cm" svg:y2="5.838cm">
              <svg:desc>P 4811</svg:desc>
              <text:p/>
            </draw:line>
            <draw:frame draw:name="P 4811" draw:style-name="gr11" draw:text-style-name="P10" draw:layer="layout" svg:width="1.044cm" svg:height="1.187cm" svg:x="0.728cm" svg:y="5.688cm">
              <draw:text-box>
                <text:p text:style-name="P9"><text:s text:c="4"/>38</text:p>
              </draw:text-box>
            </draw:frame>
            <draw:frame draw:name="P 4811" draw:style-name="gr12" draw:text-style-name="P10" draw:layer="layout" svg:width="1.179cm" svg:height="1.187cm" svg:x="6.728cm" svg:y="5.471cm">
              <draw:text-box>
                <text:p text:style-name="P9">42 <text:s text:c="5"/></text:p>
              </draw:text-box>
            </draw:frame>
            <draw:line draw:name="P 4811" draw:style-name="gr24" draw:text-style-name="P8" draw:layer="layout" svg:x1="1.2cm" svg:y1="5.738cm" svg:x2="7.267cm" svg:y2="5.921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7.267cm" svg:y1="5.921cm" svg:x2="7.267cm" svg:y2="6.653cm">
              <svg:desc>P 4811</svg:desc>
              <text:p/>
            </draw:line>
          </draw:g>
          <draw:g draw:name="P 4812">
            <draw:line draw:name="P 4812" draw:style-name="gr23" draw:text-style-name="P5" draw:layer="layout" svg:x1="7.267cm" svg:y1="11.638cm" svg:x2="7.267cm" svg:y2="11.821cm">
              <svg:desc>P 4812</svg:desc>
              <text:p/>
            </draw:line>
            <draw:frame draw:name="P 4812" draw:style-name="gr12" draw:text-style-name="P10" draw:layer="layout" svg:width="1.179cm" svg:height="1.187cm" svg:x="6.728cm" svg:y="11.771cm">
              <draw:text-box>
                <text:p text:style-name="P9">51 <text:s text:c="5"/></text:p>
              </draw:text-box>
            </draw:frame>
            <draw:frame draw:name="P 4812" draw:style-name="gr11" draw:text-style-name="P10" draw:layer="layout" svg:width="1.044cm" svg:height="1.187cm" svg:x="0.728cm" svg:y="11.554cm">
              <draw:text-box>
                <text:p text:style-name="P9"><text:s text:c="4"/>55</text:p>
              </draw:text-box>
            </draw:frame>
            <draw:line draw:name="P 4812" draw:style-name="gr24" draw:text-style-name="P8" draw:layer="layout" svg:x1="1.2cm" svg:y1="12.004cm" svg:x2="7.267cm" svg:y2="11.821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2cm" svg:y1="11.904cm" svg:x2="1.2cm" svg:y2="12.104cm">
              <svg:desc>P 4812</svg:desc>
              <text:p/>
            </draw:line>
          </draw:g>
          <draw:g draw:name="P 4813">
            <draw:line draw:name="P 4813" draw:style-name="gr23" draw:text-style-name="P5" draw:layer="layout" svg:x1="1.2cm" svg:y1="22.699cm" svg:x2="1.2cm" svg:y2="22.899cm">
              <svg:desc>P 4813</svg:desc>
              <text:p/>
            </draw:line>
            <draw:frame draw:name="P 4813" draw:style-name="gr11" draw:text-style-name="P10" draw:layer="layout" svg:width="1.044cm" svg:height="1.187cm" svg:x="0.728cm" svg:y="22.749cm">
              <draw:text-box>
                <text:p text:style-name="P9"><text:s text:c="4"/>51</text:p>
              </draw:text-box>
            </draw:frame>
            <draw:frame draw:name="P 4813" draw:style-name="gr12" draw:text-style-name="P10" draw:layer="layout" svg:width="1.179cm" svg:height="1.187cm" svg:x="6.728cm" svg:y="22.532cm">
              <draw:text-box>
                <text:p text:style-name="P9">55 <text:s text:c="5"/></text:p>
              </draw:text-box>
            </draw:frame>
            <draw:line draw:name="P 4813" draw:style-name="gr24" draw:text-style-name="P8" draw:layer="layout" svg:x1="1.2cm" svg:y1="22.799cm" svg:x2="7.267cm" svg:y2="22.98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7.267cm" svg:y1="22.982cm" svg:x2="7.267cm" svg:y2="23.165cm">
              <svg:desc>P 4813</svg:desc>
              <text:p/>
            </draw:line>
          </draw:g>
          <draw:g draw:name="P 4814">
            <draw:line draw:name="P 4814" draw:style-name="gr23" draw:text-style-name="P5" draw:layer="layout" svg:x1="7.267cm" svg:y1="28.105cm" svg:x2="7.267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7.667cm" svg:y1="13.048cm" svg:x2="7.667cm" svg:y2="13.248cm">
              <svg:desc>R 10 Kwk</svg:desc>
              <text:p/>
            </draw:line>
            <draw:frame draw:name="R 10 Kwk" draw:style-name="gr11" draw:text-style-name="P10" draw:layer="layout" svg:width="1.044cm" svg:height="1.187cm" svg:x="7.195cm" svg:y="13.098cm">
              <draw:text-box>
                <text:p text:style-name="P9"><text:s text:c="4"/>20</text:p>
              </draw:text-box>
            </draw:frame>
            <draw:frame draw:name="R 10 Kwk" draw:style-name="gr12" draw:text-style-name="P10" draw:layer="layout" svg:width="1.179cm" svg:height="1.187cm" svg:x="12.795cm" svg:y="13.156cm">
              <draw:text-box>
                <text:p text:style-name="P9">30 <text:s text:c="5"/></text:p>
              </draw:text-box>
            </draw:frame>
            <draw:line draw:name="R 10 Kwk" draw:style-name="gr41" draw:text-style-name="P8" draw:layer="layout" svg:x1="7.667cm" svg:y1="13.148cm" svg:x2="13.334cm" svg:y2="13.606cm">
              <svg:desc>R 10 Kwk</svg:desc>
              <text:p text:style-name="P11"><text:s text:c="3"/>R 10 Kwk</text:p>
              <text:p text:style-name="P11"><text:span text:style-name="T1"/></text:p>
            </draw:line>
            <draw:line draw:name="R 10 Kwk" draw:style-name="gr34" draw:text-style-name="P5" draw:layer="layout" svg:x1="13.334cm" svg:y1="13.506cm" svg:x2="13.334cm" svg:y2="13.706cm">
              <svg:desc>R 10 Kwk</svg:desc>
              <text:p/>
            </draw:line>
          </draw:g>
          <draw:g draw:name="R 11 Kwk">
            <draw:line draw:name="R 11 Kwk" draw:style-name="gr34" draw:text-style-name="P5" draw:layer="layout" svg:x1="13.334cm" svg:y1="15.335cm" svg:x2="13.334cm" svg:y2="15.535cm">
              <svg:desc>R 11 Kwk</svg:desc>
              <text:p/>
            </draw:line>
            <draw:frame draw:name="R 11 Kwk" draw:style-name="gr12" draw:text-style-name="P10" draw:layer="layout" svg:width="1.179cm" svg:height="1.187cm" svg:x="12.795cm" svg:y="15.385cm">
              <draw:text-box>
                <text:p text:style-name="P9">10 <text:s text:c="5"/></text:p>
              </draw:text-box>
            </draw:frame>
            <draw:frame draw:name="R 11 Kwk" draw:style-name="gr11" draw:text-style-name="P10" draw:layer="layout" svg:width="1.044cm" svg:height="1.187cm" svg:x="7.195cm" svg:y="15.443cm">
              <draw:text-box>
                <text:p text:style-name="P9"><text:s text:c="4"/>20</text:p>
              </draw:text-box>
            </draw:frame>
            <draw:line draw:name="R 11 Kwk" draw:style-name="gr41" draw:text-style-name="P8" draw:layer="layout" svg:x1="7.667cm" svg:y1="15.893cm" svg:x2="13.334cm" svg:y2="15.435cm">
              <svg:desc>R 11 Kwk</svg:desc>
              <text:p text:style-name="P11">R 11 Kwk <text:s text:c="2"/></text:p>
              <text:p text:style-name="P11"><text:span text:style-name="T1"/></text:p>
            </draw:line>
            <draw:line draw:name="R 11 Kwk" draw:style-name="gr34" draw:text-style-name="P5" draw:layer="layout" svg:x1="7.667cm" svg:y1="15.793cm" svg:x2="7.667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7.667cm" svg:y1="26.313cm" svg:x2="7.667cm" svg:y2="26.513cm">
              <svg:desc>R 12 Kwk</svg:desc>
              <text:p/>
            </draw:line>
            <draw:frame draw:name="R 12 Kwk" draw:style-name="gr11" draw:text-style-name="P10" draw:layer="layout" svg:width="1.044cm" svg:height="1.187cm" svg:x="7.195cm" svg:y="26.363cm">
              <draw:text-box>
                <text:p text:style-name="P9"><text:s text:c="4"/>10</text:p>
              </draw:text-box>
            </draw:frame>
            <draw:frame draw:name="R 12 Kwk" draw:style-name="gr12" draw:text-style-name="P10" draw:layer="layout" svg:width="1.179cm" svg:height="1.187cm" svg:x="12.795cm" svg:y="26.421cm">
              <draw:text-box>
                <text:p text:style-name="P9">20 <text:s text:c="5"/></text:p>
              </draw:text-box>
            </draw:frame>
            <draw:line draw:name="R 12 Kwk" draw:style-name="gr41" draw:text-style-name="P8" draw:layer="layout" svg:x1="7.667cm" svg:y1="26.413cm" svg:x2="13.334cm" svg:y2="26.871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4" draw:text-style-name="P5" draw:layer="layout" svg:x1="13.334cm" svg:y1="26.871cm" svg:x2="13.334cm" svg:y2="28.243cm">
              <svg:desc>R 12 Kwk</svg:desc>
              <text:p/>
            </draw:line>
          </draw:g>
          <draw:g draw:name="St 6620">
            <draw:line draw:name="St 6620" draw:style-name="gr27" draw:text-style-name="P5" draw:layer="layout" svg:x1="7.467cm" svg:y1="20.093cm" svg:x2="7.467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7.667cm" svg:y1="24.941cm" svg:x2="7.667cm" svg:y2="25.141cm">
              <svg:desc>Ü 15434 [Sa]</svg:desc>
              <text:p/>
            </draw:line>
            <draw:frame draw:name="Ü 15434 [Sa]" draw:style-name="gr12" draw:text-style-name="P10" draw:layer="layout" svg:width="1.179cm" svg:height="1.187cm" svg:x="7.128cm" svg:y="24.991cm">
              <draw:text-box>
                <text:p text:style-name="P9">40 <text:s text:c="5"/></text:p>
              </draw:text-box>
            </draw:frame>
            <draw:frame draw:name="Ü 15434 [Sa]" draw:style-name="gr11" draw:text-style-name="P10" draw:layer="layout" svg:width="1.044cm" svg:height="1.187cm" svg:x="0.728cm" svg:y="24.774cm">
              <draw:text-box>
                <text:p text:style-name="P9"><text:s text:c="4"/>44</text:p>
              </draw:text-box>
            </draw:frame>
            <draw:line draw:name="Ü 15434 [Sa]" draw:style-name="gr40" draw:text-style-name="P8" draw:layer="layout" svg:x1="1.2cm" svg:y1="25.224cm" svg:x2="7.667cm" svg:y2="25.041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39" draw:text-style-name="P5" draw:layer="layout" svg:x1="1.2cm" svg:y1="25.124cm" svg:x2="1.2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.2cm" svg:y1="25.673cm" svg:x2="1.2cm" svg:y2="25.873cm">
              <svg:desc>Ü 15435 [Sa]</svg:desc>
              <text:p/>
            </draw:line>
            <draw:frame draw:name="Ü 15435 [Sa]" draw:style-name="gr11" draw:text-style-name="P10" draw:layer="layout" svg:width="1.044cm" svg:height="1.187cm" svg:x="0.728cm" svg:y="25.723cm">
              <draw:text-box>
                <text:p text:style-name="P9"><text:s text:c="4"/>56</text:p>
              </draw:text-box>
            </draw:frame>
            <draw:frame draw:name="Ü 15435 [Sa]" draw:style-name="gr12" draw:text-style-name="P10" draw:layer="layout" svg:width="1.179cm" svg:height="1.187cm" svg:x="7.128cm" svg:y="25.506cm">
              <draw:text-box>
                <text:p text:style-name="P9">00 <text:s text:c="5"/></text:p>
              </draw:text-box>
            </draw:frame>
            <draw:line draw:name="Ü 15435 [Sa]" draw:style-name="gr40" draw:text-style-name="P8" draw:layer="layout" svg:x1="1.2cm" svg:y1="25.773cm" svg:x2="7.667cm" svg:y2="25.956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39" draw:text-style-name="P5" draw:layer="layout" svg:x1="7.667cm" svg:y1="25.856cm" svg:x2="7.667cm" svg:y2="26.056cm">
              <svg:desc>Ü 15435 [Sa]</svg:desc>
              <text:p/>
            </draw:line>
          </draw:g>
          <draw:g draw:name="V 5645 Mi">
            <draw:line draw:name="V 5645 Mi" draw:style-name="gr29" draw:text-style-name="P5" draw:layer="layout" svg:x1="7.467cm" svg:y1="18.583cm" svg:x2="7.467cm" svg:y2="18.783cm">
              <svg:desc>V 5645 Mi</svg:desc>
              <text:p/>
            </draw:line>
          </draw:g>
        </draw:g>
      </draw:page>
      <draw:page draw:name="Kronwerkbahn I" draw:style-name="dp1" draw:master-page-name="Standard">
        <draw:g draw:style-name="gr1">
          <draw:g>
            <draw:frame draw:style-name="gr2" draw:text-style-name="P2" draw:layer="layout" svg:width="6.738cm" svg:height="1.187cm" svg:x="7.181cm" svg:y="1cm">
              <draw:text-box>
                <text:p text:style-name="P1">Holstedt – Possendorf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.2cm" svg:y1="4cm" svg:x2="1.2cm" svg:y2="28.7cm">
              <svg:desc>#Track.Hst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Hst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Hst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Hst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Hst.6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4.94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5.7cm" svg:y1="4cm" svg:x2="5.7cm" svg:y2="28.7cm">
              <svg:desc>#Track.Kwk.1</svg:desc>
              <text:p/>
            </draw:line>
            <draw:frame draw:style-name="gr5" draw:text-style-name="P7" draw:layer="layout" svg:width="0.659cm" svg:height="1.187cm" svg:x="5.421cm" svg:y="3.6cm">
              <draw:text-box>
                <text:p text:style-name="P6">1</text:p>
              </draw:text-box>
            </draw:frame>
            <draw:line draw:style-name="gr4" draw:text-style-name="P5" draw:layer="layout" svg:x1="5.9cm" svg:y1="4cm" svg:x2="5.9cm" svg:y2="28.7cm">
              <svg:desc>#Track.Kwk.2</svg:desc>
              <text:p/>
            </draw:line>
            <draw:frame draw:style-name="gr5" draw:text-style-name="P7" draw:layer="layout" svg:width="0.659cm" svg:height="1.187cm" svg:x="5.621cm" svg:y="3.6cm">
              <draw:text-box>
                <text:p text:style-name="P6">2</text:p>
              </draw:text-box>
            </draw:frame>
            <draw:line draw:style-name="gr4" draw:text-style-name="P5" draw:layer="layout" svg:x1="6.1cm" svg:y1="4cm" svg:x2="6.1cm" svg:y2="28.7cm">
              <svg:desc>#Track.Kwk.4</svg:desc>
              <text:p/>
            </draw:line>
            <draw:frame draw:style-name="gr5" draw:text-style-name="P7" draw:layer="layout" svg:width="0.659cm" svg:height="1.187cm" svg:x="5.821cm" svg:y="3.6cm">
              <draw:text-box>
                <text:p text:style-name="P6">4</text:p>
              </draw:text-box>
            </draw:frame>
            <draw:line draw:style-name="gr4" draw:text-style-name="P5" draw:layer="layout" svg:x1="6.3cm" svg:y1="4cm" svg:x2="6.3cm" svg:y2="28.7cm">
              <svg:desc>#Track.Kwk.Zieh</svg:desc>
              <text:p/>
            </draw:line>
            <draw:frame draw:style-name="gr36" draw:text-style-name="P7" draw:layer="layout" svg:width="1.052cm" svg:height="1.187cm" svg:x="5.824cm" svg:y="3.6cm">
              <draw:text-box>
                <text:p text:style-name="P6">Zieh</text:p>
              </draw:text-box>
            </draw:frame>
            <draw:line draw:style-name="gr4" draw:text-style-name="P5" draw:layer="layout" svg:x1="6.5cm" svg:y1="4cm" svg:x2="6.5cm" svg:y2="28.7cm">
              <svg:desc>#Track.Kwk.IH</svg:desc>
              <text:p/>
            </draw:line>
            <draw:frame draw:style-name="gr37" draw:text-style-name="P7" draw:layer="layout" svg:width="0.786cm" svg:height="1.187cm" svg:x="6.157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9.4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0.2cm" svg:y1="4cm" svg:x2="10.2cm" svg:y2="28.7cm">
              <svg:desc>#Track.Wdn.1</svg:desc>
              <text:p/>
            </draw:line>
            <draw:frame draw:style-name="gr5" draw:text-style-name="P7" draw:layer="layout" svg:width="0.659cm" svg:height="1.187cm" svg:x="9.921cm" svg:y="3.6cm">
              <draw:text-box>
                <text:p text:style-name="P6">1</text:p>
              </draw:text-box>
            </draw:frame>
          </draw:g>
          <draw:g>
            <draw:frame draw:style-name="gr31" draw:text-style-name="P4" draw:layer="layout" svg:width="1.814cm" svg:height="1.199cm" svg:x="13.84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4.7cm" svg:y1="4cm" svg:x2="14.7cm" svg:y2="28.7cm">
              <svg:desc>#Track.Efd.1</svg:desc>
              <text:p/>
            </draw:line>
            <draw:frame draw:style-name="gr5" draw:text-style-name="P7" draw:layer="layout" svg:width="0.659cm" svg:height="1.187cm" svg:x="14.421cm" svg:y="3.6cm">
              <draw:text-box>
                <text:p text:style-name="P6">1</text:p>
              </draw:text-box>
            </draw:frame>
            <draw:line draw:style-name="gr4" draw:text-style-name="P5" draw:layer="layout" svg:x1="14.9cm" svg:y1="4cm" svg:x2="14.9cm" svg:y2="28.7cm">
              <svg:desc>#Track.Efd.2</svg:desc>
              <text:p/>
            </draw:line>
            <draw:frame draw:style-name="gr5" draw:text-style-name="P7" draw:layer="layout" svg:width="0.659cm" svg:height="1.187cm" svg:x="14.621cm" svg:y="3.6cm">
              <draw:text-box>
                <text:p text:style-name="P6">2</text:p>
              </draw:text-box>
            </draw:frame>
            <draw:line draw:style-name="gr4" draw:text-style-name="P5" draw:layer="layout" svg:x1="15.1cm" svg:y1="4cm" svg:x2="15.1cm" svg:y2="28.7cm">
              <svg:desc>#Track.Efd.3</svg:desc>
              <text:p/>
            </draw:line>
            <draw:frame draw:style-name="gr5" draw:text-style-name="P7" draw:layer="layout" svg:width="0.659cm" svg:height="1.187cm" svg:x="14.82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18.3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9.2cm" svg:y1="4cm" svg:x2="19.2cm" svg:y2="28.7cm">
              <svg:desc>#Track.Pos.1</svg:desc>
              <text:p/>
            </draw:line>
            <draw:frame draw:style-name="gr5" draw:text-style-name="P7" draw:layer="layout" svg:width="0.659cm" svg:height="1.187cm" svg:x="18.921cm" svg:y="3.6cm">
              <draw:text-box>
                <text:p text:style-name="P6">1</text:p>
              </draw:text-box>
            </draw:frame>
            <draw:line draw:style-name="gr4" draw:text-style-name="P5" draw:layer="layout" svg:x1="19.4cm" svg:y1="4cm" svg:x2="19.4cm" svg:y2="28.7cm">
              <svg:desc>#Track.Pos.2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2</text:p>
              </draw:text-box>
            </draw:frame>
            <draw:line draw:style-name="gr4" draw:text-style-name="P5" draw:layer="layout" svg:x1="19.6cm" svg:y1="4cm" svg:x2="19.6cm" svg:y2="28.7cm">
              <svg:desc>#Track.Pos.3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3</text:p>
              </draw:text-box>
            </draw:frame>
            <draw:line draw:style-name="gr4" draw:text-style-name="P5" draw:layer="layout" svg:x1="19.8cm" svg:y1="4cm" svg:x2="19.8cm" svg:y2="28.7cm">
              <svg:desc>#Track.Pos.4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4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.6cm" svg:y1="11.684cm" svg:x2="1.6cm" svg:y2="11.867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.4cm" svg:y1="24.904cm" svg:x2="1.4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.4cm" svg:y1="11.767cm" svg:x2="1.4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.4cm" svg:y1="17.668cm" svg:x2="1.4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.6cm" svg:y1="20.138cm" svg:x2="1.6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.6cm" svg:y1="5.409cm" svg:x2="1.6cm" svg:y2="5.60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.6cm" svg:y1="24.904cm" svg:x2="1.6cm" svg:y2="25.087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5.9cm" svg:y1="16.707cm" svg:x2="5.9cm" svg:y2="16.907cm">
              <svg:desc>Lpaz 12915 [Mi]</svg:desc>
              <text:p/>
            </draw:line>
            <draw:frame draw:name="Lpaz 12915 [Mi]" draw:style-name="gr12" draw:text-style-name="P10" draw:layer="layout" svg:width="1.179cm" svg:height="1.187cm" svg:x="5.361cm" svg:y="16.757cm">
              <draw:text-box>
                <text:p text:style-name="P9">40 <text:s text:c="5"/></text:p>
              </draw:text-box>
            </draw:frame>
            <draw:frame draw:name="Lpaz 12915 [Mi]" draw:style-name="gr11" draw:text-style-name="P10" draw:layer="layout" svg:width="1.044cm" svg:height="1.187cm" svg:x="1.328cm" svg:y="16.769cm">
              <draw:text-box>
                <text:p text:style-name="P9"><text:s text:c="4"/>49</text:p>
              </draw:text-box>
            </draw:frame>
            <draw:line draw:name="Lpaz 12915 [Mi]" draw:style-name="gr38" draw:text-style-name="P8" draw:layer="layout" svg:x1="1.8cm" svg:y1="17.219cm" svg:x2="5.9cm" svg:y2="16.807cm">
              <svg:desc>Lpaz 12915 [Mi]</svg:desc>
              <text:p text:style-name="P11">Lpaz 12915 [Mi] <text:s text:c="2"/></text:p>
              <text:p text:style-name="P11"><text:span text:style-name="T1"/></text:p>
            </draw:line>
            <draw:line draw:name="Lpaz 12915 [Mi]" draw:style-name="gr20" draw:text-style-name="P5" draw:layer="layout" svg:x1="1.8cm" svg:y1="17.119cm" svg:x2="1.8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1.8cm" svg:y1="14.566cm" svg:x2="1.8cm" svg:y2="16.396cm">
              <svg:desc>N 8113</svg:desc>
              <text:p/>
            </draw:line>
          </draw:g>
          <draw:g draw:name="N 8230">
            <draw:line draw:name="N 8230" draw:style-name="gr21" draw:text-style-name="P5" draw:layer="layout" svg:x1="1.2cm" svg:y1="8.391cm" svg:x2="1.2cm" svg:y2="12.05cm">
              <svg:desc>N 8230</svg:desc>
              <text:p/>
            </draw:line>
            <draw:frame draw:name="N 8230" draw:style-name="gr11" draw:text-style-name="P10" draw:layer="layout" svg:width="1.044cm" svg:height="1.187cm" svg:x="0.728cm" svg:y="12cm">
              <draw:text-box>
                <text:p text:style-name="P9"><text:s text:c="4"/>56</text:p>
              </draw:text-box>
            </draw:frame>
            <draw:frame draw:name="N 8230" draw:style-name="gr12" draw:text-style-name="P10" draw:layer="layout" svg:width="1.179cm" svg:height="1.187cm" svg:x="5.161cm" svg:y="12.012cm">
              <draw:text-box>
                <text:p text:style-name="P9">05 <text:s text:c="5"/></text:p>
              </draw:text-box>
            </draw:frame>
            <draw:line draw:name="N 8230" draw:style-name="gr22" draw:text-style-name="P8" draw:layer="layout" svg:x1="1.2cm" svg:y1="12.05cm" svg:x2="5.7cm" svg:y2="12.462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5.7cm" svg:y1="12.362cm" svg:x2="5.7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.2cm" svg:y1="16.021cm" svg:x2="1.2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.8cm" svg:y1="6.79cm" svg:x2="1.8cm" svg:y2="9.077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.2cm" svg:y1="18.171cm" svg:x2="1.2cm" svg:y2="18.371cm">
              <svg:desc>N 8601 [Sa]</svg:desc>
              <text:p/>
            </draw:line>
          </draw:g>
          <draw:g draw:name="N 8915">
            <draw:line draw:name="N 8915" draw:style-name="gr21" draw:text-style-name="P5" draw:layer="layout" svg:x1="19.2cm" svg:y1="4cm" svg:x2="19.2cm" svg:y2="8.894cm">
              <svg:desc>N 8915</svg:desc>
              <text:p/>
            </draw:line>
            <draw:frame draw:name="N 8915" draw:style-name="gr12" draw:text-style-name="P10" draw:layer="layout" svg:width="1.179cm" svg:height="1.187cm" svg:x="18.661cm" svg:y="8.844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14.628cm" svg:y="8.719cm">
              <draw:text-box>
                <text:p text:style-name="P9"><text:s text:c="4"/>53</text:p>
              </draw:text-box>
            </draw:frame>
            <draw:line draw:name="N 8915" draw:style-name="gr22" draw:text-style-name="P8" draw:layer="layout" svg:x1="15.1cm" svg:y1="9.169cm" svg:x2="19.2cm" svg:y2="8.894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5.1cm" svg:y1="9.169cm" svg:x2="15.1cm" svg:y2="12.828cm">
              <svg:desc>N 8915</svg:desc>
              <text:p/>
            </draw:line>
            <draw:frame draw:name="N 8915" draw:style-name="gr12" draw:text-style-name="P10" draw:layer="layout" svg:width="1.179cm" svg:height="1.187cm" svg:x="14.561cm" svg:y="12.778cm">
              <draw:text-box>
                <text:p text:style-name="P9">13 <text:s text:c="5"/></text:p>
              </draw:text-box>
            </draw:frame>
            <draw:frame draw:name="N 8915" draw:style-name="gr11" draw:text-style-name="P10" draw:layer="layout" svg:width="1.044cm" svg:height="1.187cm" svg:x="9.728cm" svg:y="12.561cm">
              <draw:text-box>
                <text:p text:style-name="P9"><text:s text:c="4"/>17</text:p>
              </draw:text-box>
            </draw:frame>
            <draw:line draw:name="N 8915" draw:style-name="gr22" draw:text-style-name="P8" draw:layer="layout" svg:x1="10.2cm" svg:y1="13.011cm" svg:x2="15.1cm" svg:y2="12.828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10.2cm" svg:y1="13.011cm" svg:x2="10.2cm" svg:y2="14.383cm">
              <svg:desc>N 8915</svg:desc>
              <text:p/>
            </draw:line>
            <draw:frame draw:name="N 8915" draw:style-name="gr12" draw:text-style-name="P10" draw:layer="layout" svg:width="1.179cm" svg:height="1.187cm" svg:x="9.661cm" svg:y="14.333cm">
              <draw:text-box>
                <text:p text:style-name="P9">47 <text:s text:c="5"/></text:p>
              </draw:text-box>
            </draw:frame>
            <draw:frame draw:name="N 8915" draw:style-name="gr11" draw:text-style-name="P10" draw:layer="layout" svg:width="1.044cm" svg:height="1.187cm" svg:x="5.428cm" svg:y="14.116cm">
              <draw:text-box>
                <text:p text:style-name="P9"><text:s text:c="4"/>51</text:p>
              </draw:text-box>
            </draw:frame>
            <draw:line draw:name="N 8915" draw:style-name="gr22" draw:text-style-name="P8" draw:layer="layout" svg:x1="5.9cm" svg:y1="14.566cm" svg:x2="10.2cm" svg:y2="14.383cm">
              <svg:desc>N 8915</svg:desc>
              <text:p text:style-name="P11">N 8915 <text:s text:c="2"/></text:p>
              <text:p text:style-name="P11"><text:span text:style-name="T1"/></text:p>
            </draw:line>
            <draw:line draw:name="N 8915" draw:style-name="gr21" draw:text-style-name="P5" draw:layer="layout" svg:x1="5.9cm" svg:y1="14.466cm" svg:x2="5.9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6.1cm" svg:y1="21.785cm" svg:x2="6.1cm" svg:y2="21.985cm">
              <svg:desc>N 8916</svg:desc>
              <text:p/>
            </draw:line>
            <draw:frame draw:name="N 8916" draw:style-name="gr11" draw:text-style-name="P10" draw:layer="layout" svg:width="1.044cm" svg:height="1.187cm" svg:x="5.628cm" svg:y="21.835cm">
              <draw:text-box>
                <text:p text:style-name="P9"><text:s text:c="4"/>31</text:p>
              </draw:text-box>
            </draw:frame>
            <draw:frame draw:name="N 8916" draw:style-name="gr12" draw:text-style-name="P10" draw:layer="layout" svg:width="1.179cm" svg:height="1.187cm" svg:x="9.661cm" svg:y="21.618cm">
              <draw:text-box>
                <text:p text:style-name="P9">35 <text:s text:c="5"/></text:p>
              </draw:text-box>
            </draw:frame>
            <draw:line draw:name="N 8916" draw:style-name="gr22" draw:text-style-name="P8" draw:layer="layout" svg:x1="6.1cm" svg:y1="21.885cm" svg:x2="10.2cm" svg:y2="22.068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0.2cm" svg:y1="21.968cm" svg:x2="10.2cm" svg:y2="22.168cm">
              <svg:desc>N 8916</svg:desc>
              <text:p/>
            </draw:line>
            <draw:frame draw:name="N 8916" draw:style-name="gr12" draw:text-style-name="P10" draw:layer="layout" svg:width="1.179cm" svg:height="1.187cm" svg:x="14.561cm" svg:y="21.801cm">
              <draw:text-box>
                <text:p text:style-name="P9">39 <text:s text:c="5"/></text:p>
              </draw:text-box>
            </draw:frame>
            <draw:line draw:name="N 8916" draw:style-name="gr22" draw:text-style-name="P8" draw:layer="layout" svg:x1="10.2cm" svg:y1="22.068cm" svg:x2="15.1cm" svg:y2="22.25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5.1cm" svg:y1="22.251cm" svg:x2="15.1cm" svg:y2="25.178cm">
              <svg:desc>N 8916</svg:desc>
              <text:p/>
            </draw:line>
            <draw:frame draw:name="N 8916" draw:style-name="gr11" draw:text-style-name="P10" draw:layer="layout" svg:width="1.044cm" svg:height="1.187cm" svg:x="14.628cm" svg:y="25.128cm">
              <draw:text-box>
                <text:p text:style-name="P9"><text:s text:c="4"/>43</text:p>
              </draw:text-box>
            </draw:frame>
            <draw:frame draw:name="N 8916" draw:style-name="gr12" draw:text-style-name="P10" draw:layer="layout" svg:width="1.179cm" svg:height="1.187cm" svg:x="18.861cm" svg:y="25.003cm">
              <draw:text-box>
                <text:p text:style-name="P9">49 <text:s text:c="5"/></text:p>
              </draw:text-box>
            </draw:frame>
            <draw:line draw:name="N 8916" draw:style-name="gr22" draw:text-style-name="P8" draw:layer="layout" svg:x1="15.1cm" svg:y1="25.178cm" svg:x2="19.4cm" svg:y2="25.453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1" draw:text-style-name="P5" draw:layer="layout" svg:x1="19.4cm" svg:y1="25.353cm" svg:x2="19.4cm" svg:y2="25.553cm">
              <svg:desc>N 8916</svg:desc>
              <text:p/>
            </draw:line>
          </draw:g>
          <draw:g draw:name="P 4160">
            <draw:line draw:name="P 4160" draw:style-name="gr23" draw:text-style-name="P5" draw:layer="layout" svg:x1="1.4cm" svg:y1="9.901cm" svg:x2="1.4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.6cm" svg:y1="8.162cm" svg:x2="1.6cm" svg:y2="8.62cm">
              <svg:desc>P 4161</svg:desc>
              <text:p/>
            </draw:line>
          </draw:g>
          <draw:g draw:name="P 4163">
            <draw:line draw:name="P 4163" draw:style-name="gr23" draw:text-style-name="P5" draw:layer="layout" svg:x1="1.6cm" svg:y1="27.511cm" svg:x2="1.6cm" svg:y2="27.785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.4cm" svg:y1="5.692cm" svg:x2="1.4cm" svg:y2="5.875cm">
              <svg:desc>P 4430 [Sa]</svg:desc>
              <text:p/>
            </draw:line>
            <draw:frame draw:name="P 4430 [Sa]" draw:style-name="gr11" draw:text-style-name="P10" draw:layer="layout" svg:width="1.044cm" svg:height="1.187cm" svg:x="0.928cm" svg:y="5.825cm">
              <draw:text-box>
                <text:p text:style-name="P9"><text:s text:c="4"/>41</text:p>
              </draw:text-box>
            </draw:frame>
            <draw:frame draw:name="P 4430 [Sa]" draw:style-name="gr12" draw:text-style-name="P10" draw:layer="layout" svg:width="1.179cm" svg:height="1.187cm" svg:x="5.361cm" svg:y="5.837cm">
              <draw:text-box>
                <text:p text:style-name="P9">50 <text:s text:c="5"/></text:p>
              </draw:text-box>
            </draw:frame>
            <draw:line draw:name="P 4430 [Sa]" draw:style-name="gr24" draw:text-style-name="P8" draw:layer="layout" svg:x1="1.4cm" svg:y1="5.875cm" svg:x2="5.9cm" svg:y2="6.287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5.9cm" svg:y1="6.187cm" svg:x2="5.9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5.9cm" svg:y1="9.618cm" svg:x2="5.9cm" svg:y2="9.818cm">
              <svg:desc>P 4431 [Sa]</svg:desc>
              <text:p/>
            </draw:line>
            <draw:frame draw:name="P 4431 [Sa]" draw:style-name="gr12" draw:text-style-name="P10" draw:layer="layout" svg:width="1.179cm" svg:height="1.187cm" svg:x="5.361cm" svg:y="9.668cm">
              <draw:text-box>
                <text:p text:style-name="P9">05 <text:s text:c="5"/></text:p>
              </draw:text-box>
            </draw:frame>
            <draw:frame draw:name="P 4431 [Sa]" draw:style-name="gr11" draw:text-style-name="P10" draw:layer="layout" svg:width="1.044cm" svg:height="1.187cm" svg:x="1.128cm" svg:y="9.679cm">
              <draw:text-box>
                <text:p text:style-name="P9"><text:s text:c="4"/>14</text:p>
              </draw:text-box>
            </draw:frame>
            <draw:line draw:name="P 4431 [Sa]" draw:style-name="gr24" draw:text-style-name="P8" draw:layer="layout" svg:x1="1.6cm" svg:y1="10.129cm" svg:x2="5.9cm" svg:y2="9.718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1.6cm" svg:y1="10.129cm" svg:x2="1.6cm" svg:y2="10.312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.4cm" svg:y1="23.44cm" svg:x2="1.4cm" svg:y2="23.714cm">
              <svg:desc>P 4432 [Sa]</svg:desc>
              <text:p/>
            </draw:line>
            <draw:frame draw:name="P 4432 [Sa]" draw:style-name="gr26" draw:text-style-name="P10" draw:layer="layout" svg:width="1.027cm" svg:height="1.187cm" svg:x="0.937cm" svg:y="23.664cm">
              <draw:text-box>
                <text:p text:style-name="P9"><text:s text:c="4"/>11</text:p>
              </draw:text-box>
            </draw:frame>
            <draw:frame draw:name="P 4432 [Sa]" draw:style-name="gr12" draw:text-style-name="P10" draw:layer="layout" svg:width="1.179cm" svg:height="1.187cm" svg:x="5.361cm" svg:y="23.676cm">
              <draw:text-box>
                <text:p text:style-name="P9">20 <text:s text:c="5"/></text:p>
              </draw:text-box>
            </draw:frame>
            <draw:line draw:name="P 4432 [Sa]" draw:style-name="gr24" draw:text-style-name="P8" draw:layer="layout" svg:x1="1.4cm" svg:y1="23.714cm" svg:x2="5.9cm" svg:y2="24.12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5.9cm" svg:y1="24.026cm" svg:x2="5.9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9.2cm" svg:y1="4.998cm" svg:x2="19.2cm" svg:y2="5.198cm">
              <svg:desc>P 4811</svg:desc>
              <text:p/>
            </draw:line>
            <draw:frame draw:name="P 4811" draw:style-name="gr12" draw:text-style-name="P10" draw:layer="layout" svg:width="1.179cm" svg:height="1.187cm" svg:x="18.661cm" svg:y="5.048cm">
              <draw:text-box>
                <text:p text:style-name="P9">24 <text:s text:c="5"/></text:p>
              </draw:text-box>
            </draw:frame>
            <draw:frame draw:name="P 4811" draw:style-name="gr11" draw:text-style-name="P10" draw:layer="layout" svg:width="1.044cm" svg:height="1.187cm" svg:x="14.428cm" svg:y="4.922cm">
              <draw:text-box>
                <text:p text:style-name="P9"><text:s text:c="4"/>30</text:p>
              </draw:text-box>
            </draw:frame>
            <draw:line draw:name="P 4811" draw:style-name="gr24" draw:text-style-name="P8" draw:layer="layout" svg:x1="14.9cm" svg:y1="5.372cm" svg:x2="19.2cm" svg:y2="5.09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4.9cm" svg:y1="5.372cm" svg:x2="14.9cm" svg:y2="5.555cm">
              <svg:desc>P 4811</svg:desc>
              <text:p/>
            </draw:line>
            <draw:frame draw:name="P 4811" draw:style-name="gr12" draw:text-style-name="P10" draw:layer="layout" svg:width="1.179cm" svg:height="1.187cm" svg:x="14.361cm" svg:y="5.505cm">
              <draw:text-box>
                <text:p text:style-name="P9">34 <text:s text:c="5"/></text:p>
              </draw:text-box>
            </draw:frame>
            <draw:frame draw:name="P 4811" draw:style-name="gr11" draw:text-style-name="P10" draw:layer="layout" svg:width="1.044cm" svg:height="1.187cm" svg:x="9.728cm" svg:y="5.288cm">
              <draw:text-box>
                <text:p text:style-name="P9"><text:s text:c="4"/>38</text:p>
              </draw:text-box>
            </draw:frame>
            <draw:line draw:name="P 4811" draw:style-name="gr24" draw:text-style-name="P8" draw:layer="layout" svg:x1="10.2cm" svg:y1="5.738cm" svg:x2="14.9cm" svg:y2="5.555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0.2cm" svg:y1="5.638cm" svg:x2="10.2cm" svg:y2="5.838cm">
              <svg:desc>P 4811</svg:desc>
              <text:p/>
            </draw:line>
            <draw:frame draw:name="P 4811" draw:style-name="gr11" draw:text-style-name="P10" draw:layer="layout" svg:width="1.044cm" svg:height="1.187cm" svg:x="5.228cm" svg:y="5.471cm">
              <draw:text-box>
                <text:p text:style-name="P9"><text:s text:c="4"/>42</text:p>
              </draw:text-box>
            </draw:frame>
            <draw:line draw:name="P 4811" draw:style-name="gr24" draw:text-style-name="P8" draw:layer="layout" svg:x1="5.7cm" svg:y1="5.921cm" svg:x2="10.2cm" svg:y2="5.738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5.7cm" svg:y1="5.921cm" svg:x2="5.7cm" svg:y2="6.653cm">
              <svg:desc>P 4811</svg:desc>
              <text:p/>
            </draw:line>
            <draw:frame draw:name="P 4811" draw:style-name="gr12" draw:text-style-name="P10" draw:layer="layout" svg:width="1.179cm" svg:height="1.187cm" svg:x="5.161cm" svg:y="6.603cm">
              <draw:text-box>
                <text:p text:style-name="P9">58 <text:s text:c="5"/></text:p>
              </draw:text-box>
            </draw:frame>
            <draw:frame draw:name="P 4811" draw:style-name="gr11" draw:text-style-name="P10" draw:layer="layout" svg:width="1.044cm" svg:height="1.187cm" svg:x="1.128cm" svg:y="6.614cm">
              <draw:text-box>
                <text:p text:style-name="P9"><text:s text:c="4"/>07</text:p>
              </draw:text-box>
            </draw:frame>
            <draw:line draw:name="P 4811" draw:style-name="gr24" draw:text-style-name="P8" draw:layer="layout" svg:x1="1.6cm" svg:y1="7.064cm" svg:x2="5.7cm" svg:y2="6.653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.6cm" svg:y1="7.064cm" svg:x2="1.6cm" svg:y2="7.247cm">
              <svg:desc>P 4811</svg:desc>
              <text:p/>
            </draw:line>
          </draw:g>
          <draw:g draw:name="P 4812">
            <draw:line draw:name="P 4812" draw:style-name="gr23" draw:text-style-name="P5" draw:layer="layout" svg:x1="1.4cm" svg:y1="10.907cm" svg:x2="1.4cm" svg:y2="11.227cm">
              <svg:desc>P 4812</svg:desc>
              <text:p/>
            </draw:line>
            <draw:frame draw:name="P 4812" draw:style-name="gr11" draw:text-style-name="P10" draw:layer="layout" svg:width="1.044cm" svg:height="1.187cm" svg:x="0.928cm" svg:y="11.177cm">
              <draw:text-box>
                <text:p text:style-name="P9"><text:s text:c="4"/>38</text:p>
              </draw:text-box>
            </draw:frame>
            <draw:frame draw:name="P 4812" draw:style-name="gr12" draw:text-style-name="P10" draw:layer="layout" svg:width="1.179cm" svg:height="1.187cm" svg:x="5.161cm" svg:y="11.188cm">
              <draw:text-box>
                <text:p text:style-name="P9">47 <text:s text:c="5"/></text:p>
              </draw:text-box>
            </draw:frame>
            <draw:line draw:name="P 4812" draw:style-name="gr24" draw:text-style-name="P8" draw:layer="layout" svg:x1="1.4cm" svg:y1="11.227cm" svg:x2="5.7cm" svg:y2="11.638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5.7cm" svg:y1="11.638cm" svg:x2="5.7cm" svg:y2="11.821cm">
              <svg:desc>P 4812</svg:desc>
              <text:p/>
            </draw:line>
            <draw:frame draw:name="P 4812" draw:style-name="gr11" draw:text-style-name="P10" draw:layer="layout" svg:width="1.044cm" svg:height="1.187cm" svg:x="5.228cm" svg:y="11.771cm">
              <draw:text-box>
                <text:p text:style-name="P9"><text:s text:c="4"/>51</text:p>
              </draw:text-box>
            </draw:frame>
            <draw:frame draw:name="P 4812" draw:style-name="gr12" draw:text-style-name="P10" draw:layer="layout" svg:width="1.179cm" svg:height="1.187cm" svg:x="9.661cm" svg:y="11.554cm">
              <draw:text-box>
                <text:p text:style-name="P9">55 <text:s text:c="5"/></text:p>
              </draw:text-box>
            </draw:frame>
            <draw:line draw:name="P 4812" draw:style-name="gr24" draw:text-style-name="P8" draw:layer="layout" svg:x1="5.7cm" svg:y1="11.821cm" svg:x2="10.2cm" svg:y2="12.004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0.2cm" svg:y1="11.904cm" svg:x2="10.2cm" svg:y2="12.104cm">
              <svg:desc>P 4812</svg:desc>
              <text:p/>
            </draw:line>
            <draw:frame draw:name="P 4812" draw:style-name="gr12" draw:text-style-name="P10" draw:layer="layout" svg:width="1.179cm" svg:height="1.187cm" svg:x="14.361cm" svg:y="11.737cm">
              <draw:text-box>
                <text:p text:style-name="P9">59 <text:s text:c="5"/></text:p>
              </draw:text-box>
            </draw:frame>
            <draw:line draw:name="P 4812" draw:style-name="gr24" draw:text-style-name="P8" draw:layer="layout" svg:x1="10.2cm" svg:y1="12.004cm" svg:x2="14.9cm" svg:y2="12.18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4.9cm" svg:y1="12.187cm" svg:x2="14.9cm" svg:y2="12.37cm">
              <svg:desc>P 4812</svg:desc>
              <text:p/>
            </draw:line>
            <draw:frame draw:name="P 4812" draw:style-name="gr11" draw:text-style-name="P10" draw:layer="layout" svg:width="1.044cm" svg:height="1.187cm" svg:x="14.428cm" svg:y="12.32cm">
              <draw:text-box>
                <text:p text:style-name="P9"><text:s text:c="4"/>03</text:p>
              </draw:text-box>
            </draw:frame>
            <draw:frame draw:name="P 4812" draw:style-name="gr12" draw:text-style-name="P10" draw:layer="layout" svg:width="1.179cm" svg:height="1.187cm" svg:x="18.661cm" svg:y="12.195cm">
              <draw:text-box>
                <text:p text:style-name="P9">09 <text:s text:c="5"/></text:p>
              </draw:text-box>
            </draw:frame>
            <draw:line draw:name="P 4812" draw:style-name="gr24" draw:text-style-name="P8" draw:layer="layout" svg:x1="14.9cm" svg:y1="12.37cm" svg:x2="19.2cm" svg:y2="12.64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9.2cm" svg:y1="12.545cm" svg:x2="19.2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9.2cm" svg:y1="22.059cm" svg:x2="19.2cm" svg:y2="22.259cm">
              <svg:desc>P 4813</svg:desc>
              <text:p/>
            </draw:line>
            <draw:frame draw:name="P 4813" draw:style-name="gr12" draw:text-style-name="P10" draw:layer="layout" svg:width="1.179cm" svg:height="1.187cm" svg:x="18.661cm" svg:y="22.109cm">
              <draw:text-box>
                <text:p text:style-name="P9">37 <text:s text:c="5"/></text:p>
              </draw:text-box>
            </draw:frame>
            <draw:frame draw:name="P 4813" draw:style-name="gr11" draw:text-style-name="P10" draw:layer="layout" svg:width="1.044cm" svg:height="1.187cm" svg:x="14.428cm" svg:y="21.984cm">
              <draw:text-box>
                <text:p text:style-name="P9"><text:s text:c="4"/>43</text:p>
              </draw:text-box>
            </draw:frame>
            <draw:line draw:name="P 4813" draw:style-name="gr24" draw:text-style-name="P8" draw:layer="layout" svg:x1="14.9cm" svg:y1="22.434cm" svg:x2="19.2cm" svg:y2="22.15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4.9cm" svg:y1="22.434cm" svg:x2="14.9cm" svg:y2="22.616cm">
              <svg:desc>P 4813</svg:desc>
              <text:p/>
            </draw:line>
            <draw:frame draw:name="P 4813" draw:style-name="gr12" draw:text-style-name="P10" draw:layer="layout" svg:width="1.179cm" svg:height="1.187cm" svg:x="14.361cm" svg:y="22.566cm">
              <draw:text-box>
                <text:p text:style-name="P9">47 <text:s text:c="5"/></text:p>
              </draw:text-box>
            </draw:frame>
            <draw:frame draw:name="P 4813" draw:style-name="gr11" draw:text-style-name="P10" draw:layer="layout" svg:width="1.044cm" svg:height="1.187cm" svg:x="9.728cm" svg:y="22.349cm">
              <draw:text-box>
                <text:p text:style-name="P9"><text:s text:c="4"/>51</text:p>
              </draw:text-box>
            </draw:frame>
            <draw:line draw:name="P 4813" draw:style-name="gr24" draw:text-style-name="P8" draw:layer="layout" svg:x1="10.2cm" svg:y1="22.799cm" svg:x2="14.9cm" svg:y2="22.616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0.2cm" svg:y1="22.699cm" svg:x2="10.2cm" svg:y2="22.899cm">
              <svg:desc>P 4813</svg:desc>
              <text:p/>
            </draw:line>
            <draw:frame draw:name="P 4813" draw:style-name="gr11" draw:text-style-name="P10" draw:layer="layout" svg:width="1.044cm" svg:height="1.187cm" svg:x="5.228cm" svg:y="22.532cm">
              <draw:text-box>
                <text:p text:style-name="P9"><text:s text:c="4"/>55</text:p>
              </draw:text-box>
            </draw:frame>
            <draw:line draw:name="P 4813" draw:style-name="gr24" draw:text-style-name="P8" draw:layer="layout" svg:x1="5.7cm" svg:y1="22.982cm" svg:x2="10.2cm" svg:y2="22.79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5.7cm" svg:y1="22.982cm" svg:x2="5.7cm" svg:y2="23.165cm">
              <svg:desc>P 4813</svg:desc>
              <text:p/>
            </draw:line>
            <draw:frame draw:name="P 4813" draw:style-name="gr12" draw:text-style-name="P10" draw:layer="layout" svg:width="1.179cm" svg:height="1.187cm" svg:x="5.161cm" svg:y="23.115cm">
              <draw:text-box>
                <text:p text:style-name="P9">59 <text:s text:c="5"/></text:p>
              </draw:text-box>
            </draw:frame>
            <draw:frame draw:name="P 4813" draw:style-name="gr11" draw:text-style-name="P10" draw:layer="layout" svg:width="1.044cm" svg:height="1.187cm" svg:x="1.128cm" svg:y="23.127cm">
              <draw:text-box>
                <text:p text:style-name="P9"><text:s text:c="4"/>08</text:p>
              </draw:text-box>
            </draw:frame>
            <draw:line draw:name="P 4813" draw:style-name="gr24" draw:text-style-name="P8" draw:layer="layout" svg:x1="1.6cm" svg:y1="23.577cm" svg:x2="5.7cm" svg:y2="23.16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.6cm" svg:y1="23.577cm" svg:x2="1.6cm" svg:y2="23.943cm">
              <svg:desc>P 4813</svg:desc>
              <text:p/>
            </draw:line>
          </draw:g>
          <draw:g draw:name="P 4814">
            <draw:line draw:name="P 4814" draw:style-name="gr23" draw:text-style-name="P5" draw:layer="layout" svg:x1="1.4cm" svg:y1="27.511cm" svg:x2="1.4cm" svg:y2="27.694cm">
              <svg:desc>P 4814</svg:desc>
              <text:p/>
            </draw:line>
            <draw:frame draw:name="P 4814" draw:style-name="gr11" draw:text-style-name="P10" draw:layer="layout" svg:width="1.044cm" svg:height="1.187cm" svg:x="0.928cm" svg:y="27.644cm">
              <draw:text-box>
                <text:p text:style-name="P9"><text:s text:c="4"/>38</text:p>
              </draw:text-box>
            </draw:frame>
            <draw:frame draw:name="P 4814" draw:style-name="gr12" draw:text-style-name="P10" draw:layer="layout" svg:width="1.179cm" svg:height="1.187cm" svg:x="5.161cm" svg:y="27.655cm">
              <draw:text-box>
                <text:p text:style-name="P9">47 <text:s text:c="5"/></text:p>
              </draw:text-box>
            </draw:frame>
            <draw:line draw:name="P 4814" draw:style-name="gr24" draw:text-style-name="P8" draw:layer="layout" svg:x1="1.4cm" svg:y1="27.694cm" svg:x2="5.7cm" svg:y2="28.10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5.7cm" svg:y1="28.105cm" svg:x2="5.7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6.1cm" svg:y1="13.048cm" svg:x2="6.1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6.1cm" svg:y1="15.793cm" svg:x2="6.1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6.1cm" svg:y1="26.313cm" svg:x2="6.1cm" svg:y2="26.513cm">
              <svg:desc>R 12 Kwk</svg:desc>
              <text:p/>
            </draw:line>
          </draw:g>
          <draw:g draw:name="R 30 Pos">
            <draw:line draw:name="R 30 Pos" draw:style-name="gr34" draw:text-style-name="P5" draw:layer="layout" svg:x1="19.4cm" svg:y1="25.856cm" svg:x2="19.4cm" svg:y2="26.056cm">
              <svg:desc>R 30 Pos</svg:desc>
              <text:p/>
            </draw:line>
            <draw:line draw:name="R 30 Pos" draw:style-name="gr35" draw:text-style-name="P8" draw:layer="layout" svg:x1="19.4cm" svg:y1="25.956cm" svg:x2="19.8cm" svg:y2="26.413cm">
              <svg:desc>R 30 Pos</svg:desc>
              <text:p/>
            </draw:line>
            <draw:line draw:name="R 30 Pos" draw:style-name="gr34" draw:text-style-name="P5" draw:layer="layout" svg:x1="19.8cm" svg:y1="26.413cm" svg:x2="19.8cm" svg:y2="26.871cm">
              <svg:desc>R 30 Pos</svg:desc>
              <text:p/>
            </draw:line>
            <draw:line draw:name="R 30 Pos" draw:style-name="gr35" draw:text-style-name="P8" draw:layer="layout" svg:x1="19.4cm" svg:y1="27.328cm" svg:x2="19.8cm" svg:y2="26.871cm">
              <svg:desc>R 30 Pos</svg:desc>
              <text:p/>
            </draw:line>
            <draw:line draw:name="R 30 Pos" draw:style-name="gr34" draw:text-style-name="P5" draw:layer="layout" svg:x1="19.4cm" svg:y1="27.228cm" svg:x2="19.4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1.2cm" svg:y1="12.553cm" svg:x2="1.2cm" svg:y2="13.926cm">
              <svg:desc>St 6145</svg:desc>
              <text:p/>
            </draw:line>
          </draw:g>
          <draw:g draw:name="St 6620">
            <draw:line draw:name="St 6620" draw:style-name="gr27" draw:text-style-name="P5" draw:layer="layout" svg:x1="1.2cm" svg:y1="19.681cm" svg:x2="1.2cm" svg:y2="19.881cm">
              <svg:desc>St 6620</svg:desc>
              <text:p/>
            </draw:line>
            <draw:frame draw:name="St 6620" draw:style-name="gr11" draw:text-style-name="P10" draw:layer="layout" svg:width="1.044cm" svg:height="1.187cm" svg:x="0.728cm" svg:y="19.731cm">
              <draw:text-box>
                <text:p text:style-name="P9"><text:s text:c="4"/>45</text:p>
              </draw:text-box>
            </draw:frame>
            <draw:frame draw:name="St 6620" draw:style-name="gr12" draw:text-style-name="P10" draw:layer="layout" svg:width="1.179cm" svg:height="1.187cm" svg:x="5.361cm" svg:y="19.743cm">
              <draw:text-box>
                <text:p text:style-name="P9">54 <text:s text:c="5"/></text:p>
              </draw:text-box>
            </draw:frame>
            <draw:line draw:name="St 6620" draw:style-name="gr28" draw:text-style-name="P8" draw:layer="layout" svg:x1="1.2cm" svg:y1="19.781cm" svg:x2="5.9cm" svg:y2="20.193cm">
              <svg:desc>St 6620</svg:desc>
              <text:p text:style-name="P11"><text:s text:c="3"/>St 6620</text:p>
              <text:p text:style-name="P11"><text:span text:style-name="T1"/></text:p>
            </draw:line>
            <draw:line draw:name="St 6620" draw:style-name="gr27" draw:text-style-name="P5" draw:layer="layout" svg:x1="5.9cm" svg:y1="20.093cm" svg:x2="5.9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6.1cm" svg:y1="24.941cm" svg:x2="6.1cm" svg:y2="25.141cm">
              <svg:desc>Ü 15434 [Sa]</svg:desc>
              <text:p/>
            </draw:line>
            <draw:frame draw:name="Ü 15434 [Sa]" draw:style-name="gr11" draw:text-style-name="P10" draw:layer="layout" svg:width="1.044cm" svg:height="1.187cm" svg:x="5.628cm" svg:y="24.991cm">
              <draw:text-box>
                <text:p text:style-name="P9"><text:s text:c="4"/>40</text:p>
              </draw:text-box>
            </draw:frame>
            <draw:frame draw:name="Ü 15434 [Sa]" draw:style-name="gr12" draw:text-style-name="P10" draw:layer="layout" svg:width="1.179cm" svg:height="1.187cm" svg:x="9.661cm" svg:y="24.774cm">
              <draw:text-box>
                <text:p text:style-name="P9">44 <text:s text:c="5"/></text:p>
              </draw:text-box>
            </draw:frame>
            <draw:line draw:name="Ü 15434 [Sa]" draw:style-name="gr40" draw:text-style-name="P8" draw:layer="layout" svg:x1="6.1cm" svg:y1="25.041cm" svg:x2="10.2cm" svg:y2="25.224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39" draw:text-style-name="P5" draw:layer="layout" svg:x1="10.2cm" svg:y1="25.124cm" svg:x2="10.2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0.2cm" svg:y1="25.673cm" svg:x2="10.2cm" svg:y2="25.873cm">
              <svg:desc>Ü 15435 [Sa]</svg:desc>
              <text:p/>
            </draw:line>
            <draw:frame draw:name="Ü 15435 [Sa]" draw:style-name="gr12" draw:text-style-name="P10" draw:layer="layout" svg:width="1.179cm" svg:height="1.187cm" svg:x="9.661cm" svg:y="25.723cm">
              <draw:text-box>
                <text:p text:style-name="P9">56 <text:s text:c="5"/></text:p>
              </draw:text-box>
            </draw:frame>
            <draw:frame draw:name="Ü 15435 [Sa]" draw:style-name="gr11" draw:text-style-name="P10" draw:layer="layout" svg:width="1.044cm" svg:height="1.187cm" svg:x="5.628cm" svg:y="25.506cm">
              <draw:text-box>
                <text:p text:style-name="P9"><text:s text:c="4"/>00</text:p>
              </draw:text-box>
            </draw:frame>
            <draw:line draw:name="Ü 15435 [Sa]" draw:style-name="gr40" draw:text-style-name="P8" draw:layer="layout" svg:x1="6.1cm" svg:y1="25.956cm" svg:x2="10.2cm" svg:y2="25.773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39" draw:text-style-name="P5" draw:layer="layout" svg:x1="6.1cm" svg:y1="25.856cm" svg:x2="6.1cm" svg:y2="26.056cm">
              <svg:desc>Ü 15435 [Sa]</svg:desc>
              <text:p/>
            </draw:line>
          </draw:g>
          <draw:g draw:name="V 5364 Mi">
            <draw:line draw:name="V 5364 Mi" draw:style-name="gr29" draw:text-style-name="P5" draw:layer="layout" svg:x1="1.2cm" svg:y1="18.5cm" svg:x2="1.2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5.9cm" svg:y1="18.583cm" svg:x2="5.9cm" svg:y2="18.783cm">
              <svg:desc>V 5645 Mi</svg:desc>
              <text:p/>
            </draw:line>
            <draw:frame draw:name="V 5645 Mi" draw:style-name="gr12" draw:text-style-name="P10" draw:layer="layout" svg:width="1.179cm" svg:height="1.187cm" svg:x="5.361cm" svg:y="18.633cm">
              <draw:text-box>
                <text:p text:style-name="P9">21 <text:s text:c="5"/></text:p>
              </draw:text-box>
            </draw:frame>
            <draw:frame draw:name="V 5645 Mi" draw:style-name="gr11" draw:text-style-name="P10" draw:layer="layout" svg:width="1.044cm" svg:height="1.187cm" svg:x="1.328cm" svg:y="18.645cm">
              <draw:text-box>
                <text:p text:style-name="P9"><text:s text:c="4"/>30</text:p>
              </draw:text-box>
            </draw:frame>
            <draw:line draw:name="V 5645 Mi" draw:style-name="gr30" draw:text-style-name="P8" draw:layer="layout" svg:x1="1.8cm" svg:y1="19.095cm" svg:x2="5.9cm" svg:y2="18.683cm">
              <svg:desc>V 5645 Mi</svg:desc>
              <text:p text:style-name="P11">V 5645 Mi <text:s text:c="2"/></text:p>
              <text:p text:style-name="P11"><text:span text:style-name="T1"/></text:p>
            </draw:line>
            <draw:line draw:name="V 5645 Mi" draw:style-name="gr29" draw:text-style-name="P5" draw:layer="layout" svg:x1="1.8cm" svg:y1="18.995cm" svg:x2="1.8cm" svg:y2="19.195cm">
              <svg:desc>V 5645 Mi</svg:desc>
              <text:p/>
            </draw:line>
          </draw:g>
        </draw:g>
      </draw:page>
      <draw:page draw:name="Kronwerkbahn A" draw:style-name="dp1" draw:master-page-name="Standard">
        <draw:g draw:style-name="gr1">
          <draw:g>
            <draw:frame draw:style-name="gr2" draw:text-style-name="P2" draw:layer="layout" svg:width="6.738cm" svg:height="1.187cm" svg:x="7.181cm" svg:y="1cm">
              <draw:text-box>
                <text:p text:style-name="P1">Possendorf – Holstedt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2cm" svg:y1="4cm" svg:x2="1.2cm" svg:y2="28.7cm">
              <svg:desc>#Track.Pos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Pos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Pos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Pos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</draw:g>
          <draw:g>
            <draw:frame draw:style-name="gr31" draw:text-style-name="P4" draw:layer="layout" svg:width="1.814cm" svg:height="1.199cm" svg:x="4.79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5.65cm" svg:y1="4cm" svg:x2="5.65cm" svg:y2="28.7cm">
              <svg:desc>#Track.Efd.1</svg:desc>
              <text:p/>
            </draw:line>
            <draw:frame draw:style-name="gr5" draw:text-style-name="P7" draw:layer="layout" svg:width="0.659cm" svg:height="1.187cm" svg:x="5.371cm" svg:y="3.6cm">
              <draw:text-box>
                <text:p text:style-name="P6">1</text:p>
              </draw:text-box>
            </draw:frame>
            <draw:line draw:style-name="gr4" draw:text-style-name="P5" draw:layer="layout" svg:x1="5.85cm" svg:y1="4cm" svg:x2="5.85cm" svg:y2="28.7cm">
              <svg:desc>#Track.Efd.2</svg:desc>
              <text:p/>
            </draw:line>
            <draw:frame draw:style-name="gr5" draw:text-style-name="P7" draw:layer="layout" svg:width="0.659cm" svg:height="1.187cm" svg:x="5.571cm" svg:y="3.6cm">
              <draw:text-box>
                <text:p text:style-name="P6">2</text:p>
              </draw:text-box>
            </draw:frame>
            <draw:line draw:style-name="gr4" draw:text-style-name="P5" draw:layer="layout" svg:x1="6.05cm" svg:y1="4cm" svg:x2="6.05cm" svg:y2="28.7cm">
              <svg:desc>#Track.Efd.3</svg:desc>
              <text:p/>
            </draw:line>
            <draw:frame draw:style-name="gr5" draw:text-style-name="P7" draw:layer="layout" svg:width="0.659cm" svg:height="1.187cm" svg:x="5.77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9.3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0.1cm" svg:y1="4cm" svg:x2="10.1cm" svg:y2="28.7cm">
              <svg:desc>#Track.Wdn.1</svg:desc>
              <text:p/>
            </draw:line>
            <draw:frame draw:style-name="gr5" draw:text-style-name="P7" draw:layer="layout" svg:width="0.659cm" svg:height="1.187cm" svg:x="9.82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13.79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4.55cm" svg:y1="4cm" svg:x2="14.55cm" svg:y2="28.7cm">
              <svg:desc>#Track.Kwk.1</svg:desc>
              <text:p/>
            </draw:line>
            <draw:frame draw:style-name="gr5" draw:text-style-name="P7" draw:layer="layout" svg:width="0.659cm" svg:height="1.187cm" svg:x="14.271cm" svg:y="3.6cm">
              <draw:text-box>
                <text:p text:style-name="P6">1</text:p>
              </draw:text-box>
            </draw:frame>
            <draw:line draw:style-name="gr4" draw:text-style-name="P5" draw:layer="layout" svg:x1="14.75cm" svg:y1="4cm" svg:x2="14.75cm" svg:y2="28.7cm">
              <svg:desc>#Track.Kwk.2</svg:desc>
              <text:p/>
            </draw:line>
            <draw:frame draw:style-name="gr5" draw:text-style-name="P7" draw:layer="layout" svg:width="0.659cm" svg:height="1.187cm" svg:x="14.471cm" svg:y="3.6cm">
              <draw:text-box>
                <text:p text:style-name="P6">2</text:p>
              </draw:text-box>
            </draw:frame>
            <draw:line draw:style-name="gr4" draw:text-style-name="P5" draw:layer="layout" svg:x1="14.95cm" svg:y1="4cm" svg:x2="14.95cm" svg:y2="28.7cm">
              <svg:desc>#Track.Kwk.4</svg:desc>
              <text:p/>
            </draw:line>
            <draw:frame draw:style-name="gr5" draw:text-style-name="P7" draw:layer="layout" svg:width="0.659cm" svg:height="1.187cm" svg:x="14.671cm" svg:y="3.6cm">
              <draw:text-box>
                <text:p text:style-name="P6">4</text:p>
              </draw:text-box>
            </draw:frame>
            <draw:line draw:style-name="gr4" draw:text-style-name="P5" draw:layer="layout" svg:x1="15.15cm" svg:y1="4cm" svg:x2="15.15cm" svg:y2="28.7cm">
              <svg:desc>#Track.Kwk.Zieh</svg:desc>
              <text:p/>
            </draw:line>
            <draw:frame draw:style-name="gr36" draw:text-style-name="P7" draw:layer="layout" svg:width="1.052cm" svg:height="1.187cm" svg:x="14.674cm" svg:y="3.6cm">
              <draw:text-box>
                <text:p text:style-name="P6">Zieh</text:p>
              </draw:text-box>
            </draw:frame>
            <draw:line draw:style-name="gr4" draw:text-style-name="P5" draw:layer="layout" svg:x1="15.35cm" svg:y1="4cm" svg:x2="15.35cm" svg:y2="28.7cm">
              <svg:desc>#Track.Kwk.IH</svg:desc>
              <text:p/>
            </draw:line>
            <draw:frame draw:style-name="gr37" draw:text-style-name="P7" draw:layer="layout" svg:width="0.786cm" svg:height="1.187cm" svg:x="15.007cm" svg:y="3.6cm">
              <draw:text-box>
                <text:p text:style-name="P6">IH</text:p>
              </draw:text-box>
            </draw:frame>
          </draw:g>
          <draw:g>
            <draw:frame draw:style-name="gr3" draw:text-style-name="P4" draw:layer="layout" svg:width="1.611cm" svg:height="1.199cm" svg:x="18.2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9cm" svg:y1="4cm" svg:x2="19cm" svg:y2="28.7cm">
              <svg:desc>#Track.Hst.1</svg:desc>
              <text:p/>
            </draw:line>
            <draw:frame draw:style-name="gr5" draw:text-style-name="P7" draw:layer="layout" svg:width="0.659cm" svg:height="1.187cm" svg:x="18.721cm" svg:y="3.6cm">
              <draw:text-box>
                <text:p text:style-name="P6">1</text:p>
              </draw:text-box>
            </draw:frame>
            <draw:line draw:style-name="gr4" draw:text-style-name="P5" draw:layer="layout" svg:x1="19.2cm" svg:y1="4cm" svg:x2="19.2cm" svg:y2="28.7cm">
              <svg:desc>#Track.Hst.2</svg:desc>
              <text:p/>
            </draw:line>
            <draw:frame draw:style-name="gr5" draw:text-style-name="P7" draw:layer="layout" svg:width="0.659cm" svg:height="1.187cm" svg:x="18.921cm" svg:y="3.6cm">
              <draw:text-box>
                <text:p text:style-name="P6">2</text:p>
              </draw:text-box>
            </draw:frame>
            <draw:line draw:style-name="gr4" draw:text-style-name="P5" draw:layer="layout" svg:x1="19.4cm" svg:y1="4cm" svg:x2="19.4cm" svg:y2="28.7cm">
              <svg:desc>#Track.Hst.3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3</text:p>
              </draw:text-box>
            </draw:frame>
            <draw:line draw:style-name="gr4" draw:text-style-name="P5" draw:layer="layout" svg:x1="19.6cm" svg:y1="4cm" svg:x2="19.6cm" svg:y2="28.7cm">
              <svg:desc>#Track.Hst.4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4</text:p>
              </draw:text-box>
            </draw:frame>
            <draw:line draw:style-name="gr4" draw:text-style-name="P5" draw:layer="layout" svg:x1="19.8cm" svg:y1="4cm" svg:x2="19.8cm" svg:y2="28.7cm">
              <svg:desc>#Track.Hst.6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6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9.4cm" svg:y1="11.684cm" svg:x2="19.4cm" svg:y2="11.867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19.2cm" svg:y1="24.904cm" svg:x2="19.2cm" svg:y2="25.08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19.2cm" svg:y1="11.767cm" svg:x2="19.2cm" svg:y2="11.96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19.2cm" svg:y1="17.668cm" svg:x2="19.2cm" svg:y2="17.868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9.4cm" svg:y1="20.138cm" svg:x2="19.4cm" svg:y2="20.338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9.4cm" svg:y1="5.409cm" svg:x2="19.4cm" svg:y2="5.609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9.4cm" svg:y1="24.904cm" svg:x2="19.4cm" svg:y2="25.087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14.75cm" svg:y1="16.707cm" svg:x2="14.75cm" svg:y2="16.907cm">
              <svg:desc>Lpaz 12915 [Mi]</svg:desc>
              <text:p/>
            </draw:line>
            <draw:frame draw:name="Lpaz 12915 [Mi]" draw:style-name="gr11" draw:text-style-name="P10" draw:layer="layout" svg:width="1.044cm" svg:height="1.187cm" svg:x="14.278cm" svg:y="16.757cm">
              <draw:text-box>
                <text:p text:style-name="P9"><text:s text:c="4"/>40</text:p>
              </draw:text-box>
            </draw:frame>
            <draw:frame draw:name="Lpaz 12915 [Mi]" draw:style-name="gr12" draw:text-style-name="P10" draw:layer="layout" svg:width="1.179cm" svg:height="1.187cm" svg:x="19.061cm" svg:y="16.769cm">
              <draw:text-box>
                <text:p text:style-name="P9">49 <text:s text:c="5"/></text:p>
              </draw:text-box>
            </draw:frame>
            <draw:line draw:name="Lpaz 12915 [Mi]" draw:style-name="gr38" draw:text-style-name="P8" draw:layer="layout" svg:x1="14.75cm" svg:y1="16.807cm" svg:x2="19.6cm" svg:y2="17.219cm">
              <svg:desc>Lpaz 12915 [Mi]</svg:desc>
              <text:p text:style-name="P11"><text:s text:c="3"/>Lpaz 12915 [Mi]</text:p>
              <text:p text:style-name="P11"><text:span text:style-name="T1"/></text:p>
            </draw:line>
            <draw:line draw:name="Lpaz 12915 [Mi]" draw:style-name="gr20" draw:text-style-name="P5" draw:layer="layout" svg:x1="19.6cm" svg:y1="17.119cm" svg:x2="19.6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19.6cm" svg:y1="14.566cm" svg:x2="19.6cm" svg:y2="16.396cm">
              <svg:desc>N 8113</svg:desc>
              <text:p/>
            </draw:line>
          </draw:g>
          <draw:g draw:name="N 8230">
            <draw:line draw:name="N 8230" draw:style-name="gr21" draw:text-style-name="P5" draw:layer="layout" svg:x1="19cm" svg:y1="8.391cm" svg:x2="19cm" svg:y2="12.05cm">
              <svg:desc>N 8230</svg:desc>
              <text:p/>
            </draw:line>
            <draw:frame draw:name="N 8230" draw:style-name="gr12" draw:text-style-name="P10" draw:layer="layout" svg:width="1.179cm" svg:height="1.187cm" svg:x="18.461cm" svg:y="12cm">
              <draw:text-box>
                <text:p text:style-name="P9">56 <text:s text:c="5"/></text:p>
              </draw:text-box>
            </draw:frame>
            <draw:frame draw:name="N 8230" draw:style-name="gr11" draw:text-style-name="P10" draw:layer="layout" svg:width="1.044cm" svg:height="1.187cm" svg:x="14.078cm" svg:y="12.012cm">
              <draw:text-box>
                <text:p text:style-name="P9"><text:s text:c="4"/>05</text:p>
              </draw:text-box>
            </draw:frame>
            <draw:line draw:name="N 8230" draw:style-name="gr22" draw:text-style-name="P8" draw:layer="layout" svg:x1="14.55cm" svg:y1="12.462cm" svg:x2="19cm" svg:y2="12.05cm">
              <svg:desc>N 8230</svg:desc>
              <text:p text:style-name="P11">N 8230 <text:s text:c="2"/></text:p>
              <text:p text:style-name="P11"><text:span text:style-name="T1"/></text:p>
            </draw:line>
            <draw:line draw:name="N 8230" draw:style-name="gr21" draw:text-style-name="P5" draw:layer="layout" svg:x1="14.55cm" svg:y1="12.362cm" svg:x2="14.55cm" svg:y2="12.562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9cm" svg:y1="16.021cm" svg:x2="19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9.6cm" svg:y1="6.79cm" svg:x2="19.6cm" svg:y2="9.077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9cm" svg:y1="18.171cm" svg:x2="19cm" svg:y2="18.371cm">
              <svg:desc>N 8601 [Sa]</svg:desc>
              <text:p/>
            </draw:line>
          </draw:g>
          <draw:g draw:name="N 8915">
            <draw:line draw:name="N 8915" draw:style-name="gr21" draw:text-style-name="P5" draw:layer="layout" svg:x1="1.2cm" svg:y1="4cm" svg:x2="1.2cm" svg:y2="8.894cm">
              <svg:desc>N 8915</svg:desc>
              <text:p/>
            </draw:line>
            <draw:frame draw:name="N 8915" draw:style-name="gr11" draw:text-style-name="P10" draw:layer="layout" svg:width="1.044cm" svg:height="1.187cm" svg:x="0.728cm" svg:y="8.844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5.511cm" svg:y="8.719cm">
              <draw:text-box>
                <text:p text:style-name="P9">53 <text:s text:c="5"/></text:p>
              </draw:text-box>
            </draw:frame>
            <draw:line draw:name="N 8915" draw:style-name="gr22" draw:text-style-name="P8" draw:layer="layout" svg:x1="1.2cm" svg:y1="8.894cm" svg:x2="6.05cm" svg:y2="9.169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6.05cm" svg:y1="9.169cm" svg:x2="6.05cm" svg:y2="12.828cm">
              <svg:desc>N 8915</svg:desc>
              <text:p/>
            </draw:line>
            <draw:frame draw:name="N 8915" draw:style-name="gr11" draw:text-style-name="P10" draw:layer="layout" svg:width="1.044cm" svg:height="1.187cm" svg:x="5.578cm" svg:y="12.778cm">
              <draw:text-box>
                <text:p text:style-name="P9"><text:s text:c="4"/>13</text:p>
              </draw:text-box>
            </draw:frame>
            <draw:frame draw:name="N 8915" draw:style-name="gr12" draw:text-style-name="P10" draw:layer="layout" svg:width="1.179cm" svg:height="1.187cm" svg:x="9.561cm" svg:y="12.561cm">
              <draw:text-box>
                <text:p text:style-name="P9">17 <text:s text:c="5"/></text:p>
              </draw:text-box>
            </draw:frame>
            <draw:line draw:name="N 8915" draw:style-name="gr22" draw:text-style-name="P8" draw:layer="layout" svg:x1="6.05cm" svg:y1="12.828cm" svg:x2="10.1cm" svg:y2="13.011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10.1cm" svg:y1="13.011cm" svg:x2="10.1cm" svg:y2="14.383cm">
              <svg:desc>N 8915</svg:desc>
              <text:p/>
            </draw:line>
            <draw:frame draw:name="N 8915" draw:style-name="gr11" draw:text-style-name="P10" draw:layer="layout" svg:width="1.044cm" svg:height="1.187cm" svg:x="9.628cm" svg:y="14.333cm">
              <draw:text-box>
                <text:p text:style-name="P9"><text:s text:c="4"/>47</text:p>
              </draw:text-box>
            </draw:frame>
            <draw:frame draw:name="N 8915" draw:style-name="gr12" draw:text-style-name="P10" draw:layer="layout" svg:width="1.179cm" svg:height="1.187cm" svg:x="14.211cm" svg:y="14.116cm">
              <draw:text-box>
                <text:p text:style-name="P9">51 <text:s text:c="5"/></text:p>
              </draw:text-box>
            </draw:frame>
            <draw:line draw:name="N 8915" draw:style-name="gr22" draw:text-style-name="P8" draw:layer="layout" svg:x1="10.1cm" svg:y1="14.383cm" svg:x2="14.75cm" svg:y2="14.566cm">
              <svg:desc>N 8915</svg:desc>
              <text:p text:style-name="P11"><text:s text:c="3"/>N 8915</text:p>
              <text:p text:style-name="P11"><text:span text:style-name="T1"/></text:p>
            </draw:line>
            <draw:line draw:name="N 8915" draw:style-name="gr21" draw:text-style-name="P5" draw:layer="layout" svg:x1="14.75cm" svg:y1="14.466cm" svg:x2="14.75cm" svg:y2="14.666cm">
              <svg:desc>N 8915</svg:desc>
              <text:p/>
            </draw:line>
          </draw:g>
          <draw:g draw:name="N 8916">
            <draw:line draw:name="N 8916" draw:style-name="gr21" draw:text-style-name="P5" draw:layer="layout" svg:x1="14.95cm" svg:y1="21.785cm" svg:x2="14.95cm" svg:y2="21.985cm">
              <svg:desc>N 8916</svg:desc>
              <text:p/>
            </draw:line>
            <draw:frame draw:name="N 8916" draw:style-name="gr12" draw:text-style-name="P10" draw:layer="layout" svg:width="1.179cm" svg:height="1.187cm" svg:x="14.411cm" svg:y="21.835cm">
              <draw:text-box>
                <text:p text:style-name="P9">31 <text:s text:c="5"/></text:p>
              </draw:text-box>
            </draw:frame>
            <draw:frame draw:name="N 8916" draw:style-name="gr11" draw:text-style-name="P10" draw:layer="layout" svg:width="1.044cm" svg:height="1.187cm" svg:x="9.628cm" svg:y="21.618cm">
              <draw:text-box>
                <text:p text:style-name="P9"><text:s text:c="4"/>35</text:p>
              </draw:text-box>
            </draw:frame>
            <draw:line draw:name="N 8916" draw:style-name="gr22" draw:text-style-name="P8" draw:layer="layout" svg:x1="10.1cm" svg:y1="22.068cm" svg:x2="14.95cm" svg:y2="21.88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0.1cm" svg:y1="21.968cm" svg:x2="10.1cm" svg:y2="22.168cm">
              <svg:desc>N 8916</svg:desc>
              <text:p/>
            </draw:line>
            <draw:frame draw:name="N 8916" draw:style-name="gr11" draw:text-style-name="P10" draw:layer="layout" svg:width="1.044cm" svg:height="1.187cm" svg:x="5.578cm" svg:y="21.801cm">
              <draw:text-box>
                <text:p text:style-name="P9"><text:s text:c="4"/>39</text:p>
              </draw:text-box>
            </draw:frame>
            <draw:line draw:name="N 8916" draw:style-name="gr22" draw:text-style-name="P8" draw:layer="layout" svg:x1="6.05cm" svg:y1="22.251cm" svg:x2="10.1cm" svg:y2="22.06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6.05cm" svg:y1="22.251cm" svg:x2="6.05cm" svg:y2="25.178cm">
              <svg:desc>N 8916</svg:desc>
              <text:p/>
            </draw:line>
            <draw:frame draw:name="N 8916" draw:style-name="gr12" draw:text-style-name="P10" draw:layer="layout" svg:width="1.179cm" svg:height="1.187cm" svg:x="5.511cm" svg:y="25.128cm">
              <draw:text-box>
                <text:p text:style-name="P9">43 <text:s text:c="5"/></text:p>
              </draw:text-box>
            </draw:frame>
            <draw:frame draw:name="N 8916" draw:style-name="gr11" draw:text-style-name="P10" draw:layer="layout" svg:width="1.044cm" svg:height="1.187cm" svg:x="0.928cm" svg:y="25.003cm">
              <draw:text-box>
                <text:p text:style-name="P9"><text:s text:c="4"/>49</text:p>
              </draw:text-box>
            </draw:frame>
            <draw:line draw:name="N 8916" draw:style-name="gr22" draw:text-style-name="P8" draw:layer="layout" svg:x1="1.4cm" svg:y1="25.453cm" svg:x2="6.05cm" svg:y2="25.178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1" draw:text-style-name="P5" draw:layer="layout" svg:x1="1.4cm" svg:y1="25.353cm" svg:x2="1.4cm" svg:y2="25.553cm">
              <svg:desc>N 8916</svg:desc>
              <text:p/>
            </draw:line>
          </draw:g>
          <draw:g draw:name="P 4160">
            <draw:line draw:name="P 4160" draw:style-name="gr23" draw:text-style-name="P5" draw:layer="layout" svg:x1="19.2cm" svg:y1="9.901cm" svg:x2="19.2cm" svg:y2="10.312cm">
              <svg:desc>P 4160</svg:desc>
              <text:p/>
            </draw:line>
          </draw:g>
          <draw:g draw:name="P 4161">
            <draw:line draw:name="P 4161" draw:style-name="gr23" draw:text-style-name="P5" draw:layer="layout" svg:x1="19.4cm" svg:y1="8.162cm" svg:x2="19.4cm" svg:y2="8.62cm">
              <svg:desc>P 4161</svg:desc>
              <text:p/>
            </draw:line>
          </draw:g>
          <draw:g draw:name="P 4163">
            <draw:line draw:name="P 4163" draw:style-name="gr23" draw:text-style-name="P5" draw:layer="layout" svg:x1="19.4cm" svg:y1="27.511cm" svg:x2="19.4cm" svg:y2="27.785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19.2cm" svg:y1="5.692cm" svg:x2="19.2cm" svg:y2="5.875cm">
              <svg:desc>P 4430 [Sa]</svg:desc>
              <text:p/>
            </draw:line>
            <draw:frame draw:name="P 4430 [Sa]" draw:style-name="gr12" draw:text-style-name="P10" draw:layer="layout" svg:width="1.179cm" svg:height="1.187cm" svg:x="18.661cm" svg:y="5.825cm">
              <draw:text-box>
                <text:p text:style-name="P9">41 <text:s text:c="5"/></text:p>
              </draw:text-box>
            </draw:frame>
            <draw:frame draw:name="P 4430 [Sa]" draw:style-name="gr11" draw:text-style-name="P10" draw:layer="layout" svg:width="1.044cm" svg:height="1.187cm" svg:x="14.278cm" svg:y="5.837cm">
              <draw:text-box>
                <text:p text:style-name="P9"><text:s text:c="4"/>50</text:p>
              </draw:text-box>
            </draw:frame>
            <draw:line draw:name="P 4430 [Sa]" draw:style-name="gr24" draw:text-style-name="P8" draw:layer="layout" svg:x1="14.75cm" svg:y1="6.287cm" svg:x2="19.2cm" svg:y2="5.875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4.75cm" svg:y1="6.187cm" svg:x2="14.75cm" svg:y2="6.387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4.75cm" svg:y1="9.618cm" svg:x2="14.75cm" svg:y2="9.818cm">
              <svg:desc>P 4431 [Sa]</svg:desc>
              <text:p/>
            </draw:line>
            <draw:frame draw:name="P 4431 [Sa]" draw:style-name="gr11" draw:text-style-name="P10" draw:layer="layout" svg:width="1.044cm" svg:height="1.187cm" svg:x="14.278cm" svg:y="9.668cm">
              <draw:text-box>
                <text:p text:style-name="P9"><text:s text:c="4"/>05</text:p>
              </draw:text-box>
            </draw:frame>
            <draw:frame draw:name="P 4431 [Sa]" draw:style-name="gr12" draw:text-style-name="P10" draw:layer="layout" svg:width="1.179cm" svg:height="1.187cm" svg:x="18.861cm" svg:y="9.679cm">
              <draw:text-box>
                <text:p text:style-name="P9">14 <text:s text:c="5"/></text:p>
              </draw:text-box>
            </draw:frame>
            <draw:line draw:name="P 4431 [Sa]" draw:style-name="gr24" draw:text-style-name="P8" draw:layer="layout" svg:x1="14.75cm" svg:y1="9.718cm" svg:x2="19.4cm" svg:y2="10.129cm">
              <svg:desc>P 4431 [Sa]</svg:desc>
              <text:p text:style-name="P11"><text:s text:c="3"/>P 4431 [Sa]</text:p>
              <text:p text:style-name="P11"><text:span text:style-name="T1"/></text:p>
            </draw:line>
            <draw:line draw:name="P 4431 [Sa]" draw:style-name="gr23" draw:text-style-name="P5" draw:layer="layout" svg:x1="19.4cm" svg:y1="10.129cm" svg:x2="19.4cm" svg:y2="10.312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19.2cm" svg:y1="23.44cm" svg:x2="19.2cm" svg:y2="23.714cm">
              <svg:desc>P 4432 [Sa]</svg:desc>
              <text:p/>
            </draw:line>
            <draw:frame draw:name="P 4432 [Sa]" draw:style-name="gr25" draw:text-style-name="P10" draw:layer="layout" svg:width="1.162cm" svg:height="1.187cm" svg:x="18.669cm" svg:y="23.664cm">
              <draw:text-box>
                <text:p text:style-name="P9">11 <text:s text:c="5"/></text:p>
              </draw:text-box>
            </draw:frame>
            <draw:frame draw:name="P 4432 [Sa]" draw:style-name="gr11" draw:text-style-name="P10" draw:layer="layout" svg:width="1.044cm" svg:height="1.187cm" svg:x="14.278cm" svg:y="23.676cm">
              <draw:text-box>
                <text:p text:style-name="P9"><text:s text:c="4"/>20</text:p>
              </draw:text-box>
            </draw:frame>
            <draw:line draw:name="P 4432 [Sa]" draw:style-name="gr24" draw:text-style-name="P8" draw:layer="layout" svg:x1="14.75cm" svg:y1="24.126cm" svg:x2="19.2cm" svg:y2="23.71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3" draw:text-style-name="P5" draw:layer="layout" svg:x1="14.75cm" svg:y1="24.026cm" svg:x2="14.75cm" svg:y2="24.226cm">
              <svg:desc>P 4432 [Sa]</svg:desc>
              <text:p/>
            </draw:line>
          </draw:g>
          <draw:g draw:name="P 4811">
            <draw:line draw:name="P 4811" draw:style-name="gr23" draw:text-style-name="P5" draw:layer="layout" svg:x1="1.2cm" svg:y1="4.998cm" svg:x2="1.2cm" svg:y2="5.198cm">
              <svg:desc>P 4811</svg:desc>
              <text:p/>
            </draw:line>
            <draw:frame draw:name="P 4811" draw:style-name="gr11" draw:text-style-name="P10" draw:layer="layout" svg:width="1.044cm" svg:height="1.187cm" svg:x="0.728cm" svg:y="5.048cm">
              <draw:text-box>
                <text:p text:style-name="P9"><text:s text:c="4"/>24</text:p>
              </draw:text-box>
            </draw:frame>
            <draw:frame draw:name="P 4811" draw:style-name="gr12" draw:text-style-name="P10" draw:layer="layout" svg:width="1.179cm" svg:height="1.187cm" svg:x="5.311cm" svg:y="4.922cm">
              <draw:text-box>
                <text:p text:style-name="P9">30 <text:s text:c="5"/></text:p>
              </draw:text-box>
            </draw:frame>
            <draw:line draw:name="P 4811" draw:style-name="gr24" draw:text-style-name="P8" draw:layer="layout" svg:x1="1.2cm" svg:y1="5.098cm" svg:x2="5.85cm" svg:y2="5.372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5.85cm" svg:y1="5.372cm" svg:x2="5.85cm" svg:y2="5.555cm">
              <svg:desc>P 4811</svg:desc>
              <text:p/>
            </draw:line>
            <draw:frame draw:name="P 4811" draw:style-name="gr11" draw:text-style-name="P10" draw:layer="layout" svg:width="1.044cm" svg:height="1.187cm" svg:x="5.378cm" svg:y="5.505cm">
              <draw:text-box>
                <text:p text:style-name="P9"><text:s text:c="4"/>34</text:p>
              </draw:text-box>
            </draw:frame>
            <draw:frame draw:name="P 4811" draw:style-name="gr12" draw:text-style-name="P10" draw:layer="layout" svg:width="1.179cm" svg:height="1.187cm" svg:x="9.561cm" svg:y="5.288cm">
              <draw:text-box>
                <text:p text:style-name="P9">38 <text:s text:c="5"/></text:p>
              </draw:text-box>
            </draw:frame>
            <draw:line draw:name="P 4811" draw:style-name="gr24" draw:text-style-name="P8" draw:layer="layout" svg:x1="5.85cm" svg:y1="5.555cm" svg:x2="10.1cm" svg:y2="5.738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0.1cm" svg:y1="5.638cm" svg:x2="10.1cm" svg:y2="5.838cm">
              <svg:desc>P 4811</svg:desc>
              <text:p/>
            </draw:line>
            <draw:frame draw:name="P 4811" draw:style-name="gr12" draw:text-style-name="P10" draw:layer="layout" svg:width="1.179cm" svg:height="1.187cm" svg:x="14.011cm" svg:y="5.471cm">
              <draw:text-box>
                <text:p text:style-name="P9">42 <text:s text:c="5"/></text:p>
              </draw:text-box>
            </draw:frame>
            <draw:line draw:name="P 4811" draw:style-name="gr24" draw:text-style-name="P8" draw:layer="layout" svg:x1="10.1cm" svg:y1="5.738cm" svg:x2="14.55cm" svg:y2="5.921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4.55cm" svg:y1="5.921cm" svg:x2="14.55cm" svg:y2="6.653cm">
              <svg:desc>P 4811</svg:desc>
              <text:p/>
            </draw:line>
            <draw:frame draw:name="P 4811" draw:style-name="gr11" draw:text-style-name="P10" draw:layer="layout" svg:width="1.044cm" svg:height="1.187cm" svg:x="14.078cm" svg:y="6.603cm">
              <draw:text-box>
                <text:p text:style-name="P9"><text:s text:c="4"/>58</text:p>
              </draw:text-box>
            </draw:frame>
            <draw:frame draw:name="P 4811" draw:style-name="gr12" draw:text-style-name="P10" draw:layer="layout" svg:width="1.179cm" svg:height="1.187cm" svg:x="18.861cm" svg:y="6.614cm">
              <draw:text-box>
                <text:p text:style-name="P9">07 <text:s text:c="5"/></text:p>
              </draw:text-box>
            </draw:frame>
            <draw:line draw:name="P 4811" draw:style-name="gr24" draw:text-style-name="P8" draw:layer="layout" svg:x1="14.55cm" svg:y1="6.653cm" svg:x2="19.4cm" svg:y2="7.064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9.4cm" svg:y1="7.064cm" svg:x2="19.4cm" svg:y2="7.247cm">
              <svg:desc>P 4811</svg:desc>
              <text:p/>
            </draw:line>
          </draw:g>
          <draw:g draw:name="P 4812">
            <draw:line draw:name="P 4812" draw:style-name="gr23" draw:text-style-name="P5" draw:layer="layout" svg:x1="19.2cm" svg:y1="10.907cm" svg:x2="19.2cm" svg:y2="11.227cm">
              <svg:desc>P 4812</svg:desc>
              <text:p/>
            </draw:line>
            <draw:frame draw:name="P 4812" draw:style-name="gr12" draw:text-style-name="P10" draw:layer="layout" svg:width="1.179cm" svg:height="1.187cm" svg:x="18.661cm" svg:y="11.177cm">
              <draw:text-box>
                <text:p text:style-name="P9">38 <text:s text:c="5"/></text:p>
              </draw:text-box>
            </draw:frame>
            <draw:frame draw:name="P 4812" draw:style-name="gr11" draw:text-style-name="P10" draw:layer="layout" svg:width="1.044cm" svg:height="1.187cm" svg:x="14.078cm" svg:y="11.188cm">
              <draw:text-box>
                <text:p text:style-name="P9"><text:s text:c="4"/>47</text:p>
              </draw:text-box>
            </draw:frame>
            <draw:line draw:name="P 4812" draw:style-name="gr24" draw:text-style-name="P8" draw:layer="layout" svg:x1="14.55cm" svg:y1="11.638cm" svg:x2="19.2cm" svg:y2="11.22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4.55cm" svg:y1="11.638cm" svg:x2="14.55cm" svg:y2="11.821cm">
              <svg:desc>P 4812</svg:desc>
              <text:p/>
            </draw:line>
            <draw:frame draw:name="P 4812" draw:style-name="gr12" draw:text-style-name="P10" draw:layer="layout" svg:width="1.179cm" svg:height="1.187cm" svg:x="14.011cm" svg:y="11.771cm">
              <draw:text-box>
                <text:p text:style-name="P9">51 <text:s text:c="5"/></text:p>
              </draw:text-box>
            </draw:frame>
            <draw:frame draw:name="P 4812" draw:style-name="gr11" draw:text-style-name="P10" draw:layer="layout" svg:width="1.044cm" svg:height="1.187cm" svg:x="9.628cm" svg:y="11.554cm">
              <draw:text-box>
                <text:p text:style-name="P9"><text:s text:c="4"/>55</text:p>
              </draw:text-box>
            </draw:frame>
            <draw:line draw:name="P 4812" draw:style-name="gr24" draw:text-style-name="P8" draw:layer="layout" svg:x1="10.1cm" svg:y1="12.004cm" svg:x2="14.55cm" svg:y2="11.821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0.1cm" svg:y1="11.904cm" svg:x2="10.1cm" svg:y2="12.104cm">
              <svg:desc>P 4812</svg:desc>
              <text:p/>
            </draw:line>
            <draw:frame draw:name="P 4812" draw:style-name="gr11" draw:text-style-name="P10" draw:layer="layout" svg:width="1.044cm" svg:height="1.187cm" svg:x="5.378cm" svg:y="11.737cm">
              <draw:text-box>
                <text:p text:style-name="P9"><text:s text:c="4"/>59</text:p>
              </draw:text-box>
            </draw:frame>
            <draw:line draw:name="P 4812" draw:style-name="gr24" draw:text-style-name="P8" draw:layer="layout" svg:x1="5.85cm" svg:y1="12.187cm" svg:x2="10.1cm" svg:y2="12.004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5.85cm" svg:y1="12.187cm" svg:x2="5.85cm" svg:y2="12.37cm">
              <svg:desc>P 4812</svg:desc>
              <text:p/>
            </draw:line>
            <draw:frame draw:name="P 4812" draw:style-name="gr12" draw:text-style-name="P10" draw:layer="layout" svg:width="1.179cm" svg:height="1.187cm" svg:x="5.311cm" svg:y="12.32cm">
              <draw:text-box>
                <text:p text:style-name="P9">03 <text:s text:c="5"/></text:p>
              </draw:text-box>
            </draw:frame>
            <draw:frame draw:name="P 4812" draw:style-name="gr11" draw:text-style-name="P10" draw:layer="layout" svg:width="1.044cm" svg:height="1.187cm" svg:x="0.728cm" svg:y="12.195cm">
              <draw:text-box>
                <text:p text:style-name="P9"><text:s text:c="4"/>09</text:p>
              </draw:text-box>
            </draw:frame>
            <draw:line draw:name="P 4812" draw:style-name="gr24" draw:text-style-name="P8" draw:layer="layout" svg:x1="1.2cm" svg:y1="12.645cm" svg:x2="5.85cm" svg:y2="12.37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.2cm" svg:y1="12.545cm" svg:x2="1.2cm" svg:y2="12.745cm">
              <svg:desc>P 4812</svg:desc>
              <text:p/>
            </draw:line>
          </draw:g>
          <draw:g draw:name="P 4813">
            <draw:line draw:name="P 4813" draw:style-name="gr23" draw:text-style-name="P5" draw:layer="layout" svg:x1="1.2cm" svg:y1="22.059cm" svg:x2="1.2cm" svg:y2="22.259cm">
              <svg:desc>P 4813</svg:desc>
              <text:p/>
            </draw:line>
            <draw:frame draw:name="P 4813" draw:style-name="gr11" draw:text-style-name="P10" draw:layer="layout" svg:width="1.044cm" svg:height="1.187cm" svg:x="0.728cm" svg:y="22.109cm">
              <draw:text-box>
                <text:p text:style-name="P9"><text:s text:c="4"/>37</text:p>
              </draw:text-box>
            </draw:frame>
            <draw:frame draw:name="P 4813" draw:style-name="gr12" draw:text-style-name="P10" draw:layer="layout" svg:width="1.179cm" svg:height="1.187cm" svg:x="5.311cm" svg:y="21.984cm">
              <draw:text-box>
                <text:p text:style-name="P9">43 <text:s text:c="5"/></text:p>
              </draw:text-box>
            </draw:frame>
            <draw:line draw:name="P 4813" draw:style-name="gr24" draw:text-style-name="P8" draw:layer="layout" svg:x1="1.2cm" svg:y1="22.159cm" svg:x2="5.85cm" svg:y2="22.434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5.85cm" svg:y1="22.434cm" svg:x2="5.85cm" svg:y2="22.616cm">
              <svg:desc>P 4813</svg:desc>
              <text:p/>
            </draw:line>
            <draw:frame draw:name="P 4813" draw:style-name="gr11" draw:text-style-name="P10" draw:layer="layout" svg:width="1.044cm" svg:height="1.187cm" svg:x="5.378cm" svg:y="22.566cm">
              <draw:text-box>
                <text:p text:style-name="P9"><text:s text:c="4"/>47</text:p>
              </draw:text-box>
            </draw:frame>
            <draw:frame draw:name="P 4813" draw:style-name="gr12" draw:text-style-name="P10" draw:layer="layout" svg:width="1.179cm" svg:height="1.187cm" svg:x="9.561cm" svg:y="22.349cm">
              <draw:text-box>
                <text:p text:style-name="P9">51 <text:s text:c="5"/></text:p>
              </draw:text-box>
            </draw:frame>
            <draw:line draw:name="P 4813" draw:style-name="gr24" draw:text-style-name="P8" draw:layer="layout" svg:x1="5.85cm" svg:y1="22.616cm" svg:x2="10.1cm" svg:y2="22.799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0.1cm" svg:y1="22.699cm" svg:x2="10.1cm" svg:y2="22.899cm">
              <svg:desc>P 4813</svg:desc>
              <text:p/>
            </draw:line>
            <draw:frame draw:name="P 4813" draw:style-name="gr12" draw:text-style-name="P10" draw:layer="layout" svg:width="1.179cm" svg:height="1.187cm" svg:x="14.011cm" svg:y="22.532cm">
              <draw:text-box>
                <text:p text:style-name="P9">55 <text:s text:c="5"/></text:p>
              </draw:text-box>
            </draw:frame>
            <draw:line draw:name="P 4813" draw:style-name="gr24" draw:text-style-name="P8" draw:layer="layout" svg:x1="10.1cm" svg:y1="22.799cm" svg:x2="14.55cm" svg:y2="22.98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4.55cm" svg:y1="22.982cm" svg:x2="14.55cm" svg:y2="23.165cm">
              <svg:desc>P 4813</svg:desc>
              <text:p/>
            </draw:line>
            <draw:frame draw:name="P 4813" draw:style-name="gr11" draw:text-style-name="P10" draw:layer="layout" svg:width="1.044cm" svg:height="1.187cm" svg:x="14.078cm" svg:y="23.115cm">
              <draw:text-box>
                <text:p text:style-name="P9"><text:s text:c="4"/>59</text:p>
              </draw:text-box>
            </draw:frame>
            <draw:frame draw:name="P 4813" draw:style-name="gr12" draw:text-style-name="P10" draw:layer="layout" svg:width="1.179cm" svg:height="1.187cm" svg:x="18.861cm" svg:y="23.127cm">
              <draw:text-box>
                <text:p text:style-name="P9">08 <text:s text:c="5"/></text:p>
              </draw:text-box>
            </draw:frame>
            <draw:line draw:name="P 4813" draw:style-name="gr24" draw:text-style-name="P8" draw:layer="layout" svg:x1="14.55cm" svg:y1="23.165cm" svg:x2="19.4cm" svg:y2="23.577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9.4cm" svg:y1="23.577cm" svg:x2="19.4cm" svg:y2="23.943cm">
              <svg:desc>P 4813</svg:desc>
              <text:p/>
            </draw:line>
          </draw:g>
          <draw:g draw:name="P 4814">
            <draw:line draw:name="P 4814" draw:style-name="gr23" draw:text-style-name="P5" draw:layer="layout" svg:x1="19.2cm" svg:y1="27.511cm" svg:x2="19.2cm" svg:y2="27.694cm">
              <svg:desc>P 4814</svg:desc>
              <text:p/>
            </draw:line>
            <draw:frame draw:name="P 4814" draw:style-name="gr12" draw:text-style-name="P10" draw:layer="layout" svg:width="1.179cm" svg:height="1.187cm" svg:x="18.661cm" svg:y="27.644cm">
              <draw:text-box>
                <text:p text:style-name="P9">38 <text:s text:c="5"/></text:p>
              </draw:text-box>
            </draw:frame>
            <draw:frame draw:name="P 4814" draw:style-name="gr11" draw:text-style-name="P10" draw:layer="layout" svg:width="1.044cm" svg:height="1.187cm" svg:x="14.078cm" svg:y="27.655cm">
              <draw:text-box>
                <text:p text:style-name="P9"><text:s text:c="4"/>47</text:p>
              </draw:text-box>
            </draw:frame>
            <draw:line draw:name="P 4814" draw:style-name="gr24" draw:text-style-name="P8" draw:layer="layout" svg:x1="14.55cm" svg:y1="28.105cm" svg:x2="19.2cm" svg:y2="27.69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4.55cm" svg:y1="28.105cm" svg:x2="14.55cm" svg:y2="28.7cm">
              <svg:desc>P 4814</svg:desc>
              <text:p/>
            </draw:line>
          </draw:g>
          <draw:g draw:name="R 10 Kwk">
            <draw:line draw:name="R 10 Kwk" draw:style-name="gr34" draw:text-style-name="P5" draw:layer="layout" svg:x1="14.95cm" svg:y1="13.048cm" svg:x2="14.95cm" svg:y2="13.248cm">
              <svg:desc>R 10 Kwk</svg:desc>
              <text:p/>
            </draw:line>
          </draw:g>
          <draw:g draw:name="R 11 Kwk">
            <draw:line draw:name="R 11 Kwk" draw:style-name="gr34" draw:text-style-name="P5" draw:layer="layout" svg:x1="14.95cm" svg:y1="15.793cm" svg:x2="14.95cm" svg:y2="15.993cm">
              <svg:desc>R 11 Kwk</svg:desc>
              <text:p/>
            </draw:line>
          </draw:g>
          <draw:g draw:name="R 12 Kwk">
            <draw:line draw:name="R 12 Kwk" draw:style-name="gr34" draw:text-style-name="P5" draw:layer="layout" svg:x1="14.95cm" svg:y1="26.313cm" svg:x2="14.95cm" svg:y2="26.513cm">
              <svg:desc>R 12 Kwk</svg:desc>
              <text:p/>
            </draw:line>
          </draw:g>
          <draw:g draw:name="R 30 Pos">
            <draw:line draw:name="R 30 Pos" draw:style-name="gr34" draw:text-style-name="P5" draw:layer="layout" svg:x1="1.4cm" svg:y1="25.856cm" svg:x2="1.4cm" svg:y2="26.056cm">
              <svg:desc>R 30 Pos</svg:desc>
              <text:p/>
            </draw:line>
            <draw:line draw:name="R 30 Pos" draw:style-name="gr35" draw:text-style-name="P8" draw:layer="layout" svg:x1="1.4cm" svg:y1="25.956cm" svg:x2="1.8cm" svg:y2="26.413cm">
              <svg:desc>R 30 Pos</svg:desc>
              <text:p/>
            </draw:line>
            <draw:line draw:name="R 30 Pos" draw:style-name="gr34" draw:text-style-name="P5" draw:layer="layout" svg:x1="1.8cm" svg:y1="26.413cm" svg:x2="1.8cm" svg:y2="26.871cm">
              <svg:desc>R 30 Pos</svg:desc>
              <text:p/>
            </draw:line>
            <draw:line draw:name="R 30 Pos" draw:style-name="gr35" draw:text-style-name="P8" draw:layer="layout" svg:x1="1.4cm" svg:y1="27.328cm" svg:x2="1.8cm" svg:y2="26.871cm">
              <svg:desc>R 30 Pos</svg:desc>
              <text:p/>
            </draw:line>
            <draw:line draw:name="R 30 Pos" draw:style-name="gr34" draw:text-style-name="P5" draw:layer="layout" svg:x1="1.4cm" svg:y1="27.228cm" svg:x2="1.4cm" svg:y2="27.428cm">
              <svg:desc>R 30 Pos</svg:desc>
              <text:p/>
            </draw:line>
          </draw:g>
          <draw:g draw:name="St 6145">
            <draw:line draw:name="St 6145" draw:style-name="gr27" draw:text-style-name="P5" draw:layer="layout" svg:x1="19cm" svg:y1="12.553cm" svg:x2="19cm" svg:y2="13.926cm">
              <svg:desc>St 6145</svg:desc>
              <text:p/>
            </draw:line>
          </draw:g>
          <draw:g draw:name="St 6620">
            <draw:line draw:name="St 6620" draw:style-name="gr27" draw:text-style-name="P5" draw:layer="layout" svg:x1="19cm" svg:y1="19.681cm" svg:x2="19cm" svg:y2="19.881cm">
              <svg:desc>St 6620</svg:desc>
              <text:p/>
            </draw:line>
            <draw:frame draw:name="St 6620" draw:style-name="gr12" draw:text-style-name="P10" draw:layer="layout" svg:width="1.179cm" svg:height="1.187cm" svg:x="18.461cm" svg:y="19.731cm">
              <draw:text-box>
                <text:p text:style-name="P9">45 <text:s text:c="5"/></text:p>
              </draw:text-box>
            </draw:frame>
            <draw:frame draw:name="St 6620" draw:style-name="gr11" draw:text-style-name="P10" draw:layer="layout" svg:width="1.044cm" svg:height="1.187cm" svg:x="14.278cm" svg:y="19.743cm">
              <draw:text-box>
                <text:p text:style-name="P9"><text:s text:c="4"/>54</text:p>
              </draw:text-box>
            </draw:frame>
            <draw:line draw:name="St 6620" draw:style-name="gr28" draw:text-style-name="P8" draw:layer="layout" svg:x1="14.75cm" svg:y1="20.193cm" svg:x2="19cm" svg:y2="19.781cm">
              <svg:desc>St 6620</svg:desc>
              <text:p text:style-name="P11">St 6620 <text:s text:c="2"/></text:p>
              <text:p text:style-name="P11"><text:span text:style-name="T1"/></text:p>
            </draw:line>
            <draw:line draw:name="St 6620" draw:style-name="gr27" draw:text-style-name="P5" draw:layer="layout" svg:x1="14.75cm" svg:y1="20.093cm" svg:x2="14.75cm" svg:y2="20.293cm">
              <svg:desc>St 6620</svg:desc>
              <text:p/>
            </draw:line>
          </draw:g>
          <draw:g draw:name="Ü 15434 [Sa]">
            <draw:line draw:name="Ü 15434 [Sa]" draw:style-name="gr39" draw:text-style-name="P5" draw:layer="layout" svg:x1="14.95cm" svg:y1="24.941cm" svg:x2="14.95cm" svg:y2="25.141cm">
              <svg:desc>Ü 15434 [Sa]</svg:desc>
              <text:p/>
            </draw:line>
            <draw:frame draw:name="Ü 15434 [Sa]" draw:style-name="gr12" draw:text-style-name="P10" draw:layer="layout" svg:width="1.179cm" svg:height="1.187cm" svg:x="14.411cm" svg:y="24.991cm">
              <draw:text-box>
                <text:p text:style-name="P9">40 <text:s text:c="5"/></text:p>
              </draw:text-box>
            </draw:frame>
            <draw:frame draw:name="Ü 15434 [Sa]" draw:style-name="gr11" draw:text-style-name="P10" draw:layer="layout" svg:width="1.044cm" svg:height="1.187cm" svg:x="9.628cm" svg:y="24.774cm">
              <draw:text-box>
                <text:p text:style-name="P9"><text:s text:c="4"/>44</text:p>
              </draw:text-box>
            </draw:frame>
            <draw:line draw:name="Ü 15434 [Sa]" draw:style-name="gr40" draw:text-style-name="P8" draw:layer="layout" svg:x1="10.1cm" svg:y1="25.224cm" svg:x2="14.95cm" svg:y2="25.041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39" draw:text-style-name="P5" draw:layer="layout" svg:x1="10.1cm" svg:y1="25.124cm" svg:x2="10.1cm" svg:y2="25.324cm">
              <svg:desc>Ü 15434 [Sa]</svg:desc>
              <text:p/>
            </draw:line>
          </draw:g>
          <draw:g draw:name="Ü 15435 [Sa]">
            <draw:line draw:name="Ü 15435 [Sa]" draw:style-name="gr39" draw:text-style-name="P5" draw:layer="layout" svg:x1="10.1cm" svg:y1="25.673cm" svg:x2="10.1cm" svg:y2="25.873cm">
              <svg:desc>Ü 15435 [Sa]</svg:desc>
              <text:p/>
            </draw:line>
            <draw:frame draw:name="Ü 15435 [Sa]" draw:style-name="gr11" draw:text-style-name="P10" draw:layer="layout" svg:width="1.044cm" svg:height="1.187cm" svg:x="9.628cm" svg:y="25.723cm">
              <draw:text-box>
                <text:p text:style-name="P9"><text:s text:c="4"/>56</text:p>
              </draw:text-box>
            </draw:frame>
            <draw:frame draw:name="Ü 15435 [Sa]" draw:style-name="gr12" draw:text-style-name="P10" draw:layer="layout" svg:width="1.179cm" svg:height="1.187cm" svg:x="14.411cm" svg:y="25.506cm">
              <draw:text-box>
                <text:p text:style-name="P9">00 <text:s text:c="5"/></text:p>
              </draw:text-box>
            </draw:frame>
            <draw:line draw:name="Ü 15435 [Sa]" draw:style-name="gr40" draw:text-style-name="P8" draw:layer="layout" svg:x1="10.1cm" svg:y1="25.773cm" svg:x2="14.95cm" svg:y2="25.956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39" draw:text-style-name="P5" draw:layer="layout" svg:x1="14.95cm" svg:y1="25.856cm" svg:x2="14.95cm" svg:y2="26.056cm">
              <svg:desc>Ü 15435 [Sa]</svg:desc>
              <text:p/>
            </draw:line>
          </draw:g>
          <draw:g draw:name="V 5364 Mi">
            <draw:line draw:name="V 5364 Mi" draw:style-name="gr29" draw:text-style-name="P5" draw:layer="layout" svg:x1="19cm" svg:y1="18.5cm" svg:x2="19cm" svg:y2="24.446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4.75cm" svg:y1="18.583cm" svg:x2="14.75cm" svg:y2="18.783cm">
              <svg:desc>V 5645 Mi</svg:desc>
              <text:p/>
            </draw:line>
            <draw:frame draw:name="V 5645 Mi" draw:style-name="gr11" draw:text-style-name="P10" draw:layer="layout" svg:width="1.044cm" svg:height="1.187cm" svg:x="14.278cm" svg:y="18.633cm">
              <draw:text-box>
                <text:p text:style-name="P9"><text:s text:c="4"/>21</text:p>
              </draw:text-box>
            </draw:frame>
            <draw:frame draw:name="V 5645 Mi" draw:style-name="gr12" draw:text-style-name="P10" draw:layer="layout" svg:width="1.179cm" svg:height="1.187cm" svg:x="19.061cm" svg:y="18.645cm">
              <draw:text-box>
                <text:p text:style-name="P9">30 <text:s text:c="5"/></text:p>
              </draw:text-box>
            </draw:frame>
            <draw:line draw:name="V 5645 Mi" draw:style-name="gr30" draw:text-style-name="P8" draw:layer="layout" svg:x1="14.75cm" svg:y1="18.683cm" svg:x2="19.6cm" svg:y2="19.095cm">
              <svg:desc>V 5645 Mi</svg:desc>
              <text:p text:style-name="P11"><text:s text:c="3"/>V 5645 Mi</text:p>
              <text:p text:style-name="P11"><text:span text:style-name="T1"/></text:p>
            </draw:line>
            <draw:line draw:name="V 5645 Mi" draw:style-name="gr29" draw:text-style-name="P5" draw:layer="layout" svg:x1="19.6cm" svg:y1="18.995cm" svg:x2="19.6cm" svg:y2="19.195cm">
              <svg:desc>V 5645 Mi</svg:desc>
              <text:p/>
            </draw:line>
          </draw:g>
        </draw:g>
      </draw:page>
      <draw:page draw:name="Kleinbahn I" draw:style-name="dp1" draw:master-page-name="Standard">
        <draw:g draw:style-name="gr1">
          <draw:g>
            <draw:frame draw:style-name="gr2" draw:text-style-name="P2" draw:layer="layout" svg:width="8.071cm" svg:height="1.187cm" svg:x="6.515cm" svg:y="1cm">
              <draw:text-box>
                <text:p text:style-name="P1">Haugsdorf – Tarmstedt Ost</text:p>
              </draw:text-box>
            </draw:frame>
          </draw:g>
          <draw:g>
            <draw:frame draw:style-name="gr31" draw:text-style-name="P4" draw:layer="layout" svg:width="1.814cm" svg:height="1.199cm" svg:x="0.34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.2cm" svg:y1="4cm" svg:x2="1.2cm" svg:y2="28.7cm">
              <svg:desc>#Track.Sbg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Sbg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Sbg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5.045cm" svg:y="2.5cm">
              <draw:text-box>
                <text:p text:style-name="P3">Huk</text:p>
                <text:p text:style-name="P3">KM: 0</text:p>
              </draw:text-box>
            </draw:frame>
            <draw:line draw:style-name="gr4" draw:text-style-name="P5" draw:layer="layout" svg:x1="5.8cm" svg:y1="4cm" svg:x2="5.8cm" svg:y2="28.7cm">
              <svg:desc>#Track.Huk.4</svg:desc>
              <text:p/>
            </draw:line>
            <draw:frame draw:style-name="gr5" draw:text-style-name="P7" draw:layer="layout" svg:width="0.659cm" svg:height="1.187cm" svg:x="5.521cm" svg:y="3.6cm">
              <draw:text-box>
                <text:p text:style-name="P6">4</text:p>
              </draw:text-box>
            </draw:frame>
            <draw:line draw:style-name="gr4" draw:text-style-name="P5" draw:layer="layout" svg:x1="6cm" svg:y1="4cm" svg:x2="6cm" svg:y2="28.7cm">
              <svg:desc>#Track.Huk.2</svg:desc>
              <text:p/>
            </draw:line>
            <draw:frame draw:style-name="gr5" draw:text-style-name="P7" draw:layer="layout" svg:width="0.659cm" svg:height="1.187cm" svg:x="5.721cm" svg:y="3.6cm">
              <draw:text-box>
                <text:p text:style-name="P6">2</text:p>
              </draw:text-box>
            </draw:frame>
            <draw:line draw:style-name="gr4" draw:text-style-name="P5" draw:layer="layout" svg:x1="6.2cm" svg:y1="4cm" svg:x2="6.2cm" svg:y2="28.7cm">
              <svg:desc>#Track.Huk.1</svg:desc>
              <text:p/>
            </draw:line>
            <draw:frame draw:style-name="gr5" draw:text-style-name="P7" draw:layer="layout" svg:width="0.659cm" svg:height="1.187cm" svg:x="5.921cm" svg:y="3.6cm">
              <draw:text-box>
                <text:p text:style-name="P6">1</text:p>
              </draw:text-box>
            </draw:frame>
            <draw:line draw:style-name="gr4" draw:text-style-name="P5" draw:layer="layout" svg:x1="6.4cm" svg:y1="4cm" svg:x2="6.4cm" svg:y2="28.7cm">
              <svg:desc>#Track.Huk.3</svg:desc>
              <text:p/>
            </draw:line>
            <draw:frame draw:style-name="gr5" draw:text-style-name="P7" draw:layer="layout" svg:width="0.659cm" svg:height="1.187cm" svg:x="6.1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611cm" svg:height="1.199cm" svg:x="9.645cm" svg:y="2.5cm">
              <draw:text-box>
                <text:p text:style-name="P3">Nhn</text:p>
                <text:p text:style-name="P3">KM: 3</text:p>
              </draw:text-box>
            </draw:frame>
            <draw:line draw:style-name="gr4" draw:text-style-name="P5" draw:layer="layout" svg:x1="10.4cm" svg:y1="4cm" svg:x2="10.4cm" svg:y2="28.7cm">
              <svg:desc>#Track.Nhn.1</svg:desc>
              <text:p/>
            </draw:line>
            <draw:frame draw:style-name="gr5" draw:text-style-name="P7" draw:layer="layout" svg:width="0.659cm" svg:height="1.187cm" svg:x="10.121cm" svg:y="3.6cm">
              <draw:text-box>
                <text:p text:style-name="P6">1</text:p>
              </draw:text-box>
            </draw:frame>
            <draw:line draw:style-name="gr4" draw:text-style-name="P5" draw:layer="layout" svg:x1="10.6cm" svg:y1="4cm" svg:x2="10.6cm" svg:y2="28.7cm">
              <svg:desc>#Track.Nhn.2</svg:desc>
              <text:p/>
            </draw:line>
            <draw:frame draw:style-name="gr5" draw:text-style-name="P7" draw:layer="layout" svg:width="0.659cm" svg:height="1.187cm" svg:x="10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4.245cm" svg:y="2.5cm">
              <draw:text-box>
                <text:p text:style-name="P3">Gbk</text:p>
                <text:p text:style-name="P3">KM: 5</text:p>
              </draw:text-box>
            </draw:frame>
            <draw:line draw:style-name="gr4" draw:text-style-name="P5" draw:layer="layout" svg:x1="15cm" svg:y1="4cm" svg:x2="15cm" svg:y2="28.7cm">
              <svg:desc>#Track.Gbk.1</svg:desc>
              <text:p/>
            </draw:line>
            <draw:frame draw:style-name="gr5" draw:text-style-name="P7" draw:layer="layout" svg:width="0.659cm" svg:height="1.187cm" svg:x="14.72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18.845cm" svg:y="2.5cm">
              <draw:text-box>
                <text:p text:style-name="P3">Tso</text:p>
                <text:p text:style-name="P3">KM: 7</text:p>
              </draw:text-box>
            </draw:frame>
            <draw:line draw:style-name="gr4" draw:text-style-name="P5" draw:layer="layout" svg:x1="19.6cm" svg:y1="4cm" svg:x2="19.6cm" svg:y2="28.7cm">
              <svg:desc>#Track.Tso.1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1</text:p>
              </draw:text-box>
            </draw:frame>
            <draw:line draw:style-name="gr4" draw:text-style-name="P5" draw:layer="layout" svg:x1="19.8cm" svg:y1="4cm" svg:x2="19.8cm" svg:y2="28.7cm">
              <svg:desc>#Track.Tso.2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2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Dg 6302 [Mi]">
            <draw:line draw:name="Dg 6302 [Mi]" draw:style-name="gr16" draw:text-style-name="P5" draw:layer="layout" svg:x1="1.4cm" svg:y1="16.662cm" svg:x2="1.4cm" svg:y2="16.862cm">
              <svg:desc>Dg 6302 [Mi]</svg:desc>
              <text:p/>
            </draw:line>
            <draw:frame draw:name="Dg 6302 [Mi]" draw:style-name="gr11" draw:text-style-name="P10" draw:layer="layout" svg:width="1.044cm" svg:height="1.187cm" svg:x="0.928cm" svg:y="16.712cm">
              <draw:text-box>
                <text:p text:style-name="P9"><text:s text:c="4"/>39</text:p>
              </draw:text-box>
            </draw:frame>
            <draw:frame draw:name="Dg 6302 [Mi]" draw:style-name="gr12" draw:text-style-name="P10" draw:layer="layout" svg:width="1.179cm" svg:height="1.187cm" svg:x="5.661cm" svg:y="16.677cm">
              <draw:text-box>
                <text:p text:style-name="P9">47 <text:s text:c="5"/></text:p>
              </draw:text-box>
            </draw:frame>
            <draw:line draw:name="Dg 6302 [Mi]" draw:style-name="gr17" draw:text-style-name="P8" draw:layer="layout" svg:x1="1.4cm" svg:y1="16.762cm" svg:x2="6.2cm" svg:y2="17.127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6.2cm" svg:y1="17.027cm" svg:x2="6.2cm" svg:y2="17.227cm">
              <svg:desc>Dg 6302 [Mi]</svg:desc>
              <text:p/>
            </draw:line>
          </draw:g>
          <draw:g draw:name="Dg 6971">
            <draw:line draw:name="Dg 6971" draw:style-name="gr16" draw:text-style-name="P5" draw:layer="layout" svg:x1="6.2cm" svg:y1="6.049cm" svg:x2="6.2cm" svg:y2="6.249cm">
              <svg:desc>Dg 6971</svg:desc>
              <text:p/>
            </draw:line>
            <draw:frame draw:name="Dg 6971" draw:style-name="gr12" draw:text-style-name="P10" draw:layer="layout" svg:width="1.179cm" svg:height="1.187cm" svg:x="5.661cm" svg:y="6.099cm">
              <draw:text-box>
                <text:p text:style-name="P9">47 <text:s text:c="5"/></text:p>
              </draw:text-box>
            </draw:frame>
            <draw:frame draw:name="Dg 6971" draw:style-name="gr11" draw:text-style-name="P10" draw:layer="layout" svg:width="1.044cm" svg:height="1.187cm" svg:x="1.128cm" svg:y="6.065cm">
              <draw:text-box>
                <text:p text:style-name="P9"><text:s text:c="4"/>55</text:p>
              </draw:text-box>
            </draw:frame>
            <draw:line draw:name="Dg 6971" draw:style-name="gr17" draw:text-style-name="P8" draw:layer="layout" svg:x1="1.6cm" svg:y1="6.515cm" svg:x2="6.2cm" svg:y2="6.14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.6cm" svg:y1="6.515cm" svg:x2="1.6cm" svg:y2="8.483cm">
              <svg:desc>Dg 6971</svg:desc>
              <text:p/>
            </draw:line>
          </draw:g>
          <draw:g draw:name="Gmp 8766">
            <draw:line draw:name="Gmp 8766" draw:style-name="gr32" draw:text-style-name="P5" draw:layer="layout" svg:x1="1.2cm" svg:y1="22.928cm" svg:x2="1.2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.2cm" svg:y1="4cm" svg:x2="1.2cm" svg:y2="5.601cm">
              <svg:desc>Kp 4763</svg:desc>
              <text:p/>
            </draw:line>
          </draw:g>
          <draw:g draw:name="Kp 4764">
            <draw:line draw:name="Kp 4764" draw:style-name="gr23" draw:text-style-name="P5" draw:layer="layout" svg:x1="1.2cm" svg:y1="8.062cm" svg:x2="1.2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.2cm" svg:y1="9.892cm" svg:x2="1.2cm" svg:y2="10.092cm">
              <svg:desc>Kp 4765</svg:desc>
              <text:p/>
            </draw:line>
          </draw:g>
          <draw:g draw:name="Kp 4767">
            <draw:line draw:name="Kp 4767" draw:style-name="gr23" draw:text-style-name="P5" draw:layer="layout" svg:x1="1.2cm" svg:y1="26.771cm" svg:x2="1.2cm" svg:y2="26.971cm">
              <svg:desc>Kp 4767</svg:desc>
              <text:p/>
            </draw:line>
          </draw:g>
          <draw:g draw:name="Lpaz 4 Mi">
            <draw:line draw:name="Lpaz 4 Mi" draw:style-name="gr20" draw:text-style-name="P5" draw:layer="layout" svg:x1="6cm" svg:y1="17.988cm" svg:x2="6cm" svg:y2="18.188cm">
              <svg:desc>Lpaz 4 Mi</svg:desc>
              <text:p/>
            </draw:line>
            <draw:frame draw:name="Lpaz 4 Mi" draw:style-name="gr11" draw:text-style-name="P10" draw:layer="layout" svg:width="1.044cm" svg:height="1.187cm" svg:x="5.528cm" svg:y="18.038cm">
              <draw:text-box>
                <text:p text:style-name="P9"><text:s text:c="4"/>08</text:p>
              </draw:text-box>
            </draw:frame>
            <draw:frame draw:name="Lpaz 4 Mi" draw:style-name="gr12" draw:text-style-name="P10" draw:layer="layout" svg:width="1.179cm" svg:height="1.187cm" svg:x="9.861cm" svg:y="18.141cm">
              <draw:text-box>
                <text:p text:style-name="P9">19 <text:s text:c="5"/></text:p>
              </draw:text-box>
            </draw:frame>
            <draw:line draw:name="Lpaz 4 Mi" draw:style-name="gr38" draw:text-style-name="P8" draw:layer="layout" svg:x1="6cm" svg:y1="18.088cm" svg:x2="10.4cm" svg:y2="18.591cm">
              <svg:desc>Lpaz 4 Mi</svg:desc>
              <text:p text:style-name="P11"><text:s text:c="3"/>Lpaz 4 Mi</text:p>
              <text:p text:style-name="P11"><text:span text:style-name="T1"/></text:p>
            </draw:line>
            <draw:line draw:name="Lpaz 4 Mi" draw:style-name="gr20" draw:text-style-name="P5" draw:layer="layout" svg:x1="10.4cm" svg:y1="18.491cm" svg:x2="10.4cm" svg:y2="18.691cm">
              <svg:desc>Lpaz 4 Mi</svg:desc>
              <text:p/>
            </draw:line>
            <draw:frame draw:name="Lpaz 4 Mi" draw:style-name="gr12" draw:text-style-name="P10" draw:layer="layout" svg:width="1.179cm" svg:height="1.187cm" svg:x="14.461cm" svg:y="18.37cm">
              <draw:text-box>
                <text:p text:style-name="P9">24 <text:s text:c="5"/></text:p>
              </draw:text-box>
            </draw:frame>
            <draw:line draw:name="Lpaz 4 Mi" draw:style-name="gr38" draw:text-style-name="P8" draw:layer="layout" svg:x1="10.4cm" svg:y1="18.591cm" svg:x2="15cm" svg:y2="18.82cm">
              <svg:desc>Lpaz 4 Mi</svg:desc>
              <text:p text:style-name="P11"><text:s text:c="3"/>Lpaz 4 Mi</text:p>
              <text:p text:style-name="P11"><text:span text:style-name="T1"/></text:p>
            </draw:line>
            <draw:line draw:name="Lpaz 4 Mi" draw:style-name="gr20" draw:text-style-name="P5" draw:layer="layout" svg:x1="15cm" svg:y1="18.72cm" svg:x2="15cm" svg:y2="18.92cm">
              <svg:desc>Lpaz 4 Mi</svg:desc>
              <text:p/>
            </draw:line>
            <draw:frame draw:name="Lpaz 4 Mi" draw:style-name="gr12" draw:text-style-name="P10" draw:layer="layout" svg:width="1.179cm" svg:height="1.187cm" svg:x="19.061cm" svg:y="18.736cm">
              <draw:text-box>
                <text:p text:style-name="P9">32 <text:s text:c="5"/></text:p>
              </draw:text-box>
            </draw:frame>
            <draw:line draw:name="Lpaz 4 Mi" draw:style-name="gr38" draw:text-style-name="P8" draw:layer="layout" svg:x1="15cm" svg:y1="18.82cm" svg:x2="19.6cm" svg:y2="19.186cm">
              <svg:desc>Lpaz 4 Mi</svg:desc>
              <text:p text:style-name="P11"><text:s text:c="3"/>Lpaz 4 Mi</text:p>
              <text:p text:style-name="P11"><text:span text:style-name="T1"/></text:p>
            </draw:line>
            <draw:line draw:name="Lpaz 4 Mi" draw:style-name="gr20" draw:text-style-name="P5" draw:layer="layout" svg:x1="19.6cm" svg:y1="19.086cm" svg:x2="19.6cm" svg:y2="19.286cm">
              <svg:desc>Lpaz 4 Mi</svg:desc>
              <text:p/>
            </draw:line>
          </draw:g>
          <draw:g draw:name="N 4">
            <draw:line draw:name="N 4" draw:style-name="gr21" draw:text-style-name="P5" draw:layer="layout" svg:x1="6cm" svg:y1="21.282cm" svg:x2="6cm" svg:y2="21.482cm">
              <svg:desc>N 4</svg:desc>
              <text:p/>
            </draw:line>
            <draw:frame draw:name="N 4" draw:style-name="gr11" draw:text-style-name="P10" draw:layer="layout" svg:width="1.044cm" svg:height="1.187cm" svg:x="5.528cm" svg:y="21.332cm">
              <draw:text-box>
                <text:p text:style-name="P9"><text:s text:c="4"/>20</text:p>
              </draw:text-box>
            </draw:frame>
            <draw:frame draw:name="N 4" draw:style-name="gr12" draw:text-style-name="P10" draw:layer="layout" svg:width="1.179cm" svg:height="1.187cm" svg:x="9.861cm" svg:y="21.435cm">
              <draw:text-box>
                <text:p text:style-name="P9">31 <text:s text:c="5"/></text:p>
              </draw:text-box>
            </draw:frame>
            <draw:line draw:name="N 4" draw:style-name="gr22" draw:text-style-name="P8" draw:layer="layout" svg:x1="6cm" svg:y1="21.382cm" svg:x2="10.4cm" svg:y2="21.885cm">
              <svg:desc>N 4</svg:desc>
              <text:p text:style-name="P11"><text:s text:c="3"/>N 4</text:p>
              <text:p text:style-name="P11"><text:span text:style-name="T1"/></text:p>
            </draw:line>
            <draw:line draw:name="N 4" draw:style-name="gr21" draw:text-style-name="P5" draw:layer="layout" svg:x1="10.4cm" svg:y1="21.885cm" svg:x2="10.4cm" svg:y2="23.257cm">
              <svg:desc>N 4</svg:desc>
              <text:p/>
            </draw:line>
            <draw:frame draw:name="N 4" draw:style-name="gr11" draw:text-style-name="P10" draw:layer="layout" svg:width="1.044cm" svg:height="1.187cm" svg:x="9.928cm" svg:y="23.207cm">
              <draw:text-box>
                <text:p text:style-name="P9"><text:s text:c="4"/>01</text:p>
              </draw:text-box>
            </draw:frame>
            <draw:frame draw:name="N 4" draw:style-name="gr12" draw:text-style-name="P10" draw:layer="layout" svg:width="1.179cm" svg:height="1.187cm" svg:x="14.461cm" svg:y="23.036cm">
              <draw:text-box>
                <text:p text:style-name="P9">06 <text:s text:c="5"/></text:p>
              </draw:text-box>
            </draw:frame>
            <draw:line draw:name="N 4" draw:style-name="gr22" draw:text-style-name="P8" draw:layer="layout" svg:x1="10.4cm" svg:y1="23.257cm" svg:x2="15cm" svg:y2="23.486cm">
              <svg:desc>N 4</svg:desc>
              <text:p text:style-name="P11"><text:s text:c="3"/>N 4</text:p>
              <text:p text:style-name="P11"><text:span text:style-name="T1"/></text:p>
            </draw:line>
            <draw:line draw:name="N 4" draw:style-name="gr21" draw:text-style-name="P5" draw:layer="layout" svg:x1="15cm" svg:y1="23.386cm" svg:x2="15cm" svg:y2="23.586cm">
              <svg:desc>N 4</svg:desc>
              <text:p/>
            </draw:line>
            <draw:frame draw:name="N 4" draw:style-name="gr12" draw:text-style-name="P10" draw:layer="layout" svg:width="1.179cm" svg:height="1.187cm" svg:x="19.261cm" svg:y="23.402cm">
              <draw:text-box>
                <text:p text:style-name="P9">14 <text:s text:c="5"/></text:p>
              </draw:text-box>
            </draw:frame>
            <draw:line draw:name="N 4" draw:style-name="gr22" draw:text-style-name="P8" draw:layer="layout" svg:x1="15cm" svg:y1="23.486cm" svg:x2="19.8cm" svg:y2="23.852cm">
              <svg:desc>N 4</svg:desc>
              <text:p text:style-name="P11"><text:s text:c="3"/>N 4</text:p>
              <text:p text:style-name="P11"><text:span text:style-name="T1"/></text:p>
            </draw:line>
            <draw:line draw:name="N 4" draw:style-name="gr21" draw:text-style-name="P5" draw:layer="layout" svg:x1="19.8cm" svg:y1="23.752cm" svg:x2="19.8cm" svg:y2="23.952cm">
              <svg:desc>N 4</svg:desc>
              <text:p/>
            </draw:line>
          </draw:g>
          <draw:g draw:name="N 8361">
            <draw:line draw:name="N 8361" draw:style-name="gr21" draw:text-style-name="P5" draw:layer="layout" svg:x1="6.4cm" svg:y1="9.718cm" svg:x2="6.4cm" svg:y2="11.09cm">
              <svg:desc>N 8361</svg:desc>
              <text:p/>
            </draw:line>
            <draw:frame draw:name="N 8361" draw:style-name="gr12" draw:text-style-name="P10" draw:layer="layout" svg:width="1.179cm" svg:height="1.187cm" svg:x="5.861cm" svg:y="11.04cm">
              <draw:text-box>
                <text:p text:style-name="P9">35 <text:s text:c="5"/></text:p>
              </draw:text-box>
            </draw:frame>
            <draw:frame draw:name="N 8361" draw:style-name="gr11" draw:text-style-name="P10" draw:layer="layout" svg:width="1.044cm" svg:height="1.187cm" svg:x="1.128cm" svg:y="11.006cm">
              <draw:text-box>
                <text:p text:style-name="P9"><text:s text:c="4"/>43</text:p>
              </draw:text-box>
            </draw:frame>
            <draw:line draw:name="N 8361" draw:style-name="gr22" draw:text-style-name="P8" draw:layer="layout" svg:x1="1.6cm" svg:y1="11.456cm" svg:x2="6.4cm" svg:y2="11.09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.6cm" svg:y1="11.356cm" svg:x2="1.6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6.2cm" svg:y1="18.912cm" svg:x2="6.2cm" svg:y2="19.827cm">
              <svg:desc>N 8601 [Sa]</svg:desc>
              <text:p/>
            </draw:line>
            <draw:frame draw:name="N 8601 [Sa]" draw:style-name="gr12" draw:text-style-name="P10" draw:layer="layout" svg:width="1.179cm" svg:height="1.187cm" svg:x="5.661cm" svg:y="19.777cm">
              <draw:text-box>
                <text:p text:style-name="P9">46 <text:s text:c="5"/></text:p>
              </draw:text-box>
            </draw:frame>
            <draw:frame draw:name="N 8601 [Sa]" draw:style-name="gr11" draw:text-style-name="P10" draw:layer="layout" svg:width="1.044cm" svg:height="1.187cm" svg:x="1.128cm" svg:y="19.743cm">
              <draw:text-box>
                <text:p text:style-name="P9"><text:s text:c="4"/>54</text:p>
              </draw:text-box>
            </draw:frame>
            <draw:line draw:name="N 8601 [Sa]" draw:style-name="gr22" draw:text-style-name="P8" draw:layer="layout" svg:x1="1.6cm" svg:y1="20.193cm" svg:x2="6.2cm" svg:y2="19.827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1.6cm" svg:y1="20.093cm" svg:x2="1.6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.4cm" svg:y1="15.015cm" svg:x2="1.4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.6cm" svg:y1="17.119cm" svg:x2="1.6cm" svg:y2="17.319cm">
              <svg:desc>N 8765</svg:desc>
              <text:p/>
            </draw:line>
          </draw:g>
          <draw:g draw:name="P 1">
            <draw:line draw:name="P 1" draw:style-name="gr23" draw:text-style-name="P5" draw:layer="layout" svg:x1="19.6cm" svg:y1="4cm" svg:x2="19.6cm" svg:y2="5.509cm">
              <svg:desc>P 1</svg:desc>
              <text:p/>
            </draw:line>
            <draw:frame draw:name="P 1" draw:style-name="gr12" draw:text-style-name="P10" draw:layer="layout" svg:width="1.179cm" svg:height="1.187cm" svg:x="19.061cm" svg:y="5.459cm">
              <draw:text-box>
                <text:p text:style-name="P9">33 <text:s text:c="5"/></text:p>
              </draw:text-box>
            </draw:frame>
            <draw:frame draw:name="P 1" draw:style-name="gr11" draw:text-style-name="P10" draw:layer="layout" svg:width="1.044cm" svg:height="1.187cm" svg:x="14.528cm" svg:y="5.425cm">
              <draw:text-box>
                <text:p text:style-name="P9"><text:s text:c="4"/>41</text:p>
              </draw:text-box>
            </draw:frame>
            <draw:line draw:name="P 1" draw:style-name="gr24" draw:text-style-name="P8" draw:layer="layout" svg:x1="15cm" svg:y1="5.875cm" svg:x2="19.6cm" svg:y2="5.509cm">
              <svg:desc>P 1</svg:desc>
              <text:p text:style-name="P11">P 1 <text:s text:c="2"/></text:p>
              <text:p text:style-name="P11"><text:span text:style-name="T1"/></text:p>
            </draw:line>
            <draw:line draw:name="P 1" draw:style-name="gr23" draw:text-style-name="P5" draw:layer="layout" svg:x1="15cm" svg:y1="5.875cm" svg:x2="15cm" svg:y2="6.058cm">
              <svg:desc>P 1</svg:desc>
              <text:p/>
            </draw:line>
            <draw:frame draw:name="P 1" draw:style-name="gr12" draw:text-style-name="P10" draw:layer="layout" svg:width="1.179cm" svg:height="1.187cm" svg:x="14.461cm" svg:y="6.008cm">
              <draw:text-box>
                <text:p text:style-name="P9">45 <text:s text:c="5"/></text:p>
              </draw:text-box>
            </draw:frame>
            <draw:frame draw:name="P 1" draw:style-name="gr11" draw:text-style-name="P10" draw:layer="layout" svg:width="1.044cm" svg:height="1.187cm" svg:x="9.928cm" svg:y="5.837cm">
              <draw:text-box>
                <text:p text:style-name="P9"><text:s text:c="4"/>50</text:p>
              </draw:text-box>
            </draw:frame>
            <draw:line draw:name="P 1" draw:style-name="gr24" draw:text-style-name="P8" draw:layer="layout" svg:x1="10.4cm" svg:y1="6.287cm" svg:x2="15cm" svg:y2="6.058cm">
              <svg:desc>P 1</svg:desc>
              <text:p text:style-name="P11">P 1 <text:s text:c="2"/></text:p>
              <text:p text:style-name="P11"><text:span text:style-name="T1"/></text:p>
            </draw:line>
            <draw:line draw:name="P 1" draw:style-name="gr23" draw:text-style-name="P5" draw:layer="layout" svg:x1="10.4cm" svg:y1="6.287cm" svg:x2="10.4cm" svg:y2="6.47cm">
              <svg:desc>P 1</svg:desc>
              <text:p/>
            </draw:line>
            <draw:frame draw:name="P 1" draw:style-name="gr12" draw:text-style-name="P10" draw:layer="layout" svg:width="1.179cm" svg:height="1.187cm" svg:x="9.861cm" svg:y="6.42cm">
              <draw:text-box>
                <text:p text:style-name="P9">54 <text:s text:c="5"/></text:p>
              </draw:text-box>
            </draw:frame>
            <draw:frame draw:name="P 1" draw:style-name="gr11" draw:text-style-name="P10" draw:layer="layout" svg:width="1.044cm" svg:height="1.187cm" svg:x="5.528cm" svg:y="6.523cm">
              <draw:text-box>
                <text:p text:style-name="P9"><text:s text:c="4"/>05</text:p>
              </draw:text-box>
            </draw:frame>
            <draw:line draw:name="P 1" draw:style-name="gr24" draw:text-style-name="P8" draw:layer="layout" svg:x1="6cm" svg:y1="6.973cm" svg:x2="10.4cm" svg:y2="6.47cm">
              <svg:desc>P 1</svg:desc>
              <text:p text:style-name="P11">P 1 <text:s text:c="2"/></text:p>
              <text:p text:style-name="P11"><text:span text:style-name="T1"/></text:p>
            </draw:line>
            <draw:line draw:name="P 1" draw:style-name="gr23" draw:text-style-name="P5" draw:layer="layout" svg:x1="6cm" svg:y1="6.973cm" svg:x2="6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6cm" svg:y1="9.115cm" svg:x2="6cm" svg:y2="9.315cm">
              <svg:desc>P 2</svg:desc>
              <text:p/>
            </draw:line>
            <draw:frame draw:name="P 2" draw:style-name="gr11" draw:text-style-name="P10" draw:layer="layout" svg:width="1.044cm" svg:height="1.187cm" svg:x="5.528cm" svg:y="9.165cm">
              <draw:text-box>
                <text:p text:style-name="P9"><text:s text:c="4"/>54</text:p>
              </draw:text-box>
            </draw:frame>
            <draw:frame draw:name="P 2" draw:style-name="gr12" draw:text-style-name="P10" draw:layer="layout" svg:width="1.179cm" svg:height="1.187cm" svg:x="9.861cm" svg:y="9.268cm">
              <draw:text-box>
                <text:p text:style-name="P9">05 <text:s text:c="5"/></text:p>
              </draw:text-box>
            </draw:frame>
            <draw:line draw:name="P 2" draw:style-name="gr24" draw:text-style-name="P8" draw:layer="layout" svg:x1="6cm" svg:y1="9.215cm" svg:x2="10.4cm" svg:y2="9.718cm">
              <svg:desc>P 2</svg:desc>
              <text:p text:style-name="P11"><text:s text:c="3"/>P 2</text:p>
              <text:p text:style-name="P11"><text:span text:style-name="T1"/></text:p>
            </draw:line>
            <draw:line draw:name="P 2" draw:style-name="gr23" draw:text-style-name="P5" draw:layer="layout" svg:x1="10.4cm" svg:y1="9.718cm" svg:x2="10.4cm" svg:y2="9.901cm">
              <svg:desc>P 2</svg:desc>
              <text:p/>
            </draw:line>
            <draw:frame draw:name="P 2" draw:style-name="gr11" draw:text-style-name="P10" draw:layer="layout" svg:width="1.044cm" svg:height="1.187cm" svg:x="9.928cm" svg:y="9.851cm">
              <draw:text-box>
                <text:p text:style-name="P9"><text:s text:c="4"/>09</text:p>
              </draw:text-box>
            </draw:frame>
            <draw:frame draw:name="P 2" draw:style-name="gr12" draw:text-style-name="P10" draw:layer="layout" svg:width="1.179cm" svg:height="1.187cm" svg:x="14.461cm" svg:y="9.679cm">
              <draw:text-box>
                <text:p text:style-name="P9">14 <text:s text:c="5"/></text:p>
              </draw:text-box>
            </draw:frame>
            <draw:line draw:name="P 2" draw:style-name="gr24" draw:text-style-name="P8" draw:layer="layout" svg:x1="10.4cm" svg:y1="9.901cm" svg:x2="15cm" svg:y2="10.129cm">
              <svg:desc>P 2</svg:desc>
              <text:p text:style-name="P11"><text:s text:c="3"/>P 2</text:p>
              <text:p text:style-name="P11"><text:span text:style-name="T1"/></text:p>
            </draw:line>
            <draw:line draw:name="P 2" draw:style-name="gr23" draw:text-style-name="P5" draw:layer="layout" svg:x1="15cm" svg:y1="10.129cm" svg:x2="15cm" svg:y2="10.312cm">
              <svg:desc>P 2</svg:desc>
              <text:p/>
            </draw:line>
            <draw:frame draw:name="P 2" draw:style-name="gr11" draw:text-style-name="P10" draw:layer="layout" svg:width="1.044cm" svg:height="1.187cm" svg:x="14.528cm" svg:y="10.262cm">
              <draw:text-box>
                <text:p text:style-name="P9"><text:s text:c="4"/>18</text:p>
              </draw:text-box>
            </draw:frame>
            <draw:frame draw:name="P 2" draw:style-name="gr12" draw:text-style-name="P10" draw:layer="layout" svg:width="1.179cm" svg:height="1.187cm" svg:x="19.061cm" svg:y="10.228cm">
              <draw:text-box>
                <text:p text:style-name="P9">26 <text:s text:c="5"/></text:p>
              </draw:text-box>
            </draw:frame>
            <draw:line draw:name="P 2" draw:style-name="gr24" draw:text-style-name="P8" draw:layer="layout" svg:x1="15cm" svg:y1="10.312cm" svg:x2="19.6cm" svg:y2="10.678cm">
              <svg:desc>P 2</svg:desc>
              <text:p text:style-name="P11"><text:s text:c="3"/>P 2</text:p>
              <text:p text:style-name="P11"><text:span text:style-name="T1"/></text:p>
            </draw:line>
            <draw:line draw:name="P 2" draw:style-name="gr23" draw:text-style-name="P5" draw:layer="layout" svg:x1="19.6cm" svg:y1="10.578cm" svg:x2="19.6cm" svg:y2="10.778cm">
              <svg:desc>P 2</svg:desc>
              <text:p/>
            </draw:line>
          </draw:g>
          <draw:g draw:name="P 4430 [Sa]">
            <draw:line draw:name="P 4430 [Sa]" draw:style-name="gr23" draw:text-style-name="P5" draw:layer="layout" svg:x1="1.4cm" svg:y1="4cm" svg:x2="1.4cm" svg:y2="4.64cm">
              <svg:desc>P 4430 [Sa]</svg:desc>
              <text:p/>
            </draw:line>
            <draw:frame draw:name="P 4430 [Sa]" draw:style-name="gr11" draw:text-style-name="P10" draw:layer="layout" svg:width="1.044cm" svg:height="1.187cm" svg:x="0.928cm" svg:y="4.59cm">
              <draw:text-box>
                <text:p text:style-name="P9"><text:s text:c="4"/>14</text:p>
              </draw:text-box>
            </draw:frame>
            <draw:frame draw:name="P 4430 [Sa]" draw:style-name="gr12" draw:text-style-name="P10" draw:layer="layout" svg:width="1.179cm" svg:height="1.187cm" svg:x="5.661cm" svg:y="4.556cm">
              <draw:text-box>
                <text:p text:style-name="P9">22 <text:s text:c="5"/></text:p>
              </draw:text-box>
            </draw:frame>
            <draw:line draw:name="P 4430 [Sa]" draw:style-name="gr24" draw:text-style-name="P8" draw:layer="layout" svg:x1="1.4cm" svg:y1="4.64cm" svg:x2="6.2cm" svg:y2="5.006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6.2cm" svg:y1="5.006cm" svg:x2="6.2cm" svg:y2="5.189cm">
              <svg:desc>P 4430 [Sa]</svg:desc>
              <text:p/>
            </draw:line>
          </draw:g>
          <draw:g draw:name="P 4811">
            <draw:line draw:name="P 4811" draw:style-name="gr23" draw:text-style-name="P5" draw:layer="layout" svg:x1="6.2cm" svg:y1="7.796cm" svg:x2="6.2cm" svg:y2="7.979cm">
              <svg:desc>P 4811</svg:desc>
              <text:p/>
            </draw:line>
            <draw:frame draw:name="P 4811" draw:style-name="gr12" draw:text-style-name="P10" draw:layer="layout" svg:width="1.179cm" svg:height="1.187cm" svg:x="5.661cm" svg:y="7.929cm">
              <draw:text-box>
                <text:p text:style-name="P9">27 <text:s text:c="5"/></text:p>
              </draw:text-box>
            </draw:frame>
            <draw:frame draw:name="P 4811" draw:style-name="gr11" draw:text-style-name="P10" draw:layer="layout" svg:width="1.044cm" svg:height="1.187cm" svg:x="0.928cm" svg:y="7.895cm">
              <draw:text-box>
                <text:p text:style-name="P9"><text:s text:c="4"/>35</text:p>
              </draw:text-box>
            </draw:frame>
            <draw:line draw:name="P 4811" draw:style-name="gr24" draw:text-style-name="P8" draw:layer="layout" svg:x1="1.4cm" svg:y1="8.345cm" svg:x2="6.2cm" svg:y2="7.979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1.4cm" svg:y1="8.245cm" svg:x2="1.4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.4cm" svg:y1="9.709cm" svg:x2="1.4cm" svg:y2="9.909cm">
              <svg:desc>P 4812</svg:desc>
              <text:p/>
            </draw:line>
            <draw:frame draw:name="P 4812" draw:style-name="gr11" draw:text-style-name="P10" draw:layer="layout" svg:width="1.044cm" svg:height="1.187cm" svg:x="0.928cm" svg:y="9.759cm">
              <draw:text-box>
                <text:p text:style-name="P9"><text:s text:c="4"/>07</text:p>
              </draw:text-box>
            </draw:frame>
            <draw:frame draw:name="P 4812" draw:style-name="gr12" draw:text-style-name="P10" draw:layer="layout" svg:width="1.179cm" svg:height="1.187cm" svg:x="5.661cm" svg:y="9.725cm">
              <draw:text-box>
                <text:p text:style-name="P9">15 <text:s text:c="5"/></text:p>
              </draw:text-box>
            </draw:frame>
            <draw:line draw:name="P 4812" draw:style-name="gr24" draw:text-style-name="P8" draw:layer="layout" svg:x1="1.4cm" svg:y1="9.809cm" svg:x2="6.2cm" svg:y2="10.175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6.2cm" svg:y1="10.175cm" svg:x2="6.2cm" svg:y2="10.358cm">
              <svg:desc>P 4812</svg:desc>
              <text:p/>
            </draw:line>
          </draw:g>
          <draw:g draw:name="P 4813">
            <draw:line draw:name="P 4813" draw:style-name="gr23" draw:text-style-name="P5" draw:layer="layout" svg:x1="6.2cm" svg:y1="24.492cm" svg:x2="6.2cm" svg:y2="24.675cm">
              <svg:desc>P 4813</svg:desc>
              <text:p/>
            </draw:line>
            <draw:frame draw:name="P 4813" draw:style-name="gr12" draw:text-style-name="P10" draw:layer="layout" svg:width="1.179cm" svg:height="1.187cm" svg:x="5.661cm" svg:y="24.625cm">
              <draw:text-box>
                <text:p text:style-name="P9">32 <text:s text:c="5"/></text:p>
              </draw:text-box>
            </draw:frame>
            <draw:frame draw:name="P 4813" draw:style-name="gr11" draw:text-style-name="P10" draw:layer="layout" svg:width="1.044cm" svg:height="1.187cm" svg:x="0.928cm" svg:y="24.591cm">
              <draw:text-box>
                <text:p text:style-name="P9"><text:s text:c="4"/>40</text:p>
              </draw:text-box>
            </draw:frame>
            <draw:line draw:name="P 4813" draw:style-name="gr24" draw:text-style-name="P8" draw:layer="layout" svg:x1="1.4cm" svg:y1="25.041cm" svg:x2="6.2cm" svg:y2="24.67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1.4cm" svg:y1="24.941cm" svg:x2="1.4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.4cm" svg:y1="26.313cm" svg:x2="1.4cm" svg:y2="26.513cm">
              <svg:desc>P 4814</svg:desc>
              <text:p/>
            </draw:line>
            <draw:frame draw:name="P 4814" draw:style-name="gr11" draw:text-style-name="P10" draw:layer="layout" svg:width="1.044cm" svg:height="1.187cm" svg:x="0.928cm" svg:y="26.363cm">
              <draw:text-box>
                <text:p text:style-name="P9"><text:s text:c="4"/>10</text:p>
              </draw:text-box>
            </draw:frame>
            <draw:frame draw:name="P 4814" draw:style-name="gr12" draw:text-style-name="P10" draw:layer="layout" svg:width="1.179cm" svg:height="1.187cm" svg:x="5.661cm" svg:y="26.329cm">
              <draw:text-box>
                <text:p text:style-name="P9">18 <text:s text:c="5"/></text:p>
              </draw:text-box>
            </draw:frame>
            <draw:line draw:name="P 4814" draw:style-name="gr24" draw:text-style-name="P8" draw:layer="layout" svg:x1="1.4cm" svg:y1="26.413cm" svg:x2="6.2cm" svg:y2="26.77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6.2cm" svg:y1="26.779cm" svg:x2="6.2cm" svg:y2="26.962cm">
              <svg:desc>P 4814</svg:desc>
              <text:p/>
            </draw:line>
          </draw:g>
          <draw:g draw:name="P 5">
            <draw:line draw:name="P 5" draw:style-name="gr23" draw:text-style-name="P5" draw:layer="layout" svg:x1="19.6cm" svg:y1="24.392cm" svg:x2="19.6cm" svg:y2="24.592cm">
              <svg:desc>P 5</svg:desc>
              <text:p/>
            </draw:line>
            <draw:frame draw:name="P 5" draw:style-name="gr12" draw:text-style-name="P10" draw:layer="layout" svg:width="1.179cm" svg:height="1.187cm" svg:x="19.061cm" svg:y="24.442cm">
              <draw:text-box>
                <text:p text:style-name="P9">28 <text:s text:c="5"/></text:p>
              </draw:text-box>
            </draw:frame>
            <draw:frame draw:name="P 5" draw:style-name="gr11" draw:text-style-name="P10" draw:layer="layout" svg:width="1.044cm" svg:height="1.187cm" svg:x="14.528cm" svg:y="24.408cm">
              <draw:text-box>
                <text:p text:style-name="P9"><text:s text:c="4"/>36</text:p>
              </draw:text-box>
            </draw:frame>
            <draw:line draw:name="P 5" draw:style-name="gr24" draw:text-style-name="P8" draw:layer="layout" svg:x1="15cm" svg:y1="24.858cm" svg:x2="19.6cm" svg:y2="24.492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3" draw:text-style-name="P5" draw:layer="layout" svg:x1="15cm" svg:y1="24.858cm" svg:x2="15cm" svg:y2="25.041cm">
              <svg:desc>P 5</svg:desc>
              <text:p/>
            </draw:line>
            <draw:frame draw:name="P 5" draw:style-name="gr12" draw:text-style-name="P10" draw:layer="layout" svg:width="1.179cm" svg:height="1.187cm" svg:x="14.461cm" svg:y="24.991cm">
              <draw:text-box>
                <text:p text:style-name="P9">40 <text:s text:c="5"/></text:p>
              </draw:text-box>
            </draw:frame>
            <draw:frame draw:name="P 5" draw:style-name="gr11" draw:text-style-name="P10" draw:layer="layout" svg:width="1.044cm" svg:height="1.187cm" svg:x="9.928cm" svg:y="24.82cm">
              <draw:text-box>
                <text:p text:style-name="P9"><text:s text:c="4"/>45</text:p>
              </draw:text-box>
            </draw:frame>
            <draw:line draw:name="P 5" draw:style-name="gr24" draw:text-style-name="P8" draw:layer="layout" svg:x1="10.4cm" svg:y1="25.27cm" svg:x2="15cm" svg:y2="25.041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3" draw:text-style-name="P5" draw:layer="layout" svg:x1="10.4cm" svg:y1="25.27cm" svg:x2="10.4cm" svg:y2="25.453cm">
              <svg:desc>P 5</svg:desc>
              <text:p/>
            </draw:line>
            <draw:frame draw:name="P 5" draw:style-name="gr12" draw:text-style-name="P10" draw:layer="layout" svg:width="1.179cm" svg:height="1.187cm" svg:x="9.861cm" svg:y="25.403cm">
              <draw:text-box>
                <text:p text:style-name="P9">49 <text:s text:c="5"/></text:p>
              </draw:text-box>
            </draw:frame>
            <draw:frame draw:name="P 5" draw:style-name="gr11" draw:text-style-name="P10" draw:layer="layout" svg:width="1.044cm" svg:height="1.187cm" svg:x="5.528cm" svg:y="25.506cm">
              <draw:text-box>
                <text:p text:style-name="P9"><text:s text:c="4"/>00</text:p>
              </draw:text-box>
            </draw:frame>
            <draw:line draw:name="P 5" draw:style-name="gr24" draw:text-style-name="P8" draw:layer="layout" svg:x1="6cm" svg:y1="25.956cm" svg:x2="10.4cm" svg:y2="25.453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3" draw:text-style-name="P5" draw:layer="layout" svg:x1="6cm" svg:y1="25.856cm" svg:x2="6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6.4cm" svg:y1="11.218cm" svg:x2="6.4cm" svg:y2="11.418cm">
              <svg:desc>R 20 Huk</svg:desc>
              <text:p/>
            </draw:line>
            <draw:line draw:name="R 20 Huk" draw:style-name="gr35" draw:text-style-name="P8" draw:layer="layout" svg:x1="6cm" svg:y1="11.776cm" svg:x2="6.4cm" svg:y2="11.318cm">
              <svg:desc>R 20 Huk</svg:desc>
              <text:p/>
            </draw:line>
            <draw:line draw:name="R 20 Huk" draw:style-name="gr34" draw:text-style-name="P5" draw:layer="layout" svg:x1="6cm" svg:y1="11.776cm" svg:x2="6cm" svg:y2="12.233cm">
              <svg:desc>R 20 Huk</svg:desc>
              <text:p/>
            </draw:line>
            <draw:line draw:name="R 20 Huk" draw:style-name="gr35" draw:text-style-name="P8" draw:layer="layout" svg:x1="6cm" svg:y1="12.233cm" svg:x2="6.4cm" svg:y2="12.691cm">
              <svg:desc>R 20 Huk</svg:desc>
              <text:p/>
            </draw:line>
            <draw:line draw:name="R 20 Huk" draw:style-name="gr34" draw:text-style-name="P5" draw:layer="layout" svg:x1="6.4cm" svg:y1="12.591cm" svg:x2="6.4cm" svg:y2="12.791cm">
              <svg:desc>R 20 Huk</svg:desc>
              <text:p/>
            </draw:line>
          </draw:g>
          <draw:g draw:name="V 3 Mi">
            <draw:line draw:name="V 3 Mi" draw:style-name="gr29" draw:text-style-name="P5" draw:layer="layout" svg:x1="19.6cm" svg:y1="13.597cm" svg:x2="19.6cm" svg:y2="13.797cm">
              <svg:desc>V 3 Mi</svg:desc>
              <text:p/>
            </draw:line>
            <draw:frame draw:name="V 3 Mi" draw:style-name="gr12" draw:text-style-name="P10" draw:layer="layout" svg:width="1.179cm" svg:height="1.187cm" svg:x="19.061cm" svg:y="13.647cm">
              <draw:text-box>
                <text:p text:style-name="P9">32 <text:s text:c="5"/></text:p>
              </draw:text-box>
            </draw:frame>
            <draw:frame draw:name="V 3 Mi" draw:style-name="gr11" draw:text-style-name="P10" draw:layer="layout" svg:width="1.044cm" svg:height="1.187cm" svg:x="14.528cm" svg:y="13.613cm">
              <draw:text-box>
                <text:p text:style-name="P9"><text:s text:c="4"/>40</text:p>
              </draw:text-box>
            </draw:frame>
            <draw:line draw:name="V 3 Mi" draw:style-name="gr30" draw:text-style-name="P8" draw:layer="layout" svg:x1="15cm" svg:y1="14.063cm" svg:x2="19.6cm" svg:y2="13.697cm">
              <svg:desc>V 3 Mi</svg:desc>
              <text:p text:style-name="P11">V 3 Mi <text:s text:c="2"/></text:p>
              <text:p text:style-name="P11"><text:span text:style-name="T1"/></text:p>
            </draw:line>
            <draw:line draw:name="V 3 Mi" draw:style-name="gr29" draw:text-style-name="P5" draw:layer="layout" svg:x1="15cm" svg:y1="13.963cm" svg:x2="15cm" svg:y2="14.163cm">
              <svg:desc>V 3 Mi</svg:desc>
              <text:p/>
            </draw:line>
            <draw:frame draw:name="V 3 Mi" draw:style-name="gr11" draw:text-style-name="P10" draw:layer="layout" svg:width="1.044cm" svg:height="1.187cm" svg:x="9.928cm" svg:y="13.842cm">
              <draw:text-box>
                <text:p text:style-name="P9"><text:s text:c="4"/>45</text:p>
              </draw:text-box>
            </draw:frame>
            <draw:line draw:name="V 3 Mi" draw:style-name="gr30" draw:text-style-name="P8" draw:layer="layout" svg:x1="10.4cm" svg:y1="14.292cm" svg:x2="15cm" svg:y2="14.063cm">
              <svg:desc>V 3 Mi</svg:desc>
              <text:p text:style-name="P11">V 3 Mi <text:s text:c="2"/></text:p>
              <text:p text:style-name="P11"><text:span text:style-name="T1"/></text:p>
            </draw:line>
            <draw:line draw:name="V 3 Mi" draw:style-name="gr29" draw:text-style-name="P5" draw:layer="layout" svg:x1="10.4cm" svg:y1="14.292cm" svg:x2="10.4cm" svg:y2="15.664cm">
              <svg:desc>V 3 Mi</svg:desc>
              <text:p/>
            </draw:line>
            <draw:frame draw:name="V 3 Mi" draw:style-name="gr12" draw:text-style-name="P10" draw:layer="layout" svg:width="1.179cm" svg:height="1.187cm" svg:x="9.861cm" svg:y="15.614cm">
              <draw:text-box>
                <text:p text:style-name="P9">15 <text:s text:c="5"/></text:p>
              </draw:text-box>
            </draw:frame>
            <draw:frame draw:name="V 3 Mi" draw:style-name="gr11" draw:text-style-name="P10" draw:layer="layout" svg:width="1.044cm" svg:height="1.187cm" svg:x="5.528cm" svg:y="15.717cm">
              <draw:text-box>
                <text:p text:style-name="P9"><text:s text:c="4"/>26</text:p>
              </draw:text-box>
            </draw:frame>
            <draw:line draw:name="V 3 Mi" draw:style-name="gr30" draw:text-style-name="P8" draw:layer="layout" svg:x1="6cm" svg:y1="16.167cm" svg:x2="10.4cm" svg:y2="15.664cm">
              <svg:desc>V 3 Mi</svg:desc>
              <text:p text:style-name="P11">V 3 Mi <text:s text:c="2"/></text:p>
              <text:p text:style-name="P11"><text:span text:style-name="T1"/></text:p>
            </draw:line>
            <draw:line draw:name="V 3 Mi" draw:style-name="gr29" draw:text-style-name="P5" draw:layer="layout" svg:x1="6cm" svg:y1="16.067cm" svg:x2="6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.4cm" svg:y1="15.335cm" svg:x2="1.4cm" svg:y2="15.535cm">
              <svg:desc>V 5364 Mi</svg:desc>
              <text:p/>
            </draw:line>
            <draw:frame draw:name="V 5364 Mi" draw:style-name="gr11" draw:text-style-name="P10" draw:layer="layout" svg:width="1.044cm" svg:height="1.187cm" svg:x="0.928cm" svg:y="15.385cm">
              <draw:text-box>
                <text:p text:style-name="P9"><text:s text:c="4"/>10</text:p>
              </draw:text-box>
            </draw:frame>
            <draw:frame draw:name="V 5364 Mi" draw:style-name="gr12" draw:text-style-name="P10" draw:layer="layout" svg:width="1.179cm" svg:height="1.187cm" svg:x="5.661cm" svg:y="15.351cm">
              <draw:text-box>
                <text:p text:style-name="P9">18 <text:s text:c="5"/></text:p>
              </draw:text-box>
            </draw:frame>
            <draw:line draw:name="V 5364 Mi" draw:style-name="gr30" draw:text-style-name="P8" draw:layer="layout" svg:x1="1.4cm" svg:y1="15.435cm" svg:x2="6.2cm" svg:y2="15.801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6.2cm" svg:y1="15.801cm" svg:x2="6.2cm" svg:y2="17.997cm">
              <svg:desc>V 5364 Mi</svg:desc>
              <text:p/>
            </draw:line>
          </draw:g>
          <draw:g draw:name="V 5764 Mi">
            <draw:line draw:name="V 5764 Mi" draw:style-name="gr29" draw:text-style-name="P5" draw:layer="layout" svg:x1="1.4cm" svg:y1="13.506cm" svg:x2="1.4cm" svg:y2="13.706cm">
              <svg:desc>V 5764 Mi</svg:desc>
              <text:p/>
            </draw:line>
          </draw:g>
        </draw:g>
      </draw:page>
      <draw:page draw:name="Kleinbahn A" draw:style-name="dp1" draw:master-page-name="Standard">
        <draw:g draw:style-name="gr1">
          <draw:g>
            <draw:frame draw:style-name="gr2" draw:text-style-name="P2" draw:layer="layout" svg:width="8.084cm" svg:height="1.187cm" svg:x="6.508cm" svg:y="1cm">
              <draw:text-box>
                <text:p text:style-name="P1">Tarmstedt Ost – Haugsdorf</text:p>
              </draw:text-box>
            </draw:frame>
          </draw:g>
          <draw:g>
            <draw:frame draw:style-name="gr3" draw:text-style-name="P4" draw:layer="layout" svg:width="1.611cm" svg:height="1.199cm" svg:x="0.445cm" svg:y="2.5cm">
              <draw:text-box>
                <text:p text:style-name="P3">Tso</text:p>
                <text:p text:style-name="P3">KM: 7</text:p>
              </draw:text-box>
            </draw:frame>
            <draw:line draw:style-name="gr4" draw:text-style-name="P5" draw:layer="layout" svg:x1="1.2cm" svg:y1="4cm" svg:x2="1.2cm" svg:y2="28.7cm">
              <svg:desc>#Track.Tso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Tso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4.995cm" svg:y="2.5cm">
              <draw:text-box>
                <text:p text:style-name="P3">Gbk</text:p>
                <text:p text:style-name="P3">KM: 5</text:p>
              </draw:text-box>
            </draw:frame>
            <draw:line draw:style-name="gr4" draw:text-style-name="P5" draw:layer="layout" svg:x1="5.75cm" svg:y1="4cm" svg:x2="5.75cm" svg:y2="28.7cm">
              <svg:desc>#Track.Gbk.1</svg:desc>
              <text:p/>
            </draw:line>
            <draw:frame draw:style-name="gr5" draw:text-style-name="P7" draw:layer="layout" svg:width="0.659cm" svg:height="1.187cm" svg:x="5.47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611cm" svg:height="1.199cm" svg:x="9.545cm" svg:y="2.5cm">
              <draw:text-box>
                <text:p text:style-name="P3">Nhn</text:p>
                <text:p text:style-name="P3">KM: 3</text:p>
              </draw:text-box>
            </draw:frame>
            <draw:line draw:style-name="gr4" draw:text-style-name="P5" draw:layer="layout" svg:x1="10.3cm" svg:y1="4cm" svg:x2="10.3cm" svg:y2="28.7cm">
              <svg:desc>#Track.Nhn.1</svg:desc>
              <text:p/>
            </draw:line>
            <draw:frame draw:style-name="gr5" draw:text-style-name="P7" draw:layer="layout" svg:width="0.659cm" svg:height="1.187cm" svg:x="10.021cm" svg:y="3.6cm">
              <draw:text-box>
                <text:p text:style-name="P6">1</text:p>
              </draw:text-box>
            </draw:frame>
            <draw:line draw:style-name="gr4" draw:text-style-name="P5" draw:layer="layout" svg:x1="10.5cm" svg:y1="4cm" svg:x2="10.5cm" svg:y2="28.7cm">
              <svg:desc>#Track.Nhn.2</svg:desc>
              <text:p/>
            </draw:line>
            <draw:frame draw:style-name="gr5" draw:text-style-name="P7" draw:layer="layout" svg:width="0.659cm" svg:height="1.187cm" svg:x="10.2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4.09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4.85cm" svg:y1="4cm" svg:x2="14.85cm" svg:y2="28.7cm">
              <svg:desc>#Track.Huk.4</svg:desc>
              <text:p/>
            </draw:line>
            <draw:frame draw:style-name="gr5" draw:text-style-name="P7" draw:layer="layout" svg:width="0.659cm" svg:height="1.187cm" svg:x="14.571cm" svg:y="3.6cm">
              <draw:text-box>
                <text:p text:style-name="P6">4</text:p>
              </draw:text-box>
            </draw:frame>
            <draw:line draw:style-name="gr4" draw:text-style-name="P5" draw:layer="layout" svg:x1="15.05cm" svg:y1="4cm" svg:x2="15.05cm" svg:y2="28.7cm">
              <svg:desc>#Track.Huk.2</svg:desc>
              <text:p/>
            </draw:line>
            <draw:frame draw:style-name="gr5" draw:text-style-name="P7" draw:layer="layout" svg:width="0.659cm" svg:height="1.187cm" svg:x="14.771cm" svg:y="3.6cm">
              <draw:text-box>
                <text:p text:style-name="P6">2</text:p>
              </draw:text-box>
            </draw:frame>
            <draw:line draw:style-name="gr4" draw:text-style-name="P5" draw:layer="layout" svg:x1="15.25cm" svg:y1="4cm" svg:x2="15.25cm" svg:y2="28.7cm">
              <svg:desc>#Track.Huk.1</svg:desc>
              <text:p/>
            </draw:line>
            <draw:frame draw:style-name="gr5" draw:text-style-name="P7" draw:layer="layout" svg:width="0.659cm" svg:height="1.187cm" svg:x="14.971cm" svg:y="3.6cm">
              <draw:text-box>
                <text:p text:style-name="P6">1</text:p>
              </draw:text-box>
            </draw:frame>
            <draw:line draw:style-name="gr4" draw:text-style-name="P5" draw:layer="layout" svg:x1="15.45cm" svg:y1="4cm" svg:x2="15.45cm" svg:y2="28.7cm">
              <svg:desc>#Track.Huk.3</svg:desc>
              <text:p/>
            </draw:line>
            <draw:frame draw:style-name="gr5" draw:text-style-name="P7" draw:layer="layout" svg:width="0.659cm" svg:height="1.187cm" svg:x="15.171cm" svg:y="3.6cm">
              <draw:text-box>
                <text:p text:style-name="P6">3</text:p>
              </draw:text-box>
            </draw:frame>
          </draw:g>
          <draw:g>
            <draw:frame draw:style-name="gr31" draw:text-style-name="P4" draw:layer="layout" svg:width="1.814cm" svg:height="1.199cm" svg:x="18.54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9.4cm" svg:y1="4cm" svg:x2="19.4cm" svg:y2="28.7cm">
              <svg:desc>#Track.Sbg.1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1</text:p>
              </draw:text-box>
            </draw:frame>
            <draw:line draw:style-name="gr4" draw:text-style-name="P5" draw:layer="layout" svg:x1="19.6cm" svg:y1="4cm" svg:x2="19.6cm" svg:y2="28.7cm">
              <svg:desc>#Track.Sbg.2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2</text:p>
              </draw:text-box>
            </draw:frame>
            <draw:line draw:style-name="gr4" draw:text-style-name="P5" draw:layer="layout" svg:x1="19.8cm" svg:y1="4cm" svg:x2="19.8cm" svg:y2="28.7cm">
              <svg:desc>#Track.Sbg.3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3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Dg 6302 [Mi]">
            <draw:line draw:name="Dg 6302 [Mi]" draw:style-name="gr16" draw:text-style-name="P5" draw:layer="layout" svg:x1="19.6cm" svg:y1="16.662cm" svg:x2="19.6cm" svg:y2="16.862cm">
              <svg:desc>Dg 6302 [Mi]</svg:desc>
              <text:p/>
            </draw:line>
            <draw:frame draw:name="Dg 6302 [Mi]" draw:style-name="gr12" draw:text-style-name="P10" draw:layer="layout" svg:width="1.179cm" svg:height="1.187cm" svg:x="19.061cm" svg:y="16.712cm">
              <draw:text-box>
                <text:p text:style-name="P9">39 <text:s text:c="5"/></text:p>
              </draw:text-box>
            </draw:frame>
            <draw:frame draw:name="Dg 6302 [Mi]" draw:style-name="gr11" draw:text-style-name="P10" draw:layer="layout" svg:width="1.044cm" svg:height="1.187cm" svg:x="14.778cm" svg:y="16.677cm">
              <draw:text-box>
                <text:p text:style-name="P9"><text:s text:c="4"/>47</text:p>
              </draw:text-box>
            </draw:frame>
            <draw:line draw:name="Dg 6302 [Mi]" draw:style-name="gr17" draw:text-style-name="P8" draw:layer="layout" svg:x1="15.25cm" svg:y1="17.127cm" svg:x2="19.6cm" svg:y2="16.762cm">
              <svg:desc>Dg 6302 [Mi]</svg:desc>
              <text:p text:style-name="P11">Dg 6302 [Mi] <text:s text:c="2"/></text:p>
              <text:p text:style-name="P11"><text:span text:style-name="T1"/></text:p>
            </draw:line>
            <draw:line draw:name="Dg 6302 [Mi]" draw:style-name="gr16" draw:text-style-name="P5" draw:layer="layout" svg:x1="15.25cm" svg:y1="17.027cm" svg:x2="15.25cm" svg:y2="17.227cm">
              <svg:desc>Dg 6302 [Mi]</svg:desc>
              <text:p/>
            </draw:line>
          </draw:g>
          <draw:g draw:name="Dg 6971">
            <draw:line draw:name="Dg 6971" draw:style-name="gr16" draw:text-style-name="P5" draw:layer="layout" svg:x1="15.25cm" svg:y1="6.049cm" svg:x2="15.25cm" svg:y2="6.249cm">
              <svg:desc>Dg 6971</svg:desc>
              <text:p/>
            </draw:line>
            <draw:frame draw:name="Dg 6971" draw:style-name="gr11" draw:text-style-name="P10" draw:layer="layout" svg:width="1.044cm" svg:height="1.187cm" svg:x="14.778cm" svg:y="6.099cm">
              <draw:text-box>
                <text:p text:style-name="P9"><text:s text:c="4"/>47</text:p>
              </draw:text-box>
            </draw:frame>
            <draw:frame draw:name="Dg 6971" draw:style-name="gr12" draw:text-style-name="P10" draw:layer="layout" svg:width="1.179cm" svg:height="1.187cm" svg:x="19.261cm" svg:y="6.065cm">
              <draw:text-box>
                <text:p text:style-name="P9">55 <text:s text:c="5"/></text:p>
              </draw:text-box>
            </draw:frame>
            <draw:line draw:name="Dg 6971" draw:style-name="gr17" draw:text-style-name="P8" draw:layer="layout" svg:x1="15.25cm" svg:y1="6.149cm" svg:x2="19.8cm" svg:y2="6.515cm">
              <svg:desc>Dg 6971</svg:desc>
              <text:p text:style-name="P11"><text:s text:c="3"/>Dg 6971</text:p>
              <text:p text:style-name="P11"><text:span text:style-name="T1"/></text:p>
            </draw:line>
            <draw:line draw:name="Dg 6971" draw:style-name="gr16" draw:text-style-name="P5" draw:layer="layout" svg:x1="19.8cm" svg:y1="6.515cm" svg:x2="19.8cm" svg:y2="8.483cm">
              <svg:desc>Dg 6971</svg:desc>
              <text:p/>
            </draw:line>
          </draw:g>
          <draw:g draw:name="Gmp 8766">
            <draw:line draw:name="Gmp 8766" draw:style-name="gr32" draw:text-style-name="P5" draw:layer="layout" svg:x1="19.4cm" svg:y1="22.928cm" svg:x2="19.4cm" svg:y2="23.128cm">
              <svg:desc>Gmp 8766</svg:desc>
              <text:p/>
            </draw:line>
          </draw:g>
          <draw:g draw:name="Kp 4763">
            <draw:line draw:name="Kp 4763" draw:style-name="gr23" draw:text-style-name="P5" draw:layer="layout" svg:x1="19.4cm" svg:y1="4cm" svg:x2="19.4cm" svg:y2="5.601cm">
              <svg:desc>Kp 4763</svg:desc>
              <text:p/>
            </draw:line>
          </draw:g>
          <draw:g draw:name="Kp 4764">
            <draw:line draw:name="Kp 4764" draw:style-name="gr23" draw:text-style-name="P5" draw:layer="layout" svg:x1="19.4cm" svg:y1="8.062cm" svg:x2="19.4cm" svg:y2="8.262cm">
              <svg:desc>Kp 4764</svg:desc>
              <text:p/>
            </draw:line>
          </draw:g>
          <draw:g draw:name="Kp 4765">
            <draw:line draw:name="Kp 4765" draw:style-name="gr23" draw:text-style-name="P5" draw:layer="layout" svg:x1="19.4cm" svg:y1="9.892cm" svg:x2="19.4cm" svg:y2="10.092cm">
              <svg:desc>Kp 4765</svg:desc>
              <text:p/>
            </draw:line>
          </draw:g>
          <draw:g draw:name="Kp 4767">
            <draw:line draw:name="Kp 4767" draw:style-name="gr23" draw:text-style-name="P5" draw:layer="layout" svg:x1="19.4cm" svg:y1="26.771cm" svg:x2="19.4cm" svg:y2="26.971cm">
              <svg:desc>Kp 4767</svg:desc>
              <text:p/>
            </draw:line>
          </draw:g>
          <draw:g draw:name="Lpaz 4 Mi">
            <draw:line draw:name="Lpaz 4 Mi" draw:style-name="gr20" draw:text-style-name="P5" draw:layer="layout" svg:x1="15.05cm" svg:y1="17.988cm" svg:x2="15.05cm" svg:y2="18.188cm">
              <svg:desc>Lpaz 4 Mi</svg:desc>
              <text:p/>
            </draw:line>
            <draw:frame draw:name="Lpaz 4 Mi" draw:style-name="gr12" draw:text-style-name="P10" draw:layer="layout" svg:width="1.179cm" svg:height="1.187cm" svg:x="14.511cm" svg:y="18.038cm">
              <draw:text-box>
                <text:p text:style-name="P9">08 <text:s text:c="5"/></text:p>
              </draw:text-box>
            </draw:frame>
            <draw:frame draw:name="Lpaz 4 Mi" draw:style-name="gr11" draw:text-style-name="P10" draw:layer="layout" svg:width="1.044cm" svg:height="1.187cm" svg:x="9.828cm" svg:y="18.141cm">
              <draw:text-box>
                <text:p text:style-name="P9"><text:s text:c="4"/>19</text:p>
              </draw:text-box>
            </draw:frame>
            <draw:line draw:name="Lpaz 4 Mi" draw:style-name="gr38" draw:text-style-name="P8" draw:layer="layout" svg:x1="10.3cm" svg:y1="18.591cm" svg:x2="15.05cm" svg:y2="18.088cm">
              <svg:desc>Lpaz 4 Mi</svg:desc>
              <text:p text:style-name="P11">Lpaz 4 Mi <text:s text:c="2"/></text:p>
              <text:p text:style-name="P11"><text:span text:style-name="T1"/></text:p>
            </draw:line>
            <draw:line draw:name="Lpaz 4 Mi" draw:style-name="gr20" draw:text-style-name="P5" draw:layer="layout" svg:x1="10.3cm" svg:y1="18.491cm" svg:x2="10.3cm" svg:y2="18.691cm">
              <svg:desc>Lpaz 4 Mi</svg:desc>
              <text:p/>
            </draw:line>
            <draw:frame draw:name="Lpaz 4 Mi" draw:style-name="gr11" draw:text-style-name="P10" draw:layer="layout" svg:width="1.044cm" svg:height="1.187cm" svg:x="5.278cm" svg:y="18.37cm">
              <draw:text-box>
                <text:p text:style-name="P9"><text:s text:c="4"/>24</text:p>
              </draw:text-box>
            </draw:frame>
            <draw:line draw:name="Lpaz 4 Mi" draw:style-name="gr38" draw:text-style-name="P8" draw:layer="layout" svg:x1="5.75cm" svg:y1="18.82cm" svg:x2="10.3cm" svg:y2="18.591cm">
              <svg:desc>Lpaz 4 Mi</svg:desc>
              <text:p text:style-name="P11">Lpaz 4 Mi <text:s text:c="2"/></text:p>
              <text:p text:style-name="P11"><text:span text:style-name="T1"/></text:p>
            </draw:line>
            <draw:line draw:name="Lpaz 4 Mi" draw:style-name="gr20" draw:text-style-name="P5" draw:layer="layout" svg:x1="5.75cm" svg:y1="18.72cm" svg:x2="5.75cm" svg:y2="18.92cm">
              <svg:desc>Lpaz 4 Mi</svg:desc>
              <text:p/>
            </draw:line>
            <draw:frame draw:name="Lpaz 4 Mi" draw:style-name="gr11" draw:text-style-name="P10" draw:layer="layout" svg:width="1.044cm" svg:height="1.187cm" svg:x="0.728cm" svg:y="18.736cm">
              <draw:text-box>
                <text:p text:style-name="P9"><text:s text:c="4"/>32</text:p>
              </draw:text-box>
            </draw:frame>
            <draw:line draw:name="Lpaz 4 Mi" draw:style-name="gr38" draw:text-style-name="P8" draw:layer="layout" svg:x1="1.2cm" svg:y1="19.186cm" svg:x2="5.75cm" svg:y2="18.82cm">
              <svg:desc>Lpaz 4 Mi</svg:desc>
              <text:p text:style-name="P11">Lpaz 4 Mi <text:s text:c="2"/></text:p>
              <text:p text:style-name="P11"><text:span text:style-name="T1"/></text:p>
            </draw:line>
            <draw:line draw:name="Lpaz 4 Mi" draw:style-name="gr20" draw:text-style-name="P5" draw:layer="layout" svg:x1="1.2cm" svg:y1="19.086cm" svg:x2="1.2cm" svg:y2="19.286cm">
              <svg:desc>Lpaz 4 Mi</svg:desc>
              <text:p/>
            </draw:line>
          </draw:g>
          <draw:g draw:name="N 4">
            <draw:line draw:name="N 4" draw:style-name="gr21" draw:text-style-name="P5" draw:layer="layout" svg:x1="15.05cm" svg:y1="21.282cm" svg:x2="15.05cm" svg:y2="21.482cm">
              <svg:desc>N 4</svg:desc>
              <text:p/>
            </draw:line>
            <draw:frame draw:name="N 4" draw:style-name="gr12" draw:text-style-name="P10" draw:layer="layout" svg:width="1.179cm" svg:height="1.187cm" svg:x="14.511cm" svg:y="21.332cm">
              <draw:text-box>
                <text:p text:style-name="P9">20 <text:s text:c="5"/></text:p>
              </draw:text-box>
            </draw:frame>
            <draw:frame draw:name="N 4" draw:style-name="gr11" draw:text-style-name="P10" draw:layer="layout" svg:width="1.044cm" svg:height="1.187cm" svg:x="9.828cm" svg:y="21.435cm">
              <draw:text-box>
                <text:p text:style-name="P9"><text:s text:c="4"/>31</text:p>
              </draw:text-box>
            </draw:frame>
            <draw:line draw:name="N 4" draw:style-name="gr22" draw:text-style-name="P8" draw:layer="layout" svg:x1="10.3cm" svg:y1="21.885cm" svg:x2="15.05cm" svg:y2="21.382cm">
              <svg:desc>N 4</svg:desc>
              <text:p text:style-name="P11">N 4 <text:s text:c="2"/></text:p>
              <text:p text:style-name="P11"><text:span text:style-name="T1"/></text:p>
            </draw:line>
            <draw:line draw:name="N 4" draw:style-name="gr21" draw:text-style-name="P5" draw:layer="layout" svg:x1="10.3cm" svg:y1="21.885cm" svg:x2="10.3cm" svg:y2="23.257cm">
              <svg:desc>N 4</svg:desc>
              <text:p/>
            </draw:line>
            <draw:frame draw:name="N 4" draw:style-name="gr12" draw:text-style-name="P10" draw:layer="layout" svg:width="1.179cm" svg:height="1.187cm" svg:x="9.761cm" svg:y="23.207cm">
              <draw:text-box>
                <text:p text:style-name="P9">01 <text:s text:c="5"/></text:p>
              </draw:text-box>
            </draw:frame>
            <draw:frame draw:name="N 4" draw:style-name="gr11" draw:text-style-name="P10" draw:layer="layout" svg:width="1.044cm" svg:height="1.187cm" svg:x="5.278cm" svg:y="23.036cm">
              <draw:text-box>
                <text:p text:style-name="P9"><text:s text:c="4"/>06</text:p>
              </draw:text-box>
            </draw:frame>
            <draw:line draw:name="N 4" draw:style-name="gr22" draw:text-style-name="P8" draw:layer="layout" svg:x1="5.75cm" svg:y1="23.486cm" svg:x2="10.3cm" svg:y2="23.257cm">
              <svg:desc>N 4</svg:desc>
              <text:p text:style-name="P11">N 4 <text:s text:c="2"/></text:p>
              <text:p text:style-name="P11"><text:span text:style-name="T1"/></text:p>
            </draw:line>
            <draw:line draw:name="N 4" draw:style-name="gr21" draw:text-style-name="P5" draw:layer="layout" svg:x1="5.75cm" svg:y1="23.386cm" svg:x2="5.75cm" svg:y2="23.586cm">
              <svg:desc>N 4</svg:desc>
              <text:p/>
            </draw:line>
            <draw:frame draw:name="N 4" draw:style-name="gr11" draw:text-style-name="P10" draw:layer="layout" svg:width="1.044cm" svg:height="1.187cm" svg:x="0.928cm" svg:y="23.402cm">
              <draw:text-box>
                <text:p text:style-name="P9"><text:s text:c="4"/>14</text:p>
              </draw:text-box>
            </draw:frame>
            <draw:line draw:name="N 4" draw:style-name="gr22" draw:text-style-name="P8" draw:layer="layout" svg:x1="1.4cm" svg:y1="23.852cm" svg:x2="5.75cm" svg:y2="23.486cm">
              <svg:desc>N 4</svg:desc>
              <text:p text:style-name="P11">N 4 <text:s text:c="2"/></text:p>
              <text:p text:style-name="P11"><text:span text:style-name="T1"/></text:p>
            </draw:line>
            <draw:line draw:name="N 4" draw:style-name="gr21" draw:text-style-name="P5" draw:layer="layout" svg:x1="1.4cm" svg:y1="23.752cm" svg:x2="1.4cm" svg:y2="23.952cm">
              <svg:desc>N 4</svg:desc>
              <text:p/>
            </draw:line>
          </draw:g>
          <draw:g draw:name="N 8361">
            <draw:line draw:name="N 8361" draw:style-name="gr21" draw:text-style-name="P5" draw:layer="layout" svg:x1="15.45cm" svg:y1="9.718cm" svg:x2="15.45cm" svg:y2="11.09cm">
              <svg:desc>N 8361</svg:desc>
              <text:p/>
            </draw:line>
            <draw:frame draw:name="N 8361" draw:style-name="gr11" draw:text-style-name="P10" draw:layer="layout" svg:width="1.044cm" svg:height="1.187cm" svg:x="14.978cm" svg:y="11.04cm">
              <draw:text-box>
                <text:p text:style-name="P9"><text:s text:c="4"/>35</text:p>
              </draw:text-box>
            </draw:frame>
            <draw:frame draw:name="N 8361" draw:style-name="gr12" draw:text-style-name="P10" draw:layer="layout" svg:width="1.179cm" svg:height="1.187cm" svg:x="19.261cm" svg:y="11.006cm">
              <draw:text-box>
                <text:p text:style-name="P9">43 <text:s text:c="5"/></text:p>
              </draw:text-box>
            </draw:frame>
            <draw:line draw:name="N 8361" draw:style-name="gr22" draw:text-style-name="P8" draw:layer="layout" svg:x1="15.45cm" svg:y1="11.09cm" svg:x2="19.8cm" svg:y2="11.456cm">
              <svg:desc>N 8361</svg:desc>
              <text:p text:style-name="P11"><text:s text:c="3"/>N 8361</text:p>
              <text:p text:style-name="P11"><text:span text:style-name="T1"/></text:p>
            </draw:line>
            <draw:line draw:name="N 8361" draw:style-name="gr21" draw:text-style-name="P5" draw:layer="layout" svg:x1="19.8cm" svg:y1="11.356cm" svg:x2="19.8cm" svg:y2="11.556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5.25cm" svg:y1="18.912cm" svg:x2="15.25cm" svg:y2="19.827cm">
              <svg:desc>N 8601 [Sa]</svg:desc>
              <text:p/>
            </draw:line>
            <draw:frame draw:name="N 8601 [Sa]" draw:style-name="gr11" draw:text-style-name="P10" draw:layer="layout" svg:width="1.044cm" svg:height="1.187cm" svg:x="14.778cm" svg:y="19.777cm">
              <draw:text-box>
                <text:p text:style-name="P9"><text:s text:c="4"/>46</text:p>
              </draw:text-box>
            </draw:frame>
            <draw:frame draw:name="N 8601 [Sa]" draw:style-name="gr12" draw:text-style-name="P10" draw:layer="layout" svg:width="1.179cm" svg:height="1.187cm" svg:x="19.261cm" svg:y="19.743cm">
              <draw:text-box>
                <text:p text:style-name="P9">54 <text:s text:c="5"/></text:p>
              </draw:text-box>
            </draw:frame>
            <draw:line draw:name="N 8601 [Sa]" draw:style-name="gr22" draw:text-style-name="P8" draw:layer="layout" svg:x1="15.25cm" svg:y1="19.827cm" svg:x2="19.8cm" svg:y2="20.193cm">
              <svg:desc>N 8601 [Sa]</svg:desc>
              <text:p text:style-name="P11"><text:s text:c="3"/>N 8601 [Sa]</text:p>
              <text:p text:style-name="P11"><text:span text:style-name="T1"/></text:p>
            </draw:line>
            <draw:line draw:name="N 8601 [Sa]" draw:style-name="gr21" draw:text-style-name="P5" draw:layer="layout" svg:x1="19.8cm" svg:y1="20.093cm" svg:x2="19.8cm" svg:y2="20.293cm">
              <svg:desc>N 8601 [Sa]</svg:desc>
              <text:p/>
            </draw:line>
          </draw:g>
          <draw:g draw:name="N 8764 [Mi]">
            <draw:line draw:name="N 8764 [Mi]" draw:style-name="gr21" draw:text-style-name="P5" draw:layer="layout" svg:x1="19.6cm" svg:y1="15.015cm" svg:x2="19.6cm" svg:y2="15.215cm">
              <svg:desc>N 8764 [Mi]</svg:desc>
              <text:p/>
            </draw:line>
          </draw:g>
          <draw:g draw:name="N 8765">
            <draw:line draw:name="N 8765" draw:style-name="gr21" draw:text-style-name="P5" draw:layer="layout" svg:x1="19.8cm" svg:y1="17.119cm" svg:x2="19.8cm" svg:y2="17.319cm">
              <svg:desc>N 8765</svg:desc>
              <text:p/>
            </draw:line>
          </draw:g>
          <draw:g draw:name="P 1">
            <draw:line draw:name="P 1" draw:style-name="gr23" draw:text-style-name="P5" draw:layer="layout" svg:x1="1.2cm" svg:y1="4cm" svg:x2="1.2cm" svg:y2="5.509cm">
              <svg:desc>P 1</svg:desc>
              <text:p/>
            </draw:line>
            <draw:frame draw:name="P 1" draw:style-name="gr11" draw:text-style-name="P10" draw:layer="layout" svg:width="1.044cm" svg:height="1.187cm" svg:x="0.728cm" svg:y="5.459cm">
              <draw:text-box>
                <text:p text:style-name="P9"><text:s text:c="4"/>33</text:p>
              </draw:text-box>
            </draw:frame>
            <draw:frame draw:name="P 1" draw:style-name="gr12" draw:text-style-name="P10" draw:layer="layout" svg:width="1.179cm" svg:height="1.187cm" svg:x="5.211cm" svg:y="5.425cm">
              <draw:text-box>
                <text:p text:style-name="P9">41 <text:s text:c="5"/></text:p>
              </draw:text-box>
            </draw:frame>
            <draw:line draw:name="P 1" draw:style-name="gr24" draw:text-style-name="P8" draw:layer="layout" svg:x1="1.2cm" svg:y1="5.509cm" svg:x2="5.75cm" svg:y2="5.875cm">
              <svg:desc>P 1</svg:desc>
              <text:p text:style-name="P11"><text:s text:c="3"/>P 1</text:p>
              <text:p text:style-name="P11"><text:span text:style-name="T1"/></text:p>
            </draw:line>
            <draw:line draw:name="P 1" draw:style-name="gr23" draw:text-style-name="P5" draw:layer="layout" svg:x1="5.75cm" svg:y1="5.875cm" svg:x2="5.75cm" svg:y2="6.058cm">
              <svg:desc>P 1</svg:desc>
              <text:p/>
            </draw:line>
            <draw:frame draw:name="P 1" draw:style-name="gr11" draw:text-style-name="P10" draw:layer="layout" svg:width="1.044cm" svg:height="1.187cm" svg:x="5.278cm" svg:y="6.008cm">
              <draw:text-box>
                <text:p text:style-name="P9"><text:s text:c="4"/>45</text:p>
              </draw:text-box>
            </draw:frame>
            <draw:frame draw:name="P 1" draw:style-name="gr12" draw:text-style-name="P10" draw:layer="layout" svg:width="1.179cm" svg:height="1.187cm" svg:x="9.761cm" svg:y="5.837cm">
              <draw:text-box>
                <text:p text:style-name="P9">50 <text:s text:c="5"/></text:p>
              </draw:text-box>
            </draw:frame>
            <draw:line draw:name="P 1" draw:style-name="gr24" draw:text-style-name="P8" draw:layer="layout" svg:x1="5.75cm" svg:y1="6.058cm" svg:x2="10.3cm" svg:y2="6.287cm">
              <svg:desc>P 1</svg:desc>
              <text:p text:style-name="P11"><text:s text:c="3"/>P 1</text:p>
              <text:p text:style-name="P11"><text:span text:style-name="T1"/></text:p>
            </draw:line>
            <draw:line draw:name="P 1" draw:style-name="gr23" draw:text-style-name="P5" draw:layer="layout" svg:x1="10.3cm" svg:y1="6.287cm" svg:x2="10.3cm" svg:y2="6.47cm">
              <svg:desc>P 1</svg:desc>
              <text:p/>
            </draw:line>
            <draw:frame draw:name="P 1" draw:style-name="gr11" draw:text-style-name="P10" draw:layer="layout" svg:width="1.044cm" svg:height="1.187cm" svg:x="9.828cm" svg:y="6.42cm">
              <draw:text-box>
                <text:p text:style-name="P9"><text:s text:c="4"/>54</text:p>
              </draw:text-box>
            </draw:frame>
            <draw:frame draw:name="P 1" draw:style-name="gr12" draw:text-style-name="P10" draw:layer="layout" svg:width="1.179cm" svg:height="1.187cm" svg:x="14.511cm" svg:y="6.523cm">
              <draw:text-box>
                <text:p text:style-name="P9">05 <text:s text:c="5"/></text:p>
              </draw:text-box>
            </draw:frame>
            <draw:line draw:name="P 1" draw:style-name="gr24" draw:text-style-name="P8" draw:layer="layout" svg:x1="10.3cm" svg:y1="6.47cm" svg:x2="15.05cm" svg:y2="6.973cm">
              <svg:desc>P 1</svg:desc>
              <text:p text:style-name="P11"><text:s text:c="3"/>P 1</text:p>
              <text:p text:style-name="P11"><text:span text:style-name="T1"/></text:p>
            </draw:line>
            <draw:line draw:name="P 1" draw:style-name="gr23" draw:text-style-name="P5" draw:layer="layout" svg:x1="15.05cm" svg:y1="6.973cm" svg:x2="15.05cm" svg:y2="7.156cm">
              <svg:desc>P 1</svg:desc>
              <text:p/>
            </draw:line>
          </draw:g>
          <draw:g draw:name="P 2">
            <draw:line draw:name="P 2" draw:style-name="gr23" draw:text-style-name="P5" draw:layer="layout" svg:x1="15.05cm" svg:y1="9.115cm" svg:x2="15.05cm" svg:y2="9.315cm">
              <svg:desc>P 2</svg:desc>
              <text:p/>
            </draw:line>
            <draw:frame draw:name="P 2" draw:style-name="gr12" draw:text-style-name="P10" draw:layer="layout" svg:width="1.179cm" svg:height="1.187cm" svg:x="14.511cm" svg:y="9.165cm">
              <draw:text-box>
                <text:p text:style-name="P9">54 <text:s text:c="5"/></text:p>
              </draw:text-box>
            </draw:frame>
            <draw:frame draw:name="P 2" draw:style-name="gr11" draw:text-style-name="P10" draw:layer="layout" svg:width="1.044cm" svg:height="1.187cm" svg:x="9.828cm" svg:y="9.268cm">
              <draw:text-box>
                <text:p text:style-name="P9"><text:s text:c="4"/>05</text:p>
              </draw:text-box>
            </draw:frame>
            <draw:line draw:name="P 2" draw:style-name="gr24" draw:text-style-name="P8" draw:layer="layout" svg:x1="10.3cm" svg:y1="9.718cm" svg:x2="15.05cm" svg:y2="9.215cm">
              <svg:desc>P 2</svg:desc>
              <text:p text:style-name="P11">P 2 <text:s text:c="2"/></text:p>
              <text:p text:style-name="P11"><text:span text:style-name="T1"/></text:p>
            </draw:line>
            <draw:line draw:name="P 2" draw:style-name="gr23" draw:text-style-name="P5" draw:layer="layout" svg:x1="10.3cm" svg:y1="9.718cm" svg:x2="10.3cm" svg:y2="9.901cm">
              <svg:desc>P 2</svg:desc>
              <text:p/>
            </draw:line>
            <draw:frame draw:name="P 2" draw:style-name="gr12" draw:text-style-name="P10" draw:layer="layout" svg:width="1.179cm" svg:height="1.187cm" svg:x="9.761cm" svg:y="9.851cm">
              <draw:text-box>
                <text:p text:style-name="P9">09 <text:s text:c="5"/></text:p>
              </draw:text-box>
            </draw:frame>
            <draw:frame draw:name="P 2" draw:style-name="gr11" draw:text-style-name="P10" draw:layer="layout" svg:width="1.044cm" svg:height="1.187cm" svg:x="5.278cm" svg:y="9.679cm">
              <draw:text-box>
                <text:p text:style-name="P9"><text:s text:c="4"/>14</text:p>
              </draw:text-box>
            </draw:frame>
            <draw:line draw:name="P 2" draw:style-name="gr24" draw:text-style-name="P8" draw:layer="layout" svg:x1="5.75cm" svg:y1="10.129cm" svg:x2="10.3cm" svg:y2="9.901cm">
              <svg:desc>P 2</svg:desc>
              <text:p text:style-name="P11">P 2 <text:s text:c="2"/></text:p>
              <text:p text:style-name="P11"><text:span text:style-name="T1"/></text:p>
            </draw:line>
            <draw:line draw:name="P 2" draw:style-name="gr23" draw:text-style-name="P5" draw:layer="layout" svg:x1="5.75cm" svg:y1="10.129cm" svg:x2="5.75cm" svg:y2="10.312cm">
              <svg:desc>P 2</svg:desc>
              <text:p/>
            </draw:line>
            <draw:frame draw:name="P 2" draw:style-name="gr12" draw:text-style-name="P10" draw:layer="layout" svg:width="1.179cm" svg:height="1.187cm" svg:x="5.211cm" svg:y="10.262cm">
              <draw:text-box>
                <text:p text:style-name="P9">18 <text:s text:c="5"/></text:p>
              </draw:text-box>
            </draw:frame>
            <draw:frame draw:name="P 2" draw:style-name="gr11" draw:text-style-name="P10" draw:layer="layout" svg:width="1.044cm" svg:height="1.187cm" svg:x="0.728cm" svg:y="10.228cm">
              <draw:text-box>
                <text:p text:style-name="P9"><text:s text:c="4"/>26</text:p>
              </draw:text-box>
            </draw:frame>
            <draw:line draw:name="P 2" draw:style-name="gr24" draw:text-style-name="P8" draw:layer="layout" svg:x1="1.2cm" svg:y1="10.678cm" svg:x2="5.75cm" svg:y2="10.312cm">
              <svg:desc>P 2</svg:desc>
              <text:p text:style-name="P11">P 2 <text:s text:c="2"/></text:p>
              <text:p text:style-name="P11"><text:span text:style-name="T1"/></text:p>
            </draw:line>
            <draw:line draw:name="P 2" draw:style-name="gr23" draw:text-style-name="P5" draw:layer="layout" svg:x1="1.2cm" svg:y1="10.578cm" svg:x2="1.2cm" svg:y2="10.778cm">
              <svg:desc>P 2</svg:desc>
              <text:p/>
            </draw:line>
          </draw:g>
          <draw:g draw:name="P 4430 [Sa]">
            <draw:line draw:name="P 4430 [Sa]" draw:style-name="gr23" draw:text-style-name="P5" draw:layer="layout" svg:x1="19.6cm" svg:y1="4cm" svg:x2="19.6cm" svg:y2="4.64cm">
              <svg:desc>P 4430 [Sa]</svg:desc>
              <text:p/>
            </draw:line>
            <draw:frame draw:name="P 4430 [Sa]" draw:style-name="gr12" draw:text-style-name="P10" draw:layer="layout" svg:width="1.179cm" svg:height="1.187cm" svg:x="19.061cm" svg:y="4.59cm">
              <draw:text-box>
                <text:p text:style-name="P9">14 <text:s text:c="5"/></text:p>
              </draw:text-box>
            </draw:frame>
            <draw:frame draw:name="P 4430 [Sa]" draw:style-name="gr11" draw:text-style-name="P10" draw:layer="layout" svg:width="1.044cm" svg:height="1.187cm" svg:x="14.778cm" svg:y="4.556cm">
              <draw:text-box>
                <text:p text:style-name="P9"><text:s text:c="4"/>22</text:p>
              </draw:text-box>
            </draw:frame>
            <draw:line draw:name="P 4430 [Sa]" draw:style-name="gr24" draw:text-style-name="P8" draw:layer="layout" svg:x1="15.25cm" svg:y1="5.006cm" svg:x2="19.6cm" svg:y2="4.64cm">
              <svg:desc>P 4430 [Sa]</svg:desc>
              <text:p text:style-name="P11">P 4430 [Sa] <text:s text:c="2"/></text:p>
              <text:p text:style-name="P11"><text:span text:style-name="T1"/></text:p>
            </draw:line>
            <draw:line draw:name="P 4430 [Sa]" draw:style-name="gr23" draw:text-style-name="P5" draw:layer="layout" svg:x1="15.25cm" svg:y1="5.006cm" svg:x2="15.25cm" svg:y2="5.189cm">
              <svg:desc>P 4430 [Sa]</svg:desc>
              <text:p/>
            </draw:line>
          </draw:g>
          <draw:g draw:name="P 4811">
            <draw:line draw:name="P 4811" draw:style-name="gr23" draw:text-style-name="P5" draw:layer="layout" svg:x1="15.25cm" svg:y1="7.796cm" svg:x2="15.25cm" svg:y2="7.979cm">
              <svg:desc>P 4811</svg:desc>
              <text:p/>
            </draw:line>
            <draw:frame draw:name="P 4811" draw:style-name="gr11" draw:text-style-name="P10" draw:layer="layout" svg:width="1.044cm" svg:height="1.187cm" svg:x="14.778cm" svg:y="7.929cm">
              <draw:text-box>
                <text:p text:style-name="P9"><text:s text:c="4"/>27</text:p>
              </draw:text-box>
            </draw:frame>
            <draw:frame draw:name="P 4811" draw:style-name="gr12" draw:text-style-name="P10" draw:layer="layout" svg:width="1.179cm" svg:height="1.187cm" svg:x="19.061cm" svg:y="7.895cm">
              <draw:text-box>
                <text:p text:style-name="P9">35 <text:s text:c="5"/></text:p>
              </draw:text-box>
            </draw:frame>
            <draw:line draw:name="P 4811" draw:style-name="gr24" draw:text-style-name="P8" draw:layer="layout" svg:x1="15.25cm" svg:y1="7.979cm" svg:x2="19.6cm" svg:y2="8.345cm">
              <svg:desc>P 4811</svg:desc>
              <text:p text:style-name="P11"><text:s text:c="3"/>P 4811</text:p>
              <text:p text:style-name="P11"><text:span text:style-name="T1"/></text:p>
            </draw:line>
            <draw:line draw:name="P 4811" draw:style-name="gr23" draw:text-style-name="P5" draw:layer="layout" svg:x1="19.6cm" svg:y1="8.245cm" svg:x2="19.6cm" svg:y2="8.445cm">
              <svg:desc>P 4811</svg:desc>
              <text:p/>
            </draw:line>
          </draw:g>
          <draw:g draw:name="P 4812">
            <draw:line draw:name="P 4812" draw:style-name="gr23" draw:text-style-name="P5" draw:layer="layout" svg:x1="19.6cm" svg:y1="9.709cm" svg:x2="19.6cm" svg:y2="9.909cm">
              <svg:desc>P 4812</svg:desc>
              <text:p/>
            </draw:line>
            <draw:frame draw:name="P 4812" draw:style-name="gr12" draw:text-style-name="P10" draw:layer="layout" svg:width="1.179cm" svg:height="1.187cm" svg:x="19.061cm" svg:y="9.759cm">
              <draw:text-box>
                <text:p text:style-name="P9">07 <text:s text:c="5"/></text:p>
              </draw:text-box>
            </draw:frame>
            <draw:frame draw:name="P 4812" draw:style-name="gr11" draw:text-style-name="P10" draw:layer="layout" svg:width="1.044cm" svg:height="1.187cm" svg:x="14.778cm" svg:y="9.725cm">
              <draw:text-box>
                <text:p text:style-name="P9"><text:s text:c="4"/>15</text:p>
              </draw:text-box>
            </draw:frame>
            <draw:line draw:name="P 4812" draw:style-name="gr24" draw:text-style-name="P8" draw:layer="layout" svg:x1="15.25cm" svg:y1="10.175cm" svg:x2="19.6cm" svg:y2="9.809cm">
              <svg:desc>P 4812</svg:desc>
              <text:p text:style-name="P11">P 4812 <text:s text:c="2"/></text:p>
              <text:p text:style-name="P11"><text:span text:style-name="T1"/></text:p>
            </draw:line>
            <draw:line draw:name="P 4812" draw:style-name="gr23" draw:text-style-name="P5" draw:layer="layout" svg:x1="15.25cm" svg:y1="10.175cm" svg:x2="15.25cm" svg:y2="10.358cm">
              <svg:desc>P 4812</svg:desc>
              <text:p/>
            </draw:line>
          </draw:g>
          <draw:g draw:name="P 4813">
            <draw:line draw:name="P 4813" draw:style-name="gr23" draw:text-style-name="P5" draw:layer="layout" svg:x1="15.25cm" svg:y1="24.492cm" svg:x2="15.25cm" svg:y2="24.675cm">
              <svg:desc>P 4813</svg:desc>
              <text:p/>
            </draw:line>
            <draw:frame draw:name="P 4813" draw:style-name="gr11" draw:text-style-name="P10" draw:layer="layout" svg:width="1.044cm" svg:height="1.187cm" svg:x="14.778cm" svg:y="24.625cm">
              <draw:text-box>
                <text:p text:style-name="P9"><text:s text:c="4"/>32</text:p>
              </draw:text-box>
            </draw:frame>
            <draw:frame draw:name="P 4813" draw:style-name="gr12" draw:text-style-name="P10" draw:layer="layout" svg:width="1.179cm" svg:height="1.187cm" svg:x="19.061cm" svg:y="24.591cm">
              <draw:text-box>
                <text:p text:style-name="P9">40 <text:s text:c="5"/></text:p>
              </draw:text-box>
            </draw:frame>
            <draw:line draw:name="P 4813" draw:style-name="gr24" draw:text-style-name="P8" draw:layer="layout" svg:x1="15.25cm" svg:y1="24.675cm" svg:x2="19.6cm" svg:y2="25.041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3" draw:text-style-name="P5" draw:layer="layout" svg:x1="19.6cm" svg:y1="24.941cm" svg:x2="19.6cm" svg:y2="25.141cm">
              <svg:desc>P 4813</svg:desc>
              <text:p/>
            </draw:line>
          </draw:g>
          <draw:g draw:name="P 4814">
            <draw:line draw:name="P 4814" draw:style-name="gr23" draw:text-style-name="P5" draw:layer="layout" svg:x1="19.6cm" svg:y1="26.313cm" svg:x2="19.6cm" svg:y2="26.513cm">
              <svg:desc>P 4814</svg:desc>
              <text:p/>
            </draw:line>
            <draw:frame draw:name="P 4814" draw:style-name="gr12" draw:text-style-name="P10" draw:layer="layout" svg:width="1.179cm" svg:height="1.187cm" svg:x="19.061cm" svg:y="26.363cm">
              <draw:text-box>
                <text:p text:style-name="P9">10 <text:s text:c="5"/></text:p>
              </draw:text-box>
            </draw:frame>
            <draw:frame draw:name="P 4814" draw:style-name="gr11" draw:text-style-name="P10" draw:layer="layout" svg:width="1.044cm" svg:height="1.187cm" svg:x="14.778cm" svg:y="26.329cm">
              <draw:text-box>
                <text:p text:style-name="P9"><text:s text:c="4"/>18</text:p>
              </draw:text-box>
            </draw:frame>
            <draw:line draw:name="P 4814" draw:style-name="gr24" draw:text-style-name="P8" draw:layer="layout" svg:x1="15.25cm" svg:y1="26.779cm" svg:x2="19.6cm" svg:y2="26.4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3" draw:text-style-name="P5" draw:layer="layout" svg:x1="15.25cm" svg:y1="26.779cm" svg:x2="15.25cm" svg:y2="26.962cm">
              <svg:desc>P 4814</svg:desc>
              <text:p/>
            </draw:line>
          </draw:g>
          <draw:g draw:name="P 5">
            <draw:line draw:name="P 5" draw:style-name="gr23" draw:text-style-name="P5" draw:layer="layout" svg:x1="1.2cm" svg:y1="24.392cm" svg:x2="1.2cm" svg:y2="24.592cm">
              <svg:desc>P 5</svg:desc>
              <text:p/>
            </draw:line>
            <draw:frame draw:name="P 5" draw:style-name="gr11" draw:text-style-name="P10" draw:layer="layout" svg:width="1.044cm" svg:height="1.187cm" svg:x="0.728cm" svg:y="24.442cm">
              <draw:text-box>
                <text:p text:style-name="P9"><text:s text:c="4"/>28</text:p>
              </draw:text-box>
            </draw:frame>
            <draw:frame draw:name="P 5" draw:style-name="gr12" draw:text-style-name="P10" draw:layer="layout" svg:width="1.179cm" svg:height="1.187cm" svg:x="5.211cm" svg:y="24.408cm">
              <draw:text-box>
                <text:p text:style-name="P9">36 <text:s text:c="5"/></text:p>
              </draw:text-box>
            </draw:frame>
            <draw:line draw:name="P 5" draw:style-name="gr24" draw:text-style-name="P8" draw:layer="layout" svg:x1="1.2cm" svg:y1="24.492cm" svg:x2="5.75cm" svg:y2="24.858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3" draw:text-style-name="P5" draw:layer="layout" svg:x1="5.75cm" svg:y1="24.858cm" svg:x2="5.75cm" svg:y2="25.041cm">
              <svg:desc>P 5</svg:desc>
              <text:p/>
            </draw:line>
            <draw:frame draw:name="P 5" draw:style-name="gr11" draw:text-style-name="P10" draw:layer="layout" svg:width="1.044cm" svg:height="1.187cm" svg:x="5.278cm" svg:y="24.991cm">
              <draw:text-box>
                <text:p text:style-name="P9"><text:s text:c="4"/>40</text:p>
              </draw:text-box>
            </draw:frame>
            <draw:frame draw:name="P 5" draw:style-name="gr12" draw:text-style-name="P10" draw:layer="layout" svg:width="1.179cm" svg:height="1.187cm" svg:x="9.761cm" svg:y="24.82cm">
              <draw:text-box>
                <text:p text:style-name="P9">45 <text:s text:c="5"/></text:p>
              </draw:text-box>
            </draw:frame>
            <draw:line draw:name="P 5" draw:style-name="gr24" draw:text-style-name="P8" draw:layer="layout" svg:x1="5.75cm" svg:y1="25.041cm" svg:x2="10.3cm" svg:y2="25.27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3" draw:text-style-name="P5" draw:layer="layout" svg:x1="10.3cm" svg:y1="25.27cm" svg:x2="10.3cm" svg:y2="25.453cm">
              <svg:desc>P 5</svg:desc>
              <text:p/>
            </draw:line>
            <draw:frame draw:name="P 5" draw:style-name="gr11" draw:text-style-name="P10" draw:layer="layout" svg:width="1.044cm" svg:height="1.187cm" svg:x="9.828cm" svg:y="25.403cm">
              <draw:text-box>
                <text:p text:style-name="P9"><text:s text:c="4"/>49</text:p>
              </draw:text-box>
            </draw:frame>
            <draw:frame draw:name="P 5" draw:style-name="gr12" draw:text-style-name="P10" draw:layer="layout" svg:width="1.179cm" svg:height="1.187cm" svg:x="14.511cm" svg:y="25.506cm">
              <draw:text-box>
                <text:p text:style-name="P9">00 <text:s text:c="5"/></text:p>
              </draw:text-box>
            </draw:frame>
            <draw:line draw:name="P 5" draw:style-name="gr24" draw:text-style-name="P8" draw:layer="layout" svg:x1="10.3cm" svg:y1="25.453cm" svg:x2="15.05cm" svg:y2="25.956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3" draw:text-style-name="P5" draw:layer="layout" svg:x1="15.05cm" svg:y1="25.856cm" svg:x2="15.05cm" svg:y2="26.056cm">
              <svg:desc>P 5</svg:desc>
              <text:p/>
            </draw:line>
          </draw:g>
          <draw:g draw:name="R 20 Huk">
            <draw:line draw:name="R 20 Huk" draw:style-name="gr34" draw:text-style-name="P5" draw:layer="layout" svg:x1="15.45cm" svg:y1="11.218cm" svg:x2="15.45cm" svg:y2="11.418cm">
              <svg:desc>R 20 Huk</svg:desc>
              <text:p/>
            </draw:line>
            <draw:line draw:name="R 20 Huk" draw:style-name="gr35" draw:text-style-name="P8" draw:layer="layout" svg:x1="15.05cm" svg:y1="11.776cm" svg:x2="15.45cm" svg:y2="11.318cm">
              <svg:desc>R 20 Huk</svg:desc>
              <text:p/>
            </draw:line>
            <draw:line draw:name="R 20 Huk" draw:style-name="gr34" draw:text-style-name="P5" draw:layer="layout" svg:x1="15.05cm" svg:y1="11.776cm" svg:x2="15.05cm" svg:y2="12.233cm">
              <svg:desc>R 20 Huk</svg:desc>
              <text:p/>
            </draw:line>
            <draw:line draw:name="R 20 Huk" draw:style-name="gr35" draw:text-style-name="P8" draw:layer="layout" svg:x1="15.05cm" svg:y1="12.233cm" svg:x2="15.45cm" svg:y2="12.691cm">
              <svg:desc>R 20 Huk</svg:desc>
              <text:p/>
            </draw:line>
            <draw:line draw:name="R 20 Huk" draw:style-name="gr34" draw:text-style-name="P5" draw:layer="layout" svg:x1="15.45cm" svg:y1="12.591cm" svg:x2="15.45cm" svg:y2="12.791cm">
              <svg:desc>R 20 Huk</svg:desc>
              <text:p/>
            </draw:line>
          </draw:g>
          <draw:g draw:name="V 3 Mi">
            <draw:line draw:name="V 3 Mi" draw:style-name="gr29" draw:text-style-name="P5" draw:layer="layout" svg:x1="1.2cm" svg:y1="13.597cm" svg:x2="1.2cm" svg:y2="13.797cm">
              <svg:desc>V 3 Mi</svg:desc>
              <text:p/>
            </draw:line>
            <draw:frame draw:name="V 3 Mi" draw:style-name="gr11" draw:text-style-name="P10" draw:layer="layout" svg:width="1.044cm" svg:height="1.187cm" svg:x="0.728cm" svg:y="13.647cm">
              <draw:text-box>
                <text:p text:style-name="P9"><text:s text:c="4"/>32</text:p>
              </draw:text-box>
            </draw:frame>
            <draw:frame draw:name="V 3 Mi" draw:style-name="gr12" draw:text-style-name="P10" draw:layer="layout" svg:width="1.179cm" svg:height="1.187cm" svg:x="5.211cm" svg:y="13.613cm">
              <draw:text-box>
                <text:p text:style-name="P9">40 <text:s text:c="5"/></text:p>
              </draw:text-box>
            </draw:frame>
            <draw:line draw:name="V 3 Mi" draw:style-name="gr30" draw:text-style-name="P8" draw:layer="layout" svg:x1="1.2cm" svg:y1="13.697cm" svg:x2="5.75cm" svg:y2="14.063cm">
              <svg:desc>V 3 Mi</svg:desc>
              <text:p text:style-name="P11"><text:s text:c="3"/>V 3 Mi</text:p>
              <text:p text:style-name="P11"><text:span text:style-name="T1"/></text:p>
            </draw:line>
            <draw:line draw:name="V 3 Mi" draw:style-name="gr29" draw:text-style-name="P5" draw:layer="layout" svg:x1="5.75cm" svg:y1="13.963cm" svg:x2="5.75cm" svg:y2="14.163cm">
              <svg:desc>V 3 Mi</svg:desc>
              <text:p/>
            </draw:line>
            <draw:frame draw:name="V 3 Mi" draw:style-name="gr12" draw:text-style-name="P10" draw:layer="layout" svg:width="1.179cm" svg:height="1.187cm" svg:x="9.761cm" svg:y="13.842cm">
              <draw:text-box>
                <text:p text:style-name="P9">45 <text:s text:c="5"/></text:p>
              </draw:text-box>
            </draw:frame>
            <draw:line draw:name="V 3 Mi" draw:style-name="gr30" draw:text-style-name="P8" draw:layer="layout" svg:x1="5.75cm" svg:y1="14.063cm" svg:x2="10.3cm" svg:y2="14.292cm">
              <svg:desc>V 3 Mi</svg:desc>
              <text:p text:style-name="P11"><text:s text:c="3"/>V 3 Mi</text:p>
              <text:p text:style-name="P11"><text:span text:style-name="T1"/></text:p>
            </draw:line>
            <draw:line draw:name="V 3 Mi" draw:style-name="gr29" draw:text-style-name="P5" draw:layer="layout" svg:x1="10.3cm" svg:y1="14.292cm" svg:x2="10.3cm" svg:y2="15.664cm">
              <svg:desc>V 3 Mi</svg:desc>
              <text:p/>
            </draw:line>
            <draw:frame draw:name="V 3 Mi" draw:style-name="gr11" draw:text-style-name="P10" draw:layer="layout" svg:width="1.044cm" svg:height="1.187cm" svg:x="9.828cm" svg:y="15.614cm">
              <draw:text-box>
                <text:p text:style-name="P9"><text:s text:c="4"/>15</text:p>
              </draw:text-box>
            </draw:frame>
            <draw:frame draw:name="V 3 Mi" draw:style-name="gr12" draw:text-style-name="P10" draw:layer="layout" svg:width="1.179cm" svg:height="1.187cm" svg:x="14.511cm" svg:y="15.717cm">
              <draw:text-box>
                <text:p text:style-name="P9">26 <text:s text:c="5"/></text:p>
              </draw:text-box>
            </draw:frame>
            <draw:line draw:name="V 3 Mi" draw:style-name="gr30" draw:text-style-name="P8" draw:layer="layout" svg:x1="10.3cm" svg:y1="15.664cm" svg:x2="15.05cm" svg:y2="16.167cm">
              <svg:desc>V 3 Mi</svg:desc>
              <text:p text:style-name="P11"><text:s text:c="3"/>V 3 Mi</text:p>
              <text:p text:style-name="P11"><text:span text:style-name="T1"/></text:p>
            </draw:line>
            <draw:line draw:name="V 3 Mi" draw:style-name="gr29" draw:text-style-name="P5" draw:layer="layout" svg:x1="15.05cm" svg:y1="16.067cm" svg:x2="15.05cm" svg:y2="16.267cm">
              <svg:desc>V 3 Mi</svg:desc>
              <text:p/>
            </draw:line>
          </draw:g>
          <draw:g draw:name="V 5364 Mi">
            <draw:line draw:name="V 5364 Mi" draw:style-name="gr29" draw:text-style-name="P5" draw:layer="layout" svg:x1="19.6cm" svg:y1="15.335cm" svg:x2="19.6cm" svg:y2="15.535cm">
              <svg:desc>V 5364 Mi</svg:desc>
              <text:p/>
            </draw:line>
            <draw:frame draw:name="V 5364 Mi" draw:style-name="gr12" draw:text-style-name="P10" draw:layer="layout" svg:width="1.179cm" svg:height="1.187cm" svg:x="19.061cm" svg:y="15.385cm">
              <draw:text-box>
                <text:p text:style-name="P9">10 <text:s text:c="5"/></text:p>
              </draw:text-box>
            </draw:frame>
            <draw:frame draw:name="V 5364 Mi" draw:style-name="gr11" draw:text-style-name="P10" draw:layer="layout" svg:width="1.044cm" svg:height="1.187cm" svg:x="14.778cm" svg:y="15.351cm">
              <draw:text-box>
                <text:p text:style-name="P9"><text:s text:c="4"/>18</text:p>
              </draw:text-box>
            </draw:frame>
            <draw:line draw:name="V 5364 Mi" draw:style-name="gr30" draw:text-style-name="P8" draw:layer="layout" svg:x1="15.25cm" svg:y1="15.801cm" svg:x2="19.6cm" svg:y2="15.435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29" draw:text-style-name="P5" draw:layer="layout" svg:x1="15.25cm" svg:y1="15.801cm" svg:x2="15.25cm" svg:y2="17.997cm">
              <svg:desc>V 5364 Mi</svg:desc>
              <text:p/>
            </draw:line>
          </draw:g>
          <draw:g draw:name="V 5764 Mi">
            <draw:line draw:name="V 5764 Mi" draw:style-name="gr29" draw:text-style-name="P5" draw:layer="layout" svg:x1="19.6cm" svg:y1="13.506cm" svg:x2="19.6cm" svg:y2="13.706cm">
              <svg:desc>V 5764 Mi</svg:desc>
              <text:p/>
            </draw:line>
          </draw:g>
        </draw:g>
      </draw:page>
      <draw:page draw:name="Hauptbahn I" draw:style-name="dp1" draw:master-page-name="Standard">
        <draw:g draw:style-name="gr1">
          <draw:g>
            <draw:frame draw:style-name="gr2" draw:text-style-name="P2" draw:layer="layout" svg:width="4.655cm" svg:height="1.187cm" svg:x="8.223cm" svg:y="1cm">
              <draw:text-box>
                <text:p text:style-name="P1">Lindern – Rath</text:p>
              </draw:text-box>
            </draw:frame>
          </draw:g>
          <draw:g>
            <draw:frame draw:style-name="gr6" draw:text-style-name="P4" draw:layer="layout" svg:width="1.848cm" svg:height="1.199cm" svg:x="0.3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.2cm" svg:y1="4cm" svg:x2="1.2cm" svg:y2="28.7cm">
              <svg:desc>#Track.Lin.1</svg:desc>
              <text:p/>
            </draw:line>
            <draw:frame draw:style-name="gr5" draw:text-style-name="P7" draw:layer="layout" svg:width="0.659cm" svg:height="1.187cm" svg:x="0.921cm" svg:y="3.6cm">
              <draw:text-box>
                <text:p text:style-name="P6">1</text:p>
              </draw:text-box>
            </draw:frame>
            <draw:line draw:style-name="gr4" draw:text-style-name="P5" draw:layer="layout" svg:x1="1.4cm" svg:y1="4cm" svg:x2="1.4cm" svg:y2="28.7cm">
              <svg:desc>#Track.Lin.2</svg:desc>
              <text:p/>
            </draw:line>
            <draw:frame draw:style-name="gr5" draw:text-style-name="P7" draw:layer="layout" svg:width="0.659cm" svg:height="1.187cm" svg:x="1.121cm" svg:y="3.6cm">
              <draw:text-box>
                <text:p text:style-name="P6">2</text:p>
              </draw:text-box>
            </draw:frame>
            <draw:line draw:style-name="gr4" draw:text-style-name="P5" draw:layer="layout" svg:x1="1.6cm" svg:y1="4cm" svg:x2="1.6cm" svg:y2="28.7cm">
              <svg:desc>#Track.Lin.3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3</text:p>
              </draw:text-box>
            </draw:frame>
            <draw:line draw:style-name="gr4" draw:text-style-name="P5" draw:layer="layout" svg:x1="1.8cm" svg:y1="4cm" svg:x2="1.8cm" svg:y2="28.7cm">
              <svg:desc>#Track.Lin.4</svg:desc>
              <text:p/>
            </draw:line>
            <draw:frame draw:style-name="gr5" draw:text-style-name="P7" draw:layer="layout" svg:width="0.659cm" svg:height="1.187cm" svg:x="1.521cm" svg:y="3.6cm">
              <draw:text-box>
                <text:p text:style-name="P6">4</text:p>
              </draw:text-box>
            </draw:frame>
            <draw:line draw:style-name="gr4" draw:text-style-name="P5" draw:layer="layout" svg:x1="2cm" svg:y1="4cm" svg:x2="2cm" svg:y2="28.7cm">
              <svg:desc>#Track.Lin.5</svg:desc>
              <text:p/>
            </draw:line>
            <draw:frame draw:style-name="gr5" draw:text-style-name="P7" draw:layer="layout" svg:width="0.659cm" svg:height="1.187cm" svg:x="1.721cm" svg:y="3.6cm">
              <draw:text-box>
                <text:p text:style-name="P6">5</text:p>
              </draw:text-box>
            </draw:frame>
            <draw:line draw:style-name="gr4" draw:text-style-name="P5" draw:layer="layout" svg:x1="2.2cm" svg:y1="4cm" svg:x2="2.2cm" svg:y2="28.7cm">
              <svg:desc>#Track.Lin.6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6</text:p>
              </draw:text-box>
            </draw:frame>
            <draw:line draw:style-name="gr4" draw:text-style-name="P5" draw:layer="layout" svg:x1="2.4cm" svg:y1="4cm" svg:x2="2.4cm" svg:y2="28.7cm">
              <svg:desc>#Track.Lin.7</svg:desc>
              <text:p/>
            </draw:line>
            <draw:frame draw:style-name="gr5" draw:text-style-name="P7" draw:layer="layout" svg:width="0.659cm" svg:height="1.187cm" svg:x="2.121cm" svg:y="3.6cm">
              <draw:text-box>
                <text:p text:style-name="P6">7</text:p>
              </draw:text-box>
            </draw:frame>
            <draw:line draw:style-name="gr4" draw:text-style-name="P5" draw:layer="layout" svg:x1="2.6cm" svg:y1="4cm" svg:x2="2.6cm" svg:y2="28.7cm">
              <svg:desc>#Track.Lin.8</svg:desc>
              <text:p/>
            </draw:line>
            <draw:frame draw:style-name="gr5" draw:text-style-name="P7" draw:layer="layout" svg:width="0.659cm" svg:height="1.187cm" svg:x="2.321cm" svg:y="3.6cm">
              <draw:text-box>
                <text:p text:style-name="P6">8</text:p>
              </draw:text-box>
            </draw:frame>
            <draw:line draw:style-name="gr4" draw:text-style-name="P5" draw:layer="layout" svg:x1="2.8cm" svg:y1="4cm" svg:x2="2.8cm" svg:y2="28.7cm">
              <svg:desc>#Track.Lin.9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9</text:p>
              </draw:text-box>
            </draw:frame>
          </draw:g>
          <draw:g>
            <draw:frame draw:style-name="gr6" draw:text-style-name="P4" draw:layer="layout" svg:width="1.848cm" svg:height="1.199cm" svg:x="4.576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5.45cm" svg:y1="4cm" svg:x2="5.45cm" svg:y2="28.7cm">
              <svg:desc>#Track.Bsn.1</svg:desc>
              <text:p/>
            </draw:line>
            <draw:frame draw:style-name="gr5" draw:text-style-name="P7" draw:layer="layout" svg:width="0.659cm" svg:height="1.187cm" svg:x="5.171cm" svg:y="3.6cm">
              <draw:text-box>
                <text:p text:style-name="P6">1</text:p>
              </draw:text-box>
            </draw:frame>
            <draw:line draw:style-name="gr4" draw:text-style-name="P5" draw:layer="layout" svg:x1="5.65cm" svg:y1="4cm" svg:x2="5.65cm" svg:y2="28.7cm">
              <svg:desc>#Track.Bsn.2</svg:desc>
              <text:p/>
            </draw:line>
            <draw:frame draw:style-name="gr5" draw:text-style-name="P7" draw:layer="layout" svg:width="0.659cm" svg:height="1.187cm" svg:x="5.371cm" svg:y="3.6cm">
              <draw:text-box>
                <text:p text:style-name="P6">2</text:p>
              </draw:text-box>
            </draw:frame>
            <draw:line draw:style-name="gr4" draw:text-style-name="P5" draw:layer="layout" svg:x1="5.85cm" svg:y1="4cm" svg:x2="5.85cm" svg:y2="28.7cm">
              <svg:desc>#Track.Bsn.3</svg:desc>
              <text:p/>
            </draw:line>
            <draw:frame draw:style-name="gr5" draw:text-style-name="P7" draw:layer="layout" svg:width="0.659cm" svg:height="1.187cm" svg:x="5.57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48cm" svg:height="1.199cm" svg:x="8.8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9.7cm" svg:y1="4cm" svg:x2="9.7cm" svg:y2="28.7cm">
              <svg:desc>#Track.Dtl.1</svg:desc>
              <text:p/>
            </draw:line>
            <draw:frame draw:style-name="gr5" draw:text-style-name="P7" draw:layer="layout" svg:width="0.659cm" svg:height="1.187cm" svg:x="9.421cm" svg:y="3.6cm">
              <draw:text-box>
                <text:p text:style-name="P6">1</text:p>
              </draw:text-box>
            </draw:frame>
            <draw:line draw:style-name="gr4" draw:text-style-name="P5" draw:layer="layout" svg:x1="9.9cm" svg:y1="4cm" svg:x2="9.9cm" svg:y2="28.7cm">
              <svg:desc>#Track.Dtl.2</svg:desc>
              <text:p/>
            </draw:line>
            <draw:frame draw:style-name="gr5" draw:text-style-name="P7" draw:layer="layout" svg:width="0.659cm" svg:height="1.187cm" svg:x="9.6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611cm" svg:height="1.199cm" svg:x="13.19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3.95cm" svg:y1="4cm" svg:x2="13.95cm" svg:y2="28.7cm">
              <svg:desc>#Track.Hst.1</svg:desc>
              <text:p/>
            </draw:line>
            <draw:frame draw:style-name="gr5" draw:text-style-name="P7" draw:layer="layout" svg:width="0.659cm" svg:height="1.187cm" svg:x="13.671cm" svg:y="3.6cm">
              <draw:text-box>
                <text:p text:style-name="P6">1</text:p>
              </draw:text-box>
            </draw:frame>
            <draw:line draw:style-name="gr4" draw:text-style-name="P5" draw:layer="layout" svg:x1="14.15cm" svg:y1="4cm" svg:x2="14.15cm" svg:y2="28.7cm">
              <svg:desc>#Track.Hst.2</svg:desc>
              <text:p/>
            </draw:line>
            <draw:frame draw:style-name="gr5" draw:text-style-name="P7" draw:layer="layout" svg:width="0.659cm" svg:height="1.187cm" svg:x="13.871cm" svg:y="3.6cm">
              <draw:text-box>
                <text:p text:style-name="P6">2</text:p>
              </draw:text-box>
            </draw:frame>
            <draw:line draw:style-name="gr4" draw:text-style-name="P5" draw:layer="layout" svg:x1="14.35cm" svg:y1="4cm" svg:x2="14.35cm" svg:y2="28.7cm">
              <svg:desc>#Track.Hst.3</svg:desc>
              <text:p/>
            </draw:line>
            <draw:frame draw:style-name="gr5" draw:text-style-name="P7" draw:layer="layout" svg:width="0.659cm" svg:height="1.187cm" svg:x="14.071cm" svg:y="3.6cm">
              <draw:text-box>
                <text:p text:style-name="P6">3</text:p>
              </draw:text-box>
            </draw:frame>
            <draw:line draw:style-name="gr4" draw:text-style-name="P5" draw:layer="layout" svg:x1="14.55cm" svg:y1="4cm" svg:x2="14.55cm" svg:y2="28.7cm">
              <svg:desc>#Track.Hst.4</svg:desc>
              <text:p/>
            </draw:line>
            <draw:frame draw:style-name="gr5" draw:text-style-name="P7" draw:layer="layout" svg:width="0.659cm" svg:height="1.187cm" svg:x="14.271cm" svg:y="3.6cm">
              <draw:text-box>
                <text:p text:style-name="P6">4</text:p>
              </draw:text-box>
            </draw:frame>
            <draw:line draw:style-name="gr4" draw:text-style-name="P5" draw:layer="layout" svg:x1="14.75cm" svg:y1="4cm" svg:x2="14.75cm" svg:y2="28.7cm">
              <svg:desc>#Track.Hst.6</svg:desc>
              <text:p/>
            </draw:line>
            <draw:frame draw:style-name="gr5" draw:text-style-name="P7" draw:layer="layout" svg:width="0.659cm" svg:height="1.187cm" svg:x="14.47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611cm" svg:height="1.199cm" svg:x="17.4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8.2cm" svg:y1="4cm" svg:x2="18.2cm" svg:y2="28.7cm">
              <svg:desc>#Track.Rth.1</svg:desc>
              <text:p/>
            </draw:line>
            <draw:frame draw:style-name="gr5" draw:text-style-name="P7" draw:layer="layout" svg:width="0.659cm" svg:height="1.187cm" svg:x="17.921cm" svg:y="3.6cm">
              <draw:text-box>
                <text:p text:style-name="P6">1</text:p>
              </draw:text-box>
            </draw:frame>
            <draw:line draw:style-name="gr4" draw:text-style-name="P5" draw:layer="layout" svg:x1="18.4cm" svg:y1="4cm" svg:x2="18.4cm" svg:y2="28.7cm">
              <svg:desc>#Track.Rth.2</svg:desc>
              <text:p/>
            </draw:line>
            <draw:frame draw:style-name="gr5" draw:text-style-name="P7" draw:layer="layout" svg:width="0.659cm" svg:height="1.187cm" svg:x="18.121cm" svg:y="3.6cm">
              <draw:text-box>
                <text:p text:style-name="P6">2</text:p>
              </draw:text-box>
            </draw:frame>
            <draw:line draw:style-name="gr4" draw:text-style-name="P5" draw:layer="layout" svg:x1="18.6cm" svg:y1="4cm" svg:x2="18.6cm" svg:y2="28.7cm">
              <svg:desc>#Track.Rth.3</svg:desc>
              <text:p/>
            </draw:line>
            <draw:frame draw:style-name="gr5" draw:text-style-name="P7" draw:layer="layout" svg:width="0.659cm" svg:height="1.187cm" svg:x="18.321cm" svg:y="3.6cm">
              <draw:text-box>
                <text:p text:style-name="P6">3</text:p>
              </draw:text-box>
            </draw:frame>
            <draw:line draw:style-name="gr4" draw:text-style-name="P5" draw:layer="layout" svg:x1="18.8cm" svg:y1="4cm" svg:x2="18.8cm" svg:y2="28.7cm">
              <svg:desc>#Track.Rth.4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4</text:p>
              </draw:text-box>
            </draw:frame>
            <draw:line draw:style-name="gr4" draw:text-style-name="P5" draw:layer="layout" svg:x1="19cm" svg:y1="4cm" svg:x2="19cm" svg:y2="28.7cm">
              <svg:desc>#Track.Rth.5</svg:desc>
              <text:p/>
            </draw:line>
            <draw:frame draw:style-name="gr5" draw:text-style-name="P7" draw:layer="layout" svg:width="0.659cm" svg:height="1.187cm" svg:x="18.721cm" svg:y="3.6cm">
              <draw:text-box>
                <text:p text:style-name="P6">5</text:p>
              </draw:text-box>
            </draw:frame>
            <draw:line draw:style-name="gr4" draw:text-style-name="P5" draw:layer="layout" svg:x1="19.2cm" svg:y1="4cm" svg:x2="19.2cm" svg:y2="28.7cm">
              <svg:desc>#Track.Rth.6</svg:desc>
              <text:p/>
            </draw:line>
            <draw:frame draw:style-name="gr5" draw:text-style-name="P7" draw:layer="layout" svg:width="0.659cm" svg:height="1.187cm" svg:x="18.921cm" svg:y="3.6cm">
              <draw:text-box>
                <text:p text:style-name="P6">6</text:p>
              </draw:text-box>
            </draw:frame>
            <draw:line draw:style-name="gr4" draw:text-style-name="P5" draw:layer="layout" svg:x1="19.4cm" svg:y1="4cm" svg:x2="19.4cm" svg:y2="28.7cm">
              <svg:desc>#Track.Rth.7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7</text:p>
              </draw:text-box>
            </draw:frame>
            <draw:line draw:style-name="gr4" draw:text-style-name="P5" draw:layer="layout" svg:x1="19.6cm" svg:y1="4cm" svg:x2="19.6cm" svg:y2="28.7cm">
              <svg:desc>#Track.Rth.8</svg:desc>
              <text:p/>
            </draw:line>
            <draw:frame draw:style-name="gr5" draw:text-style-name="P7" draw:layer="layout" svg:width="0.659cm" svg:height="1.187cm" svg:x="19.321cm" svg:y="3.6cm">
              <draw:text-box>
                <text:p text:style-name="P6">8</text:p>
              </draw:text-box>
            </draw:frame>
            <draw:line draw:style-name="gr4" draw:text-style-name="P5" draw:layer="layout" svg:x1="19.8cm" svg:y1="4cm" svg:x2="19.8cm" svg:y2="28.7cm">
              <svg:desc>#Track.Rth.9</svg:desc>
              <text:p/>
            </draw:line>
            <draw:frame draw:style-name="gr5" draw:text-style-name="P7" draw:layer="layout" svg:width="0.659cm" svg:height="1.187cm" svg:x="19.521cm" svg:y="3.6cm">
              <draw:text-box>
                <text:p text:style-name="P6">9</text:p>
              </draw:text-box>
            </draw:frame>
          </draw:g>
          <draw:g>
            <draw:line draw:style-name="gr7" draw:text-style-name="P8" draw:layer="layout" svg:x1="1.2cm" svg:y1="4cm" svg:x2="19.8cm" svg:y2="4cm">
              <svg:desc>#Time.05</svg:desc>
              <text:p/>
            </draw:line>
            <draw:frame draw:style-name="gr8" draw:text-style-name="P4" draw:layer="layout" svg:width="0.976cm" svg:height="1.187cm" svg:x="0.362cm" svg:y="3.7cm">
              <draw:text-box>
                <text:p text:style-name="P3">05</text:p>
              </draw:text-box>
            </draw:frame>
            <draw:frame draw:style-name="gr8" draw:text-style-name="P4" draw:layer="layout" svg:width="0.976cm" svg:height="1.187cm" svg:x="19.962cm" svg:y="3.7cm">
              <draw:text-box>
                <text:p text:style-name="P3">05</text:p>
              </draw:text-box>
            </draw:frame>
          </draw:g>
          <draw:g>
            <draw:line draw:style-name="gr7" draw:text-style-name="P8" draw:layer="layout" svg:x1="1.2cm" svg:y1="6.744cm" svg:x2="19.8cm" svg:y2="6.744cm">
              <svg:desc>#Time.06</svg:desc>
              <text:p/>
            </draw:line>
            <draw:frame draw:style-name="gr8" draw:text-style-name="P4" draw:layer="layout" svg:width="0.976cm" svg:height="1.187cm" svg:x="0.362cm" svg:y="6.444cm">
              <draw:text-box>
                <text:p text:style-name="P3">06</text:p>
              </draw:text-box>
            </draw:frame>
            <draw:frame draw:style-name="gr8" draw:text-style-name="P4" draw:layer="layout" svg:width="0.976cm" svg:height="1.187cm" svg:x="19.962cm" svg:y="6.444cm">
              <draw:text-box>
                <text:p text:style-name="P3">06</text:p>
              </draw:text-box>
            </draw:frame>
          </draw:g>
          <draw:g>
            <draw:line draw:style-name="gr7" draw:text-style-name="P8" draw:layer="layout" svg:x1="1.2cm" svg:y1="9.489cm" svg:x2="19.8cm" svg:y2="9.489cm">
              <svg:desc>#Time.07</svg:desc>
              <text:p/>
            </draw:line>
            <draw:frame draw:style-name="gr8" draw:text-style-name="P4" draw:layer="layout" svg:width="0.976cm" svg:height="1.187cm" svg:x="0.362cm" svg:y="9.189cm">
              <draw:text-box>
                <text:p text:style-name="P3">07</text:p>
              </draw:text-box>
            </draw:frame>
            <draw:frame draw:style-name="gr8" draw:text-style-name="P4" draw:layer="layout" svg:width="0.976cm" svg:height="1.187cm" svg:x="19.962cm" svg:y="9.189cm">
              <draw:text-box>
                <text:p text:style-name="P3">07</text:p>
              </draw:text-box>
            </draw:frame>
          </draw:g>
          <draw:g>
            <draw:line draw:style-name="gr7" draw:text-style-name="P8" draw:layer="layout" svg:x1="1.2cm" svg:y1="12.233cm" svg:x2="19.8cm" svg:y2="12.233cm">
              <svg:desc>#Time.08</svg:desc>
              <text:p/>
            </draw:line>
            <draw:frame draw:style-name="gr8" draw:text-style-name="P4" draw:layer="layout" svg:width="0.976cm" svg:height="1.187cm" svg:x="0.362cm" svg:y="11.933cm">
              <draw:text-box>
                <text:p text:style-name="P3">08</text:p>
              </draw:text-box>
            </draw:frame>
            <draw:frame draw:style-name="gr8" draw:text-style-name="P4" draw:layer="layout" svg:width="0.976cm" svg:height="1.187cm" svg:x="19.962cm" svg:y="11.933cm">
              <draw:text-box>
                <text:p text:style-name="P3">08</text:p>
              </draw:text-box>
            </draw:frame>
          </draw:g>
          <draw:g>
            <draw:line draw:style-name="gr7" draw:text-style-name="P8" draw:layer="layout" svg:x1="1.2cm" svg:y1="14.978cm" svg:x2="19.8cm" svg:y2="14.978cm">
              <svg:desc>#Time.09</svg:desc>
              <text:p/>
            </draw:line>
            <draw:frame draw:style-name="gr8" draw:text-style-name="P4" draw:layer="layout" svg:width="0.976cm" svg:height="1.187cm" svg:x="0.362cm" svg:y="14.678cm">
              <draw:text-box>
                <text:p text:style-name="P3">09</text:p>
              </draw:text-box>
            </draw:frame>
            <draw:frame draw:style-name="gr8" draw:text-style-name="P4" draw:layer="layout" svg:width="0.976cm" svg:height="1.187cm" svg:x="19.962cm" svg:y="14.678cm">
              <draw:text-box>
                <text:p text:style-name="P3">09</text:p>
              </draw:text-box>
            </draw:frame>
          </draw:g>
          <draw:g>
            <draw:line draw:style-name="gr7" draw:text-style-name="P8" draw:layer="layout" svg:x1="1.2cm" svg:y1="17.722cm" svg:x2="19.8cm" svg:y2="17.722cm">
              <svg:desc>#Time.10</svg:desc>
              <text:p/>
            </draw:line>
            <draw:frame draw:style-name="gr8" draw:text-style-name="P4" draw:layer="layout" svg:width="0.976cm" svg:height="1.187cm" svg:x="0.362cm" svg:y="17.422cm">
              <draw:text-box>
                <text:p text:style-name="P3">10</text:p>
              </draw:text-box>
            </draw:frame>
            <draw:frame draw:style-name="gr8" draw:text-style-name="P4" draw:layer="layout" svg:width="0.976cm" svg:height="1.187cm" svg:x="19.962cm" svg:y="17.422cm">
              <draw:text-box>
                <text:p text:style-name="P3">10</text:p>
              </draw:text-box>
            </draw:frame>
          </draw:g>
          <draw:g>
            <draw:line draw:style-name="gr7" draw:text-style-name="P8" draw:layer="layout" svg:x1="1.2cm" svg:y1="20.467cm" svg:x2="19.8cm" svg:y2="20.467cm">
              <svg:desc>#Time.11</svg:desc>
              <text:p/>
            </draw:line>
            <draw:frame draw:style-name="gr9" draw:text-style-name="P4" draw:layer="layout" svg:width="0.942cm" svg:height="1.187cm" svg:x="0.379cm" svg:y="20.167cm">
              <draw:text-box>
                <text:p text:style-name="P3">11</text:p>
              </draw:text-box>
            </draw:frame>
            <draw:frame draw:style-name="gr9" draw:text-style-name="P4" draw:layer="layout" svg:width="0.942cm" svg:height="1.187cm" svg:x="19.979cm" svg:y="20.167cm">
              <draw:text-box>
                <text:p text:style-name="P3">11</text:p>
              </draw:text-box>
            </draw:frame>
          </draw:g>
          <draw:g>
            <draw:line draw:style-name="gr7" draw:text-style-name="P8" draw:layer="layout" svg:x1="1.2cm" svg:y1="23.211cm" svg:x2="19.8cm" svg:y2="23.211cm">
              <svg:desc>#Time.12</svg:desc>
              <text:p/>
            </draw:line>
            <draw:frame draw:style-name="gr8" draw:text-style-name="P4" draw:layer="layout" svg:width="0.976cm" svg:height="1.187cm" svg:x="0.362cm" svg:y="22.911cm">
              <draw:text-box>
                <text:p text:style-name="P3">12</text:p>
              </draw:text-box>
            </draw:frame>
            <draw:frame draw:style-name="gr8" draw:text-style-name="P4" draw:layer="layout" svg:width="0.976cm" svg:height="1.187cm" svg:x="19.962cm" svg:y="22.911cm">
              <draw:text-box>
                <text:p text:style-name="P3">12</text:p>
              </draw:text-box>
            </draw:frame>
          </draw:g>
          <draw:g>
            <draw:line draw:style-name="gr7" draw:text-style-name="P8" draw:layer="layout" svg:x1="1.2cm" svg:y1="25.956cm" svg:x2="19.8cm" svg:y2="25.956cm">
              <svg:desc>#Time.13</svg:desc>
              <text:p/>
            </draw:line>
            <draw:frame draw:style-name="gr8" draw:text-style-name="P4" draw:layer="layout" svg:width="0.976cm" svg:height="1.187cm" svg:x="0.362cm" svg:y="25.656cm">
              <draw:text-box>
                <text:p text:style-name="P3">13</text:p>
              </draw:text-box>
            </draw:frame>
            <draw:frame draw:style-name="gr8" draw:text-style-name="P4" draw:layer="layout" svg:width="0.976cm" svg:height="1.187cm" svg:x="19.962cm" svg:y="25.656cm">
              <draw:text-box>
                <text:p text:style-name="P3">13</text:p>
              </draw:text-box>
            </draw:frame>
          </draw:g>
          <draw:g>
            <draw:line draw:style-name="gr7" draw:text-style-name="P8" draw:layer="layout" svg:x1="1.2cm" svg:y1="28.7cm" svg:x2="19.8cm" svg:y2="28.7cm">
              <svg:desc>#Time.14</svg:desc>
              <text:p/>
            </draw:line>
            <draw:frame draw:style-name="gr8" draw:text-style-name="P4" draw:layer="layout" svg:width="0.976cm" svg:height="1.187cm" svg:x="0.362cm" svg:y="28.4cm">
              <draw:text-box>
                <text:p text:style-name="P3">14</text:p>
              </draw:text-box>
            </draw:frame>
            <draw:frame draw:style-name="gr8" draw:text-style-name="P4" draw:layer="layout" svg:width="0.976cm" svg:height="1.187cm" svg:x="19.962cm" svg:y="28.4cm">
              <draw:text-box>
                <text:p text:style-name="P3">14</text:p>
              </draw:text-box>
            </draw:frame>
          </draw:g>
          <draw:g draw:name="Bp 2565 [Sa]">
            <draw:line draw:name="Bp 2565 [Sa]" draw:style-name="gr10" draw:text-style-name="P5" draw:layer="layout" svg:x1="19.2cm" svg:y1="11.264cm" svg:x2="19.2cm" svg:y2="11.464cm">
              <svg:desc>Bp 2565 [Sa]</svg:desc>
              <text:p/>
            </draw:line>
            <draw:frame draw:name="Bp 2565 [Sa]" draw:style-name="gr12" draw:text-style-name="P10" draw:layer="layout" svg:width="1.179cm" svg:height="1.187cm" svg:x="18.661cm" svg:y="11.314cm">
              <draw:text-box>
                <text:p text:style-name="P9">41 <text:s text:c="5"/></text:p>
              </draw:text-box>
            </draw:frame>
            <draw:frame draw:name="Bp 2565 [Sa]" draw:style-name="gr11" draw:text-style-name="P10" draw:layer="layout" svg:width="1.044cm" svg:height="1.187cm" svg:x="13.878cm" svg:y="11.234cm">
              <draw:text-box>
                <text:p text:style-name="P9"><text:s text:c="4"/>48</text:p>
              </draw:text-box>
            </draw:frame>
            <draw:line draw:name="Bp 2565 [Sa]" draw:style-name="gr13" draw:text-style-name="P8" draw:layer="layout" svg:x1="14.35cm" svg:y1="11.684cm" svg:x2="19.2cm" svg:y2="11.364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14.35cm" svg:y1="11.684cm" svg:x2="14.35cm" svg:y2="11.867cm">
              <svg:desc>Bp 2565 [Sa]</svg:desc>
              <text:p/>
            </draw:line>
            <draw:frame draw:name="Bp 2565 [Sa]" draw:style-name="gr12" draw:text-style-name="P10" draw:layer="layout" svg:width="1.179cm" svg:height="1.187cm" svg:x="13.811cm" svg:y="11.817cm">
              <draw:text-box>
                <text:p text:style-name="P9">52 <text:s text:c="5"/></text:p>
              </draw:text-box>
            </draw:frame>
            <draw:frame draw:name="Bp 2565 [Sa]" draw:style-name="gr11" draw:text-style-name="P10" draw:layer="layout" svg:width="1.044cm" svg:height="1.187cm" svg:x="9.228cm" svg:y="11.646cm">
              <draw:text-box>
                <text:p text:style-name="P9"><text:s text:c="4"/>57</text:p>
              </draw:text-box>
            </draw:frame>
            <draw:line draw:name="Bp 2565 [Sa]" draw:style-name="gr13" draw:text-style-name="P8" draw:layer="layout" svg:x1="9.7cm" svg:y1="12.096cm" svg:x2="14.35cm" svg:y2="11.86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9.7cm" svg:y1="11.996cm" svg:x2="9.7cm" svg:y2="12.196cm">
              <svg:desc>Bp 2565 [Sa]</svg:desc>
              <text:p/>
            </draw:line>
            <draw:frame draw:name="Bp 2565 [Sa]" draw:style-name="gr11" draw:text-style-name="P10" draw:layer="layout" svg:width="1.044cm" svg:height="1.187cm" svg:x="5.178cm" svg:y="11.92cm">
              <draw:text-box>
                <text:p text:style-name="P9"><text:s text:c="4"/>03</text:p>
              </draw:text-box>
            </draw:frame>
            <draw:line draw:name="Bp 2565 [Sa]" draw:style-name="gr13" draw:text-style-name="P8" draw:layer="layout" svg:x1="5.65cm" svg:y1="12.37cm" svg:x2="9.7cm" svg:y2="12.096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5.65cm" svg:y1="12.27cm" svg:x2="5.65cm" svg:y2="12.47cm">
              <svg:desc>Bp 2565 [Sa]</svg:desc>
              <text:p/>
            </draw:line>
            <draw:frame draw:name="Bp 2565 [Sa]" draw:style-name="gr11" draw:text-style-name="P10" draw:layer="layout" svg:width="1.044cm" svg:height="1.187cm" svg:x="1.528cm" svg:y="12.149cm">
              <draw:text-box>
                <text:p text:style-name="P9"><text:s text:c="4"/>08</text:p>
              </draw:text-box>
            </draw:frame>
            <draw:line draw:name="Bp 2565 [Sa]" draw:style-name="gr13" draw:text-style-name="P8" draw:layer="layout" svg:x1="2cm" svg:y1="12.599cm" svg:x2="5.65cm" svg:y2="12.37cm">
              <svg:desc>Bp 2565 [Sa]</svg:desc>
              <text:p text:style-name="P11">Bp 2565 [Sa] <text:s text:c="2"/></text:p>
              <text:p text:style-name="P11"><text:span text:style-name="T1"/></text:p>
            </draw:line>
            <draw:line draw:name="Bp 2565 [Sa]" draw:style-name="gr10" draw:text-style-name="P5" draw:layer="layout" svg:x1="2cm" svg:y1="12.499cm" svg:x2="2cm" svg:y2="12.699cm">
              <svg:desc>Bp 2565 [Sa]</svg:desc>
              <text:p/>
            </draw:line>
          </draw:g>
          <draw:g draw:name="Bp 2566 [Sa]">
            <draw:line draw:name="Bp 2566 [Sa]" draw:style-name="gr10" draw:text-style-name="P5" draw:layer="layout" svg:x1="2cm" svg:y1="24.072cm" svg:x2="2cm" svg:y2="24.272cm">
              <svg:desc>Bp 2566 [Sa]</svg:desc>
              <text:p/>
            </draw:line>
            <draw:frame draw:name="Bp 2566 [Sa]" draw:style-name="gr11" draw:text-style-name="P10" draw:layer="layout" svg:width="1.044cm" svg:height="1.187cm" svg:x="1.528cm" svg:y="24.122cm">
              <draw:text-box>
                <text:p text:style-name="P9"><text:s text:c="4"/>21</text:p>
              </draw:text-box>
            </draw:frame>
            <draw:frame draw:name="Bp 2566 [Sa]" draw:style-name="gr12" draw:text-style-name="P10" draw:layer="layout" svg:width="1.179cm" svg:height="1.187cm" svg:x="5.111cm" svg:y="23.951cm">
              <draw:text-box>
                <text:p text:style-name="P9">26 <text:s text:c="5"/></text:p>
              </draw:text-box>
            </draw:frame>
            <draw:line draw:name="Bp 2566 [Sa]" draw:style-name="gr13" draw:text-style-name="P8" draw:layer="layout" svg:x1="2cm" svg:y1="24.172cm" svg:x2="5.65cm" svg:y2="24.401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5.65cm" svg:y1="24.301cm" svg:x2="5.65cm" svg:y2="24.501cm">
              <svg:desc>Bp 2566 [Sa]</svg:desc>
              <text:p/>
            </draw:line>
            <draw:frame draw:name="Bp 2566 [Sa]" draw:style-name="gr12" draw:text-style-name="P10" draw:layer="layout" svg:width="1.179cm" svg:height="1.187cm" svg:x="9.161cm" svg:y="24.225cm">
              <draw:text-box>
                <text:p text:style-name="P9">32 <text:s text:c="5"/></text:p>
              </draw:text-box>
            </draw:frame>
            <draw:line draw:name="Bp 2566 [Sa]" draw:style-name="gr13" draw:text-style-name="P8" draw:layer="layout" svg:x1="5.65cm" svg:y1="24.401cm" svg:x2="9.7cm" svg:y2="24.675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9.7cm" svg:y1="24.575cm" svg:x2="9.7cm" svg:y2="24.775cm">
              <svg:desc>Bp 2566 [Sa]</svg:desc>
              <text:p/>
            </draw:line>
            <draw:frame draw:name="Bp 2566 [Sa]" draw:style-name="gr12" draw:text-style-name="P10" draw:layer="layout" svg:width="1.179cm" svg:height="1.187cm" svg:x="13.611cm" svg:y="24.454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9.7cm" svg:y1="24.675cm" svg:x2="14.15cm" svg:y2="24.904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4.15cm" svg:y1="24.904cm" svg:x2="14.15cm" svg:y2="25.087cm">
              <svg:desc>Bp 2566 [Sa]</svg:desc>
              <text:p/>
            </draw:line>
            <draw:frame draw:name="Bp 2566 [Sa]" draw:style-name="gr11" draw:text-style-name="P10" draw:layer="layout" svg:width="1.044cm" svg:height="1.187cm" svg:x="13.678cm" svg:y="25.037cm">
              <draw:text-box>
                <text:p text:style-name="P9"><text:s text:c="4"/>41</text:p>
              </draw:text-box>
            </draw:frame>
            <draw:frame draw:name="Bp 2566 [Sa]" draw:style-name="gr12" draw:text-style-name="P10" draw:layer="layout" svg:width="1.179cm" svg:height="1.187cm" svg:x="18.661cm" svg:y="24.957cm">
              <draw:text-box>
                <text:p text:style-name="P9">48 <text:s text:c="5"/></text:p>
              </draw:text-box>
            </draw:frame>
            <draw:line draw:name="Bp 2566 [Sa]" draw:style-name="gr13" draw:text-style-name="P8" draw:layer="layout" svg:x1="14.15cm" svg:y1="25.087cm" svg:x2="19.2cm" svg:y2="25.407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9.2cm" svg:y1="25.307cm" svg:x2="19.2cm" svg:y2="25.507cm">
              <svg:desc>Bp 2566 [Sa]</svg:desc>
              <text:p/>
            </draw:line>
          </draw:g>
          <draw:g draw:name="D 236 [Sa]">
            <draw:line draw:name="D 236 [Sa]" draw:style-name="gr14" draw:text-style-name="P5" draw:layer="layout" svg:x1="2cm" svg:y1="11.035cm" svg:x2="2cm" svg:y2="11.235cm">
              <svg:desc>D 236 [Sa]</svg:desc>
              <text:p/>
            </draw:line>
            <draw:frame draw:name="D 236 [Sa]" draw:style-name="gr11" draw:text-style-name="P10" draw:layer="layout" svg:width="1.044cm" svg:height="1.187cm" svg:x="1.528cm" svg:y="11.085cm">
              <draw:text-box>
                <text:p text:style-name="P9"><text:s text:c="4"/>36</text:p>
              </draw:text-box>
            </draw:frame>
            <draw:frame draw:name="D 236 [Sa]" draw:style-name="gr12" draw:text-style-name="P10" draw:layer="layout" svg:width="1.179cm" svg:height="1.187cm" svg:x="5.111cm" svg:y="10.914cm">
              <draw:text-box>
                <text:p text:style-name="P9">41 <text:s text:c="5"/></text:p>
              </draw:text-box>
            </draw:frame>
            <draw:line draw:name="D 236 [Sa]" draw:style-name="gr15" draw:text-style-name="P8" draw:layer="layout" svg:x1="2cm" svg:y1="11.135cm" svg:x2="5.65cm" svg:y2="11.364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5.65cm" svg:y1="11.264cm" svg:x2="5.65cm" svg:y2="11.464cm">
              <svg:desc>D 236 [Sa]</svg:desc>
              <text:p/>
            </draw:line>
            <draw:frame draw:name="D 236 [Sa]" draw:style-name="gr12" draw:text-style-name="P10" draw:layer="layout" svg:width="1.179cm" svg:height="1.187cm" svg:x="9.161cm" svg:y="11.188cm">
              <draw:text-box>
                <text:p text:style-name="P9">47 <text:s text:c="5"/></text:p>
              </draw:text-box>
            </draw:frame>
            <draw:line draw:name="D 236 [Sa]" draw:style-name="gr15" draw:text-style-name="P8" draw:layer="layout" svg:x1="5.65cm" svg:y1="11.364cm" svg:x2="9.7cm" svg:y2="11.638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9.7cm" svg:y1="11.538cm" svg:x2="9.7cm" svg:y2="11.738cm">
              <svg:desc>D 236 [Sa]</svg:desc>
              <text:p/>
            </draw:line>
            <draw:frame draw:name="D 236 [Sa]" draw:style-name="gr12" draw:text-style-name="P10" draw:layer="layout" svg:width="1.179cm" svg:height="1.187cm" svg:x="13.611cm" svg:y="11.417cm">
              <draw:text-box>
                <text:p text:style-name="P9">52 <text:s text:c="5"/></text:p>
              </draw:text-box>
            </draw:frame>
            <draw:line draw:name="D 236 [Sa]" draw:style-name="gr15" draw:text-style-name="P8" draw:layer="layout" svg:x1="9.7cm" svg:y1="11.638cm" svg:x2="14.15cm" svg:y2="11.86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4.15cm" svg:y1="11.767cm" svg:x2="14.15cm" svg:y2="11.967cm">
              <svg:desc>D 236 [Sa]</svg:desc>
              <text:p/>
            </draw:line>
            <draw:frame draw:name="D 236 [Sa]" draw:style-name="gr12" draw:text-style-name="P10" draw:layer="layout" svg:width="1.179cm" svg:height="1.187cm" svg:x="18.861cm" svg:y="11.737cm">
              <draw:text-box>
                <text:p text:style-name="P9">59 <text:s text:c="5"/></text:p>
              </draw:text-box>
            </draw:frame>
            <draw:line draw:name="D 236 [Sa]" draw:style-name="gr15" draw:text-style-name="P8" draw:layer="layout" svg:x1="14.15cm" svg:y1="11.867cm" svg:x2="19.4cm" svg:y2="12.187cm">
              <svg:desc>D 236 [Sa]</svg:desc>
              <text:p text:style-name="P11"><text:s text:c="3"/>D 236 [Sa]</text:p>
              <text:p text:style-name="P11"><text:span text:style-name="T1"/></text:p>
            </draw:line>
            <draw:line draw:name="D 236 [Sa]" draw:style-name="gr14" draw:text-style-name="P5" draw:layer="layout" svg:x1="19.4cm" svg:y1="12.087cm" svg:x2="19.4cm" svg:y2="12.287cm">
              <svg:desc>D 236 [Sa]</svg:desc>
              <text:p/>
            </draw:line>
          </draw:g>
          <draw:g draw:name="Dg 6302 [Mi]">
            <draw:line draw:name="Dg 6302 [Mi]" draw:style-name="gr16" draw:text-style-name="P5" draw:layer="layout" svg:x1="9.7cm" svg:y1="17.302cm" svg:x2="9.7cm" svg:y2="17.502cm">
              <svg:desc>Dg 6302 [Mi]</svg:desc>
              <text:p/>
            </draw:line>
            <draw:frame draw:name="Dg 6302 [Mi]" draw:style-name="gr11" draw:text-style-name="P10" draw:layer="layout" svg:width="1.044cm" svg:height="1.187cm" svg:x="9.228cm" svg:y="17.352cm">
              <draw:text-box>
                <text:p text:style-name="P9"><text:s text:c="4"/>53</text:p>
              </draw:text-box>
            </draw:frame>
            <draw:frame draw:name="Dg 6302 [Mi]" draw:style-name="gr12" draw:text-style-name="P10" draw:layer="layout" svg:width="1.179cm" svg:height="1.187cm" svg:x="13.611cm" svg:y="17.318cm">
              <draw:text-box>
                <text:p text:style-name="P9">01 <text:s text:c="5"/></text:p>
              </draw:text-box>
            </draw:frame>
            <draw:line draw:name="Dg 6302 [Mi]" draw:style-name="gr17" draw:text-style-name="P8" draw:layer="layout" svg:x1="9.7cm" svg:y1="17.402cm" svg:x2="14.15cm" svg:y2="17.768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4.15cm" svg:y1="17.668cm" svg:x2="14.15cm" svg:y2="17.868cm">
              <svg:desc>Dg 6302 [Mi]</svg:desc>
              <text:p/>
            </draw:line>
            <draw:frame draw:name="Dg 6302 [Mi]" draw:style-name="gr12" draw:text-style-name="P10" draw:layer="layout" svg:width="1.179cm" svg:height="1.187cm" svg:x="17.861cm" svg:y="17.821cm">
              <draw:text-box>
                <text:p text:style-name="P9">12 <text:s text:c="5"/></text:p>
              </draw:text-box>
            </draw:frame>
            <draw:line draw:name="Dg 6302 [Mi]" draw:style-name="gr17" draw:text-style-name="P8" draw:layer="layout" svg:x1="14.15cm" svg:y1="17.768cm" svg:x2="18.4cm" svg:y2="18.271cm">
              <svg:desc>Dg 6302 [Mi]</svg:desc>
              <text:p text:style-name="P11"><text:s text:c="3"/>Dg 6302 [Mi]</text:p>
              <text:p text:style-name="P11"><text:span text:style-name="T1"/></text:p>
            </draw:line>
            <draw:line draw:name="Dg 6302 [Mi]" draw:style-name="gr16" draw:text-style-name="P5" draw:layer="layout" svg:x1="18.4cm" svg:y1="18.171cm" svg:x2="18.4cm" svg:y2="18.371cm">
              <svg:desc>Dg 6302 [Mi]</svg:desc>
              <text:p/>
            </draw:line>
          </draw:g>
          <draw:g draw:name="Dg 6594 [Sa]">
            <draw:line draw:name="Dg 6594 [Sa]" draw:style-name="gr16" draw:text-style-name="P5" draw:layer="layout" svg:x1="1.8cm" svg:y1="18.949cm" svg:x2="1.8cm" svg:y2="19.149cm">
              <svg:desc>Dg 6594 [Sa]</svg:desc>
              <text:p/>
            </draw:line>
            <draw:frame draw:name="Dg 6594 [Sa]" draw:style-name="gr11" draw:text-style-name="P10" draw:layer="layout" svg:width="1.044cm" svg:height="1.187cm" svg:x="1.328cm" svg:y="18.999cm">
              <draw:text-box>
                <text:p text:style-name="P9"><text:s text:c="4"/>29</text:p>
              </draw:text-box>
            </draw:frame>
            <draw:frame draw:name="Dg 6594 [Sa]" draw:style-name="gr12" draw:text-style-name="P10" draw:layer="layout" svg:width="1.179cm" svg:height="1.187cm" svg:x="5.111cm" svg:y="18.965cm">
              <draw:text-box>
                <text:p text:style-name="P9">37 <text:s text:c="5"/></text:p>
              </draw:text-box>
            </draw:frame>
            <draw:line draw:name="Dg 6594 [Sa]" draw:style-name="gr17" draw:text-style-name="P8" draw:layer="layout" svg:x1="1.8cm" svg:y1="19.049cm" svg:x2="5.65cm" svg:y2="19.415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5.65cm" svg:y1="19.315cm" svg:x2="5.65cm" svg:y2="19.515cm">
              <svg:desc>Dg 6594 [Sa]</svg:desc>
              <text:p/>
            </draw:line>
            <draw:frame draw:name="Dg 6594 [Sa]" draw:style-name="gr12" draw:text-style-name="P10" draw:layer="layout" svg:width="1.179cm" svg:height="1.187cm" svg:x="9.161cm" svg:y="19.422cm">
              <draw:text-box>
                <text:p text:style-name="P9">47 <text:s text:c="5"/></text:p>
              </draw:text-box>
            </draw:frame>
            <draw:line draw:name="Dg 6594 [Sa]" draw:style-name="gr17" draw:text-style-name="P8" draw:layer="layout" svg:x1="5.65cm" svg:y1="19.415cm" svg:x2="9.7cm" svg:y2="19.872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9.7cm" svg:y1="19.772cm" svg:x2="9.7cm" svg:y2="19.972cm">
              <svg:desc>Dg 6594 [Sa]</svg:desc>
              <text:p/>
            </draw:line>
            <draw:frame draw:name="Dg 6594 [Sa]" draw:style-name="gr12" draw:text-style-name="P10" draw:layer="layout" svg:width="1.179cm" svg:height="1.187cm" svg:x="13.811cm" svg:y="19.788cm">
              <draw:text-box>
                <text:p text:style-name="P9">55 <text:s text:c="5"/></text:p>
              </draw:text-box>
            </draw:frame>
            <draw:line draw:name="Dg 6594 [Sa]" draw:style-name="gr17" draw:text-style-name="P8" draw:layer="layout" svg:x1="9.7cm" svg:y1="19.872cm" svg:x2="14.35cm" svg:y2="20.238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4.35cm" svg:y1="20.138cm" svg:x2="14.35cm" svg:y2="20.338cm">
              <svg:desc>Dg 6594 [Sa]</svg:desc>
              <text:p/>
            </draw:line>
            <draw:frame draw:name="Dg 6594 [Sa]" draw:style-name="gr12" draw:text-style-name="P10" draw:layer="layout" svg:width="1.179cm" svg:height="1.187cm" svg:x="18.261cm" svg:y="20.291cm">
              <draw:text-box>
                <text:p text:style-name="P9">06 <text:s text:c="5"/></text:p>
              </draw:text-box>
            </draw:frame>
            <draw:line draw:name="Dg 6594 [Sa]" draw:style-name="gr17" draw:text-style-name="P8" draw:layer="layout" svg:x1="14.35cm" svg:y1="20.238cm" svg:x2="18.8cm" svg:y2="20.741cm">
              <svg:desc>Dg 6594 [Sa]</svg:desc>
              <text:p text:style-name="P11"><text:s text:c="3"/>Dg 6594 [Sa]</text:p>
              <text:p text:style-name="P11"><text:span text:style-name="T1"/></text:p>
            </draw:line>
            <draw:line draw:name="Dg 6594 [Sa]" draw:style-name="gr16" draw:text-style-name="P5" draw:layer="layout" svg:x1="18.8cm" svg:y1="20.641cm" svg:x2="18.8cm" svg:y2="20.841cm">
              <svg:desc>Dg 6594 [Sa]</svg:desc>
              <text:p/>
            </draw:line>
          </draw:g>
          <draw:g draw:name="Dg 6971">
            <draw:line draw:name="Dg 6971" draw:style-name="gr16" draw:text-style-name="P5" draw:layer="layout" svg:x1="19.4cm" svg:y1="4.906cm" svg:x2="19.4cm" svg:y2="5.106cm">
              <svg:desc>Dg 6971</svg:desc>
              <text:p/>
            </draw:line>
            <draw:frame draw:name="Dg 6971" draw:style-name="gr12" draw:text-style-name="P10" draw:layer="layout" svg:width="1.179cm" svg:height="1.187cm" svg:x="18.861cm" svg:y="4.956cm">
              <draw:text-box>
                <text:p text:style-name="P9">22 <text:s text:c="5"/></text:p>
              </draw:text-box>
            </draw:frame>
            <draw:frame draw:name="Dg 6971" draw:style-name="gr11" draw:text-style-name="P10" draw:layer="layout" svg:width="1.044cm" svg:height="1.187cm" svg:x="13.878cm" svg:y="5.059cm">
              <draw:text-box>
                <text:p text:style-name="P9"><text:s text:c="4"/>33</text:p>
              </draw:text-box>
            </draw:frame>
            <draw:line draw:name="Dg 6971" draw:style-name="gr17" draw:text-style-name="P8" draw:layer="layout" svg:x1="14.35cm" svg:y1="5.509cm" svg:x2="19.4cm" svg:y2="5.006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14.35cm" svg:y1="5.409cm" svg:x2="14.35cm" svg:y2="5.609cm">
              <svg:desc>Dg 6971</svg:desc>
              <text:p/>
            </draw:line>
            <draw:frame draw:name="Dg 6971" draw:style-name="gr11" draw:text-style-name="P10" draw:layer="layout" svg:width="1.044cm" svg:height="1.187cm" svg:x="9.428cm" svg:y="5.425cm">
              <draw:text-box>
                <text:p text:style-name="P9"><text:s text:c="4"/>41</text:p>
              </draw:text-box>
            </draw:frame>
            <draw:line draw:name="Dg 6971" draw:style-name="gr17" draw:text-style-name="P8" draw:layer="layout" svg:x1="9.9cm" svg:y1="5.875cm" svg:x2="14.35cm" svg:y2="5.509cm">
              <svg:desc>Dg 6971</svg:desc>
              <text:p text:style-name="P11">Dg 6971 <text:s text:c="2"/></text:p>
              <text:p text:style-name="P11"><text:span text:style-name="T1"/></text:p>
            </draw:line>
            <draw:line draw:name="Dg 6971" draw:style-name="gr16" draw:text-style-name="P5" draw:layer="layout" svg:x1="9.9cm" svg:y1="5.775cm" svg:x2="9.9cm" svg:y2="5.975cm">
              <svg:desc>Dg 6971</svg:desc>
              <text:p/>
            </draw:line>
          </draw:g>
          <draw:g draw:name="E 823 [Sa]">
            <draw:line draw:name="E 823 [Sa]" draw:style-name="gr18" draw:text-style-name="P5" draw:layer="layout" svg:x1="19.6cm" svg:y1="24.484cm" svg:x2="19.6cm" svg:y2="24.684cm">
              <svg:desc>E 823 [Sa]</svg:desc>
              <text:p/>
            </draw:line>
            <draw:frame draw:name="E 823 [Sa]" draw:style-name="gr12" draw:text-style-name="P10" draw:layer="layout" svg:width="1.179cm" svg:height="1.187cm" svg:x="19.061cm" svg:y="24.534cm">
              <draw:text-box>
                <text:p text:style-name="P9">30 <text:s text:c="5"/></text:p>
              </draw:text-box>
            </draw:frame>
            <draw:frame draw:name="E 823 [Sa]" draw:style-name="gr11" draw:text-style-name="P10" draw:layer="layout" svg:width="1.044cm" svg:height="1.187cm" svg:x="13.878cm" svg:y="24.454cm">
              <draw:text-box>
                <text:p text:style-name="P9"><text:s text:c="4"/>37</text:p>
              </draw:text-box>
            </draw:frame>
            <draw:line draw:name="E 823 [Sa]" draw:style-name="gr19" draw:text-style-name="P8" draw:layer="layout" svg:x1="14.35cm" svg:y1="24.904cm" svg:x2="19.6cm" svg:y2="24.584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14.35cm" svg:y1="24.904cm" svg:x2="14.35cm" svg:y2="25.087cm">
              <svg:desc>E 823 [Sa]</svg:desc>
              <text:p/>
            </draw:line>
            <draw:frame draw:name="E 823 [Sa]" draw:style-name="gr12" draw:text-style-name="P10" draw:layer="layout" svg:width="1.179cm" svg:height="1.187cm" svg:x="13.811cm" svg:y="25.037cm">
              <draw:text-box>
                <text:p text:style-name="P9">41 <text:s text:c="5"/></text:p>
              </draw:text-box>
            </draw:frame>
            <draw:frame draw:name="E 823 [Sa]" draw:style-name="gr11" draw:text-style-name="P10" draw:layer="layout" svg:width="1.044cm" svg:height="1.187cm" svg:x="9.428cm" svg:y="24.866cm">
              <draw:text-box>
                <text:p text:style-name="P9"><text:s text:c="4"/>46</text:p>
              </draw:text-box>
            </draw:frame>
            <draw:line draw:name="E 823 [Sa]" draw:style-name="gr19" draw:text-style-name="P8" draw:layer="layout" svg:x1="9.9cm" svg:y1="25.316cm" svg:x2="14.35cm" svg:y2="25.087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9.9cm" svg:y1="25.216cm" svg:x2="9.9cm" svg:y2="25.416cm">
              <svg:desc>E 823 [Sa]</svg:desc>
              <text:p/>
            </draw:line>
            <draw:frame draw:name="E 823 [Sa]" draw:style-name="gr11" draw:text-style-name="P10" draw:layer="layout" svg:width="1.044cm" svg:height="1.187cm" svg:x="5.178cm" svg:y="25.14cm">
              <draw:text-box>
                <text:p text:style-name="P9"><text:s text:c="4"/>52</text:p>
              </draw:text-box>
            </draw:frame>
            <draw:line draw:name="E 823 [Sa]" draw:style-name="gr19" draw:text-style-name="P8" draw:layer="layout" svg:x1="5.65cm" svg:y1="25.59cm" svg:x2="9.9cm" svg:y2="25.31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5.65cm" svg:y1="25.49cm" svg:x2="5.65cm" svg:y2="25.69cm">
              <svg:desc>E 823 [Sa]</svg:desc>
              <text:p/>
            </draw:line>
            <draw:frame draw:name="E 823 [Sa]" draw:style-name="gr11" draw:text-style-name="P10" draw:layer="layout" svg:width="1.044cm" svg:height="1.187cm" svg:x="1.928cm" svg:y="25.369cm">
              <draw:text-box>
                <text:p text:style-name="P9"><text:s text:c="4"/>57</text:p>
              </draw:text-box>
            </draw:frame>
            <draw:line draw:name="E 823 [Sa]" draw:style-name="gr19" draw:text-style-name="P8" draw:layer="layout" svg:x1="2.4cm" svg:y1="25.819cm" svg:x2="5.65cm" svg:y2="25.59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8" draw:text-style-name="P5" draw:layer="layout" svg:x1="2.4cm" svg:y1="25.719cm" svg:x2="2.4cm" svg:y2="25.919cm">
              <svg:desc>E 823 [Sa]</svg:desc>
              <text:p/>
            </draw:line>
          </draw:g>
          <draw:g draw:name="Lpaz 12915 [Mi]">
            <draw:line draw:name="Lpaz 12915 [Mi]" draw:style-name="gr20" draw:text-style-name="P5" draw:layer="layout" svg:x1="14.55cm" svg:y1="17.119cm" svg:x2="14.55cm" svg:y2="17.319cm">
              <svg:desc>Lpaz 12915 [Mi]</svg:desc>
              <text:p/>
            </draw:line>
          </draw:g>
          <draw:g draw:name="N 8113">
            <draw:line draw:name="N 8113" draw:style-name="gr21" draw:text-style-name="P5" draw:layer="layout" svg:x1="18.4cm" svg:y1="13.963cm" svg:x2="18.4cm" svg:y2="14.163cm">
              <svg:desc>N 8113</svg:desc>
              <text:p/>
            </draw:line>
            <draw:frame draw:name="N 8113" draw:style-name="gr12" draw:text-style-name="P10" draw:layer="layout" svg:width="1.179cm" svg:height="1.187cm" svg:x="17.861cm" svg:y="14.013cm">
              <draw:text-box>
                <text:p text:style-name="P9">40 <text:s text:c="5"/></text:p>
              </draw:text-box>
            </draw:frame>
            <draw:frame draw:name="N 8113" draw:style-name="gr11" draw:text-style-name="P10" draw:layer="layout" svg:width="1.044cm" svg:height="1.187cm" svg:x="14.078cm" svg:y="14.116cm">
              <draw:text-box>
                <text:p text:style-name="P9"><text:s text:c="4"/>51</text:p>
              </draw:text-box>
            </draw:frame>
            <draw:line draw:name="N 8113" draw:style-name="gr22" draw:text-style-name="P8" draw:layer="layout" svg:x1="14.55cm" svg:y1="14.566cm" svg:x2="18.4cm" svg:y2="14.063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4.55cm" svg:y1="14.566cm" svg:x2="14.55cm" svg:y2="16.396cm">
              <svg:desc>N 8113</svg:desc>
              <text:p/>
            </draw:line>
            <draw:frame draw:name="N 8113" draw:style-name="gr12" draw:text-style-name="P10" draw:layer="layout" svg:width="1.179cm" svg:height="1.187cm" svg:x="14.011cm" svg:y="16.346cm">
              <draw:text-box>
                <text:p text:style-name="P9">31 <text:s text:c="5"/></text:p>
              </draw:text-box>
            </draw:frame>
            <draw:frame draw:name="N 8113" draw:style-name="gr11" draw:text-style-name="P10" draw:layer="layout" svg:width="1.044cm" svg:height="1.187cm" svg:x="9.428cm" svg:y="16.312cm">
              <draw:text-box>
                <text:p text:style-name="P9"><text:s text:c="4"/>39</text:p>
              </draw:text-box>
            </draw:frame>
            <draw:line draw:name="N 8113" draw:style-name="gr22" draw:text-style-name="P8" draw:layer="layout" svg:x1="9.9cm" svg:y1="16.762cm" svg:x2="14.55cm" svg:y2="16.396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9.9cm" svg:y1="16.662cm" svg:x2="9.9cm" svg:y2="16.862cm">
              <svg:desc>N 8113</svg:desc>
              <text:p/>
            </draw:line>
            <draw:frame draw:name="N 8113" draw:style-name="gr11" draw:text-style-name="P10" draw:layer="layout" svg:width="1.044cm" svg:height="1.187cm" svg:x="4.978cm" svg:y="16.769cm">
              <draw:text-box>
                <text:p text:style-name="P9"><text:s text:c="4"/>49</text:p>
              </draw:text-box>
            </draw:frame>
            <draw:line draw:name="N 8113" draw:style-name="gr22" draw:text-style-name="P8" draw:layer="layout" svg:x1="5.45cm" svg:y1="17.219cm" svg:x2="9.9cm" svg:y2="16.762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5.45cm" svg:y1="17.219cm" svg:x2="5.45cm" svg:y2="23.394cm">
              <svg:desc>N 8113</svg:desc>
              <text:p/>
            </draw:line>
            <draw:frame draw:name="N 8113" draw:style-name="gr12" draw:text-style-name="P10" draw:layer="layout" svg:width="1.179cm" svg:height="1.187cm" svg:x="4.911cm" svg:y="23.344cm">
              <draw:text-box>
                <text:p text:style-name="P9">04 <text:s text:c="5"/></text:p>
              </draw:text-box>
            </draw:frame>
            <draw:frame draw:name="N 8113" draw:style-name="gr11" draw:text-style-name="P10" draw:layer="layout" svg:width="1.044cm" svg:height="1.187cm" svg:x="0.728cm" svg:y="23.31cm">
              <draw:text-box>
                <text:p text:style-name="P9"><text:s text:c="4"/>12</text:p>
              </draw:text-box>
            </draw:frame>
            <draw:line draw:name="N 8113" draw:style-name="gr22" draw:text-style-name="P8" draw:layer="layout" svg:x1="1.2cm" svg:y1="23.76cm" svg:x2="5.45cm" svg:y2="23.394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1" draw:text-style-name="P5" draw:layer="layout" svg:x1="1.2cm" svg:y1="23.66cm" svg:x2="1.2cm" svg:y2="23.86cm">
              <svg:desc>N 8113</svg:desc>
              <text:p/>
            </draw:line>
          </draw:g>
          <draw:g draw:name="N 8230">
            <draw:line draw:name="N 8230" draw:style-name="gr21" draw:text-style-name="P5" draw:layer="layout" svg:x1="1.4cm" svg:y1="3.991cm" svg:x2="1.4cm" svg:y2="4.191cm">
              <svg:desc>N 8230</svg:desc>
              <text:p/>
            </draw:line>
            <draw:frame draw:name="N 8230" draw:style-name="gr11" draw:text-style-name="P10" draw:layer="layout" svg:width="1.044cm" svg:height="1.187cm" svg:x="0.928cm" svg:y="4.041cm">
              <draw:text-box>
                <text:p text:style-name="P9"><text:s text:c="4"/>02</text:p>
              </draw:text-box>
            </draw:frame>
            <draw:frame draw:name="N 8230" draw:style-name="gr12" draw:text-style-name="P10" draw:layer="layout" svg:width="1.179cm" svg:height="1.187cm" svg:x="5.111cm" svg:y="4.007cm">
              <draw:text-box>
                <text:p text:style-name="P9">10 <text:s text:c="5"/></text:p>
              </draw:text-box>
            </draw:frame>
            <draw:line draw:name="N 8230" draw:style-name="gr22" draw:text-style-name="P8" draw:layer="layout" svg:x1="1.4cm" svg:y1="4.091cm" svg:x2="5.65cm" svg:y2="4.457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5.65cm" svg:y1="4.457cm" svg:x2="5.65cm" svg:y2="7.568cm">
              <svg:desc>N 8230</svg:desc>
              <text:p/>
            </draw:line>
            <draw:frame draw:name="N 8230" draw:style-name="gr11" draw:text-style-name="P10" draw:layer="layout" svg:width="1.044cm" svg:height="1.187cm" svg:x="5.178cm" svg:y="7.518cm">
              <draw:text-box>
                <text:p text:style-name="P9"><text:s text:c="4"/>18</text:p>
              </draw:text-box>
            </draw:frame>
            <draw:frame draw:name="N 8230" draw:style-name="gr12" draw:text-style-name="P10" draw:layer="layout" svg:width="1.179cm" svg:height="1.187cm" svg:x="9.161cm" svg:y="7.575cm">
              <draw:text-box>
                <text:p text:style-name="P9">28 <text:s text:c="5"/></text:p>
              </draw:text-box>
            </draw:frame>
            <draw:line draw:name="N 8230" draw:style-name="gr22" draw:text-style-name="P8" draw:layer="layout" svg:x1="5.65cm" svg:y1="7.568cm" svg:x2="9.7cm" svg:y2="8.025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9.7cm" svg:y1="7.925cm" svg:x2="9.7cm" svg:y2="8.125cm">
              <svg:desc>N 8230</svg:desc>
              <text:p/>
            </draw:line>
            <draw:frame draw:name="N 8230" draw:style-name="gr12" draw:text-style-name="P10" draw:layer="layout" svg:width="1.179cm" svg:height="1.187cm" svg:x="13.411cm" svg:y="7.941cm">
              <draw:text-box>
                <text:p text:style-name="P9">36 <text:s text:c="5"/></text:p>
              </draw:text-box>
            </draw:frame>
            <draw:line draw:name="N 8230" draw:style-name="gr22" draw:text-style-name="P8" draw:layer="layout" svg:x1="9.7cm" svg:y1="8.025cm" svg:x2="13.95cm" svg:y2="8.391cm">
              <svg:desc>N 8230</svg:desc>
              <text:p text:style-name="P11"><text:s text:c="3"/>N 8230</text:p>
              <text:p text:style-name="P11"><text:span text:style-name="T1"/></text:p>
            </draw:line>
            <draw:line draw:name="N 8230" draw:style-name="gr21" draw:text-style-name="P5" draw:layer="layout" svg:x1="13.95cm" svg:y1="8.391cm" svg:x2="13.95cm" svg:y2="12.05cm">
              <svg:desc>N 8230</svg:desc>
              <text:p/>
            </draw:line>
          </draw:g>
          <draw:g draw:name="N 8244 [Sa]">
            <draw:line draw:name="N 8244 [Sa]" draw:style-name="gr21" draw:text-style-name="P5" draw:layer="layout" svg:x1="1.6cm" svg:y1="13.277cm" svg:x2="1.6cm" svg:y2="13.477cm">
              <svg:desc>N 8244 [Sa]</svg:desc>
              <text:p/>
            </draw:line>
            <draw:frame draw:name="N 8244 [Sa]" draw:style-name="gr11" draw:text-style-name="P10" draw:layer="layout" svg:width="1.044cm" svg:height="1.187cm" svg:x="1.128cm" svg:y="13.327cm">
              <draw:text-box>
                <text:p text:style-name="P9"><text:s text:c="4"/>25</text:p>
              </draw:text-box>
            </draw:frame>
            <draw:frame draw:name="N 8244 [Sa]" draw:style-name="gr12" draw:text-style-name="P10" draw:layer="layout" svg:width="1.179cm" svg:height="1.187cm" svg:x="4.911cm" svg:y="13.293cm">
              <draw:text-box>
                <text:p text:style-name="P9">33 <text:s text:c="5"/></text:p>
              </draw:text-box>
            </draw:frame>
            <draw:line draw:name="N 8244 [Sa]" draw:style-name="gr22" draw:text-style-name="P8" draw:layer="layout" svg:x1="1.6cm" svg:y1="13.377cm" svg:x2="5.45cm" svg:y2="13.743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5.45cm" svg:y1="13.743cm" svg:x2="5.45cm" svg:y2="15.298cm">
              <svg:desc>N 8244 [Sa]</svg:desc>
              <text:p/>
            </draw:line>
            <draw:frame draw:name="N 8244 [Sa]" draw:style-name="gr11" draw:text-style-name="P10" draw:layer="layout" svg:width="1.044cm" svg:height="1.187cm" svg:x="4.978cm" svg:y="15.248cm">
              <draw:text-box>
                <text:p text:style-name="P9"><text:s text:c="4"/>07</text:p>
              </draw:text-box>
            </draw:frame>
            <draw:frame draw:name="N 8244 [Sa]" draw:style-name="gr12" draw:text-style-name="P10" draw:layer="layout" svg:width="1.179cm" svg:height="1.187cm" svg:x="9.161cm" svg:y="15.305cm">
              <draw:text-box>
                <text:p text:style-name="P9">17 <text:s text:c="5"/></text:p>
              </draw:text-box>
            </draw:frame>
            <draw:line draw:name="N 8244 [Sa]" draw:style-name="gr22" draw:text-style-name="P8" draw:layer="layout" svg:x1="5.45cm" svg:y1="15.298cm" svg:x2="9.7cm" svg:y2="15.755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9.7cm" svg:y1="15.655cm" svg:x2="9.7cm" svg:y2="15.855cm">
              <svg:desc>N 8244 [Sa]</svg:desc>
              <text:p/>
            </draw:line>
            <draw:frame draw:name="N 8244 [Sa]" draw:style-name="gr12" draw:text-style-name="P10" draw:layer="layout" svg:width="1.179cm" svg:height="1.187cm" svg:x="13.411cm" svg:y="15.671cm">
              <draw:text-box>
                <text:p text:style-name="P9">25 <text:s text:c="5"/></text:p>
              </draw:text-box>
            </draw:frame>
            <draw:line draw:name="N 8244 [Sa]" draw:style-name="gr22" draw:text-style-name="P8" draw:layer="layout" svg:x1="9.7cm" svg:y1="15.755cm" svg:x2="13.95cm" svg:y2="16.121cm">
              <svg:desc>N 8244 [Sa]</svg:desc>
              <text:p text:style-name="P11"><text:s text:c="3"/>N 8244 [Sa]</text:p>
              <text:p text:style-name="P11"><text:span text:style-name="T1"/></text:p>
            </draw:line>
            <draw:line draw:name="N 8244 [Sa]" draw:style-name="gr21" draw:text-style-name="P5" draw:layer="layout" svg:x1="13.95cm" svg:y1="16.021cm" svg:x2="13.95cm" svg:y2="16.221cm">
              <svg:desc>N 8244 [Sa]</svg:desc>
              <text:p/>
            </draw:line>
          </draw:g>
          <draw:g draw:name="N 8361">
            <draw:line draw:name="N 8361" draw:style-name="gr21" draw:text-style-name="P5" draw:layer="layout" svg:x1="18.6cm" svg:y1="6.187cm" svg:x2="18.6cm" svg:y2="6.387cm">
              <svg:desc>N 8361</svg:desc>
              <text:p/>
            </draw:line>
            <draw:frame draw:name="N 8361" draw:style-name="gr12" draw:text-style-name="P10" draw:layer="layout" svg:width="1.179cm" svg:height="1.187cm" svg:x="18.061cm" svg:y="6.237cm">
              <draw:text-box>
                <text:p text:style-name="P9">50 <text:s text:c="5"/></text:p>
              </draw:text-box>
            </draw:frame>
            <draw:frame draw:name="N 8361" draw:style-name="gr11" draw:text-style-name="P10" draw:layer="layout" svg:width="1.044cm" svg:height="1.187cm" svg:x="14.078cm" svg:y="6.34cm">
              <draw:text-box>
                <text:p text:style-name="P9"><text:s text:c="4"/>01</text:p>
              </draw:text-box>
            </draw:frame>
            <draw:line draw:name="N 8361" draw:style-name="gr22" draw:text-style-name="P8" draw:layer="layout" svg:x1="14.55cm" svg:y1="6.79cm" svg:x2="18.6cm" svg:y2="6.28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14.55cm" svg:y1="6.79cm" svg:x2="14.55cm" svg:y2="9.077cm">
              <svg:desc>N 8361</svg:desc>
              <text:p/>
            </draw:line>
            <draw:frame draw:name="N 8361" draw:style-name="gr12" draw:text-style-name="P10" draw:layer="layout" svg:width="1.179cm" svg:height="1.187cm" svg:x="14.011cm" svg:y="9.027cm">
              <draw:text-box>
                <text:p text:style-name="P9">51 <text:s text:c="5"/></text:p>
              </draw:text-box>
            </draw:frame>
            <draw:frame draw:name="N 8361" draw:style-name="gr11" draw:text-style-name="P10" draw:layer="layout" svg:width="1.044cm" svg:height="1.187cm" svg:x="9.228cm" svg:y="8.993cm">
              <draw:text-box>
                <text:p text:style-name="P9"><text:s text:c="4"/>59</text:p>
              </draw:text-box>
            </draw:frame>
            <draw:line draw:name="N 8361" draw:style-name="gr22" draw:text-style-name="P8" draw:layer="layout" svg:x1="9.7cm" svg:y1="9.443cm" svg:x2="14.55cm" svg:y2="9.077cm">
              <svg:desc>N 8361</svg:desc>
              <text:p text:style-name="P11">N 8361 <text:s text:c="2"/></text:p>
              <text:p text:style-name="P11"><text:span text:style-name="T1"/></text:p>
            </draw:line>
            <draw:line draw:name="N 8361" draw:style-name="gr21" draw:text-style-name="P5" draw:layer="layout" svg:x1="9.7cm" svg:y1="9.343cm" svg:x2="9.7cm" svg:y2="9.543cm">
              <svg:desc>N 8361</svg:desc>
              <text:p/>
            </draw:line>
          </draw:g>
          <draw:g draw:name="N 8601 [Sa]">
            <draw:line draw:name="N 8601 [Sa]" draw:style-name="gr21" draw:text-style-name="P5" draw:layer="layout" svg:x1="13.95cm" svg:y1="18.171cm" svg:x2="13.95cm" svg:y2="18.371cm">
              <svg:desc>N 8601 [Sa]</svg:desc>
              <text:p/>
            </draw:line>
            <draw:frame draw:name="N 8601 [Sa]" draw:style-name="gr12" draw:text-style-name="P10" draw:layer="layout" svg:width="1.179cm" svg:height="1.187cm" svg:x="13.411cm" svg:y="18.221cm">
              <draw:text-box>
                <text:p text:style-name="P9">12 <text:s text:c="5"/></text:p>
              </draw:text-box>
            </draw:frame>
            <draw:frame draw:name="N 8601 [Sa]" draw:style-name="gr11" draw:text-style-name="P10" draw:layer="layout" svg:width="1.044cm" svg:height="1.187cm" svg:x="9.428cm" svg:y="18.187cm">
              <draw:text-box>
                <text:p text:style-name="P9"><text:s text:c="4"/>20</text:p>
              </draw:text-box>
            </draw:frame>
            <draw:line draw:name="N 8601 [Sa]" draw:style-name="gr22" draw:text-style-name="P8" draw:layer="layout" svg:x1="9.9cm" svg:y1="18.637cm" svg:x2="13.95cm" svg:y2="18.271cm">
              <svg:desc>N 8601 [Sa]</svg:desc>
              <text:p text:style-name="P11">N 8601 [Sa] <text:s text:c="2"/></text:p>
              <text:p text:style-name="P11"><text:span text:style-name="T1"/></text:p>
            </draw:line>
            <draw:line draw:name="N 8601 [Sa]" draw:style-name="gr21" draw:text-style-name="P5" draw:layer="layout" svg:x1="9.9cm" svg:y1="18.537cm" svg:x2="9.9cm" svg:y2="18.737cm">
              <svg:desc>N 8601 [Sa]</svg:desc>
              <text:p/>
            </draw:line>
          </draw:g>
          <draw:g draw:name="P 4160">
            <draw:line draw:name="P 4160" draw:style-name="gr23" draw:text-style-name="P5" draw:layer="layout" svg:x1="2.6cm" svg:y1="8.886cm" svg:x2="2.6cm" svg:y2="9.086cm">
              <svg:desc>P 4160</svg:desc>
              <text:p/>
            </draw:line>
            <draw:frame draw:name="P 4160" draw:style-name="gr11" draw:text-style-name="P10" draw:layer="layout" svg:width="1.044cm" svg:height="1.187cm" svg:x="2.128cm" svg:y="8.936cm">
              <draw:text-box>
                <text:p text:style-name="P9"><text:s text:c="4"/>49</text:p>
              </draw:text-box>
            </draw:frame>
            <draw:frame draw:name="P 4160" draw:style-name="gr12" draw:text-style-name="P10" draw:layer="layout" svg:width="1.179cm" svg:height="1.187cm" svg:x="5.111cm" svg:y="8.765cm">
              <draw:text-box>
                <text:p text:style-name="P9">54 <text:s text:c="5"/></text:p>
              </draw:text-box>
            </draw:frame>
            <draw:line draw:name="P 4160" draw:style-name="gr24" draw:text-style-name="P8" draw:layer="layout" svg:x1="2.6cm" svg:y1="8.986cm" svg:x2="5.65cm" svg:y2="9.215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5.65cm" svg:y1="9.215cm" svg:x2="5.65cm" svg:y2="9.398cm">
              <svg:desc>P 4160</svg:desc>
              <text:p/>
            </draw:line>
            <draw:frame draw:name="P 4160" draw:style-name="gr11" draw:text-style-name="P10" draw:layer="layout" svg:width="1.044cm" svg:height="1.187cm" svg:x="5.178cm" svg:y="9.348cm">
              <draw:text-box>
                <text:p text:style-name="P9"><text:s text:c="4"/>58</text:p>
              </draw:text-box>
            </draw:frame>
            <draw:frame draw:name="P 4160" draw:style-name="gr12" draw:text-style-name="P10" draw:layer="layout" svg:width="1.179cm" svg:height="1.187cm" svg:x="9.161cm" svg:y="9.222cm">
              <draw:text-box>
                <text:p text:style-name="P9">04 <text:s text:c="5"/></text:p>
              </draw:text-box>
            </draw:frame>
            <draw:line draw:name="P 4160" draw:style-name="gr24" draw:text-style-name="P8" draw:layer="layout" svg:x1="5.65cm" svg:y1="9.398cm" svg:x2="9.7cm" svg:y2="9.672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9.7cm" svg:y1="9.572cm" svg:x2="9.7cm" svg:y2="9.772cm">
              <svg:desc>P 4160</svg:desc>
              <text:p/>
            </draw:line>
            <draw:frame draw:name="P 4160" draw:style-name="gr12" draw:text-style-name="P10" draw:layer="layout" svg:width="1.179cm" svg:height="1.187cm" svg:x="13.611cm" svg:y="9.451cm">
              <draw:text-box>
                <text:p text:style-name="P9">09 <text:s text:c="5"/></text:p>
              </draw:text-box>
            </draw:frame>
            <draw:line draw:name="P 4160" draw:style-name="gr24" draw:text-style-name="P8" draw:layer="layout" svg:x1="9.7cm" svg:y1="9.672cm" svg:x2="14.15cm" svg:y2="9.901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4.15cm" svg:y1="9.901cm" svg:x2="14.15cm" svg:y2="10.312cm">
              <svg:desc>P 4160</svg:desc>
              <text:p/>
            </draw:line>
            <draw:frame draw:name="P 4160" draw:style-name="gr11" draw:text-style-name="P10" draw:layer="layout" svg:width="1.044cm" svg:height="1.187cm" svg:x="13.678cm" svg:y="10.262cm">
              <draw:text-box>
                <text:p text:style-name="P9"><text:s text:c="4"/>18</text:p>
              </draw:text-box>
            </draw:frame>
            <draw:frame draw:name="P 4160" draw:style-name="gr12" draw:text-style-name="P10" draw:layer="layout" svg:width="1.179cm" svg:height="1.187cm" svg:x="19.261cm" svg:y="10.182cm">
              <draw:text-box>
                <text:p text:style-name="P9">25 <text:s text:c="5"/></text:p>
              </draw:text-box>
            </draw:frame>
            <draw:line draw:name="P 4160" draw:style-name="gr24" draw:text-style-name="P8" draw:layer="layout" svg:x1="14.15cm" svg:y1="10.312cm" svg:x2="19.8cm" svg:y2="10.632cm">
              <svg:desc>P 4160</svg:desc>
              <text:p text:style-name="P11"><text:s text:c="3"/>P 4160</text:p>
              <text:p text:style-name="P11"><text:span text:style-name="T1"/></text:p>
            </draw:line>
            <draw:line draw:name="P 4160" draw:style-name="gr23" draw:text-style-name="P5" draw:layer="layout" svg:x1="19.8cm" svg:y1="10.532cm" svg:x2="19.8cm" svg:y2="10.732cm">
              <svg:desc>P 4160</svg:desc>
              <text:p/>
            </draw:line>
          </draw:g>
          <draw:g draw:name="P 4161">
            <draw:line draw:name="P 4161" draw:style-name="gr23" draw:text-style-name="P5" draw:layer="layout" svg:x1="19.8cm" svg:y1="7.742cm" svg:x2="19.8cm" svg:y2="7.942cm">
              <svg:desc>P 4161</svg:desc>
              <text:p/>
            </draw:line>
            <draw:frame draw:name="P 4161" draw:style-name="gr12" draw:text-style-name="P10" draw:layer="layout" svg:width="1.179cm" svg:height="1.187cm" svg:x="19.261cm" svg:y="7.792cm">
              <draw:text-box>
                <text:p text:style-name="P9">24 <text:s text:c="5"/></text:p>
              </draw:text-box>
            </draw:frame>
            <draw:frame draw:name="P 4161" draw:style-name="gr11" draw:text-style-name="P10" draw:layer="layout" svg:width="1.044cm" svg:height="1.187cm" svg:x="13.878cm" svg:y="7.712cm">
              <draw:text-box>
                <text:p text:style-name="P9"><text:s text:c="4"/>31</text:p>
              </draw:text-box>
            </draw:frame>
            <draw:line draw:name="P 4161" draw:style-name="gr24" draw:text-style-name="P8" draw:layer="layout" svg:x1="14.35cm" svg:y1="8.162cm" svg:x2="19.8cm" svg:y2="7.84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14.35cm" svg:y1="8.162cm" svg:x2="14.35cm" svg:y2="8.62cm">
              <svg:desc>P 4161</svg:desc>
              <text:p/>
            </draw:line>
            <draw:frame draw:name="P 4161" draw:style-name="gr12" draw:text-style-name="P10" draw:layer="layout" svg:width="1.179cm" svg:height="1.187cm" svg:x="13.811cm" svg:y="8.57cm">
              <draw:text-box>
                <text:p text:style-name="P9">41 <text:s text:c="5"/></text:p>
              </draw:text-box>
            </draw:frame>
            <draw:frame draw:name="P 4161" draw:style-name="gr11" draw:text-style-name="P10" draw:layer="layout" svg:width="1.044cm" svg:height="1.187cm" svg:x="9.228cm" svg:y="8.399cm">
              <draw:text-box>
                <text:p text:style-name="P9"><text:s text:c="4"/>46</text:p>
              </draw:text-box>
            </draw:frame>
            <draw:line draw:name="P 4161" draw:style-name="gr24" draw:text-style-name="P8" draw:layer="layout" svg:x1="9.7cm" svg:y1="8.849cm" svg:x2="14.35cm" svg:y2="8.62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9.7cm" svg:y1="8.749cm" svg:x2="9.7cm" svg:y2="8.949cm">
              <svg:desc>P 4161</svg:desc>
              <text:p/>
            </draw:line>
            <draw:frame draw:name="P 4161" draw:style-name="gr11" draw:text-style-name="P10" draw:layer="layout" svg:width="1.044cm" svg:height="1.187cm" svg:x="4.978cm" svg:y="8.673cm">
              <draw:text-box>
                <text:p text:style-name="P9"><text:s text:c="4"/>52</text:p>
              </draw:text-box>
            </draw:frame>
            <draw:line draw:name="P 4161" draw:style-name="gr24" draw:text-style-name="P8" draw:layer="layout" svg:x1="5.45cm" svg:y1="9.123cm" svg:x2="9.7cm" svg:y2="8.849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5.45cm" svg:y1="9.123cm" svg:x2="5.45cm" svg:y2="9.763cm">
              <svg:desc>P 4161</svg:desc>
              <text:p/>
            </draw:line>
            <draw:frame draw:name="P 4161" draw:style-name="gr12" draw:text-style-name="P10" draw:layer="layout" svg:width="1.179cm" svg:height="1.187cm" svg:x="4.911cm" svg:y="9.713cm">
              <draw:text-box>
                <text:p text:style-name="P9">06 <text:s text:c="5"/></text:p>
              </draw:text-box>
            </draw:frame>
            <draw:frame draw:name="P 4161" draw:style-name="gr26" draw:text-style-name="P10" draw:layer="layout" svg:width="1.027cm" svg:height="1.187cm" svg:x="2.137cm" svg:y="9.542cm">
              <draw:text-box>
                <text:p text:style-name="P9"><text:s text:c="4"/>11</text:p>
              </draw:text-box>
            </draw:frame>
            <draw:line draw:name="P 4161" draw:style-name="gr24" draw:text-style-name="P8" draw:layer="layout" svg:x1="2.6cm" svg:y1="9.992cm" svg:x2="5.45cm" svg:y2="9.763cm">
              <svg:desc>P 4161</svg:desc>
              <text:p text:style-name="P11">P 4161 <text:s text:c="2"/></text:p>
              <text:p text:style-name="P11"><text:span text:style-name="T1"/></text:p>
            </draw:line>
            <draw:line draw:name="P 4161" draw:style-name="gr23" draw:text-style-name="P5" draw:layer="layout" svg:x1="2.6cm" svg:y1="9.892cm" svg:x2="2.6cm" svg:y2="10.092cm">
              <svg:desc>P 4161</svg:desc>
              <text:p/>
            </draw:line>
          </draw:g>
          <draw:g draw:name="P 4162">
            <draw:line draw:name="P 4162" draw:style-name="gr23" draw:text-style-name="P5" draw:layer="layout" svg:x1="2.6cm" svg:y1="27.685cm" svg:x2="2.6cm" svg:y2="27.885cm">
              <svg:desc>P 4162</svg:desc>
              <text:p/>
            </draw:line>
            <draw:frame draw:name="P 4162" draw:style-name="gr11" draw:text-style-name="P10" draw:layer="layout" svg:width="1.044cm" svg:height="1.187cm" svg:x="2.128cm" svg:y="27.735cm">
              <draw:text-box>
                <text:p text:style-name="P9"><text:s text:c="4"/>40</text:p>
              </draw:text-box>
            </draw:frame>
            <draw:frame draw:name="P 4162" draw:style-name="gr12" draw:text-style-name="P10" draw:layer="layout" svg:width="1.179cm" svg:height="1.187cm" svg:x="4.911cm" svg:y="27.564cm">
              <draw:text-box>
                <text:p text:style-name="P9">45 <text:s text:c="5"/></text:p>
              </draw:text-box>
            </draw:frame>
            <draw:line draw:name="P 4162" draw:style-name="gr24" draw:text-style-name="P8" draw:layer="layout" svg:x1="2.6cm" svg:y1="27.785cm" svg:x2="5.45cm" svg:y2="28.014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3" draw:text-style-name="P5" draw:layer="layout" svg:x1="5.45cm" svg:y1="28.014cm" svg:x2="5.45cm" svg:y2="28.517cm">
              <svg:desc>P 4162</svg:desc>
              <text:p/>
            </draw:line>
          </draw:g>
          <draw:g draw:name="P 4163">
            <draw:line draw:name="P 4163" draw:style-name="gr23" draw:text-style-name="P5" draw:layer="layout" svg:x1="19.8cm" svg:y1="27.091cm" svg:x2="19.8cm" svg:y2="27.291cm">
              <svg:desc>P 4163</svg:desc>
              <text:p/>
            </draw:line>
            <draw:frame draw:name="P 4163" draw:style-name="gr12" draw:text-style-name="P10" draw:layer="layout" svg:width="1.179cm" svg:height="1.187cm" svg:x="19.261cm" svg:y="27.141cm">
              <draw:text-box>
                <text:p text:style-name="P9">27 <text:s text:c="5"/></text:p>
              </draw:text-box>
            </draw:frame>
            <draw:frame draw:name="P 4163" draw:style-name="gr11" draw:text-style-name="P10" draw:layer="layout" svg:width="1.044cm" svg:height="1.187cm" svg:x="13.878cm" svg:y="27.061cm">
              <draw:text-box>
                <text:p text:style-name="P9"><text:s text:c="4"/>34</text:p>
              </draw:text-box>
            </draw:frame>
            <draw:line draw:name="P 4163" draw:style-name="gr24" draw:text-style-name="P8" draw:layer="layout" svg:x1="14.35cm" svg:y1="27.511cm" svg:x2="19.8cm" svg:y2="27.19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14.35cm" svg:y1="27.511cm" svg:x2="14.35cm" svg:y2="27.785cm">
              <svg:desc>P 4163</svg:desc>
              <text:p/>
            </draw:line>
            <draw:frame draw:name="P 4163" draw:style-name="gr12" draw:text-style-name="P10" draw:layer="layout" svg:width="1.179cm" svg:height="1.187cm" svg:x="13.811cm" svg:y="27.735cm">
              <draw:text-box>
                <text:p text:style-name="P9">40 <text:s text:c="5"/></text:p>
              </draw:text-box>
            </draw:frame>
            <draw:frame draw:name="P 4163" draw:style-name="gr11" draw:text-style-name="P10" draw:layer="layout" svg:width="1.044cm" svg:height="1.187cm" svg:x="9.428cm" svg:y="27.564cm">
              <draw:text-box>
                <text:p text:style-name="P9"><text:s text:c="4"/>45</text:p>
              </draw:text-box>
            </draw:frame>
            <draw:line draw:name="P 4163" draw:style-name="gr24" draw:text-style-name="P8" draw:layer="layout" svg:x1="9.9cm" svg:y1="28.014cm" svg:x2="14.35cm" svg:y2="27.7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9.9cm" svg:y1="27.914cm" svg:x2="9.9cm" svg:y2="28.114cm">
              <svg:desc>P 4163</svg:desc>
              <text:p/>
            </draw:line>
            <draw:frame draw:name="P 4163" draw:style-name="gr11" draw:text-style-name="P10" draw:layer="layout" svg:width="1.044cm" svg:height="1.187cm" svg:x="5.178cm" svg:y="27.838cm">
              <draw:text-box>
                <text:p text:style-name="P9"><text:s text:c="4"/>51</text:p>
              </draw:text-box>
            </draw:frame>
            <draw:line draw:name="P 4163" draw:style-name="gr24" draw:text-style-name="P8" draw:layer="layout" svg:x1="5.65cm" svg:y1="28.288cm" svg:x2="9.9cm" svg:y2="28.014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3" draw:text-style-name="P5" draw:layer="layout" svg:x1="5.65cm" svg:y1="28.288cm" svg:x2="5.65cm" svg:y2="28.471cm">
              <svg:desc>P 4163</svg:desc>
              <text:p/>
            </draw:line>
          </draw:g>
          <draw:g draw:name="P 4430 [Sa]">
            <draw:line draw:name="P 4430 [Sa]" draw:style-name="gr23" draw:text-style-name="P5" draw:layer="layout" svg:x1="9.7cm" svg:y1="5.363cm" svg:x2="9.7cm" svg:y2="5.563cm">
              <svg:desc>P 4430 [Sa]</svg:desc>
              <text:p/>
            </draw:line>
            <draw:frame draw:name="P 4430 [Sa]" draw:style-name="gr11" draw:text-style-name="P10" draw:layer="layout" svg:width="1.044cm" svg:height="1.187cm" svg:x="9.228cm" svg:y="5.413cm">
              <draw:text-box>
                <text:p text:style-name="P9"><text:s text:c="4"/>32</text:p>
              </draw:text-box>
            </draw:frame>
            <draw:frame draw:name="P 4430 [Sa]" draw:style-name="gr12" draw:text-style-name="P10" draw:layer="layout" svg:width="1.179cm" svg:height="1.187cm" svg:x="13.611cm" svg:y="5.242cm">
              <draw:text-box>
                <text:p text:style-name="P9">37 <text:s text:c="5"/></text:p>
              </draw:text-box>
            </draw:frame>
            <draw:line draw:name="P 4430 [Sa]" draw:style-name="gr24" draw:text-style-name="P8" draw:layer="layout" svg:x1="9.7cm" svg:y1="5.463cm" svg:x2="14.15cm" svg:y2="5.692cm">
              <svg:desc>P 4430 [Sa]</svg:desc>
              <text:p text:style-name="P11"><text:s text:c="3"/>P 4430 [Sa]</text:p>
              <text:p text:style-name="P11"><text:span text:style-name="T1"/></text:p>
            </draw:line>
            <draw:line draw:name="P 4430 [Sa]" draw:style-name="gr23" draw:text-style-name="P5" draw:layer="layout" svg:x1="14.15cm" svg:y1="5.692cm" svg:x2="14.15cm" svg:y2="5.875cm">
              <svg:desc>P 4430 [Sa]</svg:desc>
              <text:p/>
            </draw:line>
          </draw:g>
          <draw:g draw:name="P 4431 [Sa]">
            <draw:line draw:name="P 4431 [Sa]" draw:style-name="gr23" draw:text-style-name="P5" draw:layer="layout" svg:x1="14.35cm" svg:y1="10.129cm" svg:x2="14.35cm" svg:y2="10.312cm">
              <svg:desc>P 4431 [Sa]</svg:desc>
              <text:p/>
            </draw:line>
            <draw:frame draw:name="P 4431 [Sa]" draw:style-name="gr12" draw:text-style-name="P10" draw:layer="layout" svg:width="1.179cm" svg:height="1.187cm" svg:x="13.811cm" svg:y="10.262cm">
              <draw:text-box>
                <text:p text:style-name="P9">18 <text:s text:c="5"/></text:p>
              </draw:text-box>
            </draw:frame>
            <draw:frame draw:name="P 4431 [Sa]" draw:style-name="gr11" draw:text-style-name="P10" draw:layer="layout" svg:width="1.044cm" svg:height="1.187cm" svg:x="9.428cm" svg:y="10.091cm">
              <draw:text-box>
                <text:p text:style-name="P9"><text:s text:c="4"/>23</text:p>
              </draw:text-box>
            </draw:frame>
            <draw:line draw:name="P 4431 [Sa]" draw:style-name="gr24" draw:text-style-name="P8" draw:layer="layout" svg:x1="9.9cm" svg:y1="10.541cm" svg:x2="14.35cm" svg:y2="10.312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9.9cm" svg:y1="10.441cm" svg:x2="9.9cm" svg:y2="10.641cm">
              <svg:desc>P 4431 [Sa]</svg:desc>
              <text:p/>
            </draw:line>
            <draw:frame draw:name="P 4431 [Sa]" draw:style-name="gr11" draw:text-style-name="P10" draw:layer="layout" svg:width="1.044cm" svg:height="1.187cm" svg:x="4.978cm" svg:y="10.365cm">
              <draw:text-box>
                <text:p text:style-name="P9"><text:s text:c="4"/>29</text:p>
              </draw:text-box>
            </draw:frame>
            <draw:line draw:name="P 4431 [Sa]" draw:style-name="gr24" draw:text-style-name="P8" draw:layer="layout" svg:x1="5.45cm" svg:y1="10.815cm" svg:x2="9.9cm" svg:y2="10.541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5.45cm" svg:y1="10.815cm" svg:x2="5.45cm" svg:y2="11.547cm">
              <svg:desc>P 4431 [Sa]</svg:desc>
              <text:p/>
            </draw:line>
            <draw:frame draw:name="P 4431 [Sa]" draw:style-name="gr12" draw:text-style-name="P10" draw:layer="layout" svg:width="1.179cm" svg:height="1.187cm" svg:x="4.911cm" svg:y="11.497cm">
              <draw:text-box>
                <text:p text:style-name="P9">45 <text:s text:c="5"/></text:p>
              </draw:text-box>
            </draw:frame>
            <draw:frame draw:name="P 4431 [Sa]" draw:style-name="gr11" draw:text-style-name="P10" draw:layer="layout" svg:width="1.044cm" svg:height="1.187cm" svg:x="1.928cm" svg:y="11.326cm">
              <draw:text-box>
                <text:p text:style-name="P9"><text:s text:c="4"/>50</text:p>
              </draw:text-box>
            </draw:frame>
            <draw:line draw:name="P 4431 [Sa]" draw:style-name="gr24" draw:text-style-name="P8" draw:layer="layout" svg:x1="2.4cm" svg:y1="11.776cm" svg:x2="5.45cm" svg:y2="11.547cm">
              <svg:desc>P 4431 [Sa]</svg:desc>
              <text:p text:style-name="P11">P 4431 [Sa] <text:s text:c="2"/></text:p>
              <text:p text:style-name="P11"><text:span text:style-name="T1"/></text:p>
            </draw:line>
            <draw:line draw:name="P 4431 [Sa]" draw:style-name="gr23" draw:text-style-name="P5" draw:layer="layout" svg:x1="2.4cm" svg:y1="11.676cm" svg:x2="2.4cm" svg:y2="11.876cm">
              <svg:desc>P 4431 [Sa]</svg:desc>
              <text:p/>
            </draw:line>
          </draw:g>
          <draw:g draw:name="P 4432 [Sa]">
            <draw:line draw:name="P 4432 [Sa]" draw:style-name="gr23" draw:text-style-name="P5" draw:layer="layout" svg:x1="2.4cm" svg:y1="22.205cm" svg:x2="2.4cm" svg:y2="22.251cm">
              <svg:desc>P 4432 [Sa]</svg:desc>
              <text:p/>
            </draw:line>
            <draw:frame draw:name="P 4432 [Sa]" draw:style-name="gr11" draw:text-style-name="P10" draw:layer="layout" svg:width="1.044cm" svg:height="1.187cm" svg:x="1.928cm" svg:y="22.201cm">
              <draw:text-box>
                <text:p text:style-name="P9"><text:s text:c="4"/>39</text:p>
              </draw:text-box>
            </draw:frame>
            <draw:frame draw:name="P 4432 [Sa]" draw:style-name="gr12" draw:text-style-name="P10" draw:layer="layout" svg:width="1.179cm" svg:height="1.187cm" svg:x="5.111cm" svg:y="22.029cm">
              <draw:text-box>
                <text:p text:style-name="P9">44 <text:s text:c="5"/></text:p>
              </draw:text-box>
            </draw:frame>
            <draw:line draw:name="P 4432 [Sa]" draw:style-name="gr24" draw:text-style-name="P8" draw:layer="layout" svg:x1="2.4cm" svg:y1="22.251cm" svg:x2="5.65cm" svg:y2="22.479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5.65cm" svg:y1="22.479cm" svg:x2="5.65cm" svg:y2="22.937cm">
              <svg:desc>P 4432 [Sa]</svg:desc>
              <text:p/>
            </draw:line>
            <draw:frame draw:name="P 4432 [Sa]" draw:style-name="gr11" draw:text-style-name="P10" draw:layer="layout" svg:width="1.044cm" svg:height="1.187cm" svg:x="5.178cm" svg:y="22.887cm">
              <draw:text-box>
                <text:p text:style-name="P9"><text:s text:c="4"/>54</text:p>
              </draw:text-box>
            </draw:frame>
            <draw:frame draw:name="P 4432 [Sa]" draw:style-name="gr12" draw:text-style-name="P10" draw:layer="layout" svg:width="1.179cm" svg:height="1.187cm" svg:x="9.361cm" svg:y="22.761cm">
              <draw:text-box>
                <text:p text:style-name="P9">00 <text:s text:c="5"/></text:p>
              </draw:text-box>
            </draw:frame>
            <draw:line draw:name="P 4432 [Sa]" draw:style-name="gr24" draw:text-style-name="P8" draw:layer="layout" svg:x1="5.65cm" svg:y1="22.937cm" svg:x2="9.9cm" svg:y2="23.211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9.9cm" svg:y1="23.111cm" svg:x2="9.9cm" svg:y2="23.311cm">
              <svg:desc>P 4432 [Sa]</svg:desc>
              <text:p/>
            </draw:line>
            <draw:frame draw:name="P 4432 [Sa]" draw:style-name="gr12" draw:text-style-name="P10" draw:layer="layout" svg:width="1.179cm" svg:height="1.187cm" svg:x="13.611cm" svg:y="22.99cm">
              <draw:text-box>
                <text:p text:style-name="P9">05 <text:s text:c="5"/></text:p>
              </draw:text-box>
            </draw:frame>
            <draw:line draw:name="P 4432 [Sa]" draw:style-name="gr24" draw:text-style-name="P8" draw:layer="layout" svg:x1="9.9cm" svg:y1="23.211cm" svg:x2="14.15cm" svg:y2="23.44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3" draw:text-style-name="P5" draw:layer="layout" svg:x1="14.15cm" svg:y1="23.44cm" svg:x2="14.15cm" svg:y2="23.714cm">
              <svg:desc>P 4432 [Sa]</svg:desc>
              <text:p/>
            </draw:line>
          </draw:g>
          <draw:g draw:name="P 4811">
            <draw:line draw:name="P 4811" draw:style-name="gr23" draw:text-style-name="P5" draw:layer="layout" svg:x1="14.35cm" svg:y1="7.064cm" svg:x2="14.35cm" svg:y2="7.247cm">
              <svg:desc>P 4811</svg:desc>
              <text:p/>
            </draw:line>
            <draw:frame draw:name="P 4811" draw:style-name="gr25" draw:text-style-name="P10" draw:layer="layout" svg:width="1.162cm" svg:height="1.187cm" svg:x="13.819cm" svg:y="7.197cm">
              <draw:text-box>
                <text:p text:style-name="P9">11 <text:s text:c="5"/></text:p>
              </draw:text-box>
            </draw:frame>
            <draw:frame draw:name="P 4811" draw:style-name="gr11" draw:text-style-name="P10" draw:layer="layout" svg:width="1.044cm" svg:height="1.187cm" svg:x="9.428cm" svg:y="7.072cm">
              <draw:text-box>
                <text:p text:style-name="P9"><text:s text:c="4"/>17</text:p>
              </draw:text-box>
            </draw:frame>
            <draw:line draw:name="P 4811" draw:style-name="gr24" draw:text-style-name="P8" draw:layer="layout" svg:x1="9.9cm" svg:y1="7.522cm" svg:x2="14.35cm" svg:y2="7.247cm">
              <svg:desc>P 4811</svg:desc>
              <text:p text:style-name="P11">P 4811 <text:s text:c="2"/></text:p>
              <text:p text:style-name="P11"><text:span text:style-name="T1"/></text:p>
            </draw:line>
            <draw:line draw:name="P 4811" draw:style-name="gr23" draw:text-style-name="P5" draw:layer="layout" svg:x1="9.9cm" svg:y1="7.422cm" svg:x2="9.9cm" svg:y2="7.622cm">
              <svg:desc>P 4811</svg:desc>
              <text:p/>
            </draw:line>
          </draw:g>
          <draw:g draw:name="P 4812">
            <draw:line draw:name="P 4812" draw:style-name="gr23" draw:text-style-name="P5" draw:layer="layout" svg:x1="9.9cm" svg:y1="10.532cm" svg:x2="9.9cm" svg:y2="10.732cm">
              <svg:desc>P 4812</svg:desc>
              <text:p/>
            </draw:line>
            <draw:frame draw:name="P 4812" draw:style-name="gr11" draw:text-style-name="P10" draw:layer="layout" svg:width="1.044cm" svg:height="1.187cm" svg:x="9.428cm" svg:y="10.582cm">
              <draw:text-box>
                <text:p text:style-name="P9"><text:s text:c="4"/>25</text:p>
              </draw:text-box>
            </draw:frame>
            <draw:frame draw:name="P 4812" draw:style-name="gr12" draw:text-style-name="P10" draw:layer="layout" svg:width="1.179cm" svg:height="1.187cm" svg:x="13.611cm" svg:y="10.457cm">
              <draw:text-box>
                <text:p text:style-name="P9">31 <text:s text:c="5"/></text:p>
              </draw:text-box>
            </draw:frame>
            <draw:line draw:name="P 4812" draw:style-name="gr24" draw:text-style-name="P8" draw:layer="layout" svg:x1="9.9cm" svg:y1="10.632cm" svg:x2="14.15cm" svg:y2="10.907cm">
              <svg:desc>P 4812</svg:desc>
              <text:p text:style-name="P11"><text:s text:c="3"/>P 4812</text:p>
              <text:p text:style-name="P11"><text:span text:style-name="T1"/></text:p>
            </draw:line>
            <draw:line draw:name="P 4812" draw:style-name="gr23" draw:text-style-name="P5" draw:layer="layout" svg:x1="14.15cm" svg:y1="10.907cm" svg:x2="14.15cm" svg:y2="11.227cm">
              <svg:desc>P 4812</svg:desc>
              <text:p/>
            </draw:line>
          </draw:g>
          <draw:g draw:name="P 4813">
            <draw:line draw:name="P 4813" draw:style-name="gr23" draw:text-style-name="P5" draw:layer="layout" svg:x1="14.35cm" svg:y1="23.577cm" svg:x2="14.35cm" svg:y2="23.943cm">
              <svg:desc>P 4813</svg:desc>
              <text:p/>
            </draw:line>
            <draw:frame draw:name="P 4813" draw:style-name="gr12" draw:text-style-name="P10" draw:layer="layout" svg:width="1.179cm" svg:height="1.187cm" svg:x="13.811cm" svg:y="23.893cm">
              <draw:text-box>
                <text:p text:style-name="P9">16 <text:s text:c="5"/></text:p>
              </draw:text-box>
            </draw:frame>
            <draw:frame draw:name="P 4813" draw:style-name="gr11" draw:text-style-name="P10" draw:layer="layout" svg:width="1.044cm" svg:height="1.187cm" svg:x="9.428cm" svg:y="23.768cm">
              <draw:text-box>
                <text:p text:style-name="P9"><text:s text:c="4"/>22</text:p>
              </draw:text-box>
            </draw:frame>
            <draw:line draw:name="P 4813" draw:style-name="gr24" draw:text-style-name="P8" draw:layer="layout" svg:x1="9.9cm" svg:y1="24.218cm" svg:x2="14.35cm" svg:y2="23.943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3" draw:text-style-name="P5" draw:layer="layout" svg:x1="9.9cm" svg:y1="24.118cm" svg:x2="9.9cm" svg:y2="24.318cm">
              <svg:desc>P 4813</svg:desc>
              <text:p/>
            </draw:line>
          </draw:g>
          <draw:g draw:name="P 4814">
            <draw:line draw:name="P 4814" draw:style-name="gr23" draw:text-style-name="P5" draw:layer="layout" svg:x1="9.9cm" svg:y1="27.137cm" svg:x2="9.9cm" svg:y2="27.337cm">
              <svg:desc>P 4814</svg:desc>
              <text:p/>
            </draw:line>
            <draw:frame draw:name="P 4814" draw:style-name="gr11" draw:text-style-name="P10" draw:layer="layout" svg:width="1.044cm" svg:height="1.187cm" svg:x="9.428cm" svg:y="27.187cm">
              <draw:text-box>
                <text:p text:style-name="P9"><text:s text:c="4"/>28</text:p>
              </draw:text-box>
            </draw:frame>
            <draw:frame draw:name="P 4814" draw:style-name="gr12" draw:text-style-name="P10" draw:layer="layout" svg:width="1.179cm" svg:height="1.187cm" svg:x="13.611cm" svg:y="27.061cm">
              <draw:text-box>
                <text:p text:style-name="P9">34 <text:s text:c="5"/></text:p>
              </draw:text-box>
            </draw:frame>
            <draw:line draw:name="P 4814" draw:style-name="gr24" draw:text-style-name="P8" draw:layer="layout" svg:x1="9.9cm" svg:y1="27.237cm" svg:x2="14.15cm" svg:y2="27.51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3" draw:text-style-name="P5" draw:layer="layout" svg:x1="14.15cm" svg:y1="27.511cm" svg:x2="14.15cm" svg:y2="27.694cm">
              <svg:desc>P 4814</svg:desc>
              <text:p/>
            </draw:line>
          </draw:g>
          <draw:g draw:name="St 6145">
            <draw:line draw:name="St 6145" draw:style-name="gr27" draw:text-style-name="P5" draw:layer="layout" svg:x1="18.8cm" svg:y1="11.95cm" svg:x2="18.8cm" svg:y2="12.15cm">
              <svg:desc>St 6145</svg:desc>
              <text:p/>
            </draw:line>
            <draw:frame draw:name="St 6145" draw:style-name="gr12" draw:text-style-name="P10" draw:layer="layout" svg:width="1.179cm" svg:height="1.187cm" svg:x="18.261cm" svg:y="12cm">
              <draw:text-box>
                <text:p text:style-name="P9">56 <text:s text:c="5"/></text:p>
              </draw:text-box>
            </draw:frame>
            <draw:frame draw:name="St 6145" draw:style-name="gr11" draw:text-style-name="P10" draw:layer="layout" svg:width="1.044cm" svg:height="1.187cm" svg:x="13.478cm" svg:y="12.103cm">
              <draw:text-box>
                <text:p text:style-name="P9"><text:s text:c="4"/>07</text:p>
              </draw:text-box>
            </draw:frame>
            <draw:line draw:name="St 6145" draw:style-name="gr28" draw:text-style-name="P8" draw:layer="layout" svg:x1="13.95cm" svg:y1="12.553cm" svg:x2="18.8cm" svg:y2="12.05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3.95cm" svg:y1="12.553cm" svg:x2="13.95cm" svg:y2="13.926cm">
              <svg:desc>St 6145</svg:desc>
              <text:p/>
            </draw:line>
            <draw:frame draw:name="St 6145" draw:style-name="gr12" draw:text-style-name="P10" draw:layer="layout" svg:width="1.179cm" svg:height="1.187cm" svg:x="13.411cm" svg:y="13.876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9.428cm" svg:y="13.842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9.9cm" svg:y1="14.292cm" svg:x2="13.95cm" svg:y2="13.926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9.9cm" svg:y1="14.192cm" svg:x2="9.9cm" svg:y2="14.392cm">
              <svg:desc>St 6145</svg:desc>
              <text:p/>
            </draw:line>
            <draw:frame draw:name="St 6145" draw:style-name="gr11" draw:text-style-name="P10" draw:layer="layout" svg:width="1.044cm" svg:height="1.187cm" svg:x="5.178cm" svg:y="14.299cm">
              <draw:text-box>
                <text:p text:style-name="P9"><text:s text:c="4"/>55</text:p>
              </draw:text-box>
            </draw:frame>
            <draw:line draw:name="St 6145" draw:style-name="gr28" draw:text-style-name="P8" draw:layer="layout" svg:x1="5.65cm" svg:y1="14.749cm" svg:x2="9.9cm" svg:y2="14.292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5.65cm" svg:y1="14.749cm" svg:x2="5.65cm" svg:y2="16.67cm">
              <svg:desc>St 6145</svg:desc>
              <text:p/>
            </draw:line>
            <draw:frame draw:name="St 6145" draw:style-name="gr12" draw:text-style-name="P10" draw:layer="layout" svg:width="1.179cm" svg:height="1.187cm" svg:x="5.111cm" svg:y="16.62cm">
              <draw:text-box>
                <text:p text:style-name="P9">37 <text:s text:c="5"/></text:p>
              </draw:text-box>
            </draw:frame>
            <draw:frame draw:name="St 6145" draw:style-name="gr11" draw:text-style-name="P10" draw:layer="layout" svg:width="1.044cm" svg:height="1.187cm" svg:x="1.128cm" svg:y="16.586cm">
              <draw:text-box>
                <text:p text:style-name="P9"><text:s text:c="4"/>45</text:p>
              </draw:text-box>
            </draw:frame>
            <draw:line draw:name="St 6145" draw:style-name="gr28" draw:text-style-name="P8" draw:layer="layout" svg:x1="1.6cm" svg:y1="17.036cm" svg:x2="5.65cm" svg:y2="16.67cm">
              <svg:desc>St 6145</svg:desc>
              <text:p text:style-name="P11">St 6145 <text:s text:c="2"/></text:p>
              <text:p text:style-name="P11"><text:span text:style-name="T1"/></text:p>
            </draw:line>
            <draw:line draw:name="St 6145" draw:style-name="gr27" draw:text-style-name="P5" draw:layer="layout" svg:x1="1.6cm" svg:y1="16.936cm" svg:x2="1.6cm" svg:y2="17.136cm">
              <svg:desc>St 6145</svg:desc>
              <text:p/>
            </draw:line>
          </draw:g>
          <draw:g draw:name="St 6620">
            <draw:line draw:name="St 6620" draw:style-name="gr27" draw:text-style-name="P5" draw:layer="layout" svg:x1="13.95cm" svg:y1="19.681cm" svg:x2="13.95cm" svg:y2="19.881cm">
              <svg:desc>St 6620</svg:desc>
              <text:p/>
            </draw:line>
          </draw:g>
          <draw:g draw:name="V 5364 Mi">
            <draw:line draw:name="V 5364 Mi" draw:style-name="gr29" draw:text-style-name="P5" draw:layer="layout" svg:x1="9.7cm" svg:y1="18.171cm" svg:x2="9.7cm" svg:y2="18.371cm">
              <svg:desc>V 5364 Mi</svg:desc>
              <text:p/>
            </draw:line>
            <draw:frame draw:name="V 5364 Mi" draw:style-name="gr11" draw:text-style-name="P10" draw:layer="layout" svg:width="1.044cm" svg:height="1.187cm" svg:x="9.228cm" svg:y="18.221cm">
              <draw:text-box>
                <text:p text:style-name="P9"><text:s text:c="4"/>12</text:p>
              </draw:text-box>
            </draw:frame>
            <draw:frame draw:name="V 5364 Mi" draw:style-name="gr12" draw:text-style-name="P10" draw:layer="layout" svg:width="1.179cm" svg:height="1.187cm" svg:x="13.411cm" svg:y="18.05cm">
              <draw:text-box>
                <text:p text:style-name="P9">17 <text:s text:c="5"/></text:p>
              </draw:text-box>
            </draw:frame>
            <draw:line draw:name="V 5364 Mi" draw:style-name="gr30" draw:text-style-name="P8" draw:layer="layout" svg:x1="9.7cm" svg:y1="18.271cm" svg:x2="13.95cm" svg:y2="18.5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3.95cm" svg:y1="18.5cm" svg:x2="13.95cm" svg:y2="24.446cm">
              <svg:desc>V 5364 Mi</svg:desc>
              <text:p/>
            </draw:line>
            <draw:frame draw:name="V 5364 Mi" draw:style-name="gr11" draw:text-style-name="P10" draw:layer="layout" svg:width="1.044cm" svg:height="1.187cm" svg:x="13.478cm" svg:y="24.396cm">
              <draw:text-box>
                <text:p text:style-name="P9"><text:s text:c="4"/>27</text:p>
              </draw:text-box>
            </draw:frame>
            <draw:frame draw:name="V 5364 Mi" draw:style-name="gr12" draw:text-style-name="P10" draw:layer="layout" svg:width="1.179cm" svg:height="1.187cm" svg:x="17.661cm" svg:y="24.317cm">
              <draw:text-box>
                <text:p text:style-name="P9">34 <text:s text:c="5"/></text:p>
              </draw:text-box>
            </draw:frame>
            <draw:line draw:name="V 5364 Mi" draw:style-name="gr30" draw:text-style-name="P8" draw:layer="layout" svg:x1="13.95cm" svg:y1="24.446cm" svg:x2="18.2cm" svg:y2="24.767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29" draw:text-style-name="P5" draw:layer="layout" svg:x1="18.2cm" svg:y1="24.667cm" svg:x2="18.2cm" svg:y2="24.867cm">
              <svg:desc>V 5364 Mi</svg:desc>
              <text:p/>
            </draw:line>
          </draw:g>
          <draw:g draw:name="V 5645 Mi">
            <draw:line draw:name="V 5645 Mi" draw:style-name="gr29" draw:text-style-name="P5" draw:layer="layout" svg:x1="14.55cm" svg:y1="18.995cm" svg:x2="14.55cm" svg:y2="19.195cm">
              <svg:desc>V 5645 Mi</svg:desc>
              <text:p/>
            </draw:line>
          </draw:g>
        </draw:g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/>
    <draw:gradient draw:name="Ausgefüllt_20_blau" draw:display-name="Ausgefüllt blau" draw:style="linear" draw:start-color="#729fcf" draw:end-color="#355269" draw:start-intensity="100%" draw:end-intensity="100%" draw:angle="30deg" draw:border="0%"/>
    <draw:gradient draw:name="Ausgefüllt_20_gelb" draw:display-name="Ausgefüllt gelb" draw:style="linear" draw:start-color="#ffde59" draw:end-color="#b47804" draw:start-intensity="100%" draw:end-intensity="100%" draw:angle="30deg" draw:border="0%"/>
    <draw:gradient draw:name="Ausgefüllt_20_grün" draw:display-name="Ausgefüllt grün" draw:style="linear" draw:start-color="#77bc65" draw:end-color="#127622" draw:start-intensity="100%" draw:end-intensity="100%" draw:angle="30deg" draw:border="0%"/>
    <draw:gradient draw:name="Ausgefüllt_20_rot" draw:display-name="Ausgefüllt rot" draw:style="linear" draw:start-color="#ff6d6d" draw:end-color="#c9211e" draw:start-intensity="100%" draw:end-intensity="100%" draw:angle="30deg" draw:border="0%"/>
    <draw:gradient draw:name="Formen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8-20T12:13:27.827000000</meta:creation-date>
    <dc:date>2026-08-20T12:17:20.031000000</dc:date>
    <meta:editing-duration>PT3M52S</meta:editing-duration>
    <meta:editing-cycles>1</meta:editing-cycles>
    <meta:document-statistic meta:object-count="6260"/>
    <meta:generator>LibreOffice/7.5.1.2$Windows_X86_64 LibreOffice_project/fcbaee479e84c6cd81291587d2ee68cba099e129</meta:generator>
  </office:meta>
</office:document-meta>
</file>